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AF00000DB020547B7D.png" manifest:media-type="image/png"/>
  <manifest:file-entry manifest:full-path="Pictures/10000000000009AF00000DB006850390.png" manifest:media-type="image/png"/>
  <manifest:file-entry manifest:full-path="Pictures/10000000000009AF00000DB0B8BCC841.png" manifest:media-type="image/png"/>
  <manifest:file-entry manifest:full-path="Pictures/10000000000009AF00000DB0F81E47BF.png" manifest:media-type="image/png"/>
  <manifest:file-entry manifest:full-path="Pictures/10000000000009AF00000DB0AEC551AF.png" manifest:media-type="image/png"/>
  <manifest:file-entry manifest:full-path="Pictures/10000000000009AF00000DB0DFE2C267.png" manifest:media-type="image/png"/>
  <manifest:file-entry manifest:full-path="Pictures/10000000000009AF00000DB0C00AB93A.png" manifest:media-type="image/png"/>
  <manifest:file-entry manifest:full-path="Pictures/10000000000009AF00000DB0C3A628FF.png" manifest:media-type="image/png"/>
  <manifest:file-entry manifest:full-path="Pictures/10000000000009AF00000DB03155A4DE.png" manifest:media-type="image/png"/>
  <manifest:file-entry manifest:full-path="Pictures/10000000000009AF00000DB06687378A.png" manifest:media-type="image/png"/>
  <manifest:file-entry manifest:full-path="Pictures/10000000000009AF00000DB0A77E9D41.png" manifest:media-type="image/png"/>
  <manifest:file-entry manifest:full-path="Pictures/10000000000009AF00000DB078185F20.png" manifest:media-type="image/png"/>
  <manifest:file-entry manifest:full-path="Pictures/10000000000009AF00000DB0A26CB6E8.png" manifest:media-type="image/png"/>
  <manifest:file-entry manifest:full-path="Pictures/10000000000009AF00000DB03EC117A4.png" manifest:media-type="image/png"/>
  <manifest:file-entry manifest:full-path="Pictures/10000000000009AF00000DB0222EA621.png" manifest:media-type="image/png"/>
  <manifest:file-entry manifest:full-path="Pictures/10000000000009AF00000DB026EA04CA.png" manifest:media-type="image/png"/>
  <manifest:file-entry manifest:full-path="Pictures/10000000000009AF00000DB0E051A3B7.png" manifest:media-type="image/png"/>
  <manifest:file-entry manifest:full-path="Pictures/10000000000009AF00000DB01CECADAF.png" manifest:media-type="image/png"/>
  <manifest:file-entry manifest:full-path="Pictures/10000000000009AF00000DB00E7E4FFD.png" manifest:media-type="image/png"/>
  <manifest:file-entry manifest:full-path="Pictures/10000000000009AF00000DB0F69AB46C.png" manifest:media-type="image/png"/>
  <manifest:file-entry manifest:full-path="Pictures/10000000000009AF00000DB0D30B52A5.png" manifest:media-type="image/png"/>
  <manifest:file-entry manifest:full-path="Pictures/10000000000009AF00000DB08C788647.png" manifest:media-type="image/png"/>
  <manifest:file-entry manifest:full-path="Pictures/10000000000009AF00000DB0AD1A9A33.png" manifest:media-type="image/png"/>
  <manifest:file-entry manifest:full-path="Pictures/10000000000009AF00000DB0311423A4.png" manifest:media-type="image/png"/>
  <manifest:file-entry manifest:full-path="Pictures/10000000000009AF00000DB024346664.png" manifest:media-type="image/png"/>
  <manifest:file-entry manifest:full-path="Pictures/10000000000009AF00000DB05B489C75.png" manifest:media-type="image/png"/>
  <manifest:file-entry manifest:full-path="Pictures/10000000000009AF00000DB07141AA19.png" manifest:media-type="image/png"/>
  <manifest:file-entry manifest:full-path="Pictures/10000000000009AF00000DB0A4FC10E6.png" manifest:media-type="image/png"/>
  <manifest:file-entry manifest:full-path="Pictures/10000000000009AF00000DB0A4DF33B7.png" manifest:media-type="image/png"/>
  <manifest:file-entry manifest:full-path="Pictures/10000000000009AF00000DB00BD86E11.png" manifest:media-type="image/png"/>
  <manifest:file-entry manifest:full-path="Pictures/10000000000009AF00000DB06C749895.png" manifest:media-type="image/png"/>
  <manifest:file-entry manifest:full-path="Pictures/10000000000009AF00000DB0360E3816.png" manifest:media-type="image/png"/>
  <manifest:file-entry manifest:full-path="Pictures/10000000000009AF00000DB07E315D61.png" manifest:media-type="image/png"/>
  <manifest:file-entry manifest:full-path="Pictures/10000000000009AF00000DB0FB3E8D4A.png" manifest:media-type="image/png"/>
  <manifest:file-entry manifest:full-path="Pictures/10000000000009AF00000DB075CEA4B2.png" manifest:media-type="image/png"/>
  <manifest:file-entry manifest:full-path="Pictures/10000000000009AF00000DB0241DD82D.png" manifest:media-type="image/png"/>
  <manifest:file-entry manifest:full-path="Pictures/10000000000009AF00000DB0D4C96CD4.png" manifest:media-type="image/png"/>
  <manifest:file-entry manifest:full-path="Pictures/10000000000009AF00000DB0A796204C.png" manifest:media-type="image/png"/>
  <manifest:file-entry manifest:full-path="Pictures/10000000000009AF00000DB0FEC3A0DB.png" manifest:media-type="image/png"/>
  <manifest:file-entry manifest:full-path="Pictures/10000000000009AF00000DB077AE7F8A.png" manifest:media-type="image/png"/>
  <manifest:file-entry manifest:full-path="Pictures/10000000000009AF00000DB0B287045F.png" manifest:media-type="image/png"/>
  <manifest:file-entry manifest:full-path="Pictures/10000000000009AF00000DB00FF7EE87.png" manifest:media-type="image/png"/>
  <manifest:file-entry manifest:full-path="Pictures/10000000000009AF00000DB0A8D39D2C.png" manifest:media-type="image/png"/>
  <manifest:file-entry manifest:full-path="Pictures/10000000000009AF00000DB0FAFA816E.png" manifest:media-type="image/png"/>
  <manifest:file-entry manifest:full-path="Pictures/10000000000009AF00000DB01DE23F0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n1" text:anchor-type="char" svg:width="20.001cm" svg:height="28.25cm" draw:z-index="0"><draw:image xlink:href="Pictures/10000000000009AF00000DB0C3A628FF.png" xlink:type="simple" xlink:show="embed" xlink:actuate="onLoad" draw:mime-type="image/png"/></draw:frame></text:p>
      <text:p text:style-name="Standard"><draw:frame draw:style-name="fr1" draw:name="Imagen2" text:anchor-type="char" svg:width="20.001cm" svg:height="28.25cm" draw:z-index="1"><draw:image xlink:href="Pictures/10000000000009AF00000DB03155A4DE.png" xlink:type="simple" xlink:show="embed" xlink:actuate="onLoad" draw:mime-type="image/png"/></draw:frame><text:soft-page-break/></text:p>
      <text:p text:style-name="Standard"><draw:frame draw:style-name="fr1" draw:name="Imagen3" text:anchor-type="char" svg:width="20.001cm" svg:height="28.24cm" draw:z-index="2"><draw:image xlink:href="Pictures/10000000000009AF00000DB0AEC551AF.png" xlink:type="simple" xlink:show="embed" xlink:actuate="onLoad" draw:mime-type="image/png"/></draw:frame><text:soft-page-break/></text:p>
      <text:p text:style-name="Standard"><draw:frame draw:style-name="fr1" draw:name="Imagen4" text:anchor-type="char" svg:width="20.001cm" svg:height="28.25cm" draw:z-index="3"><draw:image xlink:href="Pictures/10000000000009AF00000DB0A77E9D41.png" xlink:type="simple" xlink:show="embed" xlink:actuate="onLoad" draw:mime-type="image/png"/></draw:frame><text:soft-page-break/></text:p>
      <text:p text:style-name="Standard"><draw:frame draw:style-name="fr1" draw:name="Imagen5" text:anchor-type="char" svg:width="20.001cm" svg:height="28.25cm" draw:z-index="4"><draw:image xlink:href="Pictures/10000000000009AF00000DB0222EA621.png" xlink:type="simple" xlink:show="embed" xlink:actuate="onLoad" draw:mime-type="image/png"/></draw:frame><text:soft-page-break/></text:p>
      <text:p text:style-name="Standard"><draw:frame draw:style-name="fr1" draw:name="Imagen6" text:anchor-type="char" svg:width="20.001cm" svg:height="28.25cm" draw:z-index="5"><draw:image xlink:href="Pictures/10000000000009AF00000DB0A26CB6E8.png" xlink:type="simple" xlink:show="embed" xlink:actuate="onLoad" draw:mime-type="image/png"/></draw:frame><text:soft-page-break/></text:p>
      <text:p text:style-name="Standard"><draw:frame draw:style-name="fr1" draw:name="Imagen7" text:anchor-type="char" svg:width="20.001cm" svg:height="28.25cm" draw:z-index="6"><draw:image xlink:href="Pictures/10000000000009AF00000DB006850390.png" xlink:type="simple" xlink:show="embed" xlink:actuate="onLoad" draw:mime-type="image/png"/></draw:frame><text:soft-page-break/></text:p>
      <text:p text:style-name="Standard"><draw:frame draw:style-name="fr1" draw:name="Imagen8" text:anchor-type="char" svg:width="20.001cm" svg:height="28.25cm" draw:z-index="7"><draw:image xlink:href="Pictures/10000000000009AF00000DB026EA04CA.png" xlink:type="simple" xlink:show="embed" xlink:actuate="onLoad" draw:mime-type="image/png"/></draw:frame><text:soft-page-break/></text:p>
      <text:p text:style-name="Standard"><draw:frame draw:style-name="fr1" draw:name="Imagen9" text:anchor-type="char" svg:width="20.001cm" svg:height="28.25cm" draw:z-index="8"><draw:image xlink:href="Pictures/10000000000009AF00000DB0E051A3B7.png" xlink:type="simple" xlink:show="embed" xlink:actuate="onLoad" draw:mime-type="image/png"/></draw:frame><text:soft-page-break/></text:p>
      <text:p text:style-name="Standard"><draw:frame draw:style-name="fr1" draw:name="Imagen10" text:anchor-type="char" svg:width="20.001cm" svg:height="28.25cm" draw:z-index="9"><draw:image xlink:href="Pictures/10000000000009AF00000DB01CECADAF.png" xlink:type="simple" xlink:show="embed" xlink:actuate="onLoad" draw:mime-type="image/png"/></draw:frame><text:soft-page-break/></text:p>
      <text:p text:style-name="Standard"><draw:frame draw:style-name="fr1" draw:name="Imagen11" text:anchor-type="char" svg:width="20.001cm" svg:height="28.25cm" draw:z-index="10"><draw:image xlink:href="Pictures/10000000000009AF00000DB0F69AB46C.png" xlink:type="simple" xlink:show="embed" xlink:actuate="onLoad" draw:mime-type="image/png"/></draw:frame><text:soft-page-break/></text:p>
      <text:p text:style-name="Standard"><draw:frame draw:style-name="fr1" draw:name="Imagen12" text:anchor-type="char" svg:width="20.001cm" svg:height="28.25cm" draw:z-index="11"><draw:image xlink:href="Pictures/10000000000009AF00000DB0D30B52A5.png" xlink:type="simple" xlink:show="embed" xlink:actuate="onLoad" draw:mime-type="image/png"/></draw:frame><text:soft-page-break/></text:p>
      <text:p text:style-name="Standard"><draw:frame draw:style-name="fr1" draw:name="Imagen13" text:anchor-type="char" svg:width="20.001cm" svg:height="28.25cm" draw:z-index="12"><draw:image xlink:href="Pictures/10000000000009AF00000DB0C00AB93A.png" xlink:type="simple" xlink:show="embed" xlink:actuate="onLoad" draw:mime-type="image/png"/></draw:frame><text:soft-page-break/></text:p>
      <text:p text:style-name="Standard"><draw:frame draw:style-name="fr1" draw:name="Imagen14" text:anchor-type="char" svg:width="20.001cm" svg:height="28.25cm" draw:z-index="13"><draw:image xlink:href="Pictures/10000000000009AF00000DB0311423A4.png" xlink:type="simple" xlink:show="embed" xlink:actuate="onLoad" draw:mime-type="image/png"/></draw:frame><text:soft-page-break/></text:p>
      <text:p text:style-name="Standard"><draw:frame draw:style-name="fr1" draw:name="Imagen15" text:anchor-type="char" svg:width="20.001cm" svg:height="28.25cm" draw:z-index="14"><draw:image xlink:href="Pictures/10000000000009AF00000DB0DFE2C267.png" xlink:type="simple" xlink:show="embed" xlink:actuate="onLoad" draw:mime-type="image/png"/></draw:frame><text:soft-page-break/></text:p>
      <text:p text:style-name="Standard"><draw:frame draw:style-name="fr1" draw:name="Imagen16" text:anchor-type="char" svg:width="20.001cm" svg:height="28.25cm" draw:z-index="15"><draw:image xlink:href="Pictures/10000000000009AF00000DB05B489C75.png" xlink:type="simple" xlink:show="embed" xlink:actuate="onLoad" draw:mime-type="image/png"/></draw:frame><text:soft-page-break/></text:p>
      <text:p text:style-name="Standard"><draw:frame draw:style-name="fr1" draw:name="Imagen17" text:anchor-type="char" svg:width="20.001cm" svg:height="28.25cm" draw:z-index="16"><draw:image xlink:href="Pictures/10000000000009AF00000DB07141AA19.png" xlink:type="simple" xlink:show="embed" xlink:actuate="onLoad" draw:mime-type="image/png"/></draw:frame><text:soft-page-break/></text:p>
      <text:p text:style-name="Standard"><draw:frame draw:style-name="fr1" draw:name="Imagen18" text:anchor-type="char" svg:width="20.001cm" svg:height="28.25cm" draw:z-index="17"><draw:image xlink:href="Pictures/10000000000009AF00000DB03EC117A4.png" xlink:type="simple" xlink:show="embed" xlink:actuate="onLoad" draw:mime-type="image/png"/></draw:frame><text:soft-page-break/></text:p>
      <text:p text:style-name="Standard"><draw:frame draw:style-name="fr1" draw:name="Imagen19" text:anchor-type="char" svg:width="20.001cm" svg:height="28.25cm" draw:z-index="18"><draw:image xlink:href="Pictures/10000000000009AF00000DB00E7E4FFD.png" xlink:type="simple" xlink:show="embed" xlink:actuate="onLoad" draw:mime-type="image/png"/></draw:frame><text:soft-page-break/></text:p>
      <text:p text:style-name="Standard"><draw:frame draw:style-name="fr1" draw:name="Imagen20" text:anchor-type="char" svg:width="20.001cm" svg:height="28.25cm" draw:z-index="19"><draw:image xlink:href="Pictures/10000000000009AF00000DB0A4DF33B7.png" xlink:type="simple" xlink:show="embed" xlink:actuate="onLoad" draw:mime-type="image/png"/></draw:frame><text:soft-page-break/></text:p>
      <text:p text:style-name="Standard"><draw:frame draw:style-name="fr1" draw:name="Imagen21" text:anchor-type="char" svg:width="20.001cm" svg:height="28.25cm" draw:z-index="20"><draw:image xlink:href="Pictures/10000000000009AF00000DB020547B7D.png" xlink:type="simple" xlink:show="embed" xlink:actuate="onLoad" draw:mime-type="image/png"/></draw:frame><text:soft-page-break/></text:p>
      <text:p text:style-name="Standard"><draw:frame draw:style-name="fr1" draw:name="Imagen22" text:anchor-type="char" svg:width="20.001cm" svg:height="28.25cm" draw:z-index="21"><draw:image xlink:href="Pictures/10000000000009AF00000DB06C749895.png" xlink:type="simple" xlink:show="embed" xlink:actuate="onLoad" draw:mime-type="image/png"/></draw:frame><text:soft-page-break/></text:p>
      <text:p text:style-name="Standard"><draw:frame draw:style-name="fr1" draw:name="Imagen23" text:anchor-type="char" svg:width="20.001cm" svg:height="28.25cm" draw:z-index="22"><draw:image xlink:href="Pictures/10000000000009AF00000DB07E315D61.png" xlink:type="simple" xlink:show="embed" xlink:actuate="onLoad" draw:mime-type="image/png"/></draw:frame><text:soft-page-break/></text:p>
      <text:p text:style-name="Standard"><draw:frame draw:style-name="fr1" draw:name="Imagen24" text:anchor-type="char" svg:width="20.001cm" svg:height="28.25cm" draw:z-index="23"><draw:image xlink:href="Pictures/10000000000009AF00000DB0FB3E8D4A.png" xlink:type="simple" xlink:show="embed" xlink:actuate="onLoad" draw:mime-type="image/png"/></draw:frame><text:soft-page-break/></text:p>
      <text:p text:style-name="Standard"><draw:frame draw:style-name="fr1" draw:name="Imagen25" text:anchor-type="char" svg:width="20.001cm" svg:height="28.25cm" draw:z-index="24"><draw:image xlink:href="Pictures/10000000000009AF00000DB0F81E47BF.png" xlink:type="simple" xlink:show="embed" xlink:actuate="onLoad" draw:mime-type="image/png"/></draw:frame><text:soft-page-break/></text:p>
      <text:p text:style-name="Standard"><draw:frame draw:style-name="fr1" draw:name="Imagen26" text:anchor-type="char" svg:width="20.001cm" svg:height="28.25cm" draw:z-index="25"><draw:image xlink:href="Pictures/10000000000009AF00000DB075CEA4B2.png" xlink:type="simple" xlink:show="embed" xlink:actuate="onLoad" draw:mime-type="image/png"/></draw:frame><text:soft-page-break/></text:p>
      <text:p text:style-name="Standard"><draw:frame draw:style-name="fr1" draw:name="Imagen27" text:anchor-type="char" svg:width="20.001cm" svg:height="28.25cm" draw:z-index="26"><draw:image xlink:href="Pictures/10000000000009AF00000DB0AD1A9A33.png" xlink:type="simple" xlink:show="embed" xlink:actuate="onLoad" draw:mime-type="image/png"/></draw:frame><text:soft-page-break/></text:p>
      <text:p text:style-name="Standard"><draw:frame draw:style-name="fr1" draw:name="Imagen28" text:anchor-type="char" svg:width="20.001cm" svg:height="28.25cm" draw:z-index="27"><draw:image xlink:href="Pictures/10000000000009AF00000DB0360E3816.png" xlink:type="simple" xlink:show="embed" xlink:actuate="onLoad" draw:mime-type="image/png"/></draw:frame><text:soft-page-break/></text:p>
      <text:p text:style-name="Standard"><draw:frame draw:style-name="fr1" draw:name="Imagen29" text:anchor-type="char" svg:width="20.001cm" svg:height="28.25cm" draw:z-index="28"><draw:image xlink:href="Pictures/10000000000009AF00000DB0241DD82D.png" xlink:type="simple" xlink:show="embed" xlink:actuate="onLoad" draw:mime-type="image/png"/></draw:frame><text:soft-page-break/></text:p>
      <text:p text:style-name="Standard"><draw:frame draw:style-name="fr1" draw:name="Imagen30" text:anchor-type="char" svg:width="20.001cm" svg:height="28.25cm" draw:z-index="29"><draw:image xlink:href="Pictures/10000000000009AF00000DB0D4C96CD4.png" xlink:type="simple" xlink:show="embed" xlink:actuate="onLoad" draw:mime-type="image/png"/></draw:frame><text:soft-page-break/></text:p>
      <text:p text:style-name="Standard"><draw:frame draw:style-name="fr1" draw:name="Imagen31" text:anchor-type="char" svg:width="20.001cm" svg:height="28.25cm" draw:z-index="30"><draw:image xlink:href="Pictures/10000000000009AF00000DB0FEC3A0DB.png" xlink:type="simple" xlink:show="embed" xlink:actuate="onLoad" draw:mime-type="image/png"/></draw:frame><text:soft-page-break/></text:p>
      <text:p text:style-name="Standard"><draw:frame draw:style-name="fr1" draw:name="Imagen32" text:anchor-type="char" svg:width="20.001cm" svg:height="28.25cm" draw:z-index="31"><draw:image xlink:href="Pictures/10000000000009AF00000DB0A796204C.png" xlink:type="simple" xlink:show="embed" xlink:actuate="onLoad" draw:mime-type="image/png"/></draw:frame><text:soft-page-break/></text:p>
      <text:p text:style-name="Standard"><draw:frame draw:style-name="fr1" draw:name="Imagen33" text:anchor-type="char" svg:width="20.001cm" svg:height="28.25cm" draw:z-index="32"><draw:image xlink:href="Pictures/10000000000009AF00000DB0B287045F.png" xlink:type="simple" xlink:show="embed" xlink:actuate="onLoad" draw:mime-type="image/png"/></draw:frame><text:soft-page-break/></text:p>
      <text:p text:style-name="Standard"><draw:frame draw:style-name="fr1" draw:name="Imagen34" text:anchor-type="char" svg:width="20.001cm" svg:height="28.25cm" draw:z-index="33"><draw:image xlink:href="Pictures/10000000000009AF00000DB00FF7EE87.png" xlink:type="simple" xlink:show="embed" xlink:actuate="onLoad" draw:mime-type="image/png"/></draw:frame><text:soft-page-break/></text:p>
      <text:p text:style-name="Standard"><draw:frame draw:style-name="fr1" draw:name="Imagen35" text:anchor-type="char" svg:width="20.001cm" svg:height="28.25cm" draw:z-index="34"><draw:image xlink:href="Pictures/10000000000009AF00000DB06687378A.png" xlink:type="simple" xlink:show="embed" xlink:actuate="onLoad" draw:mime-type="image/png"/></draw:frame><text:soft-page-break/></text:p>
      <text:p text:style-name="Standard"><draw:frame draw:style-name="fr1" draw:name="Imagen36" text:anchor-type="char" svg:width="20.001cm" svg:height="28.25cm" draw:z-index="35"><draw:image xlink:href="Pictures/10000000000009AF00000DB00BD86E11.png" xlink:type="simple" xlink:show="embed" xlink:actuate="onLoad" draw:mime-type="image/png"/></draw:frame><text:soft-page-break/></text:p>
      <text:p text:style-name="Standard"><draw:frame draw:style-name="fr1" draw:name="Imagen37" text:anchor-type="char" svg:width="20.001cm" svg:height="28.25cm" draw:z-index="36"><draw:image xlink:href="Pictures/10000000000009AF00000DB077AE7F8A.png" xlink:type="simple" xlink:show="embed" xlink:actuate="onLoad" draw:mime-type="image/png"/></draw:frame><text:soft-page-break/></text:p>
      <text:p text:style-name="Standard"><draw:frame draw:style-name="fr1" draw:name="Imagen38" text:anchor-type="char" svg:width="20.001cm" svg:height="28.25cm" draw:z-index="37"><draw:image xlink:href="Pictures/10000000000009AF00000DB0A8D39D2C.png" xlink:type="simple" xlink:show="embed" xlink:actuate="onLoad" draw:mime-type="image/png"/></draw:frame><text:soft-page-break/></text:p>
      <text:p text:style-name="Standard"><draw:frame draw:style-name="fr1" draw:name="Imagen39" text:anchor-type="char" svg:width="20.001cm" svg:height="28.25cm" draw:z-index="38"><draw:image xlink:href="Pictures/10000000000009AF00000DB0FAFA816E.png" xlink:type="simple" xlink:show="embed" xlink:actuate="onLoad" draw:mime-type="image/png"/></draw:frame><text:soft-page-break/></text:p>
      <text:p text:style-name="Standard"><draw:frame draw:style-name="fr1" draw:name="Imagen40" text:anchor-type="char" svg:width="20.001cm" svg:height="28.25cm" draw:z-index="39"><draw:image xlink:href="Pictures/10000000000009AF00000DB01DE23F04.png" xlink:type="simple" xlink:show="embed" xlink:actuate="onLoad" draw:mime-type="image/png"/></draw:frame><text:soft-page-break/></text:p>
      <text:p text:style-name="Standard"><draw:frame draw:style-name="fr1" draw:name="Imagen41" text:anchor-type="char" svg:width="20.001cm" svg:height="28.25cm" draw:z-index="40"><draw:image xlink:href="Pictures/10000000000009AF00000DB024346664.png" xlink:type="simple" xlink:show="embed" xlink:actuate="onLoad" draw:mime-type="image/png"/></draw:frame><text:soft-page-break/></text:p>
      <text:p text:style-name="Standard"><draw:frame draw:style-name="fr1" draw:name="Imagen42" text:anchor-type="char" svg:width="20.001cm" svg:height="28.25cm" draw:z-index="41"><draw:image xlink:href="Pictures/10000000000009AF00000DB0B8BCC841.png" xlink:type="simple" xlink:show="embed" xlink:actuate="onLoad" draw:mime-type="image/png"/></draw:frame><text:soft-page-break/></text:p>
      <text:p text:style-name="Standard"><draw:frame draw:style-name="fr1" draw:name="Imagen43" text:anchor-type="char" svg:width="20.001cm" svg:height="28.25cm" draw:z-index="42"><draw:image xlink:href="Pictures/10000000000009AF00000DB0A4FC10E6.png" xlink:type="simple" xlink:show="embed" xlink:actuate="onLoad" draw:mime-type="image/png"/></draw:frame><text:soft-page-break/></text:p>
      <text:p text:style-name="Standard"><draw:frame draw:style-name="fr1" draw:name="Imagen44" text:anchor-type="char" svg:width="20.001cm" svg:height="28.25cm" draw:z-index="43"><draw:image xlink:href="Pictures/10000000000009AF00000DB078185F20.png" xlink:type="simple" xlink:show="embed" xlink:actuate="onLoad" draw:mime-type="image/png"/></draw:frame><text:soft-page-break/></text:p>
      <text:p text:style-name="Standard"><draw:frame draw:style-name="fr1" draw:name="Imagen45" text:anchor-type="char" svg:width="20.001cm" svg:height="28.25cm" draw:z-index="44"><draw:image xlink:href="Pictures/10000000000009AF00000DB08C788647.png" xlink:type="simple" xlink:show="embed" xlink:actuate="onLoad" draw:mime-type="image/png"/></draw:frame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7-11T13:30:55.796172400</meta:creation-date>
    <dc:date>2025-07-11T13:40:26.335759600</dc:date>
    <meta:editing-duration>PT9M30S</meta:editing-duration>
    <meta:editing-cycles>1</meta:editing-cycles>
    <meta:document-statistic meta:table-count="0" meta:image-count="45" meta:object-count="0" meta:page-count="45" meta:paragraph-count="0" meta:word-count="0" meta:character-count="0" meta:non-whitespace-character-count="0"/>
    <meta:generator>LibreOffice/25.2.4.3$Windows_X86_64 LibreOffice_project/33e196637044ead23f5c3226cde09b47731f7e27</meta:generator>
  </office:meta>
</office:document-meta>
</file>