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</office:font-face-decls>
  <office:automatic-styles>
    <style:style style:name="P1" style:parent-style-name="Título1" style:master-page-name="MP0" style:family="paragraph">
      <style:paragraph-properties fo:break-before="page"/>
    </style:style>
    <style:style style:name="T4" style:parent-style-name="Fuentedepárrafopredeter." style:family="text">
      <style:text-properties style:language-asian="es" style:country-asian="ES"/>
    </style:style>
    <style:style style:name="T5" style:parent-style-name="Fuentedepárrafopredeter." style:family="text">
      <style:text-properties style:language-asian="es" style:country-asian="ES"/>
    </style:style>
    <style:style style:family="paragraph" style:name="a122">
      <style:paragraph-properties fo:line-height="90%" fo:text-align="center" style:tab-stop-distance="0.38889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3">
      <style:graphic-properties fo:wrap-option="wrap" fo:padding-top="0.05034in" fo:padding-bottom="0.05034in" fo:padding-left="0.05034in" fo:padding-right="0.05034in" draw:textarea-vertical-align="middle" draw:textarea-horizontal-align="center" draw:fill="solid" draw:fill-color="#ffffff" draw:opacity="90%" draw:stroke="solid" svg:stroke-width="0.02778in" svg:stroke-color="#cf8c8b" svg:stroke-opacity="100%" svg:stroke-linecap="butt" draw:auto-grow-width="false" draw:auto-grow-height="false"/>
      <style:paragraph-properties style:font-independent-line-spacing="false" style:writing-mode="lr-tb"/>
    </style:style>
    <style:style style:family="graphic" style:name="a124">
      <style:graphic-properties draw:fill="solid" draw:fill-color="#c15452" draw:opacity="100%" draw:stroke="solid" svg:stroke-width="0.02778in" svg:stroke-color="#ffffff" svg:stroke-opacity="100%" svg:stroke-linecap="butt"/>
    </style:style>
    <style:style style:family="paragraph" style:name="a30">
      <style:paragraph-properties fo:line-height="90%" fo:text-align="center" style:tab-stop-distance="0.38889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1111in" style:font-size-asian="0.11111in" style:font-size-complex="0.11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1111in" style:font-size-asian="0.11111in" style:font-size-complex="0.11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6">
      <style:paragraph-properties fo:line-height="90%" fo:text-align="center" style:tab-stop-distance="0.38889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">
      <style:paragraph-properties fo:line-height="90%" fo:text-align="center" style:tab-stop-distance="0.38889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7">
      <style:graphic-properties fo:wrap-option="wrap" fo:padding-top="0.05034in" fo:padding-bottom="0.05034in" fo:padding-left="0.05034in" fo:padding-right="0.05034in" draw:textarea-vertical-align="middle" draw:textarea-horizontal-align="center" draw:fill="solid" draw:fill-color="#ffffff" draw:opacity="90%" draw:stroke="solid" svg:stroke-width="0.02778in" svg:stroke-color="#c15452" svg:stroke-opacity="100%" svg:stroke-linecap="butt" draw:auto-grow-width="false" draw:auto-grow-height="false"/>
      <style:paragraph-properties style:font-independent-line-spacing="false" style:writing-mode="lr-tb"/>
    </style:style>
    <style:style style:family="text" style:name="a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1111in" style:font-size-asian="0.11111in" style:font-size-complex="0.11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28">
      <style:graphic-properties draw:fill="solid" draw:fill-color="#cf8c8b" draw:opacity="100%" draw:stroke="solid" svg:stroke-width="0.02778in" svg:stroke-color="#ffffff" svg:stroke-opacity="100%" svg:stroke-linecap="butt"/>
    </style:style>
    <style:style style:family="paragraph" style:name="a34">
      <style:paragraph-properties fo:line-height="90%" fo:text-align="center" style:tab-stop-distance="0.38889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1111in" style:font-size-asian="0.11111in" style:font-size-complex="0.11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5">
      <style:graphic-properties fo:wrap-option="wrap" fo:padding-top="0.07992in" fo:padding-bottom="0.07992in" fo:padding-left="0.07992in" fo:padding-right="0.07992in" draw:textarea-vertical-align="middle" draw:textarea-horizontal-align="center" draw:fill="solid" draw:fill-color="#ffffff" draw:opacity="90%" draw:stroke="solid" svg:stroke-width="0.02778in" svg:stroke-color="#c15452" svg:stroke-opacity="100%" svg:stroke-linecap="butt" draw:auto-grow-width="false" draw:auto-grow-height="false"/>
      <style:paragraph-properties style:font-independent-line-spacing="false" style:writing-mode="lr-tb"/>
    </style:style>
    <style:style style:family="graphic" style:name="a36">
      <style:graphic-properties draw:fill="solid" draw:fill-color="#ae4845" draw:opacity="100%" draw:stroke="solid" svg:stroke-width="0.02778in" svg:stroke-color="#ffffff" svg:stroke-opacity="100%" svg:stroke-linecap="butt"/>
    </style:style>
    <style:style style:family="text" style:name="a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1111in" style:font-size-asian="0.11111in" style:font-size-complex="0.11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">
      <style:paragraph-properties fo:line-height="90%" fo:text-align="center" style:tab-stop-distance="0.38889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1111in" style:font-size-asian="0.11111in" style:font-size-complex="0.11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0">
      <style:graphic-properties draw:fill="solid" draw:fill-color="#c15452" draw:opacity="100%" draw:stroke="solid" svg:stroke-width="0.02778in" svg:stroke-color="#ffffff" svg:stroke-opacity="100%" svg:stroke-linecap="butt"/>
    </style:style>
    <style:style style:family="text" style:name="a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1111in" style:font-size-asian="0.11111in" style:font-size-complex="0.11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">
      <style:paragraph-properties fo:line-height="90%" fo:text-align="center" style:tab-stop-distance="0.38889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3">
      <style:graphic-properties fo:wrap-option="wrap" fo:padding-top="0.05034in" fo:padding-bottom="0.05034in" fo:padding-left="0.05034in" fo:padding-right="0.05034in" draw:textarea-vertical-align="middle" draw:textarea-horizontal-align="center" draw:fill="solid" draw:fill-color="#ffffff" draw:opacity="90%" draw:stroke="solid" svg:stroke-width="0.02778in" svg:stroke-color="#c15452" svg:stroke-opacity="100%" svg:stroke-linecap="butt" draw:auto-grow-width="false" draw:auto-grow-height="false"/>
      <style:paragraph-properties style:font-independent-line-spacing="false" style:writing-mode="lr-tb"/>
    </style:style>
    <style:style style:family="graphic" style:name="a84">
      <style:graphic-properties draw:fill="solid" draw:fill-color="#cf8c8b" draw:opacity="100%" draw:stroke="solid" svg:stroke-width="0.02778in" svg:stroke-color="#ffffff" svg:stroke-opacity="100%" svg:stroke-linecap="butt"/>
    </style:style>
    <style:style style:family="text" style:name="a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1111in" style:font-size-asian="0.11111in" style:font-size-complex="0.11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6">
      <style:paragraph-properties fo:line-height="90%" fo:text-align="center" style:tab-stop-distance="0.38889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1111in" style:font-size-asian="0.11111in" style:font-size-complex="0.11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">
      <style:paragraph-properties fo:line-height="90%" fo:text-align="center" style:tab-stop-distance="0.38889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1111in" style:font-size-asian="0.11111in" style:font-size-complex="0.11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0">
      <style:paragraph-properties fo:line-height="90%" fo:text-align="center" style:tab-stop-distance="0.38889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1111in" style:font-size-asian="0.11111in" style:font-size-complex="0.11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2">
      <style:paragraph-properties fo:line-height="90%" fo:text-align="center" style:tab-stop-distance="0.38889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1111in" style:font-size-asian="0.11111in" style:font-size-complex="0.11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4">
      <style:paragraph-properties fo:line-height="90%" fo:text-align="center" style:tab-stop-distance="0.38889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">
      <style:paragraph-properties fo:line-height="90%" fo:text-align="center" style:tab-stop-distance="0.38889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5">
      <style:graphic-properties fo:wrap-option="wrap" fo:padding-top="0.05034in" fo:padding-bottom="0.05034in" fo:padding-left="0.05034in" fo:padding-right="0.05034in" draw:textarea-vertical-align="middle" draw:textarea-horizontal-align="center" draw:fill="solid" draw:fill-color="#ffffff" draw:opacity="90%" draw:stroke="solid" svg:stroke-width="0.02778in" svg:stroke-color="#cf8c8b" svg:stroke-opacity="100%" svg:stroke-linecap="butt" draw:auto-grow-width="false" draw:auto-grow-height="false"/>
      <style:paragraph-properties style:font-independent-line-spacing="false" style:writing-mode="lr-tb"/>
    </style:style>
    <style:style style:family="graphic" style:name="a41">
      <style:graphic-properties fo:wrap-option="wrap" fo:padding-top="0.05034in" fo:padding-bottom="0.05034in" fo:padding-left="0.05034in" fo:padding-right="0.05034in" draw:textarea-vertical-align="middle" draw:textarea-horizontal-align="center" draw:fill="solid" draw:fill-color="#ffffff" draw:opacity="90%" draw:stroke="solid" svg:stroke-width="0.02778in" svg:stroke-color="#ae4845" svg:stroke-opacity="100%" svg:stroke-linecap="butt" draw:auto-grow-width="false" draw:auto-grow-height="false"/>
      <style:paragraph-properties style:font-independent-line-spacing="false" style:writing-mode="lr-tb"/>
    </style:style>
    <style:style style:family="graphic" style:name="a136">
      <style:graphic-properties/>
    </style:style>
    <style:style style:family="graphic" style:name="a42">
      <style:graphic-properties draw:fill="solid" draw:fill-color="#c15452" draw:opacity="100%" draw:stroke="solid" svg:stroke-width="0.02778in" svg:stroke-color="#ffffff" svg:stroke-opacity="100%" svg:stroke-linecap="butt"/>
    </style:style>
    <style:style style:family="text" style:name="a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1111in" style:font-size-asian="0.11111in" style:font-size-complex="0.11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">
      <style:paragraph-properties fo:line-height="90%" fo:text-align="center" style:tab-stop-distance="0.38889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5">
      <style:graphic-properties fo:wrap-option="wrap" fo:padding-top="0.05034in" fo:padding-bottom="0.05034in" fo:padding-left="0.05034in" fo:padding-right="0.05034in" draw:textarea-vertical-align="middle" draw:textarea-horizontal-align="center" draw:fill="solid" draw:fill-color="#ffffff" draw:opacity="90%" draw:stroke="solid" svg:stroke-width="0.02778in" svg:stroke-color="#c15452" svg:stroke-opacity="100%" svg:stroke-linecap="butt" draw:auto-grow-width="false" draw:auto-grow-height="false"/>
      <style:paragraph-properties style:font-independent-line-spacing="false" style:writing-mode="lr-tb"/>
    </style:style>
    <style:style style:family="graphic" style:name="a46">
      <style:graphic-properties draw:fill="solid" draw:fill-color="#cf8c8b" draw:opacity="100%" draw:stroke="solid" svg:stroke-width="0.02778in" svg:stroke-color="#ffffff" svg:stroke-opacity="100%" svg:stroke-linecap="butt"/>
    </style:style>
    <style:style style:family="text" style:name="a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1111in" style:font-size-asian="0.11111in" style:font-size-complex="0.11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">
      <style:paragraph-properties fo:line-height="90%" fo:text-align="center" style:tab-stop-distance="0.38889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1111in" style:font-size-asian="0.11111in" style:font-size-complex="0.11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0">
      <style:paragraph-properties fo:line-height="90%" fo:text-align="center" style:tab-stop-distance="0.38889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1">
      <style:graphic-properties fo:wrap-option="wrap" fo:padding-top="0.05034in" fo:padding-bottom="0.05034in" fo:padding-left="0.05034in" fo:padding-right="0.05034in" draw:textarea-vertical-align="middle" draw:textarea-horizontal-align="center" draw:fill="solid" draw:fill-color="#ffffff" draw:opacity="90%" draw:stroke="solid" svg:stroke-width="0.02778in" svg:stroke-color="#cf8c8b" svg:stroke-opacity="100%" svg:stroke-linecap="butt" draw:auto-grow-width="false" draw:auto-grow-height="false"/>
      <style:paragraph-properties style:font-independent-line-spacing="false" style:writing-mode="lr-tb"/>
    </style:style>
    <style:style style:family="graphic" style:name="a92">
      <style:graphic-properties draw:fill="solid" draw:fill-color="#c15452" draw:opacity="100%" draw:stroke="solid" svg:stroke-width="0.02778in" svg:stroke-color="#ffffff" svg:stroke-opacity="100%" svg:stroke-linecap="butt"/>
    </style:style>
    <style:style style:family="text" style:name="a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1111in" style:font-size-asian="0.11111in" style:font-size-complex="0.11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">
      <style:paragraph-properties fo:line-height="90%" fo:text-align="center" style:tab-stop-distance="0.38889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5">
      <style:graphic-properties fo:wrap-option="wrap" fo:padding-top="0.05034in" fo:padding-bottom="0.05034in" fo:padding-left="0.05034in" fo:padding-right="0.05034in" draw:textarea-vertical-align="middle" draw:textarea-horizontal-align="center" draw:fill="solid" draw:fill-color="#ffffff" draw:opacity="90%" draw:stroke="solid" svg:stroke-width="0.02778in" svg:stroke-color="#c15452" svg:stroke-opacity="100%" svg:stroke-linecap="butt" draw:auto-grow-width="false" draw:auto-grow-height="false"/>
      <style:paragraph-properties style:font-independent-line-spacing="false" style:writing-mode="lr-tb"/>
    </style:style>
    <style:style style:family="graphic" style:name="a96">
      <style:graphic-properties draw:fill="solid" draw:fill-color="#cf8c8b" draw:opacity="100%" draw:stroke="solid" svg:stroke-width="0.02778in" svg:stroke-color="#ffffff" svg:stroke-opacity="100%" svg:stroke-linecap="butt"/>
    </style:style>
    <style:style style:family="text" style:name="a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1111in" style:font-size-asian="0.11111in" style:font-size-complex="0.11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8">
      <style:paragraph-properties fo:line-height="90%" fo:text-align="center" style:tab-stop-distance="0.38889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1111in" style:font-size-asian="0.11111in" style:font-size-complex="0.11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">
      <style:paragraph-properties fo:line-height="90%" fo:text-align="center" style:tab-stop-distance="0.38889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1111in" style:font-size-asian="0.11111in" style:font-size-complex="0.11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">
      <style:paragraph-properties fo:line-height="90%" fo:text-align="center" style:tab-stop-distance="0.38889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3">
      <style:graphic-properties fo:wrap-option="wrap" fo:padding-top="0.05034in" fo:padding-bottom="0.05034in" fo:padding-left="0.05034in" fo:padding-right="0.05034in" draw:textarea-vertical-align="middle" draw:textarea-horizontal-align="center" draw:fill="solid" draw:fill-color="#ffffff" draw:opacity="90%" draw:stroke="solid" svg:stroke-width="0.02778in" svg:stroke-color="#cf8c8b" svg:stroke-opacity="100%" svg:stroke-linecap="butt" draw:auto-grow-width="false" draw:auto-grow-height="false"/>
      <style:paragraph-properties style:font-independent-line-spacing="false" style:writing-mode="lr-tb"/>
    </style:style>
    <style:style style:family="graphic" style:name="a54">
      <style:graphic-properties draw:fill="solid" draw:fill-color="#c15452" draw:opacity="100%" draw:stroke="solid" svg:stroke-width="0.02778in" svg:stroke-color="#ffffff" svg:stroke-opacity="100%" svg:stroke-linecap="butt"/>
    </style:style>
    <style:style style:family="text" style:name="a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1111in" style:font-size-asian="0.11111in" style:font-size-complex="0.11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">
      <style:paragraph-properties fo:line-height="90%" fo:text-align="center" style:tab-stop-distance="0.38889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7">
      <style:graphic-properties fo:wrap-option="wrap" fo:padding-top="0.05034in" fo:padding-bottom="0.05034in" fo:padding-left="0.05034in" fo:padding-right="0.05034in" draw:textarea-vertical-align="middle" draw:textarea-horizontal-align="center" draw:fill="solid" draw:fill-color="#ffffff" draw:opacity="90%" draw:stroke="solid" svg:stroke-width="0.02778in" svg:stroke-color="#c15452" svg:stroke-opacity="100%" svg:stroke-linecap="butt" draw:auto-grow-width="false" draw:auto-grow-height="false"/>
      <style:paragraph-properties style:font-independent-line-spacing="false" style:writing-mode="lr-tb"/>
    </style:style>
    <style:style style:family="graphic" style:name="a58">
      <style:graphic-properties draw:fill="solid" draw:fill-color="#cf8c8b" draw:opacity="100%" draw:stroke="solid" svg:stroke-width="0.02778in" svg:stroke-color="#ffffff" svg:stroke-opacity="100%" svg:stroke-linecap="butt"/>
    </style:style>
    <style:style style:family="text" style:name="a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1111in" style:font-size-asian="0.11111in" style:font-size-complex="0.11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">
      <style:graphic-properties draw:fill="none" draw:stroke="solid" svg:stroke-width="0.02778in" svg:stroke-color="#cf8c8b" svg:stroke-opacity="100%" svg:stroke-linecap="butt"/>
    </style:style>
    <style:style style:family="graphic" style:name="a2">
      <style:graphic-properties draw:fill="none" draw:stroke="solid" svg:stroke-width="0.02778in" svg:stroke-color="#c15452" svg:stroke-opacity="100%" svg:stroke-linecap="butt"/>
    </style:style>
    <style:style style:family="graphic" style:name="a3">
      <style:graphic-properties draw:fill="none" draw:stroke="solid" svg:stroke-width="0.02778in" svg:stroke-color="#cf8c8b" svg:stroke-opacity="100%" svg:stroke-linecap="butt"/>
    </style:style>
    <style:style style:family="graphic" style:name="a4">
      <style:graphic-properties draw:fill="none" draw:stroke="solid" svg:stroke-width="0.02778in" svg:stroke-color="#c15452" svg:stroke-opacity="100%" svg:stroke-linecap="butt"/>
    </style:style>
    <style:style style:family="paragraph" style:name="a100">
      <style:paragraph-properties fo:line-height="90%" fo:text-align="center" style:tab-stop-distance="0.38889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">
      <style:graphic-properties draw:fill="none" draw:stroke="solid" svg:stroke-width="0.02778in" svg:stroke-color="#cf8c8b" svg:stroke-opacity="100%" svg:stroke-linecap="butt"/>
    </style:style>
    <style:style style:family="graphic" style:name="a101">
      <style:graphic-properties fo:wrap-option="wrap" fo:padding-top="0.05034in" fo:padding-bottom="0.05034in" fo:padding-left="0.05034in" fo:padding-right="0.05034in" draw:textarea-vertical-align="middle" draw:textarea-horizontal-align="center" draw:fill="solid" draw:fill-color="#ffffff" draw:opacity="90%" draw:stroke="solid" svg:stroke-width="0.02778in" svg:stroke-color="#cf8c8b" svg:stroke-opacity="100%" svg:stroke-linecap="butt" draw:auto-grow-width="false" draw:auto-grow-height="false"/>
      <style:paragraph-properties style:font-independent-line-spacing="false" style:writing-mode="lr-tb"/>
    </style:style>
    <style:style style:family="graphic" style:name="a6">
      <style:graphic-properties draw:fill="none" draw:stroke="solid" svg:stroke-width="0.02778in" svg:stroke-color="#c15452" svg:stroke-opacity="100%" svg:stroke-linecap="butt"/>
    </style:style>
    <style:style style:family="graphic" style:name="a102">
      <style:graphic-properties draw:fill="solid" draw:fill-color="#c15452" draw:opacity="100%" draw:stroke="solid" svg:stroke-width="0.02778in" svg:stroke-color="#ffffff" svg:stroke-opacity="100%" svg:stroke-linecap="butt"/>
    </style:style>
    <style:style style:family="graphic" style:name="a7">
      <style:graphic-properties draw:fill="none" draw:stroke="solid" svg:stroke-width="0.02778in" svg:stroke-color="#cf8c8b" svg:stroke-opacity="100%" svg:stroke-linecap="butt"/>
    </style:style>
    <style:style style:family="text" style:name="a1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1111in" style:font-size-asian="0.11111in" style:font-size-complex="0.11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">
      <style:graphic-properties draw:fill="none" draw:stroke="solid" svg:stroke-width="0.02778in" svg:stroke-color="#c15452" svg:stroke-opacity="100%" svg:stroke-linecap="butt"/>
    </style:style>
    <style:style style:family="paragraph" style:name="a104">
      <style:paragraph-properties fo:line-height="90%" fo:text-align="center" style:tab-stop-distance="0.38889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">
      <style:graphic-properties draw:fill="none" draw:stroke="solid" svg:stroke-width="0.02778in" svg:stroke-color="#cf8c8b" svg:stroke-opacity="100%" svg:stroke-linecap="butt"/>
    </style:style>
    <style:style style:family="graphic" style:name="a105">
      <style:graphic-properties fo:wrap-option="wrap" fo:padding-top="0.05034in" fo:padding-bottom="0.05034in" fo:padding-left="0.05034in" fo:padding-right="0.05034in" draw:textarea-vertical-align="middle" draw:textarea-horizontal-align="center" draw:fill="solid" draw:fill-color="#ffffff" draw:opacity="90%" draw:stroke="solid" svg:stroke-width="0.02778in" svg:stroke-color="#c15452" svg:stroke-opacity="100%" svg:stroke-linecap="butt" draw:auto-grow-width="false" draw:auto-grow-height="false"/>
      <style:paragraph-properties style:font-independent-line-spacing="false" style:writing-mode="lr-tb"/>
    </style:style>
    <style:style style:family="graphic" style:name="a10">
      <style:graphic-properties draw:fill="none" draw:stroke="solid" svg:stroke-width="0.02778in" svg:stroke-color="#c15452" svg:stroke-opacity="100%" svg:stroke-linecap="butt"/>
    </style:style>
    <style:style style:family="graphic" style:name="a106">
      <style:graphic-properties draw:fill="solid" draw:fill-color="#cf8c8b" draw:opacity="100%" draw:stroke="solid" svg:stroke-width="0.02778in" svg:stroke-color="#ffffff" svg:stroke-opacity="100%" svg:stroke-linecap="butt"/>
    </style:style>
    <style:style style:family="graphic" style:name="a11">
      <style:graphic-properties draw:fill="none" draw:stroke="solid" svg:stroke-width="0.02778in" svg:stroke-color="#cf8c8b" svg:stroke-opacity="100%" svg:stroke-linecap="butt"/>
    </style:style>
    <style:style style:family="text" style:name="a1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1111in" style:font-size-asian="0.11111in" style:font-size-complex="0.11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2">
      <style:graphic-properties draw:fill="none" draw:stroke="solid" svg:stroke-width="0.02778in" svg:stroke-color="#c15452" svg:stroke-opacity="100%" svg:stroke-linecap="butt"/>
    </style:style>
    <style:style style:family="paragraph" style:name="a108">
      <style:paragraph-properties fo:line-height="90%" fo:text-align="center" style:tab-stop-distance="0.38889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">
      <style:graphic-properties draw:fill="none" draw:stroke="solid" svg:stroke-width="0.02778in" svg:stroke-color="#cf8c8b" svg:stroke-opacity="100%" svg:stroke-linecap="butt"/>
    </style:style>
    <style:style style:family="text" style:name="a1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1111in" style:font-size-asian="0.11111in" style:font-size-complex="0.11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4">
      <style:graphic-properties draw:fill="none" draw:stroke="solid" svg:stroke-width="0.02778in" svg:stroke-color="#c15452" svg:stroke-opacity="100%" svg:stroke-linecap="butt"/>
    </style:style>
    <style:style style:family="graphic" style:name="a15">
      <style:graphic-properties draw:fill="none" draw:stroke="solid" svg:stroke-width="0.02778in" svg:stroke-color="#cf8c8b" svg:stroke-opacity="100%" svg:stroke-linecap="butt"/>
    </style:style>
    <style:style style:family="graphic" style:name="a16">
      <style:graphic-properties draw:fill="none" draw:stroke="solid" svg:stroke-width="0.02778in" svg:stroke-color="#c15452" svg:stroke-opacity="100%" svg:stroke-linecap="butt"/>
    </style:style>
    <style:style style:family="graphic" style:name="a17">
      <style:graphic-properties draw:fill="none" draw:stroke="solid" svg:stroke-width="0.02778in" svg:stroke-color="#c15452" svg:stroke-opacity="100%" svg:stroke-linecap="butt"/>
    </style:style>
    <style:style style:family="graphic" style:name="a18">
      <style:graphic-properties draw:fill="solid" draw:fill-color="#ae4845" draw:opacity="100%" draw:stroke="solid" svg:stroke-width="0.02778in" svg:stroke-color="#ffffff" svg:stroke-opacity="100%" svg:stroke-linecap="butt"/>
    </style:style>
    <style:style style:family="text" style:name="a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1111in" style:font-size-asian="0.11111in" style:font-size-complex="0.11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">
      <style:paragraph-properties fo:line-height="90%" fo:text-align="center" style:tab-stop-distance="0.38889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1111in" style:font-size-asian="0.11111in" style:font-size-complex="0.11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">
      <style:paragraph-properties fo:line-height="90%" fo:text-align="center" style:tab-stop-distance="0.38889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1111in" style:font-size-asian="0.11111in" style:font-size-complex="0.11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">
      <style:paragraph-properties fo:line-height="90%" fo:text-align="center" style:tab-stop-distance="0.38889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1111in" style:font-size-asian="0.11111in" style:font-size-complex="0.11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">
      <style:paragraph-properties fo:line-height="90%" fo:text-align="center" style:tab-stop-distance="0.38889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7">
      <style:graphic-properties fo:wrap-option="wrap" fo:padding-top="0.05034in" fo:padding-bottom="0.05034in" fo:padding-left="0.05034in" fo:padding-right="0.05034in" draw:textarea-vertical-align="middle" draw:textarea-horizontal-align="center" draw:fill="solid" draw:fill-color="#ffffff" draw:opacity="90%" draw:stroke="solid" svg:stroke-width="0.02778in" svg:stroke-color="#cf8c8b" svg:stroke-opacity="100%" svg:stroke-linecap="butt" draw:auto-grow-width="false" draw:auto-grow-height="false"/>
      <style:paragraph-properties style:font-independent-line-spacing="false" style:writing-mode="lr-tb"/>
    </style:style>
    <style:style style:family="graphic" style:name="a68">
      <style:graphic-properties draw:fill="solid" draw:fill-color="#c15452" draw:opacity="100%" draw:stroke="solid" svg:stroke-width="0.02778in" svg:stroke-color="#ffffff" svg:stroke-opacity="100%" svg:stroke-linecap="butt"/>
    </style:style>
    <style:style style:family="text" style:name="a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1111in" style:font-size-asian="0.11111in" style:font-size-complex="0.11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0">
      <style:paragraph-properties fo:line-height="90%" fo:text-align="center" style:tab-stop-distance="0.38889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1111in" style:font-size-asian="0.11111in" style:font-size-complex="0.11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2">
      <style:paragraph-properties fo:line-height="90%" fo:text-align="center" style:tab-stop-distance="0.38889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3">
      <style:graphic-properties fo:wrap-option="wrap" fo:padding-top="0.05034in" fo:padding-bottom="0.05034in" fo:padding-left="0.05034in" fo:padding-right="0.05034in" draw:textarea-vertical-align="middle" draw:textarea-horizontal-align="center" draw:fill="solid" draw:fill-color="#ffffff" draw:opacity="90%" draw:stroke="solid" svg:stroke-width="0.02778in" svg:stroke-color="#cf8c8b" svg:stroke-opacity="100%" svg:stroke-linecap="butt" draw:auto-grow-width="false" draw:auto-grow-height="false"/>
      <style:paragraph-properties style:font-independent-line-spacing="false" style:writing-mode="lr-tb"/>
    </style:style>
    <style:style style:family="graphic" style:name="a114">
      <style:graphic-properties draw:fill="solid" draw:fill-color="#c15452" draw:opacity="100%" draw:stroke="solid" svg:stroke-width="0.02778in" svg:stroke-color="#ffffff" svg:stroke-opacity="100%" svg:stroke-linecap="butt"/>
    </style:style>
    <style:style style:family="paragraph" style:name="a20">
      <style:paragraph-properties fo:line-height="90%" fo:text-align="center" style:tab-stop-distance="0.38889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1111in" style:font-size-asian="0.11111in" style:font-size-complex="0.11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1">
      <style:graphic-properties fo:wrap-option="wrap" fo:padding-top="0.05034in" fo:padding-bottom="0.05034in" fo:padding-left="0.05034in" fo:padding-right="0.05034in" draw:textarea-vertical-align="middle" draw:textarea-horizontal-align="center" draw:fill="solid" draw:fill-color="#ffffff" draw:opacity="90%" draw:stroke="solid" svg:stroke-width="0.02778in" svg:stroke-color="#ae4845" svg:stroke-opacity="100%" svg:stroke-linecap="butt" draw:auto-grow-width="false" draw:auto-grow-height="false"/>
      <style:paragraph-properties style:font-independent-line-spacing="false" style:writing-mode="lr-tb"/>
    </style:style>
    <style:style style:family="paragraph" style:name="a116">
      <style:paragraph-properties fo:line-height="90%" fo:text-align="center" style:tab-stop-distance="0.38889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">
      <style:graphic-properties draw:fill="solid" draw:fill-color="#c15452" draw:opacity="100%" draw:stroke="solid" svg:stroke-width="0.02778in" svg:stroke-color="#ffffff" svg:stroke-opacity="100%" svg:stroke-linecap="butt"/>
    </style:style>
    <style:style style:family="graphic" style:name="a117">
      <style:graphic-properties fo:wrap-option="wrap" fo:padding-top="0.05034in" fo:padding-bottom="0.05034in" fo:padding-left="0.05034in" fo:padding-right="0.05034in" draw:textarea-vertical-align="middle" draw:textarea-horizontal-align="center" draw:fill="solid" draw:fill-color="#ffffff" draw:opacity="90%" draw:stroke="solid" svg:stroke-width="0.02778in" svg:stroke-color="#c15452" svg:stroke-opacity="100%" svg:stroke-linecap="butt" draw:auto-grow-width="false" draw:auto-grow-height="false"/>
      <style:paragraph-properties style:font-independent-line-spacing="false" style:writing-mode="lr-tb"/>
    </style:style>
    <style:style style:family="text" style:name="a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1111in" style:font-size-asian="0.11111in" style:font-size-complex="0.11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18">
      <style:graphic-properties draw:fill="solid" draw:fill-color="#cf8c8b" draw:opacity="100%" draw:stroke="solid" svg:stroke-width="0.02778in" svg:stroke-color="#ffffff" svg:stroke-opacity="100%" svg:stroke-linecap="butt"/>
    </style:style>
    <style:style style:family="paragraph" style:name="a24">
      <style:paragraph-properties fo:line-height="90%" fo:text-align="center" style:tab-stop-distance="0.38889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1111in" style:font-size-asian="0.11111in" style:font-size-complex="0.11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1111in" style:font-size-asian="0.11111in" style:font-size-complex="0.11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">
      <style:paragraph-properties fo:line-height="90%" fo:text-align="center" style:tab-stop-distance="0.38889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1111in" style:font-size-asian="0.11111in" style:font-size-complex="0.11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">
      <style:paragraph-properties fo:line-height="90%" fo:text-align="center" style:tab-stop-distance="0.38889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1111in" style:font-size-asian="0.11111in" style:font-size-complex="0.11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">
      <style:paragraph-properties fo:line-height="90%" fo:text-align="center" style:tab-stop-distance="0.38889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1">
      <style:graphic-properties fo:wrap-option="wrap" fo:padding-top="0.05034in" fo:padding-bottom="0.05034in" fo:padding-left="0.05034in" fo:padding-right="0.05034in" draw:textarea-vertical-align="middle" draw:textarea-horizontal-align="center" draw:fill="solid" draw:fill-color="#ffffff" draw:opacity="90%" draw:stroke="solid" svg:stroke-width="0.02778in" svg:stroke-color="#c15452" svg:stroke-opacity="100%" svg:stroke-linecap="butt" draw:auto-grow-width="false" draw:auto-grow-height="false"/>
      <style:paragraph-properties style:font-independent-line-spacing="false" style:writing-mode="lr-tb"/>
    </style:style>
    <style:style style:family="graphic" style:name="a72">
      <style:graphic-properties draw:fill="solid" draw:fill-color="#cf8c8b" draw:opacity="100%" draw:stroke="solid" svg:stroke-width="0.02778in" svg:stroke-color="#ffffff" svg:stroke-opacity="100%" svg:stroke-linecap="butt"/>
    </style:style>
    <style:style style:family="text" style:name="a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1111in" style:font-size-asian="0.11111in" style:font-size-complex="0.11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">
      <style:paragraph-properties fo:line-height="90%" fo:text-align="center" style:tab-stop-distance="0.38889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1111in" style:font-size-asian="0.11111in" style:font-size-complex="0.11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">
      <style:paragraph-properties fo:line-height="90%" fo:text-align="center" style:tab-stop-distance="0.38889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1111in" style:font-size-asian="0.11111in" style:font-size-complex="0.11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">
      <style:paragraph-properties fo:line-height="90%" fo:text-align="center" style:tab-stop-distance="0.38889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9">
      <style:graphic-properties fo:wrap-option="wrap" fo:padding-top="0.05034in" fo:padding-bottom="0.05034in" fo:padding-left="0.05034in" fo:padding-right="0.05034in" draw:textarea-vertical-align="middle" draw:textarea-horizontal-align="center" draw:fill="solid" draw:fill-color="#ffffff" draw:opacity="90%" draw:stroke="solid" svg:stroke-width="0.02778in" svg:stroke-color="#cf8c8b" svg:stroke-opacity="100%" svg:stroke-linecap="butt" draw:auto-grow-width="false" draw:auto-grow-height="false"/>
      <style:paragraph-properties style:font-independent-line-spacing="false" style:writing-mode="lr-tb"/>
    </style:style>
    <style:style style:family="paragraph" style:name="a120">
      <style:paragraph-properties fo:line-height="90%" fo:text-align="center" style:tab-stop-distance="0.38889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1111in" style:font-size-asian="0.11111in" style:font-size-complex="0.11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</office:automatic-styles>
  <office:body>
    <office:text text:use-soft-page-breaks="true">
      <text:h text:style-name="P1" text:outline-level="1"><text:span text:style-name="T4"><text:s/></text:span><text:span text:style-name="T5"><draw:g draw:name="Diagrama 1" draw:id="id55" draw:style-name="a136" text:anchor-type="as-char"><svg:title/><svg:desc/><draw:custom-shape svg:x="10.15712in" svg:y="2.81656in" svg:width="0.1in" svg:height="0.26593in" draw:id="id0" draw:style-name="a1"><svg:title/><svg:desc/><draw:enhanced-geometry draw:type="non-primitive" svg:viewBox="0 0 91440 243166" draw:enhanced-path="M 45720 0 L 45720 243166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440"/><draw:equation draw:name="f7" draw:formula="?f4 / 243166"/><draw:equation draw:name="f8" draw:formula="0 / ?f6"/><draw:equation draw:name="f9" draw:formula="91440 / ?f6"/><draw:equation draw:name="f10" draw:formula="0 / ?f7"/><draw:equation draw:name="f11" draw:formula="243166 / ?f7"/></draw:enhanced-geometry></draw:custom-shape><draw:custom-shape svg:x="5.72001in" svg:y="1.73779in" svg:width="4.4871in" svg:height="0.49815in" draw:id="id1" draw:style-name="a2"><svg:title/><svg:desc/><draw:enhanced-geometry draw:type="non-primitive" svg:viewBox="0 0 4103007 455504" draw:enhanced-path="M 0 0 L 0 378048 4103007 378048 4103007 455504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103007"/><draw:equation draw:name="f7" draw:formula="?f4 / 455504"/><draw:equation draw:name="f8" draw:formula="0 / ?f6"/><draw:equation draw:name="f9" draw:formula="4103007 / ?f6"/><draw:equation draw:name="f10" draw:formula="0 / ?f7"/><draw:equation draw:name="f11" draw:formula="455504 / ?f7"/></draw:enhanced-geometry></draw:custom-shape><draw:custom-shape svg:x="8.98632in" svg:y="2.81656in" svg:width="0.1in" svg:height="0.26593in" draw:id="id2" draw:style-name="a3"><svg:title/><svg:desc/><draw:enhanced-geometry draw:type="non-primitive" svg:viewBox="0 0 91440 243166" draw:enhanced-path="M 45720 0 L 45720 243166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440"/><draw:equation draw:name="f7" draw:formula="?f4 / 243166"/><draw:equation draw:name="f8" draw:formula="0 / ?f6"/><draw:equation draw:name="f9" draw:formula="91440 / ?f6"/><draw:equation draw:name="f10" draw:formula="0 / ?f7"/><draw:equation draw:name="f11" draw:formula="243166 / ?f7"/></draw:enhanced-geometry></draw:custom-shape><draw:custom-shape svg:x="5.72001in" svg:y="1.73779in" svg:width="3.31631in" svg:height="0.49815in" draw:id="id3" draw:style-name="a4"><svg:title/><svg:desc/><draw:enhanced-geometry draw:type="non-primitive" svg:viewBox="0 0 3032434 455504" draw:enhanced-path="M 0 0 L 0 378048 3032434 378048 3032434 455504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032434"/><draw:equation draw:name="f7" draw:formula="?f4 / 455504"/><draw:equation draw:name="f8" draw:formula="0 / ?f6"/><draw:equation draw:name="f9" draw:formula="3032434 / ?f6"/><draw:equation draw:name="f10" draw:formula="0 / ?f7"/><draw:equation draw:name="f11" draw:formula="455504 / ?f7"/></draw:enhanced-geometry></draw:custom-shape><draw:custom-shape svg:x="7.86876in" svg:y="2.81656in" svg:width="0.1in" svg:height="0.26593in" draw:id="id4" draw:style-name="a5"><svg:title/><svg:desc/><draw:enhanced-geometry draw:type="non-primitive" svg:viewBox="0 0 91440 243166" draw:enhanced-path="M 45720 0 L 45720 243166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440"/><draw:equation draw:name="f7" draw:formula="?f4 / 243166"/><draw:equation draw:name="f8" draw:formula="0 / ?f6"/><draw:equation draw:name="f9" draw:formula="91440 / ?f6"/><draw:equation draw:name="f10" draw:formula="0 / ?f7"/><draw:equation draw:name="f11" draw:formula="243166 / ?f7"/></draw:enhanced-geometry></draw:custom-shape><draw:custom-shape svg:x="5.72001in" svg:y="1.73779in" svg:width="2.19874in" svg:height="0.49815in" draw:id="id5" draw:style-name="a6"><svg:title/><svg:desc/><draw:enhanced-geometry draw:type="non-primitive" svg:viewBox="0 0 2010532 455504" draw:enhanced-path="M 0 0 L 0 378048 2010532 378048 2010532 455504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010532"/><draw:equation draw:name="f7" draw:formula="?f4 / 455504"/><draw:equation draw:name="f8" draw:formula="0 / ?f6"/><draw:equation draw:name="f9" draw:formula="2010532 / ?f6"/><draw:equation draw:name="f10" draw:formula="0 / ?f7"/><draw:equation draw:name="f11" draw:formula="455504 / ?f7"/></draw:enhanced-geometry></draw:custom-shape><draw:custom-shape svg:x="6.75119in" svg:y="2.81656in" svg:width="0.1in" svg:height="0.26593in" draw:id="id6" draw:style-name="a7"><svg:title/><svg:desc/><draw:enhanced-geometry draw:type="non-primitive" svg:viewBox="0 0 91440 243166" draw:enhanced-path="M 45720 0 L 45720 243166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440"/><draw:equation draw:name="f7" draw:formula="?f4 / 243166"/><draw:equation draw:name="f8" draw:formula="0 / ?f6"/><draw:equation draw:name="f9" draw:formula="91440 / ?f6"/><draw:equation draw:name="f10" draw:formula="0 / ?f7"/><draw:equation draw:name="f11" draw:formula="243166 / ?f7"/></draw:enhanced-geometry></draw:custom-shape><draw:custom-shape svg:x="5.72001in" svg:y="1.73779in" svg:width="1.08118in" svg:height="0.49815in" draw:id="id7" draw:style-name="a8"><svg:title/><svg:desc/><draw:enhanced-geometry draw:type="non-primitive" svg:viewBox="0 0 988629 455504" draw:enhanced-path="M 0 0 L 0 378048 988629 378048 988629 455504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88629"/><draw:equation draw:name="f7" draw:formula="?f4 / 455504"/><draw:equation draw:name="f8" draw:formula="0 / ?f6"/><draw:equation draw:name="f9" draw:formula="988629 / ?f6"/><draw:equation draw:name="f10" draw:formula="0 / ?f7"/><draw:equation draw:name="f11" draw:formula="455504 / ?f7"/></draw:enhanced-geometry></draw:custom-shape><draw:custom-shape svg:x="5.63363in" svg:y="2.81656in" svg:width="0.1in" svg:height="0.26593in" draw:id="id8" draw:style-name="a9"><svg:title/><svg:desc/><draw:enhanced-geometry draw:type="non-primitive" svg:viewBox="0 0 91440 243166" draw:enhanced-path="M 45720 0 L 45720 243166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440"/><draw:equation draw:name="f7" draw:formula="?f4 / 243166"/><draw:equation draw:name="f8" draw:formula="0 / ?f6"/><draw:equation draw:name="f9" draw:formula="91440 / ?f6"/><draw:equation draw:name="f10" draw:formula="0 / ?f7"/><draw:equation draw:name="f11" draw:formula="243166 / ?f7"/></draw:enhanced-geometry></draw:custom-shape><draw:custom-shape svg:x="5.63363in" svg:y="1.73779in" svg:width="0.1in" svg:height="0.49815in" draw:id="id9" draw:style-name="a10"><svg:title/><svg:desc/><draw:enhanced-geometry draw:type="non-primitive" svg:viewBox="0 0 91440 455504" draw:enhanced-path="M 78993 0 L 78993 378048 45720 378048 45720 455504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440"/><draw:equation draw:name="f7" draw:formula="?f4 / 455504"/><draw:equation draw:name="f8" draw:formula="0 / ?f6"/><draw:equation draw:name="f9" draw:formula="91440 / ?f6"/><draw:equation draw:name="f10" draw:formula="0 / ?f7"/><draw:equation draw:name="f11" draw:formula="455504 / ?f7"/></draw:enhanced-geometry></draw:custom-shape><draw:custom-shape svg:x="4.51606in" svg:y="2.81656in" svg:width="0.1in" svg:height="0.26593in" draw:id="id10" draw:style-name="a11"><svg:title/><svg:desc/><draw:enhanced-geometry draw:type="non-primitive" svg:viewBox="0 0 91440 243166" draw:enhanced-path="M 45720 0 L 45720 243166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440"/><draw:equation draw:name="f7" draw:formula="?f4 / 243166"/><draw:equation draw:name="f8" draw:formula="0 / ?f6"/><draw:equation draw:name="f9" draw:formula="91440 / ?f6"/><draw:equation draw:name="f10" draw:formula="0 / ?f7"/><draw:equation draw:name="f11" draw:formula="243166 / ?f7"/></draw:enhanced-geometry></draw:custom-shape><draw:custom-shape svg:x="4.56606in" svg:y="1.73779in" svg:width="1.15395in" svg:height="0.49815in" draw:id="id11" draw:style-name="a12"><svg:title/><svg:desc/><draw:enhanced-geometry draw:type="non-primitive" svg:viewBox="0 0 1055176 455504" draw:enhanced-path="M 1055176 0 L 1055176 378048 0 378048 0 455504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055176"/><draw:equation draw:name="f7" draw:formula="?f4 / 455504"/><draw:equation draw:name="f8" draw:formula="0 / ?f6"/><draw:equation draw:name="f9" draw:formula="1055176 / ?f6"/><draw:equation draw:name="f10" draw:formula="0 / ?f7"/><draw:equation draw:name="f11" draw:formula="455504 / ?f7"/></draw:enhanced-geometry></draw:custom-shape><draw:custom-shape svg:x="3.39849in" svg:y="2.81656in" svg:width="0.1in" svg:height="0.26593in" draw:id="id12" draw:style-name="a13"><svg:title/><svg:desc/><draw:enhanced-geometry draw:type="non-primitive" svg:viewBox="0 0 91440 243166" draw:enhanced-path="M 45720 0 L 45720 243166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440"/><draw:equation draw:name="f7" draw:formula="?f4 / 243166"/><draw:equation draw:name="f8" draw:formula="0 / ?f6"/><draw:equation draw:name="f9" draw:formula="91440 / ?f6"/><draw:equation draw:name="f10" draw:formula="0 / ?f7"/><draw:equation draw:name="f11" draw:formula="243166 / ?f7"/></draw:enhanced-geometry></draw:custom-shape><draw:custom-shape svg:x="3.44849in" svg:y="1.73779in" svg:width="2.27152in" svg:height="0.49815in" draw:id="id13" draw:style-name="a14"><svg:title/><svg:desc/><draw:enhanced-geometry draw:type="non-primitive" svg:viewBox="0 0 2077079 455504" draw:enhanced-path="M 2077079 0 L 2077079 378048 0 378048 0 455504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077079"/><draw:equation draw:name="f7" draw:formula="?f4 / 455504"/><draw:equation draw:name="f8" draw:formula="0 / ?f6"/><draw:equation draw:name="f9" draw:formula="2077079 / ?f6"/><draw:equation draw:name="f10" draw:formula="0 / ?f7"/><draw:equation draw:name="f11" draw:formula="455504 / ?f7"/></draw:enhanced-geometry></draw:custom-shape><draw:custom-shape svg:x="2.28093in" svg:y="2.81656in" svg:width="0.1in" svg:height="0.26593in" draw:id="id14" draw:style-name="a15"><svg:title/><svg:desc/><draw:enhanced-geometry draw:type="non-primitive" svg:viewBox="0 0 91440 243166" draw:enhanced-path="M 45720 0 L 45720 243166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440"/><draw:equation draw:name="f7" draw:formula="?f4 / 243166"/><draw:equation draw:name="f8" draw:formula="0 / ?f6"/><draw:equation draw:name="f9" draw:formula="91440 / ?f6"/><draw:equation draw:name="f10" draw:formula="0 / ?f7"/><draw:equation draw:name="f11" draw:formula="243166 / ?f7"/></draw:enhanced-geometry></draw:custom-shape><draw:custom-shape svg:x="2.33093in" svg:y="1.73779in" svg:width="3.38909in" svg:height="0.49815in" draw:id="id15" draw:style-name="a16"><svg:title/><svg:desc/><draw:enhanced-geometry draw:type="non-primitive" svg:viewBox="0 0 3098982 455504" draw:enhanced-path="M 3098982 0 L 3098982 378048 0 378048 0 455504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098982"/><draw:equation draw:name="f7" draw:formula="?f4 / 455504"/><draw:equation draw:name="f8" draw:formula="0 / ?f6"/><draw:equation draw:name="f9" draw:formula="3098982 / ?f6"/><draw:equation draw:name="f10" draw:formula="0 / ?f7"/><draw:equation draw:name="f11" draw:formula="455504 / ?f7"/></draw:enhanced-geometry></draw:custom-shape><draw:custom-shape svg:x="0.83717in" svg:y="1.77495in" svg:width="0.45583in" svg:height="0.46099in" draw:id="id16" draw:style-name="a17"><svg:title/><svg:desc/><draw:enhanced-geometry draw:type="non-primitive" svg:viewBox="0 0 416813 421525" draw:enhanced-path="M 416813 0 L 416813 344069 0 344069 0 421525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16813"/><draw:equation draw:name="f7" draw:formula="?f4 / 421525"/><draw:equation draw:name="f8" draw:formula="0 / ?f6"/><draw:equation draw:name="f9" draw:formula="416813 / ?f6"/><draw:equation draw:name="f10" draw:formula="0 / ?f7"/><draw:equation draw:name="f11" draw:formula="421525 / ?f7"/></draw:enhanced-geometry></draw:custom-shape><draw:custom-shape svg:x="0.46163in" svg:y="1.19433in" svg:width="1.66275in" svg:height="0.58063in" draw:id="id17" draw:style-name="a18"><svg:title/><svg:desc/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216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position-x="$0" draw:handle-position-y="top" draw:handle-range-x-minimum="0" draw:handle-range-x-maximum="10800"/></draw:enhanced-geometry></draw:custom-shape><draw:custom-shape svg:x="0.56322in" svg:y="1.29084in" svg:width="1.66275in" svg:height="0.58063in" draw:id="id18" draw:style-name="a21"><svg:title/><svg:desc/><text:p text:style-name="a20" text:class-names="" text:cond-style-name=""><text:span text:style-name="a19" text:class-names="">CONSEJO RECTOR</text:span></text:p><draw:enhanced-geometry draw:type="non-primitive" svg:viewBox="0 0 1520418 530924" draw:enhanced-path="M 0 53092 C 0 23770 23770 0 53092 0 L 1467326 0 C 1496648 0 1520418 23770 1520418 53092 L 1520418 477832 C 1520418 507154 1496648 530924 1467326 530924 L 53092 530924 C 23770 530924 0 507154 0 477832 L 0 53092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20418"/><draw:equation draw:name="f7" draw:formula="?f4 / 530924"/><draw:equation draw:name="f8" draw:formula="0 * ?f5 / 1520418"/><draw:equation draw:name="f9" draw:formula="53092 * ?f4 / 530924"/><draw:equation draw:name="f10" draw:formula="53092 * ?f5 / 1520418"/><draw:equation draw:name="f11" draw:formula="0 * ?f4 / 530924"/><draw:equation draw:name="f12" draw:formula="1467326 * ?f5 / 1520418"/><draw:equation draw:name="f13" draw:formula="1520418 * ?f5 / 1520418"/><draw:equation draw:name="f14" draw:formula="477832 * ?f4 / 530924"/><draw:equation draw:name="f15" draw:formula="530924 * ?f4 / 530924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0.00379in" svg:y="2.23594in" svg:width="1.66675in" svg:height="1.59066in" draw:id="id19" draw:style-name="a22"><svg:title/><svg:desc/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216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position-x="$0" draw:handle-position-y="top" draw:handle-range-x-minimum="0" draw:handle-range-x-maximum="10800"/></draw:enhanced-geometry></draw:custom-shape><draw:custom-shape svg:x="0.10539in" svg:y="2.33246in" svg:width="1.66675in" svg:height="1.59066in" draw:id="id20" draw:style-name="a35"><svg:title/><svg:desc/><text:p text:style-name="a24" text:class-names="" text:cond-style-name=""><text:span text:style-name="a23" text:class-names=""><text:s text:c="1"/>Presidente: Francisco Felipe Lorenzo</text:span></text:p><text:p text:style-name="a26" text:class-names="" text:cond-style-name=""><text:span text:style-name="a25" text:class-names="">Vicepresidente: Carlos Luis Hernandez Arrocha</text:span></text:p><text:p text:style-name="a28" text:class-names="" text:cond-style-name=""><text:span text:style-name="a27" text:class-names="">Secretario: Carlos Vicente Concepción Perez</text:span></text:p><text:p text:style-name="a30" text:class-names="" text:cond-style-name=""><text:span text:style-name="a29" text:class-names="">Tesorero: Luis Gómez Pérez</text:span></text:p><text:p text:style-name="a32" text:class-names="" text:cond-style-name=""><text:span text:style-name="a31" text:class-names="">Vocal 1º: German Díaz Rodriguez</text:span></text:p><text:p text:style-name="a34" text:class-names="" text:cond-style-name=""><text:span text:style-name="a33" text:class-names="">Vocal 2º: José Antonio Lorenzo Pérez</text:span></text:p><draw:enhanced-geometry draw:type="non-primitive" svg:viewBox="0 0 1524080 1454500" draw:enhanced-path="M 0 145450 C 0 65120 65120 0 145450 0 L 1378630 0 C 1458960 0 1524080 65120 1524080 145450 L 1524080 1309050 C 1524080 1389380 1458960 1454500 1378630 1454500 L 145450 1454500 C 65120 1454500 0 1389380 0 1309050 L 0 145450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24080"/><draw:equation draw:name="f7" draw:formula="?f4 / 1454500"/><draw:equation draw:name="f8" draw:formula="0 * ?f5 / 1524080"/><draw:equation draw:name="f9" draw:formula="145450 * ?f4 / 1454500"/><draw:equation draw:name="f10" draw:formula="145450 * ?f5 / 1524080"/><draw:equation draw:name="f11" draw:formula="0 * ?f4 / 1454500"/><draw:equation draw:name="f12" draw:formula="1378630 * ?f5 / 1524080"/><draw:equation draw:name="f13" draw:formula="1524080 * ?f5 / 1524080"/><draw:equation draw:name="f14" draw:formula="1309050 * ?f4 / 1454500"/><draw:equation draw:name="f15" draw:formula="1454500 * ?f4 / 145450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4.99223in" svg:y="1.15717in" svg:width="1.45556in" svg:height="0.58063in" draw:id="id21" draw:style-name="a36"><svg:title/><svg:desc/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216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position-x="$0" draw:handle-position-y="top" draw:handle-range-x-minimum="0" draw:handle-range-x-maximum="10800"/></draw:enhanced-geometry></draw:custom-shape><draw:custom-shape svg:x="5.09383in" svg:y="1.25368in" svg:width="1.45556in" svg:height="0.58063in" draw:id="id22" draw:style-name="a41"><svg:title/><svg:desc/><text:p text:style-name="a38" text:class-names="" text:cond-style-name=""><text:span text:style-name="a37" text:class-names="">GERENTE <text:s text:c="1"/></text:span></text:p><text:p text:style-name="a40" text:class-names="" text:cond-style-name=""><text:span text:style-name="a39" text:class-names="">Luis Rodriguez Concepcion</text:span></text:p><draw:enhanced-geometry draw:type="non-primitive" svg:viewBox="0 0 1330966 530924" draw:enhanced-path="M 0 53092 C 0 23770 23770 0 53092 0 L 1277874 0 C 1307196 0 1330966 23770 1330966 53092 L 1330966 477832 C 1330966 507154 1307196 530924 1277874 530924 L 53092 530924 C 23770 530924 0 507154 0 477832 L 0 53092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330966"/><draw:equation draw:name="f7" draw:formula="?f4 / 530924"/><draw:equation draw:name="f8" draw:formula="0 * ?f5 / 1330966"/><draw:equation draw:name="f9" draw:formula="53092 * ?f4 / 530924"/><draw:equation draw:name="f10" draw:formula="53092 * ?f5 / 1330966"/><draw:equation draw:name="f11" draw:formula="0 * ?f4 / 530924"/><draw:equation draw:name="f12" draw:formula="1277874 * ?f5 / 1330966"/><draw:equation draw:name="f13" draw:formula="1330966 * ?f5 / 1330966"/><draw:equation draw:name="f14" draw:formula="477832 * ?f4 / 530924"/><draw:equation draw:name="f15" draw:formula="530924 * ?f4 / 530924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1.87374in" svg:y="2.23594in" svg:width="0.91437in" svg:height="0.58063in" draw:id="id23" draw:style-name="a42"><svg:title/><svg:desc/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216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position-x="$0" draw:handle-position-y="top" draw:handle-range-x-minimum="0" draw:handle-range-x-maximum="10800"/></draw:enhanced-geometry></draw:custom-shape><draw:custom-shape svg:x="1.97534in" svg:y="2.33246in" svg:width="0.91437in" svg:height="0.58063in" draw:id="id24" draw:style-name="a45"><svg:title/><svg:desc/><text:p text:style-name="a44" text:class-names="" text:cond-style-name=""><text:span text:style-name="a43" text:class-names="">Departamento de Informatica</text:span></text:p><draw:enhanced-geometry draw:type="non-primitive" svg:viewBox="0 0 836102 530924" draw:enhanced-path="M 0 53092 C 0 23770 23770 0 53092 0 L 783010 0 C 812332 0 836102 23770 836102 53092 L 836102 477832 C 836102 507154 812332 530924 783010 530924 L 53092 530924 C 23770 530924 0 507154 0 477832 L 0 53092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36102"/><draw:equation draw:name="f7" draw:formula="?f4 / 530924"/><draw:equation draw:name="f8" draw:formula="0 * ?f5 / 836102"/><draw:equation draw:name="f9" draw:formula="53092 * ?f4 / 530924"/><draw:equation draw:name="f10" draw:formula="53092 * ?f5 / 836102"/><draw:equation draw:name="f11" draw:formula="0 * ?f4 / 530924"/><draw:equation draw:name="f12" draw:formula="783010 * ?f5 / 836102"/><draw:equation draw:name="f13" draw:formula="836102 * ?f5 / 836102"/><draw:equation draw:name="f14" draw:formula="477832 * ?f4 / 530924"/><draw:equation draw:name="f15" draw:formula="530924 * ?f4 / 530924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1.87374in" svg:y="3.0825in" svg:width="0.91437in" svg:height="0.58063in" draw:id="id25" draw:style-name="a46"><svg:title/><svg:desc/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216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position-x="$0" draw:handle-position-y="top" draw:handle-range-x-minimum="0" draw:handle-range-x-maximum="10800"/></draw:enhanced-geometry></draw:custom-shape><draw:custom-shape svg:x="1.97534in" svg:y="3.17901in" svg:width="0.91437in" svg:height="0.58063in" draw:id="id26" draw:style-name="a53"><svg:title/><svg:desc/><text:p text:style-name="a48" text:class-names="" text:cond-style-name=""><text:span text:style-name="a47" text:class-names="">Estadisticas</text:span></text:p><text:p text:style-name="a50" text:class-names="" text:cond-style-name=""><text:span text:style-name="a49" text:class-names="">Redes</text:span></text:p><text:p text:style-name="a52" text:class-names="" text:cond-style-name=""><text:span text:style-name="a51" text:class-names="">Proteccion de Datos</text:span></text:p><draw:enhanced-geometry draw:type="non-primitive" svg:viewBox="0 0 836102 530924" draw:enhanced-path="M 0 53092 C 0 23770 23770 0 53092 0 L 783010 0 C 812332 0 836102 23770 836102 53092 L 836102 477832 C 836102 507154 812332 530924 783010 530924 L 53092 530924 C 23770 530924 0 507154 0 477832 L 0 53092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36102"/><draw:equation draw:name="f7" draw:formula="?f4 / 530924"/><draw:equation draw:name="f8" draw:formula="0 * ?f5 / 836102"/><draw:equation draw:name="f9" draw:formula="53092 * ?f4 / 530924"/><draw:equation draw:name="f10" draw:formula="53092 * ?f5 / 836102"/><draw:equation draw:name="f11" draw:formula="0 * ?f4 / 530924"/><draw:equation draw:name="f12" draw:formula="783010 * ?f5 / 836102"/><draw:equation draw:name="f13" draw:formula="836102 * ?f5 / 836102"/><draw:equation draw:name="f14" draw:formula="477832 * ?f4 / 530924"/><draw:equation draw:name="f15" draw:formula="530924 * ?f4 / 530924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2.99131in" svg:y="2.23594in" svg:width="0.91437in" svg:height="0.58063in" draw:id="id27" draw:style-name="a54"><svg:title/><svg:desc/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216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position-x="$0" draw:handle-position-y="top" draw:handle-range-x-minimum="0" draw:handle-range-x-maximum="10800"/></draw:enhanced-geometry></draw:custom-shape><draw:custom-shape svg:x="3.0929in" svg:y="2.33246in" svg:width="0.91437in" svg:height="0.58063in" draw:id="id28" draw:style-name="a57"><svg:title/><svg:desc/><text:p text:style-name="a56" text:class-names="" text:cond-style-name=""><text:span text:style-name="a55" text:class-names="">Departamento de Administracion y Contabilidad</text:span></text:p><draw:enhanced-geometry draw:type="non-primitive" svg:viewBox="0 0 836102 530924" draw:enhanced-path="M 0 53092 C 0 23770 23770 0 53092 0 L 783010 0 C 812332 0 836102 23770 836102 53092 L 836102 477832 C 836102 507154 812332 530924 783010 530924 L 53092 530924 C 23770 530924 0 507154 0 477832 L 0 53092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36102"/><draw:equation draw:name="f7" draw:formula="?f4 / 530924"/><draw:equation draw:name="f8" draw:formula="0 * ?f5 / 836102"/><draw:equation draw:name="f9" draw:formula="53092 * ?f4 / 530924"/><draw:equation draw:name="f10" draw:formula="53092 * ?f5 / 836102"/><draw:equation draw:name="f11" draw:formula="0 * ?f4 / 530924"/><draw:equation draw:name="f12" draw:formula="783010 * ?f5 / 836102"/><draw:equation draw:name="f13" draw:formula="836102 * ?f5 / 836102"/><draw:equation draw:name="f14" draw:formula="477832 * ?f4 / 530924"/><draw:equation draw:name="f15" draw:formula="530924 * ?f4 / 530924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2.99131in" svg:y="3.0825in" svg:width="0.91437in" svg:height="0.58063in" draw:id="id29" draw:style-name="a58"><svg:title/><svg:desc/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216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position-x="$0" draw:handle-position-y="top" draw:handle-range-x-minimum="0" draw:handle-range-x-maximum="10800"/></draw:enhanced-geometry></draw:custom-shape><draw:custom-shape svg:x="3.0929in" svg:y="3.17901in" svg:width="0.91437in" svg:height="0.58063in" draw:id="id30" draw:style-name="a67"><svg:title/><svg:desc/><text:p text:style-name="a60" text:class-names="" text:cond-style-name=""><text:span text:style-name="a59" text:class-names="">Contabilidad</text:span></text:p><text:p text:style-name="a62" text:class-names="" text:cond-style-name=""><text:span text:style-name="a61" text:class-names="">Finanzas</text:span></text:p><text:p text:style-name="a64" text:class-names="" text:cond-style-name=""><text:span text:style-name="a63" text:class-names="">Fiscal</text:span></text:p><text:p text:style-name="a66" text:class-names="" text:cond-style-name=""><text:span text:style-name="a65" text:class-names=""/></text:p><draw:enhanced-geometry draw:type="non-primitive" svg:viewBox="0 0 836102 530924" draw:enhanced-path="M 0 53092 C 0 23770 23770 0 53092 0 L 783010 0 C 812332 0 836102 23770 836102 53092 L 836102 477832 C 836102 507154 812332 530924 783010 530924 L 53092 530924 C 23770 530924 0 507154 0 477832 L 0 53092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36102"/><draw:equation draw:name="f7" draw:formula="?f4 / 530924"/><draw:equation draw:name="f8" draw:formula="0 * ?f5 / 836102"/><draw:equation draw:name="f9" draw:formula="53092 * ?f4 / 530924"/><draw:equation draw:name="f10" draw:formula="53092 * ?f5 / 836102"/><draw:equation draw:name="f11" draw:formula="0 * ?f4 / 530924"/><draw:equation draw:name="f12" draw:formula="783010 * ?f5 / 836102"/><draw:equation draw:name="f13" draw:formula="836102 * ?f5 / 836102"/><draw:equation draw:name="f14" draw:formula="477832 * ?f4 / 530924"/><draw:equation draw:name="f15" draw:formula="530924 * ?f4 / 530924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4.10887in" svg:y="2.23594in" svg:width="0.91437in" svg:height="0.58063in" draw:id="id31" draw:style-name="a68"><svg:title/><svg:desc/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216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position-x="$0" draw:handle-position-y="top" draw:handle-range-x-minimum="0" draw:handle-range-x-maximum="10800"/></draw:enhanced-geometry></draw:custom-shape><draw:custom-shape svg:x="4.21047in" svg:y="2.33246in" svg:width="0.91437in" svg:height="0.58063in" draw:id="id32" draw:style-name="a71"><svg:title/><svg:desc/><text:p text:style-name="a70" text:class-names="" text:cond-style-name=""><text:span text:style-name="a69" text:class-names="">Departamento de Recursos Humanos</text:span></text:p><draw:enhanced-geometry draw:type="non-primitive" svg:viewBox="0 0 836102 530924" draw:enhanced-path="M 0 53092 C 0 23770 23770 0 53092 0 L 783010 0 C 812332 0 836102 23770 836102 53092 L 836102 477832 C 836102 507154 812332 530924 783010 530924 L 53092 530924 C 23770 530924 0 507154 0 477832 L 0 53092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36102"/><draw:equation draw:name="f7" draw:formula="?f4 / 530924"/><draw:equation draw:name="f8" draw:formula="0 * ?f5 / 836102"/><draw:equation draw:name="f9" draw:formula="53092 * ?f4 / 530924"/><draw:equation draw:name="f10" draw:formula="53092 * ?f5 / 836102"/><draw:equation draw:name="f11" draw:formula="0 * ?f4 / 530924"/><draw:equation draw:name="f12" draw:formula="783010 * ?f5 / 836102"/><draw:equation draw:name="f13" draw:formula="836102 * ?f5 / 836102"/><draw:equation draw:name="f14" draw:formula="477832 * ?f4 / 530924"/><draw:equation draw:name="f15" draw:formula="530924 * ?f4 / 530924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4.10887in" svg:y="3.0825in" svg:width="0.91437in" svg:height="0.58063in" draw:id="id33" draw:style-name="a72"><svg:title/><svg:desc/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216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position-x="$0" draw:handle-position-y="top" draw:handle-range-x-minimum="0" draw:handle-range-x-maximum="10800"/></draw:enhanced-geometry></draw:custom-shape><draw:custom-shape svg:x="4.21047in" svg:y="3.17901in" svg:width="0.91437in" svg:height="0.58063in" draw:id="id34" draw:style-name="a79"><svg:title/><svg:desc/><text:p text:style-name="a74" text:class-names="" text:cond-style-name=""><text:span text:style-name="a73" text:class-names="">Contratacion</text:span></text:p><text:p text:style-name="a76" text:class-names="" text:cond-style-name=""><text:span text:style-name="a75" text:class-names="">Prevencion</text:span></text:p><text:p text:style-name="a78" text:class-names="" text:cond-style-name=""><text:span text:style-name="a77" text:class-names="">Formacion</text:span></text:p><draw:enhanced-geometry draw:type="non-primitive" svg:viewBox="0 0 836102 530924" draw:enhanced-path="M 0 53092 C 0 23770 23770 0 53092 0 L 783010 0 C 812332 0 836102 23770 836102 53092 L 836102 477832 C 836102 507154 812332 530924 783010 530924 L 53092 530924 C 23770 530924 0 507154 0 477832 L 0 53092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36102"/><draw:equation draw:name="f7" draw:formula="?f4 / 530924"/><draw:equation draw:name="f8" draw:formula="0 * ?f5 / 836102"/><draw:equation draw:name="f9" draw:formula="53092 * ?f4 / 530924"/><draw:equation draw:name="f10" draw:formula="53092 * ?f5 / 836102"/><draw:equation draw:name="f11" draw:formula="0 * ?f4 / 530924"/><draw:equation draw:name="f12" draw:formula="783010 * ?f5 / 836102"/><draw:equation draw:name="f13" draw:formula="836102 * ?f5 / 836102"/><draw:equation draw:name="f14" draw:formula="477832 * ?f4 / 530924"/><draw:equation draw:name="f15" draw:formula="530924 * ?f4 / 530924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5.22644in" svg:y="2.23594in" svg:width="0.91437in" svg:height="0.58063in" draw:id="id35" draw:style-name="a80"><svg:title/><svg:desc/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216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position-x="$0" draw:handle-position-y="top" draw:handle-range-x-minimum="0" draw:handle-range-x-maximum="10800"/></draw:enhanced-geometry></draw:custom-shape><draw:custom-shape svg:x="5.32804in" svg:y="2.33246in" svg:width="0.91437in" svg:height="0.58063in" draw:id="id36" draw:style-name="a83"><svg:title/><svg:desc/><text:p text:style-name="a82" text:class-names="" text:cond-style-name=""><text:span text:style-name="a81" text:class-names="">Departamento de Seguros</text:span></text:p><draw:enhanced-geometry draw:type="non-primitive" svg:viewBox="0 0 836102 530924" draw:enhanced-path="M 0 53092 C 0 23770 23770 0 53092 0 L 783010 0 C 812332 0 836102 23770 836102 53092 L 836102 477832 C 836102 507154 812332 530924 783010 530924 L 53092 530924 C 23770 530924 0 507154 0 477832 L 0 53092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36102"/><draw:equation draw:name="f7" draw:formula="?f4 / 530924"/><draw:equation draw:name="f8" draw:formula="0 * ?f5 / 836102"/><draw:equation draw:name="f9" draw:formula="53092 * ?f4 / 530924"/><draw:equation draw:name="f10" draw:formula="53092 * ?f5 / 836102"/><draw:equation draw:name="f11" draw:formula="0 * ?f4 / 530924"/><draw:equation draw:name="f12" draw:formula="783010 * ?f5 / 836102"/><draw:equation draw:name="f13" draw:formula="836102 * ?f5 / 836102"/><draw:equation draw:name="f14" draw:formula="477832 * ?f4 / 530924"/><draw:equation draw:name="f15" draw:formula="530924 * ?f4 / 530924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5.22644in" svg:y="3.0825in" svg:width="0.91437in" svg:height="0.58063in" draw:id="id37" draw:style-name="a84"><svg:title/><svg:desc/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216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position-x="$0" draw:handle-position-y="top" draw:handle-range-x-minimum="0" draw:handle-range-x-maximum="10800"/></draw:enhanced-geometry></draw:custom-shape><draw:custom-shape svg:x="5.32804in" svg:y="3.17901in" svg:width="0.91437in" svg:height="0.58063in" draw:id="id38" draw:style-name="a91"><svg:title/><svg:desc/><text:p text:style-name="a86" text:class-names="" text:cond-style-name=""><text:span text:style-name="a85" text:class-names="">Gestion de Flota</text:span></text:p><text:p text:style-name="a88" text:class-names="" text:cond-style-name=""><text:span text:style-name="a87" text:class-names="">Seguros</text:span></text:p><text:p text:style-name="a90" text:class-names="" text:cond-style-name=""><text:span text:style-name="a89" text:class-names="">Siniestros</text:span></text:p><draw:enhanced-geometry draw:type="non-primitive" svg:viewBox="0 0 836102 530924" draw:enhanced-path="M 0 53092 C 0 23770 23770 0 53092 0 L 783010 0 C 812332 0 836102 23770 836102 53092 L 836102 477832 C 836102 507154 812332 530924 783010 530924 L 53092 530924 C 23770 530924 0 507154 0 477832 L 0 53092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36102"/><draw:equation draw:name="f7" draw:formula="?f4 / 530924"/><draw:equation draw:name="f8" draw:formula="0 * ?f5 / 836102"/><draw:equation draw:name="f9" draw:formula="53092 * ?f4 / 530924"/><draw:equation draw:name="f10" draw:formula="53092 * ?f5 / 836102"/><draw:equation draw:name="f11" draw:formula="0 * ?f4 / 530924"/><draw:equation draw:name="f12" draw:formula="783010 * ?f5 / 836102"/><draw:equation draw:name="f13" draw:formula="836102 * ?f5 / 836102"/><draw:equation draw:name="f14" draw:formula="477832 * ?f4 / 530924"/><draw:equation draw:name="f15" draw:formula="530924 * ?f4 / 530924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6.344in" svg:y="2.23594in" svg:width="0.91437in" svg:height="0.58063in" draw:id="id39" draw:style-name="a92"><svg:title/><svg:desc/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216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position-x="$0" draw:handle-position-y="top" draw:handle-range-x-minimum="0" draw:handle-range-x-maximum="10800"/></draw:enhanced-geometry></draw:custom-shape><draw:custom-shape svg:x="6.4456in" svg:y="2.33246in" svg:width="0.91437in" svg:height="0.58063in" draw:id="id40" draw:style-name="a95"><svg:title/><svg:desc/><text:p text:style-name="a94" text:class-names="" text:cond-style-name=""><text:span text:style-name="a93" text:class-names="">Departamento de Trafico</text:span></text:p><draw:enhanced-geometry draw:type="non-primitive" svg:viewBox="0 0 836102 530924" draw:enhanced-path="M 0 53092 C 0 23770 23770 0 53092 0 L 783010 0 C 812332 0 836102 23770 836102 53092 L 836102 477832 C 836102 507154 812332 530924 783010 530924 L 53092 530924 C 23770 530924 0 507154 0 477832 L 0 53092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36102"/><draw:equation draw:name="f7" draw:formula="?f4 / 530924"/><draw:equation draw:name="f8" draw:formula="0 * ?f5 / 836102"/><draw:equation draw:name="f9" draw:formula="53092 * ?f4 / 530924"/><draw:equation draw:name="f10" draw:formula="53092 * ?f5 / 836102"/><draw:equation draw:name="f11" draw:formula="0 * ?f4 / 530924"/><draw:equation draw:name="f12" draw:formula="783010 * ?f5 / 836102"/><draw:equation draw:name="f13" draw:formula="836102 * ?f5 / 836102"/><draw:equation draw:name="f14" draw:formula="477832 * ?f4 / 530924"/><draw:equation draw:name="f15" draw:formula="530924 * ?f4 / 530924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6.344in" svg:y="3.0825in" svg:width="0.91437in" svg:height="0.58063in" draw:id="id41" draw:style-name="a96"><svg:title/><svg:desc/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216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position-x="$0" draw:handle-position-y="top" draw:handle-range-x-minimum="0" draw:handle-range-x-maximum="10800"/></draw:enhanced-geometry></draw:custom-shape><draw:custom-shape svg:x="6.4456in" svg:y="3.17901in" svg:width="0.91437in" svg:height="0.58063in" draw:id="id42" draw:style-name="a101"><svg:title/><svg:desc/><text:p text:style-name="a98" text:class-names="" text:cond-style-name=""><text:span text:style-name="a97" text:class-names="">Gestion de Servicios</text:span></text:p><text:p text:style-name="a100" text:class-names="" text:cond-style-name=""><text:span text:style-name="a99" text:class-names="">Asignacion Personal Movil</text:span></text:p><draw:enhanced-geometry draw:type="non-primitive" svg:viewBox="0 0 836102 530924" draw:enhanced-path="M 0 53092 C 0 23770 23770 0 53092 0 L 783010 0 C 812332 0 836102 23770 836102 53092 L 836102 477832 C 836102 507154 812332 530924 783010 530924 L 53092 530924 C 23770 530924 0 507154 0 477832 L 0 53092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36102"/><draw:equation draw:name="f7" draw:formula="?f4 / 530924"/><draw:equation draw:name="f8" draw:formula="0 * ?f5 / 836102"/><draw:equation draw:name="f9" draw:formula="53092 * ?f4 / 530924"/><draw:equation draw:name="f10" draw:formula="53092 * ?f5 / 836102"/><draw:equation draw:name="f11" draw:formula="0 * ?f4 / 530924"/><draw:equation draw:name="f12" draw:formula="783010 * ?f5 / 836102"/><draw:equation draw:name="f13" draw:formula="836102 * ?f5 / 836102"/><draw:equation draw:name="f14" draw:formula="477832 * ?f4 / 530924"/><draw:equation draw:name="f15" draw:formula="530924 * ?f4 / 530924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7.46157in" svg:y="2.23594in" svg:width="0.91437in" svg:height="0.58063in" draw:id="id43" draw:style-name="a102"><svg:title/><svg:desc/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216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position-x="$0" draw:handle-position-y="top" draw:handle-range-x-minimum="0" draw:handle-range-x-maximum="10800"/></draw:enhanced-geometry></draw:custom-shape><draw:custom-shape svg:x="7.56317in" svg:y="2.33246in" svg:width="0.91437in" svg:height="0.58063in" draw:id="id44" draw:style-name="a105"><svg:title/><svg:desc/><text:p text:style-name="a104" text:class-names="" text:cond-style-name=""><text:span text:style-name="a103" text:class-names="">Departamento de Reservas y Facturacion</text:span></text:p><draw:enhanced-geometry draw:type="non-primitive" svg:viewBox="0 0 836102 530924" draw:enhanced-path="M 0 53092 C 0 23770 23770 0 53092 0 L 783010 0 C 812332 0 836102 23770 836102 53092 L 836102 477832 C 836102 507154 812332 530924 783010 530924 L 53092 530924 C 23770 530924 0 507154 0 477832 L 0 53092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36102"/><draw:equation draw:name="f7" draw:formula="?f4 / 530924"/><draw:equation draw:name="f8" draw:formula="0 * ?f5 / 836102"/><draw:equation draw:name="f9" draw:formula="53092 * ?f4 / 530924"/><draw:equation draw:name="f10" draw:formula="53092 * ?f5 / 836102"/><draw:equation draw:name="f11" draw:formula="0 * ?f4 / 530924"/><draw:equation draw:name="f12" draw:formula="783010 * ?f5 / 836102"/><draw:equation draw:name="f13" draw:formula="836102 * ?f5 / 836102"/><draw:equation draw:name="f14" draw:formula="477832 * ?f4 / 530924"/><draw:equation draw:name="f15" draw:formula="530924 * ?f4 / 530924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7.46157in" svg:y="3.0825in" svg:width="0.91437in" svg:height="0.58063in" draw:id="id45" draw:style-name="a106"><svg:title/><svg:desc/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216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position-x="$0" draw:handle-position-y="top" draw:handle-range-x-minimum="0" draw:handle-range-x-maximum="10800"/></draw:enhanced-geometry></draw:custom-shape><draw:custom-shape svg:x="7.56317in" svg:y="3.17901in" svg:width="0.91437in" svg:height="0.58063in" draw:id="id46" draw:style-name="a113"><svg:title/><svg:desc/><text:p text:style-name="a108" text:class-names="" text:cond-style-name=""><text:span text:style-name="a107" text:class-names="">Atencion al Cliente</text:span></text:p><text:p text:style-name="a110" text:class-names="" text:cond-style-name=""><text:span text:style-name="a109" text:class-names="">Reservas</text:span></text:p><text:p text:style-name="a112" text:class-names="" text:cond-style-name=""><text:span text:style-name="a111" text:class-names="">Facturacion</text:span></text:p><draw:enhanced-geometry draw:type="non-primitive" svg:viewBox="0 0 836102 530924" draw:enhanced-path="M 0 53092 C 0 23770 23770 0 53092 0 L 783010 0 C 812332 0 836102 23770 836102 53092 L 836102 477832 C 836102 507154 812332 530924 783010 530924 L 53092 530924 C 23770 530924 0 507154 0 477832 L 0 53092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36102"/><draw:equation draw:name="f7" draw:formula="?f4 / 530924"/><draw:equation draw:name="f8" draw:formula="0 * ?f5 / 836102"/><draw:equation draw:name="f9" draw:formula="53092 * ?f4 / 530924"/><draw:equation draw:name="f10" draw:formula="53092 * ?f5 / 836102"/><draw:equation draw:name="f11" draw:formula="0 * ?f4 / 530924"/><draw:equation draw:name="f12" draw:formula="783010 * ?f5 / 836102"/><draw:equation draw:name="f13" draw:formula="836102 * ?f5 / 836102"/><draw:equation draw:name="f14" draw:formula="477832 * ?f4 / 530924"/><draw:equation draw:name="f15" draw:formula="530924 * ?f4 / 530924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8.57914in" svg:y="2.23594in" svg:width="0.91437in" svg:height="0.58063in" draw:id="id47" draw:style-name="a114"><svg:title/><svg:desc/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216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position-x="$0" draw:handle-position-y="top" draw:handle-range-x-minimum="0" draw:handle-range-x-maximum="10800"/></draw:enhanced-geometry></draw:custom-shape><draw:custom-shape svg:x="8.68073in" svg:y="2.33246in" svg:width="0.91437in" svg:height="0.58063in" draw:id="id48" draw:style-name="a117"><svg:title/><svg:desc/><text:p text:style-name="a116" text:class-names="" text:cond-style-name=""><text:span text:style-name="a115" text:class-names="">Talleres</text:span></text:p><draw:enhanced-geometry draw:type="non-primitive" svg:viewBox="0 0 836102 530924" draw:enhanced-path="M 0 53092 C 0 23770 23770 0 53092 0 L 783010 0 C 812332 0 836102 23770 836102 53092 L 836102 477832 C 836102 507154 812332 530924 783010 530924 L 53092 530924 C 23770 530924 0 507154 0 477832 L 0 53092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36102"/><draw:equation draw:name="f7" draw:formula="?f4 / 530924"/><draw:equation draw:name="f8" draw:formula="0 * ?f5 / 836102"/><draw:equation draw:name="f9" draw:formula="53092 * ?f4 / 530924"/><draw:equation draw:name="f10" draw:formula="53092 * ?f5 / 836102"/><draw:equation draw:name="f11" draw:formula="0 * ?f4 / 530924"/><draw:equation draw:name="f12" draw:formula="783010 * ?f5 / 836102"/><draw:equation draw:name="f13" draw:formula="836102 * ?f5 / 836102"/><draw:equation draw:name="f14" draw:formula="477832 * ?f4 / 530924"/><draw:equation draw:name="f15" draw:formula="530924 * ?f4 / 530924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8.57914in" svg:y="3.0825in" svg:width="0.91437in" svg:height="0.58063in" draw:id="id49" draw:style-name="a118"><svg:title/><svg:desc/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216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position-x="$0" draw:handle-position-y="top" draw:handle-range-x-minimum="0" draw:handle-range-x-maximum="10800"/></draw:enhanced-geometry></draw:custom-shape><draw:custom-shape svg:x="8.68073in" svg:y="3.17901in" svg:width="0.91437in" svg:height="0.58063in" draw:id="id50" draw:style-name="a123"><svg:title/><svg:desc/><text:p text:style-name="a120" text:class-names="" text:cond-style-name=""><text:span text:style-name="a119" text:class-names="">Mantenimiento</text:span></text:p><text:p text:style-name="a122" text:class-names="" text:cond-style-name=""><text:span text:style-name="a121" text:class-names="">Averias</text:span></text:p><draw:enhanced-geometry draw:type="non-primitive" svg:viewBox="0 0 836102 530924" draw:enhanced-path="M 0 53092 C 0 23770 23770 0 53092 0 L 783010 0 C 812332 0 836102 23770 836102 53092 L 836102 477832 C 836102 507154 812332 530924 783010 530924 L 53092 530924 C 23770 530924 0 507154 0 477832 L 0 53092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36102"/><draw:equation draw:name="f7" draw:formula="?f4 / 530924"/><draw:equation draw:name="f8" draw:formula="0 * ?f5 / 836102"/><draw:equation draw:name="f9" draw:formula="53092 * ?f4 / 530924"/><draw:equation draw:name="f10" draw:formula="53092 * ?f5 / 836102"/><draw:equation draw:name="f11" draw:formula="0 * ?f4 / 530924"/><draw:equation draw:name="f12" draw:formula="783010 * ?f5 / 836102"/><draw:equation draw:name="f13" draw:formula="836102 * ?f5 / 836102"/><draw:equation draw:name="f14" draw:formula="477832 * ?f4 / 530924"/><draw:equation draw:name="f15" draw:formula="530924 * ?f4 / 530924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9.74993in" svg:y="2.23594in" svg:width="0.91437in" svg:height="0.58063in" draw:id="id51" draw:style-name="a124"><svg:title/><svg:desc/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216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position-x="$0" draw:handle-position-y="top" draw:handle-range-x-minimum="0" draw:handle-range-x-maximum="10800"/></draw:enhanced-geometry></draw:custom-shape><draw:custom-shape svg:x="9.85153in" svg:y="2.33246in" svg:width="0.91437in" svg:height="0.58063in" draw:id="id52" draw:style-name="a127"><svg:title/><svg:desc/><text:p text:style-name="a126" text:class-names="" text:cond-style-name=""><text:span text:style-name="a125" text:class-names="">Almacen y Compras</text:span></text:p><draw:enhanced-geometry draw:type="non-primitive" svg:viewBox="0 0 836102 530924" draw:enhanced-path="M 0 53092 C 0 23770 23770 0 53092 0 L 783010 0 C 812332 0 836102 23770 836102 53092 L 836102 477832 C 836102 507154 812332 530924 783010 530924 L 53092 530924 C 23770 530924 0 507154 0 477832 L 0 53092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36102"/><draw:equation draw:name="f7" draw:formula="?f4 / 530924"/><draw:equation draw:name="f8" draw:formula="0 * ?f5 / 836102"/><draw:equation draw:name="f9" draw:formula="53092 * ?f4 / 530924"/><draw:equation draw:name="f10" draw:formula="53092 * ?f5 / 836102"/><draw:equation draw:name="f11" draw:formula="0 * ?f4 / 530924"/><draw:equation draw:name="f12" draw:formula="783010 * ?f5 / 836102"/><draw:equation draw:name="f13" draw:formula="836102 * ?f5 / 836102"/><draw:equation draw:name="f14" draw:formula="477832 * ?f4 / 530924"/><draw:equation draw:name="f15" draw:formula="530924 * ?f4 / 530924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9.6967in" svg:y="3.0825in" svg:width="1.02082in" svg:height="0.58063in" draw:id="id53" draw:style-name="a128"><svg:title/><svg:desc/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216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position-x="$0" draw:handle-position-y="top" draw:handle-range-x-minimum="0" draw:handle-range-x-maximum="10800"/></draw:enhanced-geometry></draw:custom-shape><draw:custom-shape svg:x="9.7983in" svg:y="3.17901in" svg:width="1.02082in" svg:height="0.58063in" draw:id="id54" draw:style-name="a135"><svg:title/><svg:desc/><text:p text:style-name="a130" text:class-names="" text:cond-style-name=""><text:span text:style-name="a129" text:class-names="">Suministros<text:s text:c="1"/></text:span></text:p><text:p text:style-name="a132" text:class-names="" text:cond-style-name=""><text:span text:style-name="a131" text:class-names="">Compras Gestion</text:span></text:p><text:p text:style-name="a134" text:class-names="" text:cond-style-name=""><text:span text:style-name="a133" text:class-names="">Almacen</text:span></text:p><draw:enhanced-geometry draw:type="non-primitive" svg:viewBox="0 0 933441 530924" draw:enhanced-path="M 0 53092 C 0 23770 23770 0 53092 0 L 880349 0 C 909671 0 933441 23770 933441 53092 L 933441 477832 C 933441 507154 909671 530924 880349 530924 L 53092 530924 C 23770 530924 0 507154 0 477832 L 0 53092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33441"/><draw:equation draw:name="f7" draw:formula="?f4 / 530924"/><draw:equation draw:name="f8" draw:formula="0 * ?f5 / 933441"/><draw:equation draw:name="f9" draw:formula="53092 * ?f4 / 530924"/><draw:equation draw:name="f10" draw:formula="53092 * ?f5 / 933441"/><draw:equation draw:name="f11" draw:formula="0 * ?f4 / 530924"/><draw:equation draw:name="f12" draw:formula="880349 * ?f5 / 933441"/><draw:equation draw:name="f13" draw:formula="933441 * ?f5 / 933441"/><draw:equation draw:name="f14" draw:formula="477832 * ?f4 / 530924"/><draw:equation draw:name="f15" draw:formula="530924 * ?f4 / 530924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/draw:g></text:span></text:h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388in" fo:line-height="115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3333in" fo:margin-bottom="0in"/>
      <style:text-properties style:font-name="Cambria" style:font-name-asian="Times New Roman" style:font-name-complex="Times New Roman" fo:font-weight="bold" style:font-weight-asian="bold" style:font-weight-complex="bold" fo:color="#365F91" fo:font-size="14pt" style:font-size-asian="14pt" style:font-size-complex="14pt" fo:hyphenate="false"/>
    </style: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Título1Car" style:display-name="Título 1 Car" style:family="text" style:parent-style-name="Fuentedepárrafopredeter.">
      <style:text-properties style:font-name="Cambria" style:font-name-asian="Times New Roman" style:font-name-complex="Times New Roman" fo:font-weight="bold" style:font-weight-asian="bold" style:font-weight-complex="bold" fo:color="#365F91" fo:font-size="14pt" style:font-size-asian="14pt" style:font-size-complex="14pt"/>
    </style:style>
    <style:style style:name="Encabezado" style:display-name="Encabezad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style:style style:name="Textodeglobo" style:display-name="Texto de globo" style:family="paragraph" style:parent-style-name="Normal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TextodegloboCar" style:display-name="Texto de globo Car" style:family="text" style:parent-style-name="Fuentedepárrafopredeter.">
      <style:text-properties style:font-name="Tahoma" style:font-name-complex="Tahoma" fo:font-size="8pt" style:font-size-asian="8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2958in" fo:margin-left="0.3937in" fo:margin-bottom="0.4916in" fo:margin-right="0.1756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041in"/>
      </style:header-style>
      <style:footer-style>
        <style:header-footer-properties style:dynamic-spacing="true" fo:min-height="0.0083in"/>
      </style:footer-style>
    </style:page-layout>
    <style:style style:name="P2" style:parent-style-name="Título1" style:family="paragraph">
      <style:paragraph-properties fo:text-align="center"/>
    </style:style>
    <style:style style:name="T3" style:parent-style-name="Fuentedepárrafopredeter." style:family="text">
      <style:text-properties style:font-name="Times New Roman" style:font-name-complex="Times New Roman" fo:font-size="22pt" style:font-size-asian="22pt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h text:style-name="P2" text:outline-level="1"><draw:frame draw:z-index="251659264" draw:style-name="a0" draw:name="Imagen 2" text:anchor-type="paragraph" svg:x="1.76736in" svg:y="-0.01319in" svg:width="1.375in" svg:height="0.73194in" style:rel-width="scale" style:rel-height="scale"><draw:image xlink:href="media/image1.jpeg" xlink:type="simple" xlink:show="embed" xlink:actuate="onLoad"/><svg:title/><svg:desc>LOGO</svg:desc></draw:frame><text:span text:style-name="T3">ORGANIGRAMA</text:span></text:h>
        <text:p text:style-name="Encabezado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Francisco Javier Sosvilla Luis</meta:initial-creator>
    <dc:creator>José Manuel Hdez Suárez</dc:creator>
    <meta:creation-date>2025-07-02T12:11:00Z</meta:creation-date>
    <dc:date>2025-07-02T12:11:00Z</dc:date>
    <meta:print-date>2022-07-01T10:46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0" meta:character-count="2" meta:row-count="1" meta:non-whitespace-character-count="2"/>
  </office:meta>
</office:document-meta>
</file>