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0A3000000610AACFA9D7EDD81F0.png" manifest:media-type="image/png"/>
  <manifest:file-entry manifest:full-path="Pictures/1000020100000001000000017472A28E29DA5D7F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1" svg:font-family="Arial"/>
    <style:font-face style:name="Courier New1" svg:font-family="'Courier New'"/>
    <style:font-face style:name="DejaVu Sans2" svg:font-family="'DejaVu Sans'"/>
    <style:font-face style:name="Symbol1" svg:font-family="Symbol"/>
    <style:font-face style:name="Times New Roman1" svg:font-family="'Times New Roman'"/>
    <style:font-face style:name="Noto Sans1" svg:font-family="'Noto Sans'" style:font-family-generic="swiss"/>
    <style:font-face style:name="Arial" svg:font-family="Arial" style:font-pitch="variable"/>
    <style:font-face style:name="Courier New" svg:font-family="'Courier New'" style:font-pitch="variable"/>
    <style:font-face style:name="DejaVu Sans1" svg:font-family="'DejaVu Sans'" style:font-pitch="variable"/>
    <style:font-face style:name="DejaVu Serif1" svg:font-family="'DejaVu Serif'" style:font-pitch="variable"/>
    <style:font-face style:name="Symbol" svg:font-family="Symbol" style:font-pitch="variable"/>
    <style:font-face style:name="Times New Roman" svg:font-family="'Times New Roman'" style:font-pitch="variable"/>
    <style:font-face style:name="DejaVu Serif" svg:font-family="'DejaVu Serif'" style:font-family-generic="roman" style:font-pitch="variable"/>
    <style:font-face style:name="DejaVu Sans" svg:font-family="'DejaVu Sans'" style:font-family-generic="swiss" style:font-pitch="variable"/>
    <style:font-face style:name="Noto Sans" svg:font-family="'Noto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master-page3">
      <style:paragraph-properties style:page-number="auto"/>
    </style:style>
    <style:style style:name="P2" style:family="paragraph">
      <loext:graphic-properties draw:fill="none"/>
    </style:style>
    <style:style style:name="P3" style:family="paragraph">
      <loext:graphic-properties draw:fill="solid" draw:fill-color="#ffffff"/>
    </style:style>
    <style:style style:name="P4" style:family="paragraph">
      <loext:graphic-properties draw:fill="solid" draw:fill-color="#e5e5e5"/>
    </style:style>
    <style:style style:name="T1" style:family="text">
      <style:text-properties fo:color="#000000" loext:opacity="100%" style:font-name="Arial1" fo:font-size="9.10000038146973pt" style:font-size-asian="9.10000038146973pt" style:font-size-complex="9.10000038146973pt"/>
    </style:style>
    <style:style style:name="T2" style:family="text">
      <style:text-properties fo:color="#000000" loext:opacity="100%" style:font-name="Arial1" fo:font-size="10.5pt" style:font-size-asian="10.5pt" style:font-size-complex="10.5pt"/>
    </style:style>
    <style:style style:name="T3" style:family="text">
      <style:text-properties fo:color="#000000" loext:opacity="100%" style:font-name="Arial1" fo:font-size="11.5pt" style:font-size-asian="11.5pt" style:font-size-complex="11.5pt"/>
    </style:style>
    <style:style style:name="T4" style:family="text">
      <style:text-properties fo:color="#000000" loext:opacity="100%" style:font-name="Arial1" fo:font-size="10pt" style:font-size-asian="10pt" style:font-size-complex="10pt"/>
    </style:style>
    <style:style style:name="T5" style:family="text">
      <style:text-properties fo:color="#000000" loext:opacity="100%" style:font-name="Arial1" fo:font-size="12pt" fo:font-weight="bold" style:font-size-asian="12pt" style:font-size-complex="12pt"/>
    </style:style>
    <style:style style:name="T6" style:family="text">
      <style:text-properties fo:color="#000000" loext:opacity="100%" style:font-name="Arial1" fo:font-size="11pt" fo:font-weight="bold" style:font-size-asian="11pt" style:font-size-complex="11pt"/>
    </style:style>
    <style:style style:name="T7" style:family="text">
      <style:text-properties fo:color="#000000" loext:opacity="100%" style:font-name="Arial1" fo:font-size="11pt" style:font-size-asian="11pt" style:font-size-complex="11pt"/>
    </style:style>
    <style:style style:name="T8" style:family="text">
      <style:text-properties fo:color="#000000" loext:opacity="100%" style:font-name="Arial1" fo:font-size="11pt" fo:font-style="italic" style:font-size-asian="11pt" style:font-size-complex="11pt"/>
    </style:style>
    <style:style style:name="T9" style:family="text">
      <style:text-properties fo:color="#000000" loext:opacity="100%" style:font-name="Arial1" fo:font-size="8pt" style:font-size-asian="8pt" style:font-size-complex="8pt"/>
    </style:style>
    <style:style style:name="T10" style:family="text">
      <style:text-properties fo:color="#000000" loext:opacity="100%" style:font-name="DejaVu Sans2" fo:font-size="11pt" style:font-size-asian="11pt" style:font-size-complex="11pt"/>
    </style:style>
    <style:style style:name="T11" style:family="text">
      <style:text-properties fo:color="#000000" loext:opacity="100%" style:font-name="Courier New1" fo:font-size="10pt" style:font-size-asian="10pt" style:font-size-complex="10pt"/>
    </style:style>
    <style:style style:name="T12" style:family="text">
      <style:text-properties fo:color="#000000" loext:opacity="100%" style:font-name="Symbol1" fo:font-size="10pt" style:font-size-asian="10pt" style:font-size-complex="10pt"/>
    </style:style>
    <style:style style:name="T13" style:family="text">
      <style:text-properties fo:color="#000000" loext:opacity="100%" style:font-name="Times New Roman1" fo:font-size="12pt" style:font-size-asian="12pt" style:font-size-complex="12pt"/>
    </style:style>
    <style:style style:name="T14" style:family="text">
      <style:text-properties fo:color="#000000" loext:opacity="100%" style:font-name="Times New Roman1" fo:font-size="12pt" fo:font-weight="bold" style:font-size-asian="12pt" style:font-size-complex="12pt"/>
    </style:style>
    <style:style style:name="gr1" style:family="graphic">
      <style:graphic-properties draw:stroke="none" draw:fill="none" draw:textarea-horizontal-align="left" draw:textarea-vertical-align="top" draw:auto-grow-height="true" draw:auto-grow-width="true" fo:min-height="0.0008in" fo:min-width="0.0008in" fo:padding-top="0in" fo:padding-bottom="0in" fo:padding-left="0in" fo:padding-right="0in" style:run-through="background" style:vertical-pos="from-top" style:vertical-rel="page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.0071in" svg:stroke-color="#000000" draw:stroke-linejoin="miter" svg:stroke-linecap="butt" draw:fill="none" fo:padding-top="0.0035in" fo:padding-bottom="0.0035in" fo:padding-left="0.0035in" fo:padding-right="0.0035in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fill="none" draw:textarea-horizontal-align="left" draw:textarea-vertical-align="top" draw:auto-grow-height="true" draw:auto-grow-width="true" fo:min-height="0in" fo:min-width="0in" fo:padding-top="0in" fo:padding-bottom="0in" fo:padding-left="0in" fo:padding-right="0in" style:mirror="none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draw:fill="solid" draw:fill-color="#ffffff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5" style:family="graphic">
      <style:graphic-properties draw:stroke="none" draw:fill="solid" draw:fill-color="#e5e5e5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draw:stroke="none" draw:fill="none" draw:textarea-horizontal-align="left" draw:textarea-vertical-align="top" draw:auto-grow-height="true" draw:auto-grow-width="true" fo:min-height="0.0008in" fo:min-width="0.0008in" fo:padding-top="0in" fo:padding-bottom="0in" fo:padding-left="0in" fo:padding-right="0in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draw:stroke="solid" svg:stroke-width="0.011in" svg:stroke-color="#000000" draw:stroke-linejoin="miter" svg:stroke-linecap="butt" draw:fill="none" fo:padding-top="0.0055in" fo:padding-bottom="0.0055in" fo:padding-left="0.0055in" fo:padding-right="0.0055in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4" draw:z-index="562" draw:name="Shape411" draw:style-name="gr1" draw:text-style-name="P2" svg:width="0.6969in" svg:height="0.1677in" svg:x="5.8909in" svg:y="9.6925in">
        <draw:text-box>
          <text:p><text:span text:style-name="T4">27.869,61€</text:span></text:p>
        </draw:text-box>
      </draw:frame>
      <draw:line text:anchor-type="page" text:anchor-page-number="4" draw:z-index="561" draw:name="Shape413" draw:style-name="gr2" draw:text-style-name="P2" svg:x1="0.7087in" svg:y1="10.2008in" svg:x2="6.7713in" svg:y2="10.2008in">
        <text:p/>
      </draw:line>
      <draw:line text:anchor-type="page" text:anchor-page-number="4" draw:z-index="560" draw:name="Shape400" draw:style-name="gr2" draw:text-style-name="P2" svg:x1="0.7157in" svg:y1="9.4488in" svg:x2="6.7646in" svg:y2="9.4488in">
        <text:p/>
      </draw:line>
      <draw:line text:anchor-type="page" text:anchor-page-number="4" draw:z-index="559" draw:name="Shape388" draw:style-name="gr2" draw:text-style-name="P2" svg:x1="0.7157in" svg:y1="8.8988in" svg:x2="6.7646in" svg:y2="8.8988in">
        <text:p/>
      </draw:line>
      <draw:line text:anchor-type="page" text:anchor-page-number="4" draw:z-index="558" draw:name="Shape375" draw:style-name="gr2" draw:text-style-name="P2" svg:x1="0.7157in" svg:y1="8.1469in" svg:x2="6.7646in" svg:y2="8.1469in">
        <text:p/>
      </draw:line>
      <draw:line text:anchor-type="page" text:anchor-page-number="4" draw:z-index="557" draw:name="Shape353" draw:style-name="gr2" draw:text-style-name="P2" svg:x1="0.7087in" svg:y1="6.8051in" svg:x2="6.7713in" svg:y2="6.8051in">
        <text:p/>
      </draw:line>
      <draw:line text:anchor-type="page" text:anchor-page-number="4" draw:z-index="556" draw:name="Shape360" draw:style-name="gr2" draw:text-style-name="P2" svg:x1="6.7677in" svg:y1="6.8087in" svg:x2="6.7677in" svg:y2="10.1972in">
        <text:p/>
      </draw:line>
      <draw:line text:anchor-type="page" text:anchor-page-number="4" draw:z-index="555" draw:name="Shape404" draw:style-name="gr2" draw:text-style-name="P2" svg:x1="5.7094in" svg:y1="9.4524in" svg:x2="5.7094in" svg:y2="10.1972in">
        <text:p/>
      </draw:line>
      <draw:line text:anchor-type="page" text:anchor-page-number="4" draw:z-index="554" draw:name="Shape392" draw:style-name="gr2" draw:text-style-name="P2" svg:x1="5.7094in" svg:y1="8.9024in" svg:x2="5.7094in" svg:y2="9.4453in">
        <text:p/>
      </draw:line>
      <draw:line text:anchor-type="page" text:anchor-page-number="4" draw:z-index="553" draw:name="Shape380" draw:style-name="gr2" draw:text-style-name="P2" svg:x1="5.7094in" svg:y1="8.1504in" svg:x2="5.7094in" svg:y2="8.8953in">
        <text:p/>
      </draw:line>
      <draw:line text:anchor-type="page" text:anchor-page-number="4" draw:z-index="552" draw:name="Shape359" draw:style-name="gr2" draw:text-style-name="P2" svg:x1="5.7094in" svg:y1="6.8087in" svg:x2="5.7094in" svg:y2="8.1433in">
        <text:p/>
      </draw:line>
      <draw:line text:anchor-type="page" text:anchor-page-number="4" draw:z-index="551" draw:name="Shape403" draw:style-name="gr2" draw:text-style-name="P2" svg:x1="4.3311in" svg:y1="9.4524in" svg:x2="4.3311in" svg:y2="10.1972in">
        <text:p/>
      </draw:line>
      <draw:line text:anchor-type="page" text:anchor-page-number="4" draw:z-index="550" draw:name="Shape391" draw:style-name="gr2" draw:text-style-name="P2" svg:x1="4.3311in" svg:y1="8.9024in" svg:x2="4.3311in" svg:y2="9.4453in">
        <text:p/>
      </draw:line>
      <draw:line text:anchor-type="page" text:anchor-page-number="4" draw:z-index="549" draw:name="Shape379" draw:style-name="gr2" draw:text-style-name="P2" svg:x1="4.3311in" svg:y1="8.1504in" svg:x2="4.3311in" svg:y2="8.8953in">
        <text:p/>
      </draw:line>
      <draw:line text:anchor-type="page" text:anchor-page-number="4" draw:z-index="548" draw:name="Shape358" draw:style-name="gr2" draw:text-style-name="P2" svg:x1="4.3311in" svg:y1="6.8087in" svg:x2="4.3311in" svg:y2="8.1433in">
        <text:p/>
      </draw:line>
      <draw:line text:anchor-type="page" text:anchor-page-number="4" draw:z-index="547" draw:name="Shape402" draw:style-name="gr2" draw:text-style-name="P2" svg:x1="2.9531in" svg:y1="9.4524in" svg:x2="2.9531in" svg:y2="10.1972in">
        <text:p/>
      </draw:line>
      <draw:line text:anchor-type="page" text:anchor-page-number="4" draw:z-index="546" draw:name="Shape390" draw:style-name="gr2" draw:text-style-name="P2" svg:x1="2.9531in" svg:y1="8.9024in" svg:x2="2.9531in" svg:y2="9.4453in">
        <text:p/>
      </draw:line>
      <draw:line text:anchor-type="page" text:anchor-page-number="4" draw:z-index="545" draw:name="Shape378" draw:style-name="gr2" draw:text-style-name="P2" svg:x1="2.9531in" svg:y1="8.1504in" svg:x2="2.9531in" svg:y2="8.8953in">
        <text:p/>
      </draw:line>
      <draw:line text:anchor-type="page" text:anchor-page-number="4" draw:z-index="544" draw:name="Shape357" draw:style-name="gr2" draw:text-style-name="P2" svg:x1="2.9531in" svg:y1="6.8087in" svg:x2="2.9531in" svg:y2="8.1433in">
        <text:p/>
      </draw:line>
      <draw:line text:anchor-type="page" text:anchor-page-number="4" draw:z-index="543" draw:name="Shape401" draw:style-name="gr2" draw:text-style-name="P2" svg:x1="1.9402in" svg:y1="9.4524in" svg:x2="1.9402in" svg:y2="10.1972in">
        <text:p/>
      </draw:line>
      <draw:line text:anchor-type="page" text:anchor-page-number="4" draw:z-index="542" draw:name="Shape389" draw:style-name="gr2" draw:text-style-name="P2" svg:x1="1.9402in" svg:y1="8.9024in" svg:x2="1.9402in" svg:y2="9.4453in">
        <text:p/>
      </draw:line>
      <draw:frame text:anchor-type="page" text:anchor-page-number="3" draw:z-index="541" draw:name="Shape281" draw:style-name="gr1" draw:text-style-name="P2" svg:width="6.0295in" svg:height="0.2071in" svg:x="1.2874in" svg:y="9.9929in">
        <draw:text-box>
          <text:p><text:span text:style-name="T8">caso el importe de la contraprestación a que se refiere el número 1 del presente artículo, </text:span></text:p>
        </draw:text-box>
      </draw:frame>
      <draw:line text:anchor-type="page" text:anchor-page-number="4" draw:z-index="540" draw:name="Shape377" draw:style-name="gr2" draw:text-style-name="P2" svg:x1="1.9402in" svg:y1="8.1504in" svg:x2="1.9402in" svg:y2="8.8953in">
        <text:p/>
      </draw:line>
      <draw:frame text:anchor-type="page" text:anchor-page-number="2" draw:z-index="539" draw:name="Shape169" draw:style-name="gr1" draw:text-style-name="P2" svg:width="6.1705in" svg:height="0.1843in" svg:x="0.7874in" svg:y="9.8398in">
        <draw:text-box>
          <text:p><text:span text:style-name="T7">Gobierno Insular en sesión celebrada el 5 de diciembre de 2019. A estos efectos, entre las </text:span></text:p>
        </draw:text-box>
      </draw:frame>
      <draw:frame text:anchor-type="page" text:anchor-page-number="3" draw:z-index="538" draw:name="Shape256" draw:style-name="gr3" draw:text-style-name="P2" svg:width="0.0094in" svg:height="0.0098in" svg:x="6.5701in" svg:y="7.4937in">
        <draw:image xlink:href="Pictures/1000020100000001000000017472A28E29DA5D7F.png" xlink:type="simple" xlink:show="embed" xlink:actuate="onLoad" draw:mime-type="image/png">
          <text:p/>
        </draw:image>
      </draw:frame>
      <draw:frame text:anchor-type="page" text:anchor-page-number="2" draw:z-index="537" draw:name="Shape168" draw:style-name="gr1" draw:text-style-name="P2" svg:width="6.5157in" svg:height="0.1843in" svg:x="0.7874in" svg:y="9.6638in">
        <draw:text-box>
          <text:p><text:span text:style-name="T7">usuarios y el realmente consumido, en consonancia con el acuerdo adoptado por el Consejo de </text:span></text:p>
        </draw:text-box>
      </draw:frame>
      <draw:line text:anchor-type="page" text:anchor-page-number="4" draw:z-index="536" draw:name="Shape355" draw:style-name="gr2" draw:text-style-name="P2" svg:x1="1.9402in" svg:y1="6.8087in" svg:x2="1.9402in" svg:y2="8.1433in">
        <text:p/>
      </draw:line>
      <draw:frame text:anchor-type="page" text:anchor-page-number="3" draw:z-index="535" draw:name="Shape279" draw:style-name="gr1" draw:text-style-name="P2" svg:width="6.0579in" svg:height="0.2071in" svg:x="1.2874in" svg:y="9.8173in">
        <draw:text-box>
          <text:p><text:span text:style-name="T8">No obstante, no se considerarán subvenciones vinculadas al precio ni integran en ningún </text:span></text:p>
        </draw:text-box>
      </draw:frame>
      <draw:line text:anchor-type="page" text:anchor-page-number="4" draw:z-index="534" draw:name="Shape354" draw:style-name="gr2" draw:text-style-name="P2" svg:x1="0.7122in" svg:y1="6.8087in" svg:x2="0.7122in" svg:y2="10.1972in">
        <text:p/>
      </draw:line>
      <draw:frame text:anchor-type="page" text:anchor-page-number="2" draw:z-index="533" draw:name="Shape167" draw:style-name="gr1" draw:text-style-name="P2" svg:width="6.2933in" svg:height="0.1843in" svg:x="0.7874in" svg:y="9.489in">
        <draw:text-box>
          <text:p><text:span text:style-name="T7">abonará al concesionario el resultado de la diferencia entre el importe de las recargas de los </text:span></text:p>
        </draw:text-box>
      </draw:frame>
      <draw:frame text:anchor-type="page" text:anchor-page-number="3" draw:z-index="532" draw:name="Shape277" draw:style-name="gr1" draw:text-style-name="P2" svg:width="4.7394in" svg:height="0.2071in" svg:x="1.2874in" svg:y="9.5425in">
        <draw:text-box>
          <text:p><text:span text:style-name="T8">opciones específicas por la lejanía e insularidad de las Islas Canarias.</text:span></text:p>
        </draw:text-box>
      </draw:frame>
      <draw:polygon text:anchor-type="page" text:anchor-page-number="3" draw:z-index="531" draw:name="Shape280" draw:style-name="gr4" draw:text-style-name="P3" svg:width="6.2331in" svg:height="0.1756in" svg:x="1.2673in" svg:y="9.961in" svg:viewBox="0 0 15833 447" draw:points="0,0 15833,0 15833,447 0,447">
        <text:p/>
      </draw:polygon>
      <draw:frame text:anchor-type="page" text:anchor-page-number="2" draw:z-index="530" draw:name="Shape166" draw:style-name="gr1" draw:text-style-name="P2" svg:width="6.1453in" svg:height="0.1843in" svg:x="0.7874in" svg:y="9.3134in">
        <draw:text-box>
          <text:p><text:span text:style-name="T7">compensación por la utilización por los usuarios de los distintos tipos de bonos. El Cabildo </text:span></text:p>
        </draw:text-box>
      </draw:frame>
      <draw:frame text:anchor-type="page" text:anchor-page-number="4" draw:z-index="529" draw:name="Shape410" draw:style-name="gr1" draw:text-style-name="P2" svg:width="0.6969in" svg:height="0.1677in" svg:x="4.6728in" svg:y="9.6925in">
        <draw:text-box>
          <text:p><text:span text:style-name="T4">28.705,70€</text:span></text:p>
        </draw:text-box>
      </draw:frame>
      <draw:frame text:anchor-type="page" text:anchor-page-number="2" draw:z-index="528" draw:name="Shape165" draw:style-name="gr1" draw:text-style-name="P2" svg:width="6.2378in" svg:height="0.1843in" svg:x="0.7874in" svg:y="9.1374in">
        <draw:text-box>
          <text:p><text:span text:style-name="T7">reales de consumo necesario para la obtención de las cantidades a percibir en concepto de </text:span></text:p>
        </draw:text-box>
      </draw:frame>
      <draw:polygon text:anchor-type="page" text:anchor-page-number="3" draw:z-index="527" draw:name="Shape278" draw:style-name="gr4" draw:text-style-name="P3" svg:width="6.2331in" svg:height="0.176in" svg:x="1.2673in" svg:y="9.785in" svg:viewBox="0 0 15833 448" draw:points="0,0 15833,0 15833,448 0,448">
        <text:p/>
      </draw:polygon>
      <draw:frame text:anchor-type="page" text:anchor-page-number="4" draw:z-index="526" draw:name="Shape409" draw:style-name="gr1" draw:text-style-name="P2" svg:width="0.6969in" svg:height="0.1677in" svg:x="3.2945in" svg:y="9.6925in">
        <draw:text-box>
          <text:p><text:span text:style-name="T4">28.705,70€</text:span></text:p>
        </draw:text-box>
      </draw:frame>
      <draw:frame text:anchor-type="page" text:anchor-page-number="3" draw:z-index="525" draw:name="Shape275" draw:style-name="gr1" draw:text-style-name="P2" svg:width="6.1969in" svg:height="0.2071in" svg:x="1.2874in" svg:y="9.3665in">
        <draw:text-box>
          <text:p><text:span text:style-name="T8">productos comunitarios o disponibles en el mercado de la CEE, previsto en el Programa de </text:span></text:p>
        </draw:text-box>
      </draw:frame>
      <draw:frame text:anchor-type="page" text:anchor-page-number="2" draw:z-index="524" draw:name="Shape164" draw:style-name="gr1" draw:text-style-name="P2" svg:width="6.287in" svg:height="0.1843in" svg:x="0.7874in" svg:y="8.961in">
        <draw:text-box>
          <text:p><text:span text:style-name="T7">presentación por este de las estadísticas del mes a liquidar, en las que se incluirán los datos </text:span></text:p>
        </draw:text-box>
      </draw:frame>
      <draw:frame text:anchor-type="page" text:anchor-page-number="4" draw:z-index="523" draw:name="Shape408" draw:style-name="gr1" draw:text-style-name="P2" svg:width="0.2717in" svg:height="0.1677in" svg:x="2.311in" svg:y="9.6925in">
        <draw:text-box>
          <text:p><text:span text:style-name="T4">0,00</text:span></text:p>
        </draw:text-box>
      </draw:frame>
      <draw:frame text:anchor-type="page" text:anchor-page-number="4" draw:z-index="522" draw:name="Shape412" draw:style-name="gr1" draw:text-style-name="P2" svg:width="0.4406in" svg:height="0.1843in" svg:x="1.1055in" svg:y="9.8882in">
        <draw:text-box>
          <text:p><text:span text:style-name="T7">volcán</text:span></text:p>
        </draw:text-box>
      </draw:frame>
      <draw:frame text:anchor-type="page" text:anchor-page-number="3" draw:z-index="521" draw:name="Shape273" draw:style-name="gr1" draw:text-style-name="P2" svg:width="5.8441in" svg:height="0.2071in" svg:x="1.2874in" svg:y="9.1909in">
        <draw:text-box>
          <text:p><text:span text:style-name="T8">En ningún caso se incluirán las subvenciones dirigidas a permitir el abastecimiento de </text:span></text:p>
        </draw:text-box>
      </draw:frame>
      <draw:frame text:anchor-type="page" text:anchor-page-number="2" draw:z-index="520" draw:name="Shape163" draw:style-name="gr1" draw:text-style-name="P2" svg:width="6.1724in" svg:height="0.1843in" svg:x="0.7874in" svg:y="8.7862in">
        <draw:text-box>
          <text:p><text:span text:style-name="T7">concesionario en concepto de políticas de bonificación se realizaran a mes vencido, tras la </text:span></text:p>
        </draw:text-box>
      </draw:frame>
      <draw:frame text:anchor-type="page" text:anchor-page-number="3" draw:z-index="519" draw:name="Shape271" draw:style-name="gr1" draw:text-style-name="P2" svg:width="1.0862in" svg:height="0.2071in" svg:x="1.2874in" svg:y="8.9161in">
        <draw:text-box>
          <text:p><text:span text:style-name="T8">de la operación.</text:span></text:p>
        </draw:text-box>
      </draw:frame>
      <draw:frame text:anchor-type="page" text:anchor-page-number="4" draw:z-index="518" draw:name="Shape407" draw:style-name="gr1" draw:text-style-name="P2" svg:width="0.9449in" svg:height="0.1843in" svg:x="0.8756in" svg:y="9.6862in">
        <draw:text-box>
          <text:p><text:span text:style-name="T7">damnificados </text:span></text:p>
        </draw:text-box>
      </draw:frame>
      <draw:frame text:anchor-type="page" text:anchor-page-number="2" draw:z-index="517" draw:name="Shape162" draw:style-name="gr1" draw:text-style-name="P2" svg:width="6.1043in" svg:height="0.1843in" svg:x="0.7874in" svg:y="8.6102in">
        <draw:text-box>
          <text:p><text:span text:style-name="T6">mencionado, en los siguientes términos</text:span><text:span text:style-name="T7">: Los pagos a efectuar por el Cabildo Insular al </text:span></text:p>
        </draw:text-box>
      </draw:frame>
      <draw:polygon text:anchor-type="page" text:anchor-page-number="3" draw:z-index="516" draw:name="Shape276" draw:style-name="gr4" draw:text-style-name="P3" svg:width="6.2331in" svg:height="0.2748in" svg:x="1.2673in" svg:y="9.5102in" svg:viewBox="0 0 15833 699" draw:points="0,0 15833,0 15833,699 0,699">
        <text:p/>
      </draw:polygon>
      <draw:frame text:anchor-type="page" text:anchor-page-number="4" draw:z-index="515" draw:name="Shape406" draw:style-name="gr1" draw:text-style-name="P2" svg:width="1.0031in" svg:height="0.1843in" svg:x="0.8465in" svg:y="9.4839in">
        <draw:text-box>
          <text:p><text:span text:style-name="T7">Bono especial </text:span></text:p>
        </draw:text-box>
      </draw:frame>
      <draw:frame text:anchor-type="page" text:anchor-page-number="2" draw:z-index="514" draw:name="Shape161" draw:style-name="gr1" draw:text-style-name="P2" svg:width="6.2949in" svg:height="0.1843in" svg:x="0.7874in" svg:y="8.4346in">
        <draw:text-box>
          <text:p><text:span text:style-name="T6">financiación de los servicios” del acuerdo de modificación concesional anteriormente </text:span></text:p>
        </draw:text-box>
      </draw:frame>
      <draw:polygon text:anchor-type="page" text:anchor-page-number="3" draw:z-index="513" draw:name="Shape274" draw:style-name="gr4" draw:text-style-name="P3" svg:width="6.2331in" svg:height="0.1756in" svg:x="1.2673in" svg:y="9.3346in" svg:viewBox="0 0 15833 447" draw:points="0,0 15833,0 15833,447 0,447">
        <text:p/>
      </draw:polygon>
      <draw:frame text:anchor-type="page" text:anchor-page-number="2" draw:z-index="512" draw:name="Shape160" draw:style-name="gr1" draw:text-style-name="P2" svg:width="6.235in" svg:height="0.1843in" svg:x="0.7874in" svg:y="8.2583in">
        <draw:text-box>
          <text:p><text:span text:style-name="T7">que se resuelve, apartado primero, </text:span><text:span text:style-name="T6">modificar puntualmente el apartado 3.4” Formula de </text:span></text:p>
        </draw:text-box>
      </draw:frame>
      <draw:frame text:anchor-type="page" text:anchor-page-number="4" draw:z-index="511" draw:name="Shape398" draw:style-name="gr1" draw:text-style-name="P2" svg:width="0.6197in" svg:height="0.1677in" svg:x="5.9299in" svg:y="9.0417in">
        <draw:text-box>
          <text:p><text:span text:style-name="T4">5.058,06€</text:span></text:p>
        </draw:text-box>
      </draw:frame>
      <draw:frame text:anchor-type="page" text:anchor-page-number="2" draw:z-index="510" draw:name="Shape159" draw:style-name="gr1" draw:text-style-name="P2" svg:width="6.5004in" svg:height="0.1843in" svg:x="0.7874in" svg:y="8.0835in">
        <draw:text-box>
          <text:p><text:span text:style-name="T7">Titular del Área de Hacienda, Recursos Humanos, Aguas, Transporte, Industria y Energía, en la </text:span></text:p>
        </draw:text-box>
      </draw:frame>
      <draw:polygon text:anchor-type="page" text:anchor-page-number="4" draw:z-index="509" draw:name="Shape405" draw:style-name="gr5" draw:text-style-name="P4" svg:width="1.2209in" svg:height="0.7449in" svg:x="0.7157in" svg:y="9.4524in" svg:viewBox="0 0 3102 1893" draw:points="0,0 3102,0 3102,1893 0,1893">
        <text:p/>
      </draw:polygon>
      <draw:polygon text:anchor-type="page" text:anchor-page-number="3" draw:z-index="508" draw:name="Shape272" draw:style-name="gr4" draw:text-style-name="P3" svg:width="6.2331in" svg:height="0.1756in" svg:x="1.2673in" svg:y="9.1591in" svg:viewBox="0 0 15833 447" draw:points="0,0 15833,0 15833,447 0,447">
        <text:p/>
      </draw:polygon>
      <draw:frame text:anchor-type="page" text:anchor-page-number="2" draw:z-index="507" draw:name="Shape158" draw:style-name="gr1" draw:text-style-name="P2" svg:width="6.4421in" svg:height="0.1843in" svg:x="0.7874in" svg:y="7.9075in">
        <draw:text-box>
          <text:p><text:span text:style-name="T6">Quinto.</text:span><text:span text:style-name="T7"> Vista la resolución 2020/6796 de fecha 2 de octubre de 2020 del Miembro Corporativo </text:span></text:p>
        </draw:text-box>
      </draw:frame>
      <draw:frame text:anchor-type="page" text:anchor-page-number="3" draw:z-index="506" draw:name="Shape269" draw:style-name="gr1" draw:text-style-name="P2" svg:width="6.1504in" svg:height="0.2071in" svg:x="1.2874in" svg:y="8.7402in">
        <draw:text-box>
          <text:p><text:span text:style-name="T8">volumen de los servicios prestados cuando se determinen con anterioridad a la realización </text:span></text:p>
        </draw:text-box>
      </draw:frame>
      <draw:frame text:anchor-type="page" text:anchor-page-number="4" draw:z-index="505" draw:name="Shape397" draw:style-name="gr1" draw:text-style-name="P2" svg:width="0.6197in" svg:height="0.1677in" svg:x="4.711in" svg:y="9.0417in">
        <draw:text-box>
          <text:p><text:span text:style-name="T4">5.209,80€</text:span></text:p>
        </draw:text-box>
      </draw:frame>
      <draw:frame text:anchor-type="page" text:anchor-page-number="3" draw:z-index="504" draw:name="Shape267" draw:style-name="gr1" draw:text-style-name="P2" svg:width="5.6953in" svg:height="0.2071in" svg:x="1.2874in" svg:y="8.5646in">
        <draw:text-box>
          <text:p><text:span text:style-name="T8">las subvenciones establecidas en función del número de unidades entregadas o del </text:span></text:p>
        </draw:text-box>
      </draw:frame>
      <draw:frame text:anchor-type="page" text:anchor-page-number="2" draw:z-index="503" draw:name="Shape157" draw:style-name="gr1" draw:text-style-name="P2" svg:width="3.4559in" svg:height="0.1843in" svg:x="0.7874in" svg:y="7.5563in">
        <draw:text-box>
          <text:p><text:span text:style-name="T7">por el operador en el mes inmediatamente anterior.</text:span></text:p>
        </draw:text-box>
      </draw:frame>
      <draw:frame text:anchor-type="page" text:anchor-page-number="4" draw:z-index="502" draw:name="Shape396" draw:style-name="gr1" draw:text-style-name="P2" svg:width="0.6197in" svg:height="0.1677in" svg:x="3.3335in" svg:y="9.0417in">
        <draw:text-box>
          <text:p><text:span text:style-name="T4">5.209,80€</text:span></text:p>
        </draw:text-box>
      </draw:frame>
      <draw:frame text:anchor-type="page" text:anchor-page-number="2" draw:z-index="501" draw:name="Shape156" draw:style-name="gr1" draw:text-style-name="P2" svg:width="6.7071in" svg:height="0.1843in" svg:x="0.7874in" svg:y="7.3807in">
        <draw:text-box>
          <text:p><text:span text:style-name="T7">por el Servicio de Transportes, la aportación equivalente al 80% de los ingresos directos obtenidos </text:span></text:p>
        </draw:text-box>
      </draw:frame>
      <draw:frame text:anchor-type="page" text:anchor-page-number="3" draw:z-index="500" draw:name="Shape265" draw:style-name="gr1" draw:text-style-name="P2" svg:width="6.1252in" svg:height="0.2071in" svg:x="1.2874in" svg:y="8.389in">
        <draw:text-box>
          <text:p><text:span text:style-name="T8">Se considerarán vinculadas directamente al precio de las operaciones sujetas al Impuesto </text:span></text:p>
        </draw:text-box>
      </draw:frame>
      <draw:frame text:anchor-type="page" text:anchor-page-number="4" draw:z-index="499" draw:name="Shape395" draw:style-name="gr1" draw:text-style-name="P2" svg:width="0.2717in" svg:height="0.1677in" svg:x="2.311in" svg:y="9.0417in">
        <draw:text-box>
          <text:p><text:span text:style-name="T4">0,00</text:span></text:p>
        </draw:text-box>
      </draw:frame>
      <draw:frame text:anchor-type="page" text:anchor-page-number="2" draw:z-index="498" draw:name="Shape155" draw:style-name="gr1" draw:text-style-name="P2" svg:width="6.7043in" svg:height="0.1843in" svg:x="0.7874in" svg:y="7.2047in">
        <draw:text-box>
          <text:p><text:span text:style-name="T7">entrega a cuenta de las compensaciones por precios bonificados, una vez verificada y contrastada </text:span></text:p>
        </draw:text-box>
      </draw:frame>
      <draw:frame text:anchor-type="page" text:anchor-page-number="3" draw:z-index="497" draw:name="Shape263" draw:style-name="gr1" draw:text-style-name="P2" svg:width="0.6579in" svg:height="0.2071in" svg:x="1.2874in" svg:y="8.2134in">
        <draw:text-box>
          <text:p><text:span text:style-name="T8">impuesto.</text:span></text:p>
        </draw:text-box>
      </draw:frame>
      <draw:frame text:anchor-type="page" text:anchor-page-number="4" draw:z-index="496" draw:name="Shape399" draw:style-name="gr1" draw:text-style-name="P2" svg:width="0.7031in" svg:height="0.1843in" svg:x="0.9736in" svg:y="9.1362in">
        <draw:text-box>
          <text:p><text:span text:style-name="T7">estudiante</text:span></text:p>
        </draw:text-box>
      </draw:frame>
      <draw:frame text:anchor-type="page" text:anchor-page-number="2" draw:z-index="495" draw:name="Shape154" draw:style-name="gr1" draw:text-style-name="P2" svg:width="6.3941in" svg:height="0.1843in" svg:x="0.7874in" svg:y="7.0291in">
        <draw:text-box>
          <text:p><text:span text:style-name="T7">servicios”, el Cabildo abonará al concesionario, con periodicidad mensual y con el carácter de </text:span></text:p>
        </draw:text-box>
      </draw:frame>
      <draw:polygon text:anchor-type="page" text:anchor-page-number="3" draw:z-index="494" draw:name="Shape270" draw:style-name="gr4" draw:text-style-name="P3" svg:width="6.2331in" svg:height="0.2752in" svg:x="1.2673in" svg:y="8.8839in" svg:viewBox="0 0 15833 700" draw:points="0,0 15833,0 15833,700 0,700">
        <text:p/>
      </draw:polygon>
      <draw:frame text:anchor-type="page" text:anchor-page-number="4" draw:z-index="493" draw:name="Shape394" draw:style-name="gr1" draw:text-style-name="P2" svg:width="0.4012in" svg:height="0.1843in" svg:x="1.148in" svg:y="8.9339in">
        <draw:text-box>
          <text:p><text:span text:style-name="T7">Bono </text:span></text:p>
        </draw:text-box>
      </draw:frame>
      <draw:frame text:anchor-type="page" text:anchor-page-number="2" draw:z-index="492" draw:name="Shape153" draw:style-name="gr1" draw:text-style-name="P2" svg:width="6.698in" svg:height="0.1843in" svg:x="0.7874in" svg:y="6.8535in">
        <draw:text-box>
          <text:p><text:span text:style-name="T7">interurbano de viajeros</text:span><text:span text:style-name="T6">, </text:span><text:span text:style-name="T7">en el que se contempla en el apartado 3.4 “Formula de financiación de los </text:span></text:p>
        </draw:text-box>
      </draw:frame>
      <draw:frame text:anchor-type="page" text:anchor-page-number="4" draw:z-index="491" draw:name="Shape386" draw:style-name="gr1" draw:text-style-name="P2" svg:width="0.774in" svg:height="0.1677in" svg:x="5.852in" svg:y="8.3902in">
        <draw:text-box>
          <text:p><text:span text:style-name="T4">234.621,75€</text:span></text:p>
        </draw:text-box>
      </draw:frame>
      <draw:polygon text:anchor-type="page" text:anchor-page-number="3" draw:z-index="490" draw:name="Shape268" draw:style-name="gr4" draw:text-style-name="P3" svg:width="6.2331in" svg:height="0.1756in" svg:x="1.2673in" svg:y="8.7083in" svg:viewBox="0 0 15833 447" draw:points="0,0 15833,0 15833,447 0,447">
        <text:p/>
      </draw:polygon>
      <draw:polygon text:anchor-type="page" text:anchor-page-number="4" draw:z-index="489" draw:name="Shape393" draw:style-name="gr5" draw:text-style-name="P4" svg:width="1.2209in" svg:height="0.5429in" svg:x="0.7157in" svg:y="8.9024in" svg:viewBox="0 0 3102 1380" draw:points="0,0 3102,0 3102,1380 0,1380">
        <text:p/>
      </draw:polygon>
      <draw:polygon text:anchor-type="page" text:anchor-page-number="3" draw:z-index="488" draw:name="Shape266" draw:style-name="gr4" draw:text-style-name="P3" svg:width="6.2331in" svg:height="0.1756in" svg:x="1.2673in" svg:y="8.5327in" svg:viewBox="0 0 15833 447" draw:points="0,0 15833,0 15833,447 0,447">
        <text:p/>
      </draw:polygon>
      <draw:frame text:anchor-type="page" text:anchor-page-number="2" draw:z-index="487" draw:name="Shape152" draw:style-name="gr1" draw:text-style-name="P2" svg:width="6.2642in" svg:height="0.1843in" svg:x="0.7874in" svg:y="6.678in">
        <draw:text-box>
          <text:p><text:span text:style-name="T7">del régimen concesional y tarifario de la concesión del servicio público de transporte regular </text:span></text:p>
        </draw:text-box>
      </draw:frame>
      <draw:frame text:anchor-type="page" text:anchor-page-number="4" draw:z-index="486" draw:name="Shape385" draw:style-name="gr1" draw:text-style-name="P2" svg:width="0.774in" svg:height="0.1677in" svg:x="4.6339in" svg:y="8.3902in">
        <draw:text-box>
          <text:p><text:span text:style-name="T4">241.660,40€</text:span></text:p>
        </draw:text-box>
      </draw:frame>
      <draw:polygon text:anchor-type="page" text:anchor-page-number="3" draw:z-index="485" draw:name="Shape264" draw:style-name="gr4" draw:text-style-name="P3" svg:width="6.2331in" svg:height="0.176in" svg:x="1.2673in" svg:y="8.3567in" svg:viewBox="0 0 15833 448" draw:points="0,0 15833,0 15833,448 0,448">
        <text:p/>
      </draw:polygon>
      <draw:frame text:anchor-type="page" text:anchor-page-number="2" draw:z-index="484" draw:name="Shape151" draw:style-name="gr1" draw:text-style-name="P2" svg:width="6.7043in" svg:height="0.1843in" svg:x="0.7874in" svg:y="6.502in">
        <draw:text-box>
          <text:p><text:span text:style-name="T7">de Gobierno, celebrada el día 5 de diciembre de 2018, adoptó el acuerdo relativo a la modificación </text:span></text:p>
        </draw:text-box>
      </draw:frame>
      <draw:frame text:anchor-type="page" text:anchor-page-number="4" draw:z-index="483" draw:name="Shape384" draw:style-name="gr1" draw:text-style-name="P2" svg:width="0.774in" svg:height="0.1677in" svg:x="3.2563in" svg:y="8.3902in">
        <draw:text-box>
          <text:p><text:span text:style-name="T4">241.685,40€</text:span></text:p>
        </draw:text-box>
      </draw:frame>
      <draw:frame text:anchor-type="page" text:anchor-page-number="3" draw:z-index="482" draw:name="Shape260" draw:style-name="gr1" draw:text-style-name="P2" svg:width="5.7433in" svg:height="0.2071in" svg:x="1.2874in" svg:y="8.0374in">
        <draw:text-box>
          <text:p><text:span text:style-name="T8">b) Las subvenciones vinculadas directamente al precio de las operaciones sujetas al </text:span></text:p>
        </draw:text-box>
      </draw:frame>
      <draw:frame text:anchor-type="page" text:anchor-page-number="2" draw:z-index="481" draw:name="Shape150" draw:style-name="gr1" draw:text-style-name="P2" svg:width="6.6323in" svg:height="0.1843in" svg:x="0.7874in" svg:y="6.3264in">
        <draw:text-box>
          <text:p><text:span text:style-name="T6">Cuarto. </text:span><text:span text:style-name="T7">Visto que el Cabildo Insular de La Palma en Sesión Extraordinaria y Urgente del Consejo </text:span></text:p>
        </draw:text-box>
      </draw:frame>
      <draw:frame text:anchor-type="page" text:anchor-page-number="4" draw:z-index="480" draw:name="Shape383" draw:style-name="gr1" draw:text-style-name="P2" svg:width="0.4268in" svg:height="0.1677in" svg:x="2.2339in" svg:y="8.3902in">
        <draw:text-box>
          <text:p><text:span text:style-name="T4">25,00€</text:span></text:p>
        </draw:text-box>
      </draw:frame>
      <draw:frame text:anchor-type="page" text:anchor-page-number="3" draw:z-index="479" draw:name="Shape261" draw:style-name="gr1" draw:text-style-name="P2" svg:width="0.0362in" svg:height="0.1398in" svg:x="1.0374in" svg:y="8.0402in">
        <draw:text-box>
          <text:p><text:span text:style-name="T12"></text:span></text:p>
        </draw:text-box>
      </draw:frame>
      <draw:frame text:anchor-type="page" text:anchor-page-number="2" draw:z-index="478" draw:name="Shape148" draw:style-name="gr1" draw:text-style-name="P2" svg:width="6.4043in" svg:height="0.1843in" svg:x="0.7874in" svg:y="5.9752in">
        <draw:text-box>
          <text:p><text:span text:style-name="T7">de La Palma del Servicio Público de Transporte Regular Interurbano de Viajeros por Carretera.</text:span></text:p>
        </draw:text-box>
      </draw:frame>
      <draw:frame text:anchor-type="page" text:anchor-page-number="4" draw:z-index="477" draw:name="Shape387" draw:style-name="gr1" draw:text-style-name="P2" svg:width="0.5343in" svg:height="0.1843in" svg:x="1.0583in" svg:y="8.5862in">
        <draw:text-box>
          <text:p><text:span text:style-name="T7">Canario</text:span></text:p>
        </draw:text-box>
      </draw:frame>
      <draw:frame text:anchor-type="page" text:anchor-page-number="2" draw:z-index="476" draw:name="Shape147" draw:style-name="gr1" draw:text-style-name="P2" svg:width="6.5878in" svg:height="0.1843in" svg:x="0.7874in" svg:y="5.7992in">
        <draw:text-box>
          <text:p><text:span text:style-name="T7">38016671, es titular de la concesión nº V-019-2365/40; V-018/1863/40 y concesión Sur de la Isla </text:span></text:p>
        </draw:text-box>
      </draw:frame>
      <draw:frame text:anchor-type="page" text:anchor-page-number="3" draw:z-index="475" draw:name="Shape258" draw:style-name="gr1" draw:text-style-name="P2" svg:width="4.3177in" svg:height="0.2071in" svg:x="0.7874in" svg:y="7.6673in">
        <draw:text-box>
          <text:p><text:span text:style-name="T8">2. En particular, se incluyen en el concepto de contraprestación:</text:span></text:p>
        </draw:text-box>
      </draw:frame>
      <draw:polygon text:anchor-type="page" text:anchor-page-number="3" draw:z-index="474" draw:name="Shape262" draw:style-name="gr4" draw:text-style-name="P3" svg:width="6.4831in" svg:height="0.1756in" svg:x="1.0173in" svg:y="8.1811in" svg:viewBox="0 0 16468 447" draw:points="0,0 16468,0 16468,447 0,447">
        <text:p/>
      </draw:polygon>
      <draw:frame text:anchor-type="page" text:anchor-page-number="2" draw:z-index="473" draw:name="Shape146" draw:style-name="gr1" draw:text-style-name="P2" svg:width="6.4287in" svg:height="0.1843in" svg:x="0.7874in" svg:y="5.6236in">
        <draw:text-box>
          <text:p><text:span text:style-name="T6">Tercero. </text:span><text:span text:style-name="T7">Visto que el operador de transporte, Transportes Insular La Palma, S. Coop. NIF nº F-</text:span></text:p>
        </draw:text-box>
      </draw:frame>
      <draw:frame text:anchor-type="page" text:anchor-page-number="4" draw:z-index="472" draw:name="Shape382" draw:style-name="gr1" draw:text-style-name="P2" svg:width="0.728in" svg:height="0.1843in" svg:x="0.9819in" svg:y="8.3839in">
        <draw:text-box>
          <text:p><text:span text:style-name="T7">Residente </text:span></text:p>
        </draw:text-box>
      </draw:frame>
      <draw:polygon text:anchor-type="page" text:anchor-page-number="3" draw:z-index="471" draw:name="Shape259" draw:style-name="gr4" draw:text-style-name="P3" svg:width="6.4831in" svg:height="0.1756in" svg:x="1.0173in" svg:y="8.0055in" svg:viewBox="0 0 16468 447" draw:points="0,0 16468,0 16468,447 0,447">
        <text:p/>
      </draw:polygon>
      <draw:frame text:anchor-type="page" text:anchor-page-number="2" draw:z-index="470" draw:name="Shape144" draw:style-name="gr1" draw:text-style-name="P2" svg:width="0.774in" svg:height="0.1677in" svg:x="5.852in" svg:y="5.0035in">
        <draw:text-box>
          <text:p><text:span text:style-name="T4">267.549,42€</text:span></text:p>
        </draw:text-box>
      </draw:frame>
      <draw:frame text:anchor-type="page" text:anchor-page-number="4" draw:z-index="469" draw:name="Shape381" draw:style-name="gr1" draw:text-style-name="P2" svg:width="0.4012in" svg:height="0.1843in" svg:x="1.148in" svg:y="8.1819in">
        <draw:text-box>
          <text:p><text:span text:style-name="T7">Bono </text:span></text:p>
        </draw:text-box>
      </draw:frame>
      <draw:frame text:anchor-type="page" text:anchor-page-number="3" draw:z-index="468" draw:name="Shape255" draw:style-name="gr1" draw:text-style-name="P2" svg:width="5.8031in" svg:height="0.2071in" svg:x="0.7874in" svg:y="7.3925in">
        <draw:text-box>
          <text:p><text:span text:style-name="T8">las operaciones sujetas al mismo procedente del destinatario o de terceras personas. </text:span></text:p>
        </draw:text-box>
      </draw:frame>
      <draw:line text:anchor-type="page" text:anchor-page-number="2" draw:z-index="467" draw:name="Shape145" draw:style-name="gr2" draw:text-style-name="P2" svg:x1="0.7087in" svg:y1="5.3008in" svg:x2="6.7713in" svg:y2="5.3008in">
        <text:p/>
      </draw:line>
      <draw:frame text:anchor-type="page" text:anchor-page-number="4" draw:z-index="466" draw:name="Shape372" draw:style-name="gr1" draw:text-style-name="P2" svg:width="0.2949in" svg:height="0.1677in" svg:x="6.0925in" svg:y="7.528in">
        <draw:text-box>
          <text:p><text:span text:style-name="T4">(3%)</text:span></text:p>
        </draw:text-box>
      </draw:frame>
      <draw:polygon text:anchor-type="page" text:anchor-page-number="4" draw:z-index="465" draw:name="Shape376" draw:style-name="gr5" draw:text-style-name="P4" svg:width="1.2209in" svg:height="0.7449in" svg:x="0.7157in" svg:y="8.1504in" svg:viewBox="0 0 3102 1893" draw:points="0,0 3102,0 3102,1893 0,1893">
        <text:p/>
      </draw:polygon>
      <draw:polygon text:anchor-type="page" text:anchor-page-number="3" draw:z-index="464" draw:name="Shape257" draw:style-name="gr4" draw:text-style-name="P3" svg:width="6.7331in" svg:height="0.1756in" svg:x="0.7673in" svg:y="7.6354in" svg:viewBox="0 0 17103 447" draw:points="0,0 17103,0 17103,447 0,447">
        <text:p/>
      </draw:polygon>
      <draw:line text:anchor-type="page" text:anchor-page-number="2" draw:z-index="463" draw:name="Shape134" draw:style-name="gr2" draw:text-style-name="P2" svg:x1="0.7157in" svg:y1="4.9713in" svg:x2="6.7646in" svg:y2="4.9713in">
        <text:p/>
      </draw:line>
      <draw:frame text:anchor-type="page" text:anchor-page-number="3" draw:z-index="462" draw:name="Shape253" draw:style-name="gr1" draw:text-style-name="P2" svg:width="6.6425in" svg:height="0.2071in" svg:x="0.7874in" svg:y="7.2165in">
        <draw:text-box>
          <text:p><text:span text:style-name="T8">1. La base imponible del impuesto estará constituida por el importe total de la contraprestación de </text:span></text:p>
        </draw:text-box>
      </draw:frame>
      <draw:line text:anchor-type="page" text:anchor-page-number="2" draw:z-index="461" draw:name="Shape121" draw:style-name="gr2" draw:text-style-name="P2" svg:x1="0.7157in" svg:y1="4.2744in" svg:x2="6.7646in" svg:y2="4.2744in">
        <text:p/>
      </draw:line>
      <draw:frame text:anchor-type="page" text:anchor-page-number="4" draw:z-index="460" draw:name="Shape364" draw:style-name="gr1" draw:text-style-name="P2" svg:width="0.5039in" svg:height="0.1677in" svg:x="5.9874in" svg:y="7.2047in">
        <draw:text-box>
          <text:p><text:span text:style-name="T4">sin IGIC</text:span></text:p>
        </draw:text-box>
      </draw:frame>
      <draw:frame text:anchor-type="page" text:anchor-page-number="3" draw:z-index="459" draw:name="Shape251" draw:style-name="gr1" draw:text-style-name="P2" svg:width="0.5496in" svg:height="0.2071in" svg:x="0.7874in" svg:y="6.9417in">
        <draw:text-box>
          <text:p><text:span text:style-name="T8">general.</text:span></text:p>
        </draw:text-box>
      </draw:frame>
      <draw:line text:anchor-type="page" text:anchor-page-number="2" draw:z-index="458" draw:name="Shape110" draw:style-name="gr2" draw:text-style-name="P2" svg:x1="0.7157in" svg:y1="3.9449in" svg:x2="6.7646in" svg:y2="3.9449in">
        <text:p/>
      </draw:line>
      <draw:frame text:anchor-type="page" text:anchor-page-number="4" draw:z-index="457" draw:name="Shape362" draw:style-name="gr1" draw:text-style-name="P2" svg:width="0.7386in" svg:height="0.1677in" svg:x="5.8874in" svg:y="7.0217in">
        <draw:text-box>
          <text:p><text:span text:style-name="T4">subvención </text:span></text:p>
        </draw:text-box>
      </draw:frame>
      <draw:polygon text:anchor-type="page" text:anchor-page-number="3" draw:z-index="456" draw:name="Shape254" draw:style-name="gr4" draw:text-style-name="P3" svg:width="6.7331in" svg:height="0.2752in" svg:x="0.7673in" svg:y="7.3602in" svg:viewBox="0 0 17103 700" draw:points="0,0 17103,0 17103,700 0,700">
        <text:p/>
      </draw:polygon>
      <draw:line text:anchor-type="page" text:anchor-page-number="2" draw:z-index="455" draw:name="Shape98" draw:style-name="gr2" draw:text-style-name="P2" svg:x1="0.7157in" svg:y1="3.4319in" svg:x2="6.7646in" svg:y2="3.4319in">
        <text:p/>
      </draw:line>
      <draw:frame text:anchor-type="page" text:anchor-page-number="4" draw:z-index="454" draw:name="Shape361" draw:style-name="gr1" draw:text-style-name="P2" svg:width="0.5134in" svg:height="0.1677in" svg:x="6.0035in" svg:y="6.8374in">
        <draw:text-box>
          <text:p><text:span text:style-name="T4">Importe </text:span></text:p>
        </draw:text-box>
      </draw:frame>
      <draw:line text:anchor-type="page" text:anchor-page-number="2" draw:z-index="453" draw:name="Shape76" draw:style-name="gr2" draw:text-style-name="P2" svg:x1="0.7087in" svg:y1="2.0898in" svg:x2="6.7713in" svg:y2="2.0898in">
        <text:p/>
      </draw:line>
      <draw:frame text:anchor-type="page" text:anchor-page-number="4" draw:z-index="452" draw:name="Shape373" draw:style-name="gr1" draw:text-style-name="P2" svg:width="0.7276in" svg:height="0.1677in" svg:x="4.6575in" svg:y="7.5965in">
        <draw:text-box>
          <text:p><text:span text:style-name="T4">Igic incluido</text:span></text:p>
        </draw:text-box>
      </draw:frame>
      <draw:frame text:anchor-type="page" text:anchor-page-number="5" draw:z-index="451" draw:name="Shape495" draw:style-name="gr1" draw:text-style-name="P2" svg:width="2.174in" svg:height="0.1843in" svg:x="0.7874in" svg:y="9.8346in">
        <draw:text-box>
          <text:p><text:span text:style-name="T7">Transporte, Industria y Energía. </text:span></text:p>
        </draw:text-box>
      </draw:frame>
      <draw:polygon text:anchor-type="page" text:anchor-page-number="3" draw:z-index="450" draw:name="Shape252" draw:style-name="gr4" draw:text-style-name="P3" svg:width="6.7331in" svg:height="0.1756in" svg:x="0.7673in" svg:y="7.1846in" svg:viewBox="0 0 17103 447" draw:points="0,0 17103,0 17103,447 0,447">
        <text:p/>
      </draw:polygon>
      <draw:polygon text:anchor-type="page" text:anchor-page-number="4" draw:z-index="449" draw:name="Shape374" draw:style-name="gr5" draw:text-style-name="P4" svg:width="1.0516in" svg:height="1.3346in" svg:x="5.713in" svg:y="6.8087in" svg:viewBox="0 0 2672 3391" draw:points="0,0 2672,0 2672,3391 0,3391">
        <text:p/>
      </draw:polygon>
      <draw:frame text:anchor-type="page" text:anchor-page-number="3" draw:z-index="448" draw:name="Shape249" draw:style-name="gr1" draw:text-style-name="P2" svg:width="6.5024in" svg:height="0.2071in" svg:x="0.7874in" svg:y="6.7661in">
        <draw:text-box>
          <text:p><text:span text:style-name="T8">“</text:span><text:span text:style-name="T8">Artículo 22 Base imponible en las entregas de bienes y en las prestaciones de servicios: Regla </text:span></text:p>
        </draw:text-box>
      </draw:frame>
      <draw:line text:anchor-type="page" text:anchor-page-number="2" draw:z-index="447" draw:name="Shape83" draw:style-name="gr2" draw:text-style-name="P2" svg:x1="6.7677in" svg:y1="2.0933in" svg:x2="6.7677in" svg:y2="5.2972in">
        <text:p/>
      </draw:line>
      <draw:frame text:anchor-type="page" text:anchor-page-number="5" draw:z-index="446" draw:name="Shape494" draw:style-name="gr1" draw:text-style-name="P2" svg:width="6.4689in" svg:height="0.1843in" svg:x="0.7874in" svg:y="9.6598in">
        <draw:text-box>
          <text:p><text:span text:style-name="T7">designación del Miembro Corporativo titular del Área de Hacienda, Recursos Humanos, Aguas, </text:span></text:p>
        </draw:text-box>
      </draw:frame>
      <draw:frame text:anchor-type="page" text:anchor-page-number="3" draw:z-index="445" draw:name="Shape247" draw:style-name="gr1" draw:text-style-name="P2" svg:width="4.3969in" svg:height="0.1925in" svg:x="0.7874in" svg:y="6.4075in">
        <draw:text-box>
          <text:p><text:span text:style-name="T3">aspectos fiscales del Régimen Económico Fiscal de Canarias:</text:span></text:p>
        </draw:text-box>
      </draw:frame>
      <draw:line text:anchor-type="page" text:anchor-page-number="2" draw:z-index="444" draw:name="Shape139" draw:style-name="gr2" draw:text-style-name="P2" svg:x1="5.7094in" svg:y1="4.9748in" svg:x2="5.7094in" svg:y2="5.2972in">
        <text:p/>
      </draw:line>
      <draw:frame text:anchor-type="page" text:anchor-page-number="4" draw:z-index="443" draw:name="Shape368" draw:style-name="gr1" draw:text-style-name="P2" svg:width="1.0012in" svg:height="0.1677in" svg:x="4.5189in" svg:y="7.2744in">
        <draw:text-box>
          <text:p><text:span text:style-name="T4">subvencionados</text:span></text:p>
        </draw:text-box>
      </draw:frame>
      <draw:frame text:anchor-type="page" text:anchor-page-number="5" draw:z-index="442" draw:name="Shape493" draw:style-name="gr1" draw:text-style-name="P2" svg:width="6.1748in" svg:height="0.1843in" svg:x="0.7874in" svg:y="9.4835in">
        <draw:text-box>
          <text:p><text:span text:style-name="T7">Decreto de la Presidencia, registrado con el nº 2019/5005, del día 2 de agosto de 2019, de </text:span></text:p>
        </draw:text-box>
      </draw:frame>
      <draw:line text:anchor-type="page" text:anchor-page-number="2" draw:z-index="441" draw:name="Shape126" draw:style-name="gr2" draw:text-style-name="P2" svg:x1="5.7094in" svg:y1="4.278in" svg:x2="5.7094in" svg:y2="4.9677in">
        <text:p/>
      </draw:line>
      <draw:frame text:anchor-type="page" text:anchor-page-number="4" draw:z-index="440" draw:name="Shape363" draw:style-name="gr1" draw:text-style-name="P2" svg:width="1.1606in" svg:height="0.1677in" svg:x="4.4602in" svg:y="7.0902in">
        <draw:text-box>
          <text:p><text:span text:style-name="T4">Importe colectivos </text:span></text:p>
        </draw:text-box>
      </draw:frame>
      <draw:frame text:anchor-type="page" text:anchor-page-number="5" draw:z-index="439" draw:name="Shape492" draw:style-name="gr1" draw:text-style-name="P2" svg:width="6.4031in" svg:height="0.1843in" svg:x="0.7874in" svg:y="9.3075in">
        <draw:text-box>
          <text:p><text:span text:style-name="T7">de Gobierno, Administración y Funcionamiento de este Cabildo Insular, en consonancia con el </text:span></text:p>
        </draw:text-box>
      </draw:frame>
      <draw:polygon text:anchor-type="page" text:anchor-page-number="3" draw:z-index="438" draw:name="Shape250" draw:style-name="gr4" draw:text-style-name="P3" svg:width="6.7331in" svg:height="0.2748in" svg:x="0.7673in" svg:y="6.9098in" svg:viewBox="0 0 17103 699" draw:points="0,0 17103,0 17103,699 0,699">
        <text:p/>
      </draw:polygon>
      <draw:line text:anchor-type="page" text:anchor-page-number="2" draw:z-index="437" draw:name="Shape115" draw:style-name="gr2" draw:text-style-name="P2" svg:x1="5.7094in" svg:y1="3.9484in" svg:x2="5.7094in" svg:y2="4.2709in">
        <text:p/>
      </draw:line>
      <draw:polygon text:anchor-type="page" text:anchor-page-number="3" draw:z-index="436" draw:name="Shape248" draw:style-name="gr4" draw:text-style-name="P3" svg:width="6.7331in" svg:height="0.176in" svg:x="0.7673in" svg:y="6.7339in" svg:viewBox="0 0 17103 448" draw:points="0,0 17103,0 17103,448 0,448">
        <text:p/>
      </draw:polygon>
      <draw:frame text:anchor-type="page" text:anchor-page-number="4" draw:z-index="435" draw:name="Shape370" draw:style-name="gr1" draw:text-style-name="P2" svg:width="0.8823in" svg:height="0.1677in" svg:x="3.202in" svg:y="7.4354in">
        <draw:text-box>
          <text:p><text:span text:style-name="T4">cancelaciones</text:span></text:p>
        </draw:text-box>
      </draw:frame>
      <draw:frame text:anchor-type="page" text:anchor-page-number="5" draw:z-index="434" draw:name="Shape491" draw:style-name="gr1" draw:text-style-name="P2" svg:width="6.148in" svg:height="0.1843in" svg:x="0.7874in" svg:y="9.1319in">
        <draw:text-box>
          <text:p><text:span text:style-name="T7">En uso de las atribuciones delegadas, el artículo 21.2 e) del vigente Reglamento Orgánico </text:span></text:p>
        </draw:text-box>
      </draw:frame>
      <draw:line text:anchor-type="page" text:anchor-page-number="2" draw:z-index="433" draw:name="Shape103" draw:style-name="gr2" draw:text-style-name="P2" svg:x1="5.7094in" svg:y1="3.4354in" svg:x2="5.7094in" svg:y2="3.9413in">
        <text:p/>
      </draw:line>
      <draw:frame text:anchor-type="page" text:anchor-page-number="3" draw:z-index="432" draw:name="Shape244" draw:style-name="gr1" draw:text-style-name="P2" svg:width="1.6276in" svg:height="0.1925in" svg:x="5.8783in" svg:y="6.2244in">
        <draw:text-box>
          <text:p><text:span text:style-name="T3">de modificación de los </text:span></text:p>
        </draw:text-box>
      </draw:frame>
      <draw:polygon text:anchor-type="page" text:anchor-page-number="4" draw:z-index="431" draw:name="Shape371" draw:style-name="gr5" draw:text-style-name="P4" svg:width="1.3713in" svg:height="1.3346in" svg:x="4.3346in" svg:y="6.8087in" svg:viewBox="0 0 3484 3391" draw:points="0,0 3484,0 3484,3391 0,3391">
        <text:p/>
      </draw:polygon>
      <draw:frame text:anchor-type="page" text:anchor-page-number="5" draw:z-index="430" draw:name="Shape490" draw:style-name="gr1" draw:text-style-name="P2" svg:width="2.698in" svg:height="0.1843in" svg:x="0.7874in" svg:y="8.9571in">
        <draw:text-box>
          <text:p><text:span text:style-name="T7">Ejecución del mencionado presupuesto.</text:span></text:p>
        </draw:text-box>
      </draw:frame>
      <draw:frame text:anchor-type="page" text:anchor-page-number="3" draw:z-index="429" draw:name="Shape245" draw:style-name="gr1" draw:text-style-name="P2" svg:width="4.9748in" svg:height="0.1843in" svg:x="0.7874in" svg:y="6.2299in">
        <draw:text-box>
          <text:p><text:span text:style-name="T6">Octavo.</text:span><text:span text:style-name="T7"> De conformidad con el art. 22.2 de la ley 20/1991, de 7 de junio, </text:span></text:p>
        </draw:text-box>
      </draw:frame>
      <draw:line text:anchor-type="page" text:anchor-page-number="2" draw:z-index="428" draw:name="Shape82" draw:style-name="gr2" draw:text-style-name="P2" svg:x1="5.7094in" svg:y1="2.0933in" svg:x2="5.7094in" svg:y2="3.4283in">
        <text:p/>
      </draw:line>
      <draw:frame text:anchor-type="page" text:anchor-page-number="4" draw:z-index="427" draw:name="Shape367" draw:style-name="gr1" draw:text-style-name="P2" svg:width="0.3567in" svg:height="0.1677in" svg:x="3.4799in" svg:y="7.252in">
        <draw:text-box>
          <text:p><text:span text:style-name="T4">Valor </text:span></text:p>
        </draw:text-box>
      </draw:frame>
      <draw:frame text:anchor-type="page" text:anchor-page-number="5" draw:z-index="426" draw:name="Shape489" draw:style-name="gr1" draw:text-style-name="P2" svg:width="6.3976in" svg:height="0.1843in" svg:x="0.7874in" svg:y="8.7807in">
        <draw:text-box>
          <text:p><text:span text:style-name="T7">aprueba el Texto Refundido de la Ley Reguladora de las Haciendas Locales y la Base 27.1 de </text:span></text:p>
        </draw:text-box>
      </draw:frame>
      <draw:frame text:anchor-type="page" text:anchor-page-number="4" draw:z-index="425" draw:name="Shape369" draw:style-name="gr1" draw:text-style-name="P2" svg:width="0.5398in" svg:height="0.1677in" svg:x="2.1764in" svg:y="7.4354in">
        <draw:text-box>
          <text:p><text:span text:style-name="T4">recargas</text:span></text:p>
        </draw:text-box>
      </draw:frame>
      <draw:frame text:anchor-type="page" text:anchor-page-number="3" draw:z-index="424" draw:name="Shape243" draw:style-name="gr1" draw:text-style-name="P2" svg:width="3.3606in" svg:height="0.1843in" svg:x="0.7874in" svg:y="5.8717in">
        <draw:text-box>
          <text:p><text:span text:style-name="T7">efectuadas en el mes de SEPTIEMBRE de 2022. </text:span></text:p>
        </draw:text-box>
      </draw:frame>
      <draw:line text:anchor-type="page" text:anchor-page-number="2" draw:z-index="423" draw:name="Shape138" draw:style-name="gr2" draw:text-style-name="P2" svg:x1="4.3311in" svg:y1="4.9748in" svg:x2="4.3311in" svg:y2="5.2972in">
        <text:p/>
      </draw:line>
      <draw:frame text:anchor-type="page" text:anchor-page-number="5" draw:z-index="422" draw:name="Shape488" draw:style-name="gr1" draw:text-style-name="P2" svg:width="6.5669in" svg:height="0.1843in" svg:x="0.7874in" svg:y="8.6047in">
        <draw:text-box>
          <text:p><text:span text:style-name="T7">Reglamento de la citada Ley y en virtud del R.D. Legislativo 2/2004, de 5 de marzo por el que se </text:span></text:p>
        </draw:text-box>
      </draw:frame>
      <draw:polygon text:anchor-type="page" text:anchor-page-number="4" draw:z-index="421" draw:name="Shape366" draw:style-name="gr5" draw:text-style-name="P4" svg:width="1.3709in" svg:height="1.3346in" svg:x="2.9567in" svg:y="6.8087in" svg:viewBox="0 0 3483 3391" draw:points="0,0 3483,0 3483,3391 0,3391">
        <text:p/>
      </draw:polygon>
      <draw:frame text:anchor-type="page" text:anchor-page-number="5" draw:z-index="420" draw:name="Shape487" draw:style-name="gr1" draw:text-style-name="P2" svg:width="5.9031in" svg:height="0.1843in" svg:x="0.7874in" svg:y="8.4299in">
        <draw:text-box>
          <text:p><text:span text:style-name="T7">de Subvenciones y del Real Decreto 887/2006, de 21 de julio, por el que se aprueba el </text:span></text:p>
        </draw:text-box>
      </draw:frame>
      <draw:line text:anchor-type="page" text:anchor-page-number="2" draw:z-index="419" draw:name="Shape125" draw:style-name="gr2" draw:text-style-name="P2" svg:x1="4.3311in" svg:y1="4.278in" svg:x2="4.3311in" svg:y2="4.9677in">
        <text:p/>
      </draw:line>
      <draw:frame text:anchor-type="page" text:anchor-page-number="3" draw:z-index="418" draw:name="Shape242" draw:style-name="gr1" draw:text-style-name="P2" svg:width="6.1717in" svg:height="0.1843in" svg:x="0.7874in" svg:y="5.6957in">
        <draw:text-box>
          <text:p><text:span text:style-name="T7">Bonos estudiantes y Bonos damnificados volcán de la Palma ) y el importe de las recargas </text:span></text:p>
        </draw:text-box>
      </draw:frame>
      <draw:frame text:anchor-type="page" text:anchor-page-number="4" draw:z-index="417" draw:name="Shape365" draw:style-name="gr1" draw:text-style-name="P2" svg:width="0.5134in" svg:height="0.1677in" svg:x="2.211in" svg:y="7.252in">
        <draw:text-box>
          <text:p><text:span text:style-name="T4">Importe </text:span></text:p>
        </draw:text-box>
      </draw:frame>
      <draw:frame text:anchor-type="page" text:anchor-page-number="3" draw:z-index="416" draw:name="Shape241" draw:style-name="gr1" draw:text-style-name="P2" svg:width="6.7232in" svg:height="0.1843in" svg:x="0.7874in" svg:y="5.5201in">
        <draw:text-box>
          <text:p><text:span text:style-name="T7">que recoge los datos reales de consumo de los usuarios bonificados (valor cancelaciones de BRC, </text:span></text:p>
        </draw:text-box>
      </draw:frame>
      <draw:frame text:anchor-type="page" text:anchor-page-number="5" draw:z-index="415" draw:name="Shape486" draw:style-name="gr1" draw:text-style-name="P2" svg:width="6.615in" svg:height="0.1843in" svg:x="0.7874in" svg:y="8.2543in">
        <draw:text-box>
          <text:p><text:span text:style-name="T7">Corporación, así como lo recogido en el art. 34.4 de la Ley 38/2003 de 17 de noviembre, General </text:span></text:p>
        </draw:text-box>
      </draw:frame>
      <draw:line text:anchor-type="page" text:anchor-page-number="2" draw:z-index="414" draw:name="Shape114" draw:style-name="gr2" draw:text-style-name="P2" svg:x1="4.3311in" svg:y1="3.9484in" svg:x2="4.3311in" svg:y2="4.2709in">
        <text:p/>
      </draw:line>
      <draw:frame text:anchor-type="page" text:anchor-page-number="3" draw:z-index="413" draw:name="Shape240" draw:style-name="gr1" draw:text-style-name="P2" svg:width="6.548in" svg:height="0.1843in" svg:x="0.7874in" svg:y="5.3445in">
        <draw:text-box>
          <text:p><text:span text:style-name="T7">registro de entrada número 2022043693, las estadísticas exigidas, entre las que se encuentra la </text:span></text:p>
        </draw:text-box>
      </draw:frame>
      <draw:frame text:anchor-type="page" text:anchor-page-number="5" draw:z-index="412" draw:name="Shape485" draw:style-name="gr1" draw:text-style-name="P2" svg:width="6.2031in" svg:height="0.1843in" svg:x="1.2791in" svg:y="8.078in">
        <draw:text-box>
          <text:p><text:span text:style-name="T7">De conformidad con lo dispuesto en la Base 20 de Ejecución del vigente Presupuesto de la </text:span></text:p>
        </draw:text-box>
      </draw:frame>
      <draw:line text:anchor-type="page" text:anchor-page-number="2" draw:z-index="411" draw:name="Shape102" draw:style-name="gr2" draw:text-style-name="P2" svg:x1="4.3311in" svg:y1="3.4354in" svg:x2="4.3311in" svg:y2="3.9413in">
        <text:p/>
      </draw:line>
      <draw:frame text:anchor-type="page" text:anchor-page-number="4" draw:z-index="410" draw:name="Shape352" draw:style-name="gr1" draw:text-style-name="P2" svg:width="0.4661in" svg:height="0.1843in" svg:x="5.9402in" svg:y="6.4783in">
        <draw:text-box>
          <text:p><text:span text:style-name="T7">euros. </text:span></text:p>
        </draw:text-box>
      </draw:frame>
      <draw:frame text:anchor-type="page" text:anchor-page-number="3" draw:z-index="409" draw:name="Shape239" draw:style-name="gr1" draw:text-style-name="P2" svg:width="6.578in" svg:height="0.1843in" svg:x="0.7874in" svg:y="5.1689in">
        <draw:text-box>
          <text:p><text:span text:style-name="T7">Coop., NIF nº F- 38016671, ha cumplido la obligación de presentar el pasado 21 de octubre, con </text:span></text:p>
        </draw:text-box>
      </draw:frame>
      <draw:frame text:anchor-type="page" text:anchor-page-number="5" draw:z-index="408" draw:name="Shape484" draw:style-name="gr1" draw:text-style-name="P2" svg:width="1.5189in" svg:height="0.1843in" svg:x="0.7874in" svg:y="7.902in">
        <draw:text-box>
          <text:p><text:span text:style-name="T7">14 de agosto de 2020.</text:span></text:p>
        </draw:text-box>
      </draw:frame>
      <draw:line text:anchor-type="page" text:anchor-page-number="2" draw:z-index="407" draw:name="Shape81" draw:style-name="gr2" draw:text-style-name="P2" svg:x1="4.3311in" svg:y1="2.0933in" svg:x2="4.3311in" svg:y2="3.4283in">
        <text:p/>
      </draw:line>
      <draw:polygon text:anchor-type="page" text:anchor-page-number="4" draw:z-index="406" draw:name="Shape356" draw:style-name="gr5" draw:text-style-name="P4" svg:width="1.0063in" svg:height="1.3346in" svg:x="1.9437in" svg:y="6.8087in" svg:viewBox="0 0 2557 3391" draw:points="0,0 2557,0 2557,3391 0,3391">
        <text:p/>
      </draw:polygon>
      <draw:frame text:anchor-type="page" text:anchor-page-number="4" draw:z-index="405" draw:name="Shape350" draw:style-name="gr1" draw:text-style-name="P2" svg:width="0.9252in" svg:height="0.1787in" svg:x="5.0165in" svg:y="6.448in">
        <draw:text-box>
          <text:p><text:span text:style-name="T10">267.549,42 </text:span></text:p>
        </draw:text-box>
      </draw:frame>
      <draw:line text:anchor-type="page" text:anchor-page-number="2" draw:z-index="404" draw:name="Shape137" draw:style-name="gr2" draw:text-style-name="P2" svg:x1="2.9531in" svg:y1="4.9748in" svg:x2="2.9531in" svg:y2="5.2972in">
        <text:p/>
      </draw:line>
      <draw:frame text:anchor-type="page" text:anchor-page-number="5" draw:z-index="403" draw:name="Shape483" draw:style-name="gr1" draw:text-style-name="P2" svg:width="6.5106in" svg:height="0.1843in" svg:x="0.7874in" svg:y="7.7272in">
        <draw:text-box>
          <text:p><text:span text:style-name="T7">2020 y publicadas en el Boletín Oficial de la Provincia de Santa Cruz de Tenerife nº 98 de fecha </text:span></text:p>
        </draw:text-box>
      </draw:frame>
      <draw:frame text:anchor-type="page" text:anchor-page-number="3" draw:z-index="402" draw:name="Shape238" draw:style-name="gr1" draw:text-style-name="P2" svg:width="6.4461in" svg:height="0.1843in" svg:x="0.7874in" svg:y="4.9929in">
        <draw:text-box>
          <text:p><text:span text:style-name="T6">Séptimo. </text:span><text:span text:style-name="T7">Teniendo en cuenta que la empresa concesionaria, Transportes Insular La Palma, S. </text:span></text:p>
        </draw:text-box>
      </draw:frame>
      <draw:line text:anchor-type="page" text:anchor-page-number="2" draw:z-index="401" draw:name="Shape124" draw:style-name="gr2" draw:text-style-name="P2" svg:x1="2.9531in" svg:y1="4.278in" svg:x2="2.9531in" svg:y2="4.9677in">
        <text:p/>
      </draw:line>
      <draw:frame text:anchor-type="page" text:anchor-page-number="5" draw:z-index="400" draw:name="Shape482" draw:style-name="gr1" draw:text-style-name="P2" svg:width="6.613in" svg:height="0.1843in" svg:x="0.7874in" svg:y="7.5516in">
        <draw:text-box>
          <text:p><text:span text:style-name="T7">aprobadas por la Comisión del Pleno de Aguas, Transporte, Industria y Energía el 3 de agosto de </text:span></text:p>
        </draw:text-box>
      </draw:frame>
      <draw:frame text:anchor-type="page" text:anchor-page-number="4" draw:z-index="399" draw:name="Shape351" draw:style-name="gr1" draw:text-style-name="P2" svg:width="4.2197in" svg:height="0.1843in" svg:x="0.7874in" svg:y="6.4783in">
        <draw:text-box>
          <text:p><text:span text:style-name="T7">Bono especial damnificados Volcán de La Palma), asciende a </text:span></text:p>
        </draw:text-box>
      </draw:frame>
      <draw:frame text:anchor-type="page" text:anchor-page-number="3" draw:z-index="398" draw:name="Shape237" draw:style-name="gr1" draw:text-style-name="P2" svg:width="5.5516in" svg:height="0.1843in" svg:x="0.7874in" svg:y="4.6417in">
        <draw:text-box>
          <text:p><text:span text:style-name="T7">“</text:span><text:span text:style-name="T7">Bono especial damnificados volcán de la Palma”, por otro periodo de seis meses.</text:span></text:p>
        </draw:text-box>
      </draw:frame>
      <draw:line text:anchor-type="page" text:anchor-page-number="2" draw:z-index="397" draw:name="Shape113" draw:style-name="gr2" draw:text-style-name="P2" svg:x1="2.9531in" svg:y1="3.9484in" svg:x2="2.9531in" svg:y2="4.2709in">
        <text:p/>
      </draw:line>
      <draw:frame text:anchor-type="page" text:anchor-page-number="5" draw:z-index="396" draw:name="Shape481" draw:style-name="gr1" draw:text-style-name="P2" svg:width="6.4815in" svg:height="0.1843in" svg:x="0.7874in" svg:y="7.3756in">
        <draw:text-box>
          <text:p><text:span text:style-name="T7">carretera en la isla de La Palma y compensación al operador de las bonificaciones practicadas, </text:span></text:p>
        </draw:text-box>
      </draw:frame>
      <draw:frame text:anchor-type="page" text:anchor-page-number="3" draw:z-index="395" draw:name="Shape236" draw:style-name="gr1" draw:text-style-name="P2" svg:width="6.426in" svg:height="0.1843in" svg:x="0.7874in" svg:y="4.4661in">
        <draw:text-box>
          <text:p><text:span text:style-name="T7">5 de octubre de 2022, por la que se amplía el plazo de concesión y utilización del denominado </text:span></text:p>
        </draw:text-box>
      </draw:frame>
      <draw:frame text:anchor-type="page" text:anchor-page-number="4" draw:z-index="394" draw:name="Shape349" draw:style-name="gr1" draw:text-style-name="P2" svg:width="6.4685in" svg:height="0.1843in" svg:x="0.7874in" svg:y="6.3028in">
        <draw:text-box>
          <text:p><text:span text:style-name="T7">tarjetas bonificadas (Bono Residente Canario, en sus distintas modalidades, Bono Estudiante y </text:span></text:p>
        </draw:text-box>
      </draw:frame>
      <draw:frame text:anchor-type="page" text:anchor-page-number="4" draw:z-index="393" draw:name="Shape347" draw:style-name="gr1" draw:text-style-name="P2" svg:width="6.548in" svg:height="0.1843in" svg:x="0.7874in" svg:y="6.1272in">
        <draw:text-box>
          <text:p><text:span text:style-name="T7">(3%), el resultado del importe a subvencionar en concepto de transporte de usuarios titulares de </text:span></text:p>
        </draw:text-box>
      </draw:frame>
      <draw:frame text:anchor-type="page" text:anchor-page-number="5" draw:z-index="392" draw:name="Shape480" draw:style-name="gr1" draw:text-style-name="P2" svg:width="6.1449in" svg:height="0.1843in" svg:x="0.7874in" svg:y="7.1992in">
        <draw:text-box>
          <text:p><text:span text:style-name="T7">movilidad, mediante la utilización del transporte público regular interurbano de viajeros por </text:span></text:p>
        </draw:text-box>
      </draw:frame>
      <draw:frame text:anchor-type="page" text:anchor-page-number="1" draw:z-index="391" draw:name="Shape16" draw:style-name="gr1" draw:text-style-name="P2" svg:width="2.0343in" svg:height="0.1677in" svg:x="0.361in" svg:y="2.5528in">
        <draw:text-box>
          <text:p><text:span text:style-name="T4">Número de registro: 2022024069</text:span></text:p>
        </draw:text-box>
      </draw:frame>
      <draw:line text:anchor-type="page" text:anchor-page-number="2" draw:z-index="390" draw:name="Shape101" draw:style-name="gr2" draw:text-style-name="P2" svg:x1="2.9531in" svg:y1="3.4354in" svg:x2="2.9531in" svg:y2="3.9413in">
        <text:p/>
      </draw:line>
      <draw:frame text:anchor-type="page" text:anchor-page-number="3" draw:z-index="389" draw:name="Shape235" draw:style-name="gr1" draw:text-style-name="P2" svg:width="6.6134in" svg:height="0.1843in" svg:x="0.7874in" svg:y="4.2902in">
        <draw:text-box>
          <text:p><text:span text:style-name="T7">Hacienda, Recursos Humanos, Aguas, Transporte, Industria y Energía, núm. 2022/9365 de fecha </text:span></text:p>
        </draw:text-box>
      </draw:frame>
      <draw:frame text:anchor-type="page" text:anchor-page-number="1" draw:z-index="388" draw:name="Shape14" draw:style-name="gr1" draw:text-style-name="P2" svg:width="1.8469in" svg:height="0.1677in" svg:x="0.361in" svg:y="2.4138in">
        <draw:text-box>
          <text:p><text:span text:style-name="T4">Fecha de registro: 28/12/2022</text:span></text:p>
        </draw:text-box>
      </draw:frame>
      <draw:frame text:anchor-type="page" text:anchor-page-number="3" draw:z-index="387" draw:name="Shape234" draw:style-name="gr1" draw:text-style-name="P2" svg:width="6.4823in" svg:height="0.1843in" svg:x="0.7874in" svg:y="4.1154in">
        <draw:text-box>
          <text:p><text:span text:style-name="T7">plazo de seis meses y posteriormente, la resolución del Miembro Corporativo titular del Área de </text:span></text:p>
        </draw:text-box>
      </draw:frame>
      <draw:line text:anchor-type="page" text:anchor-page-number="2" draw:z-index="386" draw:name="Shape80" draw:style-name="gr2" draw:text-style-name="P2" svg:x1="2.9531in" svg:y1="2.0933in" svg:x2="2.9531in" svg:y2="3.4283in">
        <text:p/>
      </draw:line>
      <draw:frame text:anchor-type="page" text:anchor-page-number="4" draw:z-index="385" draw:name="Shape346" draw:style-name="gr1" draw:text-style-name="P2" svg:width="6.5661in" svg:height="0.1843in" svg:x="0.7874in" svg:y="5.9516in">
        <draw:text-box>
          <text:p><text:span text:style-name="T7">de 275.575,90 euros. Una vez descontado a esta cantidad, el impuesto general indirecto canario </text:span></text:p>
        </draw:text-box>
      </draw:frame>
      <draw:frame text:anchor-type="page" text:anchor-page-number="5" draw:z-index="384" draw:name="Shape479" draw:style-name="gr1" draw:text-style-name="P2" svg:width="5.8106in" svg:height="0.1843in" svg:x="1.2791in" svg:y="7.0244in">
        <draw:text-box>
          <text:p><text:span text:style-name="T7">Vistas las bases reguladoras para la concesión de bonos destinados al fomento de la </text:span></text:p>
        </draw:text-box>
      </draw:frame>
      <draw:frame text:anchor-type="page" text:anchor-page-number="3" draw:z-index="383" draw:name="Shape233" draw:style-name="gr1" draw:text-style-name="P2" svg:width="6.5823in" svg:height="0.1843in" svg:x="0.7874in" svg:y="3.939in">
        <draw:text-box>
          <text:p><text:span text:style-name="T7">concesión y utilización del denominado “Bono especial damnificados volcán de la Palma”, por un </text:span></text:p>
        </draw:text-box>
      </draw:frame>
      <draw:line text:anchor-type="page" text:anchor-page-number="2" draw:z-index="382" draw:name="Shape136" draw:style-name="gr2" draw:text-style-name="P2" svg:x1="1.9402in" svg:y1="4.9748in" svg:x2="1.9402in" svg:y2="5.2972in">
        <text:p/>
      </draw:line>
      <draw:frame text:anchor-type="page" text:anchor-page-number="1" draw:z-index="381" draw:name="Shape11" draw:style-name="gr1" draw:text-style-name="P2" svg:width="1.4713in" svg:height="0.1677in" svg:x="0.361in" svg:y="2.2752in">
        <draw:text-box>
          <text:p><text:span text:style-name="T4">REGISTRO DE SALIDA</text:span></text:p>
        </draw:text-box>
      </draw:frame>
      <draw:frame text:anchor-type="page" text:anchor-page-number="4" draw:z-index="380" draw:name="Shape345" draw:style-name="gr1" draw:text-style-name="P2" svg:width="6.628in" svg:height="0.1843in" svg:x="0.7874in" svg:y="5.7756in">
        <draw:text-box>
          <text:p><text:span text:style-name="T7">recargas efectuadas, por lo tanto, la cuantía resultado de la diferencia entre ambas cantidades es </text:span></text:p>
        </draw:text-box>
      </draw:frame>
      <draw:frame text:anchor-type="page" text:anchor-page-number="5" draw:z-index="379" draw:name="Shape478" draw:style-name="gr1" draw:text-style-name="P2" svg:width="6.1189in" svg:height="0.1843in" svg:x="0.7874in" svg:y="6.8484in">
        <draw:text-box>
          <text:p><text:span text:style-name="T7">Insular del Área de Hacienda, Recursos Humanos, Aguas, Transporte, Industria y Energía.</text:span></text:p>
        </draw:text-box>
      </draw:frame>
      <draw:frame text:anchor-type="page" text:anchor-page-number="1" draw:z-index="378" draw:name="Shape9" draw:style-name="gr1" draw:text-style-name="P2" svg:width="1.5421in" svg:height="0.1677in" svg:x="0.361in" svg:y="2.1362in">
        <draw:text-box>
          <text:p><text:span text:style-name="T4">CABILDO DE LA PALMA</text:span></text:p>
        </draw:text-box>
      </draw:frame>
      <draw:frame text:anchor-type="page" text:anchor-page-number="3" draw:z-index="377" draw:name="Shape232" draw:style-name="gr1" draw:text-style-name="P2" svg:width="5.9925in" svg:height="0.1843in" svg:x="0.7874in" svg:y="3.7634in">
        <draw:text-box>
          <text:p><text:span text:style-name="T7">Energía, núm. 2022/3180 de fecha 11 de abril de 2022, por la que se amplía el plazo de </text:span></text:p>
        </draw:text-box>
      </draw:frame>
      <draw:line text:anchor-type="page" text:anchor-page-number="2" draw:z-index="376" draw:name="Shape123" draw:style-name="gr2" draw:text-style-name="P2" svg:x1="1.9402in" svg:y1="4.278in" svg:x2="1.9402in" svg:y2="4.9677in">
        <text:p/>
      </draw:line>
      <draw:frame text:anchor-type="page" text:anchor-page-number="5" draw:z-index="375" draw:name="Shape477" draw:style-name="gr1" draw:text-style-name="P2" svg:width="6.2886in" svg:height="0.1843in" svg:x="0.7874in" svg:y="6.6728in">
        <draw:text-box>
          <text:p><text:span text:style-name="T7">por el que se delegan las competencias en materia de contratación a favor del Sr. Consejero </text:span></text:p>
        </draw:text-box>
      </draw:frame>
      <draw:frame text:anchor-type="page" text:anchor-page-number="4" draw:z-index="374" draw:name="Shape343" draw:style-name="gr1" draw:text-style-name="P2" svg:width="0.7043in" svg:height="0.1843in" svg:x="6.7807in" svg:y="5.6in">
        <draw:text-box>
          <text:p><text:span text:style-name="T7">euros, las </text:span></text:p>
        </draw:text-box>
      </draw:frame>
      <draw:frame text:anchor-type="page" text:anchor-page-number="1" draw:z-index="373" draw:name="Shape3" draw:style-name="gr6" draw:text-style-name="P2" svg:width="0.0016in" svg:height="0.1953in" svg:x="6.9264in" svg:y="0.1256in">
        <draw:text-box>
          <text:p/>
        </draw:text-box>
      </draw:frame>
      <draw:line text:anchor-type="page" text:anchor-page-number="2" draw:z-index="372" draw:name="Shape112" draw:style-name="gr2" draw:text-style-name="P2" svg:x1="1.9402in" svg:y1="3.9484in" svg:x2="1.9402in" svg:y2="4.2709in">
        <text:p/>
      </draw:line>
      <draw:frame text:anchor-type="page" text:anchor-page-number="4" draw:z-index="371" draw:name="Shape344" draw:style-name="gr1" draw:text-style-name="P2" svg:width="0.4071in" svg:height="0.176in" svg:x="6.3374in" svg:y="5.6047in">
        <draw:text-box>
          <text:p><text:span text:style-name="T2">25,00 </text:span></text:p>
        </draw:text-box>
      </draw:frame>
      <draw:frame text:anchor-type="page" text:anchor-page-number="5" draw:z-index="370" draw:name="Shape476" draw:style-name="gr1" draw:text-style-name="P2" svg:width="6.4913in" svg:height="0.1843in" svg:x="0.7874in" svg:y="6.4965in">
        <draw:text-box>
          <text:p><text:span text:style-name="T7">viajeros y el acuerdo del mismo órgano adoptado en Sesión Ordinaria el día 3 de abril de 2020, </text:span></text:p>
        </draw:text-box>
      </draw:frame>
      <draw:frame text:anchor-type="page" text:anchor-page-number="3" draw:z-index="369" draw:name="Shape231" draw:style-name="gr1" draw:text-style-name="P2" svg:width="6.2843in" svg:height="0.1843in" svg:x="0.7874in" svg:y="3.5874in">
        <draw:text-box>
          <text:p><text:span text:style-name="T7">Corporativo titular del Área de Hacienda, Recursos Humanos, Aguas, Transporte, Industria y </text:span></text:p>
        </draw:text-box>
      </draw:frame>
      <draw:frame text:anchor-type="page" text:anchor-page-number="4" draw:z-index="368" draw:name="Shape342" draw:style-name="gr1" draw:text-style-name="P2" svg:width="5.2094in" svg:height="0.1843in" svg:x="0.7874in" svg:y="5.6in">
        <draw:text-box>
          <text:p><text:span text:style-name="T7">cancelaciones efectuadas rectificadas, que ascienden a 276.600,90 euros, y </text:span></text:p>
        </draw:text-box>
      </draw:frame>
      <draw:frame text:anchor-type="page" text:anchor-page-number="1" draw:z-index="367" draw:name="Shape4" draw:style-name="gr3" draw:text-style-name="P2" svg:width="1.6976in" svg:height="1.0106in" svg:x="0.2043in" svg:y="-0.1126in">
        <draw:image xlink:href="Pictures/10000000000000A3000000610AACFA9D7EDD81F0.png" xlink:type="simple" xlink:show="embed" xlink:actuate="onLoad" draw:mime-type="image/png">
          <text:p/>
        </draw:image>
      </draw:frame>
      <draw:frame text:anchor-type="page" text:anchor-page-number="3" draw:z-index="366" draw:name="Shape230" draw:style-name="gr1" draw:text-style-name="P2" svg:width="0.6378in" svg:height="0.1843in" svg:x="6.8862in" svg:y="3.4126in">
        <draw:text-box>
          <text:p><text:span text:style-name="T7">Miembro </text:span></text:p>
        </draw:text-box>
      </draw:frame>
      <draw:frame text:anchor-type="page" text:anchor-page-number="5" draw:z-index="365" draw:name="Shape475" draw:style-name="gr1" draw:text-style-name="P2" svg:width="6.4524in" svg:height="0.1843in" svg:x="0.7874in" svg:y="6.3217in">
        <draw:text-box>
          <text:p><text:span text:style-name="T7">concesional y tarifario de la concesión del servicio público de transporte regular interurbano de </text:span></text:p>
        </draw:text-box>
      </draw:frame>
      <draw:line text:anchor-type="page" text:anchor-page-number="2" draw:z-index="364" draw:name="Shape100" draw:style-name="gr2" draw:text-style-name="P2" svg:x1="1.9402in" svg:y1="3.4354in" svg:x2="1.9402in" svg:y2="3.9413in">
        <text:p/>
      </draw:line>
      <draw:frame text:anchor-type="page" text:anchor-page-number="4" draw:z-index="363" draw:name="Shape341" draw:style-name="gr1" draw:text-style-name="P2" svg:width="0.2394in" svg:height="0.1843in" svg:x="7.2846in" svg:y="5.4244in">
        <draw:text-box>
          <text:p><text:span text:style-name="T7">las </text:span></text:p>
        </draw:text-box>
      </draw:frame>
      <draw:polygon text:anchor-type="page" text:anchor-page-number="1" draw:z-index="362" draw:name="Shape5" draw:style-name="gr4" draw:text-style-name="P3" svg:width="2.6846in" svg:height="1.0252in" svg:x="0.3382in" svg:y="1.7559in" svg:viewBox="0 0 6820 2605" draw:points="0,0 0,2605 6820,2605 6820,0">
        <text:p/>
      </draw:polygon>
      <draw:line text:anchor-type="page" text:anchor-page-number="2" draw:z-index="361" draw:name="Shape78" draw:style-name="gr2" draw:text-style-name="P2" svg:x1="1.9402in" svg:y1="2.0933in" svg:x2="1.9402in" svg:y2="3.4283in">
        <text:p/>
      </draw:line>
      <draw:frame text:anchor-type="page" text:anchor-page-number="5" draw:z-index="360" draw:name="Shape473" draw:style-name="gr1" draw:text-style-name="P2" svg:width="0.5949in" svg:height="0.1843in" svg:x="6.9283in" svg:y="6.1457in">
        <draw:text-box>
          <text:p><text:span text:style-name="T7">régimen </text:span></text:p>
        </draw:text-box>
      </draw:frame>
      <draw:frame text:anchor-type="page" text:anchor-page-number="3" draw:z-index="359" draw:name="Shape229" draw:style-name="gr1" draw:text-style-name="P2" svg:width="0.2476in" svg:height="0.1843in" svg:x="6.5807in" svg:y="3.4126in">
        <draw:text-box>
          <text:p><text:span text:style-name="T7">del </text:span></text:p>
        </draw:text-box>
      </draw:frame>
      <draw:frame text:anchor-type="page" text:anchor-page-number="5" draw:z-index="358" draw:name="Shape472" draw:style-name="gr1" draw:text-style-name="P2" svg:width="0.2476in" svg:height="0.1843in" svg:x="6.6256in" svg:y="6.1457in">
        <draw:text-box>
          <text:p><text:span text:style-name="T7">del </text:span></text:p>
        </draw:text-box>
      </draw:frame>
      <draw:line text:anchor-type="page" text:anchor-page-number="2" draw:z-index="357" draw:name="Shape77" draw:style-name="gr2" draw:text-style-name="P2" svg:x1="0.7122in" svg:y1="2.0933in" svg:x2="0.7122in" svg:y2="5.2972in">
        <text:p/>
      </draw:line>
      <draw:frame text:anchor-type="page" text:anchor-page-number="3" draw:z-index="356" draw:name="Shape228" draw:style-name="gr1" draw:text-style-name="P2" svg:width="0.7386in" svg:height="0.1843in" svg:x="5.7819in" svg:y="3.4126in">
        <draw:text-box>
          <text:p><text:span text:style-name="T7">resolución </text:span></text:p>
        </draw:text-box>
      </draw:frame>
      <draw:frame text:anchor-type="page" text:anchor-page-number="4" draw:z-index="355" draw:name="Shape340" draw:style-name="gr1" draw:text-style-name="P2" svg:width="0.5953in" svg:height="0.1843in" svg:x="6.6346in" svg:y="5.4244in">
        <draw:text-box>
          <text:p><text:span text:style-name="T7">recogen </text:span></text:p>
        </draw:text-box>
      </draw:frame>
      <draw:frame text:anchor-type="page" text:anchor-page-number="1" draw:z-index="354" draw:name="Shape58" draw:style-name="gr1" draw:text-style-name="P2" svg:width="6.6157in" svg:height="0.1843in" svg:x="0.7874in" svg:y="10.0075in">
        <draw:text-box>
          <text:p><text:span text:style-name="T7">respecto a las cancelaciones efectuadas por los usuarios con respecto al mes de septiembre son </text:span></text:p>
        </draw:text-box>
      </draw:frame>
      <draw:frame text:anchor-type="page" text:anchor-page-number="5" draw:z-index="353" draw:name="Shape471" draw:style-name="gr1" draw:text-style-name="P2" svg:width="0.8941in" svg:height="0.1843in" svg:x="5.6783in" svg:y="6.1457in">
        <draw:text-box>
          <text:p><text:span text:style-name="T7">modificación </text:span></text:p>
        </draw:text-box>
      </draw:frame>
      <draw:frame text:anchor-type="page" text:anchor-page-number="3" draw:z-index="352" draw:name="Shape227" draw:style-name="gr1" draw:text-style-name="P2" svg:width="0.163in" svg:height="0.1843in" svg:x="5.561in" svg:y="3.4126in">
        <draw:text-box>
          <text:p><text:span text:style-name="T7">la </text:span></text:p>
        </draw:text-box>
      </draw:frame>
      <draw:frame text:anchor-type="page" text:anchor-page-number="6" draw:z-index="351" draw:name="Shape553" draw:style-name="gr1" draw:text-style-name="P2" svg:width="2.3094in" svg:height="0.1524in" svg:x="3.0693in" svg:y="4.8283in">
        <draw:text-box>
          <text:p><text:span text:style-name="T1">MONTSERRAT RODRIGUEZ BERGARA</text:span></text:p>
        </draw:text-box>
      </draw:frame>
      <draw:frame text:anchor-type="page" text:anchor-page-number="4" draw:z-index="350" draw:name="Shape339" draw:style-name="gr1" draw:text-style-name="P2" svg:width="0.2988in" svg:height="0.1843in" svg:x="6.2811in" svg:y="5.4244in">
        <draw:text-box>
          <text:p><text:span text:style-name="T7">que </text:span></text:p>
        </draw:text-box>
      </draw:frame>
      <draw:polygon text:anchor-type="page" text:anchor-page-number="1" draw:z-index="349" draw:name="Shape2" draw:style-name="gr4" draw:text-style-name="P3" svg:width="2.6772in" svg:height="0.2756in" svg:x="4.3492in" svg:y="0.0437in" svg:viewBox="0 0 6801 701" draw:points="0,0 0,701 6801,701 6801,0">
        <text:p/>
      </draw:polygon>
      <draw:frame text:anchor-type="page" text:anchor-page-number="2" draw:z-index="348" draw:name="Shape143" draw:style-name="gr1" draw:text-style-name="P2" svg:width="0.774in" svg:height="0.1677in" svg:x="4.6339in" svg:y="5.0035in">
        <draw:text-box>
          <text:p><text:span text:style-name="T4">275.575,90€</text:span></text:p>
        </draw:text-box>
      </draw:frame>
      <draw:frame text:anchor-type="page" text:anchor-page-number="3" draw:z-index="347" draw:name="Shape226" draw:style-name="gr1" draw:text-style-name="P2" svg:width="0.728in" svg:height="0.1843in" svg:x="4.7717in" svg:y="3.4126in">
        <draw:text-box>
          <text:p><text:span text:style-name="T7">asimismo, </text:span></text:p>
        </draw:text-box>
      </draw:frame>
      <draw:frame text:anchor-type="page" text:anchor-page-number="4" draw:z-index="346" draw:name="Shape338" draw:style-name="gr1" draw:text-style-name="P2" svg:width="0.163in" svg:height="0.1843in" svg:x="6.0638in" svg:y="5.4244in">
        <draw:text-box>
          <text:p><text:span text:style-name="T7">la </text:span></text:p>
        </draw:text-box>
      </draw:frame>
      <draw:frame text:anchor-type="page" text:anchor-page-number="2" draw:z-index="345" draw:name="Shape142" draw:style-name="gr1" draw:text-style-name="P2" svg:width="0.813in" svg:height="0.1677in" svg:x="3.2366in" svg:y="5.0035in">
        <draw:text-box>
          <text:p><text:span text:style-name="T4">276.600,90 €</text:span></text:p>
        </draw:text-box>
      </draw:frame>
      <draw:frame text:anchor-type="page" text:anchor-page-number="1" draw:z-index="344" draw:name="Shape57" draw:style-name="gr1" draw:text-style-name="P2" svg:width="6.4335in" svg:height="0.1843in" svg:x="0.7874in" svg:y="9.8319in">
        <draw:text-box>
          <text:p><text:span text:style-name="T7">los meses de septiembre y octubre, referidos a la línea 500, señalando que el importe correcto </text:span></text:p>
        </draw:text-box>
      </draw:frame>
      <draw:frame text:anchor-type="page" text:anchor-page-number="5" draw:z-index="343" draw:name="Shape470" draw:style-name="gr1" draw:text-style-name="P2" svg:width="0.163in" svg:height="0.1843in" svg:x="5.461in" svg:y="6.1457in">
        <draw:text-box>
          <text:p><text:span text:style-name="T7">la </text:span></text:p>
        </draw:text-box>
      </draw:frame>
      <draw:frame text:anchor-type="page" text:anchor-page-number="6" draw:z-index="342" draw:name="Shape552" draw:style-name="gr1" draw:text-style-name="P2" svg:width="1.6106in" svg:height="0.1524in" svg:x="3.0693in" svg:y="4.702in">
        <draw:text-box>
          <text:p><text:span text:style-name="T1">28/12/2022 a las 9:56:54 por</text:span></text:p>
        </draw:text-box>
      </draw:frame>
      <draw:frame text:anchor-type="page" text:anchor-page-number="1" draw:z-index="341" draw:name="Shape56" draw:style-name="gr1" draw:text-style-name="P2" svg:width="6.6717in" svg:height="0.1843in" svg:x="0.7874in" svg:y="9.6571in">
        <draw:text-box>
          <text:p><text:span text:style-name="T7">los titulares de los bonos residentes canarios, bono estudiante y bonos afectados por el Volcán en </text:span></text:p>
        </draw:text-box>
      </draw:frame>
      <draw:frame text:anchor-type="page" text:anchor-page-number="5" draw:z-index="340" draw:name="Shape469" draw:style-name="gr1" draw:text-style-name="P2" svg:width="0.1295in" svg:height="0.1843in" svg:x="5.2783in" svg:y="6.1457in">
        <draw:text-box>
          <text:p><text:span text:style-name="T7">a </text:span></text:p>
        </draw:text-box>
      </draw:frame>
      <draw:frame text:anchor-type="page" text:anchor-page-number="6" draw:z-index="339" draw:name="Shape551" draw:style-name="gr1" draw:text-style-name="P2" svg:width="1.8031in" svg:height="0.1524in" svg:x="3.0693in" svg:y="4.5756in">
        <draw:text-box>
          <text:p><text:span text:style-name="T1">Firmado electronicamente el día</text:span></text:p>
        </draw:text-box>
      </draw:frame>
      <draw:frame text:anchor-type="page" text:anchor-page-number="4" draw:z-index="338" draw:name="Shape337" draw:style-name="gr1" draw:text-style-name="P2" svg:width="0.2142in" svg:height="0.1843in" svg:x="5.7957in" svg:y="5.4244in">
        <draw:text-box>
          <text:p><text:span text:style-name="T7">en </text:span></text:p>
        </draw:text-box>
      </draw:frame>
      <draw:frame text:anchor-type="page" text:anchor-page-number="2" draw:z-index="337" draw:name="Shape141" draw:style-name="gr1" draw:text-style-name="P2" svg:width="0.4268in" svg:height="0.1677in" svg:x="2.2339in" svg:y="5.0035in">
        <draw:text-box>
          <text:p><text:span text:style-name="T4">25,00€</text:span></text:p>
        </draw:text-box>
      </draw:frame>
      <draw:frame text:anchor-type="page" text:anchor-page-number="3" draw:z-index="336" draw:name="Shape225" draw:style-name="gr1" draw:text-style-name="P2" svg:width="0.5441in" svg:height="0.1843in" svg:x="4.1681in" svg:y="3.4126in">
        <draw:text-box>
          <text:p><text:span text:style-name="T7">cuenta, </text:span></text:p>
        </draw:text-box>
      </draw:frame>
      <draw:frame text:anchor-type="page" text:anchor-page-number="2" draw:z-index="335" draw:name="Shape140" draw:style-name="gr1" draw:text-style-name="P2" svg:width="0.2961in" svg:height="0.1677in" svg:x="1.1717in" svg:y="5.0035in">
        <draw:text-box>
          <text:p><text:span text:style-name="T4">Total</text:span></text:p>
        </draw:text-box>
      </draw:frame>
      <draw:frame text:anchor-type="page" text:anchor-page-number="5" draw:z-index="334" draw:name="Shape468" draw:style-name="gr1" draw:text-style-name="P2" svg:width="0.5295in" svg:height="0.1843in" svg:x="4.6874in" svg:y="6.1457in">
        <draw:text-box>
          <text:p><text:span text:style-name="T7">relativo </text:span></text:p>
        </draw:text-box>
      </draw:frame>
      <draw:frame text:anchor-type="page" text:anchor-page-number="6" draw:z-index="333" draw:name="Shape549" draw:style-name="gr1" draw:text-style-name="P2" svg:width="4.8614in" svg:height="0.1843in" svg:x="0.7874in" svg:y="3.7634in">
        <draw:text-box>
          <text:p><text:span text:style-name="T7">Procedimiento Administrativo Común de las Administraciones Publicas. </text:span></text:p>
        </draw:text-box>
      </draw:frame>
      <draw:frame text:anchor-type="page" text:anchor-page-number="3" draw:z-index="332" draw:name="Shape224" draw:style-name="gr1" draw:text-style-name="P2" svg:width="0.2142in" svg:height="0.1843in" svg:x="3.8957in" svg:y="3.4126in">
        <draw:text-box>
          <text:p><text:span text:style-name="T7">en </text:span></text:p>
        </draw:text-box>
      </draw:frame>
      <draw:frame text:anchor-type="page" text:anchor-page-number="1" draw:z-index="331" draw:name="Shape55" draw:style-name="gr1" draw:text-style-name="P2" svg:width="6.0177in" svg:height="0.1843in" svg:x="1.2791in" svg:y="9.4811in">
        <draw:text-box>
          <text:p><text:span text:style-name="T7">Advierten en el citado informe el error en la cuantía de las cancelaciones efectuadas por </text:span></text:p>
        </draw:text-box>
      </draw:frame>
      <draw:frame text:anchor-type="page" text:anchor-page-number="4" draw:z-index="330" draw:name="Shape336" draw:style-name="gr6" draw:text-style-name="P2" svg:width="0.0016in" svg:height="0.1953in" svg:x="5.698in" svg:y="5.4244in">
        <draw:text-box>
          <text:p/>
        </draw:text-box>
      </draw:frame>
      <draw:polygon text:anchor-type="page" text:anchor-page-number="6" draw:z-index="329" draw:name="Shape550" draw:style-name="gr4" draw:text-style-name="P3" svg:width="2.4075in" svg:height="0.7937in" svg:x="3.0449in" svg:y="4.2689in" svg:viewBox="0 0 6116 2017" draw:points="0,0 0,2017 6116,2017 6116,0">
        <text:p/>
      </draw:polygon>
      <draw:frame text:anchor-type="page" text:anchor-page-number="2" draw:z-index="328" draw:name="Shape132" draw:style-name="gr1" draw:text-style-name="P2" svg:width="0.6969in" svg:height="0.1677in" svg:x="5.8909in" svg:y="4.4902in">
        <draw:text-box>
          <text:p><text:span text:style-name="T4">27.869,61€</text:span></text:p>
        </draw:text-box>
      </draw:frame>
      <draw:frame text:anchor-type="page" text:anchor-page-number="3" draw:z-index="327" draw:name="Shape223" draw:style-name="gr1" draw:text-style-name="P2" svg:width="0.6669in" svg:height="0.1843in" svg:x="3.1571in" svg:y="3.4126in">
        <draw:text-box>
          <text:p><text:span text:style-name="T7">Teniendo </text:span></text:p>
        </draw:text-box>
      </draw:frame>
      <draw:frame text:anchor-type="page" text:anchor-page-number="4" draw:z-index="326" draw:name="Shape335" draw:style-name="gr1" draw:text-style-name="P2" svg:width="0.6689in" svg:height="0.1843in" svg:x="4.9709in" svg:y="5.4244in">
        <draw:text-box>
          <text:p><text:span text:style-name="T7">segundo, </text:span></text:p>
        </draw:text-box>
      </draw:frame>
      <draw:frame text:anchor-type="page" text:anchor-page-number="5" draw:z-index="325" draw:name="Shape467" draw:style-name="gr1" draw:text-style-name="P2" svg:width="0.4268in" svg:height="0.1843in" svg:x="4.2071in" svg:y="6.1457in">
        <draw:text-box>
          <text:p><text:span text:style-name="T7">2018, </text:span></text:p>
        </draw:text-box>
      </draw:frame>
      <draw:frame text:anchor-type="page" text:anchor-page-number="1" draw:z-index="324" draw:name="Shape54" draw:style-name="gr1" draw:text-style-name="P2" svg:width="2.4177in" svg:height="0.1843in" svg:x="0.7874in" svg:y="9.3055in">
        <draw:text-box>
          <text:p><text:span text:style-name="T7">mediante la resolución 2022/10295.</text:span></text:p>
        </draw:text-box>
      </draw:frame>
      <draw:polygon text:anchor-type="page" text:anchor-page-number="2" draw:z-index="323" draw:name="Shape135" draw:style-name="gr5" draw:text-style-name="P4" svg:width="1.2209in" svg:height="0.3224in" svg:x="0.7157in" svg:y="4.9748in" svg:viewBox="0 0 3102 820" draw:points="0,0 3102,0 3102,820 0,820">
        <text:p/>
      </draw:polygon>
      <draw:frame text:anchor-type="page" text:anchor-page-number="5" draw:z-index="322" draw:name="Shape466" draw:style-name="gr1" draw:text-style-name="P2" svg:width="0.2142in" svg:height="0.1843in" svg:x="3.939in" svg:y="6.1457in">
        <draw:text-box>
          <text:p><text:span text:style-name="T7">de </text:span></text:p>
        </draw:text-box>
      </draw:frame>
      <draw:frame text:anchor-type="page" text:anchor-page-number="1" draw:z-index="321" draw:name="Shape53" draw:style-name="gr1" draw:text-style-name="P2" svg:width="6.2378in" svg:height="0.1843in" svg:x="0.7874in" svg:y="9.1299in">
        <draw:text-box>
          <text:p><text:span text:style-name="T7">recaudación de cada mes y por las que se ha procedido al pago anteriormente mencionado </text:span></text:p>
        </draw:text-box>
      </draw:frame>
      <draw:frame text:anchor-type="page" text:anchor-page-number="4" draw:z-index="320" draw:name="Shape334" draw:style-name="gr1" draw:text-style-name="P2" svg:width="0.6512in" svg:height="0.1843in" svg:x="4.2693in" svg:y="5.4244in">
        <draw:text-box>
          <text:p><text:span text:style-name="T7">apartado </text:span></text:p>
        </draw:text-box>
      </draw:frame>
      <draw:frame text:anchor-type="page" text:anchor-page-number="3" draw:z-index="319" draw:name="Shape222" draw:style-name="gr1" draw:text-style-name="P2" svg:width="0.5504in" svg:height="0.1843in" svg:x="2.5366in" svg:y="3.4126in">
        <draw:text-box>
          <text:p><text:span text:style-name="T7">regular. </text:span></text:p>
        </draw:text-box>
      </draw:frame>
      <draw:frame text:anchor-type="page" text:anchor-page-number="6" draw:z-index="318" draw:name="Shape548" draw:style-name="gr1" draw:text-style-name="P2" svg:width="6.5421in" svg:height="0.1843in" svg:x="0.7874in" svg:y="3.5874in">
        <draw:text-box>
          <text:p><text:span text:style-name="T7">conformidad con lo dispuesto en los artículos 123 y 30.3 de la Ley 39/2015, de 1 de octubre, del </text:span></text:p>
        </draw:text-box>
      </draw:frame>
      <draw:frame text:anchor-type="page" text:anchor-page-number="1" draw:z-index="317" draw:name="Shape52" draw:style-name="gr1" draw:text-style-name="P2" svg:width="6.2441in" svg:height="0.1843in" svg:x="0.7874in" svg:y="8.9543in">
        <draw:text-box>
          <text:p><text:span text:style-name="T7">sobre el que se extraen las estadísticas relativas a los viajeros, kilómetros, cancelaciones, y </text:span></text:p>
        </draw:text-box>
      </draw:frame>
      <draw:frame text:anchor-type="page" text:anchor-page-number="5" draw:z-index="316" draw:name="Shape465" draw:style-name="gr1" draw:text-style-name="P2" svg:width="0.7051in" svg:height="0.1843in" svg:x="3.178in" svg:y="6.1457in">
        <draw:text-box>
          <text:p><text:span text:style-name="T7">diciembre </text:span></text:p>
        </draw:text-box>
      </draw:frame>
      <draw:frame text:anchor-type="page" text:anchor-page-number="3" draw:z-index="315" draw:name="Shape221" draw:style-name="gr1" draw:text-style-name="P2" svg:width="0.7323in" svg:height="0.1843in" svg:x="1.7472in" svg:y="3.4126in">
        <draw:text-box>
          <text:p><text:span text:style-name="T7">transporte </text:span></text:p>
        </draw:text-box>
      </draw:frame>
      <draw:frame text:anchor-type="page" text:anchor-page-number="2" draw:z-index="314" draw:name="Shape131" draw:style-name="gr1" draw:text-style-name="P2" svg:width="0.6969in" svg:height="0.1677in" svg:x="4.6728in" svg:y="4.4902in">
        <draw:text-box>
          <text:p><text:span text:style-name="T4">28.705,70€</text:span></text:p>
        </draw:text-box>
      </draw:frame>
      <draw:frame text:anchor-type="page" text:anchor-page-number="6" draw:z-index="313" draw:name="Shape547" draw:style-name="gr1" draw:text-style-name="P2" svg:width="6.2669in" svg:height="0.1843in" svg:x="0.7874in" svg:y="3.4126in">
        <draw:text-box>
          <text:p><text:span text:style-name="T7">Insulares, en el plazo de UN MES, contado a partir del día siguiente al de su notificación, de </text:span></text:p>
        </draw:text-box>
      </draw:frame>
      <draw:frame text:anchor-type="page" text:anchor-page-number="4" draw:z-index="312" draw:name="Shape333" draw:style-name="gr1" draw:text-style-name="P2" svg:width="0.163in" svg:height="0.1843in" svg:x="4.052in" svg:y="5.4244in">
        <draw:text-box>
          <text:p><text:span text:style-name="T7">el </text:span></text:p>
        </draw:text-box>
      </draw:frame>
      <draw:frame text:anchor-type="page" text:anchor-page-number="5" draw:z-index="311" draw:name="Shape464" draw:style-name="gr1" draw:text-style-name="P2" svg:width="0.2142in" svg:height="0.1843in" svg:x="2.9098in" svg:y="6.1457in">
        <draw:text-box>
          <text:p><text:span text:style-name="T7">de </text:span></text:p>
        </draw:text-box>
      </draw:frame>
      <draw:frame text:anchor-type="page" text:anchor-page-number="3" draw:z-index="310" draw:name="Shape220" draw:style-name="gr1" draw:text-style-name="P2" svg:width="0.2476in" svg:height="0.1843in" svg:x="1.4417in" svg:y="3.4126in">
        <draw:text-box>
          <text:p><text:span text:style-name="T7">del </text:span></text:p>
        </draw:text-box>
      </draw:frame>
      <draw:frame text:anchor-type="page" text:anchor-page-number="1" draw:z-index="309" draw:name="Shape51" draw:style-name="gr1" draw:text-style-name="P2" svg:width="6.5142in" svg:height="0.1843in" svg:x="0.7874in" svg:y="8.7783in">
        <draw:text-box>
          <text:p><text:span text:style-name="T7">mantenimiento del software de la empresa concesionaria, para la gestión del transporte regular, </text:span></text:p>
        </draw:text-box>
      </draw:frame>
      <draw:frame text:anchor-type="page" text:anchor-page-number="6" draw:z-index="308" draw:name="Shape546" draw:style-name="gr1" draw:text-style-name="P2" svg:width="6.4941in" svg:height="0.1843in" svg:x="0.7874in" svg:y="3.2362in">
        <draw:text-box>
          <text:p><text:span text:style-name="T7">Insular y, en concordancia con los artículos 83 y 84 de la Ley 8/2015, de 1 de abril, de Cabildos </text:span></text:p>
        </draw:text-box>
      </draw:frame>
      <draw:frame text:anchor-type="page" text:anchor-page-number="2" draw:z-index="307" draw:name="Shape130" draw:style-name="gr1" draw:text-style-name="P2" svg:width="0.6969in" svg:height="0.1677in" svg:x="3.2945in" svg:y="4.4902in">
        <draw:text-box>
          <text:p><text:span text:style-name="T4">28.705,70€</text:span></text:p>
        </draw:text-box>
      </draw:frame>
      <draw:frame text:anchor-type="page" text:anchor-page-number="4" draw:z-index="306" draw:name="Shape332" draw:style-name="gr1" draw:text-style-name="P2" svg:width="0.2142in" svg:height="0.1843in" svg:x="3.7839in" svg:y="5.4244in">
        <draw:text-box>
          <text:p><text:span text:style-name="T7">en </text:span></text:p>
        </draw:text-box>
      </draw:frame>
      <draw:frame text:anchor-type="page" text:anchor-page-number="4" draw:z-index="305" draw:name="Shape331" draw:style-name="gr1" draw:text-style-name="P2" svg:width="0.6295in" svg:height="0.1843in" svg:x="3.1in" svg:y="5.4244in">
        <draw:text-box>
          <text:p><text:span text:style-name="T7">recogida </text:span></text:p>
        </draw:text-box>
      </draw:frame>
      <draw:frame text:anchor-type="page" text:anchor-page-number="3" draw:z-index="304" draw:name="Shape219" draw:style-name="gr1" draw:text-style-name="P2" svg:width="0.5925in" svg:height="0.1843in" svg:x="0.7874in" svg:y="3.4126in">
        <draw:text-box>
          <text:p><text:span text:style-name="T7">fomento </text:span></text:p>
        </draw:text-box>
      </draw:frame>
      <draw:frame text:anchor-type="page" text:anchor-page-number="6" draw:z-index="303" draw:name="Shape545" draw:style-name="gr1" draw:text-style-name="P2" svg:width="6.3752in" svg:height="0.1843in" svg:x="0.7874in" svg:y="3.0602in">
        <draw:text-box>
          <text:p><text:span text:style-name="T7">Reglamento Orgánico de Gobierno, Administración y Funcionamiento de este Excmo. Cabildo </text:span></text:p>
        </draw:text-box>
      </draw:frame>
      <draw:frame text:anchor-type="page" text:anchor-page-number="2" draw:z-index="302" draw:name="Shape129" draw:style-name="gr1" draw:text-style-name="P2" svg:width="0.2717in" svg:height="0.1677in" svg:x="2.311in" svg:y="4.4902in">
        <draw:text-box>
          <text:p><text:span text:style-name="T4">0,00</text:span></text:p>
        </draw:text-box>
      </draw:frame>
      <draw:frame text:anchor-type="page" text:anchor-page-number="5" draw:z-index="301" draw:name="Shape463" draw:style-name="gr1" draw:text-style-name="P2" svg:width="0.1295in" svg:height="0.1843in" svg:x="2.7264in" svg:y="6.1457in">
        <draw:text-box>
          <text:p><text:span text:style-name="T7">5 </text:span></text:p>
        </draw:text-box>
      </draw:frame>
      <draw:frame text:anchor-type="page" text:anchor-page-number="1" draw:z-index="300" draw:name="Shape50" draw:style-name="gr1" draw:text-style-name="P2" svg:width="6.1224in" svg:height="0.1843in" svg:x="1.2791in" svg:y="8.6028in">
        <draw:text-box>
          <text:p><text:span text:style-name="T6">Segundo</text:span><text:span text:style-name="T7">. Teniendo en cuenta el informe elaborado por la empresa DESIC encargada del </text:span></text:p>
        </draw:text-box>
      </draw:frame>
      <draw:frame text:anchor-type="page" text:anchor-page-number="2" draw:z-index="299" draw:name="Shape133" draw:style-name="gr1" draw:text-style-name="P2" svg:width="0.4012in" svg:height="0.1677in" svg:x="1.1256in" svg:y="4.6744in">
        <draw:text-box>
          <text:p><text:span text:style-name="T4">volcán</text:span></text:p>
        </draw:text-box>
      </draw:frame>
      <draw:frame text:anchor-type="page" text:anchor-page-number="3" draw:z-index="298" draw:name="Shape218" draw:style-name="gr1" draw:text-style-name="P2" svg:width="6.2858in" svg:height="0.1843in" svg:x="0.7874in" svg:y="3.2362in">
        <draw:text-box>
          <text:p><text:span text:style-name="T7">aplicando el régimen general de pagos aprobada para el resto de políticas de bonificación al </text:span></text:p>
        </draw:text-box>
      </draw:frame>
      <draw:frame text:anchor-type="page" text:anchor-page-number="4" draw:z-index="297" draw:name="Shape330" draw:style-name="gr1" draw:text-style-name="P2" svg:width="0.163in" svg:height="0.1843in" svg:x="2.8827in" svg:y="5.4244in">
        <draw:text-box>
          <text:p><text:span text:style-name="T7">la </text:span></text:p>
        </draw:text-box>
      </draw:frame>
      <draw:frame text:anchor-type="page" text:anchor-page-number="6" draw:z-index="296" draw:name="Shape544" draw:style-name="gr1" draw:text-style-name="P2" svg:width="0.2476in" svg:height="0.1843in" svg:x="7.2764in" svg:y="2.8846in">
        <draw:text-box>
          <text:p><text:span text:style-name="T7">del </text:span></text:p>
        </draw:text-box>
      </draw:frame>
      <draw:frame text:anchor-type="page" text:anchor-page-number="5" draw:z-index="295" draw:name="Shape462" draw:style-name="gr1" draw:text-style-name="P2" svg:width="0.2567in" svg:height="0.1843in" svg:x="2.4161in" svg:y="6.1457in">
        <draw:text-box>
          <text:p><text:span text:style-name="T7">día </text:span></text:p>
        </draw:text-box>
      </draw:frame>
      <draw:frame text:anchor-type="page" text:anchor-page-number="1" draw:z-index="294" draw:name="Shape49" draw:style-name="gr1" draw:text-style-name="P2" svg:width="3.3012in" svg:height="0.2106in" svg:x="0.7874in" svg:y="8.2516in">
        <draw:text-box>
          <text:p><text:span text:style-name="T8">vigente Presupuesto General de la Corporación</text:span><text:span text:style-name="T7">.”</text:span></text:p>
        </draw:text-box>
      </draw:frame>
      <draw:frame text:anchor-type="page" text:anchor-page-number="4" draw:z-index="293" draw:name="Shape329" draw:style-name="gr1" draw:text-style-name="P2" svg:width="0.7307in" svg:height="0.1843in" svg:x="2.0965in" svg:y="5.4244in">
        <draw:text-box>
          <text:p><text:span text:style-name="T7">reproduce </text:span></text:p>
        </draw:text-box>
      </draw:frame>
      <draw:frame text:anchor-type="page" text:anchor-page-number="6" draw:z-index="292" draw:name="Shape543" draw:style-name="gr1" draw:text-style-name="P2" svg:width="0.2988in" svg:height="0.1843in" svg:x="6.9154in" svg:y="2.8846in">
        <draw:text-box>
          <text:p><text:span text:style-name="T7">100 </text:span></text:p>
        </draw:text-box>
      </draw:frame>
      <draw:frame text:anchor-type="page" text:anchor-page-number="2" draw:z-index="291" draw:name="Shape128" draw:style-name="gr1" draw:text-style-name="P2" svg:width="0.8587in" svg:height="0.1677in" svg:x="0.9165in" svg:y="4.4902in">
        <draw:text-box>
          <text:p><text:span text:style-name="T4">damnificados </text:span></text:p>
        </draw:text-box>
      </draw:frame>
      <draw:frame text:anchor-type="page" text:anchor-page-number="1" draw:z-index="290" draw:name="Shape48" draw:style-name="gr1" draw:text-style-name="P2" svg:width="6.3988in" svg:height="0.2071in" svg:x="0.7874in" svg:y="8.0756in">
        <draw:text-box>
          <text:p><text:span text:style-name="T8">bonos transporte de viajeros por carretera“, ADRC nº operación 12022000019151/ línea 4, del </text:span></text:p>
        </draw:text-box>
      </draw:frame>
      <draw:frame text:anchor-type="page" text:anchor-page-number="3" draw:z-index="289" draw:name="Shape217" draw:style-name="gr1" draw:text-style-name="P2" svg:width="0.7094in" svg:height="0.1843in" svg:x="6.8098in" svg:y="3.0602in">
        <draw:text-box>
          <text:p><text:span text:style-name="T7">realizaran </text:span></text:p>
        </draw:text-box>
      </draw:frame>
      <draw:frame text:anchor-type="page" text:anchor-page-number="5" draw:z-index="288" draw:name="Shape461" draw:style-name="gr1" draw:text-style-name="P2" svg:width="0.163in" svg:height="0.1843in" svg:x="2.1984in" svg:y="6.1457in">
        <draw:text-box>
          <text:p><text:span text:style-name="T7">el </text:span></text:p>
        </draw:text-box>
      </draw:frame>
      <draw:frame text:anchor-type="page" text:anchor-page-number="4" draw:z-index="287" draw:name="Shape328" draw:style-name="gr1" draw:text-style-name="P2" svg:width="0.2988in" svg:height="0.1843in" svg:x="1.7429in" svg:y="5.4244in">
        <draw:text-box>
          <text:p><text:span text:style-name="T7">que </text:span></text:p>
        </draw:text-box>
      </draw:frame>
      <draw:frame text:anchor-type="page" text:anchor-page-number="1" draw:z-index="286" draw:name="Shape47" draw:style-name="gr1" draw:text-style-name="P2" svg:width="6.5886in" svg:height="0.2071in" svg:x="0.7874in" svg:y="7.9in">
        <draw:text-box>
          <text:p><text:span text:style-name="T8">expositiva de esta Resolución y con cargo a la aplicación presupuestaria 441/47200 “ Subvención</text:span></text:p>
        </draw:text-box>
      </draw:frame>
      <draw:frame text:anchor-type="page" text:anchor-page-number="3" draw:z-index="285" draw:name="Shape216" draw:style-name="gr1" draw:text-style-name="P2" svg:width="0.2059in" svg:height="0.1843in" svg:x="6.5366in" svg:y="3.0602in">
        <draw:text-box>
          <text:p><text:span text:style-name="T7">se </text:span></text:p>
        </draw:text-box>
      </draw:frame>
      <draw:frame text:anchor-type="page" text:anchor-page-number="6" draw:z-index="284" draw:name="Shape542" draw:style-name="gr1" draw:text-style-name="P2" svg:width="0.5496in" svg:height="0.1843in" svg:x="6.3075in" svg:y="2.8846in">
        <draw:text-box>
          <text:p><text:span text:style-name="T7">artículo </text:span></text:p>
        </draw:text-box>
      </draw:frame>
      <draw:frame text:anchor-type="page" text:anchor-page-number="2" draw:z-index="283" draw:name="Shape127" draw:style-name="gr1" draw:text-style-name="P2" svg:width="0.9122in" svg:height="0.1677in" svg:x="0.8898in" svg:y="4.3071in">
        <draw:text-box>
          <text:p><text:span text:style-name="T4">Bono especial </text:span></text:p>
        </draw:text-box>
      </draw:frame>
      <draw:frame text:anchor-type="page" text:anchor-page-number="5" draw:z-index="282" draw:name="Shape460" draw:style-name="gr1" draw:text-style-name="P2" svg:width="0.715in" svg:height="0.1843in" svg:x="1.4291in" svg:y="6.1457in">
        <draw:text-box>
          <text:p><text:span text:style-name="T7">celebrada </text:span></text:p>
        </draw:text-box>
      </draw:frame>
      <draw:frame text:anchor-type="page" text:anchor-page-number="3" draw:z-index="281" draw:name="Shape215" draw:style-name="gr1" draw:text-style-name="P2" svg:width="0.8669in" svg:height="0.1843in" svg:x="5.602in" svg:y="3.0602in">
        <draw:text-box>
          <text:p><text:span text:style-name="T7">practicadas, </text:span></text:p>
        </draw:text-box>
      </draw:frame>
      <draw:frame text:anchor-type="page" text:anchor-page-number="1" draw:z-index="280" draw:name="Shape46" draw:style-name="gr1" draw:text-style-name="P2" svg:width="6.128in" svg:height="0.2071in" svg:x="0.7874in" svg:y="7.7244in">
        <draw:text-box>
          <text:p><text:span text:style-name="T8">han realizado en el mes de SEPTIEMBRE de 2022, conforme a lo mencionado en la parte </text:span></text:p>
        </draw:text-box>
      </draw:frame>
      <draw:frame text:anchor-type="page" text:anchor-page-number="5" draw:z-index="279" draw:name="Shape459" draw:style-name="gr1" draw:text-style-name="P2" svg:width="0.5835in" svg:height="0.1843in" svg:x="0.7874in" svg:y="6.1457in">
        <draw:text-box>
          <text:p><text:span text:style-name="T7">Urgente </text:span></text:p>
        </draw:text-box>
      </draw:frame>
      <draw:frame text:anchor-type="page" text:anchor-page-number="2" draw:z-index="278" draw:name="Shape120" draw:style-name="gr1" draw:text-style-name="P2" svg:width="0.6197in" svg:height="0.1677in" svg:x="5.9299in" svg:y="3.978in">
        <draw:text-box>
          <text:p><text:span text:style-name="T4">5.058,06€</text:span></text:p>
        </draw:text-box>
      </draw:frame>
      <draw:frame text:anchor-type="page" text:anchor-page-number="6" draw:z-index="277" draw:name="Shape541" draw:style-name="gr1" draw:text-style-name="P2" svg:width="0.163in" svg:height="0.1843in" svg:x="6.0819in" svg:y="2.8846in">
        <draw:text-box>
          <text:p><text:span text:style-name="T7">el </text:span></text:p>
        </draw:text-box>
      </draw:frame>
      <draw:frame text:anchor-type="page" text:anchor-page-number="4" draw:z-index="276" draw:name="Shape327" draw:style-name="gr1" draw:text-style-name="P2" svg:width="0.9024in" svg:height="0.1843in" svg:x="0.7874in" svg:y="5.4244in">
        <draw:text-box>
          <text:p><text:span text:style-name="T7">continuación </text:span></text:p>
        </draw:text-box>
      </draw:frame>
      <draw:frame text:anchor-type="page" text:anchor-page-number="3" draw:z-index="275" draw:name="Shape214" draw:style-name="gr1" draw:text-style-name="P2" svg:width="1.013in" svg:height="0.1843in" svg:x="4.522in" svg:y="3.0602in">
        <draw:text-box>
          <text:p><text:span text:style-name="T7">bonificaciones </text:span></text:p>
        </draw:text-box>
      </draw:frame>
      <draw:frame text:anchor-type="page" text:anchor-page-number="1" draw:z-index="274" draw:name="Shape45" draw:style-name="gr1" draw:text-style-name="P2" svg:width="6.6661in" svg:height="0.2071in" svg:x="0.7874in" svg:y="7.5484in">
        <draw:text-box>
          <text:p><text:span text:style-name="T8">distintas modalidades, bono estudiante y bono especial damnificados Volcán de La Palma) que se </text:span></text:p>
        </draw:text-box>
      </draw:frame>
      <draw:frame text:anchor-type="page" text:anchor-page-number="5" draw:z-index="273" draw:name="Shape458" draw:style-name="gr1" draw:text-style-name="P2" svg:width="5.878in" svg:height="0.1843in" svg:x="1.2791in" svg:y="5.9701in">
        <draw:text-box>
          <text:p><text:span text:style-name="T7">Visto el acuerdo del Consejo de Gobierno Insular adoptado en Sesión Extraordinaria y </text:span></text:p>
        </draw:text-box>
      </draw:frame>
      <draw:frame text:anchor-type="page" text:anchor-page-number="6" draw:z-index="272" draw:name="Shape540" draw:style-name="gr1" draw:text-style-name="P2" svg:width="0.2921in" svg:height="0.1843in" svg:x="5.7291in" svg:y="2.8846in">
        <draw:text-box>
          <text:p><text:span text:style-name="T7">con </text:span></text:p>
        </draw:text-box>
      </draw:frame>
      <draw:polygon text:anchor-type="page" text:anchor-page-number="2" draw:z-index="271" draw:name="Shape122" draw:style-name="gr5" draw:text-style-name="P4" svg:width="1.2209in" svg:height="0.6898in" svg:x="0.7157in" svg:y="4.278in" svg:viewBox="0 0 3102 1753" draw:points="0,0 3102,0 3102,1753 0,1753">
        <text:p/>
      </draw:polygon>
      <draw:frame text:anchor-type="page" text:anchor-page-number="4" draw:z-index="270" draw:name="Shape326" draw:style-name="gr1" draw:text-style-name="P2" svg:width="6.6752in" svg:height="0.1843in" svg:x="0.7874in" svg:y="5.2484in">
        <draw:text-box>
          <text:p><text:span text:style-name="T7">como se reflejan en las estadísticas rectificadas presentadas especificadas en la tabla mostrada a </text:span></text:p>
        </draw:text-box>
      </draw:frame>
      <draw:frame text:anchor-type="page" text:anchor-page-number="6" draw:z-index="269" draw:name="Shape539" draw:style-name="gr1" draw:text-style-name="P2" svg:width="0.8843in" svg:height="0.1843in" svg:x="4.7819in" svg:y="2.8846in">
        <draw:text-box>
          <text:p><text:span text:style-name="T7">conformidad </text:span></text:p>
        </draw:text-box>
      </draw:frame>
      <draw:frame text:anchor-type="page" text:anchor-page-number="2" draw:z-index="268" draw:name="Shape119" draw:style-name="gr1" draw:text-style-name="P2" svg:width="0.6197in" svg:height="0.1677in" svg:x="4.711in" svg:y="3.978in">
        <draw:text-box>
          <text:p><text:span text:style-name="T4">5.209,80€</text:span></text:p>
        </draw:text-box>
      </draw:frame>
      <draw:frame text:anchor-type="page" text:anchor-page-number="4" draw:z-index="267" draw:name="Shape325" draw:style-name="gr1" draw:text-style-name="P2" svg:width="5.9248in" svg:height="0.1843in" svg:x="1.2791in" svg:y="5.0728in">
        <draw:text-box>
          <text:p><text:span text:style-name="T7">Los importes correspondientes a la RECTIFICACION de el mes de SEPTIEMBRE, tal y </text:span></text:p>
        </draw:text-box>
      </draw:frame>
      <draw:frame text:anchor-type="page" text:anchor-page-number="3" draw:z-index="266" draw:name="Shape213" draw:style-name="gr1" draw:text-style-name="P2" svg:width="0.2394in" svg:height="0.1843in" svg:x="4.2161in" svg:y="3.0602in">
        <draw:text-box>
          <text:p><text:span text:style-name="T7">las </text:span></text:p>
        </draw:text-box>
      </draw:frame>
      <draw:frame text:anchor-type="page" text:anchor-page-number="5" draw:z-index="265" draw:name="Shape457" draw:style-name="gr1" draw:text-style-name="P2" svg:width="1.1803in" svg:height="0.1843in" svg:x="3.5398in" svg:y="5.6189in">
        <draw:text-box>
          <text:p><text:span text:style-name="T6">FUNDAMENTOS</text:span></text:p>
        </draw:text-box>
      </draw:frame>
      <draw:frame text:anchor-type="page" text:anchor-page-number="1" draw:z-index="264" draw:name="Shape44" draw:style-name="gr1" draw:text-style-name="P2" svg:width="6.2685in" svg:height="0.2071in" svg:x="0.7874in" svg:y="7.3728in">
        <draw:text-box>
          <text:p><text:span text:style-name="T8">de viajeros de los usuarios titulares de tarjetas bonificadas (Bono Residente Canario, en sus </text:span></text:p>
        </draw:text-box>
      </draw:frame>
      <draw:frame text:anchor-type="page" text:anchor-page-number="4" draw:z-index="263" draw:name="Shape324" draw:style-name="gr1" draw:text-style-name="P2" svg:width="2.1307in" svg:height="0.1843in" svg:x="0.7874in" svg:y="4.7217in">
        <draw:text-box>
          <text:p><text:span text:style-name="T7">canario, cuantificado en un 3%.</text:span></text:p>
        </draw:text-box>
      </draw:frame>
      <draw:frame text:anchor-type="page" text:anchor-page-number="5" draw:z-index="262" draw:name="Shape456" draw:style-name="gr1" draw:text-style-name="P2" svg:width="1.7449in" svg:height="0.1843in" svg:x="0.7874in" svg:y="5.0917in">
        <draw:text-box>
          <text:p><text:span text:style-name="T7">en la presente resolución.</text:span></text:p>
        </draw:text-box>
      </draw:frame>
      <draw:frame text:anchor-type="page" text:anchor-page-number="1" draw:z-index="261" draw:name="Shape43" draw:style-name="gr1" draw:text-style-name="P2" svg:width="6.6748in" svg:height="0.2071in" svg:x="0.7874in" svg:y="7.1972in">
        <draw:text-box>
          <text:p><text:span text:style-name="T8">(253.459,80 €), correspondientes al pago de las compensaciones por el uso del transporte regular </text:span></text:p>
        </draw:text-box>
      </draw:frame>
      <draw:frame text:anchor-type="page" text:anchor-page-number="3" draw:z-index="260" draw:name="Shape212" draw:style-name="gr1" draw:text-style-name="P2" svg:width="0.2142in" svg:height="0.1843in" svg:x="3.9346in" svg:y="3.0602in">
        <draw:text-box>
          <text:p><text:span text:style-name="T7">de </text:span></text:p>
        </draw:text-box>
      </draw:frame>
      <draw:frame text:anchor-type="page" text:anchor-page-number="6" draw:z-index="259" draw:name="Shape538" draw:style-name="gr1" draw:text-style-name="P2" svg:width="0.2142in" svg:height="0.1843in" svg:x="4.5055in" svg:y="2.8846in">
        <draw:text-box>
          <text:p><text:span text:style-name="T7">de </text:span></text:p>
        </draw:text-box>
      </draw:frame>
      <draw:frame text:anchor-type="page" text:anchor-page-number="2" draw:z-index="258" draw:name="Shape118" draw:style-name="gr1" draw:text-style-name="P2" svg:width="0.6197in" svg:height="0.1677in" svg:x="3.3335in" svg:y="3.978in">
        <draw:text-box>
          <text:p><text:span text:style-name="T4">5.209,80€</text:span></text:p>
        </draw:text-box>
      </draw:frame>
      <draw:frame text:anchor-type="page" text:anchor-page-number="5" draw:z-index="257" draw:name="Shape455" draw:style-name="gr1" draw:text-style-name="P2" svg:width="6.5622in" svg:height="0.1843in" svg:x="0.7874in" svg:y="4.9161in">
        <draw:text-box>
          <text:p><text:span text:style-name="T7">bonos de transporte de viajeros por carretera”, dentro de la cual se incluye la actuación recogida </text:span></text:p>
        </draw:text-box>
      </draw:frame>
      <draw:frame text:anchor-type="page" text:anchor-page-number="3" draw:z-index="256" draw:name="Shape211" draw:style-name="gr1" draw:text-style-name="P2" svg:width="1.0307in" svg:height="0.1843in" svg:x="2.8382in" svg:y="3.0602in">
        <draw:text-box>
          <text:p><text:span text:style-name="T7">compensación </text:span></text:p>
        </draw:text-box>
      </draw:frame>
      <draw:frame text:anchor-type="page" text:anchor-page-number="4" draw:z-index="255" draw:name="Shape323" draw:style-name="gr1" draw:text-style-name="P2" svg:width="6.524in" svg:height="0.1843in" svg:x="0.7874in" svg:y="4.5457in">
        <draw:text-box>
          <text:p><text:span text:style-name="T7">especificado en el apartado V, a este importe se deberá descontar el impuesto general indirecto </text:span></text:p>
        </draw:text-box>
      </draw:frame>
      <draw:frame text:anchor-type="page" text:anchor-page-number="2" draw:z-index="254" draw:name="Shape117" draw:style-name="gr1" draw:text-style-name="P2" svg:width="0.2717in" svg:height="0.1677in" svg:x="2.311in" svg:y="3.978in">
        <draw:text-box>
          <text:p><text:span text:style-name="T4">0,00</text:span></text:p>
        </draw:text-box>
      </draw:frame>
      <draw:frame text:anchor-type="page" text:anchor-page-number="6" draw:z-index="253" draw:name="Shape537" draw:style-name="gr1" draw:text-style-name="P2" svg:width="0.5343in" svg:height="0.1843in" svg:x="3.898in" svg:y="2.8846in">
        <draw:text-box>
          <text:p><text:span text:style-name="T7">Insular, </text:span></text:p>
        </draw:text-box>
      </draw:frame>
      <draw:frame text:anchor-type="page" text:anchor-page-number="1" draw:z-index="252" draw:name="Shape42" draw:style-name="gr1" draw:text-style-name="P2" svg:width="0.8413in" svg:height="0.2071in" svg:x="6.6744in" svg:y="7.0217in">
        <draw:text-box>
          <text:p><text:span text:style-name="T8">CENTIMOS </text:span></text:p>
        </draw:text-box>
      </draw:frame>
      <draw:frame text:anchor-type="page" text:anchor-page-number="4" draw:z-index="251" draw:name="Shape322" draw:style-name="gr1" draw:text-style-name="P2" svg:width="6.3039in" svg:height="0.1843in" svg:x="0.7874in" svg:y="4.3701in">
        <draw:text-box>
          <text:p><text:span text:style-name="T7">las cancelaciones y el importe de las recargas efectuadas. Asimismo, en consonancia con lo </text:span></text:p>
        </draw:text-box>
      </draw:frame>
      <draw:frame text:anchor-type="page" text:anchor-page-number="3" draw:z-index="250" draw:name="Shape210" draw:style-name="gr1" draw:text-style-name="P2" svg:width="0.163in" svg:height="0.1843in" svg:x="2.6075in" svg:y="3.0602in">
        <draw:text-box>
          <text:p><text:span text:style-name="T7">la </text:span></text:p>
        </draw:text-box>
      </draw:frame>
      <draw:frame text:anchor-type="page" text:anchor-page-number="2" draw:z-index="249" draw:name="Shape116" draw:style-name="gr1" draw:text-style-name="P2" svg:width="1.0016in" svg:height="0.1677in" svg:x="0.8244in" svg:y="3.978in">
        <draw:text-box>
          <text:p><text:span text:style-name="T4">Bono estudiante</text:span></text:p>
        </draw:text-box>
      </draw:frame>
      <draw:frame text:anchor-type="page" text:anchor-page-number="6" draw:z-index="248" draw:name="Shape536" draw:style-name="gr1" draw:text-style-name="P2" svg:width="0.6732in" svg:height="0.1843in" svg:x="3.1634in" svg:y="2.8846in">
        <draw:text-box>
          <text:p><text:span text:style-name="T7">Gobierno </text:span></text:p>
        </draw:text-box>
      </draw:frame>
      <draw:frame text:anchor-type="page" text:anchor-page-number="5" draw:z-index="247" draw:name="Shape454" draw:style-name="gr1" draw:text-style-name="P2" svg:width="6.3362in" svg:height="0.1843in" svg:x="0.7874in" svg:y="4.7402in">
        <draw:text-box>
          <text:p><text:span text:style-name="T7">enero de 2022, dentro del Área 18 Transportes, se encuentra incluida la Línea 1 “Subvención </text:span></text:p>
        </draw:text-box>
      </draw:frame>
      <draw:frame text:anchor-type="page" text:anchor-page-number="1" draw:z-index="246" draw:name="Shape41" draw:style-name="gr1" draw:text-style-name="P2" svg:width="0.7697in" svg:height="0.2071in" svg:x="5.7819in" svg:y="7.0217in">
        <draw:text-box>
          <text:p><text:span text:style-name="T8">OCHENTA </text:span></text:p>
        </draw:text-box>
      </draw:frame>
      <draw:frame text:anchor-type="page" text:anchor-page-number="3" draw:z-index="245" draw:name="Shape209" draw:style-name="gr1" draw:text-style-name="P2" svg:width="0.2988in" svg:height="0.1843in" svg:x="2.2417in" svg:y="3.0602in">
        <draw:text-box>
          <text:p><text:span text:style-name="T7">que </text:span></text:p>
        </draw:text-box>
      </draw:frame>
      <draw:frame text:anchor-type="page" text:anchor-page-number="5" draw:z-index="244" draw:name="Shape453" draw:style-name="gr1" draw:text-style-name="P2" svg:width="6.4559in" svg:height="0.1843in" svg:x="0.7874in" svg:y="4.5646in">
        <draw:text-box>
          <text:p><text:span text:style-name="T7">mediante acuerdo del Consejo de Gobierno Insular, en sesión ordinaria, celebrada el día 28 de </text:span></text:p>
        </draw:text-box>
      </draw:frame>
      <draw:frame text:anchor-type="page" text:anchor-page-number="1" draw:z-index="243" draw:name="Shape40" draw:style-name="gr1" draw:text-style-name="P2" svg:width="0.3823in" svg:height="0.2071in" svg:x="5.298in" svg:y="7.0217in">
        <draw:text-box>
          <text:p><text:span text:style-name="T8">CON </text:span></text:p>
        </draw:text-box>
      </draw:frame>
      <draw:frame text:anchor-type="page" text:anchor-page-number="4" draw:z-index="242" draw:name="Shape321" draw:style-name="gr1" draw:text-style-name="P2" svg:width="6.6807in" svg:height="0.1843in" svg:x="0.7874in" svg:y="4.1945in">
        <draw:text-box>
          <text:p><text:span text:style-name="T7">importe de la subvención a satisfacer cada mes, será el resultado de la diferencia entre el valor de </text:span></text:p>
        </draw:text-box>
      </draw:frame>
      <draw:frame text:anchor-type="page" text:anchor-page-number="6" draw:z-index="241" draw:name="Shape535" draw:style-name="gr1" draw:text-style-name="P2" svg:width="0.2142in" svg:height="0.1843in" svg:x="2.8866in" svg:y="2.8846in">
        <draw:text-box>
          <text:p><text:span text:style-name="T7">de </text:span></text:p>
        </draw:text-box>
      </draw:frame>
      <draw:frame text:anchor-type="page" text:anchor-page-number="2" draw:z-index="240" draw:name="Shape108" draw:style-name="gr1" draw:text-style-name="P2" svg:width="0.774in" svg:height="0.1677in" svg:x="5.852in" svg:y="3.5563in">
        <draw:text-box>
          <text:p><text:span text:style-name="T4">234.621,75€</text:span></text:p>
        </draw:text-box>
      </draw:frame>
      <draw:frame text:anchor-type="page" text:anchor-page-number="4" draw:z-index="239" draw:name="Shape320" draw:style-name="gr1" draw:text-style-name="P2" svg:width="6.0079in" svg:height="0.1843in" svg:x="1.2791in" svg:y="4.0189in">
        <draw:text-box>
          <text:p><text:span text:style-name="T6">Noveno. </text:span><text:span text:style-name="T7">Atendiendo a que, tal y como se recoge en el aparado IV de esta resolución, el </text:span></text:p>
        </draw:text-box>
      </draw:frame>
      <draw:frame text:anchor-type="page" text:anchor-page-number="3" draw:z-index="238" draw:name="Shape208" draw:style-name="gr1" draw:text-style-name="P2" svg:width="0.6689in" svg:height="0.1843in" svg:x="1.5016in" svg:y="3.0602in">
        <draw:text-box>
          <text:p><text:span text:style-name="T7">segundo, </text:span></text:p>
        </draw:text-box>
      </draw:frame>
      <draw:frame text:anchor-type="page" text:anchor-page-number="5" draw:z-index="237" draw:name="Shape452" draw:style-name="gr1" draw:text-style-name="P2" svg:width="6.5433in" svg:height="0.1843in" svg:x="0.7874in" svg:y="4.389in">
        <draw:text-box>
          <text:p><text:span text:style-name="T6">Duodécimo. </text:span><text:span text:style-name="T7">Visto que en el Plan Estratégico de Subvenciones aprobado para el ejercicio 2022, </text:span></text:p>
        </draw:text-box>
      </draw:frame>
      <draw:polygon text:anchor-type="page" text:anchor-page-number="2" draw:z-index="236" draw:name="Shape111" draw:style-name="gr5" draw:text-style-name="P4" svg:width="1.2209in" svg:height="0.3224in" svg:x="0.7157in" svg:y="3.9484in" svg:viewBox="0 0 3102 820" draw:points="0,0 3102,0 3102,820 0,820">
        <text:p/>
      </draw:polygon>
      <draw:frame text:anchor-type="page" text:anchor-page-number="1" draw:z-index="235" draw:name="Shape39" draw:style-name="gr1" draw:text-style-name="P2" svg:width="0.585in" svg:height="0.2071in" svg:x="4.6098in" svg:y="7.0217in">
        <draw:text-box>
          <text:p><text:span text:style-name="T8">EUROS </text:span></text:p>
        </draw:text-box>
      </draw:frame>
      <draw:frame text:anchor-type="page" text:anchor-page-number="6" draw:z-index="234" draw:name="Shape534" draw:style-name="gr1" draw:text-style-name="P2" svg:width="0.6031in" svg:height="0.1843in" svg:x="2.2193in" svg:y="2.8846in">
        <draw:text-box>
          <text:p><text:span text:style-name="T7">Consejo </text:span></text:p>
        </draw:text-box>
      </draw:frame>
      <draw:frame text:anchor-type="page" text:anchor-page-number="2" draw:z-index="233" draw:name="Shape107" draw:style-name="gr1" draw:text-style-name="P2" svg:width="0.774in" svg:height="0.1677in" svg:x="4.6339in" svg:y="3.5563in">
        <draw:text-box>
          <text:p><text:span text:style-name="T4">241.660,40€</text:span></text:p>
        </draw:text-box>
      </draw:frame>
      <draw:frame text:anchor-type="page" text:anchor-page-number="3" draw:z-index="232" draw:name="Shape207" draw:style-name="gr1" draw:text-style-name="P2" svg:width="0.6512in" svg:height="0.1843in" svg:x="0.7874in" svg:y="3.0602in">
        <draw:text-box>
          <text:p><text:span text:style-name="T7">apartado </text:span></text:p>
        </draw:text-box>
      </draw:frame>
      <draw:frame text:anchor-type="page" text:anchor-page-number="1" draw:z-index="231" draw:name="Shape38" draw:style-name="gr1" draw:text-style-name="P2" svg:width="0.563in" svg:height="0.2071in" svg:x="3.939in" svg:y="7.0217in">
        <draw:text-box>
          <text:p><text:span text:style-name="T8">NUEVE </text:span></text:p>
        </draw:text-box>
      </draw:frame>
      <draw:frame text:anchor-type="page" text:anchor-page-number="6" draw:z-index="230" draw:name="Shape533" draw:style-name="gr1" draw:text-style-name="P2" svg:width="0.163in" svg:height="0.1843in" svg:x="1.9937in" svg:y="2.8846in">
        <draw:text-box>
          <text:p><text:span text:style-name="T7">el </text:span></text:p>
        </draw:text-box>
      </draw:frame>
      <draw:frame text:anchor-type="page" text:anchor-page-number="5" draw:z-index="229" draw:name="Shape451" draw:style-name="gr1" draw:text-style-name="P2" svg:width="0.7496in" svg:height="0.1843in" svg:x="0.7874in" svg:y="4.0374in">
        <draw:text-box>
          <text:p><text:span text:style-name="T7">interesado.</text:span></text:p>
        </draw:text-box>
      </draw:frame>
      <draw:frame text:anchor-type="page" text:anchor-page-number="4" draw:z-index="228" draw:name="Shape319" draw:style-name="gr1" draw:text-style-name="P2" svg:width="4.1504in" svg:height="0.1843in" svg:x="0.7874in" svg:y="3.8126in">
        <draw:text-box>
          <text:p><text:span text:style-name="T7">4/2012, de 25 de junio, de medidas administrativas y fiscales.</text:span></text:p>
        </draw:text-box>
      </draw:frame>
      <draw:frame text:anchor-type="page" text:anchor-page-number="2" draw:z-index="227" draw:name="Shape106" draw:style-name="gr1" draw:text-style-name="P2" svg:width="0.774in" svg:height="0.1677in" svg:x="3.2563in" svg:y="3.5563in">
        <draw:text-box>
          <text:p><text:span text:style-name="T4">241.685,40€</text:span></text:p>
        </draw:text-box>
      </draw:frame>
      <draw:frame text:anchor-type="page" text:anchor-page-number="3" draw:z-index="226" draw:name="Shape206" draw:style-name="gr1" draw:text-style-name="P2" svg:width="6.724in" svg:height="0.1843in" svg:x="0.7874in" svg:y="2.8846in">
        <draw:text-box>
          <text:p><text:span text:style-name="T7">personalizado, denominado “Bono especial damnificados volcán de la Palma”, especificando en su </text:span></text:p>
        </draw:text-box>
      </draw:frame>
      <draw:frame text:anchor-type="page" text:anchor-page-number="4" draw:z-index="225" draw:name="Shape317" draw:style-name="gr1" draw:text-style-name="P2" svg:width="6.313in" svg:height="0.1843in" svg:x="0.7874in" svg:y="3.6366in">
        <draw:text-box>
          <text:p><text:span text:style-name="T7">transportes terrestres de viajeros y mercancías, recogido en el art. 54.2.c) la Ley autonómica </text:span></text:p>
        </draw:text-box>
      </draw:frame>
      <draw:frame text:anchor-type="page" text:anchor-page-number="5" draw:z-index="224" draw:name="Shape450" draw:style-name="gr1" draw:text-style-name="P2" svg:width="6.3815in" svg:height="0.1843in" svg:x="0.7874in" svg:y="3.8618in">
        <draw:text-box>
          <text:p><text:span text:style-name="T7">Servicio de Transportes la apertura de expediente alguno por reintegro de subvención a dicho </text:span></text:p>
        </draw:text-box>
      </draw:frame>
      <draw:frame text:anchor-type="page" text:anchor-page-number="6" draw:z-index="223" draw:name="Shape532" draw:style-name="gr1" draw:text-style-name="P2" svg:width="0.3394in" svg:height="0.1843in" svg:x="1.5902in" svg:y="2.8846in">
        <draw:text-box>
          <text:p><text:span text:style-name="T7">ante </text:span></text:p>
        </draw:text-box>
      </draw:frame>
      <draw:frame text:anchor-type="page" text:anchor-page-number="1" draw:z-index="222" draw:name="Shape37" draw:style-name="gr1" draw:text-style-name="P2" svg:width="0.1461in" svg:height="0.2071in" svg:x="3.6917in" svg:y="7.0217in">
        <draw:text-box>
          <text:p><text:span text:style-name="T8">Y </text:span></text:p>
        </draw:text-box>
      </draw:frame>
      <draw:frame text:anchor-type="page" text:anchor-page-number="3" draw:z-index="221" draw:name="Shape205" draw:style-name="gr1" draw:text-style-name="P2" svg:width="5.9213in" svg:height="0.1843in" svg:x="0.7874in" svg:y="2.7098in">
        <draw:text-box>
          <text:p><text:span text:style-name="T7">fomento de la movilidad en el sentido de establecer un nuevo tipo de bono especial, no </text:span></text:p>
        </draw:text-box>
      </draw:frame>
      <draw:frame text:anchor-type="page" text:anchor-page-number="2" draw:z-index="220" draw:name="Shape105" draw:style-name="gr1" draw:text-style-name="P2" svg:width="0.4268in" svg:height="0.1677in" svg:x="2.2339in" svg:y="3.5563in">
        <draw:text-box>
          <text:p><text:span text:style-name="T4">25,00€</text:span></text:p>
        </draw:text-box>
      </draw:frame>
      <draw:frame text:anchor-type="page" text:anchor-page-number="1" draw:z-index="219" draw:name="Shape36" draw:style-name="gr1" draw:text-style-name="P2" svg:width="0.915in" svg:height="0.2071in" svg:x="2.6563in" svg:y="7.0217in">
        <draw:text-box>
          <text:p><text:span text:style-name="T8">CINCUENTA </text:span></text:p>
        </draw:text-box>
      </draw:frame>
      <draw:frame text:anchor-type="page" text:anchor-page-number="4" draw:z-index="218" draw:name="Shape315" draw:style-name="gr1" draw:text-style-name="P2" svg:width="6.1185in" svg:height="0.1843in" svg:x="1.2791in" svg:y="3.461in">
        <draw:text-box>
          <text:p><text:span text:style-name="T7">Por lo anteriormente expuesto, procede descontar el tipo impositivo del 3%, aplicado a los </text:span></text:p>
        </draw:text-box>
      </draw:frame>
      <draw:frame text:anchor-type="page" text:anchor-page-number="5" draw:z-index="217" draw:name="Shape449" draw:style-name="gr1" draw:text-style-name="P2" svg:width="6.5752in" svg:height="0.1843in" svg:x="0.7874in" svg:y="3.6862in">
        <draw:text-box>
          <text:p><text:span text:style-name="T7">art. 13.2 de la Ley 38/2003, de 17 de noviembre, General de Subvenciones y no constando en el </text:span></text:p>
        </draw:text-box>
      </draw:frame>
      <draw:frame text:anchor-type="page" text:anchor-page-number="6" draw:z-index="216" draw:name="Shape531" draw:style-name="gr1" draw:text-style-name="P2" svg:width="0.7394in" svg:height="0.1843in" svg:x="0.7874in" svg:y="2.8846in">
        <draw:text-box>
          <text:p><text:span text:style-name="T7">reposición </text:span></text:p>
        </draw:text-box>
      </draw:frame>
      <draw:frame text:anchor-type="page" text:anchor-page-number="3" draw:z-index="215" draw:name="Shape204" draw:style-name="gr1" draw:text-style-name="P2" svg:width="6.2205in" svg:height="0.1843in" svg:x="0.7874in" svg:y="2.5335in">
        <draw:text-box>
          <text:p><text:span text:style-name="T7">puntalmente las mencionadas bases reguladoras para la concesión de bonos destinados al </text:span></text:p>
        </draw:text-box>
      </draw:frame>
      <draw:frame text:anchor-type="page" text:anchor-page-number="4" draw:z-index="214" draw:name="Shape312" draw:style-name="gr1" draw:text-style-name="P2" svg:width="3.9898in" svg:height="0.1843in" svg:x="0.7874in" svg:y="3.2547in">
        <draw:text-box>
          <text:p><text:span text:style-name="T7">una operación sujeta al impuesto general indirecto canario.</text:span></text:p>
        </draw:text-box>
      </draw:frame>
      <draw:frame text:anchor-type="page" text:anchor-page-number="6" draw:z-index="213" draw:name="Shape530" draw:style-name="gr1" draw:text-style-name="P2" svg:width="6.2642in" svg:height="0.1843in" svg:x="0.7874in" svg:y="2.7098in">
        <draw:text-box>
          <text:p><text:span text:style-name="T7">Contra la presente Resolución, que agota la vía administrativa, podrá interponer Recurso de </text:span></text:p>
        </draw:text-box>
      </draw:frame>
      <draw:frame text:anchor-type="page" text:anchor-page-number="1" draw:z-index="212" draw:name="Shape35" draw:style-name="gr1" draw:text-style-name="P2" svg:width="1.3287in" svg:height="0.2071in" svg:x="1.1866in" svg:y="7.0217in">
        <draw:text-box>
          <text:p><text:span text:style-name="T8">CUATROCIENTOS </text:span></text:p>
        </draw:text-box>
      </draw:frame>
      <draw:frame text:anchor-type="page" text:anchor-page-number="5" draw:z-index="211" draw:name="Shape448" draw:style-name="gr1" draw:text-style-name="P2" svg:width="6.6748in" svg:height="0.1843in" svg:x="0.7874in" svg:y="3.5102in">
        <draw:text-box>
          <text:p><text:span text:style-name="T7">estar incurso en prohibiciones para ser beneficiario de subvención en los términos recogidos en el </text:span></text:p>
        </draw:text-box>
      </draw:frame>
      <draw:frame text:anchor-type="page" text:anchor-page-number="2" draw:z-index="210" draw:name="Shape109" draw:style-name="gr1" draw:text-style-name="P2" svg:width="0.4858in" svg:height="0.1677in" svg:x="1.0835in" svg:y="3.648in">
        <draw:text-box>
          <text:p><text:span text:style-name="T4">Canario</text:span></text:p>
        </draw:text-box>
      </draw:frame>
      <draw:frame text:anchor-type="page" text:anchor-page-number="1" draw:z-index="209" draw:name="Shape34" draw:style-name="gr1" draw:text-style-name="P2" svg:width="0.2988in" svg:height="0.2071in" svg:x="0.7874in" svg:y="7.0217in">
        <draw:text-box>
          <text:p><text:span text:style-name="T8">MIL </text:span></text:p>
        </draw:text-box>
      </draw:frame>
      <draw:polygon text:anchor-type="page" text:anchor-page-number="4" draw:z-index="208" draw:name="Shape318" draw:style-name="gr4" draw:text-style-name="P3" svg:width="6.7331in" svg:height="0.1756in" svg:x="0.7673in" svg:y="3.7807in" svg:viewBox="0 0 17103 447" draw:points="0,0 17103,0 17103,447 0,447">
        <text:p/>
      </draw:polygon>
      <draw:frame text:anchor-type="page" text:anchor-page-number="2" draw:z-index="207" draw:name="Shape104" draw:style-name="gr1" draw:text-style-name="P2" svg:width="1.0248in" svg:height="0.1677in" svg:x="0.8319in" svg:y="3.4638in">
        <draw:text-box>
          <text:p><text:span text:style-name="T4">Bono Residente </text:span></text:p>
        </draw:text-box>
      </draw:frame>
      <draw:frame text:anchor-type="page" text:anchor-page-number="3" draw:z-index="206" draw:name="Shape203" draw:style-name="gr1" draw:text-style-name="P2" svg:width="6.4748in" svg:height="0.1843in" svg:x="0.7874in" svg:y="2.3575in">
        <draw:text-box>
          <text:p><text:span text:style-name="T6">Sexto..</text:span><text:span text:style-name="T7"> Visto el decreto núm. 2021/8382, de fecha 18 de octubre de 2021, por el que modifican </text:span></text:p>
        </draw:text-box>
      </draw:frame>
      <draw:frame text:anchor-type="page" text:anchor-page-number="6" draw:z-index="205" draw:name="Shape529" draw:style-name="gr1" draw:text-style-name="P2" svg:width="0.8768in" svg:height="0.1843in" svg:x="0.7874in" svg:y="2.5335in">
        <draw:text-box>
          <text:p><text:span text:style-name="T7">Corporación.</text:span></text:p>
        </draw:text-box>
      </draw:frame>
      <draw:frame text:anchor-type="page" text:anchor-page-number="5" draw:z-index="204" draw:name="Shape447" draw:style-name="gr1" draw:text-style-name="P2" svg:width="6.437in" svg:height="0.1843in" svg:x="0.7874in" svg:y="3.3346in">
        <draw:text-box>
          <text:p><text:span text:style-name="T7">tributarias y de seguridad social, habiendo aportado, asimismo, declaración responsable de no </text:span></text:p>
        </draw:text-box>
      </draw:frame>
      <draw:frame text:anchor-type="page" text:anchor-page-number="5" draw:z-index="203" draw:name="Shape446" draw:style-name="gr1" draw:text-style-name="P2" svg:width="6.2031in" svg:height="0.1843in" svg:x="0.7874in" svg:y="3.1591in">
        <draw:text-box>
          <text:p><text:span text:style-name="T6">Undécimo. </text:span><text:span text:style-name="T7">Considerando que el beneficiario se encuentra al corriente en sus obligaciones </text:span></text:p>
        </draw:text-box>
      </draw:frame>
      <draw:frame text:anchor-type="page" text:anchor-page-number="1" draw:z-index="202" draw:name="Shape33" draw:style-name="gr1" draw:text-style-name="P2" svg:width="6.4406in" svg:height="0.2071in" svg:x="0.7874in" svg:y="6.8457in">
        <draw:text-box>
          <text:p><text:span text:style-name="T8">PALMA, S. COOP. NIF nº F-38016671, por un importe de DOSCIENTOS CINCUENTA Y TRES </text:span></text:p>
        </draw:text-box>
      </draw:frame>
      <draw:polygon text:anchor-type="page" text:anchor-page-number="4" draw:z-index="201" draw:name="Shape316" draw:style-name="gr4" draw:text-style-name="P3" svg:width="6.7331in" svg:height="0.1756in" svg:x="0.7673in" svg:y="3.6051in" svg:viewBox="0 0 17103 447" draw:points="0,0 17103,0 17103,447 0,447">
        <text:p/>
      </draw:polygon>
      <draw:frame text:anchor-type="page" text:anchor-page-number="2" draw:z-index="200" draw:name="Shape95" draw:style-name="gr1" draw:text-style-name="P2" svg:width="0.2949in" svg:height="0.1677in" svg:x="6.0925in" svg:y="2.8126in">
        <draw:text-box>
          <text:p><text:span text:style-name="T4">(3%)</text:span></text:p>
        </draw:text-box>
      </draw:frame>
      <draw:frame text:anchor-type="page" text:anchor-page-number="6" draw:z-index="199" draw:name="Shape528" draw:style-name="gr1" draw:text-style-name="P2" svg:width="0.163in" svg:height="0.1843in" svg:x="7.361in" svg:y="2.3575in">
        <draw:text-box>
          <text:p><text:span text:style-name="T7">la </text:span></text:p>
        </draw:text-box>
      </draw:frame>
      <draw:frame text:anchor-type="page" text:anchor-page-number="3" draw:z-index="198" draw:name="Shape202" draw:style-name="gr1" draw:text-style-name="P2" svg:width="0.3843in" svg:height="0.1843in" svg:x="0.7874in" svg:y="2.0071in">
        <draw:text-box>
          <text:p><text:span text:style-name="T7">2020.</text:span></text:p>
        </draw:text-box>
      </draw:frame>
      <draw:frame text:anchor-type="page" text:anchor-page-number="3" draw:z-index="197" draw:name="Shape201" draw:style-name="gr1" draw:text-style-name="P2" svg:width="6.3713in" svg:height="0.1843in" svg:x="0.7874in" svg:y="1.8311in">
        <draw:text-box>
          <text:p><text:span text:style-name="T7">en el Boletín Oficial de la Provincia de Santa Cruz de Tenerife nº 98 de fecha 14 de agosto de </text:span></text:p>
        </draw:text-box>
      </draw:frame>
      <draw:frame text:anchor-type="page" text:anchor-page-number="1" draw:z-index="196" draw:name="Shape32" draw:style-name="gr1" draw:text-style-name="P2" svg:width="6.0307in" svg:height="0.2106in" svg:x="1.2791in" svg:y="6.6701in">
        <draw:text-box>
          <text:p><text:span text:style-name="T7">“</text:span><text:span text:style-name="T8">Reconocer y liquidar la obligación, a favor de la empresa TRANSPORTES INSULAR LA </text:span></text:p>
        </draw:text-box>
      </draw:frame>
      <draw:polygon text:anchor-type="page" text:anchor-page-number="4" draw:z-index="195" draw:name="Shape314" draw:style-name="gr4" draw:text-style-name="P3" svg:width="6.7331in" svg:height="0.1756in" svg:x="0.7673in" svg:y="3.4295in" svg:viewBox="0 0 17103 447" draw:points="0,0 17103,0 17103,447 0,447">
        <text:p/>
      </draw:polygon>
      <draw:frame text:anchor-type="page" text:anchor-page-number="6" draw:z-index="194" draw:name="Shape527" draw:style-name="gr1" draw:text-style-name="P2" svg:width="0.2142in" svg:height="0.1843in" svg:x="7.0783in" svg:y="2.3575in">
        <draw:text-box>
          <text:p><text:span text:style-name="T7">de </text:span></text:p>
        </draw:text-box>
      </draw:frame>
      <draw:frame text:anchor-type="page" text:anchor-page-number="5" draw:z-index="193" draw:name="Shape445" draw:style-name="gr1" draw:text-style-name="P2" svg:width="5.9988in" svg:height="0.1843in" svg:x="0.7874in" svg:y="2.8075in">
        <draw:text-box>
          <text:p><text:span text:style-name="T7">operación 12022000019151/línea 4, del vigente Presupuesto General de la Corporación.</text:span></text:p>
        </draw:text-box>
      </draw:frame>
      <draw:polygon text:anchor-type="page" text:anchor-page-number="2" draw:z-index="192" draw:name="Shape99" draw:style-name="gr5" draw:text-style-name="P4" svg:width="1.2209in" svg:height="0.5059in" svg:x="0.7157in" svg:y="3.4354in" svg:viewBox="0 0 3102 1286" draw:points="0,0 3102,0 3102,1286 0,1286">
        <text:p/>
      </draw:polygon>
      <draw:frame text:anchor-type="page" text:anchor-page-number="6" draw:z-index="191" draw:name="Shape526" draw:style-name="gr1" draw:text-style-name="P2" svg:width="0.587in" svg:height="0.1843in" svg:x="6.422in" svg:y="2.3575in">
        <draw:text-box>
          <text:p><text:span text:style-name="T7">General </text:span></text:p>
        </draw:text-box>
      </draw:frame>
      <draw:frame text:anchor-type="page" text:anchor-page-number="2" draw:z-index="190" draw:name="Shape87" draw:style-name="gr1" draw:text-style-name="P2" svg:width="0.5039in" svg:height="0.1677in" svg:x="5.9874in" svg:y="2.4898in">
        <draw:text-box>
          <text:p><text:span text:style-name="T4">sin IGIC</text:span></text:p>
        </draw:text-box>
      </draw:frame>
      <draw:frame text:anchor-type="page" text:anchor-page-number="1" draw:z-index="189" draw:name="Shape31" draw:style-name="gr1" draw:text-style-name="P2" svg:width="4.5669in" svg:height="0.1843in" svg:x="0.7874in" svg:y="6.3189in">
        <draw:text-box>
          <text:p><text:span text:style-name="T7">Miembro Corporativo Titular de Transportes, por la que se resuelve:</text:span></text:p>
        </draw:text-box>
      </draw:frame>
      <draw:frame text:anchor-type="page" text:anchor-page-number="3" draw:z-index="188" draw:name="Shape200" draw:style-name="gr1" draw:text-style-name="P2" svg:width="6.6996in" svg:height="0.1843in" svg:x="0.7874in" svg:y="1.6547in">
        <draw:text-box>
          <text:p><text:span text:style-name="T7">Comisión del Pleno de Aguas, Transporte, Industria y Energía el 3 de agosto de 2020 y publicadas </text:span></text:p>
        </draw:text-box>
      </draw:frame>
      <draw:frame text:anchor-type="page" text:anchor-page-number="5" draw:z-index="187" draw:name="Shape444" draw:style-name="gr1" draw:text-style-name="P2" svg:width="6.7094in" svg:height="0.1843in" svg:x="0.7874in" svg:y="2.6319in">
        <draw:text-box>
          <text:p><text:span text:style-name="T7">presupuestaria 441/47200 “Subvención bonos transporte de viajeros por carretera“, en la ADRC nº </text:span></text:p>
        </draw:text-box>
      </draw:frame>
      <draw:line text:anchor-type="page" text:anchor-page-number="4" draw:z-index="186" draw:name="Shape313" draw:style-name="gr7" draw:text-style-name="P2" svg:x1="0.7874in" svg:y1="3.3882in" svg:x2="4.7449in" svg:y2="3.3882in">
        <text:p/>
      </draw:line>
      <draw:frame text:anchor-type="page" text:anchor-page-number="3" draw:z-index="185" draw:name="Shape199" draw:style-name="gr1" draw:text-style-name="P2" svg:width="6.276in" svg:height="0.1843in" svg:x="0.7874in" svg:y="1.4799in">
        <draw:text-box>
          <text:p><text:span text:style-name="T7">compensación al operador de las bonificaciones practicadas, que han sido aprobadas por la </text:span></text:p>
        </draw:text-box>
      </draw:frame>
      <draw:frame text:anchor-type="page" text:anchor-page-number="4" draw:z-index="184" draw:name="Shape310" draw:style-name="gr1" draw:text-style-name="P2" svg:width="6.4669in" svg:height="0.1843in" svg:x="0.7874in" svg:y="3.0799in">
        <draw:text-box>
          <text:p><text:span text:style-name="T7">tendrán la consideración de subvenciones directamente vinculadas al precio, por tanto, no será </text:span></text:p>
        </draw:text-box>
      </draw:frame>
      <draw:frame text:anchor-type="page" text:anchor-page-number="2" draw:z-index="183" draw:name="Shape85" draw:style-name="gr1" draw:text-style-name="P2" svg:width="0.7386in" svg:height="0.1677in" svg:x="5.8874in" svg:y="2.3063in">
        <draw:text-box>
          <text:p><text:span text:style-name="T4">subvención </text:span></text:p>
        </draw:text-box>
      </draw:frame>
      <draw:frame text:anchor-type="page" text:anchor-page-number="5" draw:z-index="182" draw:name="Shape443" draw:style-name="gr1" draw:text-style-name="P2" svg:width="6.4079in" svg:height="0.1843in" svg:x="0.7874in" svg:y="2.4563in">
        <draw:text-box>
          <text:p><text:span text:style-name="T6">Decimo. </text:span><text:span text:style-name="T7">Visto que se ha autorizado y dispuesto crédito adecuado y suficiente en la aplicación </text:span></text:p>
        </draw:text-box>
      </draw:frame>
      <draw:frame text:anchor-type="page" text:anchor-page-number="6" draw:z-index="181" draw:name="Shape525" draw:style-name="gr1" draw:text-style-name="P2" svg:width="0.8969in" svg:height="0.1843in" svg:x="5.4516in" svg:y="2.3575in">
        <draw:text-box>
          <text:p><text:span text:style-name="T7">Presupuesto </text:span></text:p>
        </draw:text-box>
      </draw:frame>
      <draw:frame text:anchor-type="page" text:anchor-page-number="1" draw:z-index="180" draw:name="Shape29" draw:style-name="gr1" draw:text-style-name="P2" svg:width="5.7295in" svg:height="0.1843in" svg:x="1.2791in" svg:y="6.1429in">
        <draw:text-box>
          <text:p><text:span text:style-name="T6">Primero.</text:span><text:span text:style-name="T7"> Vista la resolución núm.2022/10295, de fecha 3 de noviembre de 2022 del </text:span></text:p>
        </draw:text-box>
      </draw:frame>
      <draw:frame text:anchor-type="page" text:anchor-page-number="5" draw:z-index="179" draw:name="Shape442" draw:style-name="gr1" draw:text-style-name="P2" svg:width="2.3268in" svg:height="0.1843in" svg:x="0.7874in" svg:y="1.9398in">
        <draw:text-box>
          <text:p><text:span text:style-name="T7">por la cuantía de 14.089,62 euros.</text:span></text:p>
        </draw:text-box>
      </draw:frame>
      <draw:frame text:anchor-type="page" text:anchor-page-number="2" draw:z-index="178" draw:name="Shape84" draw:style-name="gr1" draw:text-style-name="P2" svg:width="0.5134in" svg:height="0.1677in" svg:x="6.0035in" svg:y="2.122in">
        <draw:text-box>
          <text:p><text:span text:style-name="T4">Importe </text:span></text:p>
        </draw:text-box>
      </draw:frame>
      <draw:line text:anchor-type="page" text:anchor-page-number="4" draw:z-index="177" draw:name="Shape311" draw:style-name="gr7" draw:text-style-name="P2" svg:x1="6.95in" svg:y1="3.2126in" svg:x2="7.4803in" svg:y2="3.2126in">
        <text:p/>
      </draw:line>
      <draw:frame text:anchor-type="page" text:anchor-page-number="6" draw:z-index="176" draw:name="Shape524" draw:style-name="gr1" draw:text-style-name="P2" svg:width="0.5335in" svg:height="0.1843in" svg:x="4.8457in" svg:y="2.3575in">
        <draw:text-box>
          <text:p><text:span text:style-name="T7">vigente </text:span></text:p>
        </draw:text-box>
      </draw:frame>
      <draw:frame text:anchor-type="page" text:anchor-page-number="3" draw:z-index="175" draw:name="Shape198" draw:style-name="gr1" draw:text-style-name="P2" svg:width="0.1205in" svg:height="0.1843in" svg:x="7.4043in" svg:y="1.3043in">
        <draw:text-box>
          <text:p><text:span text:style-name="T7">y </text:span></text:p>
        </draw:text-box>
      </draw:frame>
      <draw:frame text:anchor-type="page" text:anchor-page-number="1" draw:z-index="174" draw:name="Shape28" draw:style-name="gr1" draw:text-style-name="P2" svg:width="1.2421in" svg:height="0.1843in" svg:x="3.5098in" svg:y="5.7917in">
        <draw:text-box>
          <text:p><text:span text:style-name="T6">ANTECEDENTES</text:span></text:p>
        </draw:text-box>
      </draw:frame>
      <draw:frame text:anchor-type="page" text:anchor-page-number="3" draw:z-index="173" draw:name="Shape197" draw:style-name="gr1" draw:text-style-name="P2" svg:width="0.4732in" svg:height="0.1843in" svg:x="6.872in" svg:y="1.3043in">
        <draw:text-box>
          <text:p><text:span text:style-name="T7">Palma </text:span></text:p>
        </draw:text-box>
      </draw:frame>
      <draw:frame text:anchor-type="page" text:anchor-page-number="4" draw:z-index="172" draw:name="Shape309" draw:style-name="gr1" draw:text-style-name="P2" svg:width="6.5425in" svg:height="0.1843in" svg:x="0.7874in" svg:y="2.9043in">
        <draw:text-box>
          <text:p><text:span text:style-name="T7">de La Palma, las contraprestaciones que se abonan al concesionario por esta compensación no </text:span></text:p>
        </draw:text-box>
      </draw:frame>
      <draw:frame text:anchor-type="page" text:anchor-page-number="6" draw:z-index="171" draw:name="Shape523" draw:style-name="gr1" draw:text-style-name="P2" svg:width="0.2476in" svg:height="0.1843in" svg:x="4.5299in" svg:y="2.3575in">
        <draw:text-box>
          <text:p><text:span text:style-name="T7">del </text:span></text:p>
        </draw:text-box>
      </draw:frame>
      <draw:frame text:anchor-type="page" text:anchor-page-number="1" draw:z-index="170" draw:name="Shape27" draw:style-name="gr6" draw:text-style-name="P2" svg:width="0.0016in" svg:height="0.1953in" svg:x="0.7874in" svg:y="5.4402in">
        <draw:text-box>
          <text:p/>
        </draw:text-box>
      </draw:frame>
      <draw:frame text:anchor-type="page" text:anchor-page-number="5" draw:z-index="169" draw:name="Shape441" draw:style-name="gr1" draw:text-style-name="P2" svg:width="6.5752in" svg:height="0.1843in" svg:x="0.7874in" svg:y="1.7374in">
        <draw:text-box>
          <text:p><text:span text:style-name="T7">rectificación de las cancelaciones efectuadas en el mes de septiembre, la diferencia, siendo esta </text:span></text:p>
        </draw:text-box>
      </draw:frame>
      <draw:frame text:anchor-type="page" text:anchor-page-number="2" draw:z-index="168" draw:name="Shape96" draw:style-name="gr1" draw:text-style-name="P2" svg:width="0.7276in" svg:height="0.1677in" svg:x="4.6575in" svg:y="2.8819in">
        <draw:text-box>
          <text:p><text:span text:style-name="T4">Igic incluido</text:span></text:p>
        </draw:text-box>
      </draw:frame>
      <draw:frame text:anchor-type="page" text:anchor-page-number="6" draw:z-index="167" draw:name="Shape522" draw:style-name="gr1" draw:text-style-name="P2" svg:width="0.1713in" svg:height="0.1843in" svg:x="4.289in" svg:y="2.3575in">
        <draw:text-box>
          <text:p><text:span text:style-name="T6">4</text:span><text:span text:style-name="T7">, </text:span></text:p>
        </draw:text-box>
      </draw:frame>
      <draw:frame text:anchor-type="page" text:anchor-page-number="5" draw:z-index="166" draw:name="Shape440" draw:style-name="gr1" draw:text-style-name="P2" svg:width="6.498in" svg:height="0.1843in" svg:x="0.7874in" svg:y="1.5362in">
        <draw:text-box>
          <text:p><text:span text:style-name="T7">corporativo titular de transportes 2022/10295, por lo que corresponde abonar, tras considerar la </text:span></text:p>
        </draw:text-box>
      </draw:frame>
      <draw:polygon text:anchor-type="page" text:anchor-page-number="2" draw:z-index="165" draw:name="Shape97" draw:style-name="gr5" draw:text-style-name="P4" svg:width="1.0516in" svg:height="1.335in" svg:x="5.713in" svg:y="2.0933in" svg:viewBox="0 0 2672 3392" draw:points="0,0 2672,0 2672,3392 0,3392">
        <text:p/>
      </draw:polygon>
      <draw:frame text:anchor-type="page" text:anchor-page-number="4" draw:z-index="164" draw:name="Shape308" draw:style-name="gr1" draw:text-style-name="P2" svg:width="6.6803in" svg:height="0.1843in" svg:x="0.7874in" svg:y="2.728in">
        <draw:text-box>
          <text:p><text:span text:style-name="T7">competencia porque se trata de un único concesionario de transporte regular de viajeros en la isla </text:span></text:p>
        </draw:text-box>
      </draw:frame>
      <draw:frame text:anchor-type="page" text:anchor-page-number="1" draw:z-index="163" draw:name="Shape26" draw:style-name="gr1" draw:text-style-name="P2" svg:width="4.2142in" svg:height="0.1843in" svg:x="1.2799in" svg:y="5.089in">
        <draw:text-box>
          <text:p><text:span text:style-name="T7">Visto el expediente referenciado y atendiendo a los siguientes:</text:span></text:p>
        </draw:text-box>
      </draw:frame>
      <draw:frame text:anchor-type="page" text:anchor-page-number="3" draw:z-index="162" draw:name="Shape196" draw:style-name="gr1" draw:text-style-name="P2" svg:width="0.215in" svg:height="0.1843in" svg:x="6.6043in" svg:y="1.3043in">
        <draw:text-box>
          <text:p><text:span text:style-name="T7">La </text:span></text:p>
        </draw:text-box>
      </draw:frame>
      <draw:frame text:anchor-type="page" text:anchor-page-number="5" draw:z-index="161" draw:name="Shape439" draw:style-name="gr1" draw:text-style-name="P2" svg:width="6.3961in" svg:height="0.1843in" svg:x="0.7874in" svg:y="1.3339in">
        <draw:text-box>
          <text:p><text:span text:style-name="T7">euros por las compensaciones del mes de septiembre recogidas en la resolución del miembro </text:span></text:p>
        </draw:text-box>
      </draw:frame>
      <draw:frame text:anchor-type="page" text:anchor-page-number="2" draw:z-index="160" draw:name="Shape90" draw:style-name="gr1" draw:text-style-name="P2" svg:width="1.0012in" svg:height="0.1677in" svg:x="4.5189in" svg:y="2.5591in">
        <draw:text-box>
          <text:p><text:span text:style-name="T4">subvencionados</text:span></text:p>
        </draw:text-box>
      </draw:frame>
      <draw:frame text:anchor-type="page" text:anchor-page-number="1" draw:z-index="159" draw:name="Shape25" draw:style-name="gr1" draw:text-style-name="P2" svg:width="3.3323in" svg:height="0.1843in" svg:x="2.4654in" svg:y="4.7374in">
        <draw:text-box>
          <text:p><text:span text:style-name="T6">RESOLUCIÓN 2022/12403 de fecha 20/12/2022</text:span></text:p>
        </draw:text-box>
      </draw:frame>
      <draw:frame text:anchor-type="page" text:anchor-page-number="4" draw:z-index="158" draw:name="Shape307" draw:style-name="gr1" draw:text-style-name="P2" svg:width="6.2114in" svg:height="0.1843in" svg:x="0.7874in" svg:y="2.552in">
        <draw:text-box>
          <text:p><text:span text:style-name="T7">las tarifas de determinados colectivos</text:span><text:span text:style-name="T6"> </text:span><text:span text:style-name="T7">y que no determinan una distorsión significativa de la </text:span></text:p>
        </draw:text-box>
      </draw:frame>
      <draw:frame text:anchor-type="page" text:anchor-page-number="3" draw:z-index="157" draw:name="Shape195" draw:style-name="gr1" draw:text-style-name="P2" svg:width="0.2142in" svg:height="0.1843in" svg:x="6.3362in" svg:y="1.3043in">
        <draw:text-box>
          <text:p><text:span text:style-name="T7">de </text:span></text:p>
        </draw:text-box>
      </draw:frame>
      <draw:frame text:anchor-type="page" text:anchor-page-number="6" draw:z-index="156" draw:name="Shape521" draw:style-name="gr1" draw:text-style-name="P2" svg:width="0.3933in" svg:height="0.1843in" svg:x="3.8283in" svg:y="2.3575in">
        <draw:text-box>
          <text:p><text:span text:style-name="T6">línea </text:span></text:p>
        </draw:text-box>
      </draw:frame>
      <draw:frame text:anchor-type="page" text:anchor-page-number="5" draw:z-index="155" draw:name="Shape438" draw:style-name="gr1" draw:text-style-name="P2" svg:width="6.1657in" svg:height="0.1843in" svg:x="0.7874in" svg:y="1.1311in">
        <draw:text-box>
          <text:p><text:span text:style-name="T7">Como se manifestado en el antecedente primero, se ha abonado el importe de 253.459,80 </text:span></text:p>
        </draw:text-box>
      </draw:frame>
      <draw:frame text:anchor-type="page" text:anchor-page-number="1" draw:z-index="154" draw:name="Shape24" draw:style-name="gr1" draw:text-style-name="P2" svg:width="0.6524in" svg:height="0.1843in" svg:x="0.7874in" svg:y="4.3862in">
        <draw:text-box>
          <text:p><text:span text:style-name="T7">siguiente:</text:span></text:p>
        </draw:text-box>
      </draw:frame>
      <draw:frame text:anchor-type="page" text:anchor-page-number="4" draw:z-index="153" draw:name="Shape306" draw:style-name="gr1" draw:text-style-name="P2" svg:width="6.0016in" svg:height="0.1843in" svg:x="1.2791in" svg:y="2.3772in">
        <draw:text-box>
          <text:p><text:span text:style-name="T7">Visto que los pagos que se realizan al concesionario son subvenciones para compensar </text:span></text:p>
        </draw:text-box>
      </draw:frame>
      <draw:frame text:anchor-type="page" text:anchor-page-number="2" draw:z-index="152" draw:name="Shape86" draw:style-name="gr1" draw:text-style-name="P2" svg:width="1.1606in" svg:height="0.1677in" svg:x="4.4602in" svg:y="2.3756in">
        <draw:text-box>
          <text:p><text:span text:style-name="T4">Importe colectivos </text:span></text:p>
        </draw:text-box>
      </draw:frame>
      <draw:frame text:anchor-type="page" text:anchor-page-number="6" draw:z-index="151" draw:name="Shape520" draw:style-name="gr6" draw:text-style-name="P2" svg:width="0.0016in" svg:height="0.1953in" svg:x="3.7154in" svg:y="2.3575in">
        <draw:text-box>
          <text:p/>
        </draw:text-box>
      </draw:frame>
      <draw:frame text:anchor-type="page" text:anchor-page-number="3" draw:z-index="150" draw:name="Shape194" draw:style-name="gr1" draw:text-style-name="P2" svg:width="0.2732in" svg:height="0.1843in" svg:x="6.0083in" svg:y="1.3043in">
        <draw:text-box>
          <text:p><text:span text:style-name="T7">isla </text:span></text:p>
        </draw:text-box>
      </draw:frame>
      <draw:frame text:anchor-type="page" text:anchor-page-number="6" draw:z-index="149" draw:name="Shape519" draw:style-name="gr1" draw:text-style-name="P2" svg:width="1.276in" svg:height="0.1843in" svg:x="2.3701in" svg:y="2.3575in">
        <draw:text-box>
          <text:p><text:span text:style-name="T7">12022000019151/ </text:span></text:p>
        </draw:text-box>
      </draw:frame>
      <draw:frame text:anchor-type="page" text:anchor-page-number="5" draw:z-index="148" draw:name="Shape435" draw:style-name="gr1" draw:text-style-name="P2" svg:width="0.774in" svg:height="0.1677in" svg:x="5.852in" svg:y="0.439in">
        <draw:text-box>
          <text:p><text:span text:style-name="T4">267.549,42€</text:span></text:p>
        </draw:text-box>
      </draw:frame>
      <draw:frame text:anchor-type="page" text:anchor-page-number="3" draw:z-index="147" draw:name="Shape193" draw:style-name="gr1" draw:text-style-name="P2" svg:width="0.163in" svg:height="0.1843in" svg:x="5.7917in" svg:y="1.3043in">
        <draw:text-box>
          <text:p><text:span text:style-name="T7">la </text:span></text:p>
        </draw:text-box>
      </draw:frame>
      <draw:frame text:anchor-type="page" text:anchor-page-number="2" draw:z-index="146" draw:name="Shape93" draw:style-name="gr1" draw:text-style-name="P2" svg:width="0.8823in" svg:height="0.1677in" svg:x="3.202in" svg:y="2.7201in">
        <draw:text-box>
          <text:p><text:span text:style-name="T4">cancelaciones</text:span></text:p>
        </draw:text-box>
      </draw:frame>
      <draw:frame text:anchor-type="page" text:anchor-page-number="1" draw:z-index="145" draw:name="Shape23" draw:style-name="gr1" draw:text-style-name="P2" svg:width="5.9094in" svg:height="0.1843in" svg:x="1.2799in" svg:y="4.2102in">
        <draw:text-box>
          <text:p><text:span text:style-name="T7">Por medio del presente escrito le comunico que el/la Sr./Sra. Consejero/a ha dictado la </text:span></text:p>
        </draw:text-box>
      </draw:frame>
      <draw:frame text:anchor-type="page" text:anchor-page-number="4" draw:z-index="144" draw:name="Shape305" draw:style-name="gr1" draw:text-style-name="P2" svg:width="0.4516in" svg:height="0.1843in" svg:x="0.7874in" svg:y="2.2016in">
        <draw:text-box>
          <text:p><text:span text:style-name="T7">Coop. </text:span></text:p>
        </draw:text-box>
      </draw:frame>
      <draw:polygon text:anchor-type="page" text:anchor-page-number="2" draw:z-index="143" draw:name="Shape94" draw:style-name="gr5" draw:text-style-name="P4" svg:width="1.3713in" svg:height="1.335in" svg:x="4.3346in" svg:y="2.0933in" svg:viewBox="0 0 3484 3392" draw:points="0,0 3484,0 3484,3392 0,3392">
        <text:p/>
      </draw:polygon>
      <draw:frame text:anchor-type="page" text:anchor-page-number="1" draw:z-index="142" draw:name="Shape22" draw:style-name="gr1" draw:text-style-name="P2" svg:width="1.0925in" svg:height="0.1843in" svg:x="3.5819in" svg:y="3.8591in">
        <draw:text-box>
          <text:p><text:span text:style-name="T6">NOTIFICACIÓN</text:span></text:p>
        </draw:text-box>
      </draw:frame>
      <draw:frame text:anchor-type="page" text:anchor-page-number="4" draw:z-index="141" draw:name="Shape304" draw:style-name="gr1" draw:text-style-name="P2" svg:width="6.2843in" svg:height="0.1843in" svg:x="0.7874in" svg:y="2.0252in">
        <draw:text-box>
          <text:p><text:span text:style-name="T7">único concesionario de este servicio público, es la empresa Transportes Insular La Palma S. </text:span></text:p>
        </draw:text-box>
      </draw:frame>
      <draw:frame text:anchor-type="page" text:anchor-page-number="3" draw:z-index="140" draw:name="Shape192" draw:style-name="gr1" draw:text-style-name="P2" svg:width="0.2142in" svg:height="0.1843in" svg:x="5.5228in" svg:y="1.3043in">
        <draw:text-box>
          <text:p><text:span text:style-name="T7">en </text:span></text:p>
        </draw:text-box>
      </draw:frame>
      <draw:frame text:anchor-type="page" text:anchor-page-number="6" draw:z-index="139" draw:name="Shape518" draw:style-name="gr1" draw:text-style-name="P2" svg:width="0.7142in" svg:height="0.1843in" svg:x="1.5866in" svg:y="2.3575in">
        <draw:text-box>
          <text:p><text:span text:style-name="T7">operación </text:span></text:p>
        </draw:text-box>
      </draw:frame>
      <draw:line text:anchor-type="page" text:anchor-page-number="5" draw:z-index="138" draw:name="Shape437" draw:style-name="gr2" draw:text-style-name="P2" svg:x1="0.7087in" svg:y1="0.7449in" svg:x2="6.7713in" svg:y2="0.7449in">
        <text:p/>
      </draw:line>
      <draw:frame text:anchor-type="page" text:anchor-page-number="4" draw:z-index="137" draw:name="Shape303" draw:style-name="gr1" draw:text-style-name="P2" svg:width="6.7323in" svg:height="0.1843in" svg:x="0.7874in" svg:y="1.8492in">
        <draw:text-box>
          <text:p><text:span text:style-name="T7">abril, de cabildos insulares y como se ha mencionado en el apartado primero de esta resolución, el </text:span></text:p>
        </draw:text-box>
      </draw:frame>
      <draw:frame text:anchor-type="page" text:anchor-page-number="3" draw:z-index="136" draw:name="Shape191" draw:style-name="gr1" draw:text-style-name="P2" svg:width="0.6512in" svg:height="0.1843in" svg:x="4.8134in" svg:y="1.3043in">
        <draw:text-box>
          <text:p><text:span text:style-name="T7">carretera </text:span></text:p>
        </draw:text-box>
      </draw:frame>
      <draw:frame text:anchor-type="page" text:anchor-page-number="1" draw:z-index="135" draw:name="Shape21" draw:style-name="gr1" draw:text-style-name="P2" svg:width="2.3232in" svg:height="0.2012in" svg:x="4.8646in" svg:y="3.3193in">
        <draw:text-box>
          <text:p><text:span text:style-name="T5">CA/00000110/0001/000056231</text:span></text:p>
        </draw:text-box>
      </draw:frame>
      <draw:line text:anchor-type="page" text:anchor-page-number="5" draw:z-index="134" draw:name="Shape424" draw:style-name="gr2" draw:text-style-name="P2" svg:x1="0.7087in" svg:y1="0.3969in" svg:x2="6.7713in" svg:y2="0.3969in">
        <text:p/>
      </draw:line>
      <draw:frame text:anchor-type="page" text:anchor-page-number="2" draw:z-index="133" draw:name="Shape89" draw:style-name="gr1" draw:text-style-name="P2" svg:width="0.3567in" svg:height="0.1677in" svg:x="3.4799in" svg:y="2.5366in">
        <draw:text-box>
          <text:p><text:span text:style-name="T4">Valor </text:span></text:p>
        </draw:text-box>
      </draw:frame>
      <draw:frame text:anchor-type="page" text:anchor-page-number="6" draw:z-index="132" draw:name="Shape517" draw:style-name="gr1" draw:text-style-name="P2" svg:width="0.185in" svg:height="0.1843in" svg:x="1.3335in" svg:y="2.3575in">
        <draw:text-box>
          <text:p><text:span text:style-name="T7">nº </text:span></text:p>
        </draw:text-box>
      </draw:frame>
      <draw:line text:anchor-type="page" text:anchor-page-number="5" draw:z-index="131" draw:name="Shape431" draw:style-name="gr2" draw:text-style-name="P2" svg:x1="6.7677in" svg:y1="0.4004in" svg:x2="6.7677in" svg:y2="0.7413in">
        <text:p/>
      </draw:line>
      <draw:frame text:anchor-type="page" text:anchor-page-number="4" draw:z-index="130" draw:name="Shape302" draw:style-name="gr1" draw:text-style-name="P2" svg:width="6.4453in" svg:height="0.1843in" svg:x="0.7874in" svg:y="1.6744in">
        <draw:text-box>
          <text:p><text:span text:style-name="T7">del Cabildo Insular de La Palma, tal y como se recoge en el art. 6. 2 de La Ley 8/2017, de 1 de </text:span></text:p>
        </draw:text-box>
      </draw:frame>
      <draw:frame text:anchor-type="page" text:anchor-page-number="1" draw:z-index="129" draw:name="Shape20" draw:style-name="gr1" draw:text-style-name="P2" svg:width="1.4551in" svg:height="0.2012in" svg:x="3.2374in" svg:y="3.3193in">
        <draw:text-box>
          <text:p><text:span text:style-name="T5">Núm. notificación:</text:span></text:p>
        </draw:text-box>
      </draw:frame>
      <draw:frame text:anchor-type="page" text:anchor-page-number="6" draw:z-index="128" draw:name="Shape516" draw:style-name="gr1" draw:text-style-name="P2" svg:width="0.4748in" svg:height="0.1843in" svg:x="0.7874in" svg:y="2.3575in">
        <draw:text-box>
          <text:p><text:span text:style-name="T7">ADRC </text:span></text:p>
        </draw:text-box>
      </draw:frame>
      <draw:frame text:anchor-type="page" text:anchor-page-number="2" draw:z-index="127" draw:name="Shape91" draw:style-name="gr1" draw:text-style-name="P2" svg:width="0.5398in" svg:height="0.1677in" svg:x="2.1764in" svg:y="2.7201in">
        <draw:text-box>
          <text:p><text:span text:style-name="T4">recargas</text:span></text:p>
        </draw:text-box>
      </draw:frame>
      <draw:frame text:anchor-type="page" text:anchor-page-number="3" draw:z-index="126" draw:name="Shape190" draw:style-name="gr1" draw:text-style-name="P2" svg:width="0.265in" svg:height="0.1843in" svg:x="4.4937in" svg:y="1.3043in">
        <draw:text-box>
          <text:p><text:span text:style-name="T7">por </text:span></text:p>
        </draw:text-box>
      </draw:frame>
      <draw:frame text:anchor-type="page" text:anchor-page-number="4" draw:z-index="125" draw:name="Shape301" draw:style-name="gr1" draw:text-style-name="P2" svg:width="6.0878in" svg:height="0.1843in" svg:x="1.2791in" svg:y="1.4984in">
        <draw:text-box>
          <text:p><text:span text:style-name="T7">El transporte regular de viajeros por carretera se trata de un servicio público competencia </text:span></text:p>
        </draw:text-box>
      </draw:frame>
      <draw:polygon text:anchor-type="page" text:anchor-page-number="2" draw:z-index="124" draw:name="Shape92" draw:style-name="gr5" draw:text-style-name="P4" svg:width="1.3709in" svg:height="1.335in" svg:x="2.9567in" svg:y="2.0933in" svg:viewBox="0 0 3483 3392" draw:points="0,0 3483,0 3483,3392 0,3392">
        <text:p/>
      </draw:polygon>
      <draw:frame text:anchor-type="page" text:anchor-page-number="3" draw:z-index="123" draw:name="Shape189" draw:style-name="gr1" draw:text-style-name="P2" svg:width="0.5689in" svg:height="0.1843in" svg:x="3.8693in" svg:y="1.3043in">
        <draw:text-box>
          <text:p><text:span text:style-name="T7">viajeros </text:span></text:p>
        </draw:text-box>
      </draw:frame>
      <draw:line text:anchor-type="page" text:anchor-page-number="5" draw:z-index="122" draw:name="Shape430" draw:style-name="gr2" draw:text-style-name="P2" svg:x1="5.7094in" svg:y1="0.4004in" svg:x2="5.7094in" svg:y2="0.7413in">
        <text:p/>
      </draw:line>
      <draw:frame text:anchor-type="page" text:anchor-page-number="6" draw:z-index="121" draw:name="Shape515" draw:style-name="gr1" draw:text-style-name="P2" svg:width="6.4425in" svg:height="0.1843in" svg:x="0.7874in" svg:y="2.1819in">
        <draw:text-box>
          <text:p><text:span text:style-name="T7">aplicación presupuestaria 441/47200 “ Subvención bonos transporte de viajeros por carretera“, </text:span></text:p>
        </draw:text-box>
      </draw:frame>
      <draw:frame text:anchor-type="page" text:anchor-page-number="1" draw:z-index="120" draw:name="Shape19" draw:style-name="gr1" draw:text-style-name="P2" svg:width="2.2106in" svg:height="0.2012in" svg:x="4.8646in" svg:y="3.128in">
        <draw:text-box>
          <text:p><text:span text:style-name="T5">SANTA CRUZ DE TENERIFE</text:span></text:p>
        </draw:text-box>
      </draw:frame>
      <draw:frame text:anchor-type="page" text:anchor-page-number="2" draw:z-index="119" draw:name="Shape88" draw:style-name="gr1" draw:text-style-name="P2" svg:width="0.5134in" svg:height="0.1677in" svg:x="2.211in" svg:y="2.5366in">
        <draw:text-box>
          <text:p><text:span text:style-name="T4">Importe </text:span></text:p>
        </draw:text-box>
      </draw:frame>
      <draw:line text:anchor-type="page" text:anchor-page-number="5" draw:z-index="118" draw:name="Shape429" draw:style-name="gr2" draw:text-style-name="P2" svg:x1="4.3311in" svg:y1="0.4004in" svg:x2="4.3311in" svg:y2="0.7413in">
        <text:p/>
      </draw:line>
      <draw:frame text:anchor-type="page" text:anchor-page-number="3" draw:z-index="117" draw:name="Shape188" draw:style-name="gr1" draw:text-style-name="P2" svg:width="0.2142in" svg:height="0.1843in" svg:x="3.6016in" svg:y="1.3043in">
        <draw:text-box>
          <text:p><text:span text:style-name="T7">de </text:span></text:p>
        </draw:text-box>
      </draw:frame>
      <draw:frame text:anchor-type="page" text:anchor-page-number="6" draw:z-index="116" draw:name="Shape514" draw:style-name="gr1" draw:text-style-name="P2" svg:width="6.2098in" svg:height="0.1843in" svg:x="0.7874in" svg:y="2.0071in">
        <draw:text-box>
          <text:p><text:span text:style-name="T6">2022</text:span><text:span text:style-name="T7">, conforme a lo mencionado en la parte expositiva de esta Resolución y con cargo a la </text:span></text:p>
        </draw:text-box>
      </draw:frame>
      <draw:frame text:anchor-type="page" text:anchor-page-number="1" draw:z-index="115" draw:name="Shape18" draw:style-name="gr1" draw:text-style-name="P2" svg:width="0.6268in" svg:height="0.2012in" svg:x="4.8646in" svg:y="2.9362in">
        <draw:text-box>
          <text:p><text:span text:style-name="T5">PALMA </text:span></text:p>
        </draw:text-box>
      </draw:frame>
      <draw:frame text:anchor-type="page" text:anchor-page-number="4" draw:z-index="114" draw:name="Shape300" draw:style-name="gr1" draw:text-style-name="P2" svg:width="5.4587in" svg:height="0.2071in" svg:x="1.7874in" svg:y="1.1465in">
        <draw:text-box>
          <text:p><text:span text:style-name="T8">una distorsión significativa de la competencia, sea cual sea su forma de gestión.”</text:span></text:p>
        </draw:text-box>
      </draw:frame>
      <draw:frame text:anchor-type="page" text:anchor-page-number="2" draw:z-index="113" draw:name="Shape75" draw:style-name="gr1" draw:text-style-name="P2" svg:width="3.4106in" svg:height="0.1843in" svg:x="0.7874in" svg:y="1.6547in">
        <draw:text-box>
          <text:p><text:span text:style-name="T7">son las que se recogen en la tabla seguidamente: </text:span></text:p>
        </draw:text-box>
      </draw:frame>
      <draw:frame text:anchor-type="page" text:anchor-page-number="6" draw:z-index="112" draw:name="Shape513" draw:style-name="gr1" draw:text-style-name="P2" svg:width="6.6516in" svg:height="0.1843in" svg:x="0.7874in" svg:y="1.8311in">
        <draw:text-box>
          <text:p><text:span text:style-name="T7">especial damnificados Volcán de La Palma) que se han realizado en el </text:span><text:span text:style-name="T6">mes de SEPTIEMBRE de </text:span></text:p>
        </draw:text-box>
      </draw:frame>
      <draw:frame text:anchor-type="page" text:anchor-page-number="1" draw:z-index="111" draw:name="Shape17" draw:style-name="gr1" draw:text-style-name="P2" svg:width="2.1677in" svg:height="0.2012in" svg:x="4.8646in" svg:y="2.7437in">
        <draw:text-box>
          <text:p><text:span text:style-name="T5">38700 SANTA CRUZ DE LA </text:span></text:p>
        </draw:text-box>
      </draw:frame>
      <draw:frame text:anchor-type="page" text:anchor-page-number="4" draw:z-index="110" draw:name="Shape297" draw:style-name="gr1" draw:text-style-name="P2" svg:width="5.574in" svg:height="0.2071in" svg:x="1.7874in" svg:y="0.9717in">
        <draw:text-box>
          <text:p><text:span text:style-name="T8">a) La gestión de servicios públicos o de fomento de la cultura en los que no exista </text:span></text:p>
        </draw:text-box>
      </draw:frame>
      <draw:line text:anchor-type="page" text:anchor-page-number="5" draw:z-index="109" draw:name="Shape428" draw:style-name="gr2" draw:text-style-name="P2" svg:x1="2.9531in" svg:y1="0.4004in" svg:x2="2.9531in" svg:y2="0.7413in">
        <text:p/>
      </draw:line>
      <draw:frame text:anchor-type="page" text:anchor-page-number="3" draw:z-index="108" draw:name="Shape187" draw:style-name="gr1" draw:text-style-name="P2" svg:width="0.8161in" svg:height="0.1843in" svg:x="2.7299in" svg:y="1.3043in">
        <draw:text-box>
          <text:p><text:span text:style-name="T7">interurbano </text:span></text:p>
        </draw:text-box>
      </draw:frame>
      <draw:frame text:anchor-type="page" text:anchor-page-number="4" draw:z-index="107" draw:name="Shape298" draw:style-name="gr1" draw:text-style-name="P2" svg:width="0.085in" svg:height="0.1677in" svg:x="1.5374in" svg:y="0.9984in">
        <draw:text-box>
          <text:p><text:span text:style-name="T11">o</text:span></text:p>
        </draw:text-box>
      </draw:frame>
      <draw:polygon text:anchor-type="page" text:anchor-page-number="2" draw:z-index="106" draw:name="Shape79" draw:style-name="gr5" draw:text-style-name="P4" svg:width="1.0063in" svg:height="1.335in" svg:x="1.9437in" svg:y="2.0933in" svg:viewBox="0 0 2557 3392" draw:points="0,0 2557,0 2557,3392 0,3392">
        <text:p/>
      </draw:polygon>
      <draw:line text:anchor-type="page" text:anchor-page-number="5" draw:z-index="105" draw:name="Shape427" draw:style-name="gr2" draw:text-style-name="P2" svg:x1="1.9402in" svg:y1="0.4004in" svg:x2="1.9402in" svg:y2="0.7413in">
        <text:p/>
      </draw:line>
      <draw:frame text:anchor-type="page" text:anchor-page-number="1" draw:z-index="104" draw:name="Shape15" draw:style-name="gr1" draw:text-style-name="P2" svg:width="0.187in" svg:height="0.2012in" svg:x="4.8646in" svg:y="2.552in">
        <draw:text-box>
          <text:p><text:span text:style-name="T5">02</text:span></text:p>
        </draw:text-box>
      </draw:frame>
      <draw:frame text:anchor-type="page" text:anchor-page-number="3" draw:z-index="103" draw:name="Shape186" draw:style-name="gr1" draw:text-style-name="P2" svg:width="0.5185in" svg:height="0.1843in" svg:x="2.1563in" svg:y="1.3043in">
        <draw:text-box>
          <text:p><text:span text:style-name="T7">regular </text:span></text:p>
        </draw:text-box>
      </draw:frame>
      <draw:frame text:anchor-type="page" text:anchor-page-number="6" draw:z-index="102" draw:name="Shape512" draw:style-name="gr1" draw:text-style-name="P2" svg:width="6.2768in" svg:height="0.1843in" svg:x="0.7874in" svg:y="1.6547in">
        <draw:text-box>
          <text:p><text:span text:style-name="T7">bonificadas (Bono Residente Canario, en sus distintas modalidades, bono estudiante y bono </text:span></text:p>
        </draw:text-box>
      </draw:frame>
      <draw:frame text:anchor-type="page" text:anchor-page-number="4" draw:z-index="101" draw:name="Shape295" draw:style-name="gr1" draw:text-style-name="P2" svg:width="2.1559in" svg:height="0.2071in" svg:x="1.2874in" svg:y="0.6016in">
        <draw:text-box>
          <text:p><text:span text:style-name="T8">Públicas realicen para financiar:</text:span></text:p>
        </draw:text-box>
      </draw:frame>
      <draw:frame text:anchor-type="page" text:anchor-page-number="1" draw:z-index="100" draw:name="Shape13" draw:style-name="gr1" draw:text-style-name="P2" svg:width="2.1362in" svg:height="0.2012in" svg:x="4.8646in" svg:y="2.361in">
        <draw:text-box>
          <text:p><text:span text:style-name="T5">AVDA INDIANOS (LOS), 14 </text:span></text:p>
        </draw:text-box>
      </draw:frame>
      <draw:frame text:anchor-type="page" text:anchor-page-number="2" draw:z-index="99" draw:name="Shape74" draw:style-name="gr1" draw:text-style-name="P2" svg:width="6.1949in" svg:height="0.1843in" svg:x="1.2791in" svg:y="1.4799in">
        <draw:text-box>
          <text:p><text:span text:style-name="T7">Las cancelaciones correctas por los titulares de los citados bonos en el mes de septiembre </text:span></text:p>
        </draw:text-box>
      </draw:frame>
      <draw:line text:anchor-type="page" text:anchor-page-number="5" draw:z-index="98" draw:name="Shape425" draw:style-name="gr2" draw:text-style-name="P2" svg:x1="0.7122in" svg:y1="0.4004in" svg:x2="0.7122in" svg:y2="0.7413in">
        <text:p/>
      </draw:line>
      <draw:frame text:anchor-type="page" text:anchor-page-number="3" draw:z-index="97" draw:name="Shape185" draw:style-name="gr1" draw:text-style-name="P2" svg:width="0.5295in" svg:height="0.1843in" svg:x="1.5736in" svg:y="1.3043in">
        <draw:text-box>
          <text:p><text:span text:style-name="T7">público </text:span></text:p>
        </draw:text-box>
      </draw:frame>
      <draw:frame text:anchor-type="page" text:anchor-page-number="6" draw:z-index="96" draw:name="Shape511" draw:style-name="gr1" draw:text-style-name="P2" svg:width="6.5748in" svg:height="0.1843in" svg:x="0.7874in" svg:y="1.4799in">
        <draw:text-box>
          <text:p><text:span text:style-name="T7">compensaciones por el uso del transporte regular de viajeros de los usuarios titulares de tarjetas </text:span></text:p>
        </draw:text-box>
      </draw:frame>
      <draw:frame text:anchor-type="page" text:anchor-page-number="1" draw:z-index="95" draw:name="Shape12" draw:style-name="gr1" draw:text-style-name="P2" svg:width="0.8177in" svg:height="0.2012in" svg:x="3.8992in" svg:y="2.361in">
        <draw:text-box>
          <text:p><text:span text:style-name="T5">Dirección:</text:span></text:p>
        </draw:text-box>
      </draw:frame>
      <draw:frame text:anchor-type="page" text:anchor-page-number="6" draw:z-index="94" draw:name="Shape510" draw:style-name="gr1" draw:text-style-name="P2" svg:width="6.2795in" svg:height="0.1843in" svg:x="0.7874in" svg:y="1.3043in">
        <draw:text-box>
          <text:p><text:span text:style-name="T6">EUROS CON SESENTA Y DOS CENTIMOS (14.089,62</text:span><text:span text:style-name="T7"> </text:span><text:span text:style-name="T6">€), </text:span><text:span text:style-name="T7">correspondientes al pago de las </text:span></text:p>
        </draw:text-box>
      </draw:frame>
      <draw:frame text:anchor-type="page" text:anchor-page-number="2" draw:z-index="93" draw:name="Shape73" draw:style-name="gr1" draw:text-style-name="P2" svg:width="3.0343in" svg:height="0.1843in" svg:x="0.7874in" svg:y="1.1283in">
        <draw:text-box>
          <text:p><text:span text:style-name="T7">solo procede rectificar el mes de septiembre.</text:span></text:p>
        </draw:text-box>
      </draw:frame>
      <draw:frame text:anchor-type="page" text:anchor-page-number="5" draw:z-index="92" draw:name="Shape434" draw:style-name="gr1" draw:text-style-name="P2" svg:width="0.774in" svg:height="0.1677in" svg:x="4.6339in" svg:y="0.439in">
        <draw:text-box>
          <text:p><text:span text:style-name="T4">275.575,90€</text:span></text:p>
        </draw:text-box>
      </draw:frame>
      <draw:polygon text:anchor-type="page" text:anchor-page-number="4" draw:z-index="91" draw:name="Shape299" draw:style-name="gr4" draw:text-style-name="P3" svg:width="5.9831in" svg:height="0.1756in" svg:x="1.5173in" svg:y="1.115in" svg:viewBox="0 0 15198 447" draw:points="0,0 15198,0 15198,447 0,447">
        <text:p/>
      </draw:polygon>
      <draw:frame text:anchor-type="page" text:anchor-page-number="3" draw:z-index="90" draw:name="Shape184" draw:style-name="gr1" draw:text-style-name="P2" svg:width="0.7323in" svg:height="0.1843in" svg:x="0.7874in" svg:y="1.3043in">
        <draw:text-box>
          <text:p><text:span text:style-name="T7">transporte </text:span></text:p>
        </draw:text-box>
      </draw:frame>
      <draw:frame text:anchor-type="page" text:anchor-page-number="6" draw:z-index="89" draw:name="Shape509" draw:style-name="gr1" draw:text-style-name="P2" svg:width="6.5335in" svg:height="0.1843in" svg:x="0.7874in" svg:y="1.1283in">
        <draw:text-box>
          <text:p><text:span text:style-name="T6">PALMA, S. COOP. NIF nº F-38016671, </text:span><text:span text:style-name="T7">por un importe de </text:span><text:span text:style-name="T6">CATORCE MIL OCHENTA Y NUEVE </text:span></text:p>
        </draw:text-box>
      </draw:frame>
      <draw:frame text:anchor-type="page" text:anchor-page-number="2" draw:z-index="88" draw:name="Shape72" draw:style-name="gr1" draw:text-style-name="P2" svg:width="6.5031in" svg:height="0.1843in" svg:x="0.7874in" svg:y="0.952in">
        <draw:text-box>
          <text:p><text:span text:style-name="T7">rectificado antes de realizar la resolución de las compensaciones del mes de octubre, por tanto, </text:span></text:p>
        </draw:text-box>
      </draw:frame>
      <draw:frame text:anchor-type="page" text:anchor-page-number="5" draw:z-index="87" draw:name="Shape436" draw:style-name="gr1" draw:text-style-name="P2" svg:width="0.774in" svg:height="0.1677in" svg:x="3.2563in" svg:y="0.448in">
        <draw:text-box>
          <text:p><text:span text:style-name="T4">276.600,90€</text:span></text:p>
        </draw:text-box>
      </draw:frame>
      <draw:frame text:anchor-type="page" text:anchor-page-number="3" draw:z-index="86" draw:name="Shape183" draw:style-name="gr1" draw:text-style-name="P2" svg:width="6.3303in" svg:height="0.1843in" svg:x="0.7874in" svg:y="1.1283in">
        <draw:text-box>
          <text:p><text:span text:style-name="T7">para la concesión de bonos destinados al fomento de la movilidad, mediante la utilización del </text:span></text:p>
        </draw:text-box>
      </draw:frame>
      <draw:frame text:anchor-type="page" text:anchor-page-number="1" draw:z-index="85" draw:name="Shape10" draw:style-name="gr1" draw:text-style-name="P2" svg:width="1.1933in" svg:height="0.2012in" svg:x="4.8646in" svg:y="2.1693in">
        <draw:text-box>
          <text:p><text:span text:style-name="T5">COOPERATIVA</text:span></text:p>
        </draw:text-box>
      </draw:frame>
      <draw:polygon text:anchor-type="page" text:anchor-page-number="4" draw:z-index="84" draw:name="Shape296" draw:style-name="gr4" draw:text-style-name="P3" svg:width="5.9831in" svg:height="0.1756in" svg:x="1.5173in" svg:y="0.9394in" svg:viewBox="0 0 15198 447" draw:points="0,0 15198,0 15198,447 0,447">
        <text:p/>
      </draw:polygon>
      <draw:frame text:anchor-type="page" text:anchor-page-number="2" draw:z-index="83" draw:name="Shape71" draw:style-name="gr1" draw:text-style-name="P2" svg:width="6.2232in" svg:height="0.1843in" svg:x="1.2791in" svg:y="0.7772in">
        <draw:text-box>
          <text:p><text:span text:style-name="T7">Señalar que con respecto al error de las cancelaciones en el mes de octubre, esta ya se ha </text:span></text:p>
        </draw:text-box>
      </draw:frame>
      <draw:frame text:anchor-type="page" text:anchor-page-number="1" draw:z-index="82" draw:name="Shape8" draw:style-name="gr1" draw:text-style-name="P2" svg:width="1.5453in" svg:height="0.2012in" svg:x="4.8646in" svg:y="1.978in">
        <draw:text-box>
          <text:p><text:span text:style-name="T5">PALMA SOCIEDAD </text:span></text:p>
        </draw:text-box>
      </draw:frame>
      <draw:frame text:anchor-type="page" text:anchor-page-number="5" draw:z-index="81" draw:name="Shape433" draw:style-name="gr1" draw:text-style-name="P2" svg:width="0.4268in" svg:height="0.1677in" svg:x="2.2339in" svg:y="0.439in">
        <draw:text-box>
          <text:p><text:span text:style-name="T4">25,00€</text:span></text:p>
        </draw:text-box>
      </draw:frame>
      <draw:frame text:anchor-type="page" text:anchor-page-number="4" draw:z-index="80" draw:name="Shape293" draw:style-name="gr1" draw:text-style-name="P2" svg:width="5.7795in" svg:height="0.2071in" svg:x="1.2874in" svg:y="0.4256in">
        <draw:text-box>
          <text:p><text:span text:style-name="T8">las aportaciones dinerarias, sea cual sea su denominación, que las Administraciones </text:span></text:p>
        </draw:text-box>
      </draw:frame>
      <draw:frame text:anchor-type="page" text:anchor-page-number="3" draw:z-index="79" draw:name="Shape182" draw:style-name="gr1" draw:text-style-name="P2" svg:width="5.9433in" svg:height="0.1843in" svg:x="1.2791in" svg:y="0.952in">
        <draw:text-box>
          <text:p><text:span text:style-name="T7">Asimismo, será de aplicación el régimen jurídico determinado en las bases reguladoras </text:span></text:p>
        </draw:text-box>
      </draw:frame>
      <draw:frame text:anchor-type="page" text:anchor-page-number="6" draw:z-index="78" draw:name="Shape508" draw:style-name="gr1" draw:text-style-name="P2" svg:width="6.248in" svg:height="0.1843in" svg:x="0.7874in" svg:y="0.952in">
        <draw:text-box>
          <text:p><text:span text:style-name="T6">Reconocer y liquidar la obligación, </text:span><text:span text:style-name="T7">a favor de la empresa </text:span><text:span text:style-name="T6">TRANSPORTES INSULAR LA </text:span></text:p>
        </draw:text-box>
      </draw:frame>
      <draw:frame text:anchor-type="page" text:anchor-page-number="1" draw:z-index="77" draw:name="Shape7" draw:style-name="gr1" draw:text-style-name="P2" svg:width="2.3598in" svg:height="0.2012in" svg:x="4.8646in" svg:y="1.7862in">
        <draw:text-box>
          <text:p><text:span text:style-name="T5">TRANSPORTES INSULAR LA </text:span></text:p>
        </draw:text-box>
      </draw:frame>
      <draw:frame text:anchor-type="page" text:anchor-page-number="6" draw:z-index="76" draw:name="Shape507" draw:style-name="gr1" draw:text-style-name="P2" svg:width="0.8622in" svg:height="0.1843in" svg:x="0.7874in" svg:y="0.6016in">
        <draw:text-box>
          <text:p><text:span text:style-name="T6">RESUELVO</text:span><text:span text:style-name="T7">:</text:span></text:p>
        </draw:text-box>
      </draw:frame>
      <draw:frame text:anchor-type="page" text:anchor-page-number="3" draw:z-index="75" draw:name="Shape181" draw:style-name="gr1" draw:text-style-name="P2" svg:width="2.1823in" svg:height="0.1843in" svg:x="0.7874in" svg:y="0.6016in">
        <draw:text-box>
          <text:p><text:span text:style-name="T7">consumo real bonos mes ____“.</text:span></text:p>
        </draw:text-box>
      </draw:frame>
      <draw:frame text:anchor-type="page" text:anchor-page-number="2" draw:z-index="74" draw:name="Shape70" draw:style-name="gr1" draw:text-style-name="P2" svg:width="1.8016in" svg:height="0.1843in" svg:x="0.7874in" svg:y="0.6016in">
        <draw:text-box>
          <text:p><text:span text:style-name="T7">estadísticas ya tramitadas.</text:span></text:p>
        </draw:text-box>
      </draw:frame>
      <draw:frame text:anchor-type="page" text:anchor-page-number="5" draw:z-index="73" draw:name="Shape432" draw:style-name="gr1" draw:text-style-name="P2" svg:width="0.326in" svg:height="0.1843in" svg:x="1.1563in" svg:y="0.4319in">
        <draw:text-box>
          <text:p><text:span text:style-name="T7">Total</text:span></text:p>
        </draw:text-box>
      </draw:frame>
      <draw:frame text:anchor-type="page" text:anchor-page-number="4" draw:z-index="72" draw:name="Shape421" draw:style-name="gr1" draw:text-style-name="P2" svg:width="2.713in" svg:height="0.1343in" svg:x="1.4535in" svg:y="11.2244in">
        <draw:text-box>
          <text:p><text:span text:style-name="T9">https://sedeelectronica.cabildodelapalma.es/validacion/</text:span></text:p>
        </draw:text-box>
      </draw:frame>
      <draw:frame text:anchor-type="page" text:anchor-page-number="3" draw:z-index="71" draw:name="Shape180" draw:style-name="gr1" draw:text-style-name="P2" svg:width="6.178in" svg:height="0.1843in" svg:x="0.7874in" svg:y="0.4256in">
        <draw:text-box>
          <text:p><text:span text:style-name="T7">distintas estadísticas a presentar por la empresa concesionaria, se incluirá la hoja 4: Datos </text:span></text:p>
        </draw:text-box>
      </draw:frame>
      <draw:frame text:anchor-type="page" text:anchor-page-number="5" draw:z-index="70" draw:name="Shape503" draw:style-name="gr1" draw:text-style-name="P2" svg:width="2.713in" svg:height="0.1343in" svg:x="1.4535in" svg:y="11.2244in">
        <draw:text-box>
          <text:p><text:span text:style-name="T9">https://sedeelectronica.cabildodelapalma.es/validacion/</text:span></text:p>
        </draw:text-box>
      </draw:frame>
      <draw:frame text:anchor-type="page" text:anchor-page-number="1" draw:z-index="69" draw:name="Shape6" draw:style-name="gr1" draw:text-style-name="P2" svg:width="1.024in" svg:height="0.2012in" svg:x="3.6957in" svg:y="1.7862in">
        <draw:text-box>
          <text:p><text:span text:style-name="T5">Destinatario:</text:span></text:p>
        </draw:text-box>
      </draw:frame>
      <draw:frame text:anchor-type="page" text:anchor-page-number="6" draw:z-index="68" draw:name="Shape506" draw:style-name="gr1" draw:text-style-name="P2" svg:width="5.6161in" svg:height="0.1843in" svg:x="1.2799in" svg:y="0.4256in">
        <draw:text-box>
          <text:p><text:span text:style-name="T7">Considerando la propuesta emitida por el Servicio de Transportes de este Cabildo, </text:span></text:p>
        </draw:text-box>
      </draw:frame>
      <draw:polygon text:anchor-type="page" text:anchor-page-number="4" draw:z-index="67" draw:name="Shape294" draw:style-name="gr4" draw:text-style-name="P3" svg:width="6.2331in" svg:height="0.1756in" svg:x="1.2673in" svg:y="0.5693in" svg:viewBox="0 0 15833 447" draw:points="0,0 15833,0 15833,447 0,447">
        <text:p/>
      </draw:polygon>
      <draw:frame text:anchor-type="page" text:anchor-page-number="2" draw:z-index="66" draw:name="Shape69" draw:style-name="gr1" draw:text-style-name="P2" svg:width="6.7343in" svg:height="0.1843in" svg:x="0.7874in" svg:y="0.4256in">
        <draw:text-box>
          <text:p><text:span text:style-name="T7">275.575,90 cancelaciones, en lugar de 261.063,60, como inicialmente se había considerado en las </text:span></text:p>
        </draw:text-box>
      </draw:frame>
      <draw:polygon text:anchor-type="page" text:anchor-page-number="5" draw:z-index="65" draw:name="Shape426" draw:style-name="gr5" draw:text-style-name="P4" svg:width="1.2209in" svg:height="0.3409in" svg:x="0.7157in" svg:y="0.4004in" svg:viewBox="0 0 3102 867" draw:points="0,0 3102,0 3102,867 0,867">
        <text:p/>
      </draw:polygon>
      <draw:frame text:anchor-type="page" text:anchor-page-number="1" draw:z-index="64" draw:name="Shape66" draw:style-name="gr1" draw:text-style-name="P2" svg:width="2.713in" svg:height="0.1343in" svg:x="1.4535in" svg:y="11.2244in">
        <draw:text-box>
          <text:p><text:span text:style-name="T9">https://sedeelectronica.cabildodelapalma.es/validacion/</text:span></text:p>
        </draw:text-box>
      </draw:frame>
      <draw:frame text:anchor-type="page" text:anchor-page-number="3" draw:z-index="63" draw:name="Shape289" draw:style-name="gr1" draw:text-style-name="P2" svg:width="2.713in" svg:height="0.1343in" svg:x="1.4535in" svg:y="11.2244in">
        <draw:text-box>
          <text:p><text:span text:style-name="T9">https://sedeelectronica.cabildodelapalma.es/validacion/</text:span></text:p>
        </draw:text-box>
      </draw:frame>
      <draw:polygon text:anchor-type="page" text:anchor-page-number="4" draw:z-index="62" draw:name="Shape292" draw:style-name="gr4" draw:text-style-name="P3" svg:width="6.2331in" svg:height="0.1756in" svg:x="1.2673in" svg:y="0.3937in" svg:viewBox="0 0 15833 447" draw:points="0,0 15833,0 15833,447 0,447">
        <text:p/>
      </draw:polygon>
      <draw:frame text:anchor-type="page" text:anchor-page-number="2" draw:z-index="61" draw:name="Shape177" draw:style-name="gr1" draw:text-style-name="P2" svg:width="2.713in" svg:height="0.1343in" svg:x="1.4535in" svg:y="11.2244in">
        <draw:text-box>
          <text:p><text:span text:style-name="T9">https://sedeelectronica.cabildodelapalma.es/validacion/</text:span></text:p>
        </draw:text-box>
      </draw:frame>
      <draw:frame text:anchor-type="page" text:anchor-page-number="6" draw:z-index="60" draw:name="Shape562" draw:style-name="gr1" draw:text-style-name="P2" svg:width="2.713in" svg:height="0.1343in" svg:x="1.4535in" svg:y="11.2244in">
        <draw:text-box>
          <text:p><text:span text:style-name="T9">https://sedeelectronica.cabildodelapalma.es/validacion/</text:span></text:p>
        </draw:text-box>
      </draw:frame>
      <draw:line text:anchor-type="page" text:anchor-page-number="4" draw:z-index="59" draw:name="Shape422" draw:style-name="gr2" draw:text-style-name="P2" svg:x1="0.4882in" svg:y1="11.3323in" svg:x2="7.6819in" svg:y2="11.3323in">
        <text:p/>
      </draw:line>
      <draw:line text:anchor-type="page" text:anchor-page-number="1" draw:z-index="58" draw:name="Shape67" draw:style-name="gr2" draw:text-style-name="P2" svg:x1="0.4882in" svg:y1="11.3323in" svg:x2="7.6819in" svg:y2="11.3323in">
        <text:p/>
      </draw:line>
      <draw:line text:anchor-type="page" text:anchor-page-number="6" draw:z-index="57" draw:name="Shape563" draw:style-name="gr2" draw:text-style-name="P2" svg:x1="0.4882in" svg:y1="11.3323in" svg:x2="7.6819in" svg:y2="11.3323in">
        <text:p/>
      </draw:line>
      <draw:line text:anchor-type="page" text:anchor-page-number="3" draw:z-index="56" draw:name="Shape290" draw:style-name="gr2" draw:text-style-name="P2" svg:x1="0.4882in" svg:y1="11.3323in" svg:x2="7.6819in" svg:y2="11.3323in">
        <text:p/>
      </draw:line>
      <draw:line text:anchor-type="page" text:anchor-page-number="5" draw:z-index="55" draw:name="Shape504" draw:style-name="gr2" draw:text-style-name="P2" svg:x1="0.4882in" svg:y1="11.3323in" svg:x2="7.6819in" svg:y2="11.3323in">
        <text:p/>
      </draw:line>
      <draw:line text:anchor-type="page" text:anchor-page-number="2" draw:z-index="54" draw:name="Shape178" draw:style-name="gr2" draw:text-style-name="P2" svg:x1="0.4882in" svg:y1="11.3323in" svg:x2="7.6819in" svg:y2="11.3323in">
        <text:p/>
      </draw:line>
      <draw:line text:anchor-type="page" text:anchor-page-number="1" draw:z-index="53" draw:name="Shape60" draw:style-name="gr2" draw:text-style-name="P2" svg:x1="0.4882in" svg:y1="10.9421in" svg:x2="7.6819in" svg:y2="10.9421in">
        <text:p/>
      </draw:line>
      <draw:line text:anchor-type="page" text:anchor-page-number="5" draw:z-index="52" draw:name="Shape497" draw:style-name="gr2" draw:text-style-name="P2" svg:x1="0.4882in" svg:y1="10.9421in" svg:x2="7.6819in" svg:y2="10.9421in">
        <text:p/>
      </draw:line>
      <draw:line text:anchor-type="page" text:anchor-page-number="4" draw:z-index="51" draw:name="Shape415" draw:style-name="gr2" draw:text-style-name="P2" svg:x1="0.4882in" svg:y1="10.9421in" svg:x2="7.6819in" svg:y2="10.9421in">
        <text:p/>
      </draw:line>
      <draw:line text:anchor-type="page" text:anchor-page-number="6" draw:z-index="50" draw:name="Shape556" draw:style-name="gr2" draw:text-style-name="P2" svg:x1="0.4882in" svg:y1="10.9421in" svg:x2="7.6819in" svg:y2="10.9421in">
        <text:p/>
      </draw:line>
      <draw:line text:anchor-type="page" text:anchor-page-number="2" draw:z-index="49" draw:name="Shape171" draw:style-name="gr2" draw:text-style-name="P2" svg:x1="0.4882in" svg:y1="10.9421in" svg:x2="7.6819in" svg:y2="10.9421in">
        <text:p/>
      </draw:line>
      <draw:line text:anchor-type="page" text:anchor-page-number="3" draw:z-index="48" draw:name="Shape283" draw:style-name="gr2" draw:text-style-name="P2" svg:x1="0.4882in" svg:y1="10.9421in" svg:x2="7.6819in" svg:y2="10.9421in">
        <text:p/>
      </draw:line>
      <draw:line text:anchor-type="page" text:anchor-page-number="5" draw:z-index="47" draw:name="Shape500" draw:style-name="gr2" draw:text-style-name="P2" svg:x1="7.6783in" svg:y1="10.9457in" svg:x2="7.6783in" svg:y2="11.3291in">
        <text:p/>
      </draw:line>
      <draw:line text:anchor-type="page" text:anchor-page-number="4" draw:z-index="46" draw:name="Shape418" draw:style-name="gr2" draw:text-style-name="P2" svg:x1="7.6783in" svg:y1="10.9457in" svg:x2="7.6783in" svg:y2="11.3291in">
        <text:p/>
      </draw:line>
      <draw:line text:anchor-type="page" text:anchor-page-number="6" draw:z-index="45" draw:name="Shape559" draw:style-name="gr2" draw:text-style-name="P2" svg:x1="7.6783in" svg:y1="10.9457in" svg:x2="7.6783in" svg:y2="11.3291in">
        <text:p/>
      </draw:line>
      <draw:line text:anchor-type="page" text:anchor-page-number="1" draw:z-index="44" draw:name="Shape63" draw:style-name="gr2" draw:text-style-name="P2" svg:x1="7.6783in" svg:y1="10.9457in" svg:x2="7.6783in" svg:y2="11.3291in">
        <text:p/>
      </draw:line>
      <draw:line text:anchor-type="page" text:anchor-page-number="2" draw:z-index="43" draw:name="Shape174" draw:style-name="gr2" draw:text-style-name="P2" svg:x1="7.6783in" svg:y1="10.9457in" svg:x2="7.6783in" svg:y2="11.3291in">
        <text:p/>
      </draw:line>
      <draw:line text:anchor-type="page" text:anchor-page-number="3" draw:z-index="42" draw:name="Shape286" draw:style-name="gr2" draw:text-style-name="P2" svg:x1="7.6783in" svg:y1="10.9457in" svg:x2="7.6783in" svg:y2="11.3291in">
        <text:p/>
      </draw:line>
      <draw:line text:anchor-type="page" text:anchor-page-number="2" draw:z-index="41" draw:name="Shape173" draw:style-name="gr2" draw:text-style-name="P2" svg:x1="1.3783in" svg:y1="10.9457in" svg:x2="1.3783in" svg:y2="11.3291in">
        <text:p/>
      </draw:line>
      <draw:line text:anchor-type="page" text:anchor-page-number="6" draw:z-index="40" draw:name="Shape558" draw:style-name="gr2" draw:text-style-name="P2" svg:x1="1.3783in" svg:y1="10.9457in" svg:x2="1.3783in" svg:y2="11.3291in">
        <text:p/>
      </draw:line>
      <draw:line text:anchor-type="page" text:anchor-page-number="4" draw:z-index="39" draw:name="Shape417" draw:style-name="gr2" draw:text-style-name="P2" svg:x1="1.3783in" svg:y1="10.9457in" svg:x2="1.3783in" svg:y2="11.3291in">
        <text:p/>
      </draw:line>
      <draw:line text:anchor-type="page" text:anchor-page-number="3" draw:z-index="38" draw:name="Shape285" draw:style-name="gr2" draw:text-style-name="P2" svg:x1="1.3783in" svg:y1="10.9457in" svg:x2="1.3783in" svg:y2="11.3291in">
        <text:p/>
      </draw:line>
      <draw:line text:anchor-type="page" text:anchor-page-number="5" draw:z-index="37" draw:name="Shape499" draw:style-name="gr2" draw:text-style-name="P2" svg:x1="1.3783in" svg:y1="10.9457in" svg:x2="1.3783in" svg:y2="11.3291in">
        <text:p/>
      </draw:line>
      <draw:line text:anchor-type="page" text:anchor-page-number="1" draw:z-index="36" draw:name="Shape62" draw:style-name="gr2" draw:text-style-name="P2" svg:x1="1.3783in" svg:y1="10.9457in" svg:x2="1.3783in" svg:y2="11.3291in">
        <text:p/>
      </draw:line>
      <draw:line text:anchor-type="page" text:anchor-page-number="2" draw:z-index="35" draw:name="Shape172" draw:style-name="gr2" draw:text-style-name="P2" svg:x1="0.4913in" svg:y1="10.9457in" svg:x2="0.4913in" svg:y2="11.3291in">
        <text:p/>
      </draw:line>
      <draw:line text:anchor-type="page" text:anchor-page-number="3" draw:z-index="34" draw:name="Shape284" draw:style-name="gr2" draw:text-style-name="P2" svg:x1="0.4913in" svg:y1="10.9457in" svg:x2="0.4913in" svg:y2="11.3291in">
        <text:p/>
      </draw:line>
      <draw:line text:anchor-type="page" text:anchor-page-number="4" draw:z-index="33" draw:name="Shape416" draw:style-name="gr2" draw:text-style-name="P2" svg:x1="0.4913in" svg:y1="10.9457in" svg:x2="0.4913in" svg:y2="11.3291in">
        <text:p/>
      </draw:line>
      <draw:line text:anchor-type="page" text:anchor-page-number="5" draw:z-index="32" draw:name="Shape498" draw:style-name="gr2" draw:text-style-name="P2" svg:x1="0.4913in" svg:y1="10.9457in" svg:x2="0.4913in" svg:y2="11.3291in">
        <text:p/>
      </draw:line>
      <draw:line text:anchor-type="page" text:anchor-page-number="6" draw:z-index="31" draw:name="Shape557" draw:style-name="gr2" draw:text-style-name="P2" svg:x1="0.4913in" svg:y1="10.9457in" svg:x2="0.4913in" svg:y2="11.3291in">
        <text:p/>
      </draw:line>
      <draw:line text:anchor-type="page" text:anchor-page-number="1" draw:z-index="30" draw:name="Shape61" draw:style-name="gr2" draw:text-style-name="P2" svg:x1="0.4913in" svg:y1="10.9457in" svg:x2="0.4913in" svg:y2="11.3291in">
        <text:p/>
      </draw:line>
      <draw:frame text:anchor-type="page" text:anchor-page-number="4" draw:z-index="29" draw:name="Shape420" draw:style-name="gr1" draw:text-style-name="P2" svg:width="2.9598in" svg:height="0.1343in" svg:x="1.4535in" svg:y="11.0965in">
        <draw:text-box>
          <text:p><text:span text:style-name="T9">Código de verificación electrónica: 14156515441646475121</text:span></text:p>
        </draw:text-box>
      </draw:frame>
      <draw:frame text:anchor-type="page" text:anchor-page-number="1" draw:z-index="28" draw:name="Shape65" draw:style-name="gr1" draw:text-style-name="P2" svg:width="2.9598in" svg:height="0.1343in" svg:x="1.4535in" svg:y="11.0965in">
        <draw:text-box>
          <text:p><text:span text:style-name="T9">Código de verificación electrónica: 14156515441646475121</text:span></text:p>
        </draw:text-box>
      </draw:frame>
      <draw:frame text:anchor-type="page" text:anchor-page-number="6" draw:z-index="27" draw:name="Shape561" draw:style-name="gr1" draw:text-style-name="P2" svg:width="2.9598in" svg:height="0.1343in" svg:x="1.4535in" svg:y="11.0965in">
        <draw:text-box>
          <text:p><text:span text:style-name="T9">Código de verificación electrónica: 14156515441646475121</text:span></text:p>
        </draw:text-box>
      </draw:frame>
      <draw:frame text:anchor-type="page" text:anchor-page-number="5" draw:z-index="26" draw:name="Shape502" draw:style-name="gr1" draw:text-style-name="P2" svg:width="2.9598in" svg:height="0.1343in" svg:x="1.4535in" svg:y="11.0965in">
        <draw:text-box>
          <text:p><text:span text:style-name="T9">Código de verificación electrónica: 14156515441646475121</text:span></text:p>
        </draw:text-box>
      </draw:frame>
      <draw:frame text:anchor-type="page" text:anchor-page-number="2" draw:z-index="25" draw:name="Shape176" draw:style-name="gr1" draw:text-style-name="P2" svg:width="2.9598in" svg:height="0.1343in" svg:x="1.4535in" svg:y="11.0965in">
        <draw:text-box>
          <text:p><text:span text:style-name="T9">Código de verificación electrónica: 14156515441646475121</text:span></text:p>
        </draw:text-box>
      </draw:frame>
      <draw:frame text:anchor-type="page" text:anchor-page-number="3" draw:z-index="24" draw:name="Shape288" draw:style-name="gr1" draw:text-style-name="P2" svg:width="2.9598in" svg:height="0.1343in" svg:x="1.4535in" svg:y="11.0965in">
        <draw:text-box>
          <text:p><text:span text:style-name="T9">Código de verificación electrónica: 14156515441646475121</text:span></text:p>
        </draw:text-box>
      </draw:frame>
      <draw:frame text:anchor-type="page" text:anchor-page-number="5" draw:z-index="23" draw:name="Shape501" draw:style-name="gr1" draw:text-style-name="P2" svg:width="4.9768in" svg:height="0.1343in" svg:x="1.4535in" svg:y="10.9689in">
        <draw:text-box>
          <text:p><text:span text:style-name="T9">Cabildo Insular de La Palma. El registro realizado está amparado en el Artículo 16 de la Ley 39/2015.</text:span></text:p>
        </draw:text-box>
      </draw:frame>
      <draw:frame text:anchor-type="page" text:anchor-page-number="4" draw:z-index="22" draw:name="Shape419" draw:style-name="gr1" draw:text-style-name="P2" svg:width="4.9768in" svg:height="0.1343in" svg:x="1.4535in" svg:y="10.9689in">
        <draw:text-box>
          <text:p><text:span text:style-name="T9">Cabildo Insular de La Palma. El registro realizado está amparado en el Artículo 16 de la Ley 39/2015.</text:span></text:p>
        </draw:text-box>
      </draw:frame>
      <draw:frame text:anchor-type="page" text:anchor-page-number="1" draw:z-index="21" draw:name="Shape64" draw:style-name="gr1" draw:text-style-name="P2" svg:width="4.9768in" svg:height="0.1343in" svg:x="1.4535in" svg:y="10.9689in">
        <draw:text-box>
          <text:p><text:span text:style-name="T9">Cabildo Insular de La Palma. El registro realizado está amparado en el Artículo 16 de la Ley 39/2015.</text:span></text:p>
        </draw:text-box>
      </draw:frame>
      <draw:frame text:anchor-type="page" text:anchor-page-number="6" draw:z-index="20" draw:name="Shape560" draw:style-name="gr1" draw:text-style-name="P2" svg:width="4.9768in" svg:height="0.1343in" svg:x="1.4535in" svg:y="10.9689in">
        <draw:text-box>
          <text:p><text:span text:style-name="T9">Cabildo Insular de La Palma. El registro realizado está amparado en el Artículo 16 de la Ley 39/2015.</text:span></text:p>
        </draw:text-box>
      </draw:frame>
      <draw:frame text:anchor-type="page" text:anchor-page-number="3" draw:z-index="19" draw:name="Shape287" draw:style-name="gr1" draw:text-style-name="P2" svg:width="4.9768in" svg:height="0.1343in" svg:x="1.4535in" svg:y="10.9689in">
        <draw:text-box>
          <text:p><text:span text:style-name="T9">Cabildo Insular de La Palma. El registro realizado está amparado en el Artículo 16 de la Ley 39/2015.</text:span></text:p>
        </draw:text-box>
      </draw:frame>
      <draw:frame text:anchor-type="page" text:anchor-page-number="2" draw:z-index="18" draw:name="Shape175" draw:style-name="gr1" draw:text-style-name="P2" svg:width="4.9768in" svg:height="0.1343in" svg:x="1.4535in" svg:y="10.9689in">
        <draw:text-box>
          <text:p><text:span text:style-name="T9">Cabildo Insular de La Palma. El registro realizado está amparado en el Artículo 16 de la Ley 39/2015.</text:span></text:p>
        </draw:text-box>
      </draw:frame>
      <draw:frame text:anchor-type="page" text:anchor-page-number="6" draw:z-index="17" draw:name="Shape555" draw:style-name="gr1" draw:text-style-name="P2" svg:width="0.9425in" svg:height="0.2024in" svg:x="6.578in" svg:y="10.3417in">
        <draw:text-box>
          <text:p><text:span text:style-name="T13">Página </text:span><text:span text:style-name="T14">6</text:span><text:span text:style-name="T13"> de </text:span><text:span text:style-name="T14">6</text:span><text:span text:style-name="T13"> </text:span></text:p>
        </draw:text-box>
      </draw:frame>
      <draw:frame text:anchor-type="page" text:anchor-page-number="5" draw:z-index="16" draw:name="Shape496" draw:style-name="gr1" draw:text-style-name="P2" svg:width="0.9425in" svg:height="0.2024in" svg:x="6.578in" svg:y="10.3417in">
        <draw:text-box>
          <text:p><text:span text:style-name="T13">Página </text:span><text:span text:style-name="T14">5</text:span><text:span text:style-name="T13"> de </text:span><text:span text:style-name="T14">6</text:span><text:span text:style-name="T13"> </text:span></text:p>
        </draw:text-box>
      </draw:frame>
      <draw:frame text:anchor-type="page" text:anchor-page-number="4" draw:z-index="15" draw:name="Shape414" draw:style-name="gr1" draw:text-style-name="P2" svg:width="0.9425in" svg:height="0.2024in" svg:x="6.578in" svg:y="10.3417in">
        <draw:text-box>
          <text:p><text:span text:style-name="T13">Página </text:span><text:span text:style-name="T14">4</text:span><text:span text:style-name="T13"> de </text:span><text:span text:style-name="T14">6</text:span><text:span text:style-name="T13"> </text:span></text:p>
        </draw:text-box>
      </draw:frame>
      <draw:frame text:anchor-type="page" text:anchor-page-number="1" draw:z-index="14" draw:name="Shape59" draw:style-name="gr1" draw:text-style-name="P2" svg:width="0.9425in" svg:height="0.2024in" svg:x="6.578in" svg:y="10.3417in">
        <draw:text-box>
          <text:p><text:span text:style-name="T13">Página </text:span><text:span text:style-name="T14">1</text:span><text:span text:style-name="T13"> de </text:span><text:span text:style-name="T14">6</text:span><text:span text:style-name="T13"> </text:span></text:p>
        </draw:text-box>
      </draw:frame>
      <draw:frame text:anchor-type="page" text:anchor-page-number="2" draw:z-index="13" draw:name="Shape170" draw:style-name="gr1" draw:text-style-name="P2" svg:width="0.9425in" svg:height="0.2024in" svg:x="6.578in" svg:y="10.3417in">
        <draw:text-box>
          <text:p><text:span text:style-name="T13">Página </text:span><text:span text:style-name="T14">2</text:span><text:span text:style-name="T13"> de </text:span><text:span text:style-name="T14">6</text:span><text:span text:style-name="T13"> </text:span></text:p>
        </draw:text-box>
      </draw:frame>
      <draw:frame text:anchor-type="page" text:anchor-page-number="3" draw:z-index="12" draw:name="Shape282" draw:style-name="gr1" draw:text-style-name="P2" svg:width="0.9425in" svg:height="0.2024in" svg:x="6.578in" svg:y="10.3417in">
        <draw:text-box>
          <text:p><text:span text:style-name="T13">Página </text:span><text:span text:style-name="T14">3</text:span><text:span text:style-name="T13"> de </text:span><text:span text:style-name="T14">6</text:span><text:span text:style-name="T13"> </text:span></text:p>
        </draw:text-box>
      </draw:frame>
      <draw:polygon text:anchor-type="page" text:anchor-page-number="6" draw:z-index="11" draw:name="Shape554" draw:style-name="gr4" draw:text-style-name="P3" svg:width="8.3331in" svg:height="6.25in" svg:x="0in" svg:y="6.25in" svg:viewBox="0 0 21167 15876" draw:points="0,0 21167,0 21167,15876 0,15876">
        <text:p/>
      </draw:polygon>
      <draw:polygon text:anchor-type="page" text:anchor-page-number="5" draw:z-index="10" draw:name="Shape474" draw:style-name="gr4" draw:text-style-name="P3" svg:width="8.3331in" svg:height="6.25in" svg:x="0in" svg:y="6.25in" svg:viewBox="0 0 21167 15876" draw:points="0,0 21167,0 21167,15876 0,15876">
        <text:p/>
      </draw:polygon>
      <draw:polygon text:anchor-type="page" text:anchor-page-number="1" draw:z-index="9" draw:name="Shape30" draw:style-name="gr4" draw:text-style-name="P3" svg:width="8.3331in" svg:height="6.25in" svg:x="0in" svg:y="6.25in" svg:viewBox="0 0 21167 15876" draw:points="0,0 21167,0 21167,15876 0,15876">
        <text:p/>
      </draw:polygon>
      <draw:polygon text:anchor-type="page" text:anchor-page-number="3" draw:z-index="8" draw:name="Shape246" draw:style-name="gr4" draw:text-style-name="P3" svg:width="8.3331in" svg:height="6.25in" svg:x="0in" svg:y="6.25in" svg:viewBox="0 0 21167 15876" draw:points="0,0 21167,0 21167,15876 0,15876">
        <text:p/>
      </draw:polygon>
      <draw:polygon text:anchor-type="page" text:anchor-page-number="2" draw:z-index="7" draw:name="Shape149" draw:style-name="gr4" draw:text-style-name="P3" svg:width="8.3331in" svg:height="6.25in" svg:x="0in" svg:y="6.25in" svg:viewBox="0 0 21167 15876" draw:points="0,0 21167,0 21167,15876 0,15876">
        <text:p/>
      </draw:polygon>
      <draw:polygon text:anchor-type="page" text:anchor-page-number="4" draw:z-index="6" draw:name="Shape348" draw:style-name="gr4" draw:text-style-name="P3" svg:width="8.3331in" svg:height="6.25in" svg:x="0in" svg:y="6.25in" svg:viewBox="0 0 21167 15876" draw:points="0,0 21167,0 21167,15876 0,15876">
        <text:p/>
      </draw:polygon>
      <draw:polygon text:anchor-type="page" text:anchor-page-number="6" draw:z-index="5" draw:name="Shape505" draw:style-name="gr4" draw:text-style-name="P3" svg:width="8.3331in" svg:height="6.25in" svg:x="0in" svg:y="0in" svg:viewBox="0 0 21167 15876" draw:points="0,0 21167,0 21167,15876 0,15876">
        <text:p/>
      </draw:polygon>
      <draw:polygon text:anchor-type="page" text:anchor-page-number="5" draw:z-index="4" draw:name="Shape423" draw:style-name="gr4" draw:text-style-name="P3" svg:width="8.3331in" svg:height="6.25in" svg:x="0in" svg:y="0in" svg:viewBox="0 0 21167 15876" draw:points="0,0 21167,0 21167,15876 0,15876">
        <text:p/>
      </draw:polygon>
      <draw:polygon text:anchor-type="page" text:anchor-page-number="4" draw:z-index="3" draw:name="Shape291" draw:style-name="gr4" draw:text-style-name="P3" svg:width="8.3331in" svg:height="6.25in" svg:x="0in" svg:y="0in" svg:viewBox="0 0 21167 15876" draw:points="0,0 21167,0 21167,15876 0,15876">
        <text:p/>
      </draw:polygon>
      <draw:polygon text:anchor-type="page" text:anchor-page-number="3" draw:z-index="2" draw:name="Shape179" draw:style-name="gr4" draw:text-style-name="P3" svg:width="8.3331in" svg:height="6.25in" svg:x="0in" svg:y="0in" svg:viewBox="0 0 21167 15876" draw:points="0,0 21167,0 21167,15876 0,15876">
        <text:p/>
      </draw:polygon>
      <draw:polygon text:anchor-type="page" text:anchor-page-number="2" draw:z-index="1" draw:name="Shape68" draw:style-name="gr4" draw:text-style-name="P3" svg:width="8.3331in" svg:height="6.25in" svg:x="0in" svg:y="0in" svg:viewBox="0 0 21167 15876" draw:points="0,0 21167,0 21167,15876 0,15876">
        <text:p/>
      </draw:polygon>
      <draw:polygon text:anchor-type="page" text:anchor-page-number="1" draw:z-index="0" draw:name="Shape1" draw:style-name="gr4" draw:text-style-name="P3" svg:width="8.3331in" svg:height="6.25in" svg:x="0in" svg:y="0in" svg:viewBox="0 0 21167 15876" draw:points="0,0 21167,0 21167,15876 0,15876">
        <text:p/>
      </draw:polygon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1" svg:font-family="Arial"/>
    <style:font-face style:name="Courier New1" svg:font-family="'Courier New'"/>
    <style:font-face style:name="DejaVu Sans2" svg:font-family="'DejaVu Sans'"/>
    <style:font-face style:name="Symbol1" svg:font-family="Symbol"/>
    <style:font-face style:name="Times New Roman1" svg:font-family="'Times New Roman'"/>
    <style:font-face style:name="Noto Sans1" svg:font-family="'Noto Sans'" style:font-family-generic="swiss"/>
    <style:font-face style:name="Arial" svg:font-family="Arial" style:font-pitch="variable"/>
    <style:font-face style:name="Courier New" svg:font-family="'Courier New'" style:font-pitch="variable"/>
    <style:font-face style:name="DejaVu Sans1" svg:font-family="'DejaVu Sans'" style:font-pitch="variable"/>
    <style:font-face style:name="DejaVu Serif1" svg:font-family="'DejaVu Serif'" style:font-pitch="variable"/>
    <style:font-face style:name="Symbol" svg:font-family="Symbol" style:font-pitch="variable"/>
    <style:font-face style:name="Times New Roman" svg:font-family="'Times New Roman'" style:font-pitch="variable"/>
    <style:font-face style:name="DejaVu Serif" svg:font-family="'DejaVu Serif'" style:font-family-generic="roman" style:font-pitch="variable"/>
    <style:font-face style:name="DejaVu Sans" svg:font-family="'DejaVu Sans'" style:font-family-generic="swiss" style:font-pitch="variable"/>
    <style:font-face style:name="Noto Sans" svg:font-family="'Noto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erif" fo:font-size="12pt" fo:language="en" fo:country="US" style:letter-kerning="true" style:font-name-asian="SimSun" style:font-size-asian="10.5pt" style:language-asian="zh" style:country-asian="CN" style:font-name-complex="Noto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DejaVu Serif" fo:font-size="12pt" fo:language="en" fo:country="US" style:letter-kerning="true" style:font-name-asian="SimSun" style:font-size-asian="10.5pt" style:language-asian="zh" style:country-asian="CN" style:font-name-complex="Noto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DejaVu Sans" fo:font-family="'DejaVu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1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1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1" style:font-family-complex="'Noto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3937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aster-page3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0" meta:image-count="0" meta:object-count="0" meta:page-count="6" meta:paragraph-count="0" meta:word-count="0" meta:character-count="0" meta:non-whitespace-character-count="0"/>
    <meta:generator>LibreOffice/7.0.4.2$Linux_X86_64 LibreOffice_project/00$Build-2</meta:generator>
  </office:meta>
</office:document-meta>
</file>