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" style:parent-style-name="Normal" style:family="paragraph">
      <style:paragraph-properties style:punctuation-wrap="simple"/>
    </style:style>
    <style:style style:name="T1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" style:parent-style-name="Normal" style:family="paragraph">
      <style:paragraph-properties style:punctuation-wrap="simple"/>
    </style:style>
    <style:style style:name="T2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" style:parent-style-name="Normal" style:family="paragraph">
      <style:paragraph-properties style:punctuation-wrap="simple"/>
    </style:style>
    <style:style style:name="T2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" style:parent-style-name="Normal" style:family="paragraph">
      <style:paragraph-properties style:punctuation-wrap="simple"/>
    </style:style>
    <style:style style:name="T2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" style:parent-style-name="Normal" style:family="paragraph">
      <style:paragraph-properties style:punctuation-wrap="simple"/>
    </style:style>
    <style:style style:name="T3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" style:parent-style-name="Normal" style:family="paragraph">
      <style:paragraph-properties style:punctuation-wrap="simple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" style:parent-style-name="Normal" style:family="paragraph">
      <style:paragraph-properties style:punctuation-wrap="simple"/>
    </style:style>
    <style:style style:name="T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" style:parent-style-name="Normal" style:family="paragraph">
      <style:paragraph-properties style:punctuation-wrap="simple"/>
    </style:style>
    <style:style style:name="T5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" style:parent-style-name="Normal" style:family="paragraph">
      <style:paragraph-properties style:punctuation-wrap="simple"/>
    </style:style>
    <style:style style:name="T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" style:parent-style-name="Normal" style:family="paragraph">
      <style:paragraph-properties style:punctuation-wrap="simple"/>
    </style:style>
    <style:style style:name="T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" style:parent-style-name="Normal" style:family="paragraph">
      <style:paragraph-properties style:punctuation-wrap="simple"/>
    </style:style>
    <style:style style:name="T83" style:parent-style-name="Fuentedepárrafopredeter." style:family="text">
      <style:text-properties style:font-name="Times New Roman" fo:color="#000000"/>
    </style:style>
    <style:style style:name="T84" style:parent-style-name="Fuentedepárrafopredeter." style:family="text">
      <style:text-properties style:font-name="Times New Roman" fo:font-weight="bold" style:font-weight-asian="bold" fo:color="#000000"/>
    </style:style>
    <style:style style:name="T85" style:parent-style-name="Fuentedepárrafopredeter." style:family="text">
      <style:text-properties style:font-name="Times New Roman" fo:color="#000000"/>
    </style:style>
    <style:style style:name="T86" style:parent-style-name="Fuentedepárrafopredeter." style:family="text">
      <style:text-properties style:font-name="Times New Roman" fo:font-weight="bold" style:font-weight-asian="bold" fo:color="#000000"/>
    </style:style>
    <style:style style:name="T87" style:parent-style-name="Fuentedepárrafopredeter." style:family="text">
      <style:text-properties style:font-name="Times New Roman" fo:color="#000000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" style:parent-style-name="Normal" style:family="paragraph">
      <style:paragraph-properties style:punctuation-wrap="simple"/>
    </style:style>
    <style:style style:name="T94" style:parent-style-name="Fuentedepárrafopredeter." style:family="text">
      <style:text-properties style:font-name="Arial" fo:color="#000000" fo:font-size="8pt" style:font-size-asian="8pt" style:font-size-complex="8pt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color="#000000" fo:font-size="8pt" style:font-size-asian="8pt" style:font-size-complex="8pt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" style:parent-style-name="Normal" style:family="paragraph">
      <style:paragraph-properties style:punctuation-wrap="simple"/>
    </style:style>
    <style:style style:name="T100" style:parent-style-name="Fuentedepárrafopredeter." style:family="text">
      <style:text-properties style:font-name="Arial" fo:color="#000000" fo:font-size="8pt" style:font-size-asian="8pt" style:font-size-complex="8pt"/>
    </style:style>
    <style:style style:name="T101" style:parent-style-name="Fuentedepárrafopredeter." style:family="text">
      <style:text-properties style:font-name="Arial" fo:color="#000000" fo:font-size="8pt" style:font-size-asian="8pt" style:font-size-complex="8pt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" style:parent-style-name="Normal" style:family="paragraph">
      <style:paragraph-properties style:punctuation-wrap="simple"/>
    </style:style>
    <style:style style:name="T105" style:parent-style-name="Fuentedepárrafopredeter." style:family="text">
      <style:text-properties style:font-name="Arial" fo:font-weight="bold" style:font-weight-asian="bold" fo:color="#000000"/>
    </style:style>
    <style:style style:name="T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font-weight="bold" style:font-weight-asian="bold" fo:color="#000000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" style:parent-style-name="Normal" style:family="paragraph">
      <style:paragraph-properties style:punctuation-wrap="simple"/>
    </style:style>
    <style:style style:name="T1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" style:parent-style-name="Normal" style:family="paragraph">
      <style:paragraph-properties style:punctuation-wrap="simple"/>
    </style:style>
    <style:style style:name="T147" style:parent-style-name="Fuentedepárrafopredeter." style:family="text">
      <style:text-properties style:font-name="Arial" fo:font-weight="bold" style:font-weight-asian="bold" fo:color="#000000"/>
    </style:style>
    <style:style style:name="T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" style:parent-style-name="Normal" style:family="paragraph">
      <style:paragraph-properties style:punctuation-wrap="simple"/>
    </style:style>
    <style:style style:name="T150" style:parent-style-name="Fuentedepárrafopredeter." style:family="text">
      <style:text-properties style:font-name="Arial" fo:font-weight="bold" style:font-weight-asian="bold" fo:color="#000000"/>
    </style:style>
    <style:style style:name="T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" style:parent-style-name="Normal" style:family="paragraph">
      <style:paragraph-properties style:punctuation-wrap="simple"/>
    </style:style>
    <style:style style:name="T153" style:parent-style-name="Fuentedepárrafopredeter." style:family="text">
      <style:text-properties style:font-name="Arial" fo:font-weight="bold" style:font-weight-asian="bold" fo:color="#000000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" style:parent-style-name="Normal" style:family="paragraph">
      <style:paragraph-properties style:punctuation-wrap="simple"/>
    </style:style>
    <style:style style:name="T1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family="paragraph">
      <style:paragraph-properties style:punctuation-wrap="simple"/>
    </style:style>
    <style:style style:name="T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" style:parent-style-name="Normal" style:family="paragraph">
      <style:paragraph-properties style:punctuation-wrap="simple"/>
    </style:style>
    <style:style style:name="T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" style:parent-style-name="Normal" style:family="paragraph">
      <style:paragraph-properties style:punctuation-wrap="simple"/>
    </style:style>
    <style:style style:name="T1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" style:parent-style-name="Normal" style:family="paragraph">
      <style:paragraph-properties style:punctuation-wrap="simple"/>
    </style:style>
    <style:style style:name="T1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" style:parent-style-name="Normal" style:family="paragraph">
      <style:paragraph-properties style:punctuation-wrap="simple"/>
    </style:style>
    <style:style style:name="T1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" style:parent-style-name="Normal" style:family="paragraph">
      <style:paragraph-properties style:punctuation-wrap="simple"/>
    </style:style>
    <style:style style:name="T1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" style:parent-style-name="Normal" style:family="paragraph">
      <style:paragraph-properties style:punctuation-wrap="simple"/>
    </style:style>
    <style:style style:name="T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" style:parent-style-name="Normal" style:family="paragraph">
      <style:paragraph-properties style:punctuation-wrap="simple"/>
    </style:style>
    <style:style style:name="T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P184" style:parent-style-name="Normal" style:master-page-name="MP1" style:family="paragraph">
      <style:paragraph-properties fo:break-before="page"/>
    </style:style>
    <style:style style:name="T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" style:parent-style-name="Normal" style:family="paragraph">
      <style:paragraph-properties style:punctuation-wrap="simple"/>
    </style:style>
    <style:style style:name="T1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" style:parent-style-name="Normal" style:family="paragraph">
      <style:paragraph-properties style:punctuation-wrap="simple"/>
    </style:style>
    <style:style style:name="T1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" style:parent-style-name="Normal" style:family="paragraph">
      <style:paragraph-properties style:punctuation-wrap="simple"/>
    </style:style>
    <style:style style:name="T1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" style:parent-style-name="Normal" style:family="paragraph">
      <style:paragraph-properties style:punctuation-wrap="simple"/>
    </style:style>
    <style:style style:name="T2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" style:parent-style-name="Normal" style:family="paragraph">
      <style:paragraph-properties style:punctuation-wrap="simple"/>
    </style:style>
    <style:style style:name="T2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" style:parent-style-name="Normal" style:family="paragraph">
      <style:paragraph-properties style:punctuation-wrap="simple"/>
    </style:style>
    <style:style style:name="T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" style:parent-style-name="Normal" style:family="paragraph">
      <style:paragraph-properties style:punctuation-wrap="simple"/>
    </style:style>
    <style:style style:name="T2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" style:parent-style-name="Normal" style:family="paragraph">
      <style:paragraph-properties style:punctuation-wrap="simple"/>
    </style:style>
    <style:style style:name="T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" style:parent-style-name="Normal" style:family="paragraph">
      <style:paragraph-properties style:punctuation-wrap="simple"/>
    </style:style>
    <style:style style:name="T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" style:parent-style-name="Normal" style:family="paragraph">
      <style:paragraph-properties style:punctuation-wrap="simple"/>
    </style:style>
    <style:style style:name="T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" style:parent-style-name="Normal" style:family="paragraph">
      <style:paragraph-properties style:punctuation-wrap="simple"/>
    </style:style>
    <style:style style:name="T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" style:parent-style-name="Normal" style:family="paragraph">
      <style:paragraph-properties style:punctuation-wrap="simple"/>
    </style:style>
    <style:style style:name="T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" style:parent-style-name="Normal" style:family="paragraph">
      <style:paragraph-properties style:punctuation-wrap="simple"/>
    </style:style>
    <style:style style:name="T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" style:parent-style-name="Normal" style:family="paragraph">
      <style:paragraph-properties style:punctuation-wrap="simple"/>
    </style:style>
    <style:style style:name="T2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" style:parent-style-name="Normal" style:family="paragraph">
      <style:paragraph-properties style:punctuation-wrap="simple"/>
    </style:style>
    <style:style style:name="T264" style:parent-style-name="Fuentedepárrafopredeter." style:family="text">
      <style:text-properties style:font-name="Arial" fo:color="#000000" fo:font-size="8pt" style:font-size-asian="8pt" style:font-size-complex="8pt"/>
    </style:style>
    <style:style style:name="T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" style:parent-style-name="Normal" style:family="paragraph">
      <style:paragraph-properties style:punctuation-wrap="simple"/>
    </style:style>
    <style:style style:name="T267" style:parent-style-name="Fuentedepárrafopredeter." style:family="text">
      <style:text-properties style:font-name="Arial" fo:color="#000000" fo:font-size="8pt" style:font-size-asian="8pt" style:font-size-complex="8pt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" style:parent-style-name="Normal" style:family="paragraph">
      <style:paragraph-properties style:punctuation-wrap="simple"/>
    </style:style>
    <style:style style:name="T270" style:parent-style-name="Fuentedepárrafopredeter." style:family="text">
      <style:text-properties style:font-name="Arial" fo:color="#000000" fo:font-size="8pt" style:font-size-asian="8pt" style:font-size-complex="8pt"/>
    </style:style>
    <style:style style:name="T271" style:parent-style-name="Fuentedepárrafopredeter." style:family="text">
      <style:text-properties style:font-name="Arial" fo:color="#000000" fo:font-size="8pt" style:font-size-asian="8pt" style:font-size-complex="8pt"/>
    </style:style>
    <style:style style:name="T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Times New Roman" fo:color="#000000"/>
    </style:style>
    <style:style style:name="T279" style:parent-style-name="Fuentedepárrafopredeter." style:family="text">
      <style:text-properties style:font-name="Times New Roman" fo:font-weight="bold" style:font-weight-asian="bold" fo:color="#000000"/>
    </style:style>
    <style:style style:name="T280" style:parent-style-name="Fuentedepárrafopredeter." style:family="text">
      <style:text-properties style:font-name="Times New Roman" fo:color="#000000"/>
    </style:style>
    <style:style style:name="T281" style:parent-style-name="Fuentedepárrafopredeter." style:family="text">
      <style:text-properties style:font-name="Times New Roman" fo:font-weight="bold" style:font-weight-asian="bold" fo:color="#000000"/>
    </style:style>
    <style:style style:name="T282" style:parent-style-name="Fuentedepárrafopredeter." style:family="text">
      <style:text-properties style:font-name="Times New Roman" fo:color="#000000"/>
    </style:style>
    <style:style style:name="T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" style:parent-style-name="Normal" style:family="paragraph">
      <style:paragraph-properties style:punctuation-wrap="simple"/>
    </style:style>
    <style:style style:name="T2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" style:parent-style-name="Normal" style:family="paragraph">
      <style:paragraph-properties style:punctuation-wrap="simple"/>
    </style:style>
    <style:style style:name="T2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" style:parent-style-name="Normal" style:family="paragraph">
      <style:paragraph-properties style:punctuation-wrap="simple"/>
    </style:style>
    <style:style style:name="T2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" style:parent-style-name="Normal" style:family="paragraph">
      <style:paragraph-properties style:punctuation-wrap="simple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" style:parent-style-name="Normal" style:family="paragraph">
      <style:paragraph-properties style:punctuation-wrap="simple"/>
    </style:style>
    <style:style style:name="T3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" style:parent-style-name="Normal" style:family="paragraph">
      <style:paragraph-properties style:punctuation-wrap="simple"/>
    </style:style>
    <style:style style:name="T3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" style:parent-style-name="Normal" style:family="paragraph">
      <style:paragraph-properties style:punctuation-wrap="simple"/>
    </style:style>
    <style:style style:name="T3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" style:parent-style-name="Normal" style:family="paragraph">
      <style:paragraph-properties style:punctuation-wrap="simple"/>
    </style:style>
    <style:style style:name="T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" style:parent-style-name="Normal" style:family="paragraph">
      <style:paragraph-properties style:punctuation-wrap="simple"/>
    </style:style>
    <style:style style:name="T3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" style:parent-style-name="Normal" style:family="paragraph">
      <style:paragraph-properties style:punctuation-wrap="simple"/>
    </style:style>
    <style:style style:name="T3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" style:parent-style-name="Normal" style:family="paragraph">
      <style:paragraph-properties style:punctuation-wrap="simple"/>
    </style:style>
    <style:style style:name="T3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" style:parent-style-name="Normal" style:family="paragraph">
      <style:paragraph-properties style:punctuation-wrap="simple"/>
    </style:style>
    <style:style style:name="T3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" style:parent-style-name="Normal" style:family="paragraph">
      <style:paragraph-properties style:punctuation-wrap="simple"/>
    </style:style>
    <style:style style:name="T32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" style:parent-style-name="Normal" style:family="paragraph">
      <style:paragraph-properties style:punctuation-wrap="simple"/>
    </style:style>
    <style:style style:name="T336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" style:parent-style-name="Normal" style:family="paragraph">
      <style:paragraph-properties style:punctuation-wrap="simple"/>
    </style:style>
    <style:style style:name="T339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" style:parent-style-name="Normal" style:family="paragraph">
      <style:paragraph-properties style:punctuation-wrap="simple"/>
    </style:style>
    <style:style style:name="T3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3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" style:parent-style-name="Normal" style:family="paragraph">
      <style:paragraph-properties style:punctuation-wrap="simple"/>
    </style:style>
    <style:style style:name="T34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" style:parent-style-name="Normal" style:family="paragraph">
      <style:paragraph-properties style:punctuation-wrap="simple"/>
    </style:style>
    <style:style style:name="T3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" style:parent-style-name="Normal" style:family="paragraph">
      <style:paragraph-properties style:punctuation-wrap="simple"/>
    </style:style>
    <style:style style:name="T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" style:parent-style-name="Normal" style:family="paragraph">
      <style:paragraph-properties style:punctuation-wrap="simple"/>
    </style:style>
    <style:style style:name="T3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" style:parent-style-name="Normal" style:family="paragraph">
      <style:paragraph-properties style:punctuation-wrap="simple"/>
    </style:style>
    <style:style style:name="T3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" style:parent-style-name="Normal" style:family="paragraph">
      <style:paragraph-properties style:punctuation-wrap="simple"/>
    </style:style>
    <style:style style:name="T37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" style:parent-style-name="Normal" style:family="paragraph">
      <style:paragraph-properties style:punctuation-wrap="simple"/>
    </style:style>
    <style:style style:name="T37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" style:parent-style-name="Normal" style:family="paragraph">
      <style:paragraph-properties style:punctuation-wrap="simple"/>
    </style:style>
    <style:style style:name="T3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" style:parent-style-name="Normal" style:family="paragraph">
      <style:paragraph-properties style:punctuation-wrap="simple"/>
    </style:style>
    <style:style style:name="T3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" style:parent-style-name="Normal" style:family="paragraph">
      <style:paragraph-properties style:punctuation-wrap="simple"/>
    </style:style>
    <style:style style:name="T3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" style:parent-style-name="Normal" style:family="paragraph">
      <style:paragraph-properties style:punctuation-wrap="simple"/>
    </style:style>
    <style:style style:name="T39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" style:parent-style-name="Normal" style:family="paragraph">
      <style:paragraph-properties style:punctuation-wrap="simple"/>
    </style:style>
    <style:style style:name="T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" style:parent-style-name="Normal" style:family="paragraph">
      <style:paragraph-properties style:punctuation-wrap="simple"/>
    </style:style>
    <style:style style:name="T3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" style:parent-style-name="Normal" style:family="paragraph">
      <style:paragraph-properties style:punctuation-wrap="simple"/>
    </style:style>
    <style:style style:name="T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" style:parent-style-name="Normal" style:family="paragraph">
      <style:paragraph-properties style:punctuation-wrap="simple"/>
    </style:style>
    <style:style style:name="T4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" style:parent-style-name="Normal" style:family="paragraph">
      <style:paragraph-properties style:punctuation-wrap="simple"/>
    </style:style>
    <style:style style:name="T4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" style:parent-style-name="Normal" style:family="paragraph">
      <style:paragraph-properties style:punctuation-wrap="simple"/>
    </style:style>
    <style:style style:name="T4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" style:parent-style-name="Normal" style:family="paragraph">
      <style:paragraph-properties style:punctuation-wrap="simple"/>
    </style:style>
    <style:style style:name="T4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" style:parent-style-name="Normal" style:family="paragraph">
      <style:paragraph-properties style:punctuation-wrap="simple"/>
    </style:style>
    <style:style style:name="T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" style:parent-style-name="Normal" style:family="paragraph">
      <style:paragraph-properties style:punctuation-wrap="simple"/>
    </style:style>
    <style:style style:name="T4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" style:parent-style-name="Normal" style:family="paragraph">
      <style:paragraph-properties style:punctuation-wrap="simple"/>
    </style:style>
    <style:style style:name="T4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" style:parent-style-name="Normal" style:family="paragraph">
      <style:paragraph-properties style:punctuation-wrap="simple"/>
    </style:style>
    <style:style style:name="T4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" style:parent-style-name="Normal" style:family="paragraph">
      <style:paragraph-properties style:punctuation-wrap="simple"/>
    </style:style>
    <style:style style:name="T4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8" style:parent-style-name="Normal" style:family="paragraph">
      <style:paragraph-properties style:punctuation-wrap="simple"/>
    </style:style>
    <style:style style:name="T4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P473" style:parent-style-name="Normal" style:master-page-name="MP2" style:family="paragraph">
      <style:paragraph-properties fo:break-before="page"/>
    </style:style>
    <style:style style:name="T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6" style:parent-style-name="Normal" style:family="paragraph">
      <style:paragraph-properties style:punctuation-wrap="simple"/>
    </style:style>
    <style:style style:name="T4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9" style:parent-style-name="Normal" style:family="paragraph">
      <style:paragraph-properties style:punctuation-wrap="simple"/>
    </style:style>
    <style:style style:name="T4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2" style:parent-style-name="Normal" style:family="paragraph">
      <style:paragraph-properties style:punctuation-wrap="simple"/>
    </style:style>
    <style:style style:name="T48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7" style:parent-style-name="Normal" style:family="paragraph">
      <style:paragraph-properties style:punctuation-wrap="simple"/>
    </style:style>
    <style:style style:name="T4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0" style:parent-style-name="Normal" style:family="paragraph">
      <style:paragraph-properties style:punctuation-wrap="simple"/>
    </style:style>
    <style:style style:name="T4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3" style:parent-style-name="Normal" style:family="paragraph">
      <style:paragraph-properties style:punctuation-wrap="simple"/>
    </style:style>
    <style:style style:name="T4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8" style:parent-style-name="Normal" style:family="paragraph">
      <style:paragraph-properties style:punctuation-wrap="simple"/>
    </style:style>
    <style:style style:name="T4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1" style:parent-style-name="Normal" style:family="paragraph">
      <style:paragraph-properties style:punctuation-wrap="simple"/>
    </style:style>
    <style:style style:name="T5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4" style:parent-style-name="Normal" style:family="paragraph">
      <style:paragraph-properties style:punctuation-wrap="simple"/>
    </style:style>
    <style:style style:name="T5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7" style:parent-style-name="Normal" style:family="paragraph">
      <style:paragraph-properties style:punctuation-wrap="simple"/>
    </style:style>
    <style:style style:name="T5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0" style:parent-style-name="Normal" style:family="paragraph">
      <style:paragraph-properties style:punctuation-wrap="simple"/>
    </style:style>
    <style:style style:name="T5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4" style:parent-style-name="Normal" style:family="paragraph">
      <style:paragraph-properties style:punctuation-wrap="simple"/>
    </style:style>
    <style:style style:name="T5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9" style:parent-style-name="Normal" style:family="paragraph">
      <style:paragraph-properties style:punctuation-wrap="simple"/>
    </style:style>
    <style:style style:name="T5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2" style:parent-style-name="Normal" style:family="paragraph">
      <style:paragraph-properties style:punctuation-wrap="simple"/>
    </style:style>
    <style:style style:name="T5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5" style:parent-style-name="Normal" style:family="paragraph">
      <style:paragraph-properties style:punctuation-wrap="simple"/>
    </style:style>
    <style:style style:name="T5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9" style:parent-style-name="Normal" style:family="paragraph">
      <style:paragraph-properties style:punctuation-wrap="simple"/>
    </style:style>
    <style:style style:name="T5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2" style:parent-style-name="Normal" style:family="paragraph">
      <style:paragraph-properties style:punctuation-wrap="simple"/>
    </style:style>
    <style:style style:name="T5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5" style:parent-style-name="Normal" style:family="paragraph">
      <style:paragraph-properties style:punctuation-wrap="simple"/>
    </style:style>
    <style:style style:name="T5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9" style:parent-style-name="Normal" style:family="paragraph">
      <style:paragraph-properties style:punctuation-wrap="simple"/>
    </style:style>
    <style:style style:name="T540" style:parent-style-name="Fuentedepárrafopredeter." style:family="text">
      <style:text-properties style:font-name="Arial" fo:color="#000000" fo:font-size="8pt" style:font-size-asian="8pt" style:font-size-complex="8pt"/>
    </style:style>
    <style:style style:name="T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2" style:parent-style-name="Normal" style:family="paragraph">
      <style:paragraph-properties style:punctuation-wrap="simple"/>
    </style:style>
    <style:style style:name="T543" style:parent-style-name="Fuentedepárrafopredeter." style:family="text">
      <style:text-properties style:font-name="Arial" fo:color="#000000" fo:font-size="8pt" style:font-size-asian="8pt" style:font-size-complex="8pt"/>
    </style:style>
    <style:style style:name="T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5" style:parent-style-name="Normal" style:family="paragraph">
      <style:paragraph-properties style:punctuation-wrap="simple"/>
    </style:style>
    <style:style style:name="T546" style:parent-style-name="Fuentedepárrafopredeter." style:family="text">
      <style:text-properties style:font-name="Arial" fo:color="#000000" fo:font-size="8pt" style:font-size-asian="8pt" style:font-size-complex="8pt"/>
    </style:style>
    <style:style style:name="T547" style:parent-style-name="Fuentedepárrafopredeter." style:family="text">
      <style:text-properties style:font-name="Arial" fo:color="#000000" fo:font-size="8pt" style:font-size-asian="8pt" style:font-size-complex="8pt"/>
    </style:style>
    <style:style style:name="T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3" style:parent-style-name="Normal" style:family="paragraph">
      <style:paragraph-properties style:punctuation-wrap="simple"/>
    </style:style>
    <style:style style:name="T554" style:parent-style-name="Fuentedepárrafopredeter." style:family="text">
      <style:text-properties style:font-name="Times New Roman" fo:color="#000000"/>
    </style:style>
    <style:style style:name="T555" style:parent-style-name="Fuentedepárrafopredeter." style:family="text">
      <style:text-properties style:font-name="Times New Roman" fo:font-weight="bold" style:font-weight-asian="bold" fo:color="#000000"/>
    </style:style>
    <style:style style:name="T556" style:parent-style-name="Fuentedepárrafopredeter." style:family="text">
      <style:text-properties style:font-name="Times New Roman" fo:color="#000000"/>
    </style:style>
    <style:style style:name="T557" style:parent-style-name="Fuentedepárrafopredeter." style:family="text">
      <style:text-properties style:font-name="Times New Roman" fo:font-weight="bold" style:font-weight-asian="bold" fo:color="#000000"/>
    </style:style>
    <style:style style:name="T558" style:parent-style-name="Fuentedepárrafopredeter." style:family="text">
      <style:text-properties style:font-name="Times New Roman" fo:color="#000000"/>
    </style:style>
    <style:style style:name="T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0" style:parent-style-name="Normal" style:family="paragraph">
      <style:paragraph-properties style:punctuation-wrap="simple"/>
    </style:style>
    <style:style style:name="T5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3" style:parent-style-name="Normal" style:family="paragraph">
      <style:paragraph-properties style:punctuation-wrap="simple"/>
    </style:style>
    <style:style style:name="T5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6" style:parent-style-name="Normal" style:family="paragraph">
      <style:paragraph-properties style:punctuation-wrap="simple"/>
    </style:style>
    <style:style style:name="T5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9" style:parent-style-name="Normal" style:family="paragraph">
      <style:paragraph-properties style:punctuation-wrap="simple"/>
    </style:style>
    <style:style style:name="T5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2" style:parent-style-name="Normal" style:family="paragraph">
      <style:paragraph-properties style:punctuation-wrap="simple"/>
    </style:style>
    <style:style style:name="T5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5" style:parent-style-name="Normal" style:family="paragraph">
      <style:paragraph-properties style:punctuation-wrap="simple"/>
    </style:style>
    <style:style style:name="T5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8" style:parent-style-name="Normal" style:family="paragraph">
      <style:paragraph-properties style:punctuation-wrap="simple"/>
    </style:style>
    <style:style style:name="T5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3" style:parent-style-name="Normal" style:family="paragraph">
      <style:paragraph-properties style:punctuation-wrap="simple"/>
    </style:style>
    <style:style style:name="T5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6" style:parent-style-name="Normal" style:family="paragraph">
      <style:paragraph-properties style:punctuation-wrap="simple"/>
    </style:style>
    <style:style style:name="T5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9" style:parent-style-name="Normal" style:family="paragraph">
      <style:paragraph-properties style:punctuation-wrap="simple"/>
    </style:style>
    <style:style style:name="T5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2" style:parent-style-name="Normal" style:family="paragraph">
      <style:paragraph-properties style:punctuation-wrap="simple"/>
    </style:style>
    <style:style style:name="T5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6" style:parent-style-name="Normal" style:family="paragraph">
      <style:paragraph-properties style:punctuation-wrap="simple"/>
    </style:style>
    <style:style style:name="T5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0" style:parent-style-name="Normal" style:family="paragraph">
      <style:paragraph-properties style:punctuation-wrap="simple"/>
    </style:style>
    <style:style style:name="T60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3" style:parent-style-name="Normal" style:family="paragraph">
      <style:paragraph-properties style:punctuation-wrap="simple"/>
    </style:style>
    <style:style style:name="T60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7" style:parent-style-name="Normal" style:family="paragraph">
      <style:paragraph-properties style:punctuation-wrap="simple"/>
    </style:style>
    <style:style style:name="T60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0" style:parent-style-name="Normal" style:family="paragraph">
      <style:paragraph-properties style:punctuation-wrap="simple"/>
    </style:style>
    <style:style style:name="T611" style:parent-style-name="Fuentedepárrafopredeter." style:family="text">
      <style:text-properties style:font-name="Symbol" fo:color="#000000" fo:font-size="10pt" style:font-size-asian="10pt" style:font-size-complex="10pt"/>
    </style:style>
    <style:style style:name="T6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3" style:parent-style-name="Normal" style:family="paragraph">
      <style:paragraph-properties style:punctuation-wrap="simple"/>
    </style:style>
    <style:style style:name="T61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6" style:parent-style-name="Normal" style:family="paragraph">
      <style:paragraph-properties style:punctuation-wrap="simple"/>
    </style:style>
    <style:style style:name="T61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9" style:parent-style-name="Normal" style:family="paragraph">
      <style:paragraph-properties style:punctuation-wrap="simple"/>
    </style:style>
    <style:style style:name="T62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2" style:parent-style-name="Normal" style:family="paragraph">
      <style:paragraph-properties style:punctuation-wrap="simple"/>
    </style:style>
    <style:style style:name="T62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5" style:parent-style-name="Normal" style:family="paragraph">
      <style:paragraph-properties style:punctuation-wrap="simple"/>
    </style:style>
    <style:style style:name="T62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8" style:parent-style-name="Normal" style:family="paragraph">
      <style:paragraph-properties style:punctuation-wrap="simple"/>
    </style:style>
    <style:style style:name="T62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2" style:parent-style-name="Normal" style:family="paragraph">
      <style:paragraph-properties style:punctuation-wrap="simple"/>
    </style:style>
    <style:style style:name="T6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5" style:parent-style-name="Normal" style:family="paragraph">
      <style:paragraph-properties style:punctuation-wrap="simple"/>
    </style:style>
    <style:style style:name="T63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9" style:parent-style-name="Normal" style:family="paragraph">
      <style:paragraph-properties style:punctuation-wrap="simple"/>
    </style:style>
    <style:style style:name="T64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2" style:parent-style-name="Normal" style:family="paragraph">
      <style:paragraph-properties style:punctuation-wrap="simple"/>
    </style:style>
    <style:style style:name="T64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5" style:parent-style-name="Normal" style:family="paragraph">
      <style:paragraph-properties style:punctuation-wrap="simple"/>
    </style:style>
    <style:style style:name="T646" style:parent-style-name="Fuentedepárrafopredeter." style:family="text">
      <style:text-properties style:font-name="Courier New" fo:color="#000000" fo:font-size="10pt" style:font-size-asian="10pt" style:font-size-complex="10pt"/>
    </style:style>
    <style:style style:name="T6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8" style:parent-style-name="Normal" style:family="paragraph">
      <style:paragraph-properties style:punctuation-wrap="simple"/>
    </style:style>
    <style:style style:name="T64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1" style:parent-style-name="Normal" style:family="paragraph">
      <style:paragraph-properties style:punctuation-wrap="simple"/>
    </style:style>
    <style:style style:name="T65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4" style:parent-style-name="Normal" style:family="paragraph">
      <style:paragraph-properties style:punctuation-wrap="simple"/>
    </style:style>
    <style:style style:name="T65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7" style:parent-style-name="Normal" style:family="paragraph">
      <style:paragraph-properties style:punctuation-wrap="simple"/>
    </style:style>
    <style:style style:name="T65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1" style:parent-style-name="Normal" style:family="paragraph">
      <style:paragraph-properties style:punctuation-wrap="simple"/>
    </style:style>
    <style:style style:name="T66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4" style:parent-style-name="Normal" style:family="paragraph">
      <style:paragraph-properties style:punctuation-wrap="simple"/>
    </style:style>
    <style:style style:name="T66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7" style:parent-style-name="Normal" style:family="paragraph">
      <style:paragraph-properties style:punctuation-wrap="simple"/>
    </style:style>
    <style:style style:name="T66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0" style:parent-style-name="Normal" style:family="paragraph">
      <style:paragraph-properties style:punctuation-wrap="simple"/>
    </style:style>
    <style:style style:name="T67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3" style:parent-style-name="Normal" style:family="paragraph">
      <style:paragraph-properties style:punctuation-wrap="simple"/>
    </style:style>
    <style:style style:name="T67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P675" style:parent-style-name="Normal" style:master-page-name="MP3" style:family="paragraph">
      <style:paragraph-properties fo:break-before="page"/>
    </style:style>
    <style:style style:name="T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7" style:parent-style-name="Normal" style:family="paragraph">
      <style:paragraph-properties style:punctuation-wrap="simple"/>
    </style:style>
    <style:style style:name="T6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1" style:parent-style-name="Normal" style:family="paragraph">
      <style:paragraph-properties style:punctuation-wrap="simple"/>
    </style:style>
    <style:style style:name="T6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4" style:parent-style-name="Normal" style:family="paragraph">
      <style:paragraph-properties style:punctuation-wrap="simple"/>
    </style:style>
    <style:style style:name="T6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8" style:parent-style-name="Normal" style:family="paragraph">
      <style:paragraph-properties style:punctuation-wrap="simple"/>
    </style:style>
    <style:style style:name="T68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2" style:parent-style-name="Normal" style:family="paragraph">
      <style:paragraph-properties style:punctuation-wrap="simple"/>
    </style:style>
    <style:style style:name="T6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5" style:parent-style-name="Normal" style:family="paragraph">
      <style:paragraph-properties style:punctuation-wrap="simple"/>
    </style:style>
    <style:style style:name="T6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8" style:parent-style-name="Normal" style:family="paragraph">
      <style:paragraph-properties style:punctuation-wrap="simple"/>
    </style:style>
    <style:style style:name="T6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1" style:parent-style-name="Normal" style:family="paragraph">
      <style:paragraph-properties style:punctuation-wrap="simple"/>
    </style:style>
    <style:style style:name="T70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5" style:parent-style-name="Normal" style:family="paragraph">
      <style:paragraph-properties style:punctuation-wrap="simple"/>
    </style:style>
    <style:style style:name="T70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8" style:parent-style-name="Normal" style:family="paragraph">
      <style:paragraph-properties style:punctuation-wrap="simple"/>
    </style:style>
    <style:style style:name="T7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2" style:parent-style-name="Normal" style:family="paragraph">
      <style:paragraph-properties style:punctuation-wrap="simple"/>
    </style:style>
    <style:style style:name="T7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5" style:parent-style-name="Normal" style:family="paragraph">
      <style:paragraph-properties style:punctuation-wrap="simple"/>
    </style:style>
    <style:style style:name="T7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8" style:parent-style-name="Normal" style:family="paragraph">
      <style:paragraph-properties style:punctuation-wrap="simple"/>
    </style:style>
    <style:style style:name="T7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2" style:parent-style-name="Normal" style:family="paragraph">
      <style:paragraph-properties style:punctuation-wrap="simple"/>
    </style:style>
    <style:style style:name="T72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6" style:parent-style-name="Normal" style:family="paragraph">
      <style:paragraph-properties style:punctuation-wrap="simple"/>
    </style:style>
    <style:style style:name="T7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9" style:parent-style-name="Normal" style:family="paragraph">
      <style:paragraph-properties style:punctuation-wrap="simple"/>
    </style:style>
    <style:style style:name="T7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3" style:parent-style-name="Normal" style:family="paragraph">
      <style:paragraph-properties style:punctuation-wrap="simple"/>
    </style:style>
    <style:style style:name="T7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6" style:parent-style-name="Normal" style:family="paragraph">
      <style:paragraph-properties style:punctuation-wrap="simple"/>
    </style:style>
    <style:style style:name="T7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9" style:parent-style-name="Normal" style:family="paragraph">
      <style:paragraph-properties style:punctuation-wrap="simple"/>
    </style:style>
    <style:style style:name="T7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4" style:parent-style-name="Normal" style:family="paragraph">
      <style:paragraph-properties style:punctuation-wrap="simple"/>
    </style:style>
    <style:style style:name="T7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8" style:parent-style-name="Normal" style:family="paragraph">
      <style:paragraph-properties style:punctuation-wrap="simple"/>
    </style:style>
    <style:style style:name="T7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1" style:parent-style-name="Normal" style:family="paragraph">
      <style:paragraph-properties style:punctuation-wrap="simple"/>
    </style:style>
    <style:style style:name="T7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4" style:parent-style-name="Normal" style:family="paragraph">
      <style:paragraph-properties style:punctuation-wrap="simple"/>
    </style:style>
    <style:style style:name="T7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7" style:parent-style-name="Normal" style:family="paragraph">
      <style:paragraph-properties style:punctuation-wrap="simple"/>
    </style:style>
    <style:style style:name="T7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1" style:parent-style-name="Normal" style:family="paragraph">
      <style:paragraph-properties style:punctuation-wrap="simple"/>
    </style:style>
    <style:style style:name="T7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4" style:parent-style-name="Normal" style:family="paragraph">
      <style:paragraph-properties style:punctuation-wrap="simple"/>
    </style:style>
    <style:style style:name="T7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7" style:parent-style-name="Normal" style:family="paragraph">
      <style:paragraph-properties style:punctuation-wrap="simple"/>
    </style:style>
    <style:style style:name="T7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0" style:parent-style-name="Normal" style:family="paragraph">
      <style:paragraph-properties style:punctuation-wrap="simple"/>
    </style:style>
    <style:style style:name="T7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3" style:parent-style-name="Normal" style:family="paragraph">
      <style:paragraph-properties style:punctuation-wrap="simple"/>
    </style:style>
    <style:style style:name="T7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7" style:parent-style-name="Normal" style:family="paragraph">
      <style:paragraph-properties style:punctuation-wrap="simple"/>
    </style:style>
    <style:style style:name="T778" style:parent-style-name="Fuentedepárrafopredeter." style:family="text">
      <style:text-properties style:font-name="Arial" fo:color="#000000" fo:font-size="8pt" style:font-size-asian="8pt" style:font-size-complex="8pt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0" style:parent-style-name="Normal" style:family="paragraph">
      <style:paragraph-properties style:punctuation-wrap="simple"/>
    </style:style>
    <style:style style:name="T781" style:parent-style-name="Fuentedepárrafopredeter." style:family="text">
      <style:text-properties style:font-name="Arial" fo:color="#000000" fo:font-size="8pt" style:font-size-asian="8pt" style:font-size-complex="8pt"/>
    </style:style>
    <style:style style:name="T7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3" style:parent-style-name="Normal" style:family="paragraph">
      <style:paragraph-properties style:punctuation-wrap="simple"/>
    </style:style>
    <style:style style:name="T784" style:parent-style-name="Fuentedepárrafopredeter." style:family="text">
      <style:text-properties style:font-name="Arial" fo:color="#000000" fo:font-size="8pt" style:font-size-asian="8pt" style:font-size-complex="8pt"/>
    </style:style>
    <style:style style:name="T7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0" style:parent-style-name="Normal" style:family="paragraph">
      <style:paragraph-properties style:punctuation-wrap="simple"/>
    </style:style>
    <style:style style:name="T791" style:parent-style-name="Fuentedepárrafopredeter." style:family="text">
      <style:text-properties style:font-name="Times New Roman" fo:color="#000000"/>
    </style:style>
    <style:style style:name="T792" style:parent-style-name="Fuentedepárrafopredeter." style:family="text">
      <style:text-properties style:font-name="Times New Roman" fo:font-weight="bold" style:font-weight-asian="bold" fo:color="#000000"/>
    </style:style>
    <style:style style:name="T793" style:parent-style-name="Fuentedepárrafopredeter." style:family="text">
      <style:text-properties style:font-name="Times New Roman" fo:color="#000000"/>
    </style:style>
    <style:style style:name="T794" style:parent-style-name="Fuentedepárrafopredeter." style:family="text">
      <style:text-properties style:font-name="Times New Roman" fo:font-weight="bold" style:font-weight-asian="bold" fo:color="#000000"/>
    </style:style>
    <style:style style:name="T795" style:parent-style-name="Fuentedepárrafopredeter." style:family="text">
      <style:text-properties style:font-name="Times New Roman" fo:color="#000000"/>
    </style:style>
    <style:style style:name="T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7" style:parent-style-name="Normal" style:family="paragraph">
      <style:paragraph-properties style:punctuation-wrap="simple"/>
    </style:style>
    <style:style style:name="T7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0" style:parent-style-name="Normal" style:family="paragraph">
      <style:paragraph-properties style:punctuation-wrap="simple"/>
    </style:style>
    <style:style style:name="T8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3" style:parent-style-name="Normal" style:family="paragraph">
      <style:paragraph-properties style:punctuation-wrap="simple"/>
    </style:style>
    <style:style style:name="T8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6" style:parent-style-name="Normal" style:family="paragraph">
      <style:paragraph-properties style:punctuation-wrap="simple"/>
    </style:style>
    <style:style style:name="T8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9" style:parent-style-name="Normal" style:family="paragraph">
      <style:paragraph-properties style:punctuation-wrap="simple"/>
    </style:style>
    <style:style style:name="T8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2" style:parent-style-name="Normal" style:family="paragraph">
      <style:paragraph-properties style:punctuation-wrap="simple"/>
    </style:style>
    <style:style style:name="T8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5" style:parent-style-name="Normal" style:family="paragraph">
      <style:paragraph-properties style:punctuation-wrap="simple"/>
    </style:style>
    <style:style style:name="T8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8" style:parent-style-name="Normal" style:family="paragraph">
      <style:paragraph-properties style:punctuation-wrap="simple"/>
    </style:style>
    <style:style style:name="T8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1" style:parent-style-name="Normal" style:family="paragraph">
      <style:paragraph-properties style:punctuation-wrap="simple"/>
    </style:style>
    <style:style style:name="T8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4" style:parent-style-name="Normal" style:family="paragraph">
      <style:paragraph-properties style:punctuation-wrap="simple"/>
    </style:style>
    <style:style style:name="T8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7" style:parent-style-name="Normal" style:family="paragraph">
      <style:paragraph-properties style:punctuation-wrap="simple"/>
    </style:style>
    <style:style style:name="T8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0" style:parent-style-name="Normal" style:family="paragraph">
      <style:paragraph-properties style:punctuation-wrap="simple"/>
    </style:style>
    <style:style style:name="T8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3" style:parent-style-name="Normal" style:family="paragraph">
      <style:paragraph-properties style:punctuation-wrap="simple"/>
    </style:style>
    <style:style style:name="T8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6" style:parent-style-name="Normal" style:family="paragraph">
      <style:paragraph-properties style:punctuation-wrap="simple"/>
    </style:style>
    <style:style style:name="T8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9" style:parent-style-name="Normal" style:family="paragraph">
      <style:paragraph-properties style:punctuation-wrap="simple"/>
    </style:style>
    <style:style style:name="T8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2" style:parent-style-name="Normal" style:family="paragraph">
      <style:paragraph-properties style:punctuation-wrap="simple"/>
    </style:style>
    <style:style style:name="T84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6" style:parent-style-name="Normal" style:family="paragraph">
      <style:paragraph-properties style:punctuation-wrap="simple"/>
    </style:style>
    <style:style style:name="T8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9" style:parent-style-name="Normal" style:family="paragraph">
      <style:paragraph-properties style:punctuation-wrap="simple"/>
    </style:style>
    <style:style style:name="T8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2" style:parent-style-name="Normal" style:family="paragraph">
      <style:paragraph-properties style:punctuation-wrap="simple"/>
    </style:style>
    <style:style style:name="T85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6" style:parent-style-name="Normal" style:family="paragraph">
      <style:paragraph-properties style:punctuation-wrap="simple"/>
    </style:style>
    <style:style style:name="T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9" style:parent-style-name="Normal" style:family="paragraph">
      <style:paragraph-properties style:punctuation-wrap="simple"/>
    </style:style>
    <style:style style:name="T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3" style:parent-style-name="Normal" style:family="paragraph">
      <style:paragraph-properties style:punctuation-wrap="simple"/>
    </style:style>
    <style:style style:name="T8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6" style:parent-style-name="Normal" style:family="paragraph">
      <style:paragraph-properties style:punctuation-wrap="simple"/>
    </style:style>
    <style:style style:name="T8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4" style:parent-style-name="Normal" style:family="paragraph">
      <style:paragraph-properties style:punctuation-wrap="simple"/>
    </style:style>
    <style:style style:name="T8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7" style:parent-style-name="Normal" style:family="paragraph">
      <style:paragraph-properties style:punctuation-wrap="simple"/>
    </style:style>
    <style:style style:name="T8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0" style:parent-style-name="Normal" style:family="paragraph">
      <style:paragraph-properties style:punctuation-wrap="simple"/>
    </style:style>
    <style:style style:name="T8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3" style:parent-style-name="Normal" style:family="paragraph">
      <style:paragraph-properties style:punctuation-wrap="simple"/>
    </style:style>
    <style:style style:name="T8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6" style:parent-style-name="Normal" style:family="paragraph">
      <style:paragraph-properties style:punctuation-wrap="simple"/>
    </style:style>
    <style:style style:name="T8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9" style:parent-style-name="Normal" style:family="paragraph">
      <style:paragraph-properties style:punctuation-wrap="simple"/>
    </style:style>
    <style:style style:name="T8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2" style:parent-style-name="Normal" style:family="paragraph">
      <style:paragraph-properties style:punctuation-wrap="simple"/>
    </style:style>
    <style:style style:name="T8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5" style:parent-style-name="Normal" style:family="paragraph">
      <style:paragraph-properties style:punctuation-wrap="simple"/>
    </style:style>
    <style:style style:name="T8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8" style:parent-style-name="Normal" style:family="paragraph">
      <style:paragraph-properties style:punctuation-wrap="simple"/>
    </style:style>
    <style:style style:name="T8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1" style:parent-style-name="Normal" style:family="paragraph">
      <style:paragraph-properties style:punctuation-wrap="simple"/>
    </style:style>
    <style:style style:name="T9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4" style:parent-style-name="Normal" style:family="paragraph">
      <style:paragraph-properties style:punctuation-wrap="simple"/>
    </style:style>
    <style:style style:name="T9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7" style:parent-style-name="Normal" style:family="paragraph">
      <style:paragraph-properties style:punctuation-wrap="simple"/>
    </style:style>
    <style:style style:name="T9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7" style:parent-style-name="Normal" style:family="paragraph">
      <style:paragraph-properties style:punctuation-wrap="simple"/>
    </style:style>
    <style:style style:name="T9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0" style:parent-style-name="Normal" style:family="paragraph">
      <style:paragraph-properties style:punctuation-wrap="simple"/>
    </style:style>
    <style:style style:name="T92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5" style:parent-style-name="Normal" style:family="paragraph">
      <style:paragraph-properties style:punctuation-wrap="simple"/>
    </style:style>
    <style:style style:name="T9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8" style:parent-style-name="Normal" style:family="paragraph">
      <style:paragraph-properties style:punctuation-wrap="simple"/>
    </style:style>
    <style:style style:name="T9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1" style:parent-style-name="Normal" style:family="paragraph">
      <style:paragraph-properties style:punctuation-wrap="simple"/>
    </style:style>
    <style:style style:name="T9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4" style:parent-style-name="Normal" style:family="paragraph">
      <style:paragraph-properties style:punctuation-wrap="simple"/>
    </style:style>
    <style:style style:name="T9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7" style:parent-style-name="Normal" style:family="paragraph">
      <style:paragraph-properties style:punctuation-wrap="simple"/>
    </style:style>
    <style:style style:name="T9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5" style:parent-style-name="Normal" style:family="paragraph">
      <style:paragraph-properties style:punctuation-wrap="simple"/>
    </style:style>
    <style:style style:name="T9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8" style:parent-style-name="Normal" style:family="paragraph">
      <style:paragraph-properties style:punctuation-wrap="simple"/>
    </style:style>
    <style:style style:name="T9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1" style:parent-style-name="Normal" style:family="paragraph">
      <style:paragraph-properties style:punctuation-wrap="simple"/>
    </style:style>
    <style:style style:name="T9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4" style:parent-style-name="Normal" style:family="paragraph">
      <style:paragraph-properties style:punctuation-wrap="simple"/>
    </style:style>
    <style:style style:name="T9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7" style:parent-style-name="Normal" style:family="paragraph">
      <style:paragraph-properties style:punctuation-wrap="simple"/>
    </style:style>
    <style:style style:name="T9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5" style:parent-style-name="Normal" style:family="paragraph">
      <style:paragraph-properties style:punctuation-wrap="simple"/>
    </style:style>
    <style:style style:name="T9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8" style:parent-style-name="Normal" style:family="paragraph">
      <style:paragraph-properties style:punctuation-wrap="simple"/>
    </style:style>
    <style:style style:name="T9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1" style:parent-style-name="Normal" style:family="paragraph">
      <style:paragraph-properties style:punctuation-wrap="simple"/>
    </style:style>
    <style:style style:name="T9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4" style:parent-style-name="Normal" style:family="paragraph">
      <style:paragraph-properties style:punctuation-wrap="simple"/>
    </style:style>
    <style:style style:name="T9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7" style:parent-style-name="Normal" style:family="paragraph">
      <style:paragraph-properties style:punctuation-wrap="simple"/>
    </style:style>
    <style:style style:name="T978" style:parent-style-name="Fuentedepárrafopredeter." style:family="text">
      <style:text-properties style:font-name="Arial" fo:color="#000000" fo:font-size="11pt" style:font-size-asian="11pt" style:font-size-complex="11pt"/>
    </style:style>
    <style:style style:name="P979" style:parent-style-name="Normal" style:master-page-name="MP4" style:family="paragraph">
      <style:paragraph-properties fo:break-before="page"/>
    </style:style>
    <style:style style:name="T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1" style:parent-style-name="Normal" style:family="paragraph">
      <style:paragraph-properties style:punctuation-wrap="simple"/>
    </style:style>
    <style:style style:name="T9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4" style:parent-style-name="Normal" style:family="paragraph">
      <style:paragraph-properties style:punctuation-wrap="simple"/>
    </style:style>
    <style:style style:name="T9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9" style:parent-style-name="Normal" style:family="paragraph">
      <style:paragraph-properties style:punctuation-wrap="simple"/>
    </style:style>
    <style:style style:name="T9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4" style:parent-style-name="Normal" style:family="paragraph">
      <style:paragraph-properties style:punctuation-wrap="simple"/>
    </style:style>
    <style:style style:name="T995" style:parent-style-name="Fuentedepárrafopredeter." style:family="text">
      <style:text-properties style:font-name="Symbol" fo:color="#000000" fo:font-size="11pt" style:font-size-asian="11pt" style:font-size-complex="11pt"/>
    </style:style>
    <style:style style:name="T9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5" style:parent-style-name="Normal" style:family="paragraph">
      <style:paragraph-properties style:punctuation-wrap="simple"/>
    </style:style>
    <style:style style:name="T10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8" style:parent-style-name="Normal" style:family="paragraph">
      <style:paragraph-properties style:punctuation-wrap="simple"/>
    </style:style>
    <style:style style:name="T1009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1" style:parent-style-name="Normal" style:family="paragraph">
      <style:paragraph-properties style:punctuation-wrap="simple"/>
    </style:style>
    <style:style style:name="T10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4" style:parent-style-name="Normal" style:family="paragraph">
      <style:paragraph-properties style:punctuation-wrap="simple"/>
    </style:style>
    <style:style style:name="T10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2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3" style:parent-style-name="Normal" style:family="paragraph">
      <style:paragraph-properties style:punctuation-wrap="simple"/>
    </style:style>
    <style:style style:name="T10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6" style:parent-style-name="Normal" style:family="paragraph">
      <style:paragraph-properties style:punctuation-wrap="simple"/>
    </style:style>
    <style:style style:name="T10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9" style:parent-style-name="Normal" style:family="paragraph">
      <style:paragraph-properties style:punctuation-wrap="simple"/>
    </style:style>
    <style:style style:name="T10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2" style:parent-style-name="Normal" style:family="paragraph">
      <style:paragraph-properties style:punctuation-wrap="simple"/>
    </style:style>
    <style:style style:name="T10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5" style:parent-style-name="Normal" style:family="paragraph">
      <style:paragraph-properties style:punctuation-wrap="simple"/>
    </style:style>
    <style:style style:name="T10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8" style:parent-style-name="Normal" style:family="paragraph">
      <style:paragraph-properties style:punctuation-wrap="simple"/>
    </style:style>
    <style:style style:name="T10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1" style:parent-style-name="Normal" style:family="paragraph">
      <style:paragraph-properties style:punctuation-wrap="simple"/>
    </style:style>
    <style:style style:name="T10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4" style:parent-style-name="Normal" style:family="paragraph">
      <style:paragraph-properties style:punctuation-wrap="simple"/>
    </style:style>
    <style:style style:name="T10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8" style:parent-style-name="Normal" style:family="paragraph">
      <style:paragraph-properties style:punctuation-wrap="simple"/>
    </style:style>
    <style:style style:name="T1049" style:parent-style-name="Fuentedepárrafopredeter." style:family="text">
      <style:text-properties style:font-name="Arial" fo:color="#000000" fo:font-size="8pt" style:font-size-asian="8pt" style:font-size-complex="8pt"/>
    </style:style>
    <style:style style:name="T1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1" style:parent-style-name="Normal" style:family="paragraph">
      <style:paragraph-properties style:punctuation-wrap="simple"/>
    </style:style>
    <style:style style:name="T1052" style:parent-style-name="Fuentedepárrafopredeter." style:family="text">
      <style:text-properties style:font-name="Arial" fo:color="#000000" fo:font-size="8pt" style:font-size-asian="8pt" style:font-size-complex="8pt"/>
    </style:style>
    <style:style style:name="T10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4" style:parent-style-name="Normal" style:family="paragraph">
      <style:paragraph-properties style:punctuation-wrap="simple"/>
    </style:style>
    <style:style style:name="T1055" style:parent-style-name="Fuentedepárrafopredeter." style:family="text">
      <style:text-properties style:font-name="Arial" fo:color="#000000" fo:font-size="8pt" style:font-size-asian="8pt" style:font-size-complex="8pt"/>
    </style:style>
    <style:style style:name="T10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1" style:parent-style-name="Normal" style:family="paragraph">
      <style:paragraph-properties style:punctuation-wrap="simple"/>
    </style:style>
    <style:style style:name="T1062" style:parent-style-name="Fuentedepárrafopredeter." style:family="text">
      <style:text-properties style:font-name="Times New Roman" fo:color="#000000"/>
    </style:style>
    <style:style style:name="T1063" style:parent-style-name="Fuentedepárrafopredeter." style:family="text">
      <style:text-properties style:font-name="Times New Roman" fo:font-weight="bold" style:font-weight-asian="bold" fo:color="#000000"/>
    </style:style>
    <style:style style:name="T1064" style:parent-style-name="Fuentedepárrafopredeter." style:family="text">
      <style:text-properties style:font-name="Times New Roman" fo:color="#000000"/>
    </style:style>
    <style:style style:name="T1065" style:parent-style-name="Fuentedepárrafopredeter." style:family="text">
      <style:text-properties style:font-name="Times New Roman" fo:font-weight="bold" style:font-weight-asian="bold" fo:color="#000000"/>
    </style:style>
    <style:style style:name="T1066" style:parent-style-name="Fuentedepárrafopredeter." style:family="text">
      <style:text-properties style:font-name="Times New Roman" fo:color="#000000"/>
    </style:style>
    <style:style style:name="T10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8" style:parent-style-name="Normal" style:family="paragraph">
      <style:paragraph-properties style:punctuation-wrap="simple"/>
    </style:style>
    <style:style style:name="T10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1" style:parent-style-name="Normal" style:family="paragraph">
      <style:paragraph-properties style:punctuation-wrap="simple"/>
    </style:style>
    <style:style style:name="T10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4" style:parent-style-name="Normal" style:family="paragraph">
      <style:paragraph-properties style:punctuation-wrap="simple"/>
    </style:style>
    <style:style style:name="T10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7" style:parent-style-name="Normal" style:family="paragraph">
      <style:paragraph-properties style:punctuation-wrap="simple"/>
    </style:style>
    <style:style style:name="T10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1" style:parent-style-name="Normal" style:family="paragraph">
      <style:paragraph-properties style:punctuation-wrap="simple"/>
    </style:style>
    <style:style style:name="T10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4" style:parent-style-name="Normal" style:family="paragraph">
      <style:paragraph-properties style:punctuation-wrap="simple"/>
    </style:style>
    <style:style style:name="T10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3" style:parent-style-name="Normal" style:family="paragraph">
      <style:paragraph-properties style:punctuation-wrap="simple"/>
    </style:style>
    <style:style style:name="T10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3" style:parent-style-name="Normal" style:family="paragraph">
      <style:paragraph-properties style:punctuation-wrap="simple"/>
    </style:style>
    <style:style style:name="T11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6" style:parent-style-name="Normal" style:family="paragraph">
      <style:paragraph-properties style:punctuation-wrap="simple"/>
    </style:style>
    <style:style style:name="T11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9" style:parent-style-name="Normal" style:family="paragraph">
      <style:paragraph-properties style:punctuation-wrap="simple"/>
    </style:style>
    <style:style style:name="T11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3" style:parent-style-name="Normal" style:family="paragraph">
      <style:paragraph-properties style:punctuation-wrap="simple"/>
    </style:style>
    <style:style style:name="T11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6" style:parent-style-name="Normal" style:family="paragraph">
      <style:paragraph-properties style:punctuation-wrap="simple"/>
    </style:style>
    <style:style style:name="T11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9" style:parent-style-name="Normal" style:family="paragraph">
      <style:paragraph-properties style:punctuation-wrap="simple"/>
    </style:style>
    <style:style style:name="T11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2" style:parent-style-name="Normal" style:family="paragraph">
      <style:paragraph-properties style:punctuation-wrap="simple"/>
    </style:style>
    <style:style style:name="T11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5" style:parent-style-name="Normal" style:family="paragraph">
      <style:paragraph-properties style:punctuation-wrap="simple"/>
    </style:style>
    <style:style style:name="T112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3" style:parent-style-name="Normal" style:family="paragraph">
      <style:paragraph-properties style:punctuation-wrap="simple"/>
    </style:style>
    <style:style style:name="T11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6" style:parent-style-name="Normal" style:family="paragraph">
      <style:paragraph-properties style:punctuation-wrap="simple"/>
    </style:style>
    <style:style style:name="T11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0" style:parent-style-name="Normal" style:family="paragraph">
      <style:paragraph-properties style:punctuation-wrap="simple"/>
    </style:style>
    <style:style style:name="T11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3" style:parent-style-name="Normal" style:family="paragraph">
      <style:paragraph-properties style:punctuation-wrap="simple"/>
    </style:style>
    <style:style style:name="T1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6" style:parent-style-name="Normal" style:family="paragraph">
      <style:paragraph-properties style:punctuation-wrap="simple"/>
    </style:style>
    <style:style style:name="T11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0" style:parent-style-name="Normal" style:family="paragraph">
      <style:paragraph-properties style:punctuation-wrap="simple"/>
    </style:style>
    <style:style style:name="T11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3" style:parent-style-name="Normal" style:family="paragraph">
      <style:paragraph-properties style:punctuation-wrap="simple"/>
    </style:style>
    <style:style style:name="T115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7" style:parent-style-name="Normal" style:family="paragraph">
      <style:paragraph-properties style:punctuation-wrap="simple"/>
    </style:style>
    <style:style style:name="T11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0" style:parent-style-name="Normal" style:family="paragraph">
      <style:paragraph-properties style:punctuation-wrap="simple"/>
    </style:style>
    <style:style style:name="T11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3" style:parent-style-name="Normal" style:family="paragraph">
      <style:paragraph-properties style:punctuation-wrap="simple"/>
    </style:style>
    <style:style style:name="T11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6" style:parent-style-name="Normal" style:family="paragraph">
      <style:paragraph-properties style:punctuation-wrap="simple"/>
    </style:style>
    <style:style style:name="T11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9" style:parent-style-name="Normal" style:family="paragraph">
      <style:paragraph-properties style:punctuation-wrap="simple"/>
    </style:style>
    <style:style style:name="T11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2" style:parent-style-name="Normal" style:family="paragraph">
      <style:paragraph-properties style:punctuation-wrap="simple"/>
    </style:style>
    <style:style style:name="T11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5" style:parent-style-name="Normal" style:family="paragraph">
      <style:paragraph-properties style:punctuation-wrap="simple"/>
    </style:style>
    <style:style style:name="T11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8" style:parent-style-name="Normal" style:family="paragraph">
      <style:paragraph-properties style:punctuation-wrap="simple"/>
    </style:style>
    <style:style style:name="T11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1" style:parent-style-name="Normal" style:family="paragraph">
      <style:paragraph-properties style:punctuation-wrap="simple"/>
    </style:style>
    <style:style style:name="T118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4" style:parent-style-name="Normal" style:family="paragraph">
      <style:paragraph-properties style:punctuation-wrap="simple"/>
    </style:style>
    <style:style style:name="T11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7" style:parent-style-name="Normal" style:family="paragraph">
      <style:paragraph-properties style:punctuation-wrap="simple"/>
    </style:style>
    <style:style style:name="T11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0" style:parent-style-name="Normal" style:family="paragraph">
      <style:paragraph-properties style:punctuation-wrap="simple"/>
    </style:style>
    <style:style style:name="T119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3" style:parent-style-name="Normal" style:family="paragraph">
      <style:paragraph-properties style:punctuation-wrap="simple"/>
    </style:style>
    <style:style style:name="T11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6" style:parent-style-name="Normal" style:family="paragraph">
      <style:paragraph-properties style:punctuation-wrap="simple"/>
    </style:style>
    <style:style style:name="T11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9" style:parent-style-name="Normal" style:family="paragraph">
      <style:paragraph-properties style:punctuation-wrap="simple"/>
    </style:style>
    <style:style style:name="T120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2" style:parent-style-name="Normal" style:family="paragraph">
      <style:paragraph-properties style:punctuation-wrap="simple"/>
    </style:style>
    <style:style style:name="T120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5" style:parent-style-name="Normal" style:family="paragraph">
      <style:paragraph-properties style:punctuation-wrap="simple"/>
    </style:style>
    <style:style style:name="T120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0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1" style:parent-style-name="Normal" style:family="paragraph">
      <style:paragraph-properties style:punctuation-wrap="simple"/>
    </style:style>
    <style:style style:name="T121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6" style:parent-style-name="Normal" style:family="paragraph">
      <style:paragraph-properties style:punctuation-wrap="simple"/>
    </style:style>
    <style:style style:name="T121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0" style:parent-style-name="Normal" style:family="paragraph">
      <style:paragraph-properties style:punctuation-wrap="simple"/>
    </style:style>
    <style:style style:name="T1221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8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7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0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40832" draw:id="id0" draw:style-name="a0" draw:name="Shape49" text:anchor-type="paragraph" svg:x="0.7875in" svg:y="8.92222in" svg:width="5.99028in" svg:height="0.18472in" style:rel-width="scale" style:rel-height="scale"><draw:text-box><text:p text:style-name="P3"><text:span text:style-name="T4">en Sesión Ordinaria de Consejo de Gobierno celebrada el día 28 de noviembre de 2008.</text:span></text:p></draw:text-box><svg:title/><svg:desc/></draw:frame></text:span><text:span text:style-name="T5"><draw:frame draw:z-index="251568128" draw:id="id1" draw:style-name="a1" draw:name="Shape34" text:anchor-type="paragraph" svg:x="0.7875in" svg:y="6.4625in" svg:width="0.43125in" svg:height="0.18472in" style:rel-width="scale" style:rel-height="scale"><draw:text-box><text:p text:style-name="P6"><text:span text:style-name="T7">Palma</text:span></text:p></draw:text-box><svg:title/><svg:desc/></draw:frame></text:span><text:span text:style-name="T8"><draw:frame draw:z-index="251574272" draw:id="id2" draw:style-name="a2" draw:name="Shape35" text:anchor-type="paragraph" svg:x="1.26875in" svg:y="6.4625in" svg:width="6.19653in" svg:height="0.18472in" style:rel-width="scale" style:rel-height="scale"><draw:text-box><text:p text:style-name="P9"><text:span text:style-name="T10">al operador, Sociedad Cooperativa Industrial de Trabajo Asociado Transportes del Norte de<text:s/></text:span></text:p></draw:text-box><svg:title/><svg:desc/></draw:frame></text:span><text:span text:style-name="T11"><draw:frame draw:z-index="251578368" draw:id="id3" draw:style-name="a3" draw:name="Shape36" text:anchor-type="paragraph" svg:x="0.7875in" svg:y="6.63819in" svg:width="4.24722in" svg:height="0.18472in" style:rel-width="scale" style:rel-height="scale"><draw:text-box><text:p text:style-name="P12"><text:span text:style-name="T13">la Palma (Actualmente Transportes<text:s/></text:span><text:span text:style-name="T14">Insular La Palma S. Coop).</text:span></text:p></draw:text-box><svg:title/><svg:desc/></draw:frame></text:span><text:span text:style-name="T15"><draw:frame draw:z-index="251584512" draw:id="id4" draw:style-name="a4" draw:name="Shape37" text:anchor-type="paragraph" svg:x="1.27986in" svg:y="6.81389in" svg:width="5.51875in" svg:height="0.18472in" style:rel-width="scale" style:rel-height="scale"><draw:text-box><text:p text:style-name="P16"><text:span text:style-name="T17">La disposición Transitoria II de la Ley 13/2007, de 17 de mayo de Ordenación del<text:s/></text:span></text:p></draw:text-box><svg:title/><svg:desc/></draw:frame></text:span><text:span text:style-name="T18"><draw:frame draw:z-index="251589632" draw:id="id5" draw:style-name="a5" draw:name="Shape38" text:anchor-type="paragraph" svg:x="0.7875in" svg:y="6.98958in" svg:width="6.4375in" svg:height="0.18472in" style:rel-width="scale" style:rel-height="scale"><draw:text-box><text:p text:style-name="P19"><text:span text:style-name="T20">Transporte por Carretera de Canarias permite solicitar la adaptación de estas concesiones a la<text:s/></text:span></text:p></draw:text-box><svg:title/><svg:desc/></draw:frame></text:span><text:span text:style-name="T21"><draw:frame draw:z-index="251593728" draw:id="id6" draw:style-name="a6" draw:name="Shape39" text:anchor-type="paragraph" svg:x="0.7875in" svg:y="7.16528in" svg:width="6.41319in" svg:height="0.18472in" style:rel-width="scale" style:rel-height="scale"><draw:text-box><text:p text:style-name="P22"><text:span text:style-name="T23">nueva regulación, produciéndose la aprobac</text:span><text:span text:style-name="T24">ión de la adaptación y unificación de la misma, en<text:s/></text:span></text:p></draw:text-box><svg:title/><svg:desc/></draw:frame></text:span><text:span text:style-name="T25"><draw:frame draw:z-index="251596800" draw:id="id7" draw:style-name="a7" draw:name="Shape40" text:anchor-type="paragraph" svg:x="0.7875in" svg:y="7.34097in" svg:width="6.62014in" svg:height="0.18472in" style:rel-width="scale" style:rel-height="scale"><draw:text-box><text:p text:style-name="P26"><text:span text:style-name="T27">sesión extraordinaria de Consejo de Gobierno del 23 de junio de 2008, provocando la agrupación<text:s/></text:span></text:p></draw:text-box><svg:title/><svg:desc/></draw:frame></text:span><text:span text:style-name="T28"><draw:frame draw:z-index="251600896" draw:id="id8" draw:style-name="a8" draw:name="Shape41" text:anchor-type="paragraph" svg:x="0.7875in" svg:y="7.51667in" svg:width="6.29514in" svg:height="0.18472in" style:rel-width="scale" style:rel-height="scale"><draw:text-box><text:p text:style-name="P29"><text:span text:style-name="T30">de las tres concesiones en una, denominada “Transporte regular interurbano en la isla de La<text:s/></text:span></text:p></draw:text-box><svg:title/><svg:desc/></draw:frame></text:span><text:span text:style-name="T31"><draw:frame draw:z-index="251607040" draw:id="id9" draw:style-name="a9" draw:name="Shape42" text:anchor-type="paragraph" svg:x="0.7875in" svg:y="7.69236in" svg:width="6.60556in" svg:height="0.18472in" style:rel-width="scale" style:rel-height="scale"><draw:text-box><text:p text:style-name="P32"><text:span text:style-name="T33">Palma”, adjudicada a un único concesionario, la empresa Transportes Insular La Palma S.COOP.<text:s/></text:span></text:p></draw:text-box><svg:title/><svg:desc/></draw:frame></text:span><text:span text:style-name="T34"><draw:frame draw:z-index="251611136" draw:id="id10" draw:style-name="a10" draw:name="Shape43" text:anchor-type="paragraph" svg:x="0.7875in" svg:y="7.86806in" svg:width="3.38542in" svg:height="0.18472in" style:rel-width="scale" style:rel-height="scale"><draw:text-box><text:p text:style-name="P35"><text:span text:style-name="T36">de ámbito insular, con vigencia hasta el año 2022.</text:span></text:p></draw:text-box><svg:title/><svg:desc/></draw:frame></text:span><text:span text:style-name="T37"><draw:frame draw:z-index="251614208" draw:id="id11" draw:style-name="a11" draw:name="Shape44" text:anchor-type="paragraph" svg:x="1.27986in" svg:y="8.04375in" svg:width="6.18333in" svg:height="0.18472in" style:rel-width="scale" style:rel-height="scale"><draw:text-box><text:p text:style-name="P38"><text:span text:style-name="T39">El 20 de diciembre de 2007, núm. de registro de entrada 37775, el concesionario solicita la<text:s/></text:span></text:p></draw:text-box><svg:title/><svg:desc/></draw:frame></text:span><text:span text:style-name="T40"><draw:frame draw:z-index="251620352" draw:id="id12" draw:style-name="a12" draw:name="Shape45" text:anchor-type="paragraph" svg:x="0.7875in" svg:y="8.21944in" svg:width="6.68681in" svg:height="0.18472in" style:rel-width="scale" style:rel-height="scale"><draw:text-box><text:p text:style-name="P41"><text:span text:style-name="T42">ampliació</text:span><text:span text:style-name="T43">n del contrato concesional, por el máximo tiempo que recoge la disposición Transitoria II,<text:s/></text:span></text:p></draw:text-box><svg:title/><svg:desc/></draw:frame></text:span><text:span text:style-name="T44"><draw:frame draw:z-index="251622400" draw:id="id13" draw:style-name="a13" draw:name="Shape46" text:anchor-type="paragraph" svg:x="0.7875in" svg:y="8.39514in" svg:width="6.675in" svg:height="0.18472in" style:rel-width="scale" style:rel-height="scale"><draw:text-box><text:p text:style-name="P45"><text:span text:style-name="T46">apartado cuarto de la Ley 13/2007, de 17 de mayo de Ordenación del Transporte por Carretera de<text:s/></text:span></text:p></draw:text-box><svg:title/><svg:desc/></draw:frame></text:span><text:span text:style-name="T47"><draw:frame draw:z-index="251629568" draw:id="id14" draw:style-name="a14" draw:name="Shape47" text:anchor-type="paragraph" svg:x="0.7875in" svg:y="8.57083in" svg:width="6.70556in" svg:height="0.21111in" style:rel-width="scale" style:rel-height="scale"><draw:text-box><text:p text:style-name="P48"><text:span text:style-name="T49">Canarias (“…<text:s/></text:span><text:span text:style-name="T50">la vigencia de la concesión convalidada sea como<text:s/></text:span><text:span text:style-name="T51">mínimo hasta el año 2020 y como<text:s/></text:span></text:p></draw:text-box><svg:title/><svg:desc/></draw:frame></text:span><text:span text:style-name="T52"><draw:frame draw:z-index="251635712" draw:id="id15" draw:style-name="a15" draw:name="Shape48" text:anchor-type="paragraph" svg:x="0.7875in" svg:y="8.74653in" svg:width="6.50833in" svg:height="0.21111in" style:rel-width="scale" style:rel-height="scale"><draw:text-box><text:p text:style-name="P53"><text:span text:style-name="T54">máximo hasta el año 2027</text:span><text:span text:style-name="T55">”), aprobada esta hasta el máximo legal previsto, noviembre de 2027,<text:s/></text:span></text:p></draw:text-box><svg:title/><svg:desc/></draw:frame></text:span><text:span text:style-name="T56"><draw:frame draw:z-index="251573248" draw:id="id16" draw:style-name="a16" draw:name="Shape33" text:anchor-type="paragraph" svg:x="1.22014in" svg:y="6.44583in" svg:width="0.00208in" svg:height="0.19583in" style:rel-width="scale" style:rel-height="scale"><draw:text-box/><svg:title/><svg:desc/></draw:frame></text:span><text:span text:style-name="T57"><draw:frame draw:z-index="251641856" draw:id="id17" draw:style-name="a17" draw:name="Shape50" text:anchor-type="paragraph" svg:x="1.27917in" svg:y="9.27292in" svg:width="6.18472in" svg:height="0.18472in" style:rel-width="scale" style:rel-height="scale"><draw:text-box><text:p text:style-name="P58"><text:span text:style-name="T59">Segundo.-<text:s/></text:span><text:span text:style-name="T60">El</text:span><text:span text:style-name="T61"><text:s/></text:span><text:span text:style-name="T62">Cabildo Insular de La Palma en Sesión Extraordinaria y Urgente del Consejo<text:s/></text:span></text:p></draw:text-box><svg:title/><svg:desc/></draw:frame></text:span><text:span text:style-name="T63"><draw:frame draw:z-index="251646976" draw:id="id18" draw:style-name="a18" draw:name="Shape51" text:anchor-type="paragraph" svg:x="0.7875in" svg:y="9.44931in" svg:width="6.70486in" svg:height="0.18472in" style:rel-width="scale" style:rel-height="scale"><draw:text-box><text:p text:style-name="P64"><text:span text:style-name="T65">de Gobierno, celebrada el día 5 de diciembre de 2018, adoptó el acuerdo relativo a la modificación<text:s/></text:span></text:p></draw:text-box><svg:title/><svg:desc/></draw:frame></text:span><text:span text:style-name="T66"><draw:frame draw:z-index="251651072" draw:id="id19" draw:style-name="a19" draw:name="Shape52" text:anchor-type="paragraph" svg:x="0.7875in" svg:y="9.625in" svg:width="6.26458in" svg:height="0.18472in" style:rel-width="scale" style:rel-height="scale"><draw:text-box><text:p text:style-name="P67"><text:span text:style-name="T68">del régimen concesional y tarifario de la concesión del servicio público de transporte regular<text:s/></text:span></text:p></draw:text-box><svg:title/><svg:desc/></draw:frame></text:span><text:span text:style-name="T69"><draw:frame draw:z-index="251659264" draw:id="id20" draw:style-name="a20" draw:name="Shape53" text:anchor-type="paragraph" svg:x="0.7875in" svg:y="9.80069in" svg:width="6.69861in" svg:height="0.18472in" style:rel-width="scale" style:rel-height="scale"><draw:text-box><text:p text:style-name="P70"><text:span text:style-name="T71">interurbano de viajeros</text:span><text:span text:style-name="T72">,<text:s/></text:span><text:span text:style-name="T73">en el que se contempla en el apartado 3.4 “Formula de financiación de los<text:s/></text:span></text:p></draw:text-box><svg:title/><svg:desc/></draw:frame></text:span><text:span text:style-name="T74"><draw:frame draw:z-index="251664384" draw:id="id21" draw:style-name="a21" draw:name="Shape54" text:anchor-type="paragraph" svg:x="0.7875in" svg:y="9.97569in" svg:width="6.39444in" svg:height="0.18472in" style:rel-width="scale" style:rel-height="scale"><draw:text-box><text:p text:style-name="P75"><text:span text:style-name="T76">servicios”, el Cabildo abonará al concesionario, con periodicidad mensual y con el carácter de<text:s/></text:span></text:p></draw:text-box><svg:title/><svg:desc/></draw:frame></text:span><text:span text:style-name="T77"><draw:frame draw:z-index="251673600" draw:id="id22" draw:style-name="a22" draw:name="Shape55" text:anchor-type="paragraph" svg:x="0.7875in" svg:y="10.15208in" svg:width="6.70486in" svg:height="0.18472in" style:rel-width="scale" style:rel-height="scale"><draw:text-box><text:p text:style-name="P78"><text:span text:style-name="T79">entrega a cuenta de las compensaciones por precios bonificados, una vez verific</text:span><text:span text:style-name="T80">ada y contrastada<text:s/></text:span></text:p></draw:text-box><svg:title/><svg:desc/></draw:frame></text:span><text:span text:style-name="T81"><draw:frame draw:z-index="251427840" draw:id="id23" draw:style-name="a23" draw:name="Shape56" text:anchor-type="paragraph" svg:x="6.57778in" svg:y="10.34167in" svg:width="0.94306in" svg:height="0.20278in" style:rel-width="scale" style:rel-height="scale"><draw:text-box><text:p text:style-name="P82"><text:span text:style-name="T83">Página<text:s/></text:span><text:span text:style-name="T84">1</text:span><text:span text:style-name="T85"><text:s/>de<text:s/></text:span><text:span text:style-name="T86">5</text:span><text:span text:style-name="T87"><text:s/></text:span></text:p></draw:text-box><svg:title/><svg:desc/></draw:frame></text:span><text:span text:style-name="T88"><draw:connector draw:type="line" svg:x1="0.48819in" svg:y1="10.94236in" svg:x2="7.68264in" svg:y2="10.94306in" draw:z-index="251459584" draw:id="id24" draw:style-name="a24" draw:name="Shape57" text:anchor-type="paragraph"><svg:title/><svg:desc/></draw:connector></text:span><text:span text:style-name="T89"><draw:connector draw:type="line" svg:x1="0.49167in" svg:y1="10.94583in" svg:x2="0.49236in" svg:y2="11.32986in" draw:z-index="251443200" draw:id="id25" draw:style-name="a25" draw:name="Shape58" text:anchor-type="paragraph"><svg:title/><svg:desc/></draw:connector></text:span><text:span text:style-name="T90"><draw:connector draw:type="line" svg:x1="1.37847in" svg:y1="10.94583in" svg:x2="1.37917in" svg:y2="11.32986in" draw:z-index="251449344" draw:id="id26" draw:style-name="a26" draw:name="Shape59" text:anchor-type="paragraph"><svg:title/><svg:desc/></draw:connector></text:span><text:span text:style-name="T91"><draw:connector draw:type="line" svg:x1="7.67847in" svg:y1="10.94583in" svg:x2="7.67917in" svg:y2="11.32986in" draw:z-index="251453440" draw:id="id27" draw:style-name="a27" draw:name="Shape60" text:anchor-type="paragraph"><svg:title/><svg:desc/></draw:connector></text:span><text:span text:style-name="T92"><draw:frame draw:z-index="251431936" draw:id="id28" draw:style-name="a28" draw:name="Shape61" text:anchor-type="paragraph" svg:x="1.45347in" svg:y="10.96875in" svg:width="4.97708in" svg:height="0.13472in" style:rel-width="scale" style:rel-height="scale"><draw:text-box><text:p text:style-name="P93"><text:span text:style-name="T94">Cabildo Insular de La Palma. El registro realizado está amparado en el Artículo 16 de la Ley 39/2015.</text:span></text:p></draw:text-box><svg:title/><svg:desc/></draw:frame></text:span><text:span text:style-name="T95"><draw:frame draw:z-index="251437056" draw:id="id29" draw:style-name="a29" draw:name="Shape62" text:anchor-type="paragraph" svg:x="1.45347in" svg:y="11.09653in" svg:width="2.96042in" svg:height="0.13472in" style:rel-width="scale" style:rel-height="scale"><draw:text-box><text:p text:style-name="P96"><text:span text:style-name="T97">Código de verificación electrónica: 14612674407154131627</text:span></text:p></draw:text-box><svg:title/><svg:desc/></draw:frame></text:span><text:span text:style-name="T98"><draw:frame draw:z-index="251468800" draw:id="id30" draw:style-name="a30" draw:name="Shape63" text:anchor-type="paragraph" svg:x="1.45347in" svg:y="11.22431in" svg:width="2.71319in" svg:height="0.13472in" style:rel-width="scale" style:rel-height="scale"><draw:text-box><text:p text:style-name="P99"><text:span text:style-name="T100">https://sedeelectronica.cabildodelapalma.es/val</text:span><text:span text:style-name="T101">idacion/</text:span></text:p></draw:text-box><svg:title/><svg:desc/></draw:frame></text:span><text:span text:style-name="T102"><draw:connector draw:type="line" svg:x1="0.48819in" svg:y1="11.33194in" svg:x2="7.68264in" svg:y2="11.33264in" draw:z-index="251465728" draw:id="id31" draw:style-name="a31" draw:name="Shape64" text:anchor-type="paragraph"><svg:title/><svg:desc/></draw:connector></text:span><text:span text:style-name="T103"><draw:frame draw:z-index="251503616" draw:id="id32" draw:style-name="a32" draw:name="Shape17" text:anchor-type="paragraph" svg:x="4.86458in" svg:y="2.90417in" svg:width="0.58056in" svg:height="0.20139in" style:rel-width="scale" style:rel-height="scale"><draw:text-box><text:p text:style-name="P104"><text:span text:style-name="T105">PALMA</text:span></text:p></draw:text-box><svg:title/><svg:desc/></draw:frame></text:span><draw:custom-shape svg:x="4.34931in" svg:y="0.20347in" svg:width="2.67708in" svg:height="0.275in" draw:z-index="251845632" draw:id="id33" draw:style-name="a33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6"><draw:frame draw:z-index="251685888" draw:id="id34" draw:style-name="a34" draw:name="Shape3" text:anchor-type="paragraph" svg:x="6.92639in" svg:y="0.28472in" svg:width="0.00208in" svg:height="0.19583in" style:rel-width="scale" style:rel-height="scale"><draw:text-box/><svg:title/><svg:desc/></draw:frame></text:span><text:span text:style-name="T107"><draw:frame draw:z-index="251681792" draw:style-name="a35" draw:name="Shape4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draw:custom-shape svg:x="0.33819in" svg:y="1.91597in" svg:width="2.68403in" svg:height="1.02431in" draw:z-index="251846656" draw:id="id35" draw:style-name="a36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"><draw:frame draw:z-index="251471872" draw:id="id36" draw:style-name="a37" draw:name="Shape6" text:anchor-type="paragraph" svg:x="3.69583in" svg:y="1.94583in" svg:width="1.02431in" svg:height="0.20139in" style:rel-width="scale" style:rel-height="scale"><draw:text-box><text:p text:style-name="P109"><text:span text:style-name="T110">Destinatario:</text:span></text:p></draw:text-box><svg:title/><svg:desc/></draw:frame></text:span><text:span text:style-name="T111"><draw:frame draw:z-index="251476992" draw:id="id37" draw:style-name="a38" draw:name="Shape7" text:anchor-type="paragraph" svg:x="4.86458in" svg:y="1.94583in" svg:width="2.36042in" svg:height="0.20139in" style:rel-width="scale" style:rel-height="scale"><draw:text-box><text:p text:style-name="P112"><text:span text:style-name="T113">TRANSPORTES INSULAR LA<text:s/></text:span></text:p></draw:text-box><svg:title/><svg:desc/></draw:frame></text:span><text:span text:style-name="T114"><draw:frame draw:z-index="251482112" draw:id="id38" draw:style-name="a39" draw:name="Shape8" text:anchor-type="paragraph" svg:x="4.86458in" svg:y="2.1375in" svg:width="1.54583in" svg:height="0.20139in" style:rel-width="scale" style:rel-height="scale"><draw:text-box><text:p text:style-name="P115"><text:span text:style-name="T116">PALMA SOCIEDAD<text:s/></text:span></text:p></draw:text-box><svg:title/><svg:desc/></draw:frame></text:span><text:span text:style-name="T117"><draw:frame draw:z-index="251692032" draw:id="id39" draw:style-name="a40" draw:name="Shape9" text:anchor-type="paragraph" svg:x="0.36111in" svg:y="2.29861in" svg:width="1.54236in" svg:height="0.16806in" style:rel-width="scale" style:rel-height="scale"><draw:text-box><text:p text:style-name="P118"><text:span text:style-name="T119">CABILDO DE LA PALMA</text:span></text:p></draw:text-box><svg:title/><svg:desc/></draw:frame></text:span><text:span text:style-name="T120"><draw:frame draw:z-index="251487232" draw:id="id40" draw:style-name="a41" draw:name="Shape10" text:anchor-type="paragraph" svg:x="4.86458in" svg:y="2.32847in" svg:width="1.19375in" svg:height="0.20139in" style:rel-width="scale" style:rel-height="scale"><draw:text-box><text:p text:style-name="P121"><text:span text:style-name="T122">COOPERATIVA</text:span></text:p></draw:text-box><svg:title/><svg:desc/></draw:frame></text:span><text:span text:style-name="T123"><draw:frame draw:z-index="251696128" draw:id="id41" draw:style-name="a42" draw:name="Shape11" text:anchor-type="paragraph" svg:x="0.36111in" svg:y="2.4375in" svg:width="1.47153in" svg:height="0.16806in" style:rel-width="scale" style:rel-height="scale"><draw:text-box><text:p text:style-name="P124"><text:span text:style-name="T125">REGISTRO DE SALIDA</text:span></text:p></draw:text-box><svg:title/><svg:desc/></draw:frame></text:span><text:span text:style-name="T126"><draw:frame draw:z-index="251492352" draw:id="id42" draw:style-name="a43" draw:name="Shape12" text:anchor-type="paragraph" svg:x="3.89931in" svg:y="2.52014in" svg:width="0.81806in" svg:height="0.20139in" style:rel-width="scale" style:rel-height="scale"><draw:text-box><text:p text:style-name="P127"><text:span text:style-name="T128">Dirección:</text:span></text:p></draw:text-box><svg:title/><svg:desc/></draw:frame></text:span><text:span text:style-name="T129"><draw:frame draw:z-index="251495424" draw:id="id43" draw:style-name="a44" draw:name="Shape13" text:anchor-type="paragraph" svg:x="4.86458in" svg:y="2.52014in" svg:width="1.36111in" svg:height="0.20139in" style:rel-width="scale" style:rel-height="scale"><draw:text-box><text:p text:style-name="P130"><text:span text:style-name="T131">AV INDIANOS, 14</text:span></text:p></draw:text-box><svg:title/><svg:desc/></draw:frame></text:span><text:span text:style-name="T132"><draw:frame draw:z-index="251702272" draw:id="id44" draw:style-name="a45" draw:name="Shape14" text:anchor-type="paragraph" svg:x="0.36111in" svg:y="2.57639in" svg:width="2.03472in" svg:height="0.16806in" style:rel-width="scale" style:rel-height="scale"><draw:text-box><text:p text:style-name="P133"><text:span text:style-name="T134">Número de registro: 2023025100</text:span></text:p></draw:text-box><svg:title/><svg:desc/></draw:frame></text:span><text:span text:style-name="T135"><draw:frame draw:z-index="251498496" draw:id="id45" draw:style-name="a46" draw:name="Shape15" text:anchor-type="paragraph" svg:x="4.86458in" svg:y="2.7125in" svg:width="2.16806in" svg:height="0.20139in" style:rel-width="scale" style:rel-height="scale"><draw:text-box><text:p text:style-name="P136"><text:span text:style-name="T137">38700 SANTA CRUZ DE LA<text:s/></text:span></text:p></draw:text-box><svg:title/><svg:desc/></draw:frame></text:span><text:span text:style-name="T138"><draw:frame draw:z-index="251704320" draw:id="id46" draw:style-name="a47" draw:name="Shape16" text:anchor-type="paragraph" svg:x="0.36111in" svg:y="2.71528in" svg:width="1.84722in" svg:height="0.16806in" style:rel-width="scale" style:rel-height="scale"><draw:text-box><text:p text:style-name="P139"><text:span text:style-name="T140">Fecha de<text:s/></text:span><text:span text:style-name="T141">registro: 27/12/2023</text:span></text:p></draw:text-box><svg:title/><svg:desc/></draw:frame></text:span><draw:custom-shape svg:x="0in" svg:y="0in" svg:width="8.33264in" svg:height="6.25in" draw:z-index="251847680" draw:id="id47" draw:style-name="a48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2"><draw:frame draw:z-index="251710464" draw:id="id48" draw:style-name="a49" draw:name="Shape18" text:anchor-type="paragraph" svg:x="0.33333in" svg:y="2.99306in" svg:width="0.04861in" svg:height="0.16806in" style:rel-width="scale" style:rel-height="scale"><draw:text-box><text:p text:style-name="P143"><text:span text:style-name="T144">-</text:span></text:p></draw:text-box><svg:title/><svg:desc/></draw:frame></text:span><text:span text:style-name="T145"><draw:frame draw:z-index="251509760" draw:id="id49" draw:style-name="a50" draw:name="Shape19" text:anchor-type="paragraph" svg:x="4.86458in" svg:y="3.09583in" svg:width="2.21111in" svg:height="0.20139in" style:rel-width="scale" style:rel-height="scale"><draw:text-box><text:p text:style-name="P146"><text:span text:style-name="T147">SANTA CRUZ DE TENERIFE</text:span></text:p></draw:text-box><svg:title/><svg:desc/></draw:frame></text:span><text:span text:style-name="T148"><draw:frame draw:z-index="251512832" draw:id="id50" draw:style-name="a51" draw:name="Shape20" text:anchor-type="paragraph" svg:x="3.2375in" svg:y="3.28681in" svg:width="1.45556in" svg:height="0.20139in" style:rel-width="scale" style:rel-height="scale"><draw:text-box><text:p text:style-name="P149"><text:span text:style-name="T150">Núm. notificación:</text:span></text:p></draw:text-box><svg:title/><svg:desc/></draw:frame></text:span><text:span text:style-name="T151"><draw:frame draw:z-index="251515904" draw:id="id51" draw:style-name="a52" draw:name="Shape21" text:anchor-type="paragraph" svg:x="4.86458in" svg:y="3.28681in" svg:width="2.32361in" svg:height="0.20139in" style:rel-width="scale" style:rel-height="scale"><draw:text-box><text:p text:style-name="P152"><text:span text:style-name="T153">CA/00000110/0001/000070871</text:span></text:p></draw:text-box><svg:title/><svg:desc/></draw:frame></text:span><text:span text:style-name="T154"><draw:frame draw:z-index="251523072" draw:id="id52" draw:style-name="a53" draw:name="Shape22" text:anchor-type="paragraph" svg:x="3.58194in" svg:y="3.82708in" svg:width="1.09306in" svg:height="0.18472in" style:rel-width="scale" style:rel-height="scale"><draw:text-box><text:p text:style-name="P155"><text:span text:style-name="T156">NOTIFICACIÓN</text:span></text:p></draw:text-box><svg:title/><svg:desc/></draw:frame></text:span><text:span text:style-name="T157"><draw:frame draw:z-index="251527168" draw:id="id53" draw:style-name="a54" draw:name="Shape23" text:anchor-type="paragraph" svg:x="1.27986in" svg:y="4.17847in" svg:width="5.90972in" svg:height="0.18472in" style:rel-width="scale" style:rel-height="scale"><draw:text-box><text:p text:style-name="P158"><text:span text:style-name="T159">Por medio del presente escrito le comunico que el/la Sr./Sra. Consejero/a ha dictado la<text:s/></text:span></text:p></draw:text-box><svg:title/><svg:desc/></draw:frame></text:span><text:span text:style-name="T160"><draw:frame draw:z-index="251532288" draw:id="id54" draw:style-name="a55" draw:name="Shape24" text:anchor-type="paragraph" svg:x="0.7875in" svg:y="4.35417in" svg:width="0.65278in" svg:height="0.18472in" style:rel-width="scale" style:rel-height="scale"><draw:text-box><text:p text:style-name="P161"><text:span text:style-name="T162">siguiente:</text:span></text:p></draw:text-box><svg:title/><svg:desc/></draw:frame></text:span><text:span text:style-name="T163"><draw:frame draw:z-index="251536384" draw:id="id55" draw:style-name="a56" draw:name="Shape25" text:anchor-type="paragraph" svg:x="2.46528in" svg:y="4.70556in" svg:width="3.33264in" svg:height="0.18472in" style:rel-width="scale" style:rel-height="scale"><draw:text-box><text:p text:style-name="P164"><text:span text:style-name="T165">RESOLUCIÓN 2023/13075 de<text:s/></text:span><text:span text:style-name="T166">fecha 27/12/2023</text:span></text:p></draw:text-box><svg:title/><svg:desc/></draw:frame></text:span><text:span text:style-name="T167"><draw:frame draw:z-index="251540480" draw:id="id56" draw:style-name="a57" draw:name="Shape26" text:anchor-type="paragraph" svg:x="1.27986in" svg:y="5.05694in" svg:width="4.21458in" svg:height="0.18472in" style:rel-width="scale" style:rel-height="scale"><draw:text-box><text:p text:style-name="P168"><text:span text:style-name="T169">Visto el expediente referenciado y atendiendo a los siguientes:</text:span></text:p></draw:text-box><svg:title/><svg:desc/></draw:frame></text:span><text:span text:style-name="T170"><draw:frame draw:z-index="251545600" draw:id="id57" draw:style-name="a58" draw:name="Shape27" text:anchor-type="paragraph" svg:x="0.7875in" svg:y="5.40833in" svg:width="0.00208in" svg:height="0.19583in" style:rel-width="scale" style:rel-height="scale"><draw:text-box/><svg:title/><svg:desc/></draw:frame></text:span><text:span text:style-name="T171"><draw:frame draw:z-index="251549696" draw:id="id58" draw:style-name="a59" draw:name="Shape28" text:anchor-type="paragraph" svg:x="3.50972in" svg:y="5.58403in" svg:width="1.24236in" svg:height="0.18472in" style:rel-width="scale" style:rel-height="scale"><draw:text-box><text:p text:style-name="P172"><text:span text:style-name="T173">ANTECEDENTES</text:span></text:p></draw:text-box><svg:title/><svg:desc/></draw:frame></text:span><text:span text:style-name="T174"><draw:frame draw:z-index="251551744" draw:id="id59" draw:style-name="a60" draw:name="Shape29" text:anchor-type="paragraph" svg:x="1.27917in" svg:y="5.93542in" svg:width="5.95347in" svg:height="0.18472in" style:rel-width="scale" style:rel-height="scale"><draw:text-box><text:p text:style-name="P175"><text:span text:style-name="T176">Primero.-<text:s/></text:span><text:span text:style-name="T177">El 10 de enero de 1992 la Dirección General de Transportes del Gobierno de<text:s/></text:span></text:p></draw:text-box><svg:title/><svg:desc/></draw:frame></text:span><text:span text:style-name="T178"><draw:frame draw:z-index="251556864" draw:id="id60" draw:style-name="a61" draw:name="Shape30" text:anchor-type="paragraph" svg:x="0.7875in" svg:y="6.11111in" svg:width="6.62361in" svg:height="0.18472in" style:rel-width="scale" style:rel-height="scale"><draw:text-box><text:p text:style-name="P179"><text:span text:style-name="T180">Canarias, adjudica las concesiones nº V-019-2365/40; V-018/1863/40 y concesión del servicio de<text:s/></text:span></text:p></draw:text-box><svg:title/><svg:desc/></draw:frame></text:span><draw:custom-shape svg:x="0in" svg:y="6.25in" svg:width="8.33264in" svg:height="6.25in" draw:z-index="251848704" draw:id="id61" draw:style-name="a62" draw:name="Shape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1"><draw:frame draw:z-index="251561984" draw:id="id62" draw:style-name="a63" draw:name="Shape32" text:anchor-type="paragraph" svg:x="0.7875in" svg:y="6.28681in" svg:width="6.67153in" svg:height="0.18472in" style:rel-width="scale" style:rel-height="scale"><draw:text-box><text:p text:style-name="P182"><text:span text:style-name="T183">transporte público regular permanente de uso general de viajeros por carretera del suroeste de La<text:s/></text:span></text:p></draw:text-box><svg:title/><svg:desc/></draw:frame></text:span></text:p>
      <text:soft-page-break/>
      <text:p text:style-name="P184"><text:span text:style-name="T185"><draw:frame draw:z-index="251729920" draw:id="id63" draw:style-name="a64" draw:name="Shape123" text:anchor-type="paragraph" svg:x="7.06389in" svg:y="5.16875in" svg:width="0.46111in" svg:height="0.18472in" style:rel-width="scale" style:rel-height="scale"><draw:text-box><text:p text:style-name="P186"><text:span text:style-name="T187">bonos<text:s/></text:span></text:p></draw:text-box><svg:title/><svg:desc/></draw:frame></text:span><text:span text:style-name="T188"><draw:frame draw:z-index="251768832" draw:id="id64" draw:style-name="a65" draw:name="Shape134" text:anchor-type="paragraph" svg:x="0.7875in" svg:y="6.92569in" svg:width="6.63056in" svg:height="0.18472in" style:rel-width="scale" style:rel-height="scale"><draw:text-box><text:p text:style-name="P189"><text:span text:style-name="T190">la que se amplía el</text:span><text:span text:style-name="T191"><text:s/>plazo de concesión y utilización del denominado “Bono especial damnificados<text:s/></text:span></text:p></draw:text-box><svg:title/><svg:desc/></draw:frame></text:span><text:span text:style-name="T192"><draw:frame draw:z-index="251763712" draw:id="id65" draw:style-name="a66" draw:name="Shape133" text:anchor-type="paragraph" svg:x="0.7875in" svg:y="6.75in" svg:width="6.51806in" svg:height="0.18472in" style:rel-width="scale" style:rel-height="scale"><draw:text-box><text:p text:style-name="P193"><text:span text:style-name="T194">11 de abril de 2022 y posteriormente por la núm. 2022/9365 de fecha 5 de octubre de 2022, por<text:s/></text:span></text:p></draw:text-box><svg:title/><svg:desc/></draw:frame></text:span><text:span text:style-name="T195"><draw:frame draw:z-index="251760640" draw:id="id66" draw:style-name="a67" draw:name="Shape132" text:anchor-type="paragraph" svg:x="0.7875in" svg:y="6.57431in" svg:width="6.61389in" svg:height="0.18472in" style:rel-width="scale" style:rel-height="scale"><draw:text-box><text:p text:style-name="P196"><text:span text:style-name="T197">Hacienda, Recursos Humanos, Aguas, Transporte, Industria y Energía, núm. 2022</text:span><text:span text:style-name="T198">/3180 de fecha<text:s/></text:span></text:p></draw:text-box><svg:title/><svg:desc/></draw:frame></text:span><text:span text:style-name="T199"><draw:frame draw:z-index="251755520" draw:id="id67" draw:style-name="a68" draw:name="Shape131" text:anchor-type="paragraph" svg:x="0.7875in" svg:y="6.39861in" svg:width="6.64097in" svg:height="0.18472in" style:rel-width="scale" style:rel-height="scale"><draw:text-box><text:p text:style-name="P200"><text:span text:style-name="T201">damnificados por el volcán, mediante las resoluciones del Miembro Corporativo titular del Área de<text:s/></text:span></text:p></draw:text-box><svg:title/><svg:desc/></draw:frame></text:span><draw:custom-shape svg:x="0in" svg:y="6.25in" svg:width="8.33264in" svg:height="6.25in" draw:z-index="251849728" draw:id="id68" draw:style-name="a69" draw:name="Shape13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2"><draw:frame draw:z-index="251754496" draw:id="id69" draw:style-name="a70" draw:name="Shape129" text:anchor-type="paragraph" svg:x="0.7875in" svg:y="6.22292in" svg:width="5.97917in" svg:height="0.18472in" style:rel-width="scale" style:rel-height="scale"><draw:text-box><text:p text:style-name="P203"><text:span text:style-name="T204">Atendiendo a que se han realizado dos ampliaciones del periodo de aplicación del bono<text:s/></text:span></text:p></draw:text-box><svg:title/><svg:desc/></draw:frame></text:span><text:span text:style-name="T205"><draw:frame draw:z-index="251751424" draw:id="id70" draw:style-name="a71" draw:name="Shape128" text:anchor-type="paragraph" svg:x="0.7875in" svg:y="6.04722in" svg:width="2.11806in" svg:height="0.18472in" style:rel-width="scale" style:rel-height="scale"><draw:text-box><text:p text:style-name="P206"><text:span text:style-name="T207">fomento del transporte regular.<text:s/></text:span></text:p></draw:text-box><svg:title/><svg:desc/></draw:frame></text:span><text:span text:style-name="T208"><draw:frame draw:z-index="251745280" draw:id="id71" draw:style-name="a72" draw:name="Shape127" text:anchor-type="paragraph" svg:x="0.7875in" svg:y="5.87153in" svg:width="6.28611in" svg:height="0.18472in" style:rel-width="scale" style:rel-height="scale"><draw:text-box><text:p text:style-name="P209"><text:span text:style-name="T210">aplicando el régimen general de pagos aprobada para el resto de políticas de bonificación al<text:s/></text:span></text:p></draw:text-box><svg:title/><svg:desc/></draw:frame></text:span><text:span text:style-name="T211"><draw:frame draw:z-index="251740160" draw:id="id72" draw:style-name="a73" draw:name="Shape126" text:anchor-type="paragraph" svg:x="0.7875in" svg:y="5.69583in" svg:width="6.45972in" svg:height="0.18472in" style:rel-width="scale" style:rel-height="scale"><draw:text-box><text:p text:style-name="P212"><text:span text:style-name="T213">en su apartado segundo, que la compensación de las bonificaciones practicadas, se realizaran<text:s/></text:span></text:p></draw:text-box><svg:title/><svg:desc/></draw:frame></text:span><text:span text:style-name="T214"><draw:frame draw:z-index="251737088" draw:id="id73" draw:style-name="a74" draw:name="Shape125" text:anchor-type="paragraph" svg:x="0.7875in" svg:y="5.52014in" svg:width="6.52083in" svg:height="0.18472in" style:rel-width="scale" style:rel-height="scale"><draw:text-box><text:p text:style-name="P215"><text:span text:style-name="T216">no personalizado, denominado “Bono especial damnificados volcá</text:span><text:span text:style-name="T217">n de la Palma”, especificando<text:s/></text:span></text:p></draw:text-box><svg:title/><svg:desc/></draw:frame></text:span><text:span text:style-name="T218"><draw:frame draw:z-index="251732992" draw:id="id74" draw:style-name="a75" draw:name="Shape124" text:anchor-type="paragraph" svg:x="0.7875in" svg:y="5.34444in" svg:width="6.65in" svg:height="0.18472in" style:rel-width="scale" style:rel-height="scale"><draw:text-box><text:p text:style-name="P219"><text:span text:style-name="T220">destinados al fomento de la movilidad en el sentido de establecer un nuevo tipo de bono especial,<text:s/></text:span></text:p></draw:text-box><svg:title/><svg:desc/></draw:frame></text:span><text:span text:style-name="T221"><draw:frame draw:z-index="251772928" draw:id="id75" draw:style-name="a76" draw:name="Shape135" text:anchor-type="paragraph" svg:x="0.7875in" svg:y="7.10139in" svg:width="6.42431in" svg:height="0.18472in" style:rel-width="scale" style:rel-height="scale"><draw:text-box><text:p text:style-name="P222"><text:span text:style-name="T223">volcán de la Palma”, por otro periodo de seis meses, finalizando el pasado 18 de abril de 2023.</text:span></text:p></draw:text-box><svg:title/><svg:desc/></draw:frame></text:span><text:span text:style-name="T224"><draw:frame draw:z-index="251726848" draw:id="id76" draw:style-name="a77" draw:name="Shape122" text:anchor-type="paragraph" svg:x="6.77569in" svg:y="5.16875in" svg:width="0.21458in" svg:height="0.18472in" style:rel-width="scale" style:rel-height="scale"><draw:text-box><text:p text:style-name="P225"><text:span text:style-name="T226">de<text:s/></text:span></text:p></draw:text-box><svg:title/><svg:desc/></draw:frame></text:span><text:span text:style-name="T227"><draw:frame draw:z-index="251724800" draw:id="id77" draw:style-name="a78" draw:name="Shape121" text:anchor-type="paragraph" svg:x="5.97014in" svg:y="5.16875in" svg:width="0.73403in" svg:height="0.18472in" style:rel-width="scale" style:rel-height="scale"><draw:text-box><text:p text:style-name="P228"><text:span text:style-name="T229">concesión<text:s/></text:span></text:p></draw:text-box><svg:title/><svg:desc/></draw:frame></text:span><text:span text:style-name="T230"><draw:frame draw:z-index="251720704" draw:id="id78" draw:style-name="a79" draw:name="Shape120" text:anchor-type="paragraph" svg:x="5.73333in" svg:y="5.16875in" svg:width="0.16319in" svg:height="0.18472in" style:rel-width="scale" style:rel-height="scale"><draw:text-box><text:p text:style-name="P231"><text:span text:style-name="T232">la<text:s/></text:span></text:p></draw:text-box><svg:title/><svg:desc/></draw:frame></text:span><text:span text:style-name="T233"><draw:frame draw:z-index="251714560" draw:id="id79" draw:style-name="a80" draw:name="Shape119" text:anchor-type="paragraph" svg:x="5.30903in" svg:y="5.16875in" svg:width="0.35in" svg:height="0.18472in" style:rel-width="scale" style:rel-height="scale"><draw:text-box><text:p text:style-name="P234"><text:span text:style-name="T235">para<text:s/></text:span></text:p></draw:text-box><svg:title/><svg:desc/></draw:frame></text:span><text:span text:style-name="T236"><draw:frame draw:z-index="251709440" draw:id="id80" draw:style-name="a81" draw:name="Shape118" text:anchor-type="paragraph" svg:x="4.38403in" svg:y="5.16875in" svg:width="0.84931in" svg:height="0.18472in" style:rel-width="scale" style:rel-height="scale"><draw:text-box><text:p text:style-name="P237"><text:span text:style-name="T238">reguladoras<text:s/></text:span></text:p></draw:text-box><svg:title/><svg:desc/></draw:frame></text:span><text:span text:style-name="T239"><draw:frame draw:z-index="251705344" draw:id="id81" draw:style-name="a82" draw:name="Shape117" text:anchor-type="paragraph" svg:x="3.85833in" svg:y="5.16875in" svg:width="0.45139in" svg:height="0.18472in" style:rel-width="scale" style:rel-height="scale"><draw:text-box><text:p text:style-name="P240"><text:span text:style-name="T241">bases<text:s/></text:span></text:p></draw:text-box><svg:title/><svg:desc/></draw:frame></text:span><text:span text:style-name="T242"><draw:frame draw:z-index="251699200" draw:id="id82" draw:style-name="a83" draw:name="Shape116" text:anchor-type="paragraph" svg:x="2.83125in" svg:y="5.16875in" svg:width="0.95278in" svg:height="0.18472in" style:rel-width="scale" style:rel-height="scale"><draw:text-box><text:p text:style-name="P243"><text:span text:style-name="T244">mencionadas<text:s/></text:span></text:p></draw:text-box><svg:title/><svg:desc/></draw:frame></text:span><text:span text:style-name="T245"><draw:frame draw:z-index="251698176" draw:id="id83" draw:style-name="a84" draw:name="Shape115" text:anchor-type="paragraph" svg:x="2.51806in" svg:y="5.16875in" svg:width="0.23958in" svg:height="0.18472in" style:rel-width="scale" style:rel-height="scale"><draw:text-box><text:p text:style-name="P246"><text:span text:style-name="T247">las<text:s/></text:span></text:p></draw:text-box><svg:title/><svg:desc/></draw:frame></text:span><text:span text:style-name="T248"><draw:frame draw:z-index="251693056" draw:id="id84" draw:style-name="a85" draw:name="Shape114" text:anchor-type="paragraph" svg:x="1.55972in" svg:y="5.16875in" svg:width="0.88264in" svg:height="0.18472in" style:rel-width="scale" style:rel-height="scale"><draw:text-box><text:p text:style-name="P249"><text:span text:style-name="T250">puntalmente<text:s/></text:span></text:p></draw:text-box><svg:title/><svg:desc/></draw:frame></text:span><text:span text:style-name="T251"><draw:frame draw:z-index="251684864" draw:id="id85" draw:style-name="a86" draw:name="Shape113" text:anchor-type="paragraph" svg:x="0.7875in" svg:y="5.16875in" svg:width="0.69931in" svg:height="0.18472in" style:rel-width="scale" style:rel-height="scale"><draw:text-box><text:p text:style-name="P252"><text:span text:style-name="T253">modifican<text:s/></text:span></text:p></draw:text-box><svg:title/><svg:desc/></draw:frame></text:span><text:span text:style-name="T254"><draw:frame draw:z-index="251680768" draw:id="id86" draw:style-name="a87" draw:name="Shape112" text:anchor-type="paragraph" svg:x="1.27917in" svg:y="4.99306in" svg:width="5.50417in" svg:height="0.18472in" style:rel-width="scale" style:rel-height="scale"><draw:text-box><text:p text:style-name="P255"><text:span text:style-name="T256">Cuarto.-</text:span><text:span text:style-name="T257"><text:s/>El decreto núm. 2021/8382, de fecha 18 de octubre de 2021, por el que<text:s/></text:span></text:p></draw:text-box><svg:title/><svg:desc/></draw:frame></text:span><text:span text:style-name="T258"><draw:frame draw:z-index="251805696" draw:id="id87" draw:style-name="a88" draw:name="Shape146" text:anchor-type="paragraph" svg:x="0.7875in" svg:y="9.38472in" svg:width="6.59375in" svg:height="0.18472in" style:rel-width="scale" style:rel-height="scale"><draw:text-box><text:p text:style-name="P259"><text:span text:style-name="T260">entrada número 2023061425, las estadísticas exigidas, entre las que se encuentra la que recoge<text:s/></text:span></text:p></draw:text-box><svg:title/><svg:desc/></draw:frame></text:span><text:span text:style-name="T261"><draw:connector draw:type="line" svg:x1="0.48819in" svg:y1="11.33194in" svg:x2="7.68264in" svg:y2="11.33264in" draw:z-index="251464704" draw:id="id88" draw:style-name="a89" draw:name="Shape157" text:anchor-type="paragraph"><svg:title/><svg:desc/></draw:connector></text:span><text:span text:style-name="T262"><draw:frame draw:z-index="251470848" draw:id="id89" draw:style-name="a90" draw:name="Shape156" text:anchor-type="paragraph" svg:x="1.45347in" svg:y="11.22431in" svg:width="2.71319in" svg:height="0.13472in" style:rel-width="scale" style:rel-height="scale"><draw:text-box><text:p text:style-name="P263"><text:span text:style-name="T264">https://sedeelectronica.cabildodelapalma.es/validacion/</text:span></text:p></draw:text-box><svg:title/><svg:desc/></draw:frame></text:span><text:span text:style-name="T265"><draw:frame draw:z-index="251439104" draw:id="id90" draw:style-name="a91" draw:name="Shape155" text:anchor-type="paragraph" svg:x="1.45347in" svg:y="11.09653in" svg:width="2.96042in" svg:height="0.13472in" style:rel-width="scale" style:rel-height="scale"><draw:text-box><text:p text:style-name="P266"><text:span text:style-name="T267">Código de verificación electrónica: 14612674407154131627</text:span></text:p></draw:text-box><svg:title/><svg:desc/></draw:frame></text:span><text:span text:style-name="T268"><draw:frame draw:z-index="251432960" draw:id="id91" draw:style-name="a92" draw:name="Shape154" text:anchor-type="paragraph" svg:x="1.45347in" svg:y="10.96875in" svg:width="4.97708in" svg:height="0.13472in" style:rel-width="scale" style:rel-height="scale"><draw:text-box><text:p text:style-name="P269"><text:span text:style-name="T270">Cabildo Insular de La Palma. El<text:s/></text:span><text:span text:style-name="T271">registro realizado está amparado en el Artículo 16 de la Ley 39/2015.</text:span></text:p></draw:text-box><svg:title/><svg:desc/></draw:frame></text:span><text:span text:style-name="T272"><draw:connector draw:type="line" svg:x1="7.67847in" svg:y1="10.94583in" svg:x2="7.67917in" svg:y2="11.32986in" draw:z-index="251455488" draw:id="id92" draw:style-name="a93" draw:name="Shape153" text:anchor-type="paragraph"><svg:title/><svg:desc/></draw:connector></text:span><text:span text:style-name="T273"><draw:connector draw:type="line" svg:x1="1.37847in" svg:y1="10.94583in" svg:x2="1.37917in" svg:y2="11.32986in" draw:z-index="251448320" draw:id="id93" draw:style-name="a94" draw:name="Shape152" text:anchor-type="paragraph"><svg:title/><svg:desc/></draw:connector></text:span><text:span text:style-name="T274"><draw:connector draw:type="line" svg:x1="0.49167in" svg:y1="10.94583in" svg:x2="0.49236in" svg:y2="11.32986in" draw:z-index="251445248" draw:id="id94" draw:style-name="a95" draw:name="Shape151" text:anchor-type="paragraph"><svg:title/><svg:desc/></draw:connector></text:span><text:span text:style-name="T275"><draw:connector draw:type="line" svg:x1="0.48819in" svg:y1="10.94236in" svg:x2="7.68264in" svg:y2="10.94306in" draw:z-index="251457536" draw:id="id95" draw:style-name="a96" draw:name="Shape150" text:anchor-type="paragraph"><svg:title/><svg:desc/></draw:connector></text:span><text:span text:style-name="T276"><draw:frame draw:z-index="251430912" draw:id="id96" draw:style-name="a97" draw:name="Shape149" text:anchor-type="paragraph" svg:x="6.57778in" svg:y="10.34167in" svg:width="0.94306in" svg:height="0.20278in" style:rel-width="scale" style:rel-height="scale"><draw:text-box><text:p text:style-name="P277"><text:span text:style-name="T278">Página<text:s/></text:span><text:span text:style-name="T279">2</text:span><text:span text:style-name="T280"><text:s/>de<text:s/></text:span><text:span text:style-name="T281">5</text:span><text:span text:style-name="T282"><text:s/></text:span></text:p></draw:text-box><svg:title/><svg:desc/></draw:frame></text:span><text:span text:style-name="T283"><draw:frame draw:z-index="251811840" draw:id="id97" draw:style-name="a98" draw:name="Shape148" text:anchor-type="paragraph" svg:x="0.7875in" svg:y="9.73681in" svg:width="6.07708in" svg:height="0.18472in" style:rel-width="scale" style:rel-height="scale"><draw:text-box><text:p text:style-name="P284"><text:span text:style-name="T285">estudiantes) y el importe de las recargas efectuadas en el mes de NOVIEMBRE de 2023.<text:s/></text:span></text:p></draw:text-box><svg:title/><svg:desc/></draw:frame></text:span><text:span text:style-name="T286"><draw:frame draw:z-index="251808768" draw:id="id98" draw:style-name="a99" draw:name="Shape147" text:anchor-type="paragraph" svg:x="0.7875in" svg:y="9.56111in" svg:width="6.47222in" svg:height="0.18472in" style:rel-width="scale" style:rel-height="scale"><draw:text-box><text:p text:style-name="P287"><text:span text:style-name="T288">los datos reales de consumo de los usuarios bonificados (valor cancelaciones de BRC y Bonos<text:s/></text:span></text:p></draw:text-box><svg:title/><svg:desc/></draw:frame></text:span><text:span text:style-name="T289"><draw:frame draw:z-index="251677696" draw:id="id99" draw:style-name="a100" draw:name="Shape111" text:anchor-type="paragraph" svg:x="0.7875in" svg:y="4.64167in" svg:width="1.90069in" svg:height="0.18472in" style:rel-width="scale" style:rel-height="scale"><draw:text-box><text:p text:style-name="P290"><text:span text:style-name="T291">fecha 20 de marzo de 2023.</text:span></text:p></draw:text-box><svg:title/><svg:desc/></draw:frame></text:span><text:span text:style-name="T292"><draw:frame draw:z-index="251802624" draw:id="id100" draw:style-name="a101" draw:name="Shape145" text:anchor-type="paragraph" svg:x="0.7875in" svg:y="9.20972in" svg:width="6.34236in" svg:height="0.18472in" style:rel-width="scale" style:rel-height="scale"><draw:text-box><text:p text:style-name="P293"><text:span text:style-name="T294">38016671, ha cumplido la obligación de presentar el pasado 13 de diciembre, con registro de<text:s/></text:span></text:p></draw:text-box><svg:title/><svg:desc/></draw:frame></text:span><text:span text:style-name="T295"><draw:frame draw:z-index="251800576" draw:id="id101" draw:style-name="a102" draw:name="Shape144" text:anchor-type="paragraph" svg:x="1.27917in" svg:y="9.03403in" svg:width="5.83264in" svg:height="0.18472in" style:rel-width="scale" style:rel-height="scale"><draw:text-box><text:p text:style-name="P296"><text:span text:style-name="T297">Sexto.-<text:s/></text:span><text:span text:style-name="T298">La empresa concesionaria,<text:s/></text:span><text:span text:style-name="T299">Transportes Insular La Palma, S. Coop., NIF nº F-<text:s/></text:span></text:p></draw:text-box><svg:title/><svg:desc/></draw:frame></text:span><text:span text:style-name="T300"><draw:frame draw:z-index="251798528" draw:id="id102" draw:style-name="a103" draw:name="Shape143" text:anchor-type="paragraph" svg:x="0.7875in" svg:y="8.68194in" svg:width="2.26806in" svg:height="0.18472in" style:rel-width="scale" style:rel-height="scale"><draw:text-box><text:p text:style-name="P301"><text:span text:style-name="T302">2023 al 31 de diciembre de 2023.</text:span></text:p></draw:text-box><svg:title/><svg:desc/></draw:frame></text:span><text:span text:style-name="T303"><draw:frame draw:z-index="251795456" draw:id="id103" draw:style-name="a104" draw:name="Shape142" text:anchor-type="paragraph" svg:x="0.7875in" svg:y="8.50694in" svg:width="6.57986in" svg:height="0.18472in" style:rel-width="scale" style:rel-height="scale"><draw:text-box><text:p text:style-name="P304"><text:span text:style-name="T305">bonos residente canario, excepcionalmente por el periodo que transcurre desde el 1 de enero de<text:s/></text:span></text:p></draw:text-box><svg:title/><svg:desc/></draw:frame></text:span><text:span text:style-name="T306"><draw:frame draw:z-index="251790336" draw:id="id104" draw:style-name="a105" draw:name="Shape141" text:anchor-type="paragraph" svg:x="1.27917in" svg:y="8.33125in" svg:width="5.93333in" svg:height="0.18472in" style:rel-width="scale" style:rel-height="scale"><draw:text-box><text:p text:style-name="P307"><text:span text:style-name="T308">Modificación que consiste en la bonificación del 100% del precio de las recargas de los<text:s/></text:span></text:p></draw:text-box><svg:title/><svg:desc/></draw:frame></text:span><text:span text:style-name="T309"><draw:frame draw:z-index="251788288" draw:id="id105" draw:style-name="a106" draw:name="Shape140" text:anchor-type="paragraph" svg:x="0.7875in" svg:y="8.15556in" svg:width="5.47639in" svg:height="0.18472in" style:rel-width="scale" style:rel-height="scale"><draw:text-box><text:p text:style-name="P310"><text:span text:style-name="T311">público de transporte regular interurbano de viajeros de 5 de diciembre de 2018.<text:s/></text:span></text:p></draw:text-box><svg:title/><svg:desc/></draw:frame></text:span><text:span text:style-name="T312"><draw:frame draw:z-index="251784192" draw:id="id106" draw:style-name="a107" draw:name="Shape139" text:anchor-type="paragraph" svg:x="0.7875in" svg:y="7.97986in" svg:width="6.69583in" svg:height="0.18472in" style:rel-width="scale" style:rel-height="scale"><draw:text-box><text:p text:style-name="P313"><text:span text:style-name="T314">dentro del acuerdo de modificación del régimen concesional y tarifario de la co</text:span><text:span text:style-name="T315">ncesión del servicio<text:s/></text:span></text:p></draw:text-box><svg:title/><svg:desc/></draw:frame></text:span><text:span text:style-name="T316"><draw:frame draw:z-index="251782144" draw:id="id107" draw:style-name="a108" draw:name="Shape138" text:anchor-type="paragraph" svg:x="0.7875in" svg:y="7.80417in" svg:width="6.29514in" svg:height="0.18472in" style:rel-width="scale" style:rel-height="scale"><draw:text-box><text:p text:style-name="P317"><text:span text:style-name="T318">residente canario, recogidos en el apartado 3.3 “Régimen tarifario y tarifa máxima ordinaria”,<text:s/></text:span></text:p></draw:text-box><svg:title/><svg:desc/></draw:frame></text:span><text:span text:style-name="T319"><draw:frame draw:z-index="251780096" draw:id="id108" draw:style-name="a109" draw:name="Shape137" text:anchor-type="paragraph" svg:x="0.7875in" svg:y="7.62847in" svg:width="6.20208in" svg:height="0.18472in" style:rel-width="scale" style:rel-height="scale"><draw:text-box><text:p text:style-name="P320"><text:span text:style-name="T321">fecha 11 de enero donde se recoge la modificación del precio de las recargas de los bonos<text:s/></text:span></text:p></draw:text-box><svg:title/><svg:desc/></draw:frame></text:span><text:span text:style-name="T322"><draw:frame draw:z-index="251777024" draw:id="id109" draw:style-name="a110" draw:name="Shape136" text:anchor-type="paragraph" svg:x="1.27917in" svg:y="7.45278in" svg:width="6.17778in" svg:height="0.18472in" style:rel-width="scale" style:rel-height="scale"><draw:text-box><text:p text:style-name="P323"><text:span text:style-name="T324">Quinto.-</text:span><text:span text:style-name="T325"><text:s/>La resolución del Miembro Cor</text:span><text:span text:style-name="T326">porativo Titular de Transportes número 2023/78 de<text:s/></text:span></text:p></draw:text-box><svg:title/><svg:desc/></draw:frame></text:span><text:span text:style-name="T327"><draw:frame draw:z-index="251518976" draw:id="id110" draw:style-name="a111" draw:name="Shape76" text:anchor-type="paragraph" svg:x="5.01597in" svg:y="1.47986in" svg:width="0.98542in" svg:height="0.18472in" style:rel-width="scale" style:rel-height="scale"><draw:text-box><text:p text:style-name="P328"><text:span text:style-name="T329">mencionado,<text:s/></text:span></text:p></draw:text-box><svg:title/><svg:desc/></draw:frame></text:span><text:span text:style-name="T330"><draw:frame draw:z-index="251565056" draw:id="id111" draw:style-name="a112" draw:name="Shape87" text:anchor-type="paragraph" svg:x="0.7875in" svg:y="2.88472in" svg:width="6.46528in" svg:height="0.20764in" style:rel-width="scale" style:rel-height="scale"><draw:text-box><text:p text:style-name="P331"><text:span text:style-name="T332">diciembre de 2018</text:span><text:span text:style-name="T333">. A estos efectos, entre las distintas estadísticas a presentar por la empresa<text:s/></text:span></text:p></draw:text-box><svg:title/><svg:desc/></draw:frame></text:span><text:span text:style-name="T334"><draw:frame draw:z-index="251563008" draw:id="id112" draw:style-name="a113" draw:name="Shape86" text:anchor-type="paragraph" svg:x="0.7875in" svg:y="2.70972in" svg:width="6.46597in" svg:height="0.20764in" style:rel-width="scale" style:rel-height="scale"><draw:text-box><text:p text:style-name="P335"><text:span text:style-name="T336">con el acuerdo adoptado por el Consejo de Gobierno Insular en sesión celebrada el 5 de<text:s/></text:span></text:p></draw:text-box><svg:title/><svg:desc/></draw:frame></text:span><text:span text:style-name="T337"><draw:frame draw:z-index="251555840" draw:id="id113" draw:style-name="a114" draw:name="Shape85" text:anchor-type="paragraph" svg:x="0.7875in" svg:y="2.53333in" svg:width="6.66875in" svg:height="0.20764in" style:rel-width="scale" style:rel-height="scale"><draw:text-box><text:p text:style-name="P338"><text:span text:style-name="T339">entre el importe de las recargas de los usuarios y el realmente consumido, en consonancia<text:s/></text:span></text:p></draw:text-box><svg:title/><svg:desc/></draw:frame></text:span><text:span text:style-name="T340"><draw:frame draw:z-index="251550720" draw:id="id114" draw:style-name="a115" draw:name="Shape84" text:anchor-type="paragraph" svg:x="0.7875in" svg:y="2.35764in" svg:width="6.40694in" svg:height="0.20764in" style:rel-width="scale" style:rel-height="scale"><draw:text-box><text:p text:style-name="P341"><text:span text:style-name="T342">distintos tipos de bonos.<text:s/></text:span><text:span text:style-name="T343">El Cabildo abonará al concesionario el resultado de la diferencia<text:s/></text:span></text:p></draw:text-box><svg:title/><svg:desc/></draw:frame></text:span><text:span text:style-name="T344"><draw:frame draw:z-index="251547648" draw:id="id115" draw:style-name="a116" draw:name="Shape83" text:anchor-type="paragraph" svg:x="0.7875in" svg:y="2.18194in" svg:width="6.50417in" svg:height="0.20764in" style:rel-width="scale" style:rel-height="scale"><draw:text-box><text:p text:style-name="P345"><text:span text:style-name="T346">las cantidades a percibir en concepto de compensación por la utilización por los usuarios de los<text:s/></text:span></text:p></draw:text-box><svg:title/><svg:desc/></draw:frame></text:span><text:span text:style-name="T347"><draw:frame draw:z-index="251544576" draw:id="id116" draw:style-name="a117" draw:name="Shape82" text:anchor-type="paragraph" svg:x="0.7875in" svg:y="2.00694in" svg:width="6.69444in" svg:height="0.20764in" style:rel-width="scale" style:rel-height="scale"><draw:text-box><text:p text:style-name="P348"><text:span text:style-name="T349">mes a liquidar, en las que se incluirán los datos reales de consumo necesario para la</text:span><text:span text:style-name="T350"><text:s/>obtención de<text:s/></text:span></text:p></draw:text-box><svg:title/><svg:desc/></draw:frame></text:span><text:span text:style-name="T351"><draw:frame draw:z-index="251541504" draw:id="id117" draw:style-name="a118" draw:name="Shape81" text:anchor-type="paragraph" svg:x="0.7875in" svg:y="1.83125in" svg:width="6.52708in" svg:height="0.20764in" style:rel-width="scale" style:rel-height="scale"><draw:text-box><text:p text:style-name="P352"><text:span text:style-name="T353">de bonificación se realizaran a mes vencido, tras la presentación por este de las estadísticas del<text:s/></text:span></text:p></draw:text-box><svg:title/><svg:desc/></draw:frame></text:span><text:span text:style-name="T354"><draw:frame draw:z-index="251535360" draw:id="id118" draw:style-name="a119" draw:name="Shape80" text:anchor-type="paragraph" svg:x="0.7875in" svg:y="1.65486in" svg:width="6.5625in" svg:height="0.21111in" style:rel-width="scale" style:rel-height="scale"><draw:text-box><text:p text:style-name="P355"><text:span text:style-name="T356">términos</text:span><text:span text:style-name="T357">: “</text:span><text:span text:style-name="T358">Los pagos a efectuar por el Cabildo Insular al concesionario en concepto de políticas<text:s/></text:span></text:p></draw:text-box><svg:title/><svg:desc/></draw:frame></text:span><text:span text:style-name="T359"><draw:frame draw:z-index="251531264" draw:id="id119" draw:style-name="a120" draw:name="Shape79" text:anchor-type="paragraph" svg:x="6.725in" svg:y="1.47986in" svg:width="0.8in" svg:height="0.18472in" style:rel-width="scale" style:rel-height="scale"><draw:text-box><text:p text:style-name="P360"><text:span text:style-name="T361">siguientes<text:s/></text:span></text:p></draw:text-box><svg:title/><svg:desc/></draw:frame></text:span><text:span text:style-name="T362"><draw:frame draw:z-index="251526144" draw:id="id120" draw:style-name="a121" draw:name="Shape78" text:anchor-type="paragraph" svg:x="6.38125in" svg:y="1.47986in" svg:width="0.26528in" svg:height="0.18472in" style:rel-width="scale" style:rel-height="scale"><draw:text-box><text:p text:style-name="P363"><text:span text:style-name="T364">los<text:s/></text:span></text:p></draw:text-box><svg:title/><svg:desc/></draw:frame></text:span><text:span text:style-name="T365"><draw:frame draw:z-index="251522048" draw:id="id121" draw:style-name="a122" draw:name="Shape77" text:anchor-type="paragraph" svg:x="6.08056in" svg:y="1.47986in" svg:width="0.22292in" svg:height="0.18472in" style:rel-width="scale" style:rel-height="scale"><draw:text-box><text:p text:style-name="P366"><text:span text:style-name="T367">en<text:s/></text:span></text:p></draw:text-box><svg:title/><svg:desc/></draw:frame></text:span><text:span text:style-name="T368"><draw:frame draw:z-index="251570176" draw:id="id122" draw:style-name="a123" draw:name="Shape88" text:anchor-type="paragraph" svg:x="0.7875in" svg:y="3.06042in" svg:width="5.03542in" svg:height="0.21111in" style:rel-width="scale" style:rel-height="scale"><draw:text-box><text:p text:style-name="P369"><text:span text:style-name="T370">conc</text:span><text:span text:style-name="T371">esionaria, se incluirá la hoja 4: Datos consumo real bonos mes ____“</text:span><text:span text:style-name="T372">.</text:span></text:p></draw:text-box><svg:title/><svg:desc/></draw:frame></text:span><text:span text:style-name="T373"><draw:frame draw:z-index="251513856" draw:id="id123" draw:style-name="a124" draw:name="Shape75" text:anchor-type="paragraph" svg:x="3.875in" svg:y="1.47986in" svg:width="1.06111in" svg:height="0.18472in" style:rel-width="scale" style:rel-height="scale"><draw:text-box><text:p text:style-name="P374"><text:span text:style-name="T375">anteriormente<text:s/></text:span></text:p></draw:text-box><svg:title/><svg:desc/></draw:frame></text:span><text:span text:style-name="T376"><draw:frame draw:z-index="251508736" draw:id="id124" draw:style-name="a125" draw:name="Shape74" text:anchor-type="paragraph" svg:x="2.86944in" svg:y="1.47986in" svg:width="0.92986in" svg:height="0.18472in" style:rel-width="scale" style:rel-height="scale"><draw:text-box><text:p text:style-name="P377"><text:span text:style-name="T378">concesional<text:s/></text:span></text:p></draw:text-box><svg:title/><svg:desc/></draw:frame></text:span><text:span text:style-name="T379"><draw:frame draw:z-index="251501568" draw:id="id125" draw:style-name="a126" draw:name="Shape73" text:anchor-type="paragraph" svg:x="1.80486in" svg:y="1.47986in" svg:width="0.98819in" svg:height="0.18472in" style:rel-width="scale" style:rel-height="scale"><draw:text-box><text:p text:style-name="P380"><text:span text:style-name="T381">modificación<text:s/></text:span></text:p></draw:text-box><svg:title/><svg:desc/></draw:frame></text:span><text:span text:style-name="T382"><draw:frame draw:z-index="251497472" draw:id="id126" draw:style-name="a127" draw:name="Shape72" text:anchor-type="paragraph" svg:x="1.50417in" svg:y="1.47986in" svg:width="0.22292in" svg:height="0.18472in" style:rel-width="scale" style:rel-height="scale"><draw:text-box><text:p text:style-name="P383"><text:span text:style-name="T384">de<text:s/></text:span></text:p></draw:text-box><svg:title/><svg:desc/></draw:frame></text:span><text:span text:style-name="T385"><draw:frame draw:z-index="251496448" draw:id="id127" draw:style-name="a128" draw:name="Shape71" text:anchor-type="paragraph" svg:x="0.7875in" svg:y="1.47986in" svg:width="0.63889in" svg:height="0.18472in" style:rel-width="scale" style:rel-height="scale"><draw:text-box><text:p text:style-name="P386"><text:span text:style-name="T387">acuerdo<text:s/></text:span></text:p></draw:text-box><svg:title/><svg:desc/></draw:frame></text:span><text:span text:style-name="T388"><draw:frame draw:z-index="251493376" draw:id="id128" draw:style-name="a129" draw:name="Shape70" text:anchor-type="paragraph" svg:x="0.7875in" svg:y="1.30417in" svg:width="6.36528in" svg:height="0.18472in" style:rel-width="scale" style:rel-height="scale"><draw:text-box><text:p text:style-name="P389"><text:span text:style-name="T390">la modificación puntual del apartado 3.4” Formula de financiación de los servicios” del<text:s/></text:span></text:p></draw:text-box><svg:title/><svg:desc/></draw:frame></text:span><text:span text:style-name="T391"><draw:frame draw:z-index="251486208" draw:id="id129" draw:style-name="a130" draw:name="Shape69" text:anchor-type="paragraph" svg:x="0.7875in" svg:y="1.12847in" svg:width="6.67083in" svg:height="0.18472in" style:rel-width="scale" style:rel-height="scale"><draw:text-box><text:p text:style-name="P392"><text:span text:style-name="T393">Titular del Área de Hacienda, Recursos Humanos, Aguas, Transporte, Industria y Energía,<text:s/></text:span><text:span text:style-name="T394">recoge<text:s/></text:span></text:p></draw:text-box><svg:title/><svg:desc/></draw:frame></text:span><text:span text:style-name="T395"><draw:frame draw:z-index="251481088" draw:id="id130" draw:style-name="a131" draw:name="Shape68" text:anchor-type="paragraph" svg:x="1.27917in" svg:y="0.95208in" svg:width="6.22292in" svg:height="0.18472in" style:rel-width="scale" style:rel-height="scale"><draw:text-box><text:p text:style-name="P396"><text:span text:style-name="T397">Tercero.-</text:span><text:span text:style-name="T398"><text:s/>La resolución 2020/6796 de fecha 2 de octubre de 2020 del Miembro Corporativo<text:s/></text:span></text:p></draw:text-box><svg:title/><svg:desc/></draw:frame></text:span><text:span text:style-name="T399"><draw:frame draw:z-index="251480064" draw:id="id131" draw:style-name="a132" draw:name="Shape67" text:anchor-type="paragraph" svg:x="0.7875in" svg:y="0.60139in" svg:width="3.45625in" svg:height="0.18472in" style:rel-width="scale" style:rel-height="scale"><draw:text-box><text:p text:style-name="P400"><text:span text:style-name="T401">por el operador en el mes inmediatamente anterior.</text:span></text:p></draw:text-box><svg:title/><svg:desc/></draw:frame></text:span><text:span text:style-name="T402"><draw:frame draw:z-index="251475968" draw:id="id132" draw:style-name="a133" draw:name="Shape66" text:anchor-type="paragraph" svg:x="0.7875in" svg:y="0.42569in" svg:width="6.70764in" svg:height="0.18472in" style:rel-width="scale" style:rel-height="scale"><draw:text-box><text:p text:style-name="P403"><text:span text:style-name="T404">por el Serv</text:span><text:span text:style-name="T405">icio de Transportes, la aportación equivalente al 80% de los ingresos directos obtenidos<text:s/></text:span></text:p></draw:text-box><svg:title/><svg:desc/></draw:frame></text:span><text:span text:style-name="T406"><draw:frame draw:z-index="251617280" draw:id="id133" draw:style-name="a134" draw:name="Shape99" text:anchor-type="paragraph" svg:x="5.52292in" svg:y="3.5875in" svg:width="0.21458in" svg:height="0.18472in" style:rel-width="scale" style:rel-height="scale"><draw:text-box><text:p text:style-name="P407"><text:span text:style-name="T408">en<text:s/></text:span></text:p></draw:text-box><svg:title/><svg:desc/></draw:frame></text:span><text:span text:style-name="T409"><draw:frame draw:z-index="251672576" draw:id="id134" draw:style-name="a135" draw:name="Shape110" text:anchor-type="paragraph" svg:x="0.7875in" svg:y="4.46597in" svg:width="6.62153in" svg:height="0.18472in" style:rel-width="scale" style:rel-height="scale"><draw:text-box><text:p text:style-name="P410"><text:span text:style-name="T411">marzo de 2023, publicada en el Boletín Oficial de la Provincia de Santa Cruz de Tenerife nº 34 de<text:s/></text:span></text:p></draw:text-box><svg:title/><svg:desc/></draw:frame></text:span><text:span text:style-name="T412"><draw:frame draw:z-index="251667456" draw:id="id135" draw:style-name="a136" draw:name="Shape109" text:anchor-type="paragraph" svg:x="0.7875in" svg:y="4.29028in" svg:width="6.42292in" svg:height="0.18472in" style:rel-width="scale" style:rel-height="scale"><draw:text-box><text:p text:style-name="P413"><text:span text:style-name="T414">2020, modificadas por la Comisión del Pleno de Aguas, Transporte, Industria y Energía el 9 de<text:s/></text:span></text:p></draw:text-box><svg:title/><svg:desc/></draw:frame></text:span><text:span text:style-name="T415"><draw:frame draw:z-index="251663360" draw:id="id136" draw:style-name="a137" draw:name="Shape108" text:anchor-type="paragraph" svg:x="0.7875in" svg:y="4.11528in" svg:width="6.37153in" svg:height="0.18472in" style:rel-width="scale" style:rel-height="scale"><draw:text-box><text:p text:style-name="P416"><text:span text:style-name="T417">en el Boletín Oficial de la Provincia de Santa Cruz de Tenerife nº 98 de fecha 14 de agosto de<text:s/></text:span></text:p></draw:text-box><svg:title/><svg:desc/></draw:frame></text:span><text:span text:style-name="T418"><draw:frame draw:z-index="251655168" draw:id="id137" draw:style-name="a138" draw:name="Shape107" text:anchor-type="paragraph" svg:x="0.7875in" svg:y="3.93889in" svg:width="6.7in" svg:height="0.18472in" style:rel-width="scale" style:rel-height="scale"><draw:text-box><text:p text:style-name="P419"><text:span text:style-name="T420">Comisión del Pleno de Aguas, Transporte, Industria y Energí</text:span><text:span text:style-name="T421">a el 3 de agosto de 2020 y publicadas<text:s/></text:span></text:p></draw:text-box><svg:title/><svg:desc/></draw:frame></text:span><text:span text:style-name="T422"><draw:frame draw:z-index="251653120" draw:id="id138" draw:style-name="a139" draw:name="Shape106" text:anchor-type="paragraph" svg:x="0.7875in" svg:y="3.76319in" svg:width="6.27639in" svg:height="0.18472in" style:rel-width="scale" style:rel-height="scale"><draw:text-box><text:p text:style-name="P423"><text:span text:style-name="T424">compensación al operador de las bonificaciones practicadas, que han sido aprobadas por la<text:s/></text:span></text:p></draw:text-box><svg:title/><svg:desc/></draw:frame></text:span><text:span text:style-name="T425"><draw:frame draw:z-index="251649024" draw:id="id139" draw:style-name="a140" draw:name="Shape105" text:anchor-type="paragraph" svg:x="7.40417in" svg:y="3.5875in" svg:width="0.12083in" svg:height="0.18472in" style:rel-width="scale" style:rel-height="scale"><draw:text-box><text:p text:style-name="P426"><text:span text:style-name="T427">y<text:s/></text:span></text:p></draw:text-box><svg:title/><svg:desc/></draw:frame></text:span><text:span text:style-name="T428"><draw:frame draw:z-index="251642880" draw:id="id140" draw:style-name="a141" draw:name="Shape104" text:anchor-type="paragraph" svg:x="6.87222in" svg:y="3.5875in" svg:width="0.47361in" svg:height="0.18472in" style:rel-width="scale" style:rel-height="scale"><draw:text-box><text:p text:style-name="P429"><text:span text:style-name="T430">Palma<text:s/></text:span></text:p></draw:text-box><svg:title/><svg:desc/></draw:frame></text:span><text:span text:style-name="T431"><draw:frame draw:z-index="251639808" draw:id="id141" draw:style-name="a142" draw:name="Shape103" text:anchor-type="paragraph" svg:x="6.60417in" svg:y="3.5875in" svg:width="0.21528in" svg:height="0.18472in" style:rel-width="scale" style:rel-height="scale"><draw:text-box><text:p text:style-name="P432"><text:span text:style-name="T433">La<text:s/></text:span></text:p></draw:text-box><svg:title/><svg:desc/></draw:frame></text:span><text:span text:style-name="T434"><draw:frame draw:z-index="251634688" draw:id="id142" draw:style-name="a143" draw:name="Shape102" text:anchor-type="paragraph" svg:x="6.33611in" svg:y="3.5875in" svg:width="0.21458in" svg:height="0.18472in" style:rel-width="scale" style:rel-height="scale"><draw:text-box><text:p text:style-name="P435"><text:span text:style-name="T436">de<text:s/></text:span></text:p></draw:text-box><svg:title/><svg:desc/></draw:frame></text:span><text:span text:style-name="T437"><draw:frame draw:z-index="251626496" draw:id="id143" draw:style-name="a144" draw:name="Shape101" text:anchor-type="paragraph" svg:x="6.00833in" svg:y="3.5875in" svg:width="0.27361in" svg:height="0.18472in" style:rel-width="scale" style:rel-height="scale"><draw:text-box><text:p text:style-name="P438"><text:span text:style-name="T439">isla<text:s/></text:span></text:p></draw:text-box><svg:title/><svg:desc/></draw:frame></text:span><text:span text:style-name="T440"><draw:frame draw:z-index="251623424" draw:id="id144" draw:style-name="a145" draw:name="Shape100" text:anchor-type="paragraph" svg:x="5.79167in" svg:y="3.5875in" svg:width="0.16319in" svg:height="0.18472in" style:rel-width="scale" style:rel-height="scale"><draw:text-box><text:p text:style-name="P441"><text:span text:style-name="T442">la<text:s/></text:span></text:p></draw:text-box><svg:title/><svg:desc/></draw:frame></text:span><draw:custom-shape svg:x="0in" svg:y="0in" svg:width="8.33264in" svg:height="6.25in" draw:z-index="251850752" draw:id="id145" draw:style-name="a146" draw:name="Shape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43"><draw:frame draw:z-index="251615232" draw:id="id146" draw:style-name="a147" draw:name="Shape98" text:anchor-type="paragraph" svg:x="4.81319in" svg:y="3.5875in" svg:width="0.65139in" svg:height="0.18472in" style:rel-width="scale" style:rel-height="scale"><draw:text-box><text:p text:style-name="P444"><text:span text:style-name="T445">carretera<text:s/></text:span></text:p></draw:text-box><svg:title/><svg:desc/></draw:frame></text:span><text:span text:style-name="T446"><draw:frame draw:z-index="251610112" draw:id="id147" draw:style-name="a148" draw:name="Shape97" text:anchor-type="paragraph" svg:x="4.49375in" svg:y="3.5875in" svg:width="0.26528in" svg:height="0.18472in" style:rel-width="scale" style:rel-height="scale"><draw:text-box><text:p text:style-name="P447"><text:span text:style-name="T448">por<text:s/></text:span></text:p></draw:text-box><svg:title/><svg:desc/></draw:frame></text:span><text:span text:style-name="T449"><draw:frame draw:z-index="251608064" draw:id="id148" draw:style-name="a149" draw:name="Shape96" text:anchor-type="paragraph" svg:x="3.86944in" svg:y="3.5875in" svg:width="0.56944in" svg:height="0.18472in" style:rel-width="scale" style:rel-height="scale"><draw:text-box><text:p text:style-name="P450"><text:span text:style-name="T451">viajeros<text:s/></text:span></text:p></draw:text-box><svg:title/><svg:desc/></draw:frame></text:span><text:span text:style-name="T452"><draw:frame draw:z-index="251603968" draw:id="id149" draw:style-name="a150" draw:name="Shape95" text:anchor-type="paragraph" svg:x="3.60139in" svg:y="3.5875in" svg:width="0.21458in" svg:height="0.18472in" style:rel-width="scale" style:rel-height="scale"><draw:text-box><text:p text:style-name="P453"><text:span text:style-name="T454">de<text:s/></text:span></text:p></draw:text-box><svg:title/><svg:desc/></draw:frame></text:span><text:span text:style-name="T455"><draw:frame draw:z-index="251597824" draw:id="id150" draw:style-name="a151" draw:name="Shape94" text:anchor-type="paragraph" svg:x="2.72986in" svg:y="3.5875in" svg:width="0.81667in" svg:height="0.18472in" style:rel-width="scale" style:rel-height="scale"><draw:text-box><text:p text:style-name="P456"><text:span text:style-name="T457">interurbano<text:s/></text:span></text:p></draw:text-box><svg:title/><svg:desc/></draw:frame></text:span><text:span text:style-name="T458"><draw:frame draw:z-index="251590656" draw:id="id151" draw:style-name="a152" draw:name="Shape93" text:anchor-type="paragraph" svg:x="2.15625in" svg:y="3.5875in" svg:width="0.51875in" svg:height="0.18472in" style:rel-width="scale" style:rel-height="scale"><draw:text-box><text:p text:style-name="P459"><text:span text:style-name="T460">regular<text:s/></text:span></text:p></draw:text-box><svg:title/><svg:desc/></draw:frame></text:span><text:span text:style-name="T461"><draw:frame draw:z-index="251586560" draw:id="id152" draw:style-name="a153" draw:name="Shape92" text:anchor-type="paragraph" svg:x="1.57361in" svg:y="3.5875in" svg:width="0.52986in" svg:height="0.18472in" style:rel-width="scale" style:rel-height="scale"><draw:text-box><text:p text:style-name="P462"><text:span text:style-name="T463">público<text:s/></text:span></text:p></draw:text-box><svg:title/><svg:desc/></draw:frame></text:span><text:span text:style-name="T464"><draw:frame draw:z-index="251582464" draw:id="id153" draw:style-name="a154" draw:name="Shape91" text:anchor-type="paragraph" svg:x="0.7875in" svg:y="3.5875in" svg:width="0.73264in" svg:height="0.18472in" style:rel-width="scale" style:rel-height="scale"><draw:text-box><text:p text:style-name="P465"><text:span text:style-name="T466">transporte<text:s/></text:span></text:p></draw:text-box><svg:title/><svg:desc/></draw:frame></text:span><text:span text:style-name="T467"><draw:frame draw:z-index="251580416" draw:id="id154" draw:style-name="a155" draw:name="Shape90" text:anchor-type="paragraph" svg:x="0.7875in" svg:y="3.4125in" svg:width="6.33056in" svg:height="0.18472in" style:rel-width="scale" style:rel-height="scale"><draw:text-box><text:p text:style-name="P468"><text:span text:style-name="T469">para la concesión de bonos destinados al fomento de la movilidad, mediante la utilización del<text:s/></text:span></text:p></draw:text-box><svg:title/><svg:desc/></draw:frame></text:span><text:span text:style-name="T470"><draw:frame draw:z-index="251576320" draw:id="id155" draw:style-name="a156" draw:name="Shape89" text:anchor-type="paragraph" svg:x="1.27917in" svg:y="3.23611in" svg:width="5.94375in" svg:height="0.18472in" style:rel-width="scale" style:rel-height="scale"><draw:text-box><text:p text:style-name="P471"><text:span text:style-name="T472">Asimismo, será de aplicación el régimen jurídico determinado en las bases reguladoras<text:s/></text:span></text:p></draw:text-box><svg:title/><svg:desc/></draw:frame></text:span></text:p>
      <text:soft-page-break/>
      <text:p text:style-name="P473"><text:span text:style-name="T474"><draw:connector draw:type="line" svg:x1="6.95in" svg:y1="6.74514in" svg:x2="7.48125in" svg:y2="6.74583in" draw:z-index="251717632" draw:id="id156" draw:style-name="a157" draw:name="Shape215" text:anchor-type="paragraph"><svg:title/><svg:desc/></draw:connector></text:span><text:span text:style-name="T475"><draw:frame draw:z-index="251762688" draw:id="id157" draw:style-name="a158" draw:name="Shape226" text:anchor-type="paragraph" svg:x="0.7875in" svg:y="7.90278in" svg:width="6.30417in" svg:height="0.18472in" style:rel-width="scale" style:rel-height="scale"><draw:text-box><text:p text:style-name="P476"><text:span text:style-name="T477">las cancelaciones y el importe de las recargas efectuadas. Asimismo, en consonancia con lo<text:s/></text:span></text:p></draw:text-box><svg:title/><svg:desc/></draw:frame></text:span><text:span text:style-name="T478"><draw:frame draw:z-index="251758592" draw:id="id158" draw:style-name="a159" draw:name="Shape225" text:anchor-type="paragraph" svg:x="0.7875in" svg:y="7.72708in" svg:width="6.68125in" svg:height="0.18472in" style:rel-width="scale" style:rel-height="scale"><draw:text-box><text:p text:style-name="P479"><text:span text:style-name="T480">importe de la subvención a satisfacer cada mes, será el resultado de la diferencia entre el valor de<text:s/></text:span></text:p></draw:text-box><svg:title/><svg:desc/></draw:frame></text:span><text:span text:style-name="T481"><draw:frame draw:z-index="251753472" draw:id="id159" draw:style-name="a160" draw:name="Shape224" text:anchor-type="paragraph" svg:x="1.27917in" svg:y="7.55139in" svg:width="6.00486in" svg:height="0.18472in" style:rel-width="scale" style:rel-height="scale"><draw:text-box><text:p text:style-name="P482"><text:span text:style-name="T483">Octavo.-<text:s/></text:span><text:span text:style-name="T484">Atendiendo a que, tal y como se recoge en el ap</text:span><text:span text:style-name="T485">arado III de esta resolución, el<text:s/></text:span></text:p></draw:text-box><svg:title/><svg:desc/></draw:frame></text:span><text:span text:style-name="T486"><draw:frame draw:z-index="251748352" draw:id="id160" draw:style-name="a161" draw:name="Shape223" text:anchor-type="paragraph" svg:x="0.7875in" svg:y="7.34514in" svg:width="4.15069in" svg:height="0.18472in" style:rel-width="scale" style:rel-height="scale"><draw:text-box><text:p text:style-name="P487"><text:span text:style-name="T488">4/2012, de 25 de junio, de medidas administrativas y fiscales.</text:span></text:p></draw:text-box><svg:title/><svg:desc/></draw:frame></text:span><draw:custom-shape svg:x="0.76736in" svg:y="7.31319in" svg:width="6.73264in" svg:height="0.17569in" draw:z-index="251851776" draw:id="id161" draw:style-name="a162" draw:name="Shape2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9"><draw:frame draw:z-index="251747328" draw:id="id162" draw:style-name="a163" draw:name="Shape221" text:anchor-type="paragraph" svg:x="0.7875in" svg:y="7.16944in" svg:width="6.31319in" svg:height="0.18472in" style:rel-width="scale" style:rel-height="scale"><draw:text-box><text:p text:style-name="P490"><text:span text:style-name="T491">transportes terrestres de viajeros y mercancías, recogido en el art. 54.2.c) la Ley autonómica<text:s/></text:span></text:p></draw:text-box><svg:title/><svg:desc/></draw:frame></text:span><draw:custom-shape svg:x="0.76736in" svg:y="7.1375in" svg:width="6.73264in" svg:height="0.175in" draw:z-index="251852800" draw:id="id163" draw:style-name="a164" draw:name="Shape2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2"><draw:frame draw:z-index="251741184" draw:id="id164" draw:style-name="a165" draw:name="Shape219" text:anchor-type="paragraph" svg:x="1.27917in" svg:y="6.99375in" svg:width="6.11875in" svg:height="0.18472in" style:rel-width="scale" style:rel-height="scale"><draw:text-box><text:p text:style-name="P493"><text:span text:style-name="T494">Por lo anteriormente expuesto, procede descontar el<text:s/></text:span><text:span text:style-name="T495">tipo impositivo del 3%, aplicado a los<text:s/></text:span></text:p></draw:text-box><svg:title/><svg:desc/></draw:frame></text:span><draw:custom-shape svg:x="0.76736in" svg:y="6.96181in" svg:width="6.73264in" svg:height="0.175in" draw:z-index="251853824" draw:id="id165" draw:style-name="a166" draw:name="Shape21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6"><draw:connector draw:type="line" svg:x1="0.7875in" svg:y1="6.92083in" svg:x2="4.74583in" svg:y2="6.92153in" draw:z-index="251723776" draw:id="id166" draw:style-name="a167" draw:name="Shape217" text:anchor-type="paragraph"><svg:title/><svg:desc/></draw:connector></text:span><text:span text:style-name="T497"><draw:frame draw:z-index="251736064" draw:id="id167" draw:style-name="a168" draw:name="Shape216" text:anchor-type="paragraph" svg:x="0.7875in" svg:y="6.7875in" svg:width="3.99028in" svg:height="0.18472in" style:rel-width="scale" style:rel-height="scale"><draw:text-box><text:p text:style-name="P498"><text:span text:style-name="T499">una operación sujeta al impuesto general indirecto canario.</text:span></text:p></draw:text-box><svg:title/><svg:desc/></draw:frame></text:span><text:span text:style-name="T500"><draw:frame draw:z-index="251765760" draw:id="id168" draw:style-name="a169" draw:name="Shape227" text:anchor-type="paragraph" svg:x="0.7875in" svg:y="8.07847in" svg:width="6.52431in" svg:height="0.18472in" style:rel-width="scale" style:rel-height="scale"><draw:text-box><text:p text:style-name="P501"><text:span text:style-name="T502">especificado en el apartado V, a este importe se deberá descontar el impuesto general indirecto<text:s/></text:span></text:p></draw:text-box><svg:title/><svg:desc/></draw:frame></text:span><text:span text:style-name="T503"><draw:frame draw:z-index="251721728" draw:id="id169" draw:style-name="a170" draw:name="Shape214" text:anchor-type="paragraph" svg:x="0.7875in" svg:y="6.61181in" svg:width="6.46736in" svg:height="0.18472in" style:rel-width="scale" style:rel-height="scale"><draw:text-box><text:p text:style-name="P504"><text:span text:style-name="T505">tendrán la consideración de subvenciones directamente vinculadas al precio, por tanto, no será<text:s/></text:span></text:p></draw:text-box><svg:title/><svg:desc/></draw:frame></text:span><text:span text:style-name="T506"><draw:frame draw:z-index="251713536" draw:id="id170" draw:style-name="a171" draw:name="Shape213" text:anchor-type="paragraph" svg:x="0.7875in" svg:y="6.43611in" svg:width="6.54306in" svg:height="0.18472in" style:rel-width="scale" style:rel-height="scale"><draw:text-box><text:p text:style-name="P507"><text:span text:style-name="T508">de La Palma, las contraprestaciones que se abonan al concesionario por esta compensación no<text:s/></text:span></text:p></draw:text-box><svg:title/><svg:desc/></draw:frame></text:span><text:span text:style-name="T509"><draw:frame draw:z-index="251708416" draw:id="id171" draw:style-name="a172" draw:name="Shape212" text:anchor-type="paragraph" svg:x="0.7875in" svg:y="6.26042in" svg:width="6.68056in" svg:height="0.18472in" style:rel-width="scale" style:rel-height="scale"><draw:text-box><text:p text:style-name="P510"><text:span text:style-name="T511">competencia porque se trata de un único concesionario de tran</text:span><text:span text:style-name="T512">sporte regular de viajeros en la isla<text:s/></text:span></text:p></draw:text-box><svg:title/><svg:desc/></draw:frame></text:span><draw:custom-shape svg:x="0in" svg:y="6.25in" svg:width="8.33264in" svg:height="6.25in" draw:z-index="251854848" draw:id="id172" draw:style-name="a173" draw:name="Shape21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3"><draw:frame draw:z-index="251700224" draw:id="id173" draw:style-name="a174" draw:name="Shape210" text:anchor-type="paragraph" svg:x="0.7875in" svg:y="6.08472in" svg:width="6.21181in" svg:height="0.18472in" style:rel-width="scale" style:rel-height="scale"><draw:text-box><text:p text:style-name="P514"><text:span text:style-name="T515">las tarifas de determinados colectivos</text:span><text:span text:style-name="T516"><text:s/></text:span><text:span text:style-name="T517">y que no determinan una distorsión significativa de la<text:s/></text:span></text:p></draw:text-box><svg:title/><svg:desc/></draw:frame></text:span><text:span text:style-name="T518"><draw:frame draw:z-index="251694080" draw:id="id174" draw:style-name="a175" draw:name="Shape209" text:anchor-type="paragraph" svg:x="1.27917in" svg:y="5.90903in" svg:width="6.00208in" svg:height="0.18472in" style:rel-width="scale" style:rel-height="scale"><draw:text-box><text:p text:style-name="P519"><text:span text:style-name="T520">Visto que los pagos que se realizan al concesionario son subvenciones para compensar<text:s/></text:span></text:p></draw:text-box><svg:title/><svg:desc/></draw:frame></text:span><text:span text:style-name="T521"><draw:frame draw:z-index="251689984" draw:id="id175" draw:style-name="a176" draw:name="Shape208" text:anchor-type="paragraph" svg:x="0.7875in" svg:y="5.73333in" svg:width="0.45208in" svg:height="0.18472in" style:rel-width="scale" style:rel-height="scale"><draw:text-box><text:p text:style-name="P522"><text:span text:style-name="T523">Coop.<text:s/></text:span></text:p></draw:text-box><svg:title/><svg:desc/></draw:frame></text:span><text:span text:style-name="T524"><draw:frame draw:z-index="251686912" draw:id="id176" draw:style-name="a177" draw:name="Shape207" text:anchor-type="paragraph" svg:x="0.7875in" svg:y="5.55764in" svg:width="6.28472in" svg:height="0.18472in" style:rel-width="scale" style:rel-height="scale"><draw:text-box><text:p text:style-name="P525"><text:span text:style-name="T526">único concesiona</text:span><text:span text:style-name="T527">rio de este servicio público, es la empresa Transportes Insular La Palma S.<text:s/></text:span></text:p></draw:text-box><svg:title/><svg:desc/></draw:frame></text:span><text:span text:style-name="T528"><draw:frame draw:z-index="251682816" draw:id="id177" draw:style-name="a178" draw:name="Shape206" text:anchor-type="paragraph" svg:x="0.7875in" svg:y="5.38194in" svg:width="6.73264in" svg:height="0.18472in" style:rel-width="scale" style:rel-height="scale"><draw:text-box><text:p text:style-name="P529"><text:span text:style-name="T530">abril, de cabildos insulares y como se ha mencionado en el apartado primero de esta resolución, el<text:s/></text:span></text:p></draw:text-box><svg:title/><svg:desc/></draw:frame></text:span><text:span text:style-name="T531"><draw:frame draw:z-index="251674624" draw:id="id178" draw:style-name="a179" draw:name="Shape205" text:anchor-type="paragraph" svg:x="0.7875in" svg:y="5.20625in" svg:width="6.40278in" svg:height="0.18472in" style:rel-width="scale" style:rel-height="scale"><draw:text-box><text:p text:style-name="P532"><text:span text:style-name="T533">del Cabildo Insular de La Palma, tal y como se recoge en el art. 6.2 de La Ley 8/2017, de 1 de<text:s/></text:span></text:p></draw:text-box><svg:title/><svg:desc/></draw:frame></text:span><text:span text:style-name="T534"><draw:frame draw:z-index="251799552" draw:id="id179" draw:style-name="a180" draw:name="Shape238" text:anchor-type="paragraph" svg:x="0.7875in" svg:y="9.65972in" svg:width="2.05556in" svg:height="0.18472in" style:rel-width="scale" style:rel-height="scale"><draw:text-box><text:p text:style-name="P535"><text:span text:style-name="T536">asciende a 435.114,17 euros.<text:s/></text:span></text:p></draw:text-box><svg:title/><svg:desc/></draw:frame></text:span><text:span text:style-name="T537"><draw:connector draw:type="line" svg:x1="0.48819in" svg:y1="11.33194in" svg:x2="7.68264in" svg:y2="11.33264in" draw:z-index="251462656" draw:id="id180" draw:style-name="a181" draw:name="Shape249" text:anchor-type="paragraph"><svg:title/><svg:desc/></draw:connector></text:span><text:span text:style-name="T538"><draw:frame draw:z-index="251467776" draw:id="id181" draw:style-name="a182" draw:name="Shape248" text:anchor-type="paragraph" svg:x="1.45347in" svg:y="11.22431in" svg:width="2.71319in" svg:height="0.13472in" style:rel-width="scale" style:rel-height="scale"><draw:text-box><text:p text:style-name="P539"><text:span text:style-name="T540">https://sedeelectronica.cabildodelapalma.es/validacion/</text:span></text:p></draw:text-box><svg:title/><svg:desc/></draw:frame></text:span><text:span text:style-name="T541"><draw:frame draw:z-index="251440128" draw:id="id182" draw:style-name="a183" draw:name="Shape247" text:anchor-type="paragraph" svg:x="1.45347in" svg:y="11.09653in" svg:width="2.96042in" svg:height="0.13472in" style:rel-width="scale" style:rel-height="scale"><draw:text-box><text:p text:style-name="P542"><text:span text:style-name="T543">Código de verificación electrónica: 14612674407154131627</text:span></text:p></draw:text-box><svg:title/><svg:desc/></draw:frame></text:span><text:span text:style-name="T544"><draw:frame draw:z-index="251433984" draw:id="id183" draw:style-name="a184" draw:name="Shape246" text:anchor-type="paragraph" svg:x="1.45347in" svg:y="10.96875in" svg:width="4.97708in" svg:height="0.13472in" style:rel-width="scale" style:rel-height="scale"><draw:text-box><text:p text:style-name="P545"><text:span text:style-name="T546">Cabi</text:span><text:span text:style-name="T547">ldo Insular de La Palma. El registro realizado está amparado en el Artículo 16 de la Ley 39/2015.</text:span></text:p></draw:text-box><svg:title/><svg:desc/></draw:frame></text:span><text:span text:style-name="T548"><draw:connector draw:type="line" svg:x1="7.67847in" svg:y1="10.94583in" svg:x2="7.67917in" svg:y2="11.32986in" draw:z-index="251456512" draw:id="id184" draw:style-name="a185" draw:name="Shape245" text:anchor-type="paragraph"><svg:title/><svg:desc/></draw:connector></text:span><text:span text:style-name="T549"><draw:connector draw:type="line" svg:x1="1.37847in" svg:y1="10.94583in" svg:x2="1.37917in" svg:y2="11.32986in" draw:z-index="251450368" draw:id="id185" draw:style-name="a186" draw:name="Shape244" text:anchor-type="paragraph"><svg:title/><svg:desc/></draw:connector></text:span><text:span text:style-name="T550"><draw:connector draw:type="line" svg:x1="0.49167in" svg:y1="10.94583in" svg:x2="0.49236in" svg:y2="11.32986in" draw:z-index="251444224" draw:id="id186" draw:style-name="a187" draw:name="Shape243" text:anchor-type="paragraph"><svg:title/><svg:desc/></draw:connector></text:span><text:span text:style-name="T551"><draw:connector draw:type="line" svg:x1="0.48819in" svg:y1="10.94236in" svg:x2="7.68264in" svg:y2="10.94306in" draw:z-index="251460608" draw:id="id187" draw:style-name="a188" draw:name="Shape242" text:anchor-type="paragraph"><svg:title/><svg:desc/></draw:connector></text:span><text:span text:style-name="T552"><draw:frame draw:z-index="251429888" draw:id="id188" draw:style-name="a189" draw:name="Shape241" text:anchor-type="paragraph" svg:x="6.57778in" svg:y="10.34167in" svg:width="0.94306in" svg:height="0.20278in" style:rel-width="scale" style:rel-height="scale"><draw:text-box><text:p text:style-name="P553"><text:span text:style-name="T554">Página<text:s/></text:span><text:span text:style-name="T555">3</text:span><text:span text:style-name="T556"><text:s/>de<text:s/></text:span><text:span text:style-name="T557">5</text:span><text:span text:style-name="T558"><text:s/></text:span></text:p></draw:text-box><svg:title/><svg:desc/></draw:frame></text:span><text:span text:style-name="T559"><draw:frame draw:z-index="251809792" draw:id="id189" draw:style-name="a190" draw:name="Shape240" text:anchor-type="paragraph" svg:x="0.7875in" svg:y="10.01111in" svg:width="2.94444in" svg:height="0.18472in" style:rel-width="scale" style:rel-height="scale"><draw:text-box><text:p text:style-name="P560"><text:span text:style-name="T561">especial damnificados Volcán de La Palma.</text:span></text:p></draw:text-box><svg:title/><svg:desc/></draw:frame></text:span><text:span text:style-name="T562"><draw:frame draw:z-index="251803648" draw:id="id190" draw:style-name="a191" draw:name="Shape239" text:anchor-type="paragraph" svg:x="1.27917in" svg:y="9.83472in" svg:width="5.95556in" svg:height="0.18472in" style:rel-width="scale" style:rel-height="scale"><draw:text-box><text:p text:style-name="P563"><text:span text:style-name="T564">Señalar que desde el pasado 18 de abril ya no se encuentra en funcionamiento el bono<text:s/></text:span></text:p></draw:text-box><svg:title/><svg:desc/></draw:frame></text:span><text:span text:style-name="T565"><draw:frame draw:z-index="251669504" draw:id="id191" draw:style-name="a192" draw:name="Shape204" text:anchor-type="paragraph" svg:x="1.27917in" svg:y="5.03056in" svg:width="6.08819in" svg:height="0.18472in" style:rel-width="scale" style:rel-height="scale"><draw:text-box><text:p text:style-name="P566"><text:span text:style-name="T567">El transporte regular de viajeros por carretera se trata de un servicio público competencia<text:s/></text:span></text:p></draw:text-box><svg:title/><svg:desc/></draw:frame></text:span><text:span text:style-name="T568"><draw:frame draw:z-index="251797504" draw:id="id192" draw:style-name="a193" draw:name="Shape237" text:anchor-type="paragraph" svg:x="0.7875in" svg:y="9.48403in" svg:width="6.68194in" svg:height="0.18472in" style:rel-width="scale" style:rel-height="scale"><draw:text-box><text:p text:style-name="P569"><text:span text:style-name="T570">tarjetas bonificadas (Bono Residente Canario, en sus distintas modalidades y el Bono Estudiante),<text:s/></text:span></text:p></draw:text-box><svg:title/><svg:desc/></draw:frame></text:span><text:span text:style-name="T571"><draw:frame draw:z-index="251794432" draw:id="id193" draw:style-name="a194" draw:name="Shape236" text:anchor-type="paragraph" svg:x="0.7875in" svg:y="9.30833in" svg:width="6.54861in" svg:height="0.18472in" style:rel-width="scale" style:rel-height="scale"><draw:text-box><text:p text:style-name="P572"><text:span text:style-name="T573">(3%), el resultado del importe a subvencionar en concepto de transporte de usuarios titulares de<text:s/></text:span></text:p></draw:text-box><svg:title/><svg:desc/></draw:frame></text:span><text:span text:style-name="T574"><draw:frame draw:z-index="251792384" draw:id="id194" draw:style-name="a195" draw:name="Shape235" text:anchor-type="paragraph" svg:x="0.7875in" svg:y="9.13194in" svg:width="6.35417in" svg:height="0.18472in" style:rel-width="scale" style:rel-height="scale"><draw:text-box><text:p text:style-name="P575"><text:span text:style-name="T576">448.167,60 euros. Una vez descontado a esta cantidad, el impuesto general indirecto canario<text:s/></text:span></text:p></draw:text-box><svg:title/><svg:desc/></draw:frame></text:span><text:span text:style-name="T577"><draw:frame draw:z-index="251787264" draw:id="id195" draw:style-name="a196" draw:name="Shape234" text:anchor-type="paragraph" svg:x="0.7875in" svg:y="8.95694in" svg:width="6.20625in" svg:height="0.18472in" style:rel-width="scale" style:rel-height="scale"><draw:text-box><text:p text:style-name="P578"><text:span text:style-name="T579">efectuadas, por lo tanto, la cuantía resultado de la difere</text:span><text:span text:style-name="T580">ncia entre ambas cantidades es de<text:s/></text:span></text:p></draw:text-box><svg:title/><svg:desc/></draw:frame></text:span><text:span text:style-name="T581"><draw:frame draw:z-index="251783168" draw:id="id196" draw:style-name="a197" draw:name="Shape233" text:anchor-type="paragraph" svg:x="5.98472in" svg:y="8.78611in" svg:width="0.00208in" svg:height="0.19583in" style:rel-width="scale" style:rel-height="scale"><draw:text-box/><svg:title/><svg:desc/></draw:frame></text:span><text:span text:style-name="T582"><draw:frame draw:z-index="251786240" draw:id="id197" draw:style-name="a198" draw:name="Shape232" text:anchor-type="paragraph" svg:x="6.07708in" svg:y="8.78125in" svg:width="1.33889in" svg:height="0.18472in" style:rel-width="scale" style:rel-height="scale"><draw:text-box><text:p text:style-name="P583"><text:span text:style-name="T584">euros, las recargas<text:s/></text:span></text:p></draw:text-box><svg:title/><svg:desc/></draw:frame></text:span><text:span text:style-name="T585"><draw:frame draw:z-index="251778048" draw:id="id198" draw:style-name="a199" draw:name="Shape231" text:anchor-type="paragraph" svg:x="0.7875in" svg:y="8.78125in" svg:width="4.77708in" svg:height="0.18472in" style:rel-width="scale" style:rel-height="scale"><draw:text-box><text:p text:style-name="P586"><text:span text:style-name="T587">cancelaciones efectuadas, que ascienden a 448.167,60 euros, y 00,00</text:span></text:p></draw:text-box><svg:title/><svg:desc/></draw:frame></text:span><text:span text:style-name="T588"><draw:frame draw:z-index="251776000" draw:id="id199" draw:style-name="a200" draw:name="Shape230" text:anchor-type="paragraph" svg:x="0.7875in" svg:y="8.60556in" svg:width="6.69444in" svg:height="0.18472in" style:rel-width="scale" style:rel-height="scale"><draw:text-box><text:p text:style-name="P589"><text:span text:style-name="T590">estadísticas presentadas especificadas en la tabla mostrada a continuación, en la que recogen las<text:s/></text:span></text:p></draw:text-box><svg:title/><svg:desc/></draw:frame></text:span><text:span text:style-name="T591"><draw:frame draw:z-index="251773952" draw:id="id200" draw:style-name="a201" draw:name="Shape229" text:anchor-type="paragraph" svg:x="1.27986in" svg:y="8.42986in" svg:width="5.75764in" svg:height="0.18472in" style:rel-width="scale" style:rel-height="scale"><draw:text-box><text:p text:style-name="P592"><text:span text:style-name="T593">Los importes corresp</text:span><text:span text:style-name="T594">ondientes al mes de NOVIEMBRE, tal y como se reflejan en las<text:s/></text:span></text:p></draw:text-box><svg:title/><svg:desc/></draw:frame></text:span><text:span text:style-name="T595"><draw:frame draw:z-index="251770880" draw:id="id201" draw:style-name="a202" draw:name="Shape228" text:anchor-type="paragraph" svg:x="0.7875in" svg:y="8.25417in" svg:width="2.13125in" svg:height="0.18472in" style:rel-width="scale" style:rel-height="scale"><draw:text-box><text:p text:style-name="P596"><text:span text:style-name="T597">canario, cuantificado en un 3%.</text:span></text:p></draw:text-box><svg:title/><svg:desc/></draw:frame></text:span><text:span text:style-name="T598"><draw:frame draw:z-index="251806720" draw:style-name="a203" draw:name="Shape169" text:anchor-type="paragraph" svg:x="6.57014in" svg:y="1.58125in" svg:width="0.00906in" svg:height="0.00984in" style:rel-width="scale" style:rel-height="scale"><draw:image xlink:href="media/image2.png" xlink:type="simple" xlink:show="embed" xlink:actuate="onLoad"/><svg:title/><svg:desc/></draw:frame></text:span><text:span text:style-name="T599"><draw:frame draw:z-index="251569152" draw:id="id202" draw:style-name="a204" draw:name="Shape180" text:anchor-type="paragraph" svg:x="1.2875in" svg:y="2.55208in" svg:width="5.69583in" svg:height="0.20764in" style:rel-width="scale" style:rel-height="scale"><draw:text-box><text:p text:style-name="P600"><text:span text:style-name="T601">las subvenciones establecidas en función del número de unidades entregadas o del<text:s/></text:span></text:p></draw:text-box><svg:title/><svg:desc/></draw:frame></text:span><draw:custom-shape svg:x="1.26736in" svg:y="2.52014in" svg:width="6.23264in" svg:height="0.17569in" draw:z-index="251855872" draw:id="id203" draw:style-name="a205" draw:name="Shape1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2"><draw:frame draw:z-index="251567104" draw:id="id204" draw:style-name="a206" draw:name="Shape178" text:anchor-type="paragraph" svg:x="1.2875in" svg:y="2.37708in" svg:width="6.12569in" svg:height="0.20764in" style:rel-width="scale" style:rel-height="scale"><draw:text-box><text:p text:style-name="P603"><text:span text:style-name="T604">Se considerarán vinculadas directamente al precio de las operaciones<text:s/></text:span><text:span text:style-name="T605">sujetas al Impuesto<text:s/></text:span></text:p></draw:text-box><svg:title/><svg:desc/></draw:frame></text:span><draw:custom-shape svg:x="1.26736in" svg:y="2.34514in" svg:width="6.23264in" svg:height="0.175in" draw:z-index="251856896" draw:id="id205" draw:style-name="a207" draw:name="Shape17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6"><draw:frame draw:z-index="251559936" draw:id="id206" draw:style-name="a208" draw:name="Shape176" text:anchor-type="paragraph" svg:x="1.2875in" svg:y="2.20139in" svg:width="0.65833in" svg:height="0.20764in" style:rel-width="scale" style:rel-height="scale"><draw:text-box><text:p text:style-name="P607"><text:span text:style-name="T608">impuesto.</text:span></text:p></draw:text-box><svg:title/><svg:desc/></draw:frame></text:span><draw:custom-shape svg:x="1.01736in" svg:y="2.16944in" svg:width="6.48264in" svg:height="0.175in" draw:z-index="251857920" draw:id="id207" draw:style-name="a209" draw:name="Shape1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9"><draw:frame draw:z-index="251537408" draw:id="id208" draw:style-name="a210" draw:name="Shape174" text:anchor-type="paragraph" svg:x="1.0375in" svg:y="2.02847in" svg:width="0.03681in" svg:height="0.14028in" style:rel-width="scale" style:rel-height="scale"><draw:text-box><text:p text:style-name="P610"><text:span text:style-name="T611"></text:span></text:p></draw:text-box><svg:title/><svg:desc/></draw:frame></text:span><text:span text:style-name="T612"><draw:frame draw:z-index="251539456" draw:id="id209" draw:style-name="a211" draw:name="Shape173" text:anchor-type="paragraph" svg:x="1.2875in" svg:y="2.025in" svg:width="5.74375in" svg:height="0.20764in" style:rel-width="scale" style:rel-height="scale"><draw:text-box><text:p text:style-name="P613"><text:span text:style-name="T614">b) Las subvenciones vinculadas directamente al precio de las operaciones sujetas al<text:s/></text:span></text:p></draw:text-box><svg:title/><svg:desc/></draw:frame></text:span><draw:custom-shape svg:x="1.01736in" svg:y="1.99306in" svg:width="6.48264in" svg:height="0.17569in" draw:z-index="251858944" draw:id="id210" draw:style-name="a212" draw:name="Shape1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5"><draw:frame draw:z-index="251529216" draw:id="id211" draw:style-name="a213" draw:name="Shape171" text:anchor-type="paragraph" svg:x="0.7875in" svg:y="1.65486in" svg:width="4.31806in" svg:height="0.20764in" style:rel-width="scale" style:rel-height="scale"><draw:text-box><text:p text:style-name="P616"><text:span text:style-name="T617">2. En particular, se incluyen en el concepto de contraprestación:</text:span></text:p></draw:text-box><svg:title/><svg:desc/></draw:frame></text:span><draw:custom-shape svg:x="0.76736in" svg:y="1.62292in" svg:width="6.73264in" svg:height="0.17569in" draw:z-index="251859968" draw:id="id212" draw:style-name="a214" draw:name="Shape170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2.69583in" svg:width="6.23264in" svg:height="0.17569in" draw:z-index="251860992" draw:id="id213" draw:style-name="a215" draw:name="Shape1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8"><draw:frame draw:z-index="251517952" draw:id="id214" draw:style-name="a216" draw:name="Shape168" text:anchor-type="paragraph" svg:x="0.7875in" svg:y="1.47986in" svg:width="5.80347in" svg:height="0.20764in" style:rel-width="scale" style:rel-height="scale"><draw:text-box><text:p text:style-name="P619"><text:span text:style-name="T620">las operaciones sujetas al mismo procedente del destinatario o de terceras personas.<text:s/></text:span></text:p></draw:text-box><svg:title/><svg:desc/></draw:frame></text:span><draw:custom-shape svg:x="0.76736in" svg:y="1.44792in" svg:width="6.73264in" svg:height="0.175in" draw:z-index="251862016" draw:id="id215" draw:style-name="a217" draw:name="Shape16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1"><draw:frame draw:z-index="251507712" draw:id="id216" draw:style-name="a218" draw:name="Shape166" text:anchor-type="paragraph" svg:x="0.7875in" svg:y="1.30417in" svg:width="6.64306in" svg:height="0.20764in" style:rel-width="scale" style:rel-height="scale"><draw:text-box><text:p text:style-name="P622"><text:span text:style-name="T623">1. La base imponible del impuesto estará constituida por el importe total de la contraprestación de<text:s/></text:span></text:p></draw:text-box><svg:title/><svg:desc/></draw:frame></text:span><draw:custom-shape svg:x="0.76736in" svg:y="1.27222in" svg:width="6.73264in" svg:height="0.175in" draw:z-index="251863040" draw:id="id217" draw:style-name="a219" draw:name="Shape1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4"><draw:frame draw:z-index="251505664" draw:id="id218" draw:style-name="a220" draw:name="Shape164" text:anchor-type="paragraph" svg:x="0.7875in" svg:y="1.12847in" svg:width="0.55in" svg:height="0.20764in" style:rel-width="scale" style:rel-height="scale"><draw:text-box><text:p text:style-name="P625"><text:span text:style-name="T626">general.</text:span></text:p></draw:text-box><svg:title/><svg:desc/></draw:frame></text:span><draw:custom-shape svg:x="0.76736in" svg:y="1.09653in" svg:width="6.73264in" svg:height="0.175in" draw:z-index="251864064" draw:id="id219" draw:style-name="a221" draw:name="Shape1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7"><draw:frame draw:z-index="251489280" draw:id="id220" draw:style-name="a222" draw:name="Shape162" text:anchor-type="paragraph" svg:x="0.7875in" svg:y="0.95208in" svg:width="6.50278in" svg:height="0.20764in" style:rel-width="scale" style:rel-height="scale"><draw:text-box><text:p text:style-name="P628"><text:span text:style-name="T629">“Artículo 22 Base imponible en las entregas de b</text:span><text:span text:style-name="T630">ienes y en las prestaciones de servicios: Regla<text:s/></text:span></text:p></draw:text-box><svg:title/><svg:desc/></draw:frame></text:span><draw:custom-shape svg:x="0.76736in" svg:y="0.92014in" svg:width="6.73264in" svg:height="0.17569in" draw:z-index="251865088" draw:id="id221" draw:style-name="a223" draw:name="Shape1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31"><draw:frame draw:z-index="251485184" draw:id="id222" draw:style-name="a224" draw:name="Shape160" text:anchor-type="paragraph" svg:x="0.7875in" svg:y="0.60139in" svg:width="4.08819in" svg:height="0.18472in" style:rel-width="scale" style:rel-height="scale"><draw:text-box><text:p text:style-name="P632"><text:span text:style-name="T633">fiscales del Régimen Económico Fiscal de Canarias, señala:</text:span></text:p></draw:text-box><svg:title/><svg:desc/></draw:frame></text:span><text:span text:style-name="T634"><draw:frame draw:z-index="251474944" draw:id="id223" draw:style-name="a225" draw:name="Shape159" text:anchor-type="paragraph" svg:x="1.27917in" svg:y="0.42569in" svg:width="5.93056in" svg:height="0.18472in" style:rel-width="scale" style:rel-height="scale"><draw:text-box><text:p text:style-name="P635"><text:span text:style-name="T636">Séptimo.-</text:span><text:span text:style-name="T637"><text:s/>El art. 22.2 de la ley 20/1991, de 7 de junio, de modificación de los aspectos<text:s/></text:span></text:p></draw:text-box><svg:title/><svg:desc/></draw:frame></text:span><text:span text:style-name="T638"><draw:frame draw:z-index="251628544" draw:id="id224" draw:style-name="a226" draw:name="Shape192" text:anchor-type="paragraph" svg:x="1.2875in" svg:y="3.60694in" svg:width="6.05833in" svg:height="0.20764in" style:rel-width="scale" style:rel-height="scale"><draw:text-box><text:p text:style-name="P639"><text:span text:style-name="T640">No obstante, no se considerarán subvenciones vinculadas al precio ni integran en ningún<text:s/></text:span></text:p></draw:text-box><svg:title/><svg:desc/></draw:frame></text:span><text:span text:style-name="T641"><draw:frame draw:z-index="251668480" draw:id="id225" draw:style-name="a227" draw:name="Shape203" text:anchor-type="paragraph" svg:x="1.7875in" svg:y="4.67986in" svg:width="5.45903in" svg:height="0.20764in" style:rel-width="scale" style:rel-height="scale"><draw:text-box><text:p text:style-name="P642"><text:span text:style-name="T643">una distorsión significativa de la competencia, sea cual sea su forma de gestión.”</text:span></text:p></draw:text-box><svg:title/><svg:desc/></draw:frame></text:span><draw:custom-shape svg:x="1.51736in" svg:y="4.64722in" svg:width="5.98264in" svg:height="0.17569in" draw:z-index="251866112" draw:id="id226" draw:style-name="a228" draw:name="Shape2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4"><draw:frame draw:z-index="251656192" draw:id="id227" draw:style-name="a229" draw:name="Shape201" text:anchor-type="paragraph" svg:x="1.5375in" svg:y="4.53125in" svg:width="0.08542in" svg:height="0.16806in" style:rel-width="scale" style:rel-height="scale"><draw:text-box><text:p text:style-name="P645"><text:span text:style-name="T646">o</text:span></text:p></draw:text-box><svg:title/><svg:desc/></draw:frame></text:span><text:span text:style-name="T647"><draw:frame draw:z-index="251660288" draw:id="id228" draw:style-name="a230" draw:name="Shape200" text:anchor-type="paragraph" svg:x="1.7875in" svg:y="4.50347in" svg:width="5.57431in" svg:height="0.20764in" style:rel-width="scale" style:rel-height="scale"><draw:text-box><text:p text:style-name="P648"><text:span text:style-name="T649">a) La gestión de servicios públicos o de fomento de la cultura en los que no exista<text:s/></text:span></text:p></draw:text-box><svg:title/><svg:desc/></draw:frame></text:span><draw:custom-shape svg:x="1.51736in" svg:y="4.47153in" svg:width="5.98264in" svg:height="0.17569in" draw:z-index="251867136" draw:id="id229" draw:style-name="a231" draw:name="Shape1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0"><draw:frame draw:z-index="251650048" draw:id="id230" draw:style-name="a232" draw:name="Shape198" text:anchor-type="paragraph" svg:x="1.2875in" svg:y="4.13333in" svg:width="2.15625in" svg:height="0.20764in" style:rel-width="scale" style:rel-height="scale"><draw:text-box><text:p text:style-name="P651"><text:span text:style-name="T652">Públicas realicen para financiar:</text:span></text:p></draw:text-box><svg:title/><svg:desc/></draw:frame></text:span><draw:custom-shape svg:x="1.26736in" svg:y="4.10139in" svg:width="6.23264in" svg:height="0.17569in" draw:z-index="251868160" draw:id="id231" draw:style-name="a233" draw:name="Shape19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3"><draw:frame draw:z-index="251636736" draw:id="id232" draw:style-name="a234" draw:name="Shape196" text:anchor-type="paragraph" svg:x="1.2875in" svg:y="3.95764in" svg:width="5.77986in" svg:height="0.20764in" style:rel-width="scale" style:rel-height="scale"><draw:text-box><text:p text:style-name="P654"><text:span text:style-name="T655">las aportaciones dinerarias, sea cual sea su denominación, que las Administraciones<text:s/></text:span></text:p></draw:text-box><svg:title/><svg:desc/></draw:frame></text:span><draw:custom-shape svg:x="1.26736in" svg:y="3.92569in" svg:width="6.23264in" svg:height="0.17569in" draw:z-index="251869184" draw:id="id233" draw:style-name="a235" draw:name="Shape19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6"><draw:frame draw:z-index="251633664" draw:id="id234" draw:style-name="a236" draw:name="Shape194" text:anchor-type="paragraph" svg:x="1.2875in" svg:y="3.78194in" svg:width="6.02986in" svg:height="0.20764in" style:rel-width="scale" style:rel-height="scale"><draw:text-box><text:p text:style-name="P657"><text:span text:style-name="T658">caso el importe de la contraprestación a</text:span><text:span text:style-name="T659"><text:s/>que se refiere el número 1 del presente artículo,<text:s/></text:span></text:p></draw:text-box><svg:title/><svg:desc/></draw:frame></text:span><draw:custom-shape svg:x="1.26736in" svg:y="3.75069in" svg:width="6.23264in" svg:height="0.175in" draw:z-index="251870208" draw:id="id235" draw:style-name="a237" draw:name="Shape193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1871232" draw:id="id236" draw:style-name="a238" draw:name="Shape158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3.57431in" svg:width="6.23264in" svg:height="0.17569in" draw:z-index="251872256" draw:id="id237" draw:style-name="a239" draw:name="Shape19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0"><draw:frame draw:z-index="251624448" draw:id="id238" draw:style-name="a240" draw:name="Shape190" text:anchor-type="paragraph" svg:x="1.2875in" svg:y="3.43056in" svg:width="4.73958in" svg:height="0.20764in" style:rel-width="scale" style:rel-height="scale"><draw:text-box><text:p text:style-name="P661"><text:span text:style-name="T662">opciones específicas por la lejanía e insularidad de las Islas Canarias.</text:span></text:p></draw:text-box><svg:title/><svg:desc/></draw:frame></text:span><draw:custom-shape svg:x="1.26736in" svg:y="3.39861in" svg:width="6.23264in" svg:height="0.17569in" draw:z-index="251873280" draw:id="id239" draw:style-name="a241" draw:name="Shape1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3"><draw:frame draw:z-index="251604992" draw:id="id240" draw:style-name="a242" draw:name="Shape188" text:anchor-type="paragraph" svg:x="1.2875in" svg:y="3.25486in" svg:width="6.19722in" svg:height="0.20764in" style:rel-width="scale" style:rel-height="scale"><draw:text-box><text:p text:style-name="P664"><text:span text:style-name="T665">productos comunitarios o disponibles en el mercado de la CEE, previsto en el Programa de<text:s/></text:span></text:p></draw:text-box><svg:title/><svg:desc/></draw:frame></text:span><draw:custom-shape svg:x="1.26736in" svg:y="3.22292in" svg:width="6.23264in" svg:height="0.17569in" draw:z-index="251874304" draw:id="id241" draw:style-name="a243" draw:name="Shape18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6"><draw:frame draw:z-index="251599872" draw:id="id242" draw:style-name="a244" draw:name="Shape186" text:anchor-type="paragraph" svg:x="1.2875in" svg:y="3.07986in" svg:width="5.84444in" svg:height="0.20764in" style:rel-width="scale" style:rel-height="scale"><draw:text-box><text:p text:style-name="P667"><text:span text:style-name="T668">En ningún caso se incluirán las subvenciones dirigidas a permitir el abastecimiento de<text:s/></text:span></text:p></draw:text-box><svg:title/><svg:desc/></draw:frame></text:span><draw:custom-shape svg:x="1.26736in" svg:y="3.04792in" svg:width="6.23264in" svg:height="0.175in" draw:z-index="251875328" draw:id="id243" draw:style-name="a245" draw:name="Shape18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9"><draw:frame draw:z-index="251592704" draw:id="id244" draw:style-name="a246" draw:name="Shape184" text:anchor-type="paragraph" svg:x="1.2875in" svg:y="2.90417in" svg:width="1.08681in" svg:height="0.20764in" style:rel-width="scale" style:rel-height="scale"><draw:text-box><text:p text:style-name="P670"><text:span text:style-name="T671">de la operación.</text:span></text:p></draw:text-box><svg:title/><svg:desc/></draw:frame></text:span><draw:custom-shape svg:x="1.26736in" svg:y="2.87153in" svg:width="6.23264in" svg:height="0.17569in" draw:z-index="251876352" draw:id="id245" draw:style-name="a247" draw:name="Shape1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72"><draw:frame draw:z-index="251577344" draw:id="id246" draw:style-name="a248" draw:name="Shape182" text:anchor-type="paragraph" svg:x="1.2875in" svg:y="2.72778in" svg:width="6.15069in" svg:height="0.20764in" style:rel-width="scale" style:rel-height="scale"><draw:text-box><text:p text:style-name="P673"><text:span text:style-name="T674">volumen de los servicios prestados cuando se determinen con anterioridad a la realización<text:s/></text:span></text:p></draw:text-box><svg:title/><svg:desc/></draw:frame></text:span></text:p>
      <text:soft-page-break/>
      <text:p text:style-name="P675"><text:span text:style-name="T676"><draw:frame draw:z-index="251796480" draw:id="id247" draw:style-name="a249" draw:name="Shape327" text:anchor-type="paragraph" svg:x="0.7875in" svg:y="4.93194in" svg:width="6.39931in" svg:height="0.18472in" style:rel-width="scale" style:rel-height="scale"><draw:text-box><text:p text:style-name="P677"><text:span text:style-name="T678">Ley 38/2003, de 17 de no</text:span><text:span text:style-name="T679">viembre, General de Subvenciones y no constando en el Servicio de<text:s/></text:span></text:p></draw:text-box><svg:title/><svg:desc/></draw:frame></text:span><text:span text:style-name="T680"><draw:frame draw:z-index="251822080" draw:id="id248" draw:style-name="a250" draw:name="Shape342" text:anchor-type="paragraph" svg:x="0.7875in" svg:y="8.09375in" svg:width="6.68958in" svg:height="0.18472in" style:rel-width="scale" style:rel-height="scale"><draw:text-box><text:p text:style-name="P681"><text:span text:style-name="T682">como la Ordenanza General de Subvenciones de esta Corporación y en virtud del R.D. Legislativo<text:s/></text:span></text:p></draw:text-box><svg:title/><svg:desc/></draw:frame></text:span><text:span text:style-name="T683"><draw:frame draw:z-index="251821056" draw:id="id249" draw:style-name="a251" draw:name="Shape341" text:anchor-type="paragraph" svg:x="0.7875in" svg:y="7.91806in" svg:width="6.57639in" svg:height="0.18472in" style:rel-width="scale" style:rel-height="scale"><draw:text-box><text:p text:style-name="P684"><text:span text:style-name="T685">Real Decreto 887/2006, de 21 de julio, por el que se aprueba el Reglamento de la citada</text:span><text:span text:style-name="T686"><text:s/>Ley, así<text:s/></text:span></text:p></draw:text-box><svg:title/><svg:desc/></draw:frame></text:span><text:span text:style-name="T687"><draw:frame draw:z-index="251820032" draw:id="id250" draw:style-name="a252" draw:name="Shape340" text:anchor-type="paragraph" svg:x="1.27917in" svg:y="7.74236in" svg:width="6.19792in" svg:height="0.18472in" style:rel-width="scale" style:rel-height="scale"><draw:text-box><text:p text:style-name="P688"><text:span text:style-name="T689">Segundo</text:span><text:span text:style-name="T690">. El art. 34.4 de la Ley 38/2003 de 17 de noviembre, General de Subvenciones, el<text:s/></text:span></text:p></draw:text-box><svg:title/><svg:desc/></draw:frame></text:span><text:span text:style-name="T691"><draw:frame draw:z-index="251819008" draw:id="id251" draw:style-name="a253" draw:name="Shape339" text:anchor-type="paragraph" svg:x="0.7875in" svg:y="7.39167in" svg:width="0.69444in" svg:height="0.18472in" style:rel-width="scale" style:rel-height="scale"><draw:text-box><text:p text:style-name="P692"><text:span text:style-name="T693">Canarias.<text:s/></text:span></text:p></draw:text-box><svg:title/><svg:desc/></draw:frame></text:span><text:span text:style-name="T694"><draw:frame draw:z-index="251817984" draw:id="id252" draw:style-name="a254" draw:name="Shape338" text:anchor-type="paragraph" svg:x="0.7875in" svg:y="7.21597in" svg:width="6.30694in" svg:height="0.18472in" style:rel-width="scale" style:rel-height="scale"><draw:text-box><text:p text:style-name="P695"><text:span text:style-name="T696">desarrollo de la Ley 13/2007, de 17 de mayo, de Ordenación del Transporte por Carretera de<text:s/></text:span></text:p></draw:text-box><svg:title/><svg:desc/></draw:frame></text:span><text:span text:style-name="T697"><draw:frame draw:z-index="251816960" draw:id="id253" draw:style-name="a255" draw:name="Shape337" text:anchor-type="paragraph" svg:x="0.7875in" svg:y="7.03958in" svg:width="6.66597in" svg:height="0.18472in" style:rel-width="scale" style:rel-height="scale"><draw:text-box><text:p text:style-name="P698"><text:span text:style-name="T699">Canarias, así como el Decreto 72/20212, de 2 de agosto, por el que se aprueba el Reglamento de<text:s/></text:span></text:p></draw:text-box><svg:title/><svg:desc/></draw:frame></text:span><text:span text:style-name="T700"><draw:frame draw:z-index="251815936" draw:id="id254" draw:style-name="a256" draw:name="Shape336" text:anchor-type="paragraph" svg:x="1.27917in" svg:y="6.86389in" svg:width="6.05556in" svg:height="0.18472in" style:rel-width="scale" style:rel-height="scale"><draw:text-box><text:p text:style-name="P701"><text:span text:style-name="T702">Primero.</text:span><text:span text:style-name="T703"><text:s/>La Ley 13/2007, de 17 de mayo de Ordenación del Transporte por Carretera de<text:s/></text:span></text:p></draw:text-box><svg:title/><svg:desc/></draw:frame></text:span><text:span text:style-name="T704"><draw:frame draw:z-index="251814912" draw:id="id255" draw:style-name="a257" draw:name="Shape335" text:anchor-type="paragraph" svg:x="3.53958in" svg:y="6.51319in" svg:width="1.18056in" svg:height="0.18472in" style:rel-width="scale" style:rel-height="scale"><draw:text-box><text:p text:style-name="P705"><text:span text:style-name="T706">FUNDAMENTOS</text:span></text:p></draw:text-box><svg:title/><svg:desc/></draw:frame></text:span><draw:custom-shape svg:x="0in" svg:y="6.25in" svg:width="8.33264in" svg:height="6.25in" draw:z-index="251877376" draw:id="id256" draw:style-name="a258" draw:name="Shape33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07"><draw:frame draw:z-index="251813888" draw:id="id257" draw:style-name="a259" draw:name="Shape333" text:anchor-type="paragraph" svg:x="0.7875in" svg:y="6.16111in" svg:width="4.27083in" svg:height="0.18472in" style:rel-width="scale" style:rel-height="scale"><draw:text-box><text:p text:style-name="P708"><text:span text:style-name="T709">cual se incluye la actuación recogida en la presente</text:span><text:span text:style-name="T710"><text:s/>resolución.</text:span></text:p></draw:text-box><svg:title/><svg:desc/></draw:frame></text:span><text:span text:style-name="T711"><draw:frame draw:z-index="251812864" draw:id="id258" draw:style-name="a260" draw:name="Shape332" text:anchor-type="paragraph" svg:x="0.7875in" svg:y="5.98611in" svg:width="6.46806in" svg:height="0.18472in" style:rel-width="scale" style:rel-height="scale"><draw:text-box><text:p text:style-name="P712"><text:span text:style-name="T713">Energía, figura la Línea 1 “Subvención bonos transporte de viajeros por carretera”, dentro de la<text:s/></text:span></text:p></draw:text-box><svg:title/><svg:desc/></draw:frame></text:span><text:span text:style-name="T714"><draw:frame draw:z-index="251810816" draw:id="id259" draw:style-name="a261" draw:name="Shape331" text:anchor-type="paragraph" svg:x="0.7875in" svg:y="5.81042in" svg:width="6.67639in" svg:height="0.18472in" style:rel-width="scale" style:rel-height="scale"><draw:text-box><text:p text:style-name="P715"><text:span text:style-name="T716">febrero de 2023, dentro del Área de Hacienda, Recursos Humanos, Aguas, Transporte, Industria y<text:s/></text:span></text:p></draw:text-box><svg:title/><svg:desc/></draw:frame></text:span><text:span text:style-name="T717"><draw:frame draw:z-index="251807744" draw:id="id260" draw:style-name="a262" draw:name="Shape330" text:anchor-type="paragraph" svg:x="0.7875in" svg:y="5.63472in" svg:width="6.45625in" svg:height="0.18472in" style:rel-width="scale" style:rel-height="scale"><draw:text-box><text:p text:style-name="P718"><text:span text:style-name="T719">mediante acuerdo del Consejo de Gobierno</text:span><text:span text:style-name="T720"><text:s/>Insular, en sesión ordinaria, celebrada el día 10 de<text:s/></text:span></text:p></draw:text-box><svg:title/><svg:desc/></draw:frame></text:span><text:span text:style-name="T721"><draw:frame draw:z-index="251804672" draw:id="id261" draw:style-name="a263" draw:name="Shape329" text:anchor-type="paragraph" svg:x="1.27917in" svg:y="5.45833in" svg:width="5.84375in" svg:height="0.18472in" style:rel-width="scale" style:rel-height="scale"><draw:text-box><text:p text:style-name="P722"><text:span text:style-name="T723">Undécimo.-<text:s/></text:span><text:span text:style-name="T724">En el Plan Estratégico de Subvenciones aprobado para el ejercicio 2023,<text:s/></text:span></text:p></draw:text-box><svg:title/><svg:desc/></draw:frame></text:span><text:span text:style-name="T725"><draw:frame draw:z-index="251801600" draw:id="id262" draw:style-name="a264" draw:name="Shape328" text:anchor-type="paragraph" svg:x="0.7875in" svg:y="5.10764in" svg:width="6.32778in" svg:height="0.18472in" style:rel-width="scale" style:rel-height="scale"><draw:text-box><text:p text:style-name="P726"><text:span text:style-name="T727">Transportes la apertura de expediente alguno por reintegro de subvención a dicho interesado.</text:span></text:p></draw:text-box><svg:title/><svg:desc/></draw:frame></text:span><text:span text:style-name="T728"><draw:frame draw:z-index="251823104" draw:id="id263" draw:style-name="a265" draw:name="Shape343" text:anchor-type="paragraph" svg:x="0.7875in" svg:y="8.26944in" svg:width="6.33889in" svg:height="0.18472in" style:rel-width="scale" style:rel-height="scale"><draw:text-box><text:p text:style-name="P729"><text:span text:style-name="T730">2/2004, de 5 de</text:span><text:span text:style-name="T731"><text:s/>marzo por el que se aprueba el Texto Refundido de la Ley Reguladora de las<text:s/></text:span></text:p></draw:text-box><svg:title/><svg:desc/></draw:frame></text:span><text:span text:style-name="T732"><draw:frame draw:z-index="251793408" draw:id="id264" draw:style-name="a266" draw:name="Shape326" text:anchor-type="paragraph" svg:x="0.7875in" svg:y="4.75625in" svg:width="6.525in" svg:height="0.18472in" style:rel-width="scale" style:rel-height="scale"><draw:text-box><text:p text:style-name="P733"><text:span text:style-name="T734">prohibiciones para ser beneficiario de subvención en los términos recogidos en el art. 13.2 de la<text:s/></text:span></text:p></draw:text-box><svg:title/><svg:desc/></draw:frame></text:span><text:span text:style-name="T735"><draw:frame draw:z-index="251791360" draw:id="id265" draw:style-name="a267" draw:name="Shape325" text:anchor-type="paragraph" svg:x="0.7875in" svg:y="4.58056in" svg:width="6.52292in" svg:height="0.18472in" style:rel-width="scale" style:rel-height="scale"><draw:text-box><text:p text:style-name="P736"><text:span text:style-name="T737">seguridad social, habiendo aportado, asimismo, declaración responsable de no estar incurso en<text:s/></text:span></text:p></draw:text-box><svg:title/><svg:desc/></draw:frame></text:span><text:span text:style-name="T738"><draw:frame draw:z-index="251789312" draw:id="id266" draw:style-name="a268" draw:name="Shape324" text:anchor-type="paragraph" svg:x="1.27986in" svg:y="4.40486in" svg:width="5.8375in" svg:height="0.18472in" style:rel-width="scale" style:rel-height="scale"><draw:text-box><text:p text:style-name="P739"><text:span text:style-name="T740">Decimo.-<text:s/></text:span><text:span text:style-name="T741">El beneficiario se encuentra al corriente en sus obligaciones tributarias y de<text:s/></text:span></text:p></draw:text-box><svg:title/><svg:desc/></draw:frame></text:span><text:span text:style-name="T742"><draw:frame draw:z-index="251785216" draw:id="id267" draw:style-name="a269" draw:name="Shape323" text:anchor-type="paragraph" svg:x="0.7875in" svg:y="4.40486in" svg:width="0.00208in" svg:height="0.19583in" style:rel-width="scale" style:rel-height="scale"><draw:text-box/><svg:title/><svg:desc/></draw:frame></text:span><text:span text:style-name="T743"><draw:frame draw:z-index="251781120" draw:id="id268" draw:style-name="a270" draw:name="Shape322" text:anchor-type="paragraph" svg:x="0.7875in" svg:y="4.05347in" svg:width="6.63056in" svg:height="0.18472in" style:rel-width="scale" style:rel-height="scale"><draw:text-box><text:p text:style-name="P744"><text:span text:style-name="T745">aplicación presupuestaria 441.47200 del vigente Presupuesto Gener</text:span><text:span text:style-name="T746">al de la Corporación, línea 2.<text:s/></text:span></text:p></draw:text-box><svg:title/><svg:desc/></draw:frame></text:span><text:span text:style-name="T747"><draw:frame draw:z-index="251779072" draw:id="id269" draw:style-name="a271" draw:name="Shape321" text:anchor-type="paragraph" svg:x="0.7875in" svg:y="3.87778in" svg:width="6.23194in" svg:height="0.18472in" style:rel-width="scale" style:rel-height="scale"><draw:text-box><text:p text:style-name="P748"><text:span text:style-name="T749">remanentes incorporados al vigente Presupuesto General de la Corporación, línea 4 y en la<text:s/></text:span></text:p></draw:text-box><svg:title/><svg:desc/></draw:frame></text:span><text:span text:style-name="T750"><draw:frame draw:z-index="251774976" draw:id="id270" draw:style-name="a272" draw:name="Shape320" text:anchor-type="paragraph" svg:x="7.31042in" svg:y="3.70208in" svg:width="0.21458in" svg:height="0.18472in" style:rel-width="scale" style:rel-height="scale"><draw:text-box><text:p text:style-name="P751"><text:span text:style-name="T752">de<text:s/></text:span></text:p></draw:text-box><svg:title/><svg:desc/></draw:frame></text:span><text:span text:style-name="T753"><draw:frame draw:z-index="251771904" draw:id="id271" draw:style-name="a273" draw:name="Shape319" text:anchor-type="paragraph" svg:x="6.40347in" svg:y="3.70208in" svg:width="0.80694in" svg:height="0.18472in" style:rel-width="scale" style:rel-height="scale"><draw:text-box><text:p text:style-name="P754"><text:span text:style-name="T755">procedente<text:s/></text:span></text:p></draw:text-box><svg:title/><svg:desc/></draw:frame></text:span><text:span text:style-name="T756"><draw:frame draw:z-index="251767808" draw:id="id272" draw:style-name="a274" draw:name="Shape318" text:anchor-type="paragraph" svg:x="5.28472in" svg:y="3.70208in" svg:width="1.02153in" svg:height="0.18472in" style:rel-width="scale" style:rel-height="scale"><draw:text-box><text:p text:style-name="P757"><text:span text:style-name="T758">441/47202/22,<text:s/></text:span></text:p></draw:text-box><svg:title/><svg:desc/></draw:frame></text:span><text:span text:style-name="T759"><draw:frame draw:z-index="251764736" draw:id="id273" draw:style-name="a275" draw:name="Shape317" text:anchor-type="paragraph" svg:x="5.14236in" svg:y="3.70208in" svg:width="0.00208in" svg:height="0.19583in" style:rel-width="scale" style:rel-height="scale"><draw:text-box/><svg:title/><svg:desc/></draw:frame></text:span><text:span text:style-name="T760"><draw:frame draw:z-index="251761664" draw:id="id274" draw:style-name="a276" draw:name="Shape316" text:anchor-type="paragraph" svg:x="3.98958in" svg:y="3.70208in" svg:width="1.05208in" svg:height="0.18472in" style:rel-width="scale" style:rel-height="scale"><draw:text-box><text:p text:style-name="P761"><text:span text:style-name="T762">presupuestaria<text:s/></text:span></text:p></draw:text-box><svg:title/><svg:desc/></draw:frame></text:span><text:span text:style-name="T763"><draw:frame draw:z-index="251757568" draw:id="id275" draw:style-name="a277" draw:name="Shape315" text:anchor-type="paragraph" svg:x="3.16806in" svg:y="3.70208in" svg:width="0.725in" svg:height="0.18472in" style:rel-width="scale" style:rel-height="scale"><draw:text-box><text:p text:style-name="P764"><text:span text:style-name="T765">aplicación<text:s/></text:span></text:p></draw:text-box><svg:title/><svg:desc/></draw:frame></text:span><text:span text:style-name="T766"><draw:frame draw:z-index="251752448" draw:id="id276" draw:style-name="a278" draw:name="Shape314" text:anchor-type="paragraph" svg:x="2.98333in" svg:y="3.70208in" svg:width="0.08681in" svg:height="0.18472in" style:rel-width="scale" style:rel-height="scale"><draw:text-box><text:p text:style-name="P767"><text:span text:style-name="T768">,<text:s/></text:span></text:p></draw:text-box><svg:title/><svg:desc/></draw:frame></text:span><text:span text:style-name="T769"><draw:frame draw:z-index="251750400" draw:id="id277" draw:style-name="a279" draw:name="Shape313" text:anchor-type="paragraph" svg:x="1.60069in" svg:y="3.70208in" svg:width="1.28472in" svg:height="0.18472in" style:rel-width="scale" style:rel-height="scale"><draw:text-box><text:p text:style-name="P770"><text:span text:style-name="T771">12023000008793”<text:s/></text:span></text:p></draw:text-box><svg:title/><svg:desc/></draw:frame></text:span><text:span text:style-name="T772"><draw:frame draw:z-index="251838464" draw:id="id278" draw:style-name="a280" draw:name="Shape358" text:anchor-type="paragraph" svg:x="4.20694in" svg:y="9.85069in" svg:width="0.42708in" svg:height="0.18472in" style:rel-width="scale" style:rel-height="scale"><draw:text-box><text:p text:style-name="P773"><text:span text:style-name="T774">2018,<text:s/></text:span></text:p></draw:text-box><svg:title/><svg:desc/></draw:frame></text:span><text:span text:style-name="T775"><draw:connector draw:type="line" svg:x1="0.48819in" svg:y1="11.33194in" svg:x2="7.68264in" svg:y2="11.33264in" draw:z-index="251466752" draw:id="id279" draw:style-name="a281" draw:name="Shape373" text:anchor-type="paragraph"><svg:title/><svg:desc/></draw:connector></text:span><text:span text:style-name="T776"><draw:frame draw:z-index="251472896" draw:id="id280" draw:style-name="a282" draw:name="Shape372" text:anchor-type="paragraph" svg:x="1.45347in" svg:y="11.22431in" svg:width="2.71319in" svg:height="0.13472in" style:rel-width="scale" style:rel-height="scale"><draw:text-box><text:p text:style-name="P777"><text:span text:style-name="T778">https://sedeelectronica.cabildodelapalma.es/validacion/</text:span></text:p></draw:text-box><svg:title/><svg:desc/></draw:frame></text:span><text:span text:style-name="T779"><draw:frame draw:z-index="251441152" draw:id="id281" draw:style-name="a283" draw:name="Shape371" text:anchor-type="paragraph" svg:x="1.45347in" svg:y="11.09653in" svg:width="2.96042in" svg:height="0.13472in" style:rel-width="scale" style:rel-height="scale"><draw:text-box><text:p text:style-name="P780"><text:span text:style-name="T781">Código de verificación electrónica: 14612674407154131627</text:span></text:p></draw:text-box><svg:title/><svg:desc/></draw:frame></text:span><text:span text:style-name="T782"><draw:frame draw:z-index="251435008" draw:id="id282" draw:style-name="a284" draw:name="Shape370" text:anchor-type="paragraph" svg:x="1.45347in" svg:y="10.96875in" svg:width="4.97708in" svg:height="0.13472in" style:rel-width="scale" style:rel-height="scale"><draw:text-box><text:p text:style-name="P783"><text:span text:style-name="T784">Cabildo Insular de La Palma. El registro realizado está amparado en el Artículo 16 de la Ley 39/2015.</text:span></text:p></draw:text-box><svg:title/><svg:desc/></draw:frame></text:span><text:span text:style-name="T785"><draw:connector draw:type="line" svg:x1="7.67847in" svg:y1="10.94583in" svg:x2="7.67917in" svg:y2="11.32986in" draw:z-index="251452416" draw:id="id283" draw:style-name="a285" draw:name="Shape369" text:anchor-type="paragraph"><svg:title/><svg:desc/></draw:connector></text:span><text:span text:style-name="T786"><draw:connector draw:type="line" svg:x1="1.37847in" svg:y1="10.94583in" svg:x2="1.37917in" svg:y2="11.32986in" draw:z-index="251447296" draw:id="id284" draw:style-name="a286" draw:name="Shape368" text:anchor-type="paragraph"><svg:title/><svg:desc/></draw:connector></text:span><text:span text:style-name="T787"><draw:connector draw:type="line" svg:x1="0.49167in" svg:y1="10.94583in" svg:x2="0.49236in" svg:y2="11.32986in" draw:z-index="251446272" draw:id="id285" draw:style-name="a287" draw:name="Shape367" text:anchor-type="paragraph"><svg:title/><svg:desc/></draw:connector></text:span><text:span text:style-name="T788"><draw:connector draw:type="line" svg:x1="0.48819in" svg:y1="10.94236in" svg:x2="7.68264in" svg:y2="10.94306in" draw:z-index="251461632" draw:id="id286" draw:style-name="a288" draw:name="Shape366" text:anchor-type="paragraph"><svg:title/><svg:desc/></draw:connector></text:span><text:span text:style-name="T789"><draw:frame draw:z-index="251426816" draw:id="id287" draw:style-name="a289" draw:name="Shape365" text:anchor-type="paragraph" svg:x="6.57778in" svg:y="10.34167in" svg:width="0.94306in" svg:height="0.20278in" style:rel-width="scale" style:rel-height="scale"><draw:text-box><text:p text:style-name="P790"><text:span text:style-name="T791">Página<text:s/></text:span><text:span text:style-name="T792">4</text:span><text:span text:style-name="T793"><text:s/>de<text:s/></text:span><text:span text:style-name="T794">5</text:span><text:span text:style-name="T795"><text:s/></text:span></text:p></draw:text-box><svg:title/><svg:desc/></draw:frame></text:span><text:span text:style-name="T796"><draw:frame draw:z-index="251844608" draw:id="id288" draw:style-name="a290" draw:name="Shape364" text:anchor-type="paragraph" svg:x="6.92847in" svg:y="9.85069in" svg:width="0.59514in" svg:height="0.18472in" style:rel-width="scale" style:rel-height="scale"><draw:text-box><text:p text:style-name="P797"><text:span text:style-name="T798">régimen<text:s/></text:span></text:p></draw:text-box><svg:title/><svg:desc/></draw:frame></text:span><text:span text:style-name="T799"><draw:frame draw:z-index="251843584" draw:id="id289" draw:style-name="a291" draw:name="Shape363" text:anchor-type="paragraph" svg:x="6.62569in" svg:y="9.85069in" svg:width="0.24792in" svg:height="0.18472in" style:rel-width="scale" style:rel-height="scale"><draw:text-box><text:p text:style-name="P800"><text:span text:style-name="T801">del<text:s/></text:span></text:p></draw:text-box><svg:title/><svg:desc/></draw:frame></text:span><text:span text:style-name="T802"><draw:frame draw:z-index="251842560" draw:id="id290" draw:style-name="a292" draw:name="Shape362" text:anchor-type="paragraph" svg:x="5.67847in" svg:y="9.85069in" svg:width="0.89444in" svg:height="0.18472in" style:rel-width="scale" style:rel-height="scale"><draw:text-box><text:p text:style-name="P803"><text:span text:style-name="T804">modificación<text:s/></text:span></text:p></draw:text-box><svg:title/><svg:desc/></draw:frame></text:span><text:span text:style-name="T805"><draw:frame draw:z-index="251841536" draw:id="id291" draw:style-name="a293" draw:name="Shape361" text:anchor-type="paragraph" svg:x="5.46111in" svg:y="9.85069in" svg:width="0.16319in" svg:height="0.18472in" style:rel-width="scale" style:rel-height="scale"><draw:text-box><text:p text:style-name="P806"><text:span text:style-name="T807">la<text:s/></text:span></text:p></draw:text-box><svg:title/><svg:desc/></draw:frame></text:span><text:span text:style-name="T808"><draw:frame draw:z-index="251840512" draw:id="id292" draw:style-name="a294" draw:name="Shape360" text:anchor-type="paragraph" svg:x="5.27847in" svg:y="9.85069in" svg:width="0.12986in" svg:height="0.18472in" style:rel-width="scale" style:rel-height="scale"><draw:text-box><text:p text:style-name="P809"><text:span text:style-name="T810">a<text:s/></text:span></text:p></draw:text-box><svg:title/><svg:desc/></draw:frame></text:span><text:span text:style-name="T811"><draw:frame draw:z-index="251839488" draw:id="id293" draw:style-name="a295" draw:name="Shape359" text:anchor-type="paragraph" svg:x="4.6875in" svg:y="9.85069in" svg:width="0.52986in" svg:height="0.18472in" style:rel-width="scale" style:rel-height="scale"><draw:text-box><text:p text:style-name="P812"><text:span text:style-name="T813">relativo<text:s/></text:span></text:p></draw:text-box><svg:title/><svg:desc/></draw:frame></text:span><text:span text:style-name="T814"><draw:frame draw:z-index="251746304" draw:id="id294" draw:style-name="a296" draw:name="Shape312" text:anchor-type="paragraph" svg:x="0.7875in" svg:y="3.70208in" svg:width="0.71458in" svg:height="0.18472in" style:rel-width="scale" style:rel-height="scale"><draw:text-box><text:p text:style-name="P815"><text:span text:style-name="T816">operación<text:s/></text:span></text:p></draw:text-box><svg:title/><svg:desc/></draw:frame></text:span><text:span text:style-name="T817"><draw:frame draw:z-index="251837440" draw:id="id295" draw:style-name="a297" draw:name="Shape357" text:anchor-type="paragraph" svg:x="3.93889in" svg:y="9.85069in" svg:width="0.21458in" svg:height="0.18472in" style:rel-width="scale" style:rel-height="scale"><draw:text-box><text:p text:style-name="P818"><text:span text:style-name="T819">de<text:s/></text:span></text:p></draw:text-box><svg:title/><svg:desc/></draw:frame></text:span><text:span text:style-name="T820"><draw:frame draw:z-index="251836416" draw:id="id296" draw:style-name="a298" draw:name="Shape356" text:anchor-type="paragraph" svg:x="3.17778in" svg:y="9.85069in" svg:width="0.70556in" svg:height="0.18472in" style:rel-width="scale" style:rel-height="scale"><draw:text-box><text:p text:style-name="P821"><text:span text:style-name="T822">diciembre<text:s/></text:span></text:p></draw:text-box><svg:title/><svg:desc/></draw:frame></text:span><text:span text:style-name="T823"><draw:frame draw:z-index="251835392" draw:id="id297" draw:style-name="a299" draw:name="Shape355" text:anchor-type="paragraph" svg:x="2.90972in" svg:y="9.85069in" svg:width="0.21458in" svg:height="0.18472in" style:rel-width="scale" style:rel-height="scale"><draw:text-box><text:p text:style-name="P824"><text:span text:style-name="T825">de<text:s/></text:span></text:p></draw:text-box><svg:title/><svg:desc/></draw:frame></text:span><text:span text:style-name="T826"><draw:frame draw:z-index="251834368" draw:id="id298" draw:style-name="a300" draw:name="Shape354" text:anchor-type="paragraph" svg:x="2.72639in" svg:y="9.85069in" svg:width="0.12986in" svg:height="0.18472in" style:rel-width="scale" style:rel-height="scale"><draw:text-box><text:p text:style-name="P827"><text:span text:style-name="T828">5<text:s/></text:span></text:p></draw:text-box><svg:title/><svg:desc/></draw:frame></text:span><text:span text:style-name="T829"><draw:frame draw:z-index="251833344" draw:id="id299" draw:style-name="a301" draw:name="Shape353" text:anchor-type="paragraph" svg:x="2.41597in" svg:y="9.85069in" svg:width="0.25694in" svg:height="0.18472in" style:rel-width="scale" style:rel-height="scale"><draw:text-box><text:p text:style-name="P830"><text:span text:style-name="T831">día<text:s/></text:span></text:p></draw:text-box><svg:title/><svg:desc/></draw:frame></text:span><text:span text:style-name="T832"><draw:frame draw:z-index="251832320" draw:id="id300" draw:style-name="a302" draw:name="Shape352" text:anchor-type="paragraph" svg:x="2.19861in" svg:y="9.85069in" svg:width="0.16319in" svg:height="0.18472in" style:rel-width="scale" style:rel-height="scale"><draw:text-box><text:p text:style-name="P833"><text:span text:style-name="T834">el<text:s/></text:span></text:p></draw:text-box><svg:title/><svg:desc/></draw:frame></text:span><text:span text:style-name="T835"><draw:frame draw:z-index="251831296" draw:id="id301" draw:style-name="a303" draw:name="Shape351" text:anchor-type="paragraph" svg:x="1.42917in" svg:y="9.85069in" svg:width="0.71528in" svg:height="0.18472in" style:rel-width="scale" style:rel-height="scale"><draw:text-box><text:p text:style-name="P836"><text:span text:style-name="T837">celebrada<text:s/></text:span></text:p></draw:text-box><svg:title/><svg:desc/></draw:frame></text:span><text:span text:style-name="T838"><draw:frame draw:z-index="251830272" draw:id="id302" draw:style-name="a304" draw:name="Shape350" text:anchor-type="paragraph" svg:x="0.7875in" svg:y="9.85069in" svg:width="0.58403in" svg:height="0.18472in" style:rel-width="scale" style:rel-height="scale"><draw:text-box><text:p text:style-name="P839"><text:span text:style-name="T840">Urgente<text:s/></text:span></text:p></draw:text-box><svg:title/><svg:desc/></draw:frame></text:span><text:span text:style-name="T841"><draw:frame draw:z-index="251829248" draw:id="id303" draw:style-name="a305" draw:name="Shape349" text:anchor-type="paragraph" svg:x="1.27917in" svg:y="9.675in" svg:width="6.09097in" svg:height="0.18472in" style:rel-width="scale" style:rel-height="scale"><draw:text-box><text:p text:style-name="P842"><text:span text:style-name="T843">Cuarto.</text:span><text:span text:style-name="T844"><text:s/>El acuerdo del Consejo de Gobierno Insular adoptado en Sesión Extraordinaria y<text:s/></text:span></text:p></draw:text-box><svg:title/><svg:desc/></draw:frame></text:span><text:span text:style-name="T845"><draw:frame draw:z-index="251828224" draw:id="id304" draw:style-name="a306" draw:name="Shape348" text:anchor-type="paragraph" svg:x="0.7875in" svg:y="9.32361in" svg:width="1.16042in" svg:height="0.18472in" style:rel-width="scale" style:rel-height="scale"><draw:text-box><text:p text:style-name="P846"><text:span text:style-name="T847">indirecto canario.</text:span></text:p></draw:text-box><svg:title/><svg:desc/></draw:frame></text:span><text:span text:style-name="T848"><draw:frame draw:z-index="251827200" draw:id="id305" draw:style-name="a307" draw:name="Shape347" text:anchor-type="paragraph" svg:x="0.7875in" svg:y="9.14792in" svg:width="6.61111in" svg:height="0.18472in" style:rel-width="scale" style:rel-height="scale"><draw:text-box><text:p text:style-name="P849"><text:span text:style-name="T850">fiscales del Régimen Económico Fiscal de Canarias, respecto a la exención del impuesto general<text:s/></text:span></text:p></draw:text-box><svg:title/><svg:desc/></draw:frame></text:span><text:span text:style-name="T851"><draw:frame draw:z-index="251826176" draw:id="id306" draw:style-name="a308" draw:name="Shape346" text:anchor-type="paragraph" svg:x="1.27917in" svg:y="8.97222in" svg:width="5.82639in" svg:height="0.18472in" style:rel-width="scale" style:rel-height="scale"><draw:text-box><text:p text:style-name="P852"><text:span text:style-name="T853">Tercero</text:span><text:span text:style-name="T854">. El art. 22.2 de la ley 20/1991, de 7 de junio, de modificación de los aspectos<text:s/></text:span></text:p></draw:text-box><svg:title/><svg:desc/></draw:frame></text:span><text:span text:style-name="T855"><draw:frame draw:z-index="251825152" draw:id="id307" draw:style-name="a309" draw:name="Shape345" text:anchor-type="paragraph" svg:x="0.7875in" svg:y="8.62083in" svg:width="2.88889in" svg:height="0.18472in" style:rel-width="scale" style:rel-height="scale"><draw:text-box><text:p text:style-name="P856"><text:span text:style-name="T857">vigente Presupuesto de esta Corporación.<text:s/></text:span></text:p></draw:text-box><svg:title/><svg:desc/></draw:frame></text:span><text:span text:style-name="T858"><draw:frame draw:z-index="251824128" draw:id="id308" draw:style-name="a310" draw:name="Shape344" text:anchor-type="paragraph" svg:x="0.7875in" svg:y="8.44514in" svg:width="6.29722in" svg:height="0.18472in" style:rel-width="scale" style:rel-height="scale"><draw:text-box><text:p text:style-name="P859"><text:span text:style-name="T860">Haciendas Locales, e</text:span><text:span text:style-name="T861">n consonancia con lo recogido en las bases 20 y 27.1 de Ejecución del<text:s/></text:span></text:p></draw:text-box><svg:title/><svg:desc/></draw:frame></text:span><text:span text:style-name="T862"><draw:frame draw:z-index="251491328" draw:id="id309" draw:style-name="a311" draw:name="Shape265" text:anchor-type="paragraph" svg:x="3.46389in" svg:y="0.87986in" svg:width="0.39236in" svg:height="0.18472in" style:rel-width="scale" style:rel-height="scale"><draw:text-box><text:p text:style-name="P863"><text:span text:style-name="T864">Valor<text:s/></text:span></text:p></draw:text-box><svg:title/><svg:desc/></draw:frame></text:span><text:span text:style-name="T865"><draw:frame draw:z-index="251548672" draw:id="id310" draw:style-name="a312" draw:name="Shape280" text:anchor-type="paragraph" svg:x="1.18542in" svg:y="1.70069in" svg:width="0.40139in" svg:height="0.18472in" style:rel-width="scale" style:rel-height="scale"><draw:text-box><text:p text:style-name="P866"><text:span text:style-name="T867">Bono<text:s/></text:span></text:p></draw:text-box><svg:title/><svg:desc/></draw:frame></text:span><draw:custom-shape svg:x="0.79097in" svg:y="1.66875in" svg:width="1.14514in" svg:height="0.74514in" draw:z-index="251878400" draw:id="id311" draw:style-name="a313" draw:name="Shape2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68"><draw:connector draw:type="line" svg:x1="5.61111in" svg:y1="1.66875in" svg:x2="5.61181in" svg:y2="2.41458in" draw:z-index="251701248" draw:id="id312" draw:style-name="a314" draw:name="Shape278" text:anchor-type="paragraph"><svg:title/><svg:desc/></draw:connector></text:span><text:span text:style-name="T869"><draw:connector draw:type="line" svg:x1="4.33125in" svg:y1="1.66875in" svg:x2="4.33194in" svg:y2="2.41458in" draw:z-index="251678720" draw:id="id313" draw:style-name="a315" draw:name="Shape277" text:anchor-type="paragraph"><svg:title/><svg:desc/></draw:connector></text:span><text:span text:style-name="T870"><draw:connector draw:type="line" svg:x1="2.95347in" svg:y1="1.66875in" svg:x2="2.95417in" svg:y2="2.41458in" draw:z-index="251661312" draw:id="id314" draw:style-name="a316" draw:name="Shape276" text:anchor-type="paragraph"><svg:title/><svg:desc/></draw:connector></text:span><text:span text:style-name="T871"><draw:connector draw:type="line" svg:x1="1.94028in" svg:y1="1.66875in" svg:x2="1.94097in" svg:y2="2.41458in" draw:z-index="251644928" draw:id="id315" draw:style-name="a317" draw:name="Shape275" text:anchor-type="paragraph"><svg:title/><svg:desc/></draw:connector></text:span><text:span text:style-name="T872"><draw:connector draw:type="line" svg:x1="0.79097in" svg:y1="1.66528in" svg:x2="6.70694in" svg:y2="1.66597in" draw:z-index="251725824" draw:id="id316" draw:style-name="a318" draw:name="Shape274" text:anchor-type="paragraph"><svg:title/><svg:desc/></draw:connector></text:span><text:span text:style-name="T873"><draw:frame draw:z-index="251542528" draw:id="id317" draw:style-name="a319" draw:name="Shape273" text:anchor-type="paragraph" svg:x="5.99861in" svg:y="1.35347in" svg:width="0.325in" svg:height="0.18472in" style:rel-width="scale" style:rel-height="scale"><draw:text-box><text:p text:style-name="P874"><text:span text:style-name="T875">(3%)</text:span></text:p></draw:text-box><svg:title/><svg:desc/></draw:frame></text:span><draw:custom-shape svg:x="5.61458in" svg:y="0.57569in" svg:width="1.09097in" svg:height="1.08611in" draw:z-index="251879424" draw:id="id318" draw:style-name="a320" draw:name="Shape2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6"><draw:frame draw:z-index="251520000" draw:id="id319" draw:style-name="a321" draw:name="Shape271" text:anchor-type="paragraph" svg:x="4.57153in" svg:y="1.35347in" svg:width="0.80069in" svg:height="0.18472in" style:rel-width="scale" style:rel-height="scale"><draw:text-box><text:p text:style-name="P877"><text:span text:style-name="T878">Igic incluido</text:span></text:p></draw:text-box><svg:title/><svg:desc/></draw:frame></text:span><draw:custom-shape svg:x="4.33472in" svg:y="0.57569in" svg:width="1.27222in" svg:height="1.08611in" draw:z-index="251880448" draw:id="id320" draw:style-name="a322" draw:name="Shape27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9"><draw:frame draw:z-index="251500544" draw:id="id321" draw:style-name="a323" draw:name="Shape269" text:anchor-type="paragraph" svg:x="3.15764in" svg:y="1.08125in" svg:width="0.97083in" svg:height="0.18472in" style:rel-width="scale" style:rel-height="scale"><draw:text-box><text:p text:style-name="P880"><text:span text:style-name="T881">cancelaciones</text:span></text:p></draw:text-box><svg:title/><svg:desc/></draw:frame></text:span><text:span text:style-name="T882"><draw:frame draw:z-index="251488256" draw:id="id322" draw:style-name="a324" draw:name="Shape268" text:anchor-type="paragraph" svg:x="2.14931in" svg:y="1.08125in" svg:width="0.59375in" svg:height="0.18472in" style:rel-width="scale" style:rel-height="scale"><draw:text-box><text:p text:style-name="P883"><text:span text:style-name="T884">recargas</text:span></text:p></draw:text-box><svg:title/><svg:desc/></draw:frame></text:span><text:span text:style-name="T885"><draw:frame draw:z-index="251533312" draw:id="id323" draw:style-name="a325" draw:name="Shape267" text:anchor-type="paragraph" svg:x="5.88403in" svg:y="1.0125in" svg:width="0.55417in" svg:height="0.18472in" style:rel-width="scale" style:rel-height="scale"><draw:text-box><text:p text:style-name="P886"><text:span text:style-name="T887">sin IGIC</text:span></text:p></draw:text-box><svg:title/><svg:desc/></draw:frame></text:span><text:span text:style-name="T888"><draw:frame draw:z-index="251514880" draw:id="id324" draw:style-name="a326" draw:name="Shape266" text:anchor-type="paragraph" svg:x="4.41875in" svg:y="1.0125in" svg:width="1.10139in" svg:height="0.18472in" style:rel-width="scale" style:rel-height="scale"><draw:text-box><text:p text:style-name="P889"><text:span text:style-name="T890">subvencionados</text:span></text:p></draw:text-box><svg:title/><svg:desc/></draw:frame></text:span><text:span text:style-name="T891"><draw:frame draw:z-index="251552768" draw:id="id325" draw:style-name="a327" draw:name="Shape281" text:anchor-type="paragraph" svg:x="1.01944in" svg:y="1.90347in" svg:width="0.72847in" svg:height="0.18472in" style:rel-width="scale" style:rel-height="scale"><draw:text-box><text:p text:style-name="P892"><text:span text:style-name="T893">Residente<text:s/></text:span></text:p></draw:text-box><svg:title/><svg:desc/></draw:frame></text:span><draw:custom-shape svg:x="2.95694in" svg:y="0.57569in" svg:width="1.37014in" svg:height="1.08611in" draw:z-index="251881472" draw:id="id326" draw:style-name="a328" draw:name="Shape26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4"><draw:frame draw:z-index="251478016" draw:id="id327" draw:style-name="a329" draw:name="Shape263" text:anchor-type="paragraph" svg:x="2.1875in" svg:y="0.87986in" svg:width="0.56458in" svg:height="0.18472in" style:rel-width="scale" style:rel-height="scale"><draw:text-box><text:p text:style-name="P895"><text:span text:style-name="T896">Importe<text:s/></text:span></text:p></draw:text-box><svg:title/><svg:desc/></draw:frame></text:span><text:span text:style-name="T897"><draw:frame draw:z-index="251528192" draw:id="id328" draw:style-name="a330" draw:name="Shape262" text:anchor-type="paragraph" svg:x="5.77361in" svg:y="0.81042in" svg:width="0.8125in" svg:height="0.18472in" style:rel-width="scale" style:rel-height="scale"><draw:text-box><text:p text:style-name="P898"><text:span text:style-name="T899">subvención<text:s/></text:span></text:p></draw:text-box><svg:title/><svg:desc/></draw:frame></text:span><text:span text:style-name="T900"><draw:frame draw:z-index="251510784" draw:id="id329" draw:style-name="a331" draw:name="Shape261" text:anchor-type="paragraph" svg:x="4.63542in" svg:y="0.81042in" svg:width="0.71458in" svg:height="0.18472in" style:rel-width="scale" style:rel-height="scale"><draw:text-box><text:p text:style-name="P901"><text:span text:style-name="T902">colectivos<text:s/></text:span></text:p></draw:text-box><svg:title/><svg:desc/></draw:frame></text:span><text:span text:style-name="T903"><draw:frame draw:z-index="251524096" draw:id="id330" draw:style-name="a332" draw:name="Shape260" text:anchor-type="paragraph" svg:x="5.90139in" svg:y="0.60833in" svg:width="0.56458in" svg:height="0.18472in" style:rel-width="scale" style:rel-height="scale"><draw:text-box><text:p text:style-name="P904"><text:span text:style-name="T905">Importe<text:s/></text:span></text:p></draw:text-box><svg:title/><svg:desc/></draw:frame></text:span><text:span text:style-name="T906"><draw:frame draw:z-index="251502592" draw:id="id331" draw:style-name="a333" draw:name="Shape259" text:anchor-type="paragraph" svg:x="4.7125in" svg:y="0.60833in" svg:width="0.56458in" svg:height="0.18472in" style:rel-width="scale" style:rel-height="scale"><draw:text-box><text:p text:style-name="P907"><text:span text:style-name="T908">Importe<text:s/></text:span></text:p></draw:text-box><svg:title/><svg:desc/></draw:frame></text:span><text:span text:style-name="T909"><draw:connector draw:type="line" svg:x1="6.70972in" svg:y1="0.57569in" svg:x2="6.71042in" svg:y2="3.3125in" draw:z-index="251716608" draw:id="id332" draw:style-name="a334" draw:name="Shape258" text:anchor-type="paragraph"><svg:title/><svg:desc/></draw:connector></text:span><text:span text:style-name="T910"><draw:connector draw:type="line" svg:x1="5.61111in" svg:y1="0.57569in" svg:x2="5.61181in" svg:y2="1.66319in" draw:z-index="251695104" draw:id="id333" draw:style-name="a335" draw:name="Shape257" text:anchor-type="paragraph"><svg:title/><svg:desc/></draw:connector></text:span><text:span text:style-name="T911"><draw:connector draw:type="line" svg:x1="4.33125in" svg:y1="0.57569in" svg:x2="4.33194in" svg:y2="1.66319in" draw:z-index="251675648" draw:id="id334" draw:style-name="a336" draw:name="Shape256" text:anchor-type="paragraph"><svg:title/><svg:desc/></draw:connector></text:span><text:span text:style-name="T912"><draw:connector draw:type="line" svg:x1="2.95347in" svg:y1="0.57569in" svg:x2="2.95417in" svg:y2="1.66319in" draw:z-index="251657216" draw:id="id335" draw:style-name="a337" draw:name="Shape255" text:anchor-type="paragraph"><svg:title/><svg:desc/></draw:connector></text:span><draw:custom-shape svg:x="1.94375in" svg:y="0.57569in" svg:width="1.00556in" svg:height="1.08611in" draw:z-index="251882496" draw:id="id336" draw:style-name="a338" draw:name="Shape25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13"><draw:connector draw:type="line" svg:x1="1.94028in" svg:y1="0.57569in" svg:x2="1.94097in" svg:y2="1.66319in" draw:z-index="251638784" draw:id="id337" draw:style-name="a339" draw:name="Shape253" text:anchor-type="paragraph"><svg:title/><svg:desc/></draw:connector></text:span><text:span text:style-name="T914"><draw:connector draw:type="line" svg:x1="0.7875in" svg:y1="0.57569in" svg:x2="0.78819in" svg:y2="3.3125in" draw:z-index="251631616" draw:id="id338" draw:style-name="a340" draw:name="Shape252" text:anchor-type="paragraph"><svg:title/><svg:desc/></draw:connector></text:span><text:span text:style-name="T915"><draw:connector draw:type="line" svg:x1="0.78403in" svg:y1="0.57292in" svg:x2="6.71389in" svg:y2="0.57361in" draw:z-index="251719680" draw:id="id339" draw:style-name="a341" draw:name="Shape251" text:anchor-type="paragraph"><svg:title/><svg:desc/></draw:connector></text:span><text:span text:style-name="T916"><draw:frame draw:z-index="251601920" draw:id="id340" draw:style-name="a342" draw:name="Shape296" text:anchor-type="paragraph" svg:x="4.58889in" svg:y="2.55417in" svg:width="0.76667in" svg:height="0.18472in" style:rel-width="scale" style:rel-height="scale"><draw:text-box><text:p text:style-name="P917"><text:span text:style-name="T918">10.265,60€</text:span></text:p></draw:text-box><svg:title/><svg:desc/></draw:frame></text:span><text:span text:style-name="T919"><draw:frame draw:z-index="251742208" draw:id="id341" draw:style-name="a343" draw:name="Shape311" text:anchor-type="paragraph" svg:x="1.27917in" svg:y="3.52639in" svg:width="5.7875in" svg:height="0.18472in" style:rel-width="scale" style:rel-height="scale"><draw:text-box><text:p text:style-name="P920"><text:span text:style-name="T921">Noveno.-<text:s/></text:span><text:span text:style-name="T922">Se ha autorizado y dispuesto crédito adecuado y suficiente en la “ADRC nº<text:s/></text:span></text:p></draw:text-box><svg:title/><svg:desc/></draw:frame></text:span><text:span text:style-name="T923"><draw:connector draw:type="line" svg:x1="0.78403in" svg:y1="3.31528in" svg:x2="6.71389in" svg:y2="3.31597in" draw:z-index="251734016" draw:id="id342" draw:style-name="a344" draw:name="Shape310" text:anchor-type="paragraph"><svg:title/><svg:desc/></draw:connector></text:span><text:span text:style-name="T924"><draw:frame draw:z-index="251738112" draw:id="id343" draw:style-name="a345" draw:name="Shape309" text:anchor-type="paragraph" svg:x="5.73542in" svg:y="3.00278in" svg:width="0.85139in" svg:height="0.18472in" style:rel-width="scale" style:rel-height="scale"><draw:text-box><text:p text:style-name="P925"><text:span text:style-name="T926">435.114,17€</text:span></text:p></draw:text-box><svg:title/><svg:desc/></draw:frame></text:span><text:span text:style-name="T927"><draw:frame draw:z-index="251630592" draw:id="id344" draw:style-name="a346" draw:name="Shape308" text:anchor-type="paragraph" svg:x="4.525in" svg:y="3.00278in" svg:width="0.89444in" svg:height="0.18472in" style:rel-width="scale" style:rel-height="scale"><draw:text-box><text:p text:style-name="P928"><text:span text:style-name="T929">448.167,60 €</text:span></text:p></draw:text-box><svg:title/><svg:desc/></draw:frame></text:span><text:span text:style-name="T930"><draw:frame draw:z-index="251625472" draw:id="id345" draw:style-name="a347" draw:name="Shape307" text:anchor-type="paragraph" svg:x="3.19583in" svg:y="3.00278in" svg:width="0.89444in" svg:height="0.18472in" style:rel-width="scale" style:rel-height="scale"><draw:text-box><text:p text:style-name="P931"><text:span text:style-name="T932">448.167,60 €</text:span></text:p></draw:text-box><svg:title/><svg:desc/></draw:frame></text:span><text:span text:style-name="T933"><draw:frame draw:z-index="251619328" draw:id="id346" draw:style-name="a348" draw:name="Shape306" text:anchor-type="paragraph" svg:x="2.25556in" svg:y="3.00278in" svg:width="0.38472in" svg:height="0.18472in" style:rel-width="scale" style:rel-height="scale"><draw:text-box><text:p text:style-name="P934"><text:span text:style-name="T935">0,00€</text:span></text:p></draw:text-box><svg:title/><svg:desc/></draw:frame></text:span><text:span text:style-name="T936"><draw:frame draw:z-index="251616256" draw:id="id347" draw:style-name="a349" draw:name="Shape305" text:anchor-type="paragraph" svg:x="1.19375in" svg:y="3.00278in" svg:width="0.32639in" svg:height="0.18472in" style:rel-width="scale" style:rel-height="scale"><draw:text-box><text:p text:style-name="P937"><text:span text:style-name="T938">Total</text:span></text:p></draw:text-box><svg:title/><svg:desc/></draw:frame></text:span><draw:custom-shape svg:x="0.79097in" svg:y="2.97083in" svg:width="1.14514in" svg:height="0.34097in" draw:z-index="251883520" draw:id="id348" draw:style-name="a350" draw:name="Shape30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39"><draw:connector draw:type="line" svg:x1="5.61111in" svg:y1="2.97083in" svg:x2="5.61181in" svg:y2="3.3125in" draw:z-index="251711488" draw:id="id349" draw:style-name="a351" draw:name="Shape303" text:anchor-type="paragraph"><svg:title/><svg:desc/></draw:connector></text:span><text:span text:style-name="T940"><draw:connector draw:type="line" svg:x1="4.33125in" svg:y1="2.97083in" svg:x2="4.33194in" svg:y2="3.3125in" draw:z-index="251691008" draw:id="id350" draw:style-name="a352" draw:name="Shape302" text:anchor-type="paragraph"><svg:title/><svg:desc/></draw:connector></text:span><text:span text:style-name="T941"><draw:connector draw:type="line" svg:x1="2.95347in" svg:y1="2.97083in" svg:x2="2.95417in" svg:y2="3.3125in" draw:z-index="251671552" draw:id="id351" draw:style-name="a353" draw:name="Shape301" text:anchor-type="paragraph"><svg:title/><svg:desc/></draw:connector></text:span><text:span text:style-name="T942"><draw:connector draw:type="line" svg:x1="1.94028in" svg:y1="2.97083in" svg:x2="1.94097in" svg:y2="3.3125in" draw:z-index="251652096" draw:id="id352" draw:style-name="a354" draw:name="Shape300" text:anchor-type="paragraph"><svg:title/><svg:desc/></draw:connector></text:span><text:span text:style-name="T943"><draw:connector draw:type="line" svg:x1="0.79097in" svg:y1="2.96736in" svg:x2="6.70694in" svg:y2="2.96806in" draw:z-index="251730944" draw:id="id353" draw:style-name="a355" draw:name="Shape299" text:anchor-type="paragraph"><svg:title/><svg:desc/></draw:connector></text:span><text:span text:style-name="T944"><draw:frame draw:z-index="251588608" draw:id="id354" draw:style-name="a356" draw:name="Shape298" text:anchor-type="paragraph" svg:x="1.01111in" svg:y="2.65486in" svg:width="0.70347in" svg:height="0.18472in" style:rel-width="scale" style:rel-height="scale"><draw:text-box><text:p text:style-name="P945"><text:span text:style-name="T946">estudiante</text:span></text:p></draw:text-box><svg:title/><svg:desc/></draw:frame></text:span><text:span text:style-name="T947"><draw:frame draw:z-index="251609088" draw:id="id355" draw:style-name="a357" draw:name="Shape297" text:anchor-type="paragraph" svg:x="5.79931in" svg:y="2.55417in" svg:width="0.72431in" svg:height="0.18472in" style:rel-width="scale" style:rel-height="scale"><draw:text-box><text:p text:style-name="P948"><text:span text:style-name="T949">9.966,60 €</text:span></text:p></draw:text-box><svg:title/><svg:desc/></draw:frame></text:span><draw:custom-shape svg:x="0in" svg:y="0in" svg:width="8.33264in" svg:height="6.25in" draw:z-index="251884544" draw:id="id356" draw:style-name="a358" draw:name="Shape25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50"><draw:frame draw:z-index="251595776" draw:id="id357" draw:style-name="a359" draw:name="Shape295" text:anchor-type="paragraph" svg:x="3.25972in" svg:y="2.55417in" svg:width="0.76667in" svg:height="0.18472in" style:rel-width="scale" style:rel-height="scale"><draw:text-box><text:p text:style-name="P951"><text:span text:style-name="T952">10.265,60€</text:span></text:p></draw:text-box><svg:title/><svg:desc/></draw:frame></text:span><text:span text:style-name="T953"><draw:frame draw:z-index="251591680" draw:id="id358" draw:style-name="a360" draw:name="Shape294" text:anchor-type="paragraph" svg:x="2.29792in" svg:y="2.55417in" svg:width="0.29931in" svg:height="0.18472in" style:rel-width="scale" style:rel-height="scale"><draw:text-box><text:p text:style-name="P954"><text:span text:style-name="T955">0,00</text:span></text:p></draw:text-box><svg:title/><svg:desc/></draw:frame></text:span><text:span text:style-name="T956"><draw:frame draw:z-index="251585536" draw:id="id359" draw:style-name="a361" draw:name="Shape293" text:anchor-type="paragraph" svg:x="1.18542in" svg:y="2.45278in" svg:width="0.40139in" svg:height="0.18472in" style:rel-width="scale" style:rel-height="scale"><draw:text-box><text:p text:style-name="P957"><text:span text:style-name="T958">Bono<text:s/></text:span></text:p></draw:text-box><svg:title/><svg:desc/></draw:frame></text:span><draw:custom-shape svg:x="0.79097in" svg:y="2.42083in" svg:width="1.14514in" svg:height="0.54236in" draw:z-index="251885568" draw:id="id360" draw:style-name="a362" draw:name="Shape29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59"><draw:connector draw:type="line" svg:x1="5.61111in" svg:y1="2.42083in" svg:x2="5.61181in" svg:y2="2.96458in" draw:z-index="251707392" draw:id="id361" draw:style-name="a363" draw:name="Shape291" text:anchor-type="paragraph"><svg:title/><svg:desc/></draw:connector></text:span><text:span text:style-name="T960"><draw:connector draw:type="line" svg:x1="4.33125in" svg:y1="2.42083in" svg:x2="4.33194in" svg:y2="2.96458in" draw:z-index="251687936" draw:id="id362" draw:style-name="a364" draw:name="Shape290" text:anchor-type="paragraph"><svg:title/><svg:desc/></draw:connector></text:span><text:span text:style-name="T961"><draw:connector draw:type="line" svg:x1="2.95347in" svg:y1="2.42083in" svg:x2="2.95417in" svg:y2="2.96458in" draw:z-index="251666432" draw:id="id363" draw:style-name="a365" draw:name="Shape289" text:anchor-type="paragraph"><svg:title/><svg:desc/></draw:connector></text:span><text:span text:style-name="T962"><draw:connector draw:type="line" svg:x1="1.94028in" svg:y1="2.42083in" svg:x2="1.94097in" svg:y2="2.96458in" draw:z-index="251648000" draw:id="id364" draw:style-name="a366" draw:name="Shape288" text:anchor-type="paragraph"><svg:title/><svg:desc/></draw:connector></text:span><text:span text:style-name="T963"><draw:connector draw:type="line" svg:x1="0.79097in" svg:y1="2.41736in" svg:x2="6.70694in" svg:y2="2.41806in" draw:z-index="251727872" draw:id="id365" draw:style-name="a367" draw:name="Shape287" text:anchor-type="paragraph"><svg:title/><svg:desc/></draw:connector></text:span><text:span text:style-name="T964"><draw:frame draw:z-index="251554816" draw:id="id366" draw:style-name="a368" draw:name="Shape286" text:anchor-type="paragraph" svg:x="1.09583in" svg:y="2.10486in" svg:width="0.53472in" svg:height="0.18472in" style:rel-width="scale" style:rel-height="scale"><draw:text-box><text:p text:style-name="P965"><text:span text:style-name="T966">Canario</text:span></text:p></draw:text-box><svg:title/><svg:desc/></draw:frame></text:span><text:span text:style-name="T967"><draw:frame draw:z-index="251579392" draw:id="id367" draw:style-name="a369" draw:name="Shape285" text:anchor-type="paragraph" svg:x="5.71389in" svg:y="1.90347in" svg:width="0.89444in" svg:height="0.18472in" style:rel-width="scale" style:rel-height="scale"><draw:text-box><text:p text:style-name="P968"><text:span text:style-name="T969">425.147,57 €</text:span></text:p></draw:text-box><svg:title/><svg:desc/></draw:frame></text:span><text:span text:style-name="T970"><draw:frame draw:z-index="251571200" draw:id="id368" draw:style-name="a370" draw:name="Shape284" text:anchor-type="paragraph" svg:x="4.525in" svg:y="1.90347in" svg:width="0.89444in" svg:height="0.18472in" style:rel-width="scale" style:rel-height="scale"><draw:text-box><text:p text:style-name="P971"><text:span text:style-name="T972">437.902,00 €</text:span></text:p></draw:text-box><svg:title/><svg:desc/></draw:frame></text:span><text:span text:style-name="T973"><draw:frame draw:z-index="251564032" draw:id="id369" draw:style-name="a371" draw:name="Shape283" text:anchor-type="paragraph" svg:x="3.19583in" svg:y="1.90347in" svg:width="0.89444in" svg:height="0.18472in" style:rel-width="scale" style:rel-height="scale"><draw:text-box><text:p text:style-name="P974"><text:span text:style-name="T975">437.902,00 €</text:span></text:p></draw:text-box><svg:title/><svg:desc/></draw:frame></text:span><text:span text:style-name="T976"><draw:frame draw:z-index="251560960" draw:id="id370" draw:style-name="a372" draw:name="Shape282" text:anchor-type="paragraph" svg:x="2.25556in" svg:y="1.90347in" svg:width="0.38472in" svg:height="0.18472in" style:rel-width="scale" style:rel-height="scale"><draw:text-box><text:p text:style-name="P977"><text:span text:style-name="T978">0,00€</text:span></text:p></draw:text-box><svg:title/><svg:desc/></draw:frame></text:span></text:p>
      <text:soft-page-break/>
      <text:p text:style-name="P979"><text:span text:style-name="T980"><draw:frame draw:z-index="251688960" draw:id="id371" draw:style-name="a373" draw:name="Shape423" text:anchor-type="paragraph" svg:x="0.7875in" svg:y="6.22292in" svg:width="5.22569in" svg:height="0.18472in" style:rel-width="scale" style:rel-height="scale"><draw:text-box><text:p text:style-name="P981"><text:span text:style-name="T982">operación 12023000008793”, en las siguientes aplicaciones presupuestarias:</text:span></text:p></draw:text-box><svg:title/><svg:desc/></draw:frame></text:span><text:span text:style-name="T983"><draw:frame draw:z-index="251728896" draw:id="id372" draw:style-name="a374" draw:name="Shape432" text:anchor-type="paragraph" svg:x="1.32569in" svg:y="7.12222in" svg:width="1.23125in" svg:height="0.18472in" style:rel-width="scale" style:rel-height="scale"><draw:text-box><text:p text:style-name="P984"><text:span text:style-name="T985">170.122,46</text:span><text:span text:style-name="T986"><text:s/>euros.</text:span></text:p></draw:text-box><svg:title/><svg:desc/></draw:frame></text:span><text:span text:style-name="T987"><draw:connector draw:type="line" svg:x1="5.83819in" svg:y1="7.08194in" svg:x2="6.33819in" svg:y2="7.08264in" draw:z-index="251718656" draw:id="id373" draw:style-name="a375" draw:name="Shape431" text:anchor-type="paragraph"><svg:title/><svg:desc/></draw:connector></text:span><text:span text:style-name="T988"><draw:frame draw:z-index="251722752" draw:id="id374" draw:style-name="a376" draw:name="Shape430" text:anchor-type="paragraph" svg:x="1.27986in" svg:y="6.94583in" svg:width="5.94931in" svg:height="0.18472in" style:rel-width="scale" style:rel-height="scale"><draw:text-box><text:p text:style-name="P989"><text:span text:style-name="T990">441/47200, del vigente Presupuesto General de la Corporación,<text:s/></text:span><text:span text:style-name="T991">línea 2</text:span><text:span text:style-name="T992">, por importe de<text:s/></text:span></text:p></draw:text-box><svg:title/><svg:desc/></draw:frame></text:span><text:span text:style-name="T993"><draw:frame draw:z-index="251715584" draw:id="id375" draw:style-name="a377" draw:name="Shape429" text:anchor-type="paragraph" svg:x="1.07569in" svg:y="6.93889in" svg:width="0.04028in" svg:height="0.15417in" style:rel-width="scale" style:rel-height="scale"><draw:text-box><text:p text:style-name="P994"><text:span text:style-name="T995"></text:span></text:p></draw:text-box><svg:title/><svg:desc/></draw:frame></text:span><text:span text:style-name="T996"><draw:connector draw:type="line" svg:x1="2.40417in" svg:y1="6.89583in" svg:x2="2.88056in" svg:y2="6.89653in" draw:z-index="251706368" draw:id="id376" draw:style-name="a378" draw:name="Shape428" text:anchor-type="paragraph"><svg:title/><svg:desc/></draw:connector></text:span><text:span text:style-name="T997"><draw:frame draw:z-index="251712512" draw:id="id377" draw:style-name="a379" draw:name="Shape427" text:anchor-type="paragraph" svg:x="1.32569in" svg:y="6.76042in" svg:width="3.90069in" svg:height="0.18472in" style:rel-width="scale" style:rel-height="scale"><draw:text-box><text:p text:style-name="P998"><text:span text:style-name="T999">la Corporación,<text:s/></text:span><text:span text:style-name="T1000">línea 4</text:span><text:span text:style-name="T1001">, por importe de<text:s/></text:span><text:span text:style-name="T1002">264.991,71</text:span><text:span text:style-name="T1003"><text:s/>euros.</text:span></text:p></draw:text-box><svg:title/><svg:desc/></draw:frame></text:span><text:span text:style-name="T1004"><draw:frame draw:z-index="251703296" draw:id="id378" draw:style-name="a380" draw:name="Shape426" text:anchor-type="paragraph" svg:x="1.27986in" svg:y="6.58472in" svg:width="6.19722in" svg:height="0.18472in" style:rel-width="scale" style:rel-height="scale"><draw:text-box><text:p text:style-name="P1005"><text:span text:style-name="T1006">441/47202/22, procedente de remanentes incorporados al vigente Presupuesto General de<text:s/></text:span></text:p></draw:text-box><svg:title/><svg:desc/></draw:frame></text:span><text:span text:style-name="T1007"><draw:frame draw:z-index="251697152" draw:id="id379" draw:style-name="a381" draw:name="Shape425" text:anchor-type="paragraph" svg:x="1.07569in" svg:y="6.57708in" svg:width="0.04028in" svg:height="0.15417in" style:rel-width="scale" style:rel-height="scale"><draw:text-box><text:p text:style-name="P1008"><text:span text:style-name="T1009"></text:span></text:p></draw:text-box><svg:title/><svg:desc/></draw:frame></text:span><draw:custom-shape svg:x="0in" svg:y="6.25in" svg:width="8.33264in" svg:height="6.25in" draw:z-index="251886592" draw:id="id380" draw:style-name="a382" draw:name="Shape4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10"><draw:frame draw:z-index="251731968" draw:id="id381" draw:style-name="a383" draw:name="Shape433" text:anchor-type="paragraph" svg:x="0.7875in" svg:y="7.47292in" svg:width="6.05208in" svg:height="0.18472in" style:rel-width="scale" style:rel-height="scale"><draw:text-box><text:p text:style-name="P1011"><text:span text:style-name="T1012">Contra la presente Resolución, que agota la vía administrativa, podrá interponer Recurso<text:s/></text:span></text:p></draw:text-box><svg:title/><svg:desc/></draw:frame></text:span><text:span text:style-name="T1013"><draw:frame draw:z-index="251683840" draw:id="id382" draw:style-name="a384" draw:name="Shape422" text:anchor-type="paragraph" svg:x="0.7875in" svg:y="6.04722in" svg:width="6.48542in" svg:height="0.18472in" style:rel-width="scale" style:rel-height="scale"><draw:text-box><text:p text:style-name="P1014"><text:span text:style-name="T1015">conforme a lo mencionado en la parte expositiva de esta Resolución y con cargo a la “ADRC nº<text:s/></text:span></text:p></draw:text-box><svg:title/><svg:desc/></draw:frame></text:span><text:span text:style-name="T1016"><draw:frame draw:z-index="251679744" draw:id="id383" draw:style-name="a385" draw:name="Shape421" text:anchor-type="paragraph" svg:x="0.7875in" svg:y="5.87153in" svg:width="6.25208in" svg:height="0.18472in" style:rel-width="scale" style:rel-height="scale"><draw:text-box><text:p text:style-name="P1017"><text:span text:style-name="T1018">modalidades y bono estudiante ) que se han realizado en el<text:s/></text:span><text:span text:style-name="T1019">mes de<text:s/></text:span><text:span text:style-name="T1020">NOVIEMBRE de 2023</text:span><text:span text:style-name="T1021">,<text:s/></text:span></text:p></draw:text-box><svg:title/><svg:desc/></draw:frame></text:span><text:span text:style-name="T1022"><draw:frame draw:z-index="251676672" draw:id="id384" draw:style-name="a386" draw:name="Shape420" text:anchor-type="paragraph" svg:x="6.91944in" svg:y="5.69583in" svg:width="0.60347in" svg:height="0.18472in" style:rel-width="scale" style:rel-height="scale"><draw:text-box><text:p text:style-name="P1023"><text:span text:style-name="T1024">distintas<text:s/></text:span></text:p></draw:text-box><svg:title/><svg:desc/></draw:frame></text:span><text:span text:style-name="T1025"><draw:frame draw:z-index="251670528" draw:id="id385" draw:style-name="a387" draw:name="Shape419" text:anchor-type="paragraph" svg:x="6.56389in" svg:y="5.69583in" svg:width="0.28264in" svg:height="0.18472in" style:rel-width="scale" style:rel-height="scale"><draw:text-box><text:p text:style-name="P1026"><text:span text:style-name="T1027">sus<text:s/></text:span></text:p></draw:text-box><svg:title/><svg:desc/></draw:frame></text:span><text:span text:style-name="T1028"><draw:frame draw:z-index="251665408" draw:id="id386" draw:style-name="a388" draw:name="Shape418" text:anchor-type="paragraph" svg:x="6.27569in" svg:y="5.69583in" svg:width="0.21458in" svg:height="0.18472in" style:rel-width="scale" style:rel-height="scale"><draw:text-box><text:p text:style-name="P1029"><text:span text:style-name="T1030">en<text:s/></text:span></text:p></draw:text-box><svg:title/><svg:desc/></draw:frame></text:span><text:span text:style-name="T1031"><draw:frame draw:z-index="251662336" draw:id="id387" draw:style-name="a389" draw:name="Shape417" text:anchor-type="paragraph" svg:x="5.57986in" svg:y="5.69583in" svg:width="0.61597in" svg:height="0.18472in" style:rel-width="scale" style:rel-height="scale"><draw:text-box><text:p text:style-name="P1032"><text:span text:style-name="T1033">Canario,<text:s/></text:span></text:p></draw:text-box><svg:title/><svg:desc/></draw:frame></text:span><text:span text:style-name="T1034"><draw:frame draw:z-index="251658240" draw:id="id388" draw:style-name="a390" draw:name="Shape416" text:anchor-type="paragraph" svg:x="4.77431in" svg:y="5.69583in" svg:width="0.72847in" svg:height="0.18472in" style:rel-width="scale" style:rel-height="scale"><draw:text-box><text:p text:style-name="P1035"><text:span text:style-name="T1036">Residente<text:s/></text:span></text:p></draw:text-box><svg:title/><svg:desc/></draw:frame></text:span><text:span text:style-name="T1037"><draw:frame draw:z-index="251654144" draw:id="id389" draw:style-name="a391" draw:name="Shape415" text:anchor-type="paragraph" svg:x="4.24792in" svg:y="5.69583in" svg:width="0.45208in" svg:height="0.18472in" style:rel-width="scale" style:rel-height="scale"><draw:text-box><text:p text:style-name="P1038"><text:span text:style-name="T1039">(Bono<text:s/></text:span></text:p></draw:text-box><svg:title/><svg:desc/></draw:frame></text:span><text:span text:style-name="T1040"><draw:frame draw:z-index="251645952" draw:id="id390" draw:style-name="a392" draw:name="Shape414" text:anchor-type="paragraph" svg:x="3.35694in" svg:y="5.69583in" svg:width="0.81806in" svg:height="0.18472in" style:rel-width="scale" style:rel-height="scale"><draw:text-box><text:p text:style-name="P1041"><text:span text:style-name="T1042">bonificadas<text:s/></text:span></text:p></draw:text-box><svg:title/><svg:desc/></draw:frame></text:span><text:span text:style-name="T1043"><draw:frame draw:z-index="251769856" draw:id="id391" draw:style-name="a393" draw:name="Shape443" text:anchor-type="paragraph" svg:x="3.06944in" svg:y="9.64861in" svg:width="2.22014in" svg:height="0.18333in" style:rel-width="scale" style:rel-height="scale"><draw:text-box><text:p text:style-name="P1044"><text:span text:style-name="T1045">ANA ISABEL ALVAREZ ACOSTA</text:span></text:p></draw:text-box><svg:title/><svg:desc/></draw:frame></text:span><text:span text:style-name="T1046"><draw:connector draw:type="line" svg:x1="0.48819in" svg:y1="11.33194in" svg:x2="7.68264in" svg:y2="11.33264in" draw:z-index="251463680" draw:id="id392" draw:style-name="a394" draw:name="Shape452" text:anchor-type="paragraph"><svg:title/><svg:desc/></draw:connector></text:span><text:span text:style-name="T1047"><draw:frame draw:z-index="251469824" draw:id="id393" draw:style-name="a395" draw:name="Shape451" text:anchor-type="paragraph" svg:x="1.45347in" svg:y="11.22431in" svg:width="2.71319in" svg:height="0.13472in" style:rel-width="scale" style:rel-height="scale"><draw:text-box><text:p text:style-name="P1048"><text:span text:style-name="T1049">https://sedeelectronica.cabildodelapalma.es/validacion/</text:span></text:p></draw:text-box><svg:title/><svg:desc/></draw:frame></text:span><text:span text:style-name="T1050"><draw:frame draw:z-index="251438080" draw:id="id394" draw:style-name="a396" draw:name="Shape450" text:anchor-type="paragraph" svg:x="1.45347in" svg:y="11.09653in" svg:width="2.96042in" svg:height="0.13472in" style:rel-width="scale" style:rel-height="scale"><draw:text-box><text:p text:style-name="P1051"><text:span text:style-name="T1052">Código de verificación electrónica: 14612674407154131627</text:span></text:p></draw:text-box><svg:title/><svg:desc/></draw:frame></text:span><text:span text:style-name="T1053"><draw:frame draw:z-index="251436032" draw:id="id395" draw:style-name="a397" draw:name="Shape449" text:anchor-type="paragraph" svg:x="1.45347in" svg:y="10.96875in" svg:width="4.97708in" svg:height="0.13472in" style:rel-width="scale" style:rel-height="scale"><draw:text-box><text:p text:style-name="P1054"><text:span text:style-name="T1055">Cabildo Insular de La Palma. El registro realizado está amparado en el Artículo 16 de la Ley 39/2015.</text:span></text:p></draw:text-box><svg:title/><svg:desc/></draw:frame></text:span><text:span text:style-name="T1056"><draw:connector draw:type="line" svg:x1="7.67847in" svg:y1="10.94583in" svg:x2="7.67917in" svg:y2="11.32986in" draw:z-index="251454464" draw:id="id396" draw:style-name="a398" draw:name="Shape448" text:anchor-type="paragraph"><svg:title/><svg:desc/></draw:connector></text:span><text:span text:style-name="T1057"><draw:connector draw:type="line" svg:x1="1.37847in" svg:y1="10.94583in" svg:x2="1.37917in" svg:y2="11.32986in" draw:z-index="251451392" draw:id="id397" draw:style-name="a399" draw:name="Shape447" text:anchor-type="paragraph"><svg:title/><svg:desc/></draw:connector></text:span><text:span text:style-name="T1058"><draw:connector draw:type="line" svg:x1="0.49167in" svg:y1="10.94583in" svg:x2="0.49236in" svg:y2="11.32986in" draw:z-index="251442176" draw:id="id398" draw:style-name="a400" draw:name="Shape446" text:anchor-type="paragraph"><svg:title/><svg:desc/></draw:connector></text:span><text:span text:style-name="T1059"><draw:connector draw:type="line" svg:x1="0.48819in" svg:y1="10.94236in" svg:x2="7.68264in" svg:y2="10.94306in" draw:z-index="251458560" draw:id="id399" draw:style-name="a401" draw:name="Shape445" text:anchor-type="paragraph"><svg:title/><svg:desc/></draw:connector></text:span><text:span text:style-name="T1060"><draw:frame draw:z-index="251428864" draw:id="id400" draw:style-name="a402" draw:name="Shape444" text:anchor-type="paragraph" svg:x="6.57778in" svg:y="10.34167in" svg:width="0.94306in" svg:height="0.20278in" style:rel-width="scale" style:rel-height="scale"><draw:text-box><text:p text:style-name="P1061"><text:span text:style-name="T1062">Página<text:s/></text:span><text:span text:style-name="T1063">5</text:span><text:span text:style-name="T1064"><text:s/>de<text:s/></text:span><text:span text:style-name="T1065">5</text:span><text:span text:style-name="T1066"><text:s/></text:span></text:p></draw:text-box><svg:title/><svg:desc/></draw:frame></text:span><text:span text:style-name="T1067"><draw:frame draw:z-index="251643904" draw:id="id401" draw:style-name="a403" draw:name="Shape413" text:anchor-type="paragraph" svg:x="2.7375in" svg:y="5.69583in" svg:width="0.54375in" svg:height="0.18472in" style:rel-width="scale" style:rel-height="scale"><draw:text-box><text:p text:style-name="P1068"><text:span text:style-name="T1069">tarjetas<text:s/></text:span></text:p></draw:text-box><svg:title/><svg:desc/></draw:frame></text:span><text:span text:style-name="T1070"><draw:frame draw:z-index="251766784" draw:id="id402" draw:style-name="a404" draw:name="Shape442" text:anchor-type="paragraph" svg:x="3.06944in" svg:y="9.49722in" svg:width="2.01319in" svg:height="0.18333in" style:rel-width="scale" style:rel-height="scale"><draw:text-box><text:p text:style-name="P1071"><text:span text:style-name="T1072">27/12/2023 a las 17:37:13 por</text:span></text:p></draw:text-box><svg:title/><svg:desc/></draw:frame></text:span><text:span text:style-name="T1073"><draw:frame draw:z-index="251759616" draw:id="id403" draw:style-name="a405" draw:name="Shape441" text:anchor-type="paragraph" svg:x="3.06944in" svg:y="9.34653in" svg:width="2.15972in" svg:height="0.18333in" style:rel-width="scale" style:rel-height="scale"><draw:text-box><text:p text:style-name="P1074"><text:span text:style-name="T1075">Firmado electronicamente el día</text:span></text:p></draw:text-box><svg:title/><svg:desc/></draw:frame></text:span><draw:custom-shape svg:x="3.04514in" svg:y="9.03333in" svg:width="2.40694in" svg:height="0.79306in" draw:z-index="251887616" draw:id="id404" draw:style-name="a406" draw:name="Shape44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76"><draw:frame draw:z-index="251756544" draw:id="id405" draw:style-name="a407" draw:name="Shape439" text:anchor-type="paragraph" svg:x="0.7875in" svg:y="8.52778in" svg:width="4.90417in" svg:height="0.18472in" style:rel-width="scale" style:rel-height="scale"><draw:text-box><text:p text:style-name="P1077"><text:span text:style-name="T1078">Procedimiento Administrativo Común de las Admin</text:span><text:span text:style-name="T1079">istraciones Publicas..<text:s/></text:span></text:p></draw:text-box><svg:title/><svg:desc/></draw:frame></text:span><text:span text:style-name="T1080"><draw:frame draw:z-index="251749376" draw:id="id406" draw:style-name="a408" draw:name="Shape438" text:anchor-type="paragraph" svg:x="0.7875in" svg:y="8.35139in" svg:width="6.54236in" svg:height="0.18472in" style:rel-width="scale" style:rel-height="scale"><draw:text-box><text:p text:style-name="P1081"><text:span text:style-name="T1082">conformidad con lo dispuesto en los artículos 123 y 30.3 de la Ley 39/2015, de 1 de octubre, del<text:s/></text:span></text:p></draw:text-box><svg:title/><svg:desc/></draw:frame></text:span><text:span text:style-name="T1083"><draw:frame draw:z-index="251744256" draw:id="id407" draw:style-name="a409" draw:name="Shape437" text:anchor-type="paragraph" svg:x="0.7875in" svg:y="8.17569in" svg:width="6.26736in" svg:height="0.18472in" style:rel-width="scale" style:rel-height="scale"><draw:text-box><text:p text:style-name="P1084"><text:span text:style-name="T1085">Insulares, en el plazo de UN MES, contado a partir del día siguiente al de su notificación, de<text:s/></text:span></text:p></draw:text-box><svg:title/><svg:desc/></draw:frame></text:span><text:span text:style-name="T1086"><draw:frame draw:z-index="251743232" draw:id="id408" draw:style-name="a410" draw:name="Shape436" text:anchor-type="paragraph" svg:x="0.7875in" svg:y="8.00069in" svg:width="6.49444in" svg:height="0.18472in" style:rel-width="scale" style:rel-height="scale"><draw:text-box><text:p text:style-name="P1087"><text:span text:style-name="T1088">Insular y, en concordancia con los artículos 83 y 84 de la Ley 8/2015, de 1 de abril, de Cabildos<text:s/></text:span></text:p></draw:text-box><svg:title/><svg:desc/></draw:frame></text:span><text:span text:style-name="T1089"><draw:frame draw:z-index="251739136" draw:id="id409" draw:style-name="a411" draw:name="Shape435" text:anchor-type="paragraph" svg:x="0.7875in" svg:y="7.825in" svg:width="6.37569in" svg:height="0.18472in" style:rel-width="scale" style:rel-height="scale"><draw:text-box><text:p text:style-name="P1090"><text:span text:style-name="T1091">Reglamento Orgánico de Gobierno, Administración y Funcionamiento de este Excmo. Cabildo<text:s/></text:span></text:p></draw:text-box><svg:title/><svg:desc/></draw:frame></text:span><text:span text:style-name="T1092"><draw:frame draw:z-index="251735040" draw:id="id410" draw:style-name="a412" draw:name="Shape434" text:anchor-type="paragraph" svg:x="0.7875in" svg:y="7.64861in" svg:width="6.10417in" svg:height="0.18472in" style:rel-width="scale" style:rel-height="scale"><draw:text-box><text:p text:style-name="P1093"><text:span text:style-name="T1094">de reposición ante el Consejo de Gobierno Insular, de conformi</text:span><text:span text:style-name="T1095">dad con el artículo 100 del<text:s/></text:span></text:p></draw:text-box><svg:title/><svg:desc/></draw:frame></text:span><text:span text:style-name="T1096"><draw:frame draw:z-index="251511808" draw:id="id411" draw:style-name="a413" draw:name="Shape384" text:anchor-type="paragraph" svg:x="0.7875in" svg:y="2.18194in" svg:width="3.09514in" svg:height="0.18472in" style:rel-width="scale" style:rel-height="scale"><draw:text-box><text:p text:style-name="P1097"><text:span text:style-name="T1098">Tenerife nº 34 de fecha 20 de marzo de 2023.</text:span></text:p></draw:text-box><svg:title/><svg:desc/></draw:frame></text:span><text:span text:style-name="T1099"><draw:frame draw:z-index="251553792" draw:id="id412" draw:style-name="a414" draw:name="Shape393" text:anchor-type="paragraph" svg:x="0.7875in" svg:y="3.93889in" svg:width="6.05486in" svg:height="0.18472in" style:rel-width="scale" style:rel-height="scale"><draw:text-box><text:p text:style-name="P1100"><text:span text:style-name="T1101">que se designa al mismo (BOP núm. 84, de 12 de julio de 2023) y la Base 20.8 de las de<text:s/></text:span></text:p></draw:text-box><svg:title/><svg:desc/></draw:frame></text:span><text:span text:style-name="T1102"><draw:frame draw:z-index="251546624" draw:id="id413" draw:style-name="a415" draw:name="Shape392" text:anchor-type="paragraph" svg:x="0.7875in" svg:y="3.76319in" svg:width="6.47778in" svg:height="0.18472in" style:rel-width="scale" style:rel-height="scale"><draw:text-box><text:p text:style-name="P1103"><text:span text:style-name="T1104">30 de enero de 2018, y el Decreto de la Presidencia nº 2023/6517, de 5 de julio de 2023, por el<text:s/></text:span></text:p></draw:text-box><svg:title/><svg:desc/></draw:frame></text:span><text:span text:style-name="T1105"><draw:frame draw:z-index="251543552" draw:id="id414" draw:style-name="a416" draw:name="Shape391" text:anchor-type="paragraph" svg:x="0.7875in" svg:y="3.5875in" svg:width="6.51181in" svg:height="0.18472in" style:rel-width="scale" style:rel-height="scale"><draw:text-box><text:p text:style-name="P1106"><text:span text:style-name="T1107">Administración y Funcionamiento de este Cabildo Insular, aprobado en sesión plenaria de fecha<text:s/></text:span></text:p></draw:text-box><svg:title/><svg:desc/></draw:frame></text:span><text:span text:style-name="T1108"><draw:frame draw:z-index="251538432" draw:id="id415" draw:style-name="a417" draw:name="Shape390" text:anchor-type="paragraph" svg:x="0.7875in" svg:y="3.4125in" svg:width="6.09028in" svg:height="0.18472in" style:rel-width="scale" style:rel-height="scale"><draw:text-box><text:p text:style-name="P1109"><text:span text:style-name="T1110">con las atribuciones que le confiere el artículo 21 del Re</text:span><text:span text:style-name="T1111">glamento Orgánico, de Gobierno,<text:s/></text:span></text:p></draw:text-box><svg:title/><svg:desc/></draw:frame></text:span><text:span text:style-name="T1112"><draw:frame draw:z-index="251534336" draw:id="id416" draw:style-name="a418" draw:name="Shape389" text:anchor-type="paragraph" svg:x="0.7875in" svg:y="3.23611in" svg:width="6.54375in" svg:height="0.18472in" style:rel-width="scale" style:rel-height="scale"><draw:text-box><text:p text:style-name="P1113"><text:span text:style-name="T1114">competencias y normas de actuación en materia de contratación administrativa, en consonancia<text:s/></text:span></text:p></draw:text-box><svg:title/><svg:desc/></draw:frame></text:span><text:span text:style-name="T1115"><draw:frame draw:z-index="251530240" draw:id="id417" draw:style-name="a419" draw:name="Shape388" text:anchor-type="paragraph" svg:x="0.7875in" svg:y="3.06042in" svg:width="6.37708in" svg:height="0.18472in" style:rel-width="scale" style:rel-height="scale"><draw:text-box><text:p text:style-name="P1116"><text:span text:style-name="T1117">y modifica los acuerdos del mismo órgano de 24 de abril de 2020 y 22 de julio de 2022, sobre<text:s/></text:span></text:p></draw:text-box><svg:title/><svg:desc/></draw:frame></text:span><text:span text:style-name="T1118"><draw:frame draw:z-index="251525120" draw:id="id418" draw:style-name="a420" draw:name="Shape387" text:anchor-type="paragraph" svg:x="0.7875in" svg:y="2.88472in" svg:width="6.72778in" svg:height="0.18472in" style:rel-width="scale" style:rel-height="scale"><draw:text-box><text:p text:style-name="P1119"><text:span text:style-name="T1120">Insular adoptado en Sesión Extraordinaria y Urgente celebrada el 4 de julio de 2023, que mantiene<text:s/></text:span></text:p></draw:text-box><svg:title/><svg:desc/></draw:frame></text:span><text:span text:style-name="T1121"><draw:frame draw:z-index="251521024" draw:id="id419" draw:style-name="a421" draw:name="Shape386" text:anchor-type="paragraph" svg:x="0.7875in" svg:y="2.70972in" svg:width="6.67778in" svg:height="0.18472in" style:rel-width="scale" style:rel-height="scale"><draw:text-box><text:p text:style-name="P1122"><text:span text:style-name="T1123">Obras Públicas, Servicios y Transportes, de conformidad con el Acuerdo del Consejo de Gobierno<text:s/></text:span></text:p></draw:text-box><svg:title/><svg:desc/></draw:frame></text:span><text:span text:style-name="T1124"><draw:frame draw:z-index="251516928" draw:id="id420" draw:style-name="a422" draw:name="Shape385" text:anchor-type="paragraph" svg:x="0.7875in" svg:y="2.53333in" svg:width="6.04931in" svg:height="0.18472in" style:rel-width="scale" style:rel-height="scale"><draw:text-box><text:p text:style-name="P1125"><text:span text:style-name="T1126">Sexto</text:span><text:span text:style-name="T1127">. La competencia orgánica corresponde al Miembro C</text:span><text:span text:style-name="T1128">orporativo Titular del Área de<text:s/></text:span></text:p></draw:text-box><svg:title/><svg:desc/></draw:frame></text:span><text:span text:style-name="T1129"><draw:frame draw:z-index="251557888" draw:id="id421" draw:style-name="a423" draw:name="Shape394" text:anchor-type="paragraph" svg:x="0.7875in" svg:y="4.11528in" svg:width="2.95139in" svg:height="0.18472in" style:rel-width="scale" style:rel-height="scale"><draw:text-box><text:p text:style-name="P1130"><text:span text:style-name="T1131">ejecución que rigen el vigente Presupuesto.</text:span></text:p></draw:text-box><svg:title/><svg:desc/></draw:frame></text:span><text:span text:style-name="T1132"><draw:frame draw:z-index="251506688" draw:id="id422" draw:style-name="a424" draw:name="Shape383" text:anchor-type="paragraph" svg:x="0.7875in" svg:y="2.00694in" svg:width="6.50486in" svg:height="0.18472in" style:rel-width="scale" style:rel-height="scale"><draw:text-box><text:p text:style-name="P1133"><text:span text:style-name="T1134">Energía el 9 de marzo de 2023, publicada en el Boletín Oficial de la Provincia de Santa Cruz de<text:s/></text:span></text:p></draw:text-box><svg:title/><svg:desc/></draw:frame></text:span><text:span text:style-name="T1135"><draw:frame draw:z-index="251504640" draw:id="id423" draw:style-name="a425" draw:name="Shape382" text:anchor-type="paragraph" svg:x="0.7875in" svg:y="1.83125in" svg:width="6.40347in" svg:height="0.18472in" style:rel-width="scale" style:rel-height="scale"><draw:text-box><text:p text:style-name="P1136"><text:span text:style-name="T1137">14 de agosto de 2020, modificada por la Comisión del Pleno de Aguas, Trans</text:span><text:span text:style-name="T1138">porte, Industria y<text:s/></text:span></text:p></draw:text-box><svg:title/><svg:desc/></draw:frame></text:span><text:span text:style-name="T1139"><draw:frame draw:z-index="251499520" draw:id="id424" draw:style-name="a426" draw:name="Shape381" text:anchor-type="paragraph" svg:x="0.7875in" svg:y="1.65486in" svg:width="6.51111in" svg:height="0.18472in" style:rel-width="scale" style:rel-height="scale"><draw:text-box><text:p text:style-name="P1140"><text:span text:style-name="T1141">2020 y publicadas en el Boletín Oficial de la Provincia de Santa Cruz de Tenerife nº 98 de fecha<text:s/></text:span></text:p></draw:text-box><svg:title/><svg:desc/></draw:frame></text:span><text:span text:style-name="T1142"><draw:frame draw:z-index="251494400" draw:id="id425" draw:style-name="a427" draw:name="Shape380" text:anchor-type="paragraph" svg:x="0.7875in" svg:y="1.47986in" svg:width="6.61319in" svg:height="0.18472in" style:rel-width="scale" style:rel-height="scale"><draw:text-box><text:p text:style-name="P1143"><text:span text:style-name="T1144">aprobadas por la Comisión del Pleno de Aguas, Transporte, Industria y Energía el 3 de agosto de<text:s/></text:span></text:p></draw:text-box><svg:title/><svg:desc/></draw:frame></text:span><text:span text:style-name="T1145"><draw:frame draw:z-index="251490304" draw:id="id426" draw:style-name="a428" draw:name="Shape379" text:anchor-type="paragraph" svg:x="0.7875in" svg:y="1.30417in" svg:width="6.48194in" svg:height="0.18472in" style:rel-width="scale" style:rel-height="scale"><draw:text-box><text:p text:style-name="P1146"><text:span text:style-name="T1147">carretera en la isla de La Palma</text:span><text:span text:style-name="T1148"><text:s/>y compensación al operador de las bonificaciones practicadas,<text:s/></text:span></text:p></draw:text-box><svg:title/><svg:desc/></draw:frame></text:span><text:span text:style-name="T1149"><draw:frame draw:z-index="251484160" draw:id="id427" draw:style-name="a429" draw:name="Shape378" text:anchor-type="paragraph" svg:x="0.7875in" svg:y="1.12847in" svg:width="6.14514in" svg:height="0.18472in" style:rel-width="scale" style:rel-height="scale"><draw:text-box><text:p text:style-name="P1150"><text:span text:style-name="T1151">movilidad, mediante la utilización del transporte público regular interurbano de viajeros por<text:s/></text:span></text:p></draw:text-box><svg:title/><svg:desc/></draw:frame></text:span><text:span text:style-name="T1152"><draw:frame draw:z-index="251483136" draw:id="id428" draw:style-name="a430" draw:name="Shape377" text:anchor-type="paragraph" svg:x="1.27917in" svg:y="0.95208in" svg:width="5.98403in" svg:height="0.18472in" style:rel-width="scale" style:rel-height="scale"><draw:text-box><text:p text:style-name="P1153"><text:span text:style-name="T1154">Quinto</text:span><text:span text:style-name="T1155">. Las bases reguladoras para la concesión de bonos destinados al fomento de la<text:s/></text:span></text:p></draw:text-box><svg:title/><svg:desc/></draw:frame></text:span><text:span text:style-name="T1156"><draw:frame draw:z-index="251479040" draw:id="id429" draw:style-name="a431" draw:name="Shape376" text:anchor-type="paragraph" svg:x="0.7875in" svg:y="0.60139in" svg:width="0.56806in" svg:height="0.18472in" style:rel-width="scale" style:rel-height="scale"><draw:text-box><text:p text:style-name="P1157"><text:span text:style-name="T1158">viajeros.</text:span></text:p></draw:text-box><svg:title/><svg:desc/></draw:frame></text:span><text:span text:style-name="T1159"><draw:frame draw:z-index="251473920" draw:id="id430" draw:style-name="a432" draw:name="Shape375" text:anchor-type="paragraph" svg:x="0.7875in" svg:y="0.42569in" svg:width="6.45278in" svg:height="0.18472in" style:rel-width="scale" style:rel-height="scale"><draw:text-box><text:p text:style-name="P1160"><text:span text:style-name="T1161">concesional y tarifario de la concesión del servicio público de transporte regular interurbano de<text:s/></text:span></text:p></draw:text-box><svg:title/><svg:desc/></draw:frame></text:span><text:span text:style-name="T1162"><draw:frame draw:z-index="251598848" draw:id="id431" draw:style-name="a433" draw:name="Shape403" text:anchor-type="paragraph" svg:x="3.41181in" svg:y="5.34444in" svg:width="0.58611in" svg:height="0.18472in" style:rel-width="scale" style:rel-height="scale"><draw:text-box><text:p text:style-name="P1163"><text:span text:style-name="T1164">EUROS<text:s/></text:span></text:p></draw:text-box><svg:title/><svg:desc/></draw:frame></text:span><text:span text:style-name="T1165"><draw:frame draw:z-index="251637760" draw:id="id432" draw:style-name="a434" draw:name="Shape412" text:anchor-type="paragraph" svg:x="2.44931in" svg:y="5.69583in" svg:width="0.21458in" svg:height="0.18472in" style:rel-width="scale" style:rel-height="scale"><draw:text-box><text:p text:style-name="P1166"><text:span text:style-name="T1167">de<text:s/></text:span></text:p></draw:text-box><svg:title/><svg:desc/></draw:frame></text:span><text:span text:style-name="T1168"><draw:frame draw:z-index="251632640" draw:id="id433" draw:style-name="a435" draw:name="Shape411" text:anchor-type="paragraph" svg:x="1.79653in" svg:y="5.69583in" svg:width="0.57569in" svg:height="0.18472in" style:rel-width="scale" style:rel-height="scale"><draw:text-box><text:p text:style-name="P1169"><text:span text:style-name="T1170">titulares<text:s/></text:span></text:p></draw:text-box><svg:title/><svg:desc/></draw:frame></text:span><text:span text:style-name="T1171"><draw:frame draw:z-index="251627520" draw:id="id434" draw:style-name="a436" draw:name="Shape410" text:anchor-type="paragraph" svg:x="1.10069in" svg:y="5.69583in" svg:width="0.62222in" svg:height="0.18472in" style:rel-width="scale" style:rel-height="scale"><draw:text-box><text:p text:style-name="P1172"><text:span text:style-name="T1173">usuarios<text:s/></text:span></text:p></draw:text-box><svg:title/><svg:desc/></draw:frame></text:span><text:span text:style-name="T1174"><draw:frame draw:z-index="251621376" draw:id="id435" draw:style-name="a437" draw:name="Shape409" text:anchor-type="paragraph" svg:x="0.7875in" svg:y="5.69583in" svg:width="0.23958in" svg:height="0.18472in" style:rel-width="scale" style:rel-height="scale"><draw:text-box><text:p text:style-name="P1175"><text:span text:style-name="T1176">los<text:s/></text:span></text:p></draw:text-box><svg:title/><svg:desc/></draw:frame></text:span><text:span text:style-name="T1177"><draw:frame draw:z-index="251618304" draw:id="id436" draw:style-name="a438" draw:name="Shape408" text:anchor-type="paragraph" svg:x="0.7875in" svg:y="5.52014in" svg:width="6.59306in" svg:height="0.18472in" style:rel-width="scale" style:rel-height="scale"><draw:text-box><text:p text:style-name="P1178"><text:span text:style-name="T1179">correspondientes al pago de las compensaciones por el uso del transporte regular de viajeros de<text:s/></text:span></text:p></draw:text-box><svg:title/><svg:desc/></draw:frame></text:span><text:span text:style-name="T1180"><draw:frame draw:z-index="251613184" draw:id="id437" draw:style-name="a439" draw:name="Shape407" text:anchor-type="paragraph" svg:x="6.48681in" svg:y="5.34444in" svg:width="1.03819in" svg:height="0.18472in" style:rel-width="scale" style:rel-height="scale"><draw:text-box><text:p text:style-name="P1181"><text:span text:style-name="T1182">(435.114,17€),<text:s/></text:span></text:p></draw:text-box><svg:title/><svg:desc/></draw:frame></text:span><text:span text:style-name="T1183"><draw:frame draw:z-index="251612160" draw:id="id438" draw:style-name="a440" draw:name="Shape406" text:anchor-type="paragraph" svg:x="5.54583in" svg:y="5.34444in" svg:width="0.85069in" svg:height="0.18472in" style:rel-width="scale" style:rel-height="scale"><draw:text-box><text:p text:style-name="P1184"><text:span text:style-name="T1185">CENTIMOS<text:s/></text:span></text:p></draw:text-box><svg:title/><svg:desc/></draw:frame></text:span><text:span text:style-name="T1186"><draw:frame draw:z-index="251606016" draw:id="id439" draw:style-name="a441" draw:name="Shape405" text:anchor-type="paragraph" svg:x="4.56319in" svg:y="5.34444in" svg:width="0.88889in" svg:height="0.18472in" style:rel-width="scale" style:rel-height="scale"><draw:text-box><text:p text:style-name="P1187"><text:span text:style-name="T1188">DIECISIETE<text:s/></text:span></text:p></draw:text-box><svg:title/><svg:desc/></draw:frame></text:span><text:span text:style-name="T1189"><draw:frame draw:z-index="251602944" draw:id="id440" draw:style-name="a442" draw:name="Shape404" text:anchor-type="paragraph" svg:x="4.08958in" svg:y="5.34444in" svg:width="0.38333in" svg:height="0.18472in" style:rel-width="scale" style:rel-height="scale"><draw:text-box><text:p text:style-name="P1190"><text:span text:style-name="T1191">CON<text:s/></text:span></text:p></draw:text-box><svg:title/><svg:desc/></draw:frame></text:span><draw:custom-shape svg:x="0in" svg:y="0in" svg:width="8.33264in" svg:height="6.25in" draw:z-index="251888640" draw:id="id441" draw:style-name="a443" draw:name="Shape37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92"><draw:frame draw:z-index="251594752" draw:id="id442" draw:style-name="a444" draw:name="Shape402" text:anchor-type="paragraph" svg:x="2.52222in" svg:y="5.34444in" svg:width="0.77778in" svg:height="0.18472in" style:rel-width="scale" style:rel-height="scale"><draw:text-box><text:p text:style-name="P1193"><text:span text:style-name="T1194">CATORCE<text:s/></text:span></text:p></draw:text-box><svg:title/><svg:desc/></draw:frame></text:span><text:span text:style-name="T1195"><draw:frame draw:z-index="251587584" draw:id="id443" draw:style-name="a445" draw:name="Shape401" text:anchor-type="paragraph" svg:x="1.81111in" svg:y="5.34444in" svg:width="0.61806in" svg:height="0.18472in" style:rel-width="scale" style:rel-height="scale"><draw:text-box><text:p text:style-name="P1196"><text:span text:style-name="T1197">CIENTO<text:s/></text:span></text:p></draw:text-box><svg:title/><svg:desc/></draw:frame></text:span><text:span text:style-name="T1198"><draw:frame draw:z-index="251583488" draw:id="id444" draw:style-name="a446" draw:name="Shape400" text:anchor-type="paragraph" svg:x="1.41389in" svg:y="5.34444in" svg:width="0.30764in" svg:height="0.18472in" style:rel-width="scale" style:rel-height="scale"><draw:text-box><text:p text:style-name="P1199"><text:span text:style-name="T1200">MIL<text:s/></text:span></text:p></draw:text-box><svg:title/><svg:desc/></draw:frame></text:span><text:span text:style-name="T1201"><draw:frame draw:z-index="251581440" draw:id="id445" draw:style-name="a447" draw:name="Shape399" text:anchor-type="paragraph" svg:x="0.7875in" svg:y="5.34444in" svg:width="0.53681in" svg:height="0.18472in" style:rel-width="scale" style:rel-height="scale"><draw:text-box><text:p text:style-name="P1202"><text:span text:style-name="T1203">CINCO<text:s/></text:span></text:p></draw:text-box><svg:title/><svg:desc/></draw:frame></text:span><text:span text:style-name="T1204"><draw:frame draw:z-index="251575296" draw:id="id446" draw:style-name="a448" draw:name="Shape398" text:anchor-type="paragraph" svg:x="0.7875in" svg:y="5.16875in" svg:width="6.38889in" svg:height="0.18472in" style:rel-width="scale" style:rel-height="scale"><draw:text-box><text:p text:style-name="P1205"><text:span text:style-name="T1206">LA PALMA, S. COOP. NIF nº F-38016671,<text:s/></text:span><text:span text:style-name="T1207">por un importe de<text:s/></text:span><text:span text:style-name="T1208">CUA</text:span><text:span text:style-name="T1209">TROCIENTOS TREINTA Y<text:s/></text:span></text:p></draw:text-box><svg:title/><svg:desc/></draw:frame></text:span><text:span text:style-name="T1210"><draw:frame draw:z-index="251572224" draw:id="id447" draw:style-name="a449" draw:name="Shape397" text:anchor-type="paragraph" svg:x="1.27917in" svg:y="4.99306in" svg:width="6.00139in" svg:height="0.18472in" style:rel-width="scale" style:rel-height="scale"><draw:text-box><text:p text:style-name="P1211"><text:span text:style-name="T1212">Reconocer y liquidar la obligación,<text:s/></text:span><text:span text:style-name="T1213">a favor de la empresa<text:s/></text:span><text:span text:style-name="T1214">TRANSPORTES INSULAR<text:s/></text:span></text:p></draw:text-box><svg:title/><svg:desc/></draw:frame></text:span><text:span text:style-name="T1215"><draw:frame draw:z-index="251566080" draw:id="id448" draw:style-name="a450" draw:name="Shape396" text:anchor-type="paragraph" svg:x="0.7875in" svg:y="4.64167in" svg:width="0.8625in" svg:height="0.18472in" style:rel-width="scale" style:rel-height="scale"><draw:text-box><text:p text:style-name="P1216"><text:span text:style-name="T1217">RESUELVO</text:span><text:span text:style-name="T1218">:</text:span></text:p></draw:text-box><svg:title/><svg:desc/></draw:frame></text:span><text:span text:style-name="T1219"><draw:frame draw:z-index="251558912" draw:id="id449" draw:style-name="a451" draw:name="Shape395" text:anchor-type="paragraph" svg:x="1.27986in" svg:y="4.46597in" svg:width="5.61667in" svg:height="0.18472in" style:rel-width="scale" style:rel-height="scale"><draw:text-box><text:p text:style-name="P1220"><text:span text:style-name="T1221">Considerando la propuesta emitida por el Servicio de Transportes de este Cabildo,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39:00Z</meta:creation-date>
    <dc:date>2024-04-14T19:39:00Z</dc:date>
    <meta:template xlink:href="Normal.dotm" xlink:type="simple"/>
    <meta:editing-cycles>2</meta:editing-cycles>
    <meta:editing-duration>PT60S</meta:editing-duration>
    <meta:document-statistic meta:page-count="5" meta:paragraph-count="1" meta:word-count="70" meta:character-count="456" meta:row-count="3" meta:non-whitespace-character-count="387"/>
  </office:meta>
</office:document-meta>
</file>