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" style:parent-style-name="Normal" style:family="paragraph">
      <style:paragraph-properties style:punctuation-wrap="simple"/>
    </style:style>
    <style:style style:name="T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" style:parent-style-name="Normal" style:family="paragraph">
      <style:paragraph-properties style:punctuation-wrap="simple"/>
    </style:style>
    <style:style style:name="T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" style:parent-style-name="Normal" style:family="paragraph">
      <style:paragraph-properties style:punctuation-wrap="simple"/>
    </style:style>
    <style:style style:name="T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" style:parent-style-name="Normal" style:family="paragraph">
      <style:paragraph-properties style:punctuation-wrap="simple"/>
    </style:style>
    <style:style style:name="T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" style:parent-style-name="Normal" style:family="paragraph">
      <style:paragraph-properties style:punctuation-wrap="simple"/>
    </style:style>
    <style:style style:name="T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" style:parent-style-name="Normal" style:family="paragraph">
      <style:paragraph-properties style:punctuation-wrap="simple"/>
    </style:style>
    <style:style style:name="T2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" style:parent-style-name="Normal" style:family="paragraph">
      <style:paragraph-properties style:punctuation-wrap="simple"/>
    </style:style>
    <style:style style:name="T2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" style:parent-style-name="Normal" style:family="paragraph">
      <style:paragraph-properties style:punctuation-wrap="simple"/>
    </style:style>
    <style:style style:name="T32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" style:parent-style-name="Normal" style:family="paragraph">
      <style:paragraph-properties style:punctuation-wrap="simple"/>
    </style:style>
    <style:style style:name="T35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6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" style:parent-style-name="Normal" style:family="paragraph">
      <style:paragraph-properties style:punctuation-wrap="simple"/>
    </style:style>
    <style:style style:name="T39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0.5pt" style:font-size-asian="10.5pt" style:font-size-complex="10.5pt"/>
    </style:style>
    <style:style style:name="T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" style:parent-style-name="Normal" style:family="paragraph">
      <style:paragraph-properties style:punctuation-wrap="simple"/>
    </style:style>
    <style:style style:name="T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" style:parent-style-name="Normal" style:family="paragraph">
      <style:paragraph-properties style:punctuation-wrap="simple"/>
    </style:style>
    <style:style style:name="T50" style:parent-style-name="Fuentedepárrafopredeter." style:family="text">
      <style:text-properties style:font-name="Arial" fo:color="#000000" fo:font-size="8pt" style:font-size-asian="8pt" style:font-size-complex="8pt"/>
    </style:style>
    <style:style style:name="T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" style:parent-style-name="Normal" style:family="paragraph">
      <style:paragraph-properties style:punctuation-wrap="simple"/>
    </style:style>
    <style:style style:name="T53" style:parent-style-name="Fuentedepárrafopredeter." style:family="text">
      <style:text-properties style:font-name="Arial" fo:color="#000000" fo:font-size="8pt" style:font-size-asian="8pt" style:font-size-complex="8pt"/>
    </style:style>
    <style:style style:name="T54" style:parent-style-name="Fuentedepárrafopredeter." style:family="text">
      <style:text-properties style:font-name="Arial" fo:color="#000000" fo:font-size="8pt" style:font-size-asian="8pt" style:font-size-complex="8pt"/>
    </style:style>
    <style:style style:name="T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" style:parent-style-name="Normal" style:family="paragraph">
      <style:paragraph-properties style:punctuation-wrap="simple"/>
    </style:style>
    <style:style style:name="T57" style:parent-style-name="Fuentedepárrafopredeter." style:family="text">
      <style:text-properties style:font-name="Arial" fo:color="#000000" fo:font-size="8pt" style:font-size-asian="8pt" style:font-size-complex="8pt"/>
    </style:style>
    <style:style style:name="T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" style:parent-style-name="Normal" style:family="paragraph">
      <style:paragraph-properties style:punctuation-wrap="simple"/>
    </style:style>
    <style:style style:name="T64" style:parent-style-name="Fuentedepárrafopredeter." style:family="text">
      <style:text-properties style:font-name="Times New Roman" fo:color="#000000"/>
    </style:style>
    <style:style style:name="T65" style:parent-style-name="Fuentedepárrafopredeter." style:family="text">
      <style:text-properties style:font-name="Times New Roman" fo:font-weight="bold" style:font-weight-asian="bold" fo:color="#000000"/>
    </style:style>
    <style:style style:name="T66" style:parent-style-name="Fuentedepárrafopredeter." style:family="text">
      <style:text-properties style:font-name="Times New Roman" fo:color="#000000"/>
    </style:style>
    <style:style style:name="T67" style:parent-style-name="Fuentedepárrafopredeter." style:family="text">
      <style:text-properties style:font-name="Times New Roman" fo:font-weight="bold" style:font-weight-asian="bold" fo:color="#000000"/>
    </style:style>
    <style:style style:name="T68" style:parent-style-name="Fuentedepárrafopredeter." style:family="text">
      <style:text-properties style:font-name="Times New Roman" fo:color="#000000"/>
    </style:style>
    <style:style style:name="T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" style:parent-style-name="Normal" style:family="paragraph">
      <style:paragraph-properties style:punctuation-wrap="simple"/>
    </style:style>
    <style:style style:name="T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" style:parent-style-name="Normal" style:family="paragraph">
      <style:paragraph-properties style:punctuation-wrap="simple"/>
    </style:style>
    <style:style style:name="T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" style:parent-style-name="Normal" style:family="paragraph">
      <style:paragraph-properties style:punctuation-wrap="simple"/>
    </style:style>
    <style:style style:name="T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" style:parent-style-name="Normal" style:family="paragraph">
      <style:paragraph-properties style:punctuation-wrap="simple"/>
    </style:style>
    <style:style style:name="T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" style:parent-style-name="Normal" style:family="paragraph">
      <style:paragraph-properties style:punctuation-wrap="simple"/>
    </style:style>
    <style:style style:name="T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" style:parent-style-name="Normal" style:family="paragraph">
      <style:paragraph-properties style:punctuation-wrap="simple"/>
    </style:style>
    <style:style style:name="T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" style:parent-style-name="Normal" style:family="paragraph">
      <style:paragraph-properties style:punctuation-wrap="simple"/>
    </style:style>
    <style:style style:name="T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" style:parent-style-name="Normal" style:family="paragraph">
      <style:paragraph-properties style:punctuation-wrap="simple"/>
    </style:style>
    <style:style style:name="T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" style:parent-style-name="Normal" style:family="paragraph">
      <style:paragraph-properties style:punctuation-wrap="simple"/>
    </style:style>
    <style:style style:name="T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" style:parent-style-name="Normal" style:family="paragraph">
      <style:paragraph-properties style:punctuation-wrap="simple"/>
    </style:style>
    <style:style style:name="T98" style:parent-style-name="Fuentedepárrafopredeter." style:family="text">
      <style:text-properties style:font-name="Arial" fo:font-weight="bold" style:font-weight-asian="bold" fo:color="#000000"/>
    </style:style>
    <style:style style:name="T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" style:parent-style-name="Normal" style:family="paragraph">
      <style:paragraph-properties style:punctuation-wrap="simple"/>
    </style:style>
    <style:style style:name="T101" style:parent-style-name="Fuentedepárrafopredeter." style:family="text">
      <style:text-properties style:font-name="Arial" fo:font-weight="bold" style:font-weight-asian="bold" fo:color="#000000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" style:parent-style-name="Normal" style:family="paragraph">
      <style:paragraph-properties style:punctuation-wrap="simple"/>
    </style:style>
    <style:style style:name="T104" style:parent-style-name="Fuentedepárrafopredeter." style:family="text">
      <style:text-properties style:font-name="Arial" fo:font-weight="bold" style:font-weight-asian="bold" fo:color="#000000"/>
    </style:style>
    <style:style style:name="T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" style:parent-style-name="Normal" style:family="paragraph">
      <style:paragraph-properties style:punctuation-wrap="simple"/>
    </style:style>
    <style:style style:name="T107" style:parent-style-name="Fuentedepárrafopredeter." style:family="text">
      <style:text-properties style:font-name="Arial" fo:font-weight="bold" style:font-weight-asian="bold" fo:color="#000000"/>
    </style:style>
    <style:style style:name="T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" style:parent-style-name="Normal" style:family="paragraph">
      <style:paragraph-properties style:punctuation-wrap="simple"/>
    </style:style>
    <style:style style:name="T1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" style:parent-style-name="Normal" style:family="paragraph">
      <style:paragraph-properties style:punctuation-wrap="simple"/>
    </style:style>
    <style:style style:name="T113" style:parent-style-name="Fuentedepárrafopredeter." style:family="text">
      <style:text-properties style:font-name="Arial" fo:font-weight="bold" style:font-weight-asian="bold" fo:color="#000000"/>
    </style:style>
    <style:style style:name="T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" style:parent-style-name="Normal" style:family="paragraph">
      <style:paragraph-properties style:punctuation-wrap="simple"/>
    </style:style>
    <style:style style:name="T1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" style:parent-style-name="Normal" style:family="paragraph">
      <style:paragraph-properties style:punctuation-wrap="simple"/>
    </style:style>
    <style:style style:name="T119" style:parent-style-name="Fuentedepárrafopredeter." style:family="text">
      <style:text-properties style:font-name="Arial" fo:font-weight="bold" style:font-weight-asian="bold" fo:color="#000000"/>
    </style:style>
    <style:style style:name="T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" style:parent-style-name="Normal" style:family="paragraph">
      <style:paragraph-properties style:punctuation-wrap="simple"/>
    </style:style>
    <style:style style:name="T122" style:parent-style-name="Fuentedepárrafopredeter." style:family="text">
      <style:text-properties style:font-name="Arial" fo:font-weight="bold" style:font-weight-asian="bold" fo:color="#000000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Arial" fo:font-weight="bold" style:font-weight-asian="bold" fo:color="#000000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font-weight="bold" style:font-weight-asian="bold" fo:color="#000000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font-weight="bold" style:font-weight-asian="bold" fo:color="#000000"/>
    </style:style>
    <style:style style:name="T1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" style:parent-style-name="Normal" style:family="paragraph">
      <style:paragraph-properties style:punctuation-wrap="simple"/>
    </style:style>
    <style:style style:name="T1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" style:parent-style-name="Normal" style:family="paragraph">
      <style:paragraph-properties style:punctuation-wrap="simple"/>
    </style:style>
    <style:style style:name="T1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" style:parent-style-name="Normal" style:family="paragraph">
      <style:paragraph-properties style:punctuation-wrap="simple"/>
    </style:style>
    <style:style style:name="T15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" style:parent-style-name="Normal" style:family="paragraph">
      <style:paragraph-properties style:punctuation-wrap="simple"/>
    </style:style>
    <style:style style:name="T1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" style:parent-style-name="Normal" style:family="paragraph">
      <style:paragraph-properties style:punctuation-wrap="simple"/>
    </style:style>
    <style:style style:name="T1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" style:parent-style-name="Normal" style:family="paragraph">
      <style:paragraph-properties style:punctuation-wrap="simple"/>
    </style:style>
    <style:style style:name="T1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" style:parent-style-name="Normal" style:family="paragraph">
      <style:paragraph-properties style:punctuation-wrap="simple"/>
    </style:style>
    <style:style style:name="T1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" style:parent-style-name="Normal" style:family="paragraph">
      <style:paragraph-properties style:punctuation-wrap="simple"/>
    </style:style>
    <style:style style:name="T1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" style:parent-style-name="Normal" style:family="paragraph">
      <style:paragraph-properties style:punctuation-wrap="simple"/>
    </style:style>
    <style:style style:name="T17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" style:parent-style-name="Normal" style:family="paragraph">
      <style:paragraph-properties style:punctuation-wrap="simple"/>
    </style:style>
    <style:style style:name="T1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" style:parent-style-name="Normal" style:family="paragraph">
      <style:paragraph-properties style:punctuation-wrap="simple"/>
    </style:style>
    <style:style style:name="T1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" style:parent-style-name="Normal" style:family="paragraph">
      <style:paragraph-properties style:punctuation-wrap="simple"/>
    </style:style>
    <style:style style:name="T18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" style:parent-style-name="Normal" style:family="paragraph">
      <style:paragraph-properties style:punctuation-wrap="simple"/>
    </style:style>
    <style:style style:name="T18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" style:parent-style-name="Normal" style:family="paragraph">
      <style:paragraph-properties style:punctuation-wrap="simple"/>
    </style:style>
    <style:style style:name="T1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" style:parent-style-name="Normal" style:family="paragraph">
      <style:paragraph-properties style:punctuation-wrap="simple"/>
    </style:style>
    <style:style style:name="T19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" style:parent-style-name="Normal" style:family="paragraph">
      <style:paragraph-properties style:punctuation-wrap="simple"/>
    </style:style>
    <style:style style:name="T1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" style:parent-style-name="Normal" style:family="paragraph">
      <style:paragraph-properties style:punctuation-wrap="simple"/>
    </style:style>
    <style:style style:name="T1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99" style:parent-style-name="Fuentedepárrafopredeter." style:family="text">
      <style:text-properties style:font-name="Arial" fo:color="#000000" fo:font-size="11pt" style:font-size-asian="11pt" style:font-size-complex="11pt"/>
    </style:style>
    <style:style style:name="P200" style:parent-style-name="Normal" style:master-page-name="MP1" style:family="paragraph">
      <style:paragraph-properties fo:break-before="page"/>
    </style:style>
    <style:style style:name="T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" style:parent-style-name="Normal" style:family="paragraph">
      <style:paragraph-properties style:punctuation-wrap="simple"/>
    </style:style>
    <style:style style:name="T20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" style:parent-style-name="Normal" style:family="paragraph">
      <style:paragraph-properties style:punctuation-wrap="simple"/>
    </style:style>
    <style:style style:name="T2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" style:parent-style-name="Normal" style:family="paragraph">
      <style:paragraph-properties style:punctuation-wrap="simple"/>
    </style:style>
    <style:style style:name="T2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" style:parent-style-name="Normal" style:family="paragraph">
      <style:paragraph-properties style:punctuation-wrap="simple"/>
    </style:style>
    <style:style style:name="T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" style:parent-style-name="Normal" style:family="paragraph">
      <style:paragraph-properties style:punctuation-wrap="simple"/>
    </style:style>
    <style:style style:name="T2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" style:parent-style-name="Normal" style:family="paragraph">
      <style:paragraph-properties style:punctuation-wrap="simple"/>
    </style:style>
    <style:style style:name="T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" style:parent-style-name="Normal" style:family="paragraph">
      <style:paragraph-properties style:punctuation-wrap="simple"/>
    </style:style>
    <style:style style:name="T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" style:parent-style-name="Normal" style:family="paragraph">
      <style:paragraph-properties style:punctuation-wrap="simple"/>
    </style:style>
    <style:style style:name="T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" style:parent-style-name="Normal" style:family="paragraph">
      <style:paragraph-properties style:punctuation-wrap="simple"/>
    </style:style>
    <style:style style:name="T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" style:parent-style-name="Normal" style:family="paragraph">
      <style:paragraph-properties style:punctuation-wrap="simple"/>
    </style:style>
    <style:style style:name="T2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" style:parent-style-name="Normal" style:family="paragraph">
      <style:paragraph-properties style:punctuation-wrap="simple"/>
    </style:style>
    <style:style style:name="T2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" style:parent-style-name="Normal" style:family="paragraph">
      <style:paragraph-properties style:punctuation-wrap="simple"/>
    </style:style>
    <style:style style:name="T23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" style:parent-style-name="Normal" style:family="paragraph">
      <style:paragraph-properties style:punctuation-wrap="simple"/>
    </style:style>
    <style:style style:name="T24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" style:parent-style-name="Normal" style:family="paragraph">
      <style:paragraph-properties style:punctuation-wrap="simple"/>
    </style:style>
    <style:style style:name="T2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4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4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1" style:parent-style-name="Normal" style:family="paragraph">
      <style:paragraph-properties style:punctuation-wrap="simple"/>
    </style:style>
    <style:style style:name="T2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" style:parent-style-name="Normal" style:family="paragraph">
      <style:paragraph-properties style:punctuation-wrap="simple"/>
    </style:style>
    <style:style style:name="T2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7" style:parent-style-name="Normal" style:family="paragraph">
      <style:paragraph-properties style:punctuation-wrap="simple"/>
    </style:style>
    <style:style style:name="T2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0" style:parent-style-name="Normal" style:family="paragraph">
      <style:paragraph-properties style:punctuation-wrap="simple"/>
    </style:style>
    <style:style style:name="T2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4" style:parent-style-name="Normal" style:family="paragraph">
      <style:paragraph-properties style:punctuation-wrap="simple"/>
    </style:style>
    <style:style style:name="T26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" style:parent-style-name="Normal" style:family="paragraph">
      <style:paragraph-properties style:punctuation-wrap="simple"/>
    </style:style>
    <style:style style:name="T2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" style:parent-style-name="Normal" style:family="paragraph">
      <style:paragraph-properties style:punctuation-wrap="simple"/>
    </style:style>
    <style:style style:name="T2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4" style:parent-style-name="Normal" style:family="paragraph">
      <style:paragraph-properties style:punctuation-wrap="simple"/>
    </style:style>
    <style:style style:name="T2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" style:parent-style-name="Normal" style:family="paragraph">
      <style:paragraph-properties style:punctuation-wrap="simple"/>
    </style:style>
    <style:style style:name="T2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" style:parent-style-name="Normal" style:family="paragraph">
      <style:paragraph-properties style:punctuation-wrap="simple"/>
    </style:style>
    <style:style style:name="T2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" style:parent-style-name="Normal" style:family="paragraph">
      <style:paragraph-properties style:punctuation-wrap="simple"/>
    </style:style>
    <style:style style:name="T2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" style:parent-style-name="Normal" style:family="paragraph">
      <style:paragraph-properties style:punctuation-wrap="simple"/>
    </style:style>
    <style:style style:name="T2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" style:parent-style-name="Normal" style:family="paragraph">
      <style:paragraph-properties style:punctuation-wrap="simple"/>
    </style:style>
    <style:style style:name="T29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" style:parent-style-name="Normal" style:family="paragraph">
      <style:paragraph-properties style:punctuation-wrap="simple"/>
    </style:style>
    <style:style style:name="T2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" style:parent-style-name="Normal" style:family="paragraph">
      <style:paragraph-properties style:punctuation-wrap="simple"/>
    </style:style>
    <style:style style:name="T3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" style:parent-style-name="Normal" style:family="paragraph">
      <style:paragraph-properties style:punctuation-wrap="simple"/>
    </style:style>
    <style:style style:name="T3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6" style:parent-style-name="Normal" style:family="paragraph">
      <style:paragraph-properties style:punctuation-wrap="simple"/>
    </style:style>
    <style:style style:name="T3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" style:parent-style-name="Normal" style:family="paragraph">
      <style:paragraph-properties style:punctuation-wrap="simple"/>
    </style:style>
    <style:style style:name="T311" style:parent-style-name="Fuentedepárrafopredeter." style:family="text">
      <style:text-properties style:font-name="Arial" fo:color="#000000" fo:font-size="8pt" style:font-size-asian="8pt" style:font-size-complex="8pt"/>
    </style:style>
    <style:style style:name="T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" style:parent-style-name="Normal" style:family="paragraph">
      <style:paragraph-properties style:punctuation-wrap="simple"/>
    </style:style>
    <style:style style:name="T314" style:parent-style-name="Fuentedepárrafopredeter." style:family="text">
      <style:text-properties style:font-name="Arial" fo:color="#000000" fo:font-size="8pt" style:font-size-asian="8pt" style:font-size-complex="8pt"/>
    </style:style>
    <style:style style:name="T315" style:parent-style-name="Fuentedepárrafopredeter." style:family="text">
      <style:text-properties style:font-name="Arial" fo:color="#000000" fo:font-size="8pt" style:font-size-asian="8pt" style:font-size-complex="8pt"/>
    </style:style>
    <style:style style:name="T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" style:parent-style-name="Normal" style:family="paragraph">
      <style:paragraph-properties style:punctuation-wrap="simple"/>
    </style:style>
    <style:style style:name="T318" style:parent-style-name="Fuentedepárrafopredeter." style:family="text">
      <style:text-properties style:font-name="Arial" fo:color="#000000" fo:font-size="8pt" style:font-size-asian="8pt" style:font-size-complex="8pt"/>
    </style:style>
    <style:style style:name="T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4" style:parent-style-name="Normal" style:family="paragraph">
      <style:paragraph-properties style:punctuation-wrap="simple"/>
    </style:style>
    <style:style style:name="T325" style:parent-style-name="Fuentedepárrafopredeter." style:family="text">
      <style:text-properties style:font-name="Times New Roman" fo:color="#000000"/>
    </style:style>
    <style:style style:name="T326" style:parent-style-name="Fuentedepárrafopredeter." style:family="text">
      <style:text-properties style:font-name="Times New Roman" fo:font-weight="bold" style:font-weight-asian="bold" fo:color="#000000"/>
    </style:style>
    <style:style style:name="T327" style:parent-style-name="Fuentedepárrafopredeter." style:family="text">
      <style:text-properties style:font-name="Times New Roman" fo:color="#000000"/>
    </style:style>
    <style:style style:name="T328" style:parent-style-name="Fuentedepárrafopredeter." style:family="text">
      <style:text-properties style:font-name="Times New Roman" fo:font-weight="bold" style:font-weight-asian="bold" fo:color="#000000"/>
    </style:style>
    <style:style style:name="T329" style:parent-style-name="Fuentedepárrafopredeter." style:family="text">
      <style:text-properties style:font-name="Times New Roman" fo:color="#000000"/>
    </style:style>
    <style:style style:name="T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" style:parent-style-name="Normal" style:family="paragraph">
      <style:paragraph-properties style:punctuation-wrap="simple"/>
    </style:style>
    <style:style style:name="T3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" style:parent-style-name="Normal" style:family="paragraph">
      <style:paragraph-properties style:punctuation-wrap="simple"/>
    </style:style>
    <style:style style:name="T33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3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" style:parent-style-name="Normal" style:family="paragraph">
      <style:paragraph-properties style:punctuation-wrap="simple"/>
    </style:style>
    <style:style style:name="T3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" style:parent-style-name="Normal" style:family="paragraph">
      <style:paragraph-properties style:punctuation-wrap="simple"/>
    </style:style>
    <style:style style:name="T3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" style:parent-style-name="Normal" style:family="paragraph">
      <style:paragraph-properties style:punctuation-wrap="simple"/>
    </style:style>
    <style:style style:name="T3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9" style:parent-style-name="Normal" style:family="paragraph">
      <style:paragraph-properties style:punctuation-wrap="simple"/>
    </style:style>
    <style:style style:name="T3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" style:parent-style-name="Normal" style:family="paragraph">
      <style:paragraph-properties style:punctuation-wrap="simple"/>
    </style:style>
    <style:style style:name="T3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" style:parent-style-name="Normal" style:family="paragraph">
      <style:paragraph-properties style:punctuation-wrap="simple"/>
    </style:style>
    <style:style style:name="T3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" style:parent-style-name="Normal" style:family="paragraph">
      <style:paragraph-properties style:punctuation-wrap="simple"/>
    </style:style>
    <style:style style:name="T3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1" style:parent-style-name="Normal" style:family="paragraph">
      <style:paragraph-properties style:punctuation-wrap="simple"/>
    </style:style>
    <style:style style:name="T3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" style:parent-style-name="Normal" style:family="paragraph">
      <style:paragraph-properties style:punctuation-wrap="simple"/>
    </style:style>
    <style:style style:name="T3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" style:parent-style-name="Normal" style:family="paragraph">
      <style:paragraph-properties style:punctuation-wrap="simple"/>
    </style:style>
    <style:style style:name="T3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" style:parent-style-name="Normal" style:family="paragraph">
      <style:paragraph-properties style:punctuation-wrap="simple"/>
    </style:style>
    <style:style style:name="T3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3" style:parent-style-name="Normal" style:family="paragraph">
      <style:paragraph-properties style:punctuation-wrap="simple"/>
    </style:style>
    <style:style style:name="T3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6" style:parent-style-name="Normal" style:family="paragraph">
      <style:paragraph-properties style:punctuation-wrap="simple"/>
    </style:style>
    <style:style style:name="T3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3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9" style:parent-style-name="Normal" style:family="paragraph">
      <style:paragraph-properties style:punctuation-wrap="simple"/>
    </style:style>
    <style:style style:name="T3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" style:parent-style-name="Normal" style:family="paragraph">
      <style:paragraph-properties style:punctuation-wrap="simple"/>
    </style:style>
    <style:style style:name="T3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" style:parent-style-name="Normal" style:family="paragraph">
      <style:paragraph-properties style:punctuation-wrap="simple"/>
    </style:style>
    <style:style style:name="T3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3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" style:parent-style-name="Normal" style:family="paragraph">
      <style:paragraph-properties style:punctuation-wrap="simple"/>
    </style:style>
    <style:style style:name="T3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" style:parent-style-name="Normal" style:family="paragraph">
      <style:paragraph-properties style:punctuation-wrap="simple"/>
    </style:style>
    <style:style style:name="T3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" style:parent-style-name="Normal" style:family="paragraph">
      <style:paragraph-properties style:punctuation-wrap="simple"/>
    </style:style>
    <style:style style:name="T4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" style:parent-style-name="Normal" style:family="paragraph">
      <style:paragraph-properties style:punctuation-wrap="simple"/>
    </style:style>
    <style:style style:name="T4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" style:parent-style-name="Normal" style:family="paragraph">
      <style:paragraph-properties style:punctuation-wrap="simple"/>
    </style:style>
    <style:style style:name="T4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9" style:parent-style-name="Normal" style:family="paragraph">
      <style:paragraph-properties style:punctuation-wrap="simple"/>
    </style:style>
    <style:style style:name="T4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2" style:parent-style-name="Normal" style:family="paragraph">
      <style:paragraph-properties style:punctuation-wrap="simple"/>
    </style:style>
    <style:style style:name="T4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" style:parent-style-name="Normal" style:family="paragraph">
      <style:paragraph-properties style:punctuation-wrap="simple"/>
    </style:style>
    <style:style style:name="T4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0" style:parent-style-name="Normal" style:family="paragraph">
      <style:paragraph-properties style:punctuation-wrap="simple"/>
    </style:style>
    <style:style style:name="T4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" style:parent-style-name="Normal" style:family="paragraph">
      <style:paragraph-properties style:punctuation-wrap="simple"/>
    </style:style>
    <style:style style:name="T4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" style:parent-style-name="Normal" style:family="paragraph">
      <style:paragraph-properties style:punctuation-wrap="simple"/>
    </style:style>
    <style:style style:name="T4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" style:parent-style-name="Normal" style:family="paragraph">
      <style:paragraph-properties style:punctuation-wrap="simple"/>
    </style:style>
    <style:style style:name="T4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" style:parent-style-name="Normal" style:family="paragraph">
      <style:paragraph-properties style:punctuation-wrap="simple"/>
    </style:style>
    <style:style style:name="T4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" style:parent-style-name="Normal" style:family="paragraph">
      <style:paragraph-properties style:punctuation-wrap="simple"/>
    </style:style>
    <style:style style:name="T44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" style:parent-style-name="Normal" style:family="paragraph">
      <style:paragraph-properties style:punctuation-wrap="simple"/>
    </style:style>
    <style:style style:name="T44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" style:parent-style-name="Normal" style:family="paragraph">
      <style:paragraph-properties style:punctuation-wrap="simple"/>
    </style:style>
    <style:style style:name="T4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8" style:parent-style-name="Normal" style:family="paragraph">
      <style:paragraph-properties style:punctuation-wrap="simple"/>
    </style:style>
    <style:style style:name="T4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1" style:parent-style-name="Normal" style:family="paragraph">
      <style:paragraph-properties style:punctuation-wrap="simple"/>
    </style:style>
    <style:style style:name="T4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4" style:parent-style-name="Normal" style:family="paragraph">
      <style:paragraph-properties style:punctuation-wrap="simple"/>
    </style:style>
    <style:style style:name="T4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7" style:parent-style-name="Normal" style:family="paragraph">
      <style:paragraph-properties style:punctuation-wrap="simple"/>
    </style:style>
    <style:style style:name="T4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0" style:parent-style-name="Normal" style:family="paragraph">
      <style:paragraph-properties style:punctuation-wrap="simple"/>
    </style:style>
    <style:style style:name="T4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8" style:parent-style-name="Normal" style:family="paragraph">
      <style:paragraph-properties style:punctuation-wrap="simple"/>
    </style:style>
    <style:style style:name="T4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1" style:parent-style-name="Normal" style:family="paragraph">
      <style:paragraph-properties style:punctuation-wrap="simple"/>
    </style:style>
    <style:style style:name="T4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4" style:parent-style-name="Normal" style:family="paragraph">
      <style:paragraph-properties style:punctuation-wrap="simple"/>
    </style:style>
    <style:style style:name="T4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7" style:parent-style-name="Normal" style:family="paragraph">
      <style:paragraph-properties style:punctuation-wrap="simple"/>
    </style:style>
    <style:style style:name="T4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4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0" style:parent-style-name="Normal" style:family="paragraph">
      <style:paragraph-properties style:punctuation-wrap="simple"/>
    </style:style>
    <style:style style:name="T491" style:parent-style-name="Fuentedepárrafopredeter." style:family="text">
      <style:text-properties style:font-name="Arial" fo:color="#000000" fo:font-size="11pt" style:font-size-asian="11pt" style:font-size-complex="11pt"/>
    </style:style>
    <style:style style:name="P492" style:parent-style-name="Normal" style:master-page-name="MP2" style:family="paragraph">
      <style:paragraph-properties fo:break-before="page"/>
    </style:style>
    <style:style style:name="T4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4" style:parent-style-name="Normal" style:family="paragraph">
      <style:paragraph-properties style:punctuation-wrap="simple"/>
    </style:style>
    <style:style style:name="T495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7" style:parent-style-name="Normal" style:family="paragraph">
      <style:paragraph-properties style:punctuation-wrap="simple"/>
    </style:style>
    <style:style style:name="T49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4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0" style:parent-style-name="Normal" style:family="paragraph">
      <style:paragraph-properties style:punctuation-wrap="simple"/>
    </style:style>
    <style:style style:name="T50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3" style:parent-style-name="Normal" style:family="paragraph">
      <style:paragraph-properties style:punctuation-wrap="simple"/>
    </style:style>
    <style:style style:name="T50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6" style:parent-style-name="Normal" style:family="paragraph">
      <style:paragraph-properties style:punctuation-wrap="simple"/>
    </style:style>
    <style:style style:name="T50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0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0" style:parent-style-name="Normal" style:family="paragraph">
      <style:paragraph-properties style:punctuation-wrap="simple"/>
    </style:style>
    <style:style style:name="T51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3" style:parent-style-name="Normal" style:family="paragraph">
      <style:paragraph-properties style:punctuation-wrap="simple"/>
    </style:style>
    <style:style style:name="T51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6" style:parent-style-name="Normal" style:family="paragraph">
      <style:paragraph-properties style:punctuation-wrap="simple"/>
    </style:style>
    <style:style style:name="T517" style:parent-style-name="Fuentedepárrafopredeter." style:family="text">
      <style:text-properties style:font-name="Symbol" fo:color="#000000" fo:font-size="10pt" style:font-size-asian="10pt" style:font-size-complex="10pt"/>
    </style:style>
    <style:style style:name="T5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9" style:parent-style-name="Normal" style:family="paragraph">
      <style:paragraph-properties style:punctuation-wrap="simple"/>
    </style:style>
    <style:style style:name="T52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2" style:parent-style-name="Normal" style:family="paragraph">
      <style:paragraph-properties style:punctuation-wrap="simple"/>
    </style:style>
    <style:style style:name="T523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2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7" style:parent-style-name="Normal" style:family="paragraph">
      <style:paragraph-properties style:punctuation-wrap="simple"/>
    </style:style>
    <style:style style:name="T52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0" style:parent-style-name="Normal" style:family="paragraph">
      <style:paragraph-properties style:punctuation-wrap="simple"/>
    </style:style>
    <style:style style:name="T53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3" style:parent-style-name="Normal" style:family="paragraph">
      <style:paragraph-properties style:punctuation-wrap="simple"/>
    </style:style>
    <style:style style:name="T53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6" style:parent-style-name="Normal" style:family="paragraph">
      <style:paragraph-properties style:punctuation-wrap="simple"/>
    </style:style>
    <style:style style:name="T53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9" style:parent-style-name="Normal" style:family="paragraph">
      <style:paragraph-properties style:punctuation-wrap="simple"/>
    </style:style>
    <style:style style:name="T54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3" style:parent-style-name="Normal" style:family="paragraph">
      <style:paragraph-properties style:punctuation-wrap="simple"/>
    </style:style>
    <style:style style:name="T544" style:parent-style-name="Fuentedepárrafopredeter." style:family="text">
      <style:text-properties style:font-name="Arial" fo:color="#000000" fo:font-size="8pt" style:font-size-asian="8pt" style:font-size-complex="8pt"/>
    </style:style>
    <style:style style:name="T545" style:parent-style-name="Fuentedepárrafopredeter." style:family="text">
      <style:text-properties style:font-name="Arial" fo:color="#000000" fo:font-size="8pt" style:font-size-asian="8pt" style:font-size-complex="8pt"/>
    </style:style>
    <style:style style:name="T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7" style:parent-style-name="Normal" style:family="paragraph">
      <style:paragraph-properties style:punctuation-wrap="simple"/>
    </style:style>
    <style:style style:name="T548" style:parent-style-name="Fuentedepárrafopredeter." style:family="text">
      <style:text-properties style:font-name="Arial" fo:color="#000000" fo:font-size="8pt" style:font-size-asian="8pt" style:font-size-complex="8pt"/>
    </style:style>
    <style:style style:name="T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0" style:parent-style-name="Normal" style:family="paragraph">
      <style:paragraph-properties style:punctuation-wrap="simple"/>
    </style:style>
    <style:style style:name="T551" style:parent-style-name="Fuentedepárrafopredeter." style:family="text">
      <style:text-properties style:font-name="Arial" fo:color="#000000" fo:font-size="8pt" style:font-size-asian="8pt" style:font-size-complex="8pt"/>
    </style:style>
    <style:style style:name="T5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7" style:parent-style-name="Normal" style:family="paragraph">
      <style:paragraph-properties style:punctuation-wrap="simple"/>
    </style:style>
    <style:style style:name="T558" style:parent-style-name="Fuentedepárrafopredeter." style:family="text">
      <style:text-properties style:font-name="Times New Roman" fo:color="#000000"/>
    </style:style>
    <style:style style:name="T559" style:parent-style-name="Fuentedepárrafopredeter." style:family="text">
      <style:text-properties style:font-name="Times New Roman" fo:font-weight="bold" style:font-weight-asian="bold" fo:color="#000000"/>
    </style:style>
    <style:style style:name="T560" style:parent-style-name="Fuentedepárrafopredeter." style:family="text">
      <style:text-properties style:font-name="Times New Roman" fo:color="#000000"/>
    </style:style>
    <style:style style:name="T561" style:parent-style-name="Fuentedepárrafopredeter." style:family="text">
      <style:text-properties style:font-name="Times New Roman" fo:font-weight="bold" style:font-weight-asian="bold" fo:color="#000000"/>
    </style:style>
    <style:style style:name="T562" style:parent-style-name="Fuentedepárrafopredeter." style:family="text">
      <style:text-properties style:font-name="Times New Roman" fo:color="#000000"/>
    </style:style>
    <style:style style:name="T5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4" style:parent-style-name="Normal" style:family="paragraph">
      <style:paragraph-properties style:punctuation-wrap="simple"/>
    </style:style>
    <style:style style:name="T5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7" style:parent-style-name="Normal" style:family="paragraph">
      <style:paragraph-properties style:punctuation-wrap="simple"/>
    </style:style>
    <style:style style:name="T5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0" style:parent-style-name="Normal" style:family="paragraph">
      <style:paragraph-properties style:punctuation-wrap="simple"/>
    </style:style>
    <style:style style:name="T5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3" style:parent-style-name="Normal" style:family="paragraph">
      <style:paragraph-properties style:punctuation-wrap="simple"/>
    </style:style>
    <style:style style:name="T5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5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7" style:parent-style-name="Normal" style:family="paragraph">
      <style:paragraph-properties style:punctuation-wrap="simple"/>
    </style:style>
    <style:style style:name="T5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5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0" style:parent-style-name="Normal" style:family="paragraph">
      <style:paragraph-properties style:punctuation-wrap="simple"/>
    </style:style>
    <style:style style:name="T581" style:parent-style-name="Fuentedepárrafopredeter." style:family="text">
      <style:text-properties style:font-name="Courier New" fo:color="#000000" fo:font-size="10pt" style:font-size-asian="10pt" style:font-size-complex="10pt"/>
    </style:style>
    <style:style style:name="T5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3" style:parent-style-name="Normal" style:family="paragraph">
      <style:paragraph-properties style:punctuation-wrap="simple"/>
    </style:style>
    <style:style style:name="T58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6" style:parent-style-name="Normal" style:family="paragraph">
      <style:paragraph-properties style:punctuation-wrap="simple"/>
    </style:style>
    <style:style style:name="T58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88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0" style:parent-style-name="Normal" style:family="paragraph">
      <style:paragraph-properties style:punctuation-wrap="simple"/>
    </style:style>
    <style:style style:name="T591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3" style:parent-style-name="Normal" style:family="paragraph">
      <style:paragraph-properties style:punctuation-wrap="simple"/>
    </style:style>
    <style:style style:name="T594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6" style:parent-style-name="Normal" style:family="paragraph">
      <style:paragraph-properties style:punctuation-wrap="simple"/>
    </style:style>
    <style:style style:name="T597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9" style:parent-style-name="Normal" style:family="paragraph">
      <style:paragraph-properties style:punctuation-wrap="simple"/>
    </style:style>
    <style:style style:name="T600" style:parent-style-name="Fuentedepárrafopredeter." style:family="text">
      <style:text-properties style:font-name="Arial" fo:font-style="italic" style:font-style-asian="italic" fo:color="#000000" fo:font-size="11pt" style:font-size-asian="11pt" style:font-size-complex="11pt"/>
    </style:style>
    <style:style style:name="T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2" style:parent-style-name="Normal" style:family="paragraph">
      <style:paragraph-properties style:punctuation-wrap="simple"/>
    </style:style>
    <style:style style:name="T6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6" style:parent-style-name="Normal" style:family="paragraph">
      <style:paragraph-properties style:punctuation-wrap="simple"/>
    </style:style>
    <style:style style:name="T6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9" style:parent-style-name="Normal" style:family="paragraph">
      <style:paragraph-properties style:punctuation-wrap="simple"/>
    </style:style>
    <style:style style:name="T6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2" style:parent-style-name="Normal" style:family="paragraph">
      <style:paragraph-properties style:punctuation-wrap="simple"/>
    </style:style>
    <style:style style:name="T6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5" style:parent-style-name="Normal" style:family="paragraph">
      <style:paragraph-properties style:punctuation-wrap="simple"/>
    </style:style>
    <style:style style:name="T6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8" style:parent-style-name="Normal" style:family="paragraph">
      <style:paragraph-properties style:punctuation-wrap="simple"/>
    </style:style>
    <style:style style:name="T6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1" style:parent-style-name="Normal" style:family="paragraph">
      <style:paragraph-properties style:punctuation-wrap="simple"/>
    </style:style>
    <style:style style:name="T6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4" style:parent-style-name="Normal" style:family="paragraph">
      <style:paragraph-properties style:punctuation-wrap="simple"/>
    </style:style>
    <style:style style:name="T62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7" style:parent-style-name="Normal" style:family="paragraph">
      <style:paragraph-properties style:punctuation-wrap="simple"/>
    </style:style>
    <style:style style:name="T62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0" style:parent-style-name="Normal" style:family="paragraph">
      <style:paragraph-properties style:punctuation-wrap="simple"/>
    </style:style>
    <style:style style:name="T6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3" style:parent-style-name="Normal" style:family="paragraph">
      <style:paragraph-properties style:punctuation-wrap="simple"/>
    </style:style>
    <style:style style:name="T63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6" style:parent-style-name="Normal" style:family="paragraph">
      <style:paragraph-properties style:punctuation-wrap="simple"/>
    </style:style>
    <style:style style:name="T6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9" style:parent-style-name="Normal" style:family="paragraph">
      <style:paragraph-properties style:punctuation-wrap="simple"/>
    </style:style>
    <style:style style:name="T6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2" style:parent-style-name="Normal" style:family="paragraph">
      <style:paragraph-properties style:punctuation-wrap="simple"/>
    </style:style>
    <style:style style:name="T6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5" style:parent-style-name="Normal" style:family="paragraph">
      <style:paragraph-properties style:punctuation-wrap="simple"/>
    </style:style>
    <style:style style:name="T6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8" style:parent-style-name="Normal" style:family="paragraph">
      <style:paragraph-properties style:punctuation-wrap="simple"/>
    </style:style>
    <style:style style:name="T64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1" style:parent-style-name="Normal" style:family="paragraph">
      <style:paragraph-properties style:punctuation-wrap="simple"/>
    </style:style>
    <style:style style:name="T6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4" style:parent-style-name="Normal" style:family="paragraph">
      <style:paragraph-properties style:punctuation-wrap="simple"/>
    </style:style>
    <style:style style:name="T65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7" style:parent-style-name="Normal" style:family="paragraph">
      <style:paragraph-properties style:punctuation-wrap="simple"/>
    </style:style>
    <style:style style:name="T6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0" style:parent-style-name="Normal" style:family="paragraph">
      <style:paragraph-properties style:punctuation-wrap="simple"/>
    </style:style>
    <style:style style:name="T66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3" style:parent-style-name="Normal" style:family="paragraph">
      <style:paragraph-properties style:punctuation-wrap="simple"/>
    </style:style>
    <style:style style:name="T66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6" style:parent-style-name="Normal" style:family="paragraph">
      <style:paragraph-properties style:punctuation-wrap="simple"/>
    </style:style>
    <style:style style:name="T6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6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9" style:parent-style-name="Normal" style:family="paragraph">
      <style:paragraph-properties style:punctuation-wrap="simple"/>
    </style:style>
    <style:style style:name="T6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2" style:parent-style-name="Normal" style:family="paragraph">
      <style:paragraph-properties style:punctuation-wrap="simple"/>
    </style:style>
    <style:style style:name="T673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5" style:parent-style-name="Normal" style:family="paragraph">
      <style:paragraph-properties style:punctuation-wrap="simple"/>
    </style:style>
    <style:style style:name="T6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6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8" style:parent-style-name="Normal" style:family="paragraph">
      <style:paragraph-properties style:punctuation-wrap="simple"/>
    </style:style>
    <style:style style:name="T679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1" style:parent-style-name="Normal" style:family="paragraph">
      <style:paragraph-properties style:punctuation-wrap="simple"/>
    </style:style>
    <style:style style:name="T682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4" style:parent-style-name="Normal" style:family="paragraph">
      <style:paragraph-properties style:punctuation-wrap="simple"/>
    </style:style>
    <style:style style:name="T685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7" style:parent-style-name="Normal" style:family="paragraph">
      <style:paragraph-properties style:punctuation-wrap="simple"/>
    </style:style>
    <style:style style:name="T6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0" style:parent-style-name="Normal" style:family="paragraph">
      <style:paragraph-properties style:punctuation-wrap="simple"/>
    </style:style>
    <style:style style:name="T691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3" style:parent-style-name="Normal" style:family="paragraph">
      <style:paragraph-properties style:punctuation-wrap="simple"/>
    </style:style>
    <style:style style:name="T6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6" style:parent-style-name="Normal" style:family="paragraph">
      <style:paragraph-properties style:punctuation-wrap="simple"/>
    </style:style>
    <style:style style:name="T69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6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6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0" style:parent-style-name="Normal" style:family="paragraph">
      <style:paragraph-properties style:punctuation-wrap="simple"/>
    </style:style>
    <style:style style:name="T7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3" style:parent-style-name="Normal" style:family="paragraph">
      <style:paragraph-properties style:punctuation-wrap="simple"/>
    </style:style>
    <style:style style:name="T7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7" style:parent-style-name="Normal" style:family="paragraph">
      <style:paragraph-properties style:punctuation-wrap="simple"/>
    </style:style>
    <style:style style:name="T7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0" style:parent-style-name="Normal" style:family="paragraph">
      <style:paragraph-properties style:punctuation-wrap="simple"/>
    </style:style>
    <style:style style:name="T7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3" style:parent-style-name="Normal" style:family="paragraph">
      <style:paragraph-properties style:punctuation-wrap="simple"/>
    </style:style>
    <style:style style:name="T7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6" style:parent-style-name="Normal" style:family="paragraph">
      <style:paragraph-properties style:punctuation-wrap="simple"/>
    </style:style>
    <style:style style:name="T7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9" style:parent-style-name="Normal" style:family="paragraph">
      <style:paragraph-properties style:punctuation-wrap="simple"/>
    </style:style>
    <style:style style:name="T7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2" style:parent-style-name="Normal" style:family="paragraph">
      <style:paragraph-properties style:punctuation-wrap="simple"/>
    </style:style>
    <style:style style:name="T7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5" style:parent-style-name="Normal" style:family="paragraph">
      <style:paragraph-properties style:punctuation-wrap="simple"/>
    </style:style>
    <style:style style:name="T7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8" style:parent-style-name="Normal" style:family="paragraph">
      <style:paragraph-properties style:punctuation-wrap="simple"/>
    </style:style>
    <style:style style:name="T7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1" style:parent-style-name="Normal" style:family="paragraph">
      <style:paragraph-properties style:punctuation-wrap="simple"/>
    </style:style>
    <style:style style:name="T7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4" style:parent-style-name="Normal" style:family="paragraph">
      <style:paragraph-properties style:punctuation-wrap="simple"/>
    </style:style>
    <style:style style:name="T7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7" style:parent-style-name="Normal" style:family="paragraph">
      <style:paragraph-properties style:punctuation-wrap="simple"/>
    </style:style>
    <style:style style:name="T7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0" style:parent-style-name="Normal" style:family="paragraph">
      <style:paragraph-properties style:punctuation-wrap="simple"/>
    </style:style>
    <style:style style:name="T7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3" style:parent-style-name="Normal" style:family="paragraph">
      <style:paragraph-properties style:punctuation-wrap="simple"/>
    </style:style>
    <style:style style:name="T7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6" style:parent-style-name="Normal" style:family="paragraph">
      <style:paragraph-properties style:punctuation-wrap="simple"/>
    </style:style>
    <style:style style:name="T7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9" style:parent-style-name="Normal" style:family="paragraph">
      <style:paragraph-properties style:punctuation-wrap="simple"/>
    </style:style>
    <style:style style:name="T7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2" style:parent-style-name="Normal" style:family="paragraph">
      <style:paragraph-properties style:punctuation-wrap="simple"/>
    </style:style>
    <style:style style:name="T7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5" style:parent-style-name="Normal" style:family="paragraph">
      <style:paragraph-properties style:punctuation-wrap="simple"/>
    </style:style>
    <style:style style:name="T7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8" style:parent-style-name="Normal" style:family="paragraph">
      <style:paragraph-properties style:punctuation-wrap="simple"/>
    </style:style>
    <style:style style:name="T7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6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2" style:parent-style-name="Normal" style:family="paragraph">
      <style:paragraph-properties style:punctuation-wrap="simple"/>
    </style:style>
    <style:style style:name="T7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5" style:parent-style-name="Normal" style:family="paragraph">
      <style:paragraph-properties style:punctuation-wrap="simple"/>
    </style:style>
    <style:style style:name="T7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9" style:parent-style-name="Normal" style:family="paragraph">
      <style:paragraph-properties style:punctuation-wrap="simple"/>
    </style:style>
    <style:style style:name="T770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2" style:parent-style-name="Normal" style:family="paragraph">
      <style:paragraph-properties style:punctuation-wrap="simple"/>
    </style:style>
    <style:style style:name="T773" style:parent-style-name="Fuentedepárrafopredeter." style:family="text">
      <style:text-properties style:font-name="Arial" fo:color="#000000" fo:font-size="11pt" style:font-size-asian="11pt" style:font-size-complex="11pt"/>
    </style:style>
    <style:style style:name="P774" style:parent-style-name="Normal" style:master-page-name="MP3" style:family="paragraph">
      <style:paragraph-properties fo:break-before="page"/>
    </style:style>
    <style:style style:name="T7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6" style:parent-style-name="Normal" style:family="paragraph">
      <style:paragraph-properties style:punctuation-wrap="simple"/>
    </style:style>
    <style:style style:name="T7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0" style:parent-style-name="Normal" style:family="paragraph">
      <style:paragraph-properties style:punctuation-wrap="simple"/>
    </style:style>
    <style:style style:name="T7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3" style:parent-style-name="Normal" style:family="paragraph">
      <style:paragraph-properties style:punctuation-wrap="simple"/>
    </style:style>
    <style:style style:name="T7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6" style:parent-style-name="Normal" style:family="paragraph">
      <style:paragraph-properties style:punctuation-wrap="simple"/>
    </style:style>
    <style:style style:name="T7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0" style:parent-style-name="Normal" style:family="paragraph">
      <style:paragraph-properties style:punctuation-wrap="simple"/>
    </style:style>
    <style:style style:name="T79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7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4" style:parent-style-name="Normal" style:family="paragraph">
      <style:paragraph-properties style:punctuation-wrap="simple"/>
    </style:style>
    <style:style style:name="T7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7" style:parent-style-name="Normal" style:family="paragraph">
      <style:paragraph-properties style:punctuation-wrap="simple"/>
    </style:style>
    <style:style style:name="T7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0" style:parent-style-name="Normal" style:family="paragraph">
      <style:paragraph-properties style:punctuation-wrap="simple"/>
    </style:style>
    <style:style style:name="T8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3" style:parent-style-name="Normal" style:family="paragraph">
      <style:paragraph-properties style:punctuation-wrap="simple"/>
    </style:style>
    <style:style style:name="T8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6" style:parent-style-name="Normal" style:family="paragraph">
      <style:paragraph-properties style:punctuation-wrap="simple"/>
    </style:style>
    <style:style style:name="T80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0" style:parent-style-name="Normal" style:family="paragraph">
      <style:paragraph-properties style:punctuation-wrap="simple"/>
    </style:style>
    <style:style style:name="T8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3" style:parent-style-name="Normal" style:family="paragraph">
      <style:paragraph-properties style:punctuation-wrap="simple"/>
    </style:style>
    <style:style style:name="T8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7" style:parent-style-name="Normal" style:family="paragraph">
      <style:paragraph-properties style:punctuation-wrap="simple"/>
    </style:style>
    <style:style style:name="T8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0" style:parent-style-name="Normal" style:family="paragraph">
      <style:paragraph-properties style:punctuation-wrap="simple"/>
    </style:style>
    <style:style style:name="T82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2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5" style:parent-style-name="Normal" style:family="paragraph">
      <style:paragraph-properties style:punctuation-wrap="simple"/>
    </style:style>
    <style:style style:name="T82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8" style:parent-style-name="Normal" style:family="paragraph">
      <style:paragraph-properties style:punctuation-wrap="simple"/>
    </style:style>
    <style:style style:name="T8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1" style:parent-style-name="Normal" style:family="paragraph">
      <style:paragraph-properties style:punctuation-wrap="simple"/>
    </style:style>
    <style:style style:name="T8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4" style:parent-style-name="Normal" style:family="paragraph">
      <style:paragraph-properties style:punctuation-wrap="simple"/>
    </style:style>
    <style:style style:name="T8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7" style:parent-style-name="Normal" style:family="paragraph">
      <style:paragraph-properties style:punctuation-wrap="simple"/>
    </style:style>
    <style:style style:name="T8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0" style:parent-style-name="Normal" style:family="paragraph">
      <style:paragraph-properties style:punctuation-wrap="simple"/>
    </style:style>
    <style:style style:name="T8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3" style:parent-style-name="Normal" style:family="paragraph">
      <style:paragraph-properties style:punctuation-wrap="simple"/>
    </style:style>
    <style:style style:name="T8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6" style:parent-style-name="Normal" style:family="paragraph">
      <style:paragraph-properties style:punctuation-wrap="simple"/>
    </style:style>
    <style:style style:name="T8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8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9" style:parent-style-name="Normal" style:family="paragraph">
      <style:paragraph-properties style:punctuation-wrap="simple"/>
    </style:style>
    <style:style style:name="T8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2" style:parent-style-name="Normal" style:family="paragraph">
      <style:paragraph-properties style:punctuation-wrap="simple"/>
    </style:style>
    <style:style style:name="T8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5" style:parent-style-name="Normal" style:family="paragraph">
      <style:paragraph-properties style:punctuation-wrap="simple"/>
    </style:style>
    <style:style style:name="T8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8" style:parent-style-name="Normal" style:family="paragraph">
      <style:paragraph-properties style:punctuation-wrap="simple"/>
    </style:style>
    <style:style style:name="T8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1" style:parent-style-name="Normal" style:family="paragraph">
      <style:paragraph-properties style:punctuation-wrap="simple"/>
    </style:style>
    <style:style style:name="T8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4" style:parent-style-name="Normal" style:family="paragraph">
      <style:paragraph-properties style:punctuation-wrap="simple"/>
    </style:style>
    <style:style style:name="T8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7" style:parent-style-name="Normal" style:family="paragraph">
      <style:paragraph-properties style:punctuation-wrap="simple"/>
    </style:style>
    <style:style style:name="T8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8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1" style:parent-style-name="Normal" style:family="paragraph">
      <style:paragraph-properties style:punctuation-wrap="simple"/>
    </style:style>
    <style:style style:name="T872" style:parent-style-name="Fuentedepárrafopredeter." style:family="text">
      <style:text-properties style:font-name="Arial" fo:color="#000000" fo:font-size="8pt" style:font-size-asian="8pt" style:font-size-complex="8pt"/>
    </style:style>
    <style:style style:name="T8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4" style:parent-style-name="Normal" style:family="paragraph">
      <style:paragraph-properties style:punctuation-wrap="simple"/>
    </style:style>
    <style:style style:name="T875" style:parent-style-name="Fuentedepárrafopredeter." style:family="text">
      <style:text-properties style:font-name="Arial" fo:color="#000000" fo:font-size="8pt" style:font-size-asian="8pt" style:font-size-complex="8pt"/>
    </style:style>
    <style:style style:name="T8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7" style:parent-style-name="Normal" style:family="paragraph">
      <style:paragraph-properties style:punctuation-wrap="simple"/>
    </style:style>
    <style:style style:name="T878" style:parent-style-name="Fuentedepárrafopredeter." style:family="text">
      <style:text-properties style:font-name="Arial" fo:color="#000000" fo:font-size="8pt" style:font-size-asian="8pt" style:font-size-complex="8pt"/>
    </style:style>
    <style:style style:name="T8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4" style:parent-style-name="Normal" style:family="paragraph">
      <style:paragraph-properties style:punctuation-wrap="simple"/>
    </style:style>
    <style:style style:name="T885" style:parent-style-name="Fuentedepárrafopredeter." style:family="text">
      <style:text-properties style:font-name="Times New Roman" fo:color="#000000"/>
    </style:style>
    <style:style style:name="T886" style:parent-style-name="Fuentedepárrafopredeter." style:family="text">
      <style:text-properties style:font-name="Times New Roman" fo:font-weight="bold" style:font-weight-asian="bold" fo:color="#000000"/>
    </style:style>
    <style:style style:name="T887" style:parent-style-name="Fuentedepárrafopredeter." style:family="text">
      <style:text-properties style:font-name="Times New Roman" fo:color="#000000"/>
    </style:style>
    <style:style style:name="T888" style:parent-style-name="Fuentedepárrafopredeter." style:family="text">
      <style:text-properties style:font-name="Times New Roman" fo:font-weight="bold" style:font-weight-asian="bold" fo:color="#000000"/>
    </style:style>
    <style:style style:name="T889" style:parent-style-name="Fuentedepárrafopredeter." style:family="text">
      <style:text-properties style:font-name="Times New Roman" fo:color="#000000"/>
    </style:style>
    <style:style style:name="T8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1" style:parent-style-name="Normal" style:family="paragraph">
      <style:paragraph-properties style:punctuation-wrap="simple"/>
    </style:style>
    <style:style style:name="T8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5" style:parent-style-name="Normal" style:family="paragraph">
      <style:paragraph-properties style:punctuation-wrap="simple"/>
    </style:style>
    <style:style style:name="T8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8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8" style:parent-style-name="Normal" style:family="paragraph">
      <style:paragraph-properties style:punctuation-wrap="simple"/>
    </style:style>
    <style:style style:name="T8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1" style:parent-style-name="Normal" style:family="paragraph">
      <style:paragraph-properties style:punctuation-wrap="simple"/>
    </style:style>
    <style:style style:name="T9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4" style:parent-style-name="Normal" style:family="paragraph">
      <style:paragraph-properties style:punctuation-wrap="simple"/>
    </style:style>
    <style:style style:name="T90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7" style:parent-style-name="Normal" style:family="paragraph">
      <style:paragraph-properties style:punctuation-wrap="simple"/>
    </style:style>
    <style:style style:name="T90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0" style:parent-style-name="Normal" style:family="paragraph">
      <style:paragraph-properties style:punctuation-wrap="simple"/>
    </style:style>
    <style:style style:name="T9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3" style:parent-style-name="Normal" style:family="paragraph">
      <style:paragraph-properties style:punctuation-wrap="simple"/>
    </style:style>
    <style:style style:name="T9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6" style:parent-style-name="Normal" style:family="paragraph">
      <style:paragraph-properties style:punctuation-wrap="simple"/>
    </style:style>
    <style:style style:name="T9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9" style:parent-style-name="Normal" style:family="paragraph">
      <style:paragraph-properties style:punctuation-wrap="simple"/>
    </style:style>
    <style:style style:name="T9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2" style:parent-style-name="Normal" style:family="paragraph">
      <style:paragraph-properties style:punctuation-wrap="simple"/>
    </style:style>
    <style:style style:name="T9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5" style:parent-style-name="Normal" style:family="paragraph">
      <style:paragraph-properties style:punctuation-wrap="simple"/>
    </style:style>
    <style:style style:name="T9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8" style:parent-style-name="Normal" style:family="paragraph">
      <style:paragraph-properties style:punctuation-wrap="simple"/>
    </style:style>
    <style:style style:name="T9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1" style:parent-style-name="Normal" style:family="paragraph">
      <style:paragraph-properties style:punctuation-wrap="simple"/>
    </style:style>
    <style:style style:name="T9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4" style:parent-style-name="Normal" style:family="paragraph">
      <style:paragraph-properties style:punctuation-wrap="simple"/>
    </style:style>
    <style:style style:name="T9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7" style:parent-style-name="Normal" style:family="paragraph">
      <style:paragraph-properties style:punctuation-wrap="simple"/>
    </style:style>
    <style:style style:name="T9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9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0" style:parent-style-name="Normal" style:family="paragraph">
      <style:paragraph-properties style:punctuation-wrap="simple"/>
    </style:style>
    <style:style style:name="T9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3" style:parent-style-name="Normal" style:family="paragraph">
      <style:paragraph-properties style:punctuation-wrap="simple"/>
    </style:style>
    <style:style style:name="T9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6" style:parent-style-name="Normal" style:family="paragraph">
      <style:paragraph-properties style:punctuation-wrap="simple"/>
    </style:style>
    <style:style style:name="T9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9" style:parent-style-name="Normal" style:family="paragraph">
      <style:paragraph-properties style:punctuation-wrap="simple"/>
    </style:style>
    <style:style style:name="T9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2" style:parent-style-name="Normal" style:family="paragraph">
      <style:paragraph-properties style:punctuation-wrap="simple"/>
    </style:style>
    <style:style style:name="T9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5" style:parent-style-name="Normal" style:family="paragraph">
      <style:paragraph-properties style:punctuation-wrap="simple"/>
    </style:style>
    <style:style style:name="T9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8" style:parent-style-name="Normal" style:family="paragraph">
      <style:paragraph-properties style:punctuation-wrap="simple"/>
    </style:style>
    <style:style style:name="T9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1" style:parent-style-name="Normal" style:family="paragraph">
      <style:paragraph-properties style:punctuation-wrap="simple"/>
    </style:style>
    <style:style style:name="T96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6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5" style:parent-style-name="Normal" style:family="paragraph">
      <style:paragraph-properties style:punctuation-wrap="simple"/>
    </style:style>
    <style:style style:name="T96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8" style:parent-style-name="Normal" style:family="paragraph">
      <style:paragraph-properties style:punctuation-wrap="simple"/>
    </style:style>
    <style:style style:name="T96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1" style:parent-style-name="Normal" style:family="paragraph">
      <style:paragraph-properties style:punctuation-wrap="simple"/>
    </style:style>
    <style:style style:name="T9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4" style:parent-style-name="Normal" style:family="paragraph">
      <style:paragraph-properties style:punctuation-wrap="simple"/>
    </style:style>
    <style:style style:name="T97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7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9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9" style:parent-style-name="Normal" style:family="paragraph">
      <style:paragraph-properties style:punctuation-wrap="simple"/>
    </style:style>
    <style:style style:name="T9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2" style:parent-style-name="Normal" style:family="paragraph">
      <style:paragraph-properties style:punctuation-wrap="simple"/>
    </style:style>
    <style:style style:name="T9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5" style:parent-style-name="Normal" style:family="paragraph">
      <style:paragraph-properties style:punctuation-wrap="simple"/>
    </style:style>
    <style:style style:name="T9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8" style:parent-style-name="Normal" style:family="paragraph">
      <style:paragraph-properties style:punctuation-wrap="simple"/>
    </style:style>
    <style:style style:name="T9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1" style:parent-style-name="Normal" style:family="paragraph">
      <style:paragraph-properties style:punctuation-wrap="simple"/>
    </style:style>
    <style:style style:name="T99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993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5" style:parent-style-name="Normal" style:family="paragraph">
      <style:paragraph-properties style:punctuation-wrap="simple"/>
    </style:style>
    <style:style style:name="T996" style:parent-style-name="Fuentedepárrafopredeter." style:family="text">
      <style:text-properties style:font-name="Arial" fo:color="#000000" fo:font-size="11pt" style:font-size-asian="11pt" style:font-size-complex="11pt"/>
    </style:style>
    <style:style style:name="T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8" style:parent-style-name="Normal" style:family="paragraph">
      <style:paragraph-properties style:punctuation-wrap="simple"/>
    </style:style>
    <style:style style:name="T99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1" style:parent-style-name="Normal" style:family="paragraph">
      <style:paragraph-properties style:punctuation-wrap="simple"/>
    </style:style>
    <style:style style:name="T100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6" style:parent-style-name="Normal" style:family="paragraph">
      <style:paragraph-properties style:punctuation-wrap="simple"/>
    </style:style>
    <style:style style:name="T10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0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0" style:parent-style-name="Normal" style:family="paragraph">
      <style:paragraph-properties style:punctuation-wrap="simple"/>
    </style:style>
    <style:style style:name="T101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3" style:parent-style-name="Normal" style:family="paragraph">
      <style:paragraph-properties style:punctuation-wrap="simple"/>
    </style:style>
    <style:style style:name="T10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7" style:parent-style-name="Normal" style:family="paragraph">
      <style:paragraph-properties style:punctuation-wrap="simple"/>
    </style:style>
    <style:style style:name="T10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0" style:parent-style-name="Normal" style:family="paragraph">
      <style:paragraph-properties style:punctuation-wrap="simple"/>
    </style:style>
    <style:style style:name="T102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5" style:parent-style-name="Normal" style:family="paragraph">
      <style:paragraph-properties style:punctuation-wrap="simple"/>
    </style:style>
    <style:style style:name="T10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9" style:parent-style-name="Normal" style:family="paragraph">
      <style:paragraph-properties style:punctuation-wrap="simple"/>
    </style:style>
    <style:style style:name="T10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2" style:parent-style-name="Normal" style:family="paragraph">
      <style:paragraph-properties style:punctuation-wrap="simple"/>
    </style:style>
    <style:style style:name="T10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5" style:parent-style-name="Normal" style:family="paragraph">
      <style:paragraph-properties style:punctuation-wrap="simple"/>
    </style:style>
    <style:style style:name="T10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8" style:parent-style-name="Normal" style:family="paragraph">
      <style:paragraph-properties style:punctuation-wrap="simple"/>
    </style:style>
    <style:style style:name="T103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1" style:parent-style-name="Normal" style:family="paragraph">
      <style:paragraph-properties style:punctuation-wrap="simple"/>
    </style:style>
    <style:style style:name="T104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4" style:parent-style-name="Normal" style:family="paragraph">
      <style:paragraph-properties style:punctuation-wrap="simple"/>
    </style:style>
    <style:style style:name="T104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0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9" style:parent-style-name="Normal" style:family="paragraph">
      <style:paragraph-properties style:punctuation-wrap="simple"/>
    </style:style>
    <style:style style:name="T10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2" style:parent-style-name="Normal" style:family="paragraph">
      <style:paragraph-properties style:punctuation-wrap="simple"/>
    </style:style>
    <style:style style:name="T10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5" style:parent-style-name="Normal" style:family="paragraph">
      <style:paragraph-properties style:punctuation-wrap="simple"/>
    </style:style>
    <style:style style:name="T10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8" style:parent-style-name="Normal" style:family="paragraph">
      <style:paragraph-properties style:punctuation-wrap="simple"/>
    </style:style>
    <style:style style:name="T10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1" style:parent-style-name="Normal" style:family="paragraph">
      <style:paragraph-properties style:punctuation-wrap="simple"/>
    </style:style>
    <style:style style:name="T10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4" style:parent-style-name="Normal" style:family="paragraph">
      <style:paragraph-properties style:punctuation-wrap="simple"/>
    </style:style>
    <style:style style:name="T10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7" style:parent-style-name="Normal" style:family="paragraph">
      <style:paragraph-properties style:punctuation-wrap="simple"/>
    </style:style>
    <style:style style:name="T10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0" style:parent-style-name="Normal" style:family="paragraph">
      <style:paragraph-properties style:punctuation-wrap="simple"/>
    </style:style>
    <style:style style:name="T10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3" style:parent-style-name="Normal" style:family="paragraph">
      <style:paragraph-properties style:punctuation-wrap="simple"/>
    </style:style>
    <style:style style:name="T10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6" style:parent-style-name="Normal" style:family="paragraph">
      <style:paragraph-properties style:punctuation-wrap="simple"/>
    </style:style>
    <style:style style:name="T10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9" style:parent-style-name="Normal" style:family="paragraph">
      <style:paragraph-properties style:punctuation-wrap="simple"/>
    </style:style>
    <style:style style:name="T108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2" style:parent-style-name="Normal" style:family="paragraph">
      <style:paragraph-properties style:punctuation-wrap="simple"/>
    </style:style>
    <style:style style:name="T108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5" style:parent-style-name="Normal" style:family="paragraph">
      <style:paragraph-properties style:punctuation-wrap="simple"/>
    </style:style>
    <style:style style:name="T108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8" style:parent-style-name="Normal" style:family="paragraph">
      <style:paragraph-properties style:punctuation-wrap="simple"/>
    </style:style>
    <style:style style:name="T108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1" style:parent-style-name="Normal" style:family="paragraph">
      <style:paragraph-properties style:punctuation-wrap="simple"/>
    </style:style>
    <style:style style:name="T109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4" style:parent-style-name="Normal" style:family="paragraph">
      <style:paragraph-properties style:punctuation-wrap="simple"/>
    </style:style>
    <style:style style:name="T109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7" style:parent-style-name="Normal" style:family="paragraph">
      <style:paragraph-properties style:punctuation-wrap="simple"/>
    </style:style>
    <style:style style:name="T10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0" style:parent-style-name="Normal" style:family="paragraph">
      <style:paragraph-properties style:punctuation-wrap="simple"/>
    </style:style>
    <style:style style:name="T11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3" style:parent-style-name="Normal" style:family="paragraph">
      <style:paragraph-properties style:punctuation-wrap="simple"/>
    </style:style>
    <style:style style:name="T11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6" style:parent-style-name="Normal" style:family="paragraph">
      <style:paragraph-properties style:punctuation-wrap="simple"/>
    </style:style>
    <style:style style:name="T11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9" style:parent-style-name="Normal" style:family="paragraph">
      <style:paragraph-properties style:punctuation-wrap="simple"/>
    </style:style>
    <style:style style:name="T1110" style:parent-style-name="Fuentedepárrafopredeter." style:family="text">
      <style:text-properties style:font-name="Arial" fo:color="#000000" fo:font-size="11pt" style:font-size-asian="11pt" style:font-size-complex="11pt"/>
    </style:style>
    <style:style style:name="P1111" style:parent-style-name="Normal" style:master-page-name="MP4" style:family="paragraph">
      <style:paragraph-properties fo:break-before="page"/>
    </style:style>
    <style:style style:name="T11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3" style:parent-style-name="Normal" style:family="paragraph">
      <style:paragraph-properties style:punctuation-wrap="simple"/>
    </style:style>
    <style:style style:name="T111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6" style:parent-style-name="Normal" style:family="paragraph">
      <style:paragraph-properties style:punctuation-wrap="simple"/>
    </style:style>
    <style:style style:name="T11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9" style:parent-style-name="Normal" style:family="paragraph">
      <style:paragraph-properties style:punctuation-wrap="simple"/>
    </style:style>
    <style:style style:name="T11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2" style:parent-style-name="Normal" style:family="paragraph">
      <style:paragraph-properties style:punctuation-wrap="simple"/>
    </style:style>
    <style:style style:name="T112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2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6" style:parent-style-name="Normal" style:family="paragraph">
      <style:paragraph-properties style:punctuation-wrap="simple"/>
    </style:style>
    <style:style style:name="T11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2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0" style:parent-style-name="Normal" style:family="paragraph">
      <style:paragraph-properties style:punctuation-wrap="simple"/>
    </style:style>
    <style:style style:name="T113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4" style:parent-style-name="Normal" style:family="paragraph">
      <style:paragraph-properties style:punctuation-wrap="simple"/>
    </style:style>
    <style:style style:name="T11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7" style:parent-style-name="Normal" style:family="paragraph">
      <style:paragraph-properties style:punctuation-wrap="simple"/>
    </style:style>
    <style:style style:name="T11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0" style:parent-style-name="Normal" style:family="paragraph">
      <style:paragraph-properties style:punctuation-wrap="simple"/>
    </style:style>
    <style:style style:name="T11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3" style:parent-style-name="Normal" style:family="paragraph">
      <style:paragraph-properties style:punctuation-wrap="simple"/>
    </style:style>
    <style:style style:name="T11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6" style:parent-style-name="Normal" style:family="paragraph">
      <style:paragraph-properties style:punctuation-wrap="simple"/>
    </style:style>
    <style:style style:name="T11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9" style:parent-style-name="Normal" style:family="paragraph">
      <style:paragraph-properties style:punctuation-wrap="simple"/>
    </style:style>
    <style:style style:name="T11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2" style:parent-style-name="Normal" style:family="paragraph">
      <style:paragraph-properties style:punctuation-wrap="simple"/>
    </style:style>
    <style:style style:name="T11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5" style:parent-style-name="Normal" style:family="paragraph">
      <style:paragraph-properties style:punctuation-wrap="simple"/>
    </style:style>
    <style:style style:name="T11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8" style:parent-style-name="Normal" style:family="paragraph">
      <style:paragraph-properties style:punctuation-wrap="simple"/>
    </style:style>
    <style:style style:name="T115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1" style:parent-style-name="Normal" style:family="paragraph">
      <style:paragraph-properties style:punctuation-wrap="simple"/>
    </style:style>
    <style:style style:name="T1162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4" style:parent-style-name="Normal" style:family="paragraph">
      <style:paragraph-properties style:punctuation-wrap="simple"/>
    </style:style>
    <style:style style:name="T116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7" style:parent-style-name="Normal" style:family="paragraph">
      <style:paragraph-properties style:punctuation-wrap="simple"/>
    </style:style>
    <style:style style:name="T1168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0" style:parent-style-name="Normal" style:family="paragraph">
      <style:paragraph-properties style:punctuation-wrap="simple"/>
    </style:style>
    <style:style style:name="T1171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17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1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4" style:parent-style-name="Normal" style:family="paragraph">
      <style:paragraph-properties style:punctuation-wrap="simple"/>
    </style:style>
    <style:style style:name="T1175" style:parent-style-name="Fuentedepárrafopredeter." style:family="text">
      <style:text-properties style:font-name="Arial" fo:color="#000000" fo:font-size="9pt" style:font-size-asian="9pt" style:font-size-complex="9pt"/>
    </style:style>
    <style:style style:name="T1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8" style:parent-style-name="Normal" style:family="paragraph">
      <style:paragraph-properties style:punctuation-wrap="simple"/>
    </style:style>
    <style:style style:name="T1179" style:parent-style-name="Fuentedepárrafopredeter." style:family="text">
      <style:text-properties style:font-name="Arial" fo:color="#000000" fo:font-size="8pt" style:font-size-asian="8pt" style:font-size-complex="8pt"/>
    </style:style>
    <style:style style:name="T1180" style:parent-style-name="Fuentedepárrafopredeter." style:family="text">
      <style:text-properties style:font-name="Arial" fo:color="#000000" fo:font-size="8pt" style:font-size-asian="8pt" style:font-size-complex="8pt"/>
    </style:style>
    <style:style style:name="T1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2" style:parent-style-name="Normal" style:family="paragraph">
      <style:paragraph-properties style:punctuation-wrap="simple"/>
    </style:style>
    <style:style style:name="T1183" style:parent-style-name="Fuentedepárrafopredeter." style:family="text">
      <style:text-properties style:font-name="Arial" fo:color="#000000" fo:font-size="8pt" style:font-size-asian="8pt" style:font-size-complex="8pt"/>
    </style:style>
    <style:style style:name="T11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5" style:parent-style-name="Normal" style:family="paragraph">
      <style:paragraph-properties style:punctuation-wrap="simple"/>
    </style:style>
    <style:style style:name="T1186" style:parent-style-name="Fuentedepárrafopredeter." style:family="text">
      <style:text-properties style:font-name="Arial" fo:color="#000000" fo:font-size="8pt" style:font-size-asian="8pt" style:font-size-complex="8pt"/>
    </style:style>
    <style:style style:name="T11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2" style:parent-style-name="Normal" style:family="paragraph">
      <style:paragraph-properties style:punctuation-wrap="simple"/>
    </style:style>
    <style:style style:name="T1193" style:parent-style-name="Fuentedepárrafopredeter." style:family="text">
      <style:text-properties style:font-name="Times New Roman" fo:color="#000000"/>
    </style:style>
    <style:style style:name="T1194" style:parent-style-name="Fuentedepárrafopredeter." style:family="text">
      <style:text-properties style:font-name="Times New Roman" fo:font-weight="bold" style:font-weight-asian="bold" fo:color="#000000"/>
    </style:style>
    <style:style style:name="T1195" style:parent-style-name="Fuentedepárrafopredeter." style:family="text">
      <style:text-properties style:font-name="Times New Roman" fo:color="#000000"/>
    </style:style>
    <style:style style:name="T1196" style:parent-style-name="Fuentedepárrafopredeter." style:family="text">
      <style:text-properties style:font-name="Times New Roman" fo:font-weight="bold" style:font-weight-asian="bold" fo:color="#000000"/>
    </style:style>
    <style:style style:name="T1197" style:parent-style-name="Fuentedepárrafopredeter." style:family="text">
      <style:text-properties style:font-name="Times New Roman" fo:color="#000000"/>
    </style:style>
    <style:style style:name="T1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9" style:parent-style-name="Normal" style:family="paragraph">
      <style:paragraph-properties style:punctuation-wrap="simple"/>
    </style:style>
    <style:style style:name="T120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3" style:parent-style-name="Normal" style:family="paragraph">
      <style:paragraph-properties style:punctuation-wrap="simple"/>
    </style:style>
    <style:style style:name="T1204" style:parent-style-name="Fuentedepárrafopredeter." style:family="text">
      <style:text-properties style:font-name="Arial" fo:color="#000000" fo:font-size="9pt" style:font-size-asian="9pt" style:font-size-complex="9pt"/>
    </style:style>
    <style:style style:name="T1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6" style:parent-style-name="Normal" style:family="paragraph">
      <style:paragraph-properties style:punctuation-wrap="simple"/>
    </style:style>
    <style:style style:name="T1207" style:parent-style-name="Fuentedepárrafopredeter." style:family="text">
      <style:text-properties style:font-name="Arial" fo:color="#000000" fo:font-size="9pt" style:font-size-asian="9pt" style:font-size-complex="9pt"/>
    </style:style>
    <style:style style:name="T1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9" style:parent-style-name="Normal" style:family="paragraph">
      <style:paragraph-properties style:punctuation-wrap="simple"/>
    </style:style>
    <style:style style:name="T12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2" style:parent-style-name="Normal" style:family="paragraph">
      <style:paragraph-properties style:punctuation-wrap="simple"/>
    </style:style>
    <style:style style:name="T12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5" style:parent-style-name="Normal" style:family="paragraph">
      <style:paragraph-properties style:punctuation-wrap="simple"/>
    </style:style>
    <style:style style:name="T12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8" style:parent-style-name="Normal" style:family="paragraph">
      <style:paragraph-properties style:punctuation-wrap="simple"/>
    </style:style>
    <style:style style:name="T121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2" style:parent-style-name="Normal" style:family="paragraph">
      <style:paragraph-properties style:punctuation-wrap="simple"/>
    </style:style>
    <style:style style:name="T12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5" style:parent-style-name="Normal" style:family="paragraph">
      <style:paragraph-properties style:punctuation-wrap="simple"/>
    </style:style>
    <style:style style:name="T12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8" style:parent-style-name="Normal" style:family="paragraph">
      <style:paragraph-properties style:punctuation-wrap="simple"/>
    </style:style>
    <style:style style:name="T122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1" style:parent-style-name="Normal" style:family="paragraph">
      <style:paragraph-properties style:punctuation-wrap="simple"/>
    </style:style>
    <style:style style:name="T12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4" style:parent-style-name="Normal" style:family="paragraph">
      <style:paragraph-properties style:punctuation-wrap="simple"/>
    </style:style>
    <style:style style:name="T12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7" style:parent-style-name="Normal" style:family="paragraph">
      <style:paragraph-properties style:punctuation-wrap="simple"/>
    </style:style>
    <style:style style:name="T123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0" style:parent-style-name="Normal" style:family="paragraph">
      <style:paragraph-properties style:punctuation-wrap="simple"/>
    </style:style>
    <style:style style:name="T124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3" style:parent-style-name="Normal" style:family="paragraph">
      <style:paragraph-properties style:punctuation-wrap="simple"/>
    </style:style>
    <style:style style:name="T12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6" style:parent-style-name="Normal" style:family="paragraph">
      <style:paragraph-properties style:punctuation-wrap="simple"/>
    </style:style>
    <style:style style:name="T12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9" style:parent-style-name="Normal" style:family="paragraph">
      <style:paragraph-properties style:punctuation-wrap="simple"/>
    </style:style>
    <style:style style:name="T125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2" style:parent-style-name="Normal" style:family="paragraph">
      <style:paragraph-properties style:punctuation-wrap="simple"/>
    </style:style>
    <style:style style:name="T125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5" style:parent-style-name="Normal" style:family="paragraph">
      <style:paragraph-properties style:punctuation-wrap="simple"/>
    </style:style>
    <style:style style:name="T125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8" style:parent-style-name="Normal" style:family="paragraph">
      <style:paragraph-properties style:punctuation-wrap="simple"/>
    </style:style>
    <style:style style:name="T1259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1" style:parent-style-name="Normal" style:family="paragraph">
      <style:paragraph-properties style:punctuation-wrap="simple"/>
    </style:style>
    <style:style style:name="T126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4" style:parent-style-name="Normal" style:family="paragraph">
      <style:paragraph-properties style:punctuation-wrap="simple"/>
    </style:style>
    <style:style style:name="T1265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7" style:parent-style-name="Normal" style:family="paragraph">
      <style:paragraph-properties style:punctuation-wrap="simple"/>
    </style:style>
    <style:style style:name="T126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0" style:parent-style-name="Normal" style:family="paragraph">
      <style:paragraph-properties style:punctuation-wrap="simple"/>
    </style:style>
    <style:style style:name="T12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3" style:parent-style-name="Normal" style:family="paragraph">
      <style:paragraph-properties style:punctuation-wrap="simple"/>
    </style:style>
    <style:style style:name="T12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6" style:parent-style-name="Normal" style:family="paragraph">
      <style:paragraph-properties style:punctuation-wrap="simple"/>
    </style:style>
    <style:style style:name="T12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0" style:parent-style-name="Normal" style:family="paragraph">
      <style:paragraph-properties style:punctuation-wrap="simple"/>
    </style:style>
    <style:style style:name="T12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3" style:parent-style-name="Normal" style:family="paragraph">
      <style:paragraph-properties style:punctuation-wrap="simple"/>
    </style:style>
    <style:style style:name="T128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6" style:parent-style-name="Normal" style:family="paragraph">
      <style:paragraph-properties style:punctuation-wrap="simple"/>
    </style:style>
    <style:style style:name="T128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9" style:parent-style-name="Normal" style:family="paragraph">
      <style:paragraph-properties style:punctuation-wrap="simple"/>
    </style:style>
    <style:style style:name="T129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2" style:parent-style-name="Normal" style:family="paragraph">
      <style:paragraph-properties style:punctuation-wrap="simple"/>
    </style:style>
    <style:style style:name="T129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29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6" style:parent-style-name="Normal" style:family="paragraph">
      <style:paragraph-properties style:punctuation-wrap="simple"/>
    </style:style>
    <style:style style:name="T129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8" style:parent-style-name="Fuentedepárrafopredeter." style:family="text">
      <style:text-properties style:font-name="Arial" fo:color="#000000" fo:font-size="11pt" style:font-size-asian="11pt" style:font-size-complex="11pt"/>
    </style:style>
    <style:style style:name="T12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0" style:parent-style-name="Normal" style:family="paragraph">
      <style:paragraph-properties style:punctuation-wrap="simple"/>
    </style:style>
    <style:style style:name="T1301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3" style:parent-style-name="Normal" style:family="paragraph">
      <style:paragraph-properties style:punctuation-wrap="simple"/>
    </style:style>
    <style:style style:name="T130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6" style:parent-style-name="Normal" style:family="paragraph">
      <style:paragraph-properties style:punctuation-wrap="simple"/>
    </style:style>
    <style:style style:name="T13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9" style:parent-style-name="Normal" style:family="paragraph">
      <style:paragraph-properties style:punctuation-wrap="simple"/>
    </style:style>
    <style:style style:name="T131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2" style:parent-style-name="Normal" style:family="paragraph">
      <style:paragraph-properties style:punctuation-wrap="simple"/>
    </style:style>
    <style:style style:name="T131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5" style:parent-style-name="Normal" style:family="paragraph">
      <style:paragraph-properties style:punctuation-wrap="simple"/>
    </style:style>
    <style:style style:name="T131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9" style:parent-style-name="Normal" style:family="paragraph">
      <style:paragraph-properties style:punctuation-wrap="simple"/>
    </style:style>
    <style:style style:name="T132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2" style:parent-style-name="Normal" style:family="paragraph">
      <style:paragraph-properties style:punctuation-wrap="simple"/>
    </style:style>
    <style:style style:name="T132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5" style:parent-style-name="Normal" style:family="paragraph">
      <style:paragraph-properties style:punctuation-wrap="simple"/>
    </style:style>
    <style:style style:name="T132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9" style:parent-style-name="Normal" style:family="paragraph">
      <style:paragraph-properties style:punctuation-wrap="simple"/>
    </style:style>
    <style:style style:name="T133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2" style:parent-style-name="Normal" style:family="paragraph">
      <style:paragraph-properties style:punctuation-wrap="simple"/>
    </style:style>
    <style:style style:name="T133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5" style:parent-style-name="Normal" style:family="paragraph">
      <style:paragraph-properties style:punctuation-wrap="simple"/>
    </style:style>
    <style:style style:name="T133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9" style:parent-style-name="Normal" style:family="paragraph">
      <style:paragraph-properties style:punctuation-wrap="simple"/>
    </style:style>
    <style:style style:name="T1340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2" style:parent-style-name="Normal" style:family="paragraph">
      <style:paragraph-properties style:punctuation-wrap="simple"/>
    </style:style>
    <style:style style:name="T13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5" style:parent-style-name="Normal" style:family="paragraph">
      <style:paragraph-properties style:punctuation-wrap="simple"/>
    </style:style>
    <style:style style:name="T1346" style:parent-style-name="Fuentedepárrafopredeter." style:family="text">
      <style:text-properties style:font-name="Arial" fo:color="#000000" fo:font-size="11pt" style:font-size-asian="11pt" style:font-size-complex="11pt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2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5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3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4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3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5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67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9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7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96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>
      <style:graphic-properties style:wrap="parallel" style:wrap-contour="false" draw:fill="none" draw:stroke="solid" svg:stroke-width="0.0110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96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1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">
      <style:graphic-properties style:wrap="parallel" style:wrap-contour="false" style:writing-mode="lr-tb" draw:fill="solid" draw:fill-color="#e5e5e5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2"><draw:connector draw:type="line" svg:x1="1.94028in" svg:y1="9.08889in" svg:x2="1.94097in" svg:y2="10.175in" draw:z-index="251705856" draw:id="id0" draw:style-name="a0" draw:name="Shape51" text:anchor-type="paragraph"><svg:title/><svg:desc/></draw:connector></text:span><text:span text:style-name="T3"><draw:frame draw:z-index="251634176" draw:id="id1" draw:style-name="a1" draw:name="Shape61" text:anchor-type="paragraph" svg:x="2.1875in" svg:y="9.39236in" svg:width="0.56458in" svg:height="0.18472in" style:rel-width="scale" style:rel-height="scale"><draw:text-box><text:p text:style-name="P4"><text:span text:style-name="T5">Importe<text:s/></text:span></text:p></draw:text-box><svg:title/><svg:desc/></draw:frame></text:span><text:span text:style-name="T6"><draw:frame draw:z-index="251692544" draw:id="id2" draw:style-name="a2" draw:name="Shape60" text:anchor-type="paragraph" svg:x="5.85208in" svg:y="9.32292in" svg:width="0.8125in" svg:height="0.18472in" style:rel-width="scale" style:rel-height="scale"><draw:text-box><text:p text:style-name="P7"><text:span text:style-name="T8">subvención<text:s/></text:span></text:p></draw:text-box><svg:title/><svg:desc/></draw:frame></text:span><text:span text:style-name="T9"><draw:frame draw:z-index="251663872" draw:id="id3" draw:style-name="a3" draw:name="Shape59" text:anchor-type="paragraph" svg:x="4.68472in" svg:y="9.32292in" svg:width="0.71458in" svg:height="0.18472in" style:rel-width="scale" style:rel-height="scale"><draw:text-box><text:p text:style-name="P10"><text:span text:style-name="T11">colectivos<text:s/></text:span></text:p></draw:text-box><svg:title/><svg:desc/></draw:frame></text:span><text:span text:style-name="T12"><draw:frame draw:z-index="251685376" draw:id="id4" draw:style-name="a4" draw:name="Shape58" text:anchor-type="paragraph" svg:x="5.97986in" svg:y="9.12014in" svg:width="0.56458in" svg:height="0.18472in" style:rel-width="scale" style:rel-height="scale"><draw:text-box><text:p text:style-name="P13"><text:span text:style-name="T14">Importe<text:s/></text:span></text:p></draw:text-box><svg:title/><svg:desc/></draw:frame></text:span><text:span text:style-name="T15"><draw:frame draw:z-index="251659776" draw:id="id5" draw:style-name="a5" draw:name="Shape57" text:anchor-type="paragraph" svg:x="4.76111in" svg:y="9.12014in" svg:width="0.56458in" svg:height="0.18472in" style:rel-width="scale" style:rel-height="scale"><draw:text-box><text:p text:style-name="P16"><text:span text:style-name="T17">Importe<text:s/></text:span></text:p></draw:text-box><svg:title/><svg:desc/></draw:frame></text:span><text:span text:style-name="T18"><draw:connector draw:type="line" svg:x1="6.76806in" svg:y1="9.08889in" svg:x2="6.76875in" svg:y2="10.175in" draw:z-index="251726336" draw:id="id6" draw:style-name="a6" draw:name="Shape56" text:anchor-type="paragraph"><svg:title/><svg:desc/></draw:connector></text:span><text:span text:style-name="T19"><draw:connector draw:type="line" svg:x1="5.70972in" svg:y1="9.08889in" svg:x2="5.71042in" svg:y2="10.175in" draw:z-index="251718144" draw:id="id7" draw:style-name="a7" draw:name="Shape55" text:anchor-type="paragraph"><svg:title/><svg:desc/></draw:connector></text:span><text:span text:style-name="T20"><draw:connector draw:type="line" svg:x1="4.33125in" svg:y1="9.08889in" svg:x2="4.33194in" svg:y2="10.175in" draw:z-index="251716096" draw:id="id8" draw:style-name="a8" draw:name="Shape54" text:anchor-type="paragraph"><svg:title/><svg:desc/></draw:connector></text:span><text:span text:style-name="T21"><draw:connector draw:type="line" svg:x1="2.95347in" svg:y1="9.08889in" svg:x2="2.95417in" svg:y2="10.175in" draw:z-index="251708928" draw:id="id9" draw:style-name="a9" draw:name="Shape53" text:anchor-type="paragraph"><svg:title/><svg:desc/></draw:connector></text:span><draw:custom-shape svg:x="1.94375in" svg:y="9.08889in" svg:width="1.00556in" svg:height="1.08542in" draw:z-index="251870720" draw:id="id10" draw:style-name="a10" draw:name="Shape52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2.95694in" svg:y="9.08889in" svg:width="1.37014in" svg:height="1.08542in" draw:z-index="251871744" draw:id="id11" draw:style-name="a11" draw:name="Shape6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2"><draw:connector draw:type="line" svg:x1="0.7875in" svg:y1="9.08889in" svg:x2="0.78819in" svg:y2="10.175in" draw:z-index="251700736" draw:id="id12" draw:style-name="a12" draw:name="Shape50" text:anchor-type="paragraph"><svg:title/><svg:desc/></draw:connector></text:span><text:span text:style-name="T23"><draw:connector draw:type="line" svg:x1="0.78403in" svg:y1="9.08472in" svg:x2="6.77222in" svg:y2="9.08542in" draw:z-index="251729408" draw:id="id13" draw:style-name="a13" draw:name="Shape49" text:anchor-type="paragraph"><svg:title/><svg:desc/></draw:connector></text:span><text:span text:style-name="T24"><draw:frame draw:z-index="251628032" draw:id="id14" draw:style-name="a14" draw:name="Shape48" text:anchor-type="paragraph" svg:x="0.7875in" svg:y="8.7625in" svg:width="5.49167in" svg:height="0.18472in" style:rel-width="scale" style:rel-height="scale"><draw:text-box><text:p text:style-name="P25"><text:span text:style-name="T26">Bono especial damnificados Volcán de La Palma), asciende a 308.779,32 euros.<text:s/></text:span></text:p></draw:text-box><svg:title/><svg:desc/></draw:frame></text:span><text:span text:style-name="T27"><draw:frame draw:z-index="251618816" draw:id="id15" draw:style-name="a15" draw:name="Shape47" text:anchor-type="paragraph" svg:x="0.7875in" svg:y="8.58681in" svg:width="6.46875in" svg:height="0.18472in" style:rel-width="scale" style:rel-height="scale"><draw:text-box><text:p text:style-name="P28"><text:span text:style-name="T29">tarjetas bonificadas (Bono Residente Canario, en sus distintas modalidades, Bono Estudiante y<text:s/></text:span></text:p></draw:text-box><svg:title/><svg:desc/></draw:frame></text:span><text:span text:style-name="T30"><draw:frame draw:z-index="251613696" draw:id="id16" draw:style-name="a16" draw:name="Shape46" text:anchor-type="paragraph" svg:x="0.7875in" svg:y="8.41111in" svg:width="6.54861in" svg:height="0.18472in" style:rel-width="scale" style:rel-height="scale"><draw:text-box><text:p text:style-name="P31"><text:span text:style-name="T32">(3%), el resultado del importe a subvencionar en concepto de transporte de usuarios titulares de<text:s/></text:span></text:p></draw:text-box><svg:title/><svg:desc/></draw:frame></text:span><text:span text:style-name="T33"><draw:frame draw:z-index="251609600" draw:id="id17" draw:style-name="a17" draw:name="Shape45" text:anchor-type="paragraph" svg:x="0.7875in" svg:y="8.23542in" svg:width="6.35417in" svg:height="0.18472in" style:rel-width="scale" style:rel-height="scale"><draw:text-box><text:p text:style-name="P34"><text:span text:style-name="T35">318.042,70 euros. Una vez descontado a esta cantidad, el<text:s/></text:span><text:span text:style-name="T36">impuesto general indirecto canario<text:s/></text:span></text:p></draw:text-box><svg:title/><svg:desc/></draw:frame></text:span><text:span text:style-name="T37"><draw:frame draw:z-index="251604480" draw:id="id18" draw:style-name="a18" draw:name="Shape44" text:anchor-type="paragraph" svg:x="0.7875in" svg:y="8.05972in" svg:width="6.68889in" svg:height="0.18472in" style:rel-width="scale" style:rel-height="scale"><draw:text-box><text:p text:style-name="P38"><text:span text:style-name="T39">efectuadas, por lo tanto, la cuantía resultado de la diferencia entre ambas cantidades es la misma,<text:s/></text:span></text:p></draw:text-box><svg:title/><svg:desc/></draw:frame></text:span><text:span text:style-name="T40"><draw:frame draw:z-index="251591168" draw:id="id19" draw:style-name="a19" draw:name="Shape43" text:anchor-type="paragraph" svg:x="5.77986in" svg:y="7.88889in" svg:width="0.24514in" svg:height="0.17639in" style:rel-width="scale" style:rel-height="scale"><draw:text-box><text:p text:style-name="P41"><text:span text:style-name="T42">,00<text:s/></text:span></text:p></draw:text-box><svg:title/><svg:desc/></draw:frame></text:span><text:span text:style-name="T43"><draw:frame draw:z-index="251599360" draw:id="id20" draw:style-name="a20" draw:name="Shape42" text:anchor-type="paragraph" svg:x="6.07569in" svg:y="7.88403in" svg:width="1.33889in" svg:height="0.18472in" style:rel-width="scale" style:rel-height="scale"><draw:text-box><text:p text:style-name="P44"><text:span text:style-name="T45">euros, las recargas<text:s/></text:span></text:p></draw:text-box><svg:title/><svg:desc/></draw:frame></text:span><text:span text:style-name="T46"><draw:connector draw:type="line" svg:x1="0.78403in" svg:y1="10.17778in" svg:x2="6.77222in" svg:y2="10.17847in" draw:z-index="251734528" draw:id="id21" draw:style-name="a21" draw:name="Shape72" text:anchor-type="paragraph"><svg:title/><svg:desc/></draw:connector></text:span><text:span text:style-name="T47"><draw:connector draw:type="line" svg:x1="0.48819in" svg:y1="11.33194in" svg:x2="7.68264in" svg:y2="11.33264in" draw:z-index="251433472" draw:id="id22" draw:style-name="a22" draw:name="Shape81" text:anchor-type="paragraph"><svg:title/><svg:desc/></draw:connector></text:span><text:span text:style-name="T48"><draw:frame draw:z-index="251439616" draw:id="id23" draw:style-name="a23" draw:name="Shape80" text:anchor-type="paragraph" svg:x="1.45347in" svg:y="11.22431in" svg:width="2.71319in" svg:height="0.13472in" style:rel-width="scale" style:rel-height="scale"><draw:text-box><text:p text:style-name="P49"><text:span text:style-name="T50">https://sedeelectronica.cabildodelapalma.es/validacion/</text:span></text:p></draw:text-box><svg:title/><svg:desc/></draw:frame></text:span><text:span text:style-name="T51"><draw:frame draw:z-index="251410944" draw:id="id24" draw:style-name="a24" draw:name="Shape79" text:anchor-type="paragraph" svg:x="1.45347in" svg:y="11.09653in" svg:width="2.96042in" svg:height="0.13472in" style:rel-width="scale" style:rel-height="scale"><draw:text-box><text:p text:style-name="P52"><text:span text:style-name="T53">Código de<text:s/></text:span><text:span text:style-name="T54">verificación electrónica: 14612674577727331465</text:span></text:p></draw:text-box><svg:title/><svg:desc/></draw:frame></text:span><text:span text:style-name="T55"><draw:frame draw:z-index="251402752" draw:id="id25" draw:style-name="a25" draw:name="Shape78" text:anchor-type="paragraph" svg:x="1.45347in" svg:y="10.96875in" svg:width="4.97708in" svg:height="0.13472in" style:rel-width="scale" style:rel-height="scale"><draw:text-box><text:p text:style-name="P56"><text:span text:style-name="T57">Cabildo Insular de La Palma. El registro realizado está amparado en el Artículo 16 de la Ley 39/2015.</text:span></text:p></draw:text-box><svg:title/><svg:desc/></draw:frame></text:span><text:span text:style-name="T58"><draw:connector draw:type="line" svg:x1="7.67847in" svg:y1="10.94583in" svg:x2="7.67917in" svg:y2="11.32986in" draw:z-index="251426304" draw:id="id26" draw:style-name="a26" draw:name="Shape77" text:anchor-type="paragraph"><svg:title/><svg:desc/></draw:connector></text:span><text:span text:style-name="T59"><draw:connector draw:type="line" svg:x1="1.37847in" svg:y1="10.94583in" svg:x2="1.37917in" svg:y2="11.32986in" draw:z-index="251417088" draw:id="id27" draw:style-name="a27" draw:name="Shape76" text:anchor-type="paragraph"><svg:title/><svg:desc/></draw:connector></text:span><text:span text:style-name="T60"><draw:connector draw:type="line" svg:x1="0.49167in" svg:y1="10.94583in" svg:x2="0.49236in" svg:y2="11.32986in" draw:z-index="251412992" draw:id="id28" draw:style-name="a28" draw:name="Shape75" text:anchor-type="paragraph"><svg:title/><svg:desc/></draw:connector></text:span><text:span text:style-name="T61"><draw:connector draw:type="line" svg:x1="0.48819in" svg:y1="10.94236in" svg:x2="7.68264in" svg:y2="10.94306in" draw:z-index="251429376" draw:id="id29" draw:style-name="a29" draw:name="Shape74" text:anchor-type="paragraph"><svg:title/><svg:desc/></draw:connector></text:span><text:span text:style-name="T62"><draw:frame draw:z-index="251398656" draw:id="id30" draw:style-name="a30" draw:name="Shape73" text:anchor-type="paragraph" svg:x="6.57778in" svg:y="10.34167in" svg:width="0.94306in" svg:height="0.20278in" style:rel-width="scale" style:rel-height="scale"><draw:text-box><text:p text:style-name="P63"><text:span text:style-name="T64">Página<text:s/></text:span><text:span text:style-name="T65">1</text:span><text:span text:style-name="T66"><text:s/>de<text:s/></text:span><text:span text:style-name="T67">5</text:span><text:span text:style-name="T68"><text:s/></text:span></text:p></draw:text-box><svg:title/><svg:desc/></draw:frame></text:span><text:span text:style-name="T69"><draw:frame draw:z-index="251586048" draw:id="id31" draw:style-name="a31" draw:name="Shape41" text:anchor-type="paragraph" svg:x="0.7875in" svg:y="7.88403in" svg:width="4.56528in" svg:height="0.18472in" style:rel-width="scale" style:rel-height="scale"><draw:text-box><text:p text:style-name="P70"><text:span text:style-name="T71">cancelaciones efectuadas, que ascienden a 318.042,70 euros, y 00</text:span></text:p></draw:text-box><svg:title/><svg:desc/></draw:frame></text:span><text:span text:style-name="T72"><draw:frame draw:z-index="251739648" draw:id="id32" draw:style-name="a32" draw:name="Shape71" text:anchor-type="paragraph" svg:x="6.07778in" svg:y="9.86597in" svg:width="0.325in" svg:height="0.18472in" style:rel-width="scale" style:rel-height="scale"><draw:text-box><text:p text:style-name="P73"><text:span text:style-name="T74">(3%)</text:span></text:p></draw:text-box><svg:title/><svg:desc/></draw:frame></text:span><text:span text:style-name="T75"><draw:frame draw:z-index="251679232" draw:id="id33" draw:style-name="a33" draw:name="Shape70" text:anchor-type="paragraph" svg:x="4.62153in" svg:y="9.86597in" svg:width="0.80069in" svg:height="0.18472in" style:rel-width="scale" style:rel-height="scale"><draw:text-box><text:p text:style-name="P76"><text:span text:style-name="T77">Igic incluido</text:span></text:p></draw:text-box><svg:title/><svg:desc/></draw:frame></text:span><text:span text:style-name="T78"><draw:frame draw:z-index="251694592" draw:id="id34" draw:style-name="a34" draw:name="Shape69" text:anchor-type="paragraph" svg:x="5.9625in" svg:y="9.525in" svg:width="0.55417in" svg:height="0.18472in" style:rel-width="scale" style:rel-height="scale"><draw:text-box><text:p text:style-name="P79"><text:span text:style-name="T80">sin IGIC</text:span></text:p></draw:text-box><svg:title/><svg:desc/></draw:frame></text:span><draw:custom-shape svg:x="5.71319in" svg:y="9.08889in" svg:width="1.05139in" svg:height="1.08542in" draw:z-index="251872768" draw:id="id35" draw:style-name="a35" draw:name="Shape68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4.33472in" svg:y="9.08889in" svg:width="1.37083in" svg:height="1.08542in" draw:z-index="251873792" draw:id="id36" draw:style-name="a36" draw:name="Shape6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81"><draw:frame draw:z-index="251657728" draw:id="id37" draw:style-name="a37" draw:name="Shape66" text:anchor-type="paragraph" svg:x="3.15764in" svg:y="9.59375in" svg:width="0.97083in" svg:height="0.18472in" style:rel-width="scale" style:rel-height="scale"><draw:text-box><text:p text:style-name="P82"><text:span text:style-name="T83">cancelaciones</text:span></text:p></draw:text-box><svg:title/><svg:desc/></draw:frame></text:span><text:span text:style-name="T84"><draw:frame draw:z-index="251642368" draw:id="id38" draw:style-name="a38" draw:name="Shape65" text:anchor-type="paragraph" svg:x="2.14931in" svg:y="9.59375in" svg:width="0.59375in" svg:height="0.18472in" style:rel-width="scale" style:rel-height="scale"><draw:text-box><text:p text:style-name="P85"><text:span text:style-name="T86">recargas</text:span></text:p></draw:text-box><svg:title/><svg:desc/></draw:frame></text:span><text:span text:style-name="T87"><draw:frame draw:z-index="251672064" draw:id="id39" draw:style-name="a39" draw:name="Shape64" text:anchor-type="paragraph" svg:x="4.46806in" svg:y="9.525in" svg:width="1.10139in" svg:height="0.18472in" style:rel-width="scale" style:rel-height="scale"><draw:text-box><text:p text:style-name="P88"><text:span text:style-name="T89">subvencionados</text:span></text:p></draw:text-box><svg:title/><svg:desc/></draw:frame></text:span><text:span text:style-name="T90"><draw:frame draw:z-index="251647488" draw:id="id40" draw:style-name="a40" draw:name="Shape63" text:anchor-type="paragraph" svg:x="3.46389in" svg:y="9.39236in" svg:width="0.39236in" svg:height="0.18472in" style:rel-width="scale" style:rel-height="scale"><draw:text-box><text:p text:style-name="P91"><text:span text:style-name="T92">Valor<text:s/></text:span></text:p></draw:text-box><svg:title/><svg:desc/></draw:frame></text:span><text:span text:style-name="T93"><draw:frame draw:z-index="251761152" draw:id="id41" draw:style-name="a41" draw:name="Shape11" text:anchor-type="paragraph" svg:x="0.36111in" svg:y="2.275in" svg:width="1.47153in" svg:height="0.16806in" style:rel-width="scale" style:rel-height="scale"><draw:text-box><text:p text:style-name="P94"><text:span text:style-name="T95">REGISTRO DE SALIDA</text:span></text:p></draw:text-box><svg:title/><svg:desc/></draw:frame></text:span><text:span text:style-name="T96"><draw:frame draw:z-index="251485696" draw:id="id42" draw:style-name="a42" draw:name="Shape20" text:anchor-type="paragraph" svg:x="4.86458in" svg:y="3.12778in" svg:width="2.32361in" svg:height="0.20139in" style:rel-width="scale" style:rel-height="scale"><draw:text-box><text:p text:style-name="P97"><text:span text:style-name="T98">CA/00000110/0001/000057327</text:span></text:p></draw:text-box><svg:title/><svg:desc/></draw:frame></text:span><text:span text:style-name="T99"><draw:frame draw:z-index="251481600" draw:id="id43" draw:style-name="a43" draw:name="Shape19" text:anchor-type="paragraph" svg:x="3.2375in" svg:y="3.12778in" svg:width="1.45556in" svg:height="0.20139in" style:rel-width="scale" style:rel-height="scale"><draw:text-box><text:p text:style-name="P100"><text:span text:style-name="T101">Núm. notificación:</text:span></text:p></draw:text-box><svg:title/><svg:desc/></draw:frame></text:span><text:span text:style-name="T102"><draw:frame draw:z-index="251478528" draw:id="id44" draw:style-name="a44" draw:name="Shape18" text:anchor-type="paragraph" svg:x="4.86458in" svg:y="2.93611in" svg:width="2.21111in" svg:height="0.20139in" style:rel-width="scale" style:rel-height="scale"><draw:text-box><text:p text:style-name="P103"><text:span text:style-name="T104">SANTA CRUZ DE TENERIFE</text:span></text:p></draw:text-box><svg:title/><svg:desc/></draw:frame></text:span><text:span text:style-name="T105"><draw:frame draw:z-index="251474432" draw:id="id45" draw:style-name="a45" draw:name="Shape17" text:anchor-type="paragraph" svg:x="4.86458in" svg:y="2.74375in" svg:width="0.58056in" svg:height="0.20139in" style:rel-width="scale" style:rel-height="scale"><draw:text-box><text:p text:style-name="P106"><text:span text:style-name="T107">PALMA</text:span></text:p></draw:text-box><svg:title/><svg:desc/></draw:frame></text:span><text:span text:style-name="T108"><draw:frame draw:z-index="251769344" draw:id="id46" draw:style-name="a46" draw:name="Shape16" text:anchor-type="paragraph" svg:x="0.36111in" svg:y="2.55278in" svg:width="2.03472in" svg:height="0.16806in" style:rel-width="scale" style:rel-height="scale"><draw:text-box><text:p text:style-name="P109"><text:span text:style-name="T110">Número de registro: 2023001546</text:span></text:p></draw:text-box><svg:title/><svg:desc/></draw:frame></text:span><text:span text:style-name="T111"><draw:frame draw:z-index="251468288" draw:id="id47" draw:style-name="a47" draw:name="Shape15" text:anchor-type="paragraph" svg:x="4.86458in" svg:y="2.55208in" svg:width="2.16806in" svg:height="0.20139in" style:rel-width="scale" style:rel-height="scale"><draw:text-box><text:p text:style-name="P112"><text:span text:style-name="T113">38700 SANTA CRUZ DE LA<text:s/></text:span></text:p></draw:text-box><svg:title/><svg:desc/></draw:frame></text:span><text:span text:style-name="T114"><draw:frame draw:z-index="251765248" draw:id="id48" draw:style-name="a48" draw:name="Shape14" text:anchor-type="paragraph" svg:x="0.36111in" svg:y="2.41389in" svg:width="1.84722in" svg:height="0.16806in" style:rel-width="scale" style:rel-height="scale"><draw:text-box><text:p text:style-name="P115"><text:span text:style-name="T116">Fecha de registro: 26/01/2023</text:span></text:p></draw:text-box><svg:title/><svg:desc/></draw:frame></text:span><text:span text:style-name="T117"><draw:frame draw:z-index="251465216" draw:id="id49" draw:style-name="a49" draw:name="Shape13" text:anchor-type="paragraph" svg:x="4.86458in" svg:y="2.36111in" svg:width="1.36111in" svg:height="0.20139in" style:rel-width="scale" style:rel-height="scale"><draw:text-box><text:p text:style-name="P118"><text:span text:style-name="T119">AV INDIANOS, 14</text:span></text:p></draw:text-box><svg:title/><svg:desc/></draw:frame></text:span><text:span text:style-name="T120"><draw:frame draw:z-index="251459072" draw:id="id50" draw:style-name="a50" draw:name="Shape12" text:anchor-type="paragraph" svg:x="3.89931in" svg:y="2.36111in" svg:width="0.81806in" svg:height="0.20139in" style:rel-width="scale" style:rel-height="scale"><draw:text-box><text:p text:style-name="P121"><text:span text:style-name="T122">Dirección:</text:span></text:p></draw:text-box><svg:title/><svg:desc/></draw:frame></text:span><text:span text:style-name="T123"><draw:frame draw:z-index="251491840" draw:id="id51" draw:style-name="a51" draw:name="Shape21" text:anchor-type="paragraph" svg:x="3.58194in" svg:y="3.66806in" svg:width="1.09306in" svg:height="0.18472in" style:rel-width="scale" style:rel-height="scale"><draw:text-box><text:p text:style-name="P124"><text:span text:style-name="T125">NOTIFICACIÓN</text:span></text:p></draw:text-box><svg:title/><svg:desc/></draw:frame></text:span><text:span text:style-name="T126"><draw:frame draw:z-index="251453952" draw:id="id52" draw:style-name="a52" draw:name="Shape10" text:anchor-type="paragraph" svg:x="4.86458in" svg:y="2.16944in" svg:width="1.19375in" svg:height="0.20139in" style:rel-width="scale" style:rel-height="scale"><draw:text-box><text:p text:style-name="P127"><text:span text:style-name="T128">COOPERATIVA</text:span></text:p></draw:text-box><svg:title/><svg:desc/></draw:frame></text:span><text:span text:style-name="T129"><draw:frame draw:z-index="251758080" draw:id="id53" draw:style-name="a53" draw:name="Shape9" text:anchor-type="paragraph" svg:x="0.36111in" svg:y="2.13611in" svg:width="1.54236in" svg:height="0.16806in" style:rel-width="scale" style:rel-height="scale"><draw:text-box><text:p text:style-name="P130"><text:span text:style-name="T131">CABILDO DE LA PALMA</text:span></text:p></draw:text-box><svg:title/><svg:desc/></draw:frame></text:span><text:span text:style-name="T132"><draw:frame draw:z-index="251451904" draw:id="id54" draw:style-name="a54" draw:name="Shape8" text:anchor-type="paragraph" svg:x="4.86458in" svg:y="1.97778in" svg:width="1.54583in" svg:height="0.20139in" style:rel-width="scale" style:rel-height="scale"><draw:text-box><text:p text:style-name="P133"><text:span text:style-name="T134">PALMA SOCIEDAD<text:s/></text:span></text:p></draw:text-box><svg:title/><svg:desc/></draw:frame></text:span><text:span text:style-name="T135"><draw:frame draw:z-index="251448832" draw:id="id55" draw:style-name="a55" draw:name="Shape7" text:anchor-type="paragraph" svg:x="4.86458in" svg:y="1.78611in" svg:width="2.36042in" svg:height="0.20139in" style:rel-width="scale" style:rel-height="scale"><draw:text-box><text:p text:style-name="P136"><text:span text:style-name="T137">TRANSPORTES INSULAR LA<text:s/></text:span></text:p></draw:text-box><svg:title/><svg:desc/></draw:frame></text:span><text:span text:style-name="T138"><draw:frame draw:z-index="251441664" draw:id="id56" draw:style-name="a56" draw:name="Shape6" text:anchor-type="paragraph" svg:x="3.69583in" svg:y="1.78611in" svg:width="1.02431in" svg:height="0.20139in" style:rel-width="scale" style:rel-height="scale"><draw:text-box><text:p text:style-name="P139"><text:span text:style-name="T140">Destinatario:</text:span></text:p></draw:text-box><svg:title/><svg:desc/></draw:frame></text:span><draw:custom-shape svg:x="0.33819in" svg:y="1.75625in" svg:width="2.68403in" svg:height="1.02431in" draw:z-index="251874816" draw:id="id57" draw:style-name="a57" draw:name="Shape5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4.34931in" svg:y="0.04375in" svg:width="2.67708in" svg:height="0.275in" draw:z-index="251875840" draw:id="id58" draw:style-name="a58" draw:name="Shape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1"><draw:frame draw:z-index="251748864" draw:style-name="a59" draw:name="Shape3" text:anchor-type="paragraph" svg:x="0.20417in" svg:y="-0.1125in" svg:width="1.69724in" svg:height="1.01024in" style:rel-width="scale" style:rel-height="scale"><draw:image xlink:href="media/image1.png" xlink:type="simple" xlink:show="embed" xlink:actuate="onLoad"/><svg:title/><svg:desc/></draw:frame></text:span><text:span text:style-name="T142"><draw:frame draw:z-index="251751936" draw:id="id59" draw:style-name="a60" draw:name="Shape2" text:anchor-type="paragraph" svg:x="6.92639in" svg:y="0.12569in" svg:width="0.00208in" svg:height="0.19583in" style:rel-width="scale" style:rel-height="scale"><draw:text-box/><svg:title/><svg:desc/></draw:frame></text:span><draw:custom-shape svg:x="0in" svg:y="6.25in" svg:width="8.33264in" svg:height="6.25in" draw:z-index="251876864" draw:id="id60" draw:style-name="a61" draw:name="Shape3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3"><draw:frame draw:z-index="251581952" draw:id="id61" draw:style-name="a62" draw:name="Shape40" text:anchor-type="paragraph" svg:x="0.7875in" svg:y="7.70833in" svg:width="6.69444in" svg:height="0.18472in" style:rel-width="scale" style:rel-height="scale"><draw:text-box><text:p text:style-name="P144"><text:span text:style-name="T145">estadísticas presentadas especificadas en la tabla mostrada a continuación, en la que recogen las<text:s/></text:span></text:p></draw:text-box><svg:title/><svg:desc/></draw:frame></text:span><text:span text:style-name="T146"><draw:frame draw:z-index="251578880" draw:id="id62" draw:style-name="a63" draw:name="Shape39" text:anchor-type="paragraph" svg:x="1.27917in" svg:y="7.53264in" svg:width="5.75764in" svg:height="0.18472in" style:rel-width="scale" style:rel-height="scale"><draw:text-box><text:p text:style-name="P147"><text:span text:style-name="T148">Los importes correspondientes al mes de NOVIEMBRE, tal y como se reflejan en las<text:s/></text:span></text:p></draw:text-box><svg:title/><svg:desc/></draw:frame></text:span><text:span text:style-name="T149"><draw:frame draw:z-index="251573760" draw:id="id63" draw:style-name="a64" draw:name="Shape38" text:anchor-type="paragraph" svg:x="0.7875in" svg:y="7.35694in" svg:width="4.83403in" svg:height="0.18472in" style:rel-width="scale" style:rel-height="scale"><draw:text-box><text:p text:style-name="P150"><text:span text:style-name="T151">descontar el impuesto general indirecto canario, cuantificado en un 3</text:span><text:span text:style-name="T152">%.</text:span></text:p></draw:text-box><svg:title/><svg:desc/></draw:frame></text:span><text:span text:style-name="T153"><draw:frame draw:z-index="251566592" draw:id="id64" draw:style-name="a65" draw:name="Shape37" text:anchor-type="paragraph" svg:x="0.7875in" svg:y="7.18125in" svg:width="6.48819in" svg:height="0.18472in" style:rel-width="scale" style:rel-height="scale"><draw:text-box><text:p text:style-name="P154"><text:span text:style-name="T155">el valor de las cancelaciones y el importe de las recargas efectuadas. A este importe se deberá<text:s/></text:span></text:p></draw:text-box><svg:title/><svg:desc/></draw:frame></text:span><text:span text:style-name="T156"><draw:frame draw:z-index="251560448" draw:id="id65" draw:style-name="a66" draw:name="Shape36" text:anchor-type="paragraph" svg:x="1.27917in" svg:y="7.00556in" svg:width="6.11181in" svg:height="0.18472in" style:rel-width="scale" style:rel-height="scale"><draw:text-box><text:p text:style-name="P157"><text:span text:style-name="T158">El importe de la subvención a satisfacer cada mes, será el resultado de la diferencia entre<text:s/></text:span></text:p></draw:text-box><svg:title/><svg:desc/></draw:frame></text:span><text:span text:style-name="T159"><draw:frame draw:z-index="251559424" draw:id="id66" draw:style-name="a67" draw:name="Shape35" text:anchor-type="paragraph" svg:x="0.7875in" svg:y="6.82986in" svg:width="3.66736in" svg:height="0.18472in" style:rel-width="scale" style:rel-height="scale"><draw:text-box><text:p text:style-name="P160"><text:span text:style-name="T161">se recoge en la resolución citada en el punto anterior:<text:s/></text:span></text:p></draw:text-box><svg:title/><svg:desc/></draw:frame></text:span><text:span text:style-name="T162"><draw:frame draw:z-index="251554304" draw:id="id67" draw:style-name="a68" draw:name="Shape34" text:anchor-type="paragraph" svg:x="0.7875in" svg:y="6.65417in" svg:width="6.59444in" svg:height="0.18472in" style:rel-width="scale" style:rel-height="scale"><draw:text-box><text:p text:style-name="P163"><text:span text:style-name="T164">308.779,32 euros, consecuencia del desglose que se transcribe a continuación y que igualmente<text:s/></text:span></text:p></draw:text-box><svg:title/><svg:desc/></draw:frame></text:span><text:span text:style-name="T165"><draw:frame draw:z-index="251547136" draw:id="id68" draw:style-name="a69" draw:name="Shape33" text:anchor-type="paragraph" svg:x="0.7875in" svg:y="6.47847in" svg:width="6.44444in" svg:height="0.18472in" style:rel-width="scale" style:rel-height="scale"><draw:text-box><text:p text:style-name="P166"><text:span text:style-name="T167">compensaciones por el transporte de usuarios bonificados en el mes de noviembre asciende a<text:s/></text:span></text:p></draw:text-box><svg:title/><svg:desc/></draw:frame></text:span><text:span text:style-name="T168"><draw:frame draw:z-index="251542016" draw:id="id69" draw:style-name="a70" draw:name="Shape32" text:anchor-type="paragraph" svg:x="0.7875in" svg:y="6.30278in" svg:width="6.10417in" svg:height="0.18472in" style:rel-width="scale" style:rel-height="scale"><draw:text-box><text:p text:style-name="P169"><text:span text:style-name="T170">II.</text:span><text:span text:style-name="T171"><text:s/>Atendiendo a que según consta en la resolución citada anteriormente, el importe de las<text:s/></text:span></text:p></draw:text-box><svg:title/><svg:desc/></draw:frame></text:span><draw:custom-shape svg:x="0in" svg:y="0in" svg:width="8.33264in" svg:height="6.25in" draw:z-index="251877888" draw:id="id70" draw:style-name="a71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72"><draw:frame draw:z-index="251534848" draw:id="id71" draw:style-name="a72" draw:name="Shape30" text:anchor-type="paragraph" svg:x="0.7875in" svg:y="6.12708in" svg:width="5.62778in" svg:height="0.18472in" style:rel-width="scale" style:rel-height="scale"><draw:text-box><text:p text:style-name="P173"><text:span text:style-name="T174">compensaciones del mes de noviembre de 2022, por importe de 260.629,36 euros.</text:span></text:p></draw:text-box><svg:title/><svg:desc/></draw:frame></text:span><text:span text:style-name="T175"><draw:frame draw:z-index="251529728" draw:id="id72" draw:style-name="a73" draw:name="Shape29" text:anchor-type="paragraph" svg:x="0.7875in" svg:y="5.95139in" svg:width="6.44792in" svg:height="0.18472in" style:rel-width="scale" style:rel-height="scale"><draw:text-box><text:p text:style-name="P176"><text:span text:style-name="T177">fecha 29 de diciembre de 2022 por la que se ha abonado el pago parcial correspondi</text:span><text:span text:style-name="T178">ente a las<text:s/></text:span></text:p></draw:text-box><svg:title/><svg:desc/></draw:frame></text:span><text:span text:style-name="T179"><draw:frame draw:z-index="251526656" draw:id="id73" draw:style-name="a74" draw:name="Shape28" text:anchor-type="paragraph" svg:x="0.7875in" svg:y="5.77569in" svg:width="6.30833in" svg:height="0.18472in" style:rel-width="scale" style:rel-height="scale"><draw:text-box><text:p text:style-name="P180"><text:span text:style-name="T181">I</text:span><text:span text:style-name="T182">.- Vista la resolución del Miembro Corporativo Titular de Transportes número 2022/12932 de<text:s/></text:span></text:p></draw:text-box><svg:title/><svg:desc/></draw:frame></text:span><text:span text:style-name="T183"><draw:frame draw:z-index="251521536" draw:id="id74" draw:style-name="a75" draw:name="Shape27" text:anchor-type="paragraph" svg:x="3.50972in" svg:y="5.42431in" svg:width="1.24236in" svg:height="0.18472in" style:rel-width="scale" style:rel-height="scale"><draw:text-box><text:p text:style-name="P184"><text:span text:style-name="T185">ANTECEDENTES</text:span></text:p></draw:text-box><svg:title/><svg:desc/></draw:frame></text:span><text:span text:style-name="T186"><draw:frame draw:z-index="251515392" draw:id="id75" draw:style-name="a76" draw:name="Shape26" text:anchor-type="paragraph" svg:x="0.7875in" svg:y="5.24861in" svg:width="0.00208in" svg:height="0.19583in" style:rel-width="scale" style:rel-height="scale"><draw:text-box/><svg:title/><svg:desc/></draw:frame></text:span><text:span text:style-name="T187"><draw:frame draw:z-index="251510272" draw:id="id76" draw:style-name="a77" draw:name="Shape25" text:anchor-type="paragraph" svg:x="1.27986in" svg:y="4.89722in" svg:width="4.21458in" svg:height="0.18472in" style:rel-width="scale" style:rel-height="scale"><draw:text-box><text:p text:style-name="P188"><text:span text:style-name="T189">Visto el expediente referenciado y atendiendo a los siguientes:</text:span></text:p></draw:text-box><svg:title/><svg:desc/></draw:frame></text:span><text:span text:style-name="T190"><draw:frame draw:z-index="251505152" draw:id="id77" draw:style-name="a78" draw:name="Shape24" text:anchor-type="paragraph" svg:x="2.55in" svg:y="4.54583in" svg:width="3.1625in" svg:height="0.18472in" style:rel-width="scale" style:rel-height="scale"><draw:text-box><text:p text:style-name="P191"><text:span text:style-name="T192">RESOLUCIÓN 2023/470 de fecha 26/01/2023</text:span></text:p></draw:text-box><svg:title/><svg:desc/></draw:frame></text:span><text:span text:style-name="T193"><draw:frame draw:z-index="251503104" draw:id="id78" draw:style-name="a79" draw:name="Shape23" text:anchor-type="paragraph" svg:x="0.7875in" svg:y="4.19444in" svg:width="0.65278in" svg:height="0.18472in" style:rel-width="scale" style:rel-height="scale"><draw:text-box><text:p text:style-name="P194"><text:span text:style-name="T195">siguiente:</text:span></text:p></draw:text-box><svg:title/><svg:desc/></draw:frame></text:span><text:span text:style-name="T196"><draw:frame draw:z-index="251499008" draw:id="id79" draw:style-name="a80" draw:name="Shape22" text:anchor-type="paragraph" svg:x="1.27986in" svg:y="4.01875in" svg:width="5.90972in" svg:height="0.18472in" style:rel-width="scale" style:rel-height="scale"><draw:text-box><text:p text:style-name="P197"><text:span text:style-name="T198">Por<text:s/></text:span><text:span text:style-name="T199">medio del presente escrito le comunico que el/la Sr./Sra. Consejero/a ha dictado la<text:s/></text:span></text:p></draw:text-box><svg:title/><svg:desc/></draw:frame></text:span></text:p>
      <text:soft-page-break/>
      <text:p text:style-name="P200"><text:span text:style-name="T201"><draw:frame draw:z-index="251786752" draw:id="id80" draw:style-name="a81" draw:name="Shape158" text:anchor-type="paragraph" svg:x="0.7875in" svg:y="6.16875in" svg:width="6.56042in" svg:height="0.18472in" style:rel-width="scale" style:rel-height="scale"><draw:text-box><text:p text:style-name="P202"><text:span text:style-name="T203">V.-</text:span><text:span text:style-name="T204"><text:s/>Vista la resolución 2020/6796 de fecha 2 de octubre de 2020 del Miembro Corporativo Titular<text:s/></text:span></text:p></draw:text-box><svg:title/><svg:desc/></draw:frame></text:span><text:span text:style-name="T205"><draw:frame draw:z-index="251821568" draw:id="id81" draw:style-name="a82" draw:name="Shape173" text:anchor-type="paragraph" svg:x="0.7875in" svg:y="8.62778in" svg:width="6.33056in" svg:height="0.18472in" style:rel-width="scale" style:rel-height="scale"><draw:text-box><text:p text:style-name="P206"><text:span text:style-name="T207">para la concesión de bonos destinados al fomento de la movilidad, mediante la utilización del<text:s/></text:span></text:p></draw:text-box><svg:title/><svg:desc/></draw:frame></text:span><text:span text:style-name="T208"><draw:frame draw:z-index="251818496" draw:id="id82" draw:style-name="a83" draw:name="Shape172" text:anchor-type="paragraph" svg:x="1.27917in" svg:y="8.45208in" svg:width="5.94375in" svg:height="0.18472in" style:rel-width="scale" style:rel-height="scale"><draw:text-box><text:p text:style-name="P209"><text:span text:style-name="T210">Asimismo, será de aplicación el régimen jurídico determinado en las bases reguladoras<text:s/></text:span></text:p></draw:text-box><svg:title/><svg:desc/></draw:frame></text:span><text:span text:style-name="T211"><draw:frame draw:z-index="251815424" draw:id="id83" draw:style-name="a84" draw:name="Shape171" text:anchor-type="paragraph" svg:x="0.7875in" svg:y="8.27708in" svg:width="5.03819in" svg:height="0.18472in" style:rel-width="scale" style:rel-height="scale"><draw:text-box><text:p text:style-name="P212"><text:span text:style-name="T213">concesionaria, se incluirá la hoja 4: Datos consumo real bonos mes _</text:span><text:span text:style-name="T214">___“.</text:span></text:p></draw:text-box><svg:title/><svg:desc/></draw:frame></text:span><text:span text:style-name="T215"><draw:frame draw:z-index="251814400" draw:id="id84" draw:style-name="a85" draw:name="Shape170" text:anchor-type="paragraph" svg:x="0.7875in" svg:y="8.10069in" svg:width="6.62292in" svg:height="0.18472in" style:rel-width="scale" style:rel-height="scale"><draw:text-box><text:p text:style-name="P216"><text:span text:style-name="T217">de diciembre de 2019. A estos efectos, entre las distintas estadísticas a presentar por la empresa<text:s/></text:span></text:p></draw:text-box><svg:title/><svg:desc/></draw:frame></text:span><text:span text:style-name="T218"><draw:frame draw:z-index="251812352" draw:id="id85" draw:style-name="a86" draw:name="Shape169" text:anchor-type="paragraph" svg:x="0.7875in" svg:y="7.925in" svg:width="6.73472in" svg:height="0.18472in" style:rel-width="scale" style:rel-height="scale"><draw:text-box><text:p text:style-name="P219"><text:span text:style-name="T220">consonancia con el acuerdo adoptado por el Consejo de Gobierno Insular en sesión celebrada el 5<text:s/></text:span></text:p></draw:text-box><svg:title/><svg:desc/></draw:frame></text:span><text:span text:style-name="T221"><draw:frame draw:z-index="251809280" draw:id="id86" draw:style-name="a87" draw:name="Shape168" text:anchor-type="paragraph" svg:x="0.7875in" svg:y="7.74931in" svg:width="5.99097in" svg:height="0.18472in" style:rel-width="scale" style:rel-height="scale"><draw:text-box><text:p text:style-name="P222"><text:span text:style-name="T223">diferencia entre el importe de las recargas de los usuarios y el realmente consumido, en<text:s/></text:span></text:p></draw:text-box><svg:title/><svg:desc/></draw:frame></text:span><text:span text:style-name="T224"><draw:frame draw:z-index="251806208" draw:id="id87" draw:style-name="a88" draw:name="Shape167" text:anchor-type="paragraph" svg:x="0.7875in" svg:y="7.57431in" svg:width="6.67292in" svg:height="0.18472in" style:rel-width="scale" style:rel-height="scale"><draw:text-box><text:p text:style-name="P225"><text:span text:style-name="T226">los usuarios de los distintos tipos de bonos. El Cabildo abonará al concesionario el resultado de la<text:s/></text:span></text:p></draw:text-box><svg:title/><svg:desc/></draw:frame></text:span><text:span text:style-name="T227"><draw:frame draw:z-index="251804160" draw:id="id88" draw:style-name="a89" draw:name="Shape166" text:anchor-type="paragraph" svg:x="0.7875in" svg:y="7.39792in" svg:width="6.62847in" svg:height="0.18472in" style:rel-width="scale" style:rel-height="scale"><draw:text-box><text:p text:style-name="P228"><text:span text:style-name="T229">para la obtención de las cantidades a percibir en concepto</text:span><text:span text:style-name="T230"><text:s/>de compensación por la utilización por<text:s/></text:span></text:p></draw:text-box><svg:title/><svg:desc/></draw:frame></text:span><text:span text:style-name="T231"><draw:frame draw:z-index="251802112" draw:id="id89" draw:style-name="a90" draw:name="Shape165" text:anchor-type="paragraph" svg:x="0.7875in" svg:y="7.22222in" svg:width="6.60556in" svg:height="0.18472in" style:rel-width="scale" style:rel-height="scale"><draw:text-box><text:p text:style-name="P232"><text:span text:style-name="T233">las estadísticas del mes a liquidar, en las que se incluirán los datos reales de consumo necesario<text:s/></text:span></text:p></draw:text-box><svg:title/><svg:desc/></draw:frame></text:span><text:span text:style-name="T234"><draw:frame draw:z-index="251799040" draw:id="id90" draw:style-name="a91" draw:name="Shape164" text:anchor-type="paragraph" svg:x="0.7875in" svg:y="7.04653in" svg:width="6.69167in" svg:height="0.18472in" style:rel-width="scale" style:rel-height="scale"><draw:text-box><text:p text:style-name="P235"><text:span text:style-name="T236">concepto de políticas de bonificación se realizaran a mes vencido, tras la presentación por este de<text:s/></text:span></text:p></draw:text-box><svg:title/><svg:desc/></draw:frame></text:span><text:span text:style-name="T237"><draw:frame draw:z-index="251795968" draw:id="id91" draw:style-name="a92" draw:name="Shape163" text:anchor-type="paragraph" svg:x="0.7875in" svg:y="6.87153in" svg:width="6.1in" svg:height="0.18472in" style:rel-width="scale" style:rel-height="scale"><draw:text-box><text:p text:style-name="P238"><text:span text:style-name="T239">los<text:s/></text:span><text:span text:style-name="T240">siguientes términos</text:span><text:span text:style-name="T241">: Los pagos a efectuar por el Cabildo Insular al concesionario en<text:s/></text:span></text:p></draw:text-box><svg:title/><svg:desc/></draw:frame></text:span><text:span text:style-name="T242"><draw:frame draw:z-index="251793920" draw:id="id92" draw:style-name="a93" draw:name="Shape162" text:anchor-type="paragraph" svg:x="0.7875in" svg:y="6.69583in" svg:width="6.56528in" svg:height="0.18472in" style:rel-width="scale" style:rel-height="scale"><draw:text-box><text:p text:style-name="P243"><text:span text:style-name="T244">de los servicios” del acuerdo de modificación concesional anteriormente mencionado, en<text:s/></text:span></text:p></draw:text-box><svg:title/><svg:desc/></draw:frame></text:span><text:span text:style-name="T245"><draw:frame draw:z-index="251791872" draw:id="id93" draw:style-name="a94" draw:name="Shape161" text:anchor-type="paragraph" svg:x="0.7875in" svg:y="6.51944in" svg:width="6.66806in" svg:height="0.18472in" style:rel-width="scale" style:rel-height="scale"><draw:text-box><text:p text:style-name="P246"><text:span text:style-name="T247">resuelve, apartado primero,<text:s/></text:span><text:span text:style-name="T248">modificar puntualmente el apartado 3.4” Formula<text:s/></text:span><text:span text:style-name="T249">de financiación<text:s/></text:span></text:p></draw:text-box><svg:title/><svg:desc/></draw:frame></text:span><text:span text:style-name="T250"><draw:frame draw:z-index="251788800" draw:id="id94" draw:style-name="a95" draw:name="Shape160" text:anchor-type="paragraph" svg:x="0.7875in" svg:y="6.34375in" svg:width="6.53611in" svg:height="0.18472in" style:rel-width="scale" style:rel-height="scale"><draw:text-box><text:p text:style-name="P251"><text:span text:style-name="T252">del Área de Hacienda, Recursos Humanos, Aguas, Transporte, Industria y Energía, en la que se<text:s/></text:span></text:p></draw:text-box><svg:title/><svg:desc/></draw:frame></text:span><draw:custom-shape svg:x="0in" svg:y="6.25in" svg:width="8.33264in" svg:height="6.25in" draw:z-index="251878912" draw:id="id95" draw:style-name="a96" draw:name="Shape15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53"><draw:frame draw:z-index="251825664" draw:id="id96" draw:style-name="a97" draw:name="Shape174" text:anchor-type="paragraph" svg:x="0.7875in" svg:y="8.80347in" svg:width="0.73264in" svg:height="0.18472in" style:rel-width="scale" style:rel-height="scale"><draw:text-box><text:p text:style-name="P254"><text:span text:style-name="T255">transporte<text:s/></text:span></text:p></draw:text-box><svg:title/><svg:desc/></draw:frame></text:span><text:span text:style-name="T256"><draw:frame draw:z-index="251783680" draw:id="id97" draw:style-name="a98" draw:name="Shape157" text:anchor-type="paragraph" svg:x="0.7875in" svg:y="5.81667in" svg:width="6.36319in" svg:height="0.18472in" style:rel-width="scale" style:rel-height="scale"><draw:text-box><text:p text:style-name="P257"><text:span text:style-name="T258">de La Palma del Servicio Público de Transporte Regular Interurbano de Viajeros por Carretera</text:span></text:p></draw:text-box><svg:title/><svg:desc/></draw:frame></text:span><text:span text:style-name="T259"><draw:frame draw:z-index="251780608" draw:id="id98" draw:style-name="a99" draw:name="Shape156" text:anchor-type="paragraph" svg:x="0.7875in" svg:y="5.64167in" svg:width="6.58819in" svg:height="0.18472in" style:rel-width="scale" style:rel-height="scale"><draw:text-box><text:p text:style-name="P260"><text:span text:style-name="T261">38016671, es titular de la<text:s/></text:span><text:span text:style-name="T262">concesión nº V-019-2365/40; V-018/1863/40 y concesión Sur de la Isla<text:s/></text:span></text:p></draw:text-box><svg:title/><svg:desc/></draw:frame></text:span><text:span text:style-name="T263"><draw:frame draw:z-index="251777536" draw:id="id99" draw:style-name="a100" draw:name="Shape155" text:anchor-type="paragraph" svg:x="0.7875in" svg:y="5.46597in" svg:width="6.06597in" svg:height="0.18472in" style:rel-width="scale" style:rel-height="scale"><draw:text-box><text:p text:style-name="P264"><text:span text:style-name="T265">IV.-</text:span><text:span text:style-name="T266"><text:s/>Visto que el operador de transporte, Transportes Insular La Palma, S. Coop. NIF nº F-</text:span></text:p></draw:text-box><svg:title/><svg:desc/></draw:frame></text:span><text:span text:style-name="T267"><draw:frame draw:z-index="251775488" draw:id="id100" draw:style-name="a101" draw:name="Shape154" text:anchor-type="paragraph" svg:x="0.7875in" svg:y="5.29028in" svg:width="3.45625in" svg:height="0.18472in" style:rel-width="scale" style:rel-height="scale"><draw:text-box><text:p text:style-name="P268"><text:span text:style-name="T269">por el operador en el mes inmediatamente anterior.</text:span></text:p></draw:text-box><svg:title/><svg:desc/></draw:frame></text:span><text:span text:style-name="T270"><draw:frame draw:z-index="251773440" draw:id="id101" draw:style-name="a102" draw:name="Shape153" text:anchor-type="paragraph" svg:x="0.7875in" svg:y="5.11389in" svg:width="6.70764in" svg:height="0.18472in" style:rel-width="scale" style:rel-height="scale"><draw:text-box><text:p text:style-name="P271"><text:span text:style-name="T272">por el Servicio de Transportes, la aportación equivalente al 80% de los ingresos directos obtenidos<text:s/></text:span></text:p></draw:text-box><svg:title/><svg:desc/></draw:frame></text:span><text:span text:style-name="T273"><draw:frame draw:z-index="251771392" draw:id="id102" draw:style-name="a103" draw:name="Shape152" text:anchor-type="paragraph" svg:x="0.7875in" svg:y="4.93889in" svg:width="6.70486in" svg:height="0.18472in" style:rel-width="scale" style:rel-height="scale"><draw:text-box><text:p text:style-name="P274"><text:span text:style-name="T275">entrega a cuenta de las compensaciones por precios bonificados, una vez verificada y contrastada<text:s/></text:span></text:p></draw:text-box><svg:title/><svg:desc/></draw:frame></text:span><text:span text:style-name="T276"><draw:frame draw:z-index="251767296" draw:id="id103" draw:style-name="a104" draw:name="Shape151" text:anchor-type="paragraph" svg:x="0.7875in" svg:y="4.76319in" svg:width="6.39444in" svg:height="0.18472in" style:rel-width="scale" style:rel-height="scale"><draw:text-box><text:p text:style-name="P277"><text:span text:style-name="T278">servicios”, el Cabildo abonará al concesionario, con periodicidad mensual y con el carácter de<text:s/></text:span></text:p></draw:text-box><svg:title/><svg:desc/></draw:frame></text:span><text:span text:style-name="T279"><draw:frame draw:z-index="251764224" draw:id="id104" draw:style-name="a105" draw:name="Shape150" text:anchor-type="paragraph" svg:x="0.7875in" svg:y="4.5875in" svg:width="6.69861in" svg:height="0.18472in" style:rel-width="scale" style:rel-height="scale"><draw:text-box><text:p text:style-name="P280"><text:span text:style-name="T281">interurbano de viajeros</text:span><text:span text:style-name="T282">,<text:s/></text:span><text:span text:style-name="T283">en el que se contempla en el apartado 3.4 “Formula de financiación de los<text:s/></text:span></text:p></draw:text-box><svg:title/><svg:desc/></draw:frame></text:span><text:span text:style-name="T284"><draw:frame draw:z-index="251757056" draw:id="id105" draw:style-name="a106" draw:name="Shape149" text:anchor-type="paragraph" svg:x="0.7875in" svg:y="4.41181in" svg:width="6.26458in" svg:height="0.18472in" style:rel-width="scale" style:rel-height="scale"><draw:text-box><text:p text:style-name="P285"><text:span text:style-name="T286">del régimen concesional y tarifario de la concesión de</text:span><text:span text:style-name="T287">l servicio público de transporte regular<text:s/></text:span></text:p></draw:text-box><svg:title/><svg:desc/></draw:frame></text:span><text:span text:style-name="T288"><draw:frame draw:z-index="251752960" draw:id="id106" draw:style-name="a107" draw:name="Shape148" text:anchor-type="paragraph" svg:x="0.7875in" svg:y="4.23611in" svg:width="6.49236in" svg:height="0.18472in" style:rel-width="scale" style:rel-height="scale"><draw:text-box><text:p text:style-name="P289"><text:span text:style-name="T290">Gobierno, celebrada el día 5 de diciembre de 2018, adoptó el acuerdo relativo a la modificación<text:s/></text:span></text:p></draw:text-box><svg:title/><svg:desc/></draw:frame></text:span><text:span text:style-name="T291"><draw:frame draw:z-index="251749888" draw:id="id107" draw:style-name="a108" draw:name="Shape147" text:anchor-type="paragraph" svg:x="0.7875in" svg:y="4.06042in" svg:width="6.53333in" svg:height="0.18472in" style:rel-width="scale" style:rel-height="scale"><draw:text-box><text:p text:style-name="P292"><text:span text:style-name="T293">III.-<text:s/></text:span><text:span text:style-name="T294">Visto que el Cabildo Insular de La Palma en Sesión Extraordinaria y Urgente del Consejo de<text:s/></text:span></text:p></draw:text-box><svg:title/><svg:desc/></draw:frame></text:span><text:span text:style-name="T295"><draw:frame draw:z-index="251745792" draw:id="id108" draw:style-name="a109" draw:name="Shape146" text:anchor-type="paragraph" svg:x="0.7875in" svg:y="3.70903in" svg:width="5.50764in" svg:height="0.18472in" style:rel-width="scale" style:rel-height="scale"><draw:text-box><text:p text:style-name="P296"><text:span text:style-name="T297">del Servic</text:span><text:span text:style-name="T298">io Público de Transporte Regular Interurbano de Viajeros por Carretera.</text:span></text:p></draw:text-box><svg:title/><svg:desc/></draw:frame></text:span><text:span text:style-name="T299"><draw:frame draw:z-index="251740672" draw:id="id109" draw:style-name="a110" draw:name="Shape145" text:anchor-type="paragraph" svg:x="0.7875in" svg:y="3.53333in" svg:width="6.72014in" svg:height="0.18472in" style:rel-width="scale" style:rel-height="scale"><draw:text-box><text:p text:style-name="P300"><text:span text:style-name="T301">es titular de la concesión nº V-019-2365/40; V-018/1863/40 y concesión Sur de la Isla de La Palma<text:s/></text:span></text:p></draw:text-box><svg:title/><svg:desc/></draw:frame></text:span><text:span text:style-name="T302"><draw:frame draw:z-index="251738624" draw:id="id110" draw:style-name="a111" draw:name="Shape144" text:anchor-type="paragraph" svg:x="0.7875in" svg:y="3.35764in" svg:width="6.56042in" svg:height="0.18472in" style:rel-width="scale" style:rel-height="scale"><draw:text-box><text:p text:style-name="P303"><text:span text:style-name="T304">Visto que el operador de transporte, Transportes Insular La Palma, S. Coop. NIF nº F-38016671,<text:s/></text:span></text:p></draw:text-box><svg:title/><svg:desc/></draw:frame></text:span><text:span text:style-name="T305"><draw:frame draw:z-index="251864576" draw:id="id111" draw:style-name="a112" draw:name="Shape189" text:anchor-type="paragraph" svg:x="0.7875in" svg:y="8.97986in" svg:width="6.27639in" svg:height="0.18472in" style:rel-width="scale" style:rel-height="scale"><draw:text-box><text:p text:style-name="P306"><text:span text:style-name="T307">compensación al operador de las bonificaciones practicadas, que han sido aprobadas por la<text:s/></text:span></text:p></draw:text-box><svg:title/><svg:desc/></draw:frame></text:span><text:span text:style-name="T308"><draw:connector draw:type="line" svg:x1="0.48819in" svg:y1="11.33194in" svg:x2="7.68264in" svg:y2="11.33264in" draw:z-index="251434496" draw:id="id112" draw:style-name="a113" draw:name="Shape203" text:anchor-type="paragraph"><svg:title/><svg:desc/></draw:connector></text:span><text:span text:style-name="T309"><draw:frame draw:z-index="251460096" draw:id="id113" draw:style-name="a114" draw:name="Shape202" text:anchor-type="paragraph" svg:x="1.45347in" svg:y="11.22431in" svg:width="2.71319in" svg:height="0.13472in" style:rel-width="scale" style:rel-height="scale"><draw:text-box><text:p text:style-name="P310"><text:span text:style-name="T311">https://sedeelectronica.cabildodelapalma.es/validacion/</text:span></text:p></draw:text-box><svg:title/><svg:desc/></draw:frame></text:span><text:span text:style-name="T312"><draw:frame draw:z-index="251409920" draw:id="id114" draw:style-name="a115" draw:name="Shape201" text:anchor-type="paragraph" svg:x="1.45347in" svg:y="11.09653in" svg:width="2.96042in" svg:height="0.13472in" style:rel-width="scale" style:rel-height="scale"><draw:text-box><text:p text:style-name="P313"><text:span text:style-name="T314">Cód</text:span><text:span text:style-name="T315">igo de verificación electrónica: 14612674577727331465</text:span></text:p></draw:text-box><svg:title/><svg:desc/></draw:frame></text:span><text:span text:style-name="T316"><draw:frame draw:z-index="251404800" draw:id="id115" draw:style-name="a116" draw:name="Shape200" text:anchor-type="paragraph" svg:x="1.45347in" svg:y="10.96875in" svg:width="4.97708in" svg:height="0.13472in" style:rel-width="scale" style:rel-height="scale"><draw:text-box><text:p text:style-name="P317"><text:span text:style-name="T318">Cabildo Insular de La Palma. El registro realizado está amparado en el Artículo 16 de la Ley 39/2015.</text:span></text:p></draw:text-box><svg:title/><svg:desc/></draw:frame></text:span><text:span text:style-name="T319"><draw:connector draw:type="line" svg:x1="7.67847in" svg:y1="10.94583in" svg:x2="7.67917in" svg:y2="11.32986in" draw:z-index="251424256" draw:id="id116" draw:style-name="a117" draw:name="Shape199" text:anchor-type="paragraph"><svg:title/><svg:desc/></draw:connector></text:span><text:span text:style-name="T320"><draw:connector draw:type="line" svg:x1="1.37847in" svg:y1="10.94583in" svg:x2="1.37917in" svg:y2="11.32986in" draw:z-index="251419136" draw:id="id117" draw:style-name="a118" draw:name="Shape198" text:anchor-type="paragraph"><svg:title/><svg:desc/></draw:connector></text:span><text:span text:style-name="T321"><draw:connector draw:type="line" svg:x1="0.49167in" svg:y1="10.94583in" svg:x2="0.49236in" svg:y2="11.32986in" draw:z-index="251411968" draw:id="id118" draw:style-name="a119" draw:name="Shape197" text:anchor-type="paragraph"><svg:title/><svg:desc/></draw:connector></text:span><text:span text:style-name="T322"><draw:connector draw:type="line" svg:x1="0.48819in" svg:y1="10.94236in" svg:x2="7.68264in" svg:y2="10.94306in" draw:z-index="251430400" draw:id="id119" draw:style-name="a120" draw:name="Shape196" text:anchor-type="paragraph"><svg:title/><svg:desc/></draw:connector></text:span><text:span text:style-name="T323"><draw:frame draw:z-index="251397632" draw:id="id120" draw:style-name="a121" draw:name="Shape195" text:anchor-type="paragraph" svg:x="6.57778in" svg:y="10.34167in" svg:width="0.94306in" svg:height="0.20278in" style:rel-width="scale" style:rel-height="scale"><draw:text-box><text:p text:style-name="P324"><text:span text:style-name="T325">Página<text:s/></text:span><text:span text:style-name="T326">2</text:span><text:span text:style-name="T327"><text:s/>de<text:s/></text:span><text:span text:style-name="T328">5</text:span><text:span text:style-name="T329"><text:s/></text:span></text:p></draw:text-box><svg:title/><svg:desc/></draw:frame></text:span><text:span text:style-name="T330"><draw:frame draw:z-index="251869696" draw:id="id121" draw:style-name="a122" draw:name="Shape194" text:anchor-type="paragraph" svg:x="0.7875in" svg:y="10.03333in" svg:width="6.22083in" svg:height="0.18472in" style:rel-width="scale" style:rel-height="scale"><draw:text-box><text:p text:style-name="P331"><text:span text:style-name="T332">puntalmente las mencionadas bases reguladoras para la concesión de bonos</text:span><text:span text:style-name="T333"><text:s/>destinados al<text:s/></text:span></text:p></draw:text-box><svg:title/><svg:desc/></draw:frame></text:span><text:span text:style-name="T334"><draw:frame draw:z-index="251868672" draw:id="id122" draw:style-name="a123" draw:name="Shape193" text:anchor-type="paragraph" svg:x="0.7875in" svg:y="9.85764in" svg:width="6.19028in" svg:height="0.18472in" style:rel-width="scale" style:rel-height="scale"><draw:text-box><text:p text:style-name="P335"><text:span text:style-name="T336">VI</text:span><text:span text:style-name="T337">. Visto el Decreto núm. 2021/8382, de fecha 18 de octubre de 2021, por el que modifican<text:s/></text:span></text:p></draw:text-box><svg:title/><svg:desc/></draw:frame></text:span><text:span text:style-name="T338"><draw:frame draw:z-index="251867648" draw:id="id123" draw:style-name="a124" draw:name="Shape192" text:anchor-type="paragraph" svg:x="0.7875in" svg:y="9.50625in" svg:width="0.38472in" svg:height="0.18472in" style:rel-width="scale" style:rel-height="scale"><draw:text-box><text:p text:style-name="P339"><text:span text:style-name="T340">2020.</text:span></text:p></draw:text-box><svg:title/><svg:desc/></draw:frame></text:span><text:span text:style-name="T341"><draw:frame draw:z-index="251866624" draw:id="id124" draw:style-name="a125" draw:name="Shape191" text:anchor-type="paragraph" svg:x="0.7875in" svg:y="9.33056in" svg:width="6.37153in" svg:height="0.18472in" style:rel-width="scale" style:rel-height="scale"><draw:text-box><text:p text:style-name="P342"><text:span text:style-name="T343">en el Boletín Oficial de la Provincia de Santa Cruz de Tenerife nº 98 de fecha 14 de agosto de<text:s/></text:span></text:p></draw:text-box><svg:title/><svg:desc/></draw:frame></text:span><text:span text:style-name="T344"><draw:frame draw:z-index="251865600" draw:id="id125" draw:style-name="a126" draw:name="Shape190" text:anchor-type="paragraph" svg:x="0.7875in" svg:y="9.15486in" svg:width="6.7in" svg:height="0.18472in" style:rel-width="scale" style:rel-height="scale"><draw:text-box><text:p text:style-name="P345"><text:span text:style-name="T346">Comisión del Pleno de Aguas, Transporte, Industria y Energía el 3 de agosto de 2020 y publicadas<text:s/></text:span></text:p></draw:text-box><svg:title/><svg:desc/></draw:frame></text:span><text:span text:style-name="T347"><draw:connector draw:type="line" svg:x1="0.78403in" svg:y1="3.14653in" svg:x2="6.77222in" svg:y2="3.14722in" draw:z-index="251728384" draw:id="id126" draw:style-name="a127" draw:name="Shape143" text:anchor-type="paragraph"><svg:title/><svg:desc/></draw:connector></text:span><text:span text:style-name="T348"><draw:frame draw:z-index="251863552" draw:id="id127" draw:style-name="a128" draw:name="Shape188" text:anchor-type="paragraph" svg:x="7.40417in" svg:y="8.80347in" svg:width="0.12083in" svg:height="0.18472in" style:rel-width="scale" style:rel-height="scale"><draw:text-box><text:p text:style-name="P349"><text:span text:style-name="T350">y<text:s/></text:span></text:p></draw:text-box><svg:title/><svg:desc/></draw:frame></text:span><text:span text:style-name="T351"><draw:frame draw:z-index="251862528" draw:id="id128" draw:style-name="a129" draw:name="Shape187" text:anchor-type="paragraph" svg:x="6.87222in" svg:y="8.80347in" svg:width="0.47361in" svg:height="0.18472in" style:rel-width="scale" style:rel-height="scale"><draw:text-box><text:p text:style-name="P352"><text:span text:style-name="T353">Palma<text:s/></text:span></text:p></draw:text-box><svg:title/><svg:desc/></draw:frame></text:span><text:span text:style-name="T354"><draw:frame draw:z-index="251860480" draw:id="id129" draw:style-name="a130" draw:name="Shape186" text:anchor-type="paragraph" svg:x="6.60417in" svg:y="8.80347in" svg:width="0.21528in" svg:height="0.18472in" style:rel-width="scale" style:rel-height="scale"><draw:text-box><text:p text:style-name="P355"><text:span text:style-name="T356">La<text:s/></text:span></text:p></draw:text-box><svg:title/><svg:desc/></draw:frame></text:span><text:span text:style-name="T357"><draw:frame draw:z-index="251857408" draw:id="id130" draw:style-name="a131" draw:name="Shape185" text:anchor-type="paragraph" svg:x="6.33611in" svg:y="8.80347in" svg:width="0.21458in" svg:height="0.18472in" style:rel-width="scale" style:rel-height="scale"><draw:text-box><text:p text:style-name="P358"><text:span text:style-name="T359">de<text:s/></text:span></text:p></draw:text-box><svg:title/><svg:desc/></draw:frame></text:span><text:span text:style-name="T360"><draw:frame draw:z-index="251854336" draw:id="id131" draw:style-name="a132" draw:name="Shape184" text:anchor-type="paragraph" svg:x="6.00833in" svg:y="8.80347in" svg:width="0.27361in" svg:height="0.18472in" style:rel-width="scale" style:rel-height="scale"><draw:text-box><text:p text:style-name="P361"><text:span text:style-name="T362">isla<text:s/></text:span></text:p></draw:text-box><svg:title/><svg:desc/></draw:frame></text:span><text:span text:style-name="T363"><draw:frame draw:z-index="251851264" draw:id="id132" draw:style-name="a133" draw:name="Shape183" text:anchor-type="paragraph" svg:x="5.79167in" svg:y="8.80347in" svg:width="0.16319in" svg:height="0.18472in" style:rel-width="scale" style:rel-height="scale"><draw:text-box><text:p text:style-name="P364"><text:span text:style-name="T365">la<text:s/></text:span></text:p></draw:text-box><svg:title/><svg:desc/></draw:frame></text:span><text:span text:style-name="T366"><draw:frame draw:z-index="251847168" draw:id="id133" draw:style-name="a134" draw:name="Shape182" text:anchor-type="paragraph" svg:x="5.52292in" svg:y="8.80347in" svg:width="0.21458in" svg:height="0.18472in" style:rel-width="scale" style:rel-height="scale"><draw:text-box><text:p text:style-name="P367"><text:span text:style-name="T368">en<text:s/></text:span></text:p></draw:text-box><svg:title/><svg:desc/></draw:frame></text:span><text:span text:style-name="T369"><draw:frame draw:z-index="251844096" draw:id="id134" draw:style-name="a135" draw:name="Shape181" text:anchor-type="paragraph" svg:x="4.81319in" svg:y="8.80347in" svg:width="0.65139in" svg:height="0.18472in" style:rel-width="scale" style:rel-height="scale"><draw:text-box><text:p text:style-name="P370"><text:span text:style-name="T371">carretera<text:s/></text:span></text:p></draw:text-box><svg:title/><svg:desc/></draw:frame></text:span><text:span text:style-name="T372"><draw:frame draw:z-index="251840000" draw:id="id135" draw:style-name="a136" draw:name="Shape180" text:anchor-type="paragraph" svg:x="4.49375in" svg:y="8.80347in" svg:width="0.26528in" svg:height="0.18472in" style:rel-width="scale" style:rel-height="scale"><draw:text-box><text:p text:style-name="P373"><text:span text:style-name="T374">por<text:s/></text:span></text:p></draw:text-box><svg:title/><svg:desc/></draw:frame></text:span><text:span text:style-name="T375"><draw:frame draw:z-index="251836928" draw:id="id136" draw:style-name="a137" draw:name="Shape179" text:anchor-type="paragraph" svg:x="3.86944in" svg:y="8.80347in" svg:width="0.56944in" svg:height="0.18472in" style:rel-width="scale" style:rel-height="scale"><draw:text-box><text:p text:style-name="P376"><text:span text:style-name="T377">viajeros<text:s/></text:span></text:p></draw:text-box><svg:title/><svg:desc/></draw:frame></text:span><text:span text:style-name="T378"><draw:frame draw:z-index="251835904" draw:id="id137" draw:style-name="a138" draw:name="Shape178" text:anchor-type="paragraph" svg:x="3.60139in" svg:y="8.80347in" svg:width="0.21458in" svg:height="0.18472in" style:rel-width="scale" style:rel-height="scale"><draw:text-box><text:p text:style-name="P379"><text:span text:style-name="T380">de<text:s/></text:span></text:p></draw:text-box><svg:title/><svg:desc/></draw:frame></text:span><text:span text:style-name="T381"><draw:frame draw:z-index="251831808" draw:id="id138" draw:style-name="a139" draw:name="Shape177" text:anchor-type="paragraph" svg:x="2.72986in" svg:y="8.80347in" svg:width="0.81667in" svg:height="0.18472in" style:rel-width="scale" style:rel-height="scale"><draw:text-box><text:p text:style-name="P382"><text:span text:style-name="T383">interurbano<text:s/></text:span></text:p></draw:text-box><svg:title/><svg:desc/></draw:frame></text:span><text:span text:style-name="T384"><draw:frame draw:z-index="251830784" draw:id="id139" draw:style-name="a140" draw:name="Shape176" text:anchor-type="paragraph" svg:x="2.15625in" svg:y="8.80347in" svg:width="0.51875in" svg:height="0.18472in" style:rel-width="scale" style:rel-height="scale"><draw:text-box><text:p text:style-name="P385"><text:span text:style-name="T386">regular<text:s/></text:span></text:p></draw:text-box><svg:title/><svg:desc/></draw:frame></text:span><text:span text:style-name="T387"><draw:frame draw:z-index="251826688" draw:id="id140" draw:style-name="a141" draw:name="Shape175" text:anchor-type="paragraph" svg:x="1.57361in" svg:y="8.80347in" svg:width="0.52986in" svg:height="0.18472in" style:rel-width="scale" style:rel-height="scale"><draw:text-box><text:p text:style-name="P388"><text:span text:style-name="T389">público<text:s/></text:span></text:p></draw:text-box><svg:title/><svg:desc/></draw:frame></text:span><text:span text:style-name="T390"><draw:connector draw:type="line" svg:x1="2.95347in" svg:y1="0.74861in" svg:x2="2.95417in" svg:y2="1.49375in" draw:z-index="251632128" draw:id="id141" draw:style-name="a142" draw:name="Shape97" text:anchor-type="paragraph"><svg:title/><svg:desc/></draw:connector></text:span><draw:custom-shape svg:x="0.79097in" svg:y="1.50069in" svg:width="1.14514in" svg:height="0.54236in" draw:z-index="251879936" draw:id="id142" draw:style-name="a143" draw:name="Shape11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91"><draw:connector draw:type="line" svg:x1="5.70972in" svg:y1="1.50069in" svg:x2="5.71042in" svg:y2="2.04375in" draw:z-index="251683328" draw:id="id143" draw:style-name="a144" draw:name="Shape111" text:anchor-type="paragraph"><svg:title/><svg:desc/></draw:connector></text:span><text:span text:style-name="T392"><draw:connector draw:type="line" svg:x1="4.33125in" svg:y1="1.50069in" svg:x2="4.33194in" svg:y2="2.04375in" draw:z-index="251660800" draw:id="id144" draw:style-name="a145" draw:name="Shape110" text:anchor-type="paragraph"><svg:title/><svg:desc/></draw:connector></text:span><text:span text:style-name="T393"><draw:connector draw:type="line" svg:x1="2.95347in" svg:y1="1.50069in" svg:x2="2.95417in" svg:y2="2.04375in" draw:z-index="251635200" draw:id="id145" draw:style-name="a146" draw:name="Shape109" text:anchor-type="paragraph"><svg:title/><svg:desc/></draw:connector></text:span><text:span text:style-name="T394"><draw:connector draw:type="line" svg:x1="1.94028in" svg:y1="1.50069in" svg:x2="1.94097in" svg:y2="2.04375in" draw:z-index="251610624" draw:id="id146" draw:style-name="a147" draw:name="Shape108" text:anchor-type="paragraph"><svg:title/><svg:desc/></draw:connector></text:span><text:span text:style-name="T395"><draw:connector draw:type="line" svg:x1="0.79097in" svg:y1="1.49653in" svg:x2="6.76528in" svg:y2="1.49722in" draw:z-index="251713024" draw:id="id147" draw:style-name="a148" draw:name="Shape107" text:anchor-type="paragraph"><svg:title/><svg:desc/></draw:connector></text:span><text:span text:style-name="T396"><draw:frame draw:z-index="251476480" draw:id="id148" draw:style-name="a149" draw:name="Shape106" text:anchor-type="paragraph" svg:x="1.09583in" svg:y="1.18403in" svg:width="0.53472in" svg:height="0.18472in" style:rel-width="scale" style:rel-height="scale"><draw:text-box><text:p text:style-name="P397"><text:span text:style-name="T398">Canario</text:span></text:p></draw:text-box><svg:title/><svg:desc/></draw:frame></text:span><text:span text:style-name="T399"><draw:frame draw:z-index="251495936" draw:id="id149" draw:style-name="a150" draw:name="Shape105" text:anchor-type="paragraph" svg:x="5.79236in" svg:y="0.98194in" svg:width="0.89444in" svg:height="0.18472in" style:rel-width="scale" style:rel-height="scale"><draw:text-box><text:p text:style-name="P400"><text:span text:style-name="T401">258.598,06 €</text:span></text:p></draw:text-box><svg:title/><svg:desc/></draw:frame></text:span><text:span text:style-name="T402"><draw:frame draw:z-index="251489792" draw:id="id150" draw:style-name="a151" draw:name="Shape104" text:anchor-type="paragraph" svg:x="4.59583in" svg:y="0.98194in" svg:width="0.85139in" svg:height="0.18472in" style:rel-width="scale" style:rel-height="scale"><draw:text-box><text:p text:style-name="P403"><text:span text:style-name="T404">266.356,00€</text:span></text:p></draw:text-box><svg:title/><svg:desc/></draw:frame></text:span><text:span text:style-name="T405"><draw:frame draw:z-index="251482624" draw:id="id151" draw:style-name="a152" draw:name="Shape103" text:anchor-type="paragraph" svg:x="3.21736in" svg:y="0.98194in" svg:width="0.85139in" svg:height="0.18472in" style:rel-width="scale" style:rel-height="scale"><draw:text-box><text:p text:style-name="P406"><text:span text:style-name="T407">266.356,00€</text:span></text:p></draw:text-box><svg:title/><svg:desc/></draw:frame></text:span><text:span text:style-name="T408"><draw:frame draw:z-index="251480576" draw:id="id152" draw:style-name="a153" draw:name="Shape102" text:anchor-type="paragraph" svg:x="2.25556in" svg:y="0.98194in" svg:width="0.38472in" svg:height="0.18472in" style:rel-width="scale" style:rel-height="scale"><draw:text-box><text:p text:style-name="P409"><text:span text:style-name="T410">0,00€</text:span></text:p></draw:text-box><svg:title/><svg:desc/></draw:frame></text:span><text:span text:style-name="T411"><draw:frame draw:z-index="251472384" draw:id="id153" draw:style-name="a154" draw:name="Shape101" text:anchor-type="paragraph" svg:x="1.01944in" svg:y="0.98194in" svg:width="0.72847in" svg:height="0.18472in" style:rel-width="scale" style:rel-height="scale"><draw:text-box><text:p text:style-name="P412"><text:span text:style-name="T413">Residente<text:s/></text:span></text:p></draw:text-box><svg:title/><svg:desc/></draw:frame></text:span><text:span text:style-name="T414"><draw:frame draw:z-index="251463168" draw:id="id154" draw:style-name="a155" draw:name="Shape100" text:anchor-type="paragraph" svg:x="1.18542in" svg:y="0.78056in" svg:width="0.40139in" svg:height="0.18472in" style:rel-width="scale" style:rel-height="scale"><draw:text-box><text:p text:style-name="P415"><text:span text:style-name="T416">Bono<text:s/></text:span></text:p></draw:text-box><svg:title/><svg:desc/></draw:frame></text:span><text:span text:style-name="T417"><draw:connector draw:type="line" svg:x1="5.70972in" svg:y1="0.74861in" svg:x2="5.71042in" svg:y2="1.49375in" draw:z-index="251681280" draw:id="id155" draw:style-name="a156" draw:name="Shape99" text:anchor-type="paragraph"><svg:title/><svg:desc/></draw:connector></text:span><text:span text:style-name="T418"><draw:connector draw:type="line" svg:x1="4.33125in" svg:y1="0.74861in" svg:x2="4.33194in" svg:y2="1.49375in" draw:z-index="251653632" draw:id="id156" draw:style-name="a157" draw:name="Shape98" text:anchor-type="paragraph"><svg:title/><svg:desc/></draw:connector></text:span><text:span text:style-name="T419"><draw:frame draw:z-index="251504128" draw:id="id157" draw:style-name="a158" draw:name="Shape113" text:anchor-type="paragraph" svg:x="1.18542in" svg:y="1.53194in" svg:width="0.40139in" svg:height="0.18472in" style:rel-width="scale" style:rel-height="scale"><draw:text-box><text:p text:style-name="P420"><text:span text:style-name="T421">Bono<text:s/></text:span></text:p></draw:text-box><svg:title/><svg:desc/></draw:frame></text:span><text:span text:style-name="T422"><draw:connector draw:type="line" svg:x1="1.94028in" svg:y1="0.74861in" svg:x2="1.94097in" svg:y2="1.49375in" draw:z-index="251607552" draw:id="id158" draw:style-name="a159" draw:name="Shape96" text:anchor-type="paragraph"><svg:title/><svg:desc/></draw:connector></text:span><draw:custom-shape svg:x="0.79097in" svg:y="0.74861in" svg:width="1.14514in" svg:height="0.74444in" draw:z-index="251880960" draw:id="id159" draw:style-name="a160" draw:name="Shape9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23"><draw:connector draw:type="line" svg:x1="0.79097in" svg:y1="0.74514in" svg:x2="6.76528in" svg:y2="0.74583in" draw:z-index="251709952" draw:id="id160" draw:style-name="a161" draw:name="Shape94" text:anchor-type="paragraph"><svg:title/><svg:desc/></draw:connector></text:span><text:span text:style-name="T424"><draw:connector draw:type="line" svg:x1="6.76806in" svg:y1="0.40069in" svg:x2="6.76875in" svg:y2="3.14375in" draw:z-index="251698688" draw:id="id161" draw:style-name="a162" draw:name="Shape93" text:anchor-type="paragraph"><svg:title/><svg:desc/></draw:connector></text:span><draw:custom-shape svg:x="5.71319in" svg:y="0.40069in" svg:width="1.05139in" svg:height="0.34028in" draw:z-index="251881984" draw:id="id162" draw:style-name="a163" draw:name="Shape9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25"><draw:connector draw:type="line" svg:x1="5.70972in" svg:y1="0.40069in" svg:x2="5.71042in" svg:y2="0.74236in" draw:z-index="251677184" draw:id="id163" draw:style-name="a164" draw:name="Shape91" text:anchor-type="paragraph"><svg:title/><svg:desc/></draw:connector></text:span><draw:custom-shape svg:x="4.33472in" svg:y="0.40069in" svg:width="1.37083in" svg:height="0.34028in" draw:z-index="251883008" draw:id="id164" draw:style-name="a165" draw:name="Shape9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26"><draw:connector draw:type="line" svg:x1="4.33125in" svg:y1="0.40069in" svg:x2="4.33194in" svg:y2="0.74236in" draw:z-index="251651584" draw:id="id165" draw:style-name="a166" draw:name="Shape89" text:anchor-type="paragraph"><svg:title/><svg:desc/></draw:connector></text:span><draw:custom-shape svg:x="2.95694in" svg:y="0.40069in" svg:width="1.37014in" svg:height="0.34028in" draw:z-index="251884032" draw:id="id166" draw:style-name="a167" draw:name="Shape8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27"><draw:connector draw:type="line" svg:x1="2.95347in" svg:y1="0.40069in" svg:x2="2.95417in" svg:y2="0.74236in" draw:z-index="251627008" draw:id="id167" draw:style-name="a168" draw:name="Shape87" text:anchor-type="paragraph"><svg:title/><svg:desc/></draw:connector></text:span><draw:custom-shape svg:x="1.94375in" svg:y="0.40069in" svg:width="1.00556in" svg:height="0.34028in" draw:z-index="251885056" draw:id="id168" draw:style-name="a169" draw:name="Shape8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28"><draw:connector draw:type="line" svg:x1="1.94028in" svg:y1="0.40069in" svg:x2="1.94097in" svg:y2="0.74236in" draw:z-index="251602432" draw:id="id169" draw:style-name="a170" draw:name="Shape85" text:anchor-type="paragraph"><svg:title/><svg:desc/></draw:connector></text:span><text:span text:style-name="T429"><draw:connector draw:type="line" svg:x1="0.7875in" svg:y1="0.40069in" svg:x2="0.78819in" svg:y2="3.14375in" draw:z-index="251598336" draw:id="id170" draw:style-name="a171" draw:name="Shape84" text:anchor-type="paragraph"><svg:title/><svg:desc/></draw:connector></text:span><text:span text:style-name="T430"><draw:connector draw:type="line" svg:x1="0.78403in" svg:y1="0.39653in" svg:x2="6.77222in" svg:y2="0.39722in" draw:z-index="251707904" draw:id="id171" draw:style-name="a172" draw:name="Shape83" text:anchor-type="paragraph"><svg:title/><svg:desc/></draw:connector></text:span><text:span text:style-name="T431"><draw:frame draw:z-index="251557376" draw:id="id172" draw:style-name="a173" draw:name="Shape128" text:anchor-type="paragraph" svg:x="3.25972in" svg:y="2.28403in" svg:width="0.76667in" svg:height="0.18472in" style:rel-width="scale" style:rel-height="scale"><draw:text-box><text:p text:style-name="P432"><text:span text:style-name="T433">32.627,80€</text:span></text:p></draw:text-box><svg:title/><svg:desc/></draw:frame></text:span><text:span text:style-name="T434"><draw:frame draw:z-index="251733504" draw:id="id173" draw:style-name="a174" draw:name="Shape142" text:anchor-type="paragraph" svg:x="5.79236in" svg:y="2.83403in" svg:width="0.89444in" svg:height="0.18472in" style:rel-width="scale" style:rel-height="scale"><draw:text-box><text:p text:style-name="P435"><text:span text:style-name="T436">308.779,32 €</text:span></text:p></draw:text-box><svg:title/><svg:desc/></draw:frame></text:span><text:span text:style-name="T437"><draw:frame draw:z-index="251592192" draw:id="id174" draw:style-name="a175" draw:name="Shape141" text:anchor-type="paragraph" svg:x="4.55347in" svg:y="2.83403in" svg:width="0.93681in" svg:height="0.18472in" style:rel-width="scale" style:rel-height="scale"><draw:text-box><text:p text:style-name="P438"><text:span text:style-name="T439">318.042,70€€</text:span></text:p></draw:text-box><svg:title/><svg:desc/></draw:frame></text:span><text:span text:style-name="T440"><draw:frame draw:z-index="251587072" draw:id="id175" draw:style-name="a176" draw:name="Shape140" text:anchor-type="paragraph" svg:x="3.21736in" svg:y="2.83403in" svg:width="0.85139in" svg:height="0.18472in" style:rel-width="scale" style:rel-height="scale"><draw:text-box><text:p text:style-name="P441"><text:span text:style-name="T442">318.042,70€</text:span></text:p></draw:text-box><svg:title/><svg:desc/></draw:frame></text:span><text:span text:style-name="T443"><draw:frame draw:z-index="251584000" draw:id="id176" draw:style-name="a177" draw:name="Shape139" text:anchor-type="paragraph" svg:x="2.25556in" svg:y="2.83403in" svg:width="0.38472in" svg:height="0.18472in" style:rel-width="scale" style:rel-height="scale"><draw:text-box><text:p text:style-name="P444"><text:span text:style-name="T445">0,00€</text:span></text:p></draw:text-box><svg:title/><svg:desc/></draw:frame></text:span><text:span text:style-name="T446"><draw:frame draw:z-index="251575808" draw:id="id177" draw:style-name="a178" draw:name="Shape138" text:anchor-type="paragraph" svg:x="1.19375in" svg:y="2.83403in" svg:width="0.32639in" svg:height="0.18472in" style:rel-width="scale" style:rel-height="scale"><draw:text-box><text:p text:style-name="P447"><text:span text:style-name="T448">Total</text:span></text:p></draw:text-box><svg:title/><svg:desc/></draw:frame></text:span><draw:custom-shape svg:x="0.79097in" svg:y="2.80208in" svg:width="1.14514in" svg:height="0.34028in" draw:z-index="251886080" draw:id="id178" draw:style-name="a179" draw:name="Shape13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49"><draw:connector draw:type="line" svg:x1="5.70972in" svg:y1="2.80208in" svg:x2="5.71042in" svg:y2="3.14375in" draw:z-index="251695616" draw:id="id179" draw:style-name="a180" draw:name="Shape136" text:anchor-type="paragraph"><svg:title/><svg:desc/></draw:connector></text:span><text:span text:style-name="T450"><draw:connector draw:type="line" svg:x1="4.33125in" svg:y1="2.80208in" svg:x2="4.33194in" svg:y2="3.14375in" draw:z-index="251673088" draw:id="id180" draw:style-name="a181" draw:name="Shape135" text:anchor-type="paragraph"><svg:title/><svg:desc/></draw:connector></text:span><text:span text:style-name="T451"><draw:connector draw:type="line" svg:x1="2.95347in" svg:y1="2.80208in" svg:x2="2.95417in" svg:y2="3.14375in" draw:z-index="251644416" draw:id="id181" draw:style-name="a182" draw:name="Shape134" text:anchor-type="paragraph"><svg:title/><svg:desc/></draw:connector></text:span><text:span text:style-name="T452"><draw:connector draw:type="line" svg:x1="1.94028in" svg:y1="2.80208in" svg:x2="1.94097in" svg:y2="3.14375in" draw:z-index="251622912" draw:id="id182" draw:style-name="a183" draw:name="Shape133" text:anchor-type="paragraph"><svg:title/><svg:desc/></draw:connector></text:span><text:span text:style-name="T453"><draw:connector draw:type="line" svg:x1="0.79097in" svg:y1="2.79861in" svg:x2="6.76528in" svg:y2="2.79931in" draw:z-index="251725312" draw:id="id183" draw:style-name="a184" draw:name="Shape132" text:anchor-type="paragraph"><svg:title/><svg:desc/></draw:connector></text:span><text:span text:style-name="T454"><draw:frame draw:z-index="251545088" draw:id="id184" draw:style-name="a185" draw:name="Shape131" text:anchor-type="paragraph" svg:x="1.14306in" svg:y="2.48611in" svg:width="0.44097in" svg:height="0.18472in" style:rel-width="scale" style:rel-height="scale"><draw:text-box><text:p text:style-name="P455"><text:span text:style-name="T456">volcán</text:span></text:p></draw:text-box><svg:title/><svg:desc/></draw:frame></text:span><text:span text:style-name="T457"><draw:frame draw:z-index="251570688" draw:id="id185" draw:style-name="a186" draw:name="Shape130" text:anchor-type="paragraph" svg:x="5.83472in" svg:y="2.28403in" svg:width="0.80903in" svg:height="0.18472in" style:rel-width="scale" style:rel-height="scale"><draw:text-box><text:p text:style-name="P458"><text:span text:style-name="T459">31.677,48 €</text:span></text:p></draw:text-box><svg:title/><svg:desc/></draw:frame></text:span><text:span text:style-name="T460"><draw:frame draw:z-index="251563520" draw:id="id186" draw:style-name="a187" draw:name="Shape129" text:anchor-type="paragraph" svg:x="4.6375in" svg:y="2.28403in" svg:width="0.76667in" svg:height="0.18472in" style:rel-width="scale" style:rel-height="scale"><draw:text-box><text:p text:style-name="P461"><text:span text:style-name="T462">32.627,80€</text:span></text:p></draw:text-box><svg:title/><svg:desc/></draw:frame></text:span><draw:custom-shape svg:x="0in" svg:y="0in" svg:width="8.33264in" svg:height="6.25in" draw:z-index="251887104" draw:id="id187" draw:style-name="a188" draw:name="Shape8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63"><draw:frame draw:z-index="251553280" draw:id="id188" draw:style-name="a189" draw:name="Shape127" text:anchor-type="paragraph" svg:x="2.29792in" svg:y="2.28403in" svg:width="0.29931in" svg:height="0.18472in" style:rel-width="scale" style:rel-height="scale"><draw:text-box><text:p text:style-name="P464"><text:span text:style-name="T465">0,00</text:span></text:p></draw:text-box><svg:title/><svg:desc/></draw:frame></text:span><text:span text:style-name="T466"><draw:frame draw:z-index="251540992" draw:id="id189" draw:style-name="a190" draw:name="Shape126" text:anchor-type="paragraph" svg:x="0.91389in" svg:y="2.28403in" svg:width="0.94514in" svg:height="0.18472in" style:rel-width="scale" style:rel-height="scale"><draw:text-box><text:p text:style-name="P467"><text:span text:style-name="T468">damnificados<text:s/></text:span></text:p></draw:text-box><svg:title/><svg:desc/></draw:frame></text:span><text:span text:style-name="T469"><draw:frame draw:z-index="251538944" draw:id="id190" draw:style-name="a191" draw:name="Shape125" text:anchor-type="paragraph" svg:x="0.88403in" svg:y="2.08194in" svg:width="1.00347in" svg:height="0.18472in" style:rel-width="scale" style:rel-height="scale"><draw:text-box><text:p text:style-name="P470"><text:span text:style-name="T471">Bono especial<text:s/></text:span></text:p></draw:text-box><svg:title/><svg:desc/></draw:frame></text:span><text:span text:style-name="T472"><draw:connector draw:type="line" svg:x1="5.70972in" svg:y1="2.05in" svg:x2="5.71042in" svg:y2="2.79583in" draw:z-index="251691520" draw:id="id191" draw:style-name="a192" draw:name="Shape124" text:anchor-type="paragraph"><svg:title/><svg:desc/></draw:connector></text:span><text:span text:style-name="T473"><draw:connector draw:type="line" svg:x1="4.33125in" svg:y1="2.05in" svg:x2="4.33194in" svg:y2="2.79583in" draw:z-index="251667968" draw:id="id192" draw:style-name="a193" draw:name="Shape123" text:anchor-type="paragraph"><svg:title/><svg:desc/></draw:connector></text:span><text:span text:style-name="T474"><draw:connector draw:type="line" svg:x1="2.95347in" svg:y1="2.05in" svg:x2="2.95417in" svg:y2="2.79583in" draw:z-index="251639296" draw:id="id193" draw:style-name="a194" draw:name="Shape122" text:anchor-type="paragraph"><svg:title/><svg:desc/></draw:connector></text:span><text:span text:style-name="T475"><draw:connector draw:type="line" svg:x1="1.94028in" svg:y1="2.05in" svg:x2="1.94097in" svg:y2="2.79583in" draw:z-index="251616768" draw:id="id194" draw:style-name="a195" draw:name="Shape121" text:anchor-type="paragraph"><svg:title/><svg:desc/></draw:connector></text:span><draw:custom-shape svg:x="0.79097in" svg:y="2.05in" svg:width="1.14514in" svg:height="0.74514in" draw:z-index="251888128" draw:id="id195" draw:style-name="a196" draw:name="Shape12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76"><draw:connector draw:type="line" svg:x1="0.79097in" svg:y1="2.04653in" svg:x2="6.76528in" svg:y2="2.04722in" draw:z-index="251719168" draw:id="id196" draw:style-name="a197" draw:name="Shape119" text:anchor-type="paragraph"><svg:title/><svg:desc/></draw:connector></text:span><text:span text:style-name="T477"><draw:frame draw:z-index="251508224" draw:id="id197" draw:style-name="a198" draw:name="Shape118" text:anchor-type="paragraph" svg:x="1.01111in" svg:y="1.73403in" svg:width="0.70347in" svg:height="0.18472in" style:rel-width="scale" style:rel-height="scale"><draw:text-box><text:p text:style-name="P478"><text:span text:style-name="T479">estudiante</text:span></text:p></draw:text-box><svg:title/><svg:desc/></draw:frame></text:span><text:span text:style-name="T480"><draw:frame draw:z-index="251530752" draw:id="id198" draw:style-name="a199" draw:name="Shape117" text:anchor-type="paragraph" svg:x="5.83472in" svg:y="1.63333in" svg:width="0.80903in" svg:height="0.18472in" style:rel-width="scale" style:rel-height="scale"><draw:text-box><text:p text:style-name="P481"><text:span text:style-name="T482">18.503,79 €</text:span></text:p></draw:text-box><svg:title/><svg:desc/></draw:frame></text:span><text:span text:style-name="T483"><draw:frame draw:z-index="251520512" draw:id="id199" draw:style-name="a200" draw:name="Shape116" text:anchor-type="paragraph" svg:x="4.6375in" svg:y="1.63333in" svg:width="0.76667in" svg:height="0.18472in" style:rel-width="scale" style:rel-height="scale"><draw:text-box><text:p text:style-name="P484"><text:span text:style-name="T485">19.058,90€</text:span></text:p></draw:text-box><svg:title/><svg:desc/></draw:frame></text:span><text:span text:style-name="T486"><draw:frame draw:z-index="251517440" draw:id="id200" draw:style-name="a201" draw:name="Shape115" text:anchor-type="paragraph" svg:x="3.25972in" svg:y="1.63333in" svg:width="0.76667in" svg:height="0.18472in" style:rel-width="scale" style:rel-height="scale"><draw:text-box><text:p text:style-name="P487"><text:span text:style-name="T488">19.058,90€</text:span></text:p></draw:text-box><svg:title/><svg:desc/></draw:frame></text:span><text:span text:style-name="T489"><draw:frame draw:z-index="251511296" draw:id="id201" draw:style-name="a202" draw:name="Shape114" text:anchor-type="paragraph" svg:x="2.29792in" svg:y="1.63333in" svg:width="0.29931in" svg:height="0.18472in" style:rel-width="scale" style:rel-height="scale"><draw:text-box><text:p text:style-name="P490"><text:span text:style-name="T491">0,00</text:span></text:p></draw:text-box><svg:title/><svg:desc/></draw:frame></text:span></text:p>
      <text:soft-page-break/>
      <text:p text:style-name="P492"><draw:custom-shape svg:x="1.01736in" svg:y="6.05694in" svg:width="6.48264in" svg:height="0.17569in" draw:z-index="251889152" draw:id="id202" draw:style-name="a203" draw:name="Shape2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93"><draw:frame draw:z-index="251808256" draw:id="id203" draw:style-name="a204" draw:name="Shape289" text:anchor-type="paragraph" svg:x="1.2875in" svg:y="7.24236in" svg:width="6.19722in" svg:height="0.20764in" style:rel-width="scale" style:rel-height="scale"><draw:text-box><text:p text:style-name="P494"><text:span text:style-name="T495">productos comunitarios o disponibles en el mercado de la CEE, previsto en el Programa de<text:s/></text:span></text:p></draw:text-box><svg:title/><svg:desc/></draw:frame></text:span><draw:custom-shape svg:x="1.26736in" svg:y="7.21042in" svg:width="6.23264in" svg:height="0.17569in" draw:z-index="251890176" draw:id="id204" draw:style-name="a205" draw:name="Shape28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96"><draw:frame draw:z-index="251803136" draw:id="id205" draw:style-name="a206" draw:name="Shape287" text:anchor-type="paragraph" svg:x="1.2875in" svg:y="7.06667in" svg:width="5.84444in" svg:height="0.20764in" style:rel-width="scale" style:rel-height="scale"><draw:text-box><text:p text:style-name="P497"><text:span text:style-name="T498">En ningún caso se incluirán las subvenciones dirigidas a permitir el abastecimiento de<text:s/></text:span></text:p></draw:text-box><svg:title/><svg:desc/></draw:frame></text:span><draw:custom-shape svg:x="1.26736in" svg:y="7.03472in" svg:width="6.23264in" svg:height="0.175in" draw:z-index="251891200" draw:id="id206" draw:style-name="a207" draw:name="Shape28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99"><draw:frame draw:z-index="251800064" draw:id="id207" draw:style-name="a208" draw:name="Shape285" text:anchor-type="paragraph" svg:x="1.2875in" svg:y="6.79167in" svg:width="1.08681in" svg:height="0.20764in" style:rel-width="scale" style:rel-height="scale"><draw:text-box><text:p text:style-name="P500"><text:span text:style-name="T501">de la operación.</text:span></text:p></draw:text-box><svg:title/><svg:desc/></draw:frame></text:span><draw:custom-shape svg:x="1.26736in" svg:y="6.75972in" svg:width="6.23264in" svg:height="0.27431in" draw:z-index="251892224" draw:id="id208" draw:style-name="a209" draw:name="Shape28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02"><draw:frame draw:z-index="251790848" draw:id="id209" draw:style-name="a210" draw:name="Shape283" text:anchor-type="paragraph" svg:x="1.2875in" svg:y="6.61597in" svg:width="6.15069in" svg:height="0.20764in" style:rel-width="scale" style:rel-height="scale"><draw:text-box><text:p text:style-name="P503"><text:span text:style-name="T504">volumen de los servicios prestados cuando se determinen con anterioridad a la realización<text:s/></text:span></text:p></draw:text-box><svg:title/><svg:desc/></draw:frame></text:span><draw:custom-shape svg:x="1.26736in" svg:y="6.58403in" svg:width="6.23264in" svg:height="0.17569in" draw:z-index="251893248" draw:id="id210" draw:style-name="a211" draw:name="Shape28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05"><draw:frame draw:z-index="251787776" draw:id="id211" draw:style-name="a212" draw:name="Shape281" text:anchor-type="paragraph" svg:x="1.2875in" svg:y="6.44028in" svg:width="5.69583in" svg:height="0.20764in" style:rel-width="scale" style:rel-height="scale"><draw:text-box><text:p text:style-name="P506"><text:span text:style-name="T507">las subvenciones establecidas en función del núm</text:span><text:span text:style-name="T508">ero de unidades entregadas o del<text:s/></text:span></text:p></draw:text-box><svg:title/><svg:desc/></draw:frame></text:span><draw:custom-shape svg:x="1.26736in" svg:y="6.40833in" svg:width="6.23264in" svg:height="0.17569in" draw:z-index="251894272" draw:id="id212" draw:style-name="a213" draw:name="Shape28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09"><draw:frame draw:z-index="251785728" draw:id="id213" draw:style-name="a214" draw:name="Shape279" text:anchor-type="paragraph" svg:x="1.2875in" svg:y="6.26458in" svg:width="6.12569in" svg:height="0.20764in" style:rel-width="scale" style:rel-height="scale"><draw:text-box><text:p text:style-name="P510"><text:span text:style-name="T511">Se considerarán vinculadas directamente al precio de las operaciones sujetas al Impuesto<text:s/></text:span></text:p></draw:text-box><svg:title/><svg:desc/></draw:frame></text:span><draw:custom-shape svg:x="1.26736in" svg:y="6.23264in" svg:width="6.23264in" svg:height="0.175in" draw:z-index="251895296" draw:id="id214" draw:style-name="a215" draw:name="Shape278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6.25in" svg:width="8.33264in" svg:height="6.25in" draw:z-index="251896320" draw:id="id215" draw:style-name="a216" draw:name="Shape27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12"><draw:frame draw:z-index="251782656" draw:id="id216" draw:style-name="a217" draw:name="Shape276" text:anchor-type="paragraph" svg:x="1.2875in" svg:y="6.08889in" svg:width="0.65833in" svg:height="0.20764in" style:rel-width="scale" style:rel-height="scale"><draw:text-box><text:p text:style-name="P513"><text:span text:style-name="T514">impuesto.</text:span></text:p></draw:text-box><svg:title/><svg:desc/></draw:frame></text:span><draw:custom-shape svg:x="1.26736in" svg:y="7.38611in" svg:width="6.23264in" svg:height="0.27431in" draw:z-index="251897344" draw:id="id217" draw:style-name="a218" draw:name="Shape29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15"><draw:frame draw:z-index="251766272" draw:id="id218" draw:style-name="a219" draw:name="Shape274" text:anchor-type="paragraph" svg:x="1.0375in" svg:y="5.91667in" svg:width="0.03681in" svg:height="0.14028in" style:rel-width="scale" style:rel-height="scale"><draw:text-box><text:p text:style-name="P516"><text:span text:style-name="T517"></text:span></text:p></draw:text-box><svg:title/><svg:desc/></draw:frame></text:span><text:span text:style-name="T518"><draw:frame draw:z-index="251772416" draw:id="id219" draw:style-name="a220" draw:name="Shape273" text:anchor-type="paragraph" svg:x="1.2875in" svg:y="5.91319in" svg:width="5.74375in" svg:height="0.20764in" style:rel-width="scale" style:rel-height="scale"><draw:text-box><text:p text:style-name="P519"><text:span text:style-name="T520">b) Las subvenciones vinculadas directamente al precio de las operaciones sujetas al<text:s/></text:span></text:p></draw:text-box><svg:title/><svg:desc/></draw:frame></text:span><draw:custom-shape svg:x="1.01736in" svg:y="5.88125in" svg:width="6.48264in" svg:height="0.17569in" draw:z-index="251898368" draw:id="id220" draw:style-name="a221" draw:name="Shape2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21"><draw:frame draw:z-index="251760128" draw:id="id221" draw:style-name="a222" draw:name="Shape271" text:anchor-type="paragraph" svg:x="0.7875in" svg:y="5.54306in" svg:width="4.31806in" svg:height="0.20764in" style:rel-width="scale" style:rel-height="scale"><draw:text-box><text:p text:style-name="P522"><text:span text:style-name="T523">2. En<text:s/></text:span><text:span text:style-name="T524">particular, se incluyen en el concepto de contraprestación:</text:span></text:p></draw:text-box><svg:title/><svg:desc/></draw:frame></text:span><draw:custom-shape svg:x="0.76736in" svg:y="5.51111in" svg:width="6.73264in" svg:height="0.17569in" draw:z-index="251899392" draw:id="id222" draw:style-name="a223" draw:name="Shape27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25"><draw:frame draw:z-index="251858432" draw:style-name="a224" draw:name="Shape269" text:anchor-type="paragraph" svg:x="6.57014in" svg:y="5.36944in" svg:width="0.00906in" svg:height="0.00984in" style:rel-width="scale" style:rel-height="scale"><draw:image xlink:href="media/image2.png" xlink:type="simple" xlink:show="embed" xlink:actuate="onLoad"/><svg:title/><svg:desc/></draw:frame></text:span><text:span text:style-name="T526"><draw:frame draw:z-index="251750912" draw:id="id223" draw:style-name="a225" draw:name="Shape268" text:anchor-type="paragraph" svg:x="0.7875in" svg:y="5.26806in" svg:width="5.80347in" svg:height="0.20764in" style:rel-width="scale" style:rel-height="scale"><draw:text-box><text:p text:style-name="P527"><text:span text:style-name="T528">las operaciones sujetas al mismo procedente del destinatario o de terceras personas.<text:s/></text:span></text:p></draw:text-box><svg:title/><svg:desc/></draw:frame></text:span><draw:custom-shape svg:x="0.76736in" svg:y="5.23611in" svg:width="6.73264in" svg:height="0.27431in" draw:z-index="251900416" draw:id="id224" draw:style-name="a226" draw:name="Shape26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29"><draw:frame draw:z-index="251741696" draw:id="id225" draw:style-name="a227" draw:name="Shape266" text:anchor-type="paragraph" svg:x="0.7875in" svg:y="5.09236in" svg:width="6.64306in" svg:height="0.20764in" style:rel-width="scale" style:rel-height="scale"><draw:text-box><text:p text:style-name="P530"><text:span text:style-name="T531">1. La base imponible del impuesto estará constituida por el importe total de la contraprestación de<text:s/></text:span></text:p></draw:text-box><svg:title/><svg:desc/></draw:frame></text:span><draw:custom-shape svg:x="0.76736in" svg:y="5.06042in" svg:width="6.73264in" svg:height="0.17569in" draw:z-index="251901440" draw:id="id226" draw:style-name="a228" draw:name="Shape2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32"><draw:frame draw:z-index="251735552" draw:id="id227" draw:style-name="a229" draw:name="Shape264" text:anchor-type="paragraph" svg:x="0.7875in" svg:y="4.81736in" svg:width="0.55in" svg:height="0.20764in" style:rel-width="scale" style:rel-height="scale"><draw:text-box><text:p text:style-name="P533"><text:span text:style-name="T534">general.</text:span></text:p></draw:text-box><svg:title/><svg:desc/></draw:frame></text:span><draw:custom-shape svg:x="0.76736in" svg:y="4.78542in" svg:width="6.73264in" svg:height="0.275in" draw:z-index="251902464" draw:id="id228" draw:style-name="a230" draw:name="Shape26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35"><draw:frame draw:z-index="251723264" draw:id="id229" draw:style-name="a231" draw:name="Shape262" text:anchor-type="paragraph" svg:x="0.7875in" svg:y="4.64167in" svg:width="6.50278in" svg:height="0.20764in" style:rel-width="scale" style:rel-height="scale"><draw:text-box><text:p text:style-name="P536"><text:span text:style-name="T537">“Artículo 22 Base imponible en las entregas de bienes y en las prestaciones de servicios: Regla<text:s/></text:span></text:p></draw:text-box><svg:title/><svg:desc/></draw:frame></text:span><text:span text:style-name="T538"><draw:frame draw:z-index="251845120" draw:id="id230" draw:style-name="a232" draw:name="Shape304" text:anchor-type="paragraph" svg:x="1.7875in" svg:y="8.76597in" svg:width="5.45903in" svg:height="0.20764in" style:rel-width="scale" style:rel-height="scale"><draw:text-box><text:p text:style-name="P539"><text:span text:style-name="T540">una distorsión significativa de la competencia, sea cual sea su forma de gestión.”</text:span></text:p></draw:text-box><svg:title/><svg:desc/></draw:frame></text:span><text:span text:style-name="T541"><draw:connector draw:type="line" svg:x1="0.48819in" svg:y1="11.33194in" svg:x2="7.68264in" svg:y2="11.33264in" draw:z-index="251432448" draw:id="id231" draw:style-name="a233" draw:name="Shape318" text:anchor-type="paragraph"><svg:title/><svg:desc/></draw:connector></text:span><text:span text:style-name="T542"><draw:frame draw:z-index="251440640" draw:id="id232" draw:style-name="a234" draw:name="Shape317" text:anchor-type="paragraph" svg:x="1.45347in" svg:y="11.22431in" svg:width="2.71319in" svg:height="0.13472in" style:rel-width="scale" style:rel-height="scale"><draw:text-box><text:p text:style-name="P543"><text:span text:style-name="T544">https://sedeelectronica.cabildodelapalma.es/validaci</text:span><text:span text:style-name="T545">on/</text:span></text:p></draw:text-box><svg:title/><svg:desc/></draw:frame></text:span><text:span text:style-name="T546"><draw:frame draw:z-index="251406848" draw:id="id233" draw:style-name="a235" draw:name="Shape316" text:anchor-type="paragraph" svg:x="1.45347in" svg:y="11.09653in" svg:width="2.96042in" svg:height="0.13472in" style:rel-width="scale" style:rel-height="scale"><draw:text-box><text:p text:style-name="P547"><text:span text:style-name="T548">Código de verificación electrónica: 14612674577727331465</text:span></text:p></draw:text-box><svg:title/><svg:desc/></draw:frame></text:span><text:span text:style-name="T549"><draw:frame draw:z-index="251403776" draw:id="id234" draw:style-name="a236" draw:name="Shape315" text:anchor-type="paragraph" svg:x="1.45347in" svg:y="10.96875in" svg:width="4.97708in" svg:height="0.13472in" style:rel-width="scale" style:rel-height="scale"><draw:text-box><text:p text:style-name="P550"><text:span text:style-name="T551">Cabildo Insular de La Palma. El registro realizado está amparado en el Artículo 16 de la Ley 39/2015.</text:span></text:p></draw:text-box><svg:title/><svg:desc/></draw:frame></text:span><text:span text:style-name="T552"><draw:connector draw:type="line" svg:x1="7.67847in" svg:y1="10.94583in" svg:x2="7.67917in" svg:y2="11.32986in" draw:z-index="251423232" draw:id="id235" draw:style-name="a237" draw:name="Shape314" text:anchor-type="paragraph"><svg:title/><svg:desc/></draw:connector></text:span><text:span text:style-name="T553"><draw:connector draw:type="line" svg:x1="1.37847in" svg:y1="10.94583in" svg:x2="1.37917in" svg:y2="11.32986in" draw:z-index="251418112" draw:id="id236" draw:style-name="a238" draw:name="Shape313" text:anchor-type="paragraph"><svg:title/><svg:desc/></draw:connector></text:span><text:span text:style-name="T554"><draw:connector draw:type="line" svg:x1="0.49167in" svg:y1="10.94583in" svg:x2="0.49236in" svg:y2="11.32986in" draw:z-index="251414016" draw:id="id237" draw:style-name="a239" draw:name="Shape312" text:anchor-type="paragraph"><svg:title/><svg:desc/></draw:connector></text:span><text:span text:style-name="T555"><draw:connector draw:type="line" svg:x1="0.48819in" svg:y1="10.94236in" svg:x2="7.68264in" svg:y2="10.94306in" draw:z-index="251428352" draw:id="id238" draw:style-name="a240" draw:name="Shape311" text:anchor-type="paragraph"><svg:title/><svg:desc/></draw:connector></text:span><text:span text:style-name="T556"><draw:frame draw:z-index="251399680" draw:id="id239" draw:style-name="a241" draw:name="Shape310" text:anchor-type="paragraph" svg:x="6.57778in" svg:y="10.34167in" svg:width="0.94306in" svg:height="0.20278in" style:rel-width="scale" style:rel-height="scale"><draw:text-box><text:p text:style-name="P557"><text:span text:style-name="T558">Página<text:s/></text:span><text:span text:style-name="T559">3</text:span><text:span text:style-name="T560"><text:s/>de<text:s/></text:span><text:span text:style-name="T561">5</text:span><text:span text:style-name="T562"><text:s/></text:span></text:p></draw:text-box><svg:title/><svg:desc/></draw:frame></text:span><text:span text:style-name="T563"><draw:frame draw:z-index="251861504" draw:id="id240" draw:style-name="a242" draw:name="Shape309" text:anchor-type="paragraph" svg:x="0.7875in" svg:y="9.82014in" svg:width="0.45208in" svg:height="0.18472in" style:rel-width="scale" style:rel-height="scale"><draw:text-box><text:p text:style-name="P564"><text:span text:style-name="T565">Coop.<text:s/></text:span></text:p></draw:text-box><svg:title/><svg:desc/></draw:frame></text:span><text:span text:style-name="T566"><draw:frame draw:z-index="251855360" draw:id="id241" draw:style-name="a243" draw:name="Shape308" text:anchor-type="paragraph" svg:x="0.7875in" svg:y="9.64375in" svg:width="6.28472in" svg:height="0.18472in" style:rel-width="scale" style:rel-height="scale"><draw:text-box><text:p text:style-name="P567"><text:span text:style-name="T568">único concesionario de este servicio público, es la empresa Transportes Insular La Palma S.<text:s/></text:span></text:p></draw:text-box><svg:title/><svg:desc/></draw:frame></text:span><text:span text:style-name="T569"><draw:frame draw:z-index="251853312" draw:id="id242" draw:style-name="a244" draw:name="Shape307" text:anchor-type="paragraph" svg:x="0.7875in" svg:y="9.46875in" svg:width="6.73264in" svg:height="0.18472in" style:rel-width="scale" style:rel-height="scale"><draw:text-box><text:p text:style-name="P570"><text:span text:style-name="T571">abril, de cabildos insulares y como se ha mencionado en el apartado primero de esta resolución, el<text:s/></text:span></text:p></draw:text-box><svg:title/><svg:desc/></draw:frame></text:span><text:span text:style-name="T572"><draw:frame draw:z-index="251850240" draw:id="id243" draw:style-name="a245" draw:name="Shape306" text:anchor-type="paragraph" svg:x="0.7875in" svg:y="9.29306in" svg:width="6.44583in" svg:height="0.18472in" style:rel-width="scale" style:rel-height="scale"><draw:text-box><text:p text:style-name="P573"><text:span text:style-name="T574">del Cabildo Insular de La Palma, tal y como se recoge en<text:s/></text:span><text:span text:style-name="T575">el art. 6. 2 de La Ley 8/2017, de 1 de<text:s/></text:span></text:p></draw:text-box><svg:title/><svg:desc/></draw:frame></text:span><text:span text:style-name="T576"><draw:frame draw:z-index="251848192" draw:id="id244" draw:style-name="a246" draw:name="Shape305" text:anchor-type="paragraph" svg:x="1.27917in" svg:y="9.11736in" svg:width="6.08819in" svg:height="0.18472in" style:rel-width="scale" style:rel-height="scale"><draw:text-box><text:p text:style-name="P577"><text:span text:style-name="T578">El transporte regular de viajeros por carretera se trata de un servicio público competencia<text:s/></text:span></text:p></draw:text-box><svg:title/><svg:desc/></draw:frame></text:span><draw:custom-shape svg:x="0.76736in" svg:y="4.60972in" svg:width="6.73264in" svg:height="0.17569in" draw:z-index="251903488" draw:id="id245" draw:style-name="a247" draw:name="Shape261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1.51736in" svg:y="8.73403in" svg:width="5.98264in" svg:height="0.175in" draw:z-index="251904512" draw:id="id246" draw:style-name="a248" draw:name="Shape30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79"><draw:frame draw:z-index="251837952" draw:id="id247" draw:style-name="a249" draw:name="Shape302" text:anchor-type="paragraph" svg:x="1.5375in" svg:y="8.61806in" svg:width="0.08542in" svg:height="0.16806in" style:rel-width="scale" style:rel-height="scale"><draw:text-box><text:p text:style-name="P580"><text:span text:style-name="T581">o</text:span></text:p></draw:text-box><svg:title/><svg:desc/></draw:frame></text:span><text:span text:style-name="T582"><draw:frame draw:z-index="251841024" draw:id="id248" draw:style-name="a250" draw:name="Shape301" text:anchor-type="paragraph" svg:x="1.7875in" svg:y="8.59028in" svg:width="5.57431in" svg:height="0.20764in" style:rel-width="scale" style:rel-height="scale"><draw:text-box><text:p text:style-name="P583"><text:span text:style-name="T584">a) La gestión de servicios públicos o de fomento de la cultura en los que no exista<text:s/></text:span></text:p></draw:text-box><svg:title/><svg:desc/></draw:frame></text:span><draw:custom-shape svg:x="1.51736in" svg:y="8.55833in" svg:width="5.98264in" svg:height="0.175in" draw:z-index="251905536" draw:id="id249" draw:style-name="a251" draw:name="Shape30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85"><draw:frame draw:z-index="251834880" draw:id="id250" draw:style-name="a252" draw:name="Shape299" text:anchor-type="paragraph" svg:x="1.2875in" svg:y="8.22014in" svg:width="2.15625in" svg:height="0.20764in" style:rel-width="scale" style:rel-height="scale"><draw:text-box><text:p text:style-name="P586"><text:span text:style-name="T587">Públicas realicen par</text:span><text:span text:style-name="T588">a financiar:</text:span></text:p></draw:text-box><svg:title/><svg:desc/></draw:frame></text:span><draw:custom-shape svg:x="1.26736in" svg:y="8.18819in" svg:width="6.23264in" svg:height="0.175in" draw:z-index="251906560" draw:id="id251" draw:style-name="a253" draw:name="Shape29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89"><draw:frame draw:z-index="251827712" draw:id="id252" draw:style-name="a254" draw:name="Shape297" text:anchor-type="paragraph" svg:x="1.2875in" svg:y="8.04444in" svg:width="5.77986in" svg:height="0.20764in" style:rel-width="scale" style:rel-height="scale"><draw:text-box><text:p text:style-name="P590"><text:span text:style-name="T591">las aportaciones dinerarias, sea cual sea su denominación, que las Administraciones<text:s/></text:span></text:p></draw:text-box><svg:title/><svg:desc/></draw:frame></text:span><draw:custom-shape svg:x="1.26736in" svg:y="8.0125in" svg:width="6.23264in" svg:height="0.17569in" draw:z-index="251907584" draw:id="id253" draw:style-name="a255" draw:name="Shape29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92"><draw:frame draw:z-index="251824640" draw:id="id254" draw:style-name="a256" draw:name="Shape295" text:anchor-type="paragraph" svg:x="1.2875in" svg:y="7.86875in" svg:width="6.02986in" svg:height="0.20764in" style:rel-width="scale" style:rel-height="scale"><draw:text-box><text:p text:style-name="P593"><text:span text:style-name="T594">caso el importe de la contraprestación a que se refiere el número 1 del presente artículo,<text:s/></text:span></text:p></draw:text-box><svg:title/><svg:desc/></draw:frame></text:span><draw:custom-shape svg:x="1.26736in" svg:y="7.83681in" svg:width="6.23264in" svg:height="0.17569in" draw:z-index="251908608" draw:id="id255" draw:style-name="a257" draw:name="Shape29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95"><draw:frame draw:z-index="251820544" draw:id="id256" draw:style-name="a258" draw:name="Shape293" text:anchor-type="paragraph" svg:x="1.2875in" svg:y="7.69306in" svg:width="6.05833in" svg:height="0.20764in" style:rel-width="scale" style:rel-height="scale"><draw:text-box><text:p text:style-name="P596"><text:span text:style-name="T597">No obstante, no se considerarán subvenciones vinculadas al precio ni integran en ningún<text:s/></text:span></text:p></draw:text-box><svg:title/><svg:desc/></draw:frame></text:span><draw:custom-shape svg:x="1.26736in" svg:y="7.66111in" svg:width="6.23264in" svg:height="0.175in" draw:z-index="251909632" draw:id="id257" draw:style-name="a259" draw:name="Shape29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98"><draw:frame draw:z-index="251817472" draw:id="id258" draw:style-name="a260" draw:name="Shape291" text:anchor-type="paragraph" svg:x="1.2875in" svg:y="7.41806in" svg:width="4.73958in" svg:height="0.20764in" style:rel-width="scale" style:rel-height="scale"><draw:text-box><text:p text:style-name="P599"><text:span text:style-name="T600">opciones específicas por la lejanía e insularidad de las Islas Canarias.</text:span></text:p></draw:text-box><svg:title/><svg:desc/></draw:frame></text:span><text:span text:style-name="T601"><draw:frame draw:z-index="251500032" draw:id="id259" draw:style-name="a261" draw:name="Shape218" text:anchor-type="paragraph" svg:x="0.7875in" svg:y="0.95208in" svg:width="6.28611in" svg:height="0.18472in" style:rel-width="scale" style:rel-height="scale"><draw:text-box><text:p text:style-name="P602"><text:span text:style-name="T603">aplicando el régimen general de pagos aprobada para el resto de políticas de bonificaci</text:span><text:span text:style-name="T604">ón al<text:s/></text:span></text:p></draw:text-box><svg:title/><svg:desc/></draw:frame></text:span><text:span text:style-name="T605"><draw:frame draw:z-index="251569664" draw:id="id260" draw:style-name="a262" draw:name="Shape232" text:anchor-type="paragraph" svg:x="0.7875in" svg:y="1.47986in" svg:width="5.99306in" svg:height="0.18472in" style:rel-width="scale" style:rel-height="scale"><draw:text-box><text:p text:style-name="P606"><text:span text:style-name="T607">Energía, núm. 2022/3180 de fecha 11 de abril de 2022, por la que se amplía el plazo de<text:s/></text:span></text:p></draw:text-box><svg:title/><svg:desc/></draw:frame></text:span><text:span text:style-name="T608"><draw:frame draw:z-index="251568640" draw:id="id261" draw:style-name="a263" draw:name="Shape231" text:anchor-type="paragraph" svg:x="0.7875in" svg:y="1.30417in" svg:width="6.28472in" svg:height="0.18472in" style:rel-width="scale" style:rel-height="scale"><draw:text-box><text:p text:style-name="P609"><text:span text:style-name="T610">Corporativo titular del Área de Hacienda, Recursos Humanos, Aguas, Transporte, Industria y<text:s/></text:span></text:p></draw:text-box><svg:title/><svg:desc/></draw:frame></text:span><text:span text:style-name="T611"><draw:frame draw:z-index="251564544" draw:id="id262" draw:style-name="a264" draw:name="Shape230" text:anchor-type="paragraph" svg:x="6.88611in" svg:y="1.12847in" svg:width="0.63819in" svg:height="0.18472in" style:rel-width="scale" style:rel-height="scale"><draw:text-box><text:p text:style-name="P612"><text:span text:style-name="T613">Miembro<text:s/></text:span></text:p></draw:text-box><svg:title/><svg:desc/></draw:frame></text:span><text:span text:style-name="T614"><draw:frame draw:z-index="251555328" draw:id="id263" draw:style-name="a265" draw:name="Shape229" text:anchor-type="paragraph" svg:x="6.58056in" svg:y="1.12847in" svg:width="0.24792in" svg:height="0.18472in" style:rel-width="scale" style:rel-height="scale"><draw:text-box><text:p text:style-name="P615"><text:span text:style-name="T616">del<text:s/></text:span></text:p></draw:text-box><svg:title/><svg:desc/></draw:frame></text:span><text:span text:style-name="T617"><draw:frame draw:z-index="251551232" draw:id="id264" draw:style-name="a266" draw:name="Shape228" text:anchor-type="paragraph" svg:x="5.78194in" svg:y="1.12847in" svg:width="0.73889in" svg:height="0.18472in" style:rel-width="scale" style:rel-height="scale"><draw:text-box><text:p text:style-name="P618"><text:span text:style-name="T619">resolución<text:s/></text:span></text:p></draw:text-box><svg:title/><svg:desc/></draw:frame></text:span><text:span text:style-name="T620"><draw:frame draw:z-index="251548160" draw:id="id265" draw:style-name="a267" draw:name="Shape227" text:anchor-type="paragraph" svg:x="5.56111in" svg:y="1.12847in" svg:width="0.16319in" svg:height="0.18472in" style:rel-width="scale" style:rel-height="scale"><draw:text-box><text:p text:style-name="P621"><text:span text:style-name="T622">la<text:s/></text:span></text:p></draw:text-box><svg:title/><svg:desc/></draw:frame></text:span><text:span text:style-name="T623"><draw:frame draw:z-index="251544064" draw:id="id266" draw:style-name="a268" draw:name="Shape226" text:anchor-type="paragraph" svg:x="4.77153in" svg:y="1.12847in" svg:width="0.72847in" svg:height="0.18472in" style:rel-width="scale" style:rel-height="scale"><draw:text-box><text:p text:style-name="P624"><text:span text:style-name="T625">asimismo,<text:s/></text:span></text:p></draw:text-box><svg:title/><svg:desc/></draw:frame></text:span><text:span text:style-name="T626"><draw:frame draw:z-index="251535872" draw:id="id267" draw:style-name="a269" draw:name="Shape225" text:anchor-type="paragraph" svg:x="4.16806in" svg:y="1.12847in" svg:width="0.54444in" svg:height="0.18472in" style:rel-width="scale" style:rel-height="scale"><draw:text-box><text:p text:style-name="P627"><text:span text:style-name="T628">cuenta,<text:s/></text:span></text:p></draw:text-box><svg:title/><svg:desc/></draw:frame></text:span><text:span text:style-name="T629"><draw:frame draw:z-index="251531776" draw:id="id268" draw:style-name="a270" draw:name="Shape224" text:anchor-type="paragraph" svg:x="3.89583in" svg:y="1.12847in" svg:width="0.21458in" svg:height="0.18472in" style:rel-width="scale" style:rel-height="scale"><draw:text-box><text:p text:style-name="P630"><text:span text:style-name="T631">en<text:s/></text:span></text:p></draw:text-box><svg:title/><svg:desc/></draw:frame></text:span><text:span text:style-name="T632"><draw:frame draw:z-index="251528704" draw:id="id269" draw:style-name="a271" draw:name="Shape223" text:anchor-type="paragraph" svg:x="3.15694in" svg:y="1.12847in" svg:width="0.66736in" svg:height="0.18472in" style:rel-width="scale" style:rel-height="scale"><draw:text-box><text:p text:style-name="P633"><text:span text:style-name="T634">Teniendo<text:s/></text:span></text:p></draw:text-box><svg:title/><svg:desc/></draw:frame></text:span><text:span text:style-name="T635"><draw:frame draw:z-index="251523584" draw:id="id270" draw:style-name="a272" draw:name="Shape222" text:anchor-type="paragraph" svg:x="2.53681in" svg:y="1.12847in" svg:width="0.55069in" svg:height="0.18472in" style:rel-width="scale" style:rel-height="scale"><draw:text-box><text:p text:style-name="P636"><text:span text:style-name="T637">regular.<text:s/></text:span></text:p></draw:text-box><svg:title/><svg:desc/></draw:frame></text:span><text:span text:style-name="T638"><draw:frame draw:z-index="251518464" draw:id="id271" draw:style-name="a273" draw:name="Shape221" text:anchor-type="paragraph" svg:x="1.74722in" svg:y="1.12847in" svg:width="0.73264in" svg:height="0.18472in" style:rel-width="scale" style:rel-height="scale"><draw:text-box><text:p text:style-name="P639"><text:span text:style-name="T640">transporte<text:s/></text:span></text:p></draw:text-box><svg:title/><svg:desc/></draw:frame></text:span><text:span text:style-name="T641"><draw:frame draw:z-index="251512320" draw:id="id272" draw:style-name="a274" draw:name="Shape220" text:anchor-type="paragraph" svg:x="1.44167in" svg:y="1.12847in" svg:width="0.24792in" svg:height="0.18472in" style:rel-width="scale" style:rel-height="scale"><draw:text-box><text:p text:style-name="P642"><text:span text:style-name="T643">del<text:s/></text:span></text:p></draw:text-box><svg:title/><svg:desc/></draw:frame></text:span><text:span text:style-name="T644"><draw:frame draw:z-index="251509248" draw:id="id273" draw:style-name="a275" draw:name="Shape219" text:anchor-type="paragraph" svg:x="0.7875in" svg:y="1.12847in" svg:width="0.59306in" svg:height="0.18472in" style:rel-width="scale" style:rel-height="scale"><draw:text-box><text:p text:style-name="P645"><text:span text:style-name="T646">fomento<text:s/></text:span></text:p></draw:text-box><svg:title/><svg:desc/></draw:frame></text:span><text:span text:style-name="T647"><draw:frame draw:z-index="251577856" draw:id="id274" draw:style-name="a276" draw:name="Shape233" text:anchor-type="paragraph" svg:x="0.7875in" svg:y="1.65486in" svg:width="6.58264in" svg:height="0.18472in" style:rel-width="scale" style:rel-height="scale"><draw:text-box><text:p text:style-name="P648"><text:span text:style-name="T649">concesión y utilización del denominado “Bono especial damnificados volcán de la Palma”, por un<text:s/></text:span></text:p></draw:text-box><svg:title/><svg:desc/></draw:frame></text:span><text:span text:style-name="T650"><draw:frame draw:z-index="251496960" draw:id="id275" draw:style-name="a277" draw:name="Shape217" text:anchor-type="paragraph" svg:x="6.80972in" svg:y="0.77708in" svg:width="0.70972in" svg:height="0.18472in" style:rel-width="scale" style:rel-height="scale"><draw:text-box><text:p text:style-name="P651"><text:span text:style-name="T652">realizaran<text:s/></text:span></text:p></draw:text-box><svg:title/><svg:desc/></draw:frame></text:span><text:span text:style-name="T653"><draw:frame draw:z-index="251492864" draw:id="id276" draw:style-name="a278" draw:name="Shape216" text:anchor-type="paragraph" svg:x="6.53681in" svg:y="0.77708in" svg:width="0.20625in" svg:height="0.18472in" style:rel-width="scale" style:rel-height="scale"><draw:text-box><text:p text:style-name="P654"><text:span text:style-name="T655">se<text:s/></text:span></text:p></draw:text-box><svg:title/><svg:desc/></draw:frame></text:span><text:span text:style-name="T656"><draw:frame draw:z-index="251487744" draw:id="id277" draw:style-name="a279" draw:name="Shape215" text:anchor-type="paragraph" svg:x="5.60208in" svg:y="0.77708in" svg:width="0.86736in" svg:height="0.18472in" style:rel-width="scale" style:rel-height="scale"><draw:text-box><text:p text:style-name="P657"><text:span text:style-name="T658">practicadas,<text:s/></text:span></text:p></draw:text-box><svg:title/><svg:desc/></draw:frame></text:span><text:span text:style-name="T659"><draw:frame draw:z-index="251483648" draw:id="id278" draw:style-name="a280" draw:name="Shape214" text:anchor-type="paragraph" svg:x="4.52222in" svg:y="0.77708in" svg:width="1.01319in" svg:height="0.18472in" style:rel-width="scale" style:rel-height="scale"><draw:text-box><text:p text:style-name="P660"><text:span text:style-name="T661">bonificaciones<text:s/></text:span></text:p></draw:text-box><svg:title/><svg:desc/></draw:frame></text:span><text:span text:style-name="T662"><draw:frame draw:z-index="251477504" draw:id="id279" draw:style-name="a281" draw:name="Shape213" text:anchor-type="paragraph" svg:x="4.21597in" svg:y="0.77708in" svg:width="0.23958in" svg:height="0.18472in" style:rel-width="scale" style:rel-height="scale"><draw:text-box><text:p text:style-name="P663"><text:span text:style-name="T664">las<text:s/></text:span></text:p></draw:text-box><svg:title/><svg:desc/></draw:frame></text:span><text:span text:style-name="T665"><draw:frame draw:z-index="251475456" draw:id="id280" draw:style-name="a282" draw:name="Shape212" text:anchor-type="paragraph" svg:x="3.93472in" svg:y="0.77708in" svg:width="0.21458in" svg:height="0.18472in" style:rel-width="scale" style:rel-height="scale"><draw:text-box><text:p text:style-name="P666"><text:span text:style-name="T667">de<text:s/></text:span></text:p></draw:text-box><svg:title/><svg:desc/></draw:frame></text:span><text:span text:style-name="T668"><draw:frame draw:z-index="251471360" draw:id="id281" draw:style-name="a283" draw:name="Shape211" text:anchor-type="paragraph" svg:x="2.83819in" svg:y="0.77708in" svg:width="1.03125in" svg:height="0.18472in" style:rel-width="scale" style:rel-height="scale"><draw:text-box><text:p text:style-name="P669"><text:span text:style-name="T670">compensación<text:s/></text:span></text:p></draw:text-box><svg:title/><svg:desc/></draw:frame></text:span><text:span text:style-name="T671"><draw:frame draw:z-index="251467264" draw:id="id282" draw:style-name="a284" draw:name="Shape210" text:anchor-type="paragraph" svg:x="2.60764in" svg:y="0.77708in" svg:width="0.16319in" svg:height="0.18472in" style:rel-width="scale" style:rel-height="scale"><draw:text-box><text:p text:style-name="P672"><text:span text:style-name="T673">la<text:s/></text:span></text:p></draw:text-box><svg:title/><svg:desc/></draw:frame></text:span><text:span text:style-name="T674"><draw:frame draw:z-index="251458048" draw:id="id283" draw:style-name="a285" draw:name="Shape209" text:anchor-type="paragraph" svg:x="2.24167in" svg:y="0.77708in" svg:width="0.29931in" svg:height="0.18472in" style:rel-width="scale" style:rel-height="scale"><draw:text-box><text:p text:style-name="P675"><text:span text:style-name="T676">que<text:s/></text:span></text:p></draw:text-box><svg:title/><svg:desc/></draw:frame></text:span><text:span text:style-name="T677"><draw:frame draw:z-index="251454976" draw:id="id284" draw:style-name="a286" draw:name="Shape208" text:anchor-type="paragraph" svg:x="1.50139in" svg:y="0.77708in" svg:width="0.66944in" svg:height="0.18472in" style:rel-width="scale" style:rel-height="scale"><draw:text-box><text:p text:style-name="P678"><text:span text:style-name="T679">segundo,<text:s/></text:span></text:p></draw:text-box><svg:title/><svg:desc/></draw:frame></text:span><text:span text:style-name="T680"><draw:frame draw:z-index="251450880" draw:id="id285" draw:style-name="a287" draw:name="Shape207" text:anchor-type="paragraph" svg:x="0.7875in" svg:y="0.77708in" svg:width="0.65139in" svg:height="0.18472in" style:rel-width="scale" style:rel-height="scale"><draw:text-box><text:p text:style-name="P681"><text:span text:style-name="T682">apartado<text:s/></text:span></text:p></draw:text-box><svg:title/><svg:desc/></draw:frame></text:span><text:span text:style-name="T683"><draw:frame draw:z-index="251445760" draw:id="id286" draw:style-name="a288" draw:name="Shape206" text:anchor-type="paragraph" svg:x="0.7875in" svg:y="0.60139in" svg:width="6.72431in" svg:height="0.18472in" style:rel-width="scale" style:rel-height="scale"><draw:text-box><text:p text:style-name="P684"><text:span text:style-name="T685">personalizado, denominado “Bono especial damnificados volcán de la Palma”, especificando en su<text:s/></text:span></text:p></draw:text-box><svg:title/><svg:desc/></draw:frame></text:span><text:span text:style-name="T686"><draw:frame draw:z-index="251442688" draw:id="id287" draw:style-name="a289" draw:name="Shape205" text:anchor-type="paragraph" svg:x="0.7875in" svg:y="0.42569in" svg:width="5.92153in" svg:height="0.18472in" style:rel-width="scale" style:rel-height="scale"><draw:text-box><text:p text:style-name="P687"><text:span text:style-name="T688">fomento de la movilidad en el sentido de establecer un nuevo tipo de bono especial, no<text:s/></text:span></text:p></draw:text-box><svg:title/><svg:desc/></draw:frame></text:span><text:span text:style-name="T689"><draw:frame draw:z-index="251645440" draw:id="id288" draw:style-name="a290" draw:name="Shape247" text:anchor-type="paragraph" svg:x="4.63889in" svg:y="2.88472in" svg:width="0.25694in" svg:height="0.18472in" style:rel-width="scale" style:rel-height="scale"><draw:text-box><text:p text:style-name="P690"><text:span text:style-name="T691">3.3<text:s/></text:span></text:p></draw:text-box><svg:title/><svg:desc/></draw:frame></text:span><text:span text:style-name="T692"><draw:frame draw:z-index="251720192" draw:id="id289" draw:style-name="a291" draw:name="Shape260" text:anchor-type="paragraph" svg:x="0.7875in" svg:y="4.46597in" svg:width="4.20625in" svg:height="0.18472in" style:rel-width="scale" style:rel-height="scale"><draw:text-box><text:p text:style-name="P693"><text:span text:style-name="T694">aspectos fiscales del Régimen Económico Fiscal de Canarias:</text:span></text:p></draw:text-box><svg:title/><svg:desc/></draw:frame></text:span><text:span text:style-name="T695"><draw:frame draw:z-index="251703808" draw:id="id290" draw:style-name="a292" draw:name="Shape259" text:anchor-type="paragraph" svg:x="0.7875in" svg:y="4.29028in" svg:width="6.3in" svg:height="0.18472in" style:rel-width="scale" style:rel-height="scale"><draw:text-box><text:p text:style-name="P696"><text:span text:style-name="T697">VIII.-</text:span><text:span text:style-name="T698"><text:s/>De conformidad con el art. 22.2 de la ley 20/1991, de 7 de junio, de modificación de los<text:s/></text:span></text:p></draw:text-box><svg:title/><svg:desc/></draw:frame></text:span><text:span text:style-name="T699"><draw:frame draw:z-index="251701760" draw:id="id291" draw:style-name="a293" draw:name="Shape258" text:anchor-type="paragraph" svg:x="0.7875in" svg:y="3.93889in" svg:width="1.5125in" svg:height="0.18472in" style:rel-width="scale" style:rel-height="scale"><draw:text-box><text:p text:style-name="P700"><text:span text:style-name="T701">de diciembre de 2022.</text:span></text:p></draw:text-box><svg:title/><svg:desc/></draw:frame></text:span><text:span text:style-name="T702"><draw:frame draw:z-index="251697664" draw:id="id292" draw:style-name="a294" draw:name="Shape257" text:anchor-type="paragraph" svg:x="0.7875in" svg:y="3.76319in" svg:width="6.64514in" svg:height="0.18472in" style:rel-width="scale" style:rel-height="scale"><draw:text-box><text:p text:style-name="P703"><text:span text:style-name="T704">residente canario, excepcionalmente por el periodo que transcurre de</text:span><text:span text:style-name="T705">sde el 1 de septiembre al 31<text:s/></text:span></text:p></draw:text-box><svg:title/><svg:desc/></draw:frame></text:span><text:span text:style-name="T706"><draw:frame draw:z-index="251690496" draw:id="id293" draw:style-name="a295" draw:name="Shape256" text:anchor-type="paragraph" svg:x="0.7875in" svg:y="3.5875in" svg:width="6.52569in" svg:height="0.18472in" style:rel-width="scale" style:rel-height="scale"><draw:text-box><text:p text:style-name="P707"><text:span text:style-name="T708">Esta modificación consistirá en la bonificación del 100% del precio de las recargas de los bonos<text:s/></text:span></text:p></draw:text-box><svg:title/><svg:desc/></draw:frame></text:span><text:span text:style-name="T709"><draw:frame draw:z-index="251687424" draw:id="id294" draw:style-name="a296" draw:name="Shape255" text:anchor-type="paragraph" svg:x="0.7875in" svg:y="3.4125in" svg:width="2.7625in" svg:height="0.18472in" style:rel-width="scale" style:rel-height="scale"><draw:text-box><text:p text:style-name="P710"><text:span text:style-name="T711">mencionados en el antecedente primero.</text:span></text:p></draw:text-box><svg:title/><svg:desc/></draw:frame></text:span><text:span text:style-name="T712"><draw:frame draw:z-index="251678208" draw:id="id295" draw:style-name="a297" draw:name="Shape254" text:anchor-type="paragraph" svg:x="0.7875in" svg:y="3.23611in" svg:width="6.28611in" svg:height="0.18472in" style:rel-width="scale" style:rel-height="scale"><draw:text-box><text:p text:style-name="P713"><text:span text:style-name="T714">del servicio público de transporte regular interurbano de viajeros de 5 de diciembre de 2018,<text:s/></text:span></text:p></draw:text-box><svg:title/><svg:desc/></draw:frame></text:span><text:span text:style-name="T715"><draw:frame draw:z-index="251674112" draw:id="id296" draw:style-name="a298" draw:name="Shape253" text:anchor-type="paragraph" svg:x="0.7875in" svg:y="3.06042in" svg:width="6.61597in" svg:height="0.18472in" style:rel-width="scale" style:rel-height="scale"><draw:text-box><text:p text:style-name="P716"><text:span text:style-name="T717">ordinaria”, dentro del acuerdo de modificación del régimen concesional y tarifario de la concesión<text:s/></text:span></text:p></draw:text-box><svg:title/><svg:desc/></draw:frame></text:span><text:span text:style-name="T718"><draw:frame draw:z-index="251670016" draw:id="id297" draw:style-name="a299" draw:name="Shape252" text:anchor-type="paragraph" svg:x="6.94514in" svg:y="2.88472in" svg:width="0.57917in" svg:height="0.18472in" style:rel-width="scale" style:rel-height="scale"><draw:text-box><text:p text:style-name="P719"><text:span text:style-name="T720">máxima<text:s/></text:span></text:p></draw:text-box><svg:title/><svg:desc/></draw:frame></text:span><text:span text:style-name="T721"><draw:frame draw:z-index="251665920" draw:id="id298" draw:style-name="a300" draw:name="Shape251" text:anchor-type="paragraph" svg:x="6.50486in" svg:y="2.88472in" svg:width="0.38264in" svg:height="0.18472in" style:rel-width="scale" style:rel-height="scale"><draw:text-box><text:p text:style-name="P722"><text:span text:style-name="T723">tarifa<text:s/></text:span></text:p></draw:text-box><svg:title/><svg:desc/></draw:frame></text:span><text:span text:style-name="T724"><draw:frame draw:z-index="251661824" draw:id="id299" draw:style-name="a301" draw:name="Shape250" text:anchor-type="paragraph" svg:x="6.32708in" svg:y="2.88472in" svg:width="0.12083in" svg:height="0.18472in" style:rel-width="scale" style:rel-height="scale"><draw:text-box><text:p text:style-name="P725"><text:span text:style-name="T726">y<text:s/></text:span></text:p></draw:text-box><svg:title/><svg:desc/></draw:frame></text:span><text:span text:style-name="T727"><draw:frame draw:z-index="251654656" draw:id="id300" draw:style-name="a302" draw:name="Shape249" text:anchor-type="paragraph" svg:x="5.71597in" svg:y="2.88472in" svg:width="0.55278in" svg:height="0.18472in" style:rel-width="scale" style:rel-height="scale"><draw:text-box><text:p text:style-name="P728"><text:span text:style-name="T729">tarifario<text:s/></text:span></text:p></draw:text-box><svg:title/><svg:desc/></draw:frame></text:span><text:span text:style-name="T730"><draw:frame draw:z-index="251649536" draw:id="id301" draw:style-name="a303" draw:name="Shape248" text:anchor-type="paragraph" svg:x="4.95278in" svg:y="2.88472in" svg:width="0.70556in" svg:height="0.18472in" style:rel-width="scale" style:rel-height="scale"><draw:text-box><text:p text:style-name="P731"><text:span text:style-name="T732">“Régimen<text:s/></text:span></text:p></draw:text-box><svg:title/><svg:desc/></draw:frame></text:span><draw:custom-shape svg:x="0in" svg:y="0in" svg:width="8.33264in" svg:height="6.25in" draw:z-index="251910656" draw:id="id302" draw:style-name="a304" draw:name="Shape20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33"><draw:frame draw:z-index="251643392" draw:id="id303" draw:style-name="a305" draw:name="Shape246" text:anchor-type="paragraph" svg:x="3.93472in" svg:y="2.88472in" svg:width="0.65139in" svg:height="0.18472in" style:rel-width="scale" style:rel-height="scale"><draw:text-box><text:p text:style-name="P734"><text:span text:style-name="T735">apartado<text:s/></text:span></text:p></draw:text-box><svg:title/><svg:desc/></draw:frame></text:span><text:span text:style-name="T736"><draw:frame draw:z-index="251636224" draw:id="id304" draw:style-name="a306" draw:name="Shape245" text:anchor-type="paragraph" svg:x="3.71458in" svg:y="2.88472in" svg:width="0.16319in" svg:height="0.18472in" style:rel-width="scale" style:rel-height="scale"><draw:text-box><text:p text:style-name="P737"><text:span text:style-name="T738">el<text:s/></text:span></text:p></draw:text-box><svg:title/><svg:desc/></draw:frame></text:span><text:span text:style-name="T739"><draw:frame draw:z-index="251630080" draw:id="id305" draw:style-name="a307" draw:name="Shape244" text:anchor-type="paragraph" svg:x="3.44306in" svg:y="2.88472in" svg:width="0.21458in" svg:height="0.18472in" style:rel-width="scale" style:rel-height="scale"><draw:text-box><text:p text:style-name="P740"><text:span text:style-name="T741">en<text:s/></text:span></text:p></draw:text-box><svg:title/><svg:desc/></draw:frame></text:span><text:span text:style-name="T742"><draw:frame draw:z-index="251624960" draw:id="id306" draw:style-name="a308" draw:name="Shape243" text:anchor-type="paragraph" svg:x="2.67986in" svg:y="2.88472in" svg:width="0.70694in" svg:height="0.18472in" style:rel-width="scale" style:rel-height="scale"><draw:text-box><text:p text:style-name="P743"><text:span text:style-name="T744">recogidos<text:s/></text:span></text:p></draw:text-box><svg:title/><svg:desc/></draw:frame></text:span><text:span text:style-name="T745"><draw:frame draw:z-index="251623936" draw:id="id307" draw:style-name="a309" draw:name="Shape242" text:anchor-type="paragraph" svg:x="2.03472in" svg:y="2.88472in" svg:width="0.58542in" svg:height="0.18472in" style:rel-width="scale" style:rel-height="scale"><draw:text-box><text:p text:style-name="P746"><text:span text:style-name="T747">canario,<text:s/></text:span></text:p></draw:text-box><svg:title/><svg:desc/></draw:frame></text:span><text:span text:style-name="T748"><draw:frame draw:z-index="251619840" draw:id="id308" draw:style-name="a310" draw:name="Shape241" text:anchor-type="paragraph" svg:x="1.30486in" svg:y="2.88472in" svg:width="0.66875in" svg:height="0.18472in" style:rel-width="scale" style:rel-height="scale"><draw:text-box><text:p text:style-name="P749"><text:span text:style-name="T750">residente<text:s/></text:span></text:p></draw:text-box><svg:title/><svg:desc/></draw:frame></text:span><text:span text:style-name="T751"><draw:frame draw:z-index="251614720" draw:id="id309" draw:style-name="a311" draw:name="Shape240" text:anchor-type="paragraph" svg:x="0.7875in" svg:y="2.88472in" svg:width="0.46111in" svg:height="0.18472in" style:rel-width="scale" style:rel-height="scale"><draw:text-box><text:p text:style-name="P752"><text:span text:style-name="T753">bonos<text:s/></text:span></text:p></draw:text-box><svg:title/><svg:desc/></draw:frame></text:span><text:span text:style-name="T754"><draw:frame draw:z-index="251606528" draw:id="id310" draw:style-name="a312" draw:name="Shape239" text:anchor-type="paragraph" svg:x="0.7875in" svg:y="2.70972in" svg:width="6.59028in" svg:height="0.18472in" style:rel-width="scale" style:rel-height="scale"><draw:text-box><text:p text:style-name="P755"><text:span text:style-name="T756">fecha 1 de septiembre donde se recoge aprobar la modificación del precio de las recargas de los<text:s/></text:span></text:p></draw:text-box><svg:title/><svg:desc/></draw:frame></text:span><text:span text:style-name="T757"><draw:frame draw:z-index="251600384" draw:id="id311" draw:style-name="a313" draw:name="Shape238" text:anchor-type="paragraph" svg:x="0.7875in" svg:y="2.53333in" svg:width="6.31944in" svg:height="0.18472in" style:rel-width="scale" style:rel-height="scale"><draw:text-box><text:p text:style-name="P758"><text:span text:style-name="T759">VII.</text:span><text:span text:style-name="T760"><text:s/>Vista la resolución del Miembro Corporativo Titular de Transportes numero 2022/8121 de<text:s/></text:span></text:p></draw:text-box><svg:title/><svg:desc/></draw:frame></text:span><text:span text:style-name="T761"><draw:frame draw:z-index="251597312" draw:id="id312" draw:style-name="a314" draw:name="Shape237" text:anchor-type="paragraph" svg:x="0.7875in" svg:y="2.35764in" svg:width="5.55208in" svg:height="0.18472in" style:rel-width="scale" style:rel-height="scale"><draw:text-box><text:p text:style-name="P762"><text:span text:style-name="T763">“Bono especial damnificados volcán de la Palma”, por otro periodo de seis meses.</text:span></text:p></draw:text-box><svg:title/><svg:desc/></draw:frame></text:span><text:span text:style-name="T764"><draw:frame draw:z-index="251590144" draw:id="id313" draw:style-name="a315" draw:name="Shape236" text:anchor-type="paragraph" svg:x="0.7875in" svg:y="2.18194in" svg:width="6.42639in" svg:height="0.18472in" style:rel-width="scale" style:rel-height="scale"><draw:text-box><text:p text:style-name="P765"><text:span text:style-name="T766">5 de octubre de 2022, por la que se amplía el plazo de concesión y utilización d</text:span><text:span text:style-name="T767">el denominado<text:s/></text:span></text:p></draw:text-box><svg:title/><svg:desc/></draw:frame></text:span><text:span text:style-name="T768"><draw:frame draw:z-index="251588096" draw:id="id314" draw:style-name="a316" draw:name="Shape235" text:anchor-type="paragraph" svg:x="0.7875in" svg:y="2.00694in" svg:width="6.61389in" svg:height="0.18472in" style:rel-width="scale" style:rel-height="scale"><draw:text-box><text:p text:style-name="P769"><text:span text:style-name="T770">Hacienda, Recursos Humanos, Aguas, Transporte, Industria y Energía, núm. 2022/9365 de fecha<text:s/></text:span></text:p></draw:text-box><svg:title/><svg:desc/></draw:frame></text:span><text:span text:style-name="T771"><draw:frame draw:z-index="251579904" draw:id="id315" draw:style-name="a317" draw:name="Shape234" text:anchor-type="paragraph" svg:x="0.7875in" svg:y="1.83125in" svg:width="6.48264in" svg:height="0.18472in" style:rel-width="scale" style:rel-height="scale"><draw:text-box><text:p text:style-name="P772"><text:span text:style-name="T773">plazo de seis meses y posteriormente, la resolución del Miembro Corporativo titular del Área de<text:s/></text:span></text:p></draw:text-box><svg:title/><svg:desc/></draw:frame></text:span></text:p>
      <text:soft-page-break/>
      <text:p text:style-name="P774"><draw:custom-shape svg:x="0in" svg:y="6.25in" svg:width="8.33264in" svg:height="6.25in" draw:z-index="251911680" draw:id="id316" draw:style-name="a318" draw:name="Shape39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75"><draw:frame draw:z-index="251807232" draw:id="id317" draw:style-name="a319" draw:name="Shape404" text:anchor-type="paragraph" svg:x="0.7875in" svg:y="8.91944in" svg:width="1.37153in" svg:height="0.18472in" style:rel-width="scale" style:rel-height="scale"><draw:text-box><text:p text:style-name="P776"><text:span text:style-name="T777">presente<text:s/></text:span><text:span text:style-name="T778">resolución.</text:span></text:p></draw:text-box><svg:title/><svg:desc/></draw:frame></text:span><text:span text:style-name="T779"><draw:frame draw:z-index="251805184" draw:id="id318" draw:style-name="a320" draw:name="Shape403" text:anchor-type="paragraph" svg:x="0.7875in" svg:y="8.74375in" svg:width="6.26528in" svg:height="0.18472in" style:rel-width="scale" style:rel-height="scale"><draw:text-box><text:p text:style-name="P780"><text:span text:style-name="T781">transporte de viajeros por carretera”, dentro de la cual se incluye la actuación recogida en la<text:s/></text:span></text:p></draw:text-box><svg:title/><svg:desc/></draw:frame></text:span><text:span text:style-name="T782"><draw:frame draw:z-index="251801088" draw:id="id319" draw:style-name="a321" draw:name="Shape402" text:anchor-type="paragraph" svg:x="0.7875in" svg:y="8.56806in" svg:width="6.36319in" svg:height="0.18472in" style:rel-width="scale" style:rel-height="scale"><draw:text-box><text:p text:style-name="P783"><text:span text:style-name="T784">2022, dentro del Área 18 Transportes, se encuentra incluida la Línea 1 “Subvención bonos de<text:s/></text:span></text:p></draw:text-box><svg:title/><svg:desc/></draw:frame></text:span><text:span text:style-name="T785"><draw:frame draw:z-index="251798016" draw:id="id320" draw:style-name="a322" draw:name="Shape401" text:anchor-type="paragraph" svg:x="0.7875in" svg:y="8.39236in" svg:width="6.43194in" svg:height="0.18472in" style:rel-width="scale" style:rel-height="scale"><draw:text-box><text:p text:style-name="P786"><text:span text:style-name="T787">acuerdo del Consejo de Gobierno Insular, en s</text:span><text:span text:style-name="T788">esión ordinaria, celebrada el día 28 de enero de<text:s/></text:span></text:p></draw:text-box><svg:title/><svg:desc/></draw:frame></text:span><text:span text:style-name="T789"><draw:frame draw:z-index="251796992" draw:id="id321" draw:style-name="a323" draw:name="Shape400" text:anchor-type="paragraph" svg:x="0.7875in" svg:y="8.21667in" svg:width="6.59028in" svg:height="0.18472in" style:rel-width="scale" style:rel-height="scale"><draw:text-box><text:p text:style-name="P790"><text:span text:style-name="T791">XV-<text:s/></text:span><text:span text:style-name="T792">Visto que en el Plan Estratégico de Subvenciones aprobado para el ejercicio 2022, mediante<text:s/></text:span></text:p></draw:text-box><svg:title/><svg:desc/></draw:frame></text:span><text:span text:style-name="T793"><draw:frame draw:z-index="251794944" draw:id="id322" draw:style-name="a324" draw:name="Shape399" text:anchor-type="paragraph" svg:x="0.7875in" svg:y="7.86528in" svg:width="6.32778in" svg:height="0.18472in" style:rel-width="scale" style:rel-height="scale"><draw:text-box><text:p text:style-name="P794"><text:span text:style-name="T795">Transportes la apertura de expediente alguno por reintegro de subvención a dicho interesado.</text:span></text:p></draw:text-box><svg:title/><svg:desc/></draw:frame></text:span><text:span text:style-name="T796"><draw:frame draw:z-index="251792896" draw:id="id323" draw:style-name="a325" draw:name="Shape398" text:anchor-type="paragraph" svg:x="0.7875in" svg:y="7.68958in" svg:width="6.56042in" svg:height="0.18472in" style:rel-width="scale" style:rel-height="scale"><draw:text-box><text:p text:style-name="P797"><text:span text:style-name="T798">la Ley 38/2003, de 17 de noviembre, General de Subvenciones y no constando en el Servicio de<text:s/></text:span></text:p></draw:text-box><svg:title/><svg:desc/></draw:frame></text:span><text:span text:style-name="T799"><draw:frame draw:z-index="251789824" draw:id="id324" draw:style-name="a326" draw:name="Shape397" text:anchor-type="paragraph" svg:x="0.7875in" svg:y="7.51389in" svg:width="6.57569in" svg:height="0.18472in" style:rel-width="scale" style:rel-height="scale"><draw:text-box><text:p text:style-name="P800"><text:span text:style-name="T801">en prohibiciones para ser beneficiario de subvención en los términos recogidos en el art. 13.2 de<text:s/></text:span></text:p></draw:text-box><svg:title/><svg:desc/></draw:frame></text:span><text:span text:style-name="T802"><draw:frame draw:z-index="251784704" draw:id="id325" draw:style-name="a327" draw:name="Shape396" text:anchor-type="paragraph" svg:x="0.7875in" svg:y="7.33819in" svg:width="6.52292in" svg:height="0.18472in" style:rel-width="scale" style:rel-height="scale"><draw:text-box><text:p text:style-name="P803"><text:span text:style-name="T804">de seguridad social, habiendo aportado, asimismo, declaración responsable de no estar incurso<text:s/></text:span></text:p></draw:text-box><svg:title/><svg:desc/></draw:frame></text:span><text:span text:style-name="T805"><draw:frame draw:z-index="251781632" draw:id="id326" draw:style-name="a328" draw:name="Shape395" text:anchor-type="paragraph" svg:x="0.7875in" svg:y="7.1625in" svg:width="6.59444in" svg:height="0.18472in" style:rel-width="scale" style:rel-height="scale"><draw:text-box><text:p text:style-name="P806"><text:span text:style-name="T807">IVX.-<text:s/></text:span><text:span text:style-name="T808">Considerando que el beneficiario se encuentra al corriente en sus obligaciones tributarias y<text:s/></text:span></text:p></draw:text-box><svg:title/><svg:desc/></draw:frame></text:span><text:span text:style-name="T809"><draw:frame draw:z-index="251779584" draw:id="id327" draw:style-name="a329" draw:name="Shape394" text:anchor-type="paragraph" svg:x="0.7875in" svg:y="6.81111in" svg:width="3.41458in" svg:height="0.18472in" style:rel-width="scale" style:rel-height="scale"><draw:text-box><text:p text:style-name="P810"><text:span text:style-name="T811">el vigente presupuesto general de la Corporación.<text:s/></text:span></text:p></draw:text-box><svg:title/><svg:desc/></draw:frame></text:span><text:span text:style-name="T812"><draw:frame draw:z-index="251778560" draw:id="id328" draw:style-name="a330" draw:name="Shape393" text:anchor-type="paragraph" svg:x="0.7875in" svg:y="6.63542in" svg:width="6.58056in" svg:height="0.18472in" style:rel-width="scale" style:rel-height="scale"><draw:text-box><text:p text:style-name="P813"><text:span text:style-name="T814">e</text:span><text:span text:style-name="T815">fectuado la siguiente retención de crédito, RC nº 12023000003280 por importe de 48.149,96 en<text:s/></text:span></text:p></draw:text-box><svg:title/><svg:desc/></draw:frame></text:span><text:span text:style-name="T816"><draw:frame draw:z-index="251776512" draw:id="id329" draw:style-name="a331" draw:name="Shape392" text:anchor-type="paragraph" svg:x="0.7875in" svg:y="6.45972in" svg:width="6.59028in" svg:height="0.18472in" style:rel-width="scale" style:rel-height="scale"><draw:text-box><text:p text:style-name="P817"><text:span text:style-name="T818">que financian el coste del servicio regular de viajeros por carretera en la Palma y en la que se ha<text:s/></text:span></text:p></draw:text-box><svg:title/><svg:desc/></draw:frame></text:span><text:span text:style-name="T819"><draw:frame draw:z-index="251774464" draw:id="id330" draw:style-name="a332" draw:name="Shape391" text:anchor-type="paragraph" svg:x="0.7875in" svg:y="6.28403in" svg:width="6.57639in" svg:height="0.18472in" style:rel-width="scale" style:rel-height="scale"><draw:text-box><text:p text:style-name="P820"><text:span text:style-name="T821">XIII.-<text:s/></text:span><text:span text:style-name="T822">Teniendo en cuenta que existe crédito disponible</text:span><text:span text:style-name="T823"><text:s/>en la aplicación presupuestaria 44147200<text:s/></text:span></text:p></draw:text-box><svg:title/><svg:desc/></draw:frame></text:span><text:span text:style-name="T824"><draw:frame draw:z-index="251810304" draw:id="id331" draw:style-name="a333" draw:name="Shape405" text:anchor-type="paragraph" svg:x="3.53958in" svg:y="9.27014in" svg:width="1.18056in" svg:height="0.18472in" style:rel-width="scale" style:rel-height="scale"><draw:text-box><text:p text:style-name="P825"><text:span text:style-name="T826">FUNDAMENTOS</text:span></text:p></draw:text-box><svg:title/><svg:desc/></draw:frame></text:span><text:span text:style-name="T827"><draw:frame draw:z-index="251770368" draw:id="id332" draw:style-name="a334" draw:name="Shape389" text:anchor-type="paragraph" svg:x="0.7875in" svg:y="5.93264in" svg:width="3.275in" svg:height="0.18472in" style:rel-width="scale" style:rel-height="scale"><draw:text-box><text:p text:style-name="P828"><text:span text:style-name="T829">obligación de los gastos de ejercicios anteriores.</text:span></text:p></draw:text-box><svg:title/><svg:desc/></draw:frame></text:span><text:span text:style-name="T830"><draw:frame draw:z-index="251768320" draw:id="id333" draw:style-name="a335" draw:name="Shape388" text:anchor-type="paragraph" svg:x="7.36111in" svg:y="5.75694in" svg:width="0.16319in" svg:height="0.18472in" style:rel-width="scale" style:rel-height="scale"><draw:text-box><text:p text:style-name="P831"><text:span text:style-name="T832">la<text:s/></text:span></text:p></draw:text-box><svg:title/><svg:desc/></draw:frame></text:span><text:span text:style-name="T833"><draw:frame draw:z-index="251762176" draw:id="id334" draw:style-name="a336" draw:name="Shape387" text:anchor-type="paragraph" svg:x="7.09028in" svg:y="5.75694in" svg:width="0.21458in" svg:height="0.18472in" style:rel-width="scale" style:rel-height="scale"><draw:text-box><text:p text:style-name="P834"><text:span text:style-name="T835">de<text:s/></text:span></text:p></draw:text-box><svg:title/><svg:desc/></draw:frame></text:span><text:span text:style-name="T836"><draw:frame draw:z-index="251759104" draw:id="id335" draw:style-name="a337" draw:name="Shape386" text:anchor-type="paragraph" svg:x="6.26667in" svg:y="5.75694in" svg:width="0.76597in" svg:height="0.18472in" style:rel-width="scale" style:rel-height="scale"><draw:text-box><text:p text:style-name="P837"><text:span text:style-name="T838">liquidación<text:s/></text:span></text:p></draw:text-box><svg:title/><svg:desc/></draw:frame></text:span><text:span text:style-name="T839"><draw:frame draw:z-index="251753984" draw:id="id336" draw:style-name="a338" draw:name="Shape385" text:anchor-type="paragraph" svg:x="6.08958in" svg:y="5.75694in" svg:width="0.12083in" svg:height="0.18472in" style:rel-width="scale" style:rel-height="scale"><draw:text-box><text:p text:style-name="P840"><text:span text:style-name="T841">y<text:s/></text:span></text:p></draw:text-box><svg:title/><svg:desc/></draw:frame></text:span><text:span text:style-name="T842"><draw:frame draw:z-index="251747840" draw:id="id337" draw:style-name="a339" draw:name="Shape384" text:anchor-type="paragraph" svg:x="4.95208in" svg:y="5.75694in" svg:width="1.07847in" svg:height="0.18472in" style:rel-width="scale" style:rel-height="scale"><draw:text-box><text:p text:style-name="P843"><text:span text:style-name="T844">reconocimiento<text:s/></text:span></text:p></draw:text-box><svg:title/><svg:desc/></draw:frame></text:span><text:span text:style-name="T845"><draw:frame draw:z-index="251744768" draw:id="id338" draw:style-name="a340" draw:name="Shape383" text:anchor-type="paragraph" svg:x="4.73194in" svg:y="5.75694in" svg:width="0.16319in" svg:height="0.18472in" style:rel-width="scale" style:rel-height="scale"><draw:text-box><text:p text:style-name="P846"><text:span text:style-name="T847">el<text:s/></text:span></text:p></draw:text-box><svg:title/><svg:desc/></draw:frame></text:span><text:span text:style-name="T848"><draw:frame draw:z-index="251743744" draw:id="id339" draw:style-name="a341" draw:name="Shape382" text:anchor-type="paragraph" svg:x="4.325in" svg:y="5.75694in" svg:width="0.34792in" svg:height="0.18472in" style:rel-width="scale" style:rel-height="scale"><draw:text-box><text:p text:style-name="P849"><text:span text:style-name="T850">área<text:s/></text:span></text:p></draw:text-box><svg:title/><svg:desc/></draw:frame></text:span><text:span text:style-name="T851"><draw:frame draw:z-index="251736576" draw:id="id340" draw:style-name="a342" draw:name="Shape381" text:anchor-type="paragraph" svg:x="4.01944in" svg:y="5.75694in" svg:width="0.24792in" svg:height="0.18472in" style:rel-width="scale" style:rel-height="scale"><draw:text-box><text:p text:style-name="P852"><text:span text:style-name="T853">del<text:s/></text:span></text:p></draw:text-box><svg:title/><svg:desc/></draw:frame></text:span><text:span text:style-name="T854"><draw:frame draw:z-index="251731456" draw:id="id341" draw:style-name="a343" draw:name="Shape380" text:anchor-type="paragraph" svg:x="3.54444in" svg:y="5.75694in" svg:width="0.41667in" svg:height="0.18472in" style:rel-width="scale" style:rel-height="scale"><draw:text-box><text:p text:style-name="P855"><text:span text:style-name="T856">titular<text:s/></text:span></text:p></draw:text-box><svg:title/><svg:desc/></draw:frame></text:span><text:span text:style-name="T857"><draw:frame draw:z-index="251730432" draw:id="id342" draw:style-name="a344" draw:name="Shape379" text:anchor-type="paragraph" svg:x="2.65347in" svg:y="5.75694in" svg:width="0.82917in" svg:height="0.18472in" style:rel-width="scale" style:rel-height="scale"><draw:text-box><text:p text:style-name="P858"><text:span text:style-name="T859">Corporativo<text:s/></text:span></text:p></draw:text-box><svg:title/><svg:desc/></draw:frame></text:span><text:span text:style-name="T860"><draw:frame draw:z-index="251724288" draw:id="id343" draw:style-name="a345" draw:name="Shape378" text:anchor-type="paragraph" svg:x="1.95764in" svg:y="5.75694in" svg:width="0.63819in" svg:height="0.18472in" style:rel-width="scale" style:rel-height="scale"><draw:text-box><text:p text:style-name="P861"><text:span text:style-name="T862">Miembro<text:s/></text:span></text:p></draw:text-box><svg:title/><svg:desc/></draw:frame></text:span><text:span text:style-name="T863"><draw:frame draw:z-index="251721216" draw:id="id344" draw:style-name="a346" draw:name="Shape377" text:anchor-type="paragraph" svg:x="1.7375in" svg:y="5.75694in" svg:width="0.16319in" svg:height="0.18472in" style:rel-width="scale" style:rel-height="scale"><draw:text-box><text:p text:style-name="P864"><text:span text:style-name="T865">al<text:s/></text:span></text:p></draw:text-box><svg:title/><svg:desc/></draw:frame></text:span><text:span text:style-name="T866"><draw:frame draw:z-index="251846144" draw:id="id345" draw:style-name="a347" draw:name="Shape419" text:anchor-type="paragraph" svg:x="5.67847in" svg:y="9.79792in" svg:width="0.89444in" svg:height="0.18472in" style:rel-width="scale" style:rel-height="scale"><draw:text-box><text:p text:style-name="P867"><text:span text:style-name="T868">modificación<text:s/></text:span></text:p></draw:text-box><svg:title/><svg:desc/></draw:frame></text:span><text:span text:style-name="T869"><draw:connector draw:type="line" svg:x1="0.48819in" svg:y1="11.33194in" svg:x2="7.68264in" svg:y2="11.33264in" draw:z-index="251435520" draw:id="id346" draw:style-name="a348" draw:name="Shape432" text:anchor-type="paragraph"><svg:title/><svg:desc/></draw:connector></text:span><text:span text:style-name="T870"><draw:frame draw:z-index="251438592" draw:id="id347" draw:style-name="a349" draw:name="Shape431" text:anchor-type="paragraph" svg:x="1.45347in" svg:y="11.22431in" svg:width="2.71319in" svg:height="0.13472in" style:rel-width="scale" style:rel-height="scale"><draw:text-box><text:p text:style-name="P871"><text:span text:style-name="T872">https://sedeelectronica.cabildodelapalma.es/validacion/</text:span></text:p></draw:text-box><svg:title/><svg:desc/></draw:frame></text:span><text:span text:style-name="T873"><draw:frame draw:z-index="251407872" draw:id="id348" draw:style-name="a350" draw:name="Shape430" text:anchor-type="paragraph" svg:x="1.45347in" svg:y="11.09653in" svg:width="2.96042in" svg:height="0.13472in" style:rel-width="scale" style:rel-height="scale"><draw:text-box><text:p text:style-name="P874"><text:span text:style-name="T875">Código de verificación electrónica: 14612674577727331465</text:span></text:p></draw:text-box><svg:title/><svg:desc/></draw:frame></text:span><text:span text:style-name="T876"><draw:frame draw:z-index="251401728" draw:id="id349" draw:style-name="a351" draw:name="Shape429" text:anchor-type="paragraph" svg:x="1.45347in" svg:y="10.96875in" svg:width="4.97708in" svg:height="0.13472in" style:rel-width="scale" style:rel-height="scale"><draw:text-box><text:p text:style-name="P877"><text:span text:style-name="T878">Cabildo Insular de La Palma. El registro realizado está amparado en el Artículo 16 de la Ley 39/2015.</text:span></text:p></draw:text-box><svg:title/><svg:desc/></draw:frame></text:span><text:span text:style-name="T879"><draw:connector draw:type="line" svg:x1="7.67847in" svg:y1="10.94583in" svg:x2="7.67917in" svg:y2="11.32986in" draw:z-index="251422208" draw:id="id350" draw:style-name="a352" draw:name="Shape428" text:anchor-type="paragraph"><svg:title/><svg:desc/></draw:connector></text:span><text:span text:style-name="T880"><draw:connector draw:type="line" svg:x1="1.37847in" svg:y1="10.94583in" svg:x2="1.37917in" svg:y2="11.32986in" draw:z-index="251421184" draw:id="id351" draw:style-name="a353" draw:name="Shape427" text:anchor-type="paragraph"><svg:title/><svg:desc/></draw:connector></text:span><text:span text:style-name="T881"><draw:connector draw:type="line" svg:x1="0.49167in" svg:y1="10.94583in" svg:x2="0.49236in" svg:y2="11.32986in" draw:z-index="251416064" draw:id="id352" draw:style-name="a354" draw:name="Shape426" text:anchor-type="paragraph"><svg:title/><svg:desc/></draw:connector></text:span><text:span text:style-name="T882"><draw:connector draw:type="line" svg:x1="0.48819in" svg:y1="10.94236in" svg:x2="7.68264in" svg:y2="10.94306in" draw:z-index="251431424" draw:id="id353" draw:style-name="a355" draw:name="Shape425" text:anchor-type="paragraph"><svg:title/><svg:desc/></draw:connector></text:span><text:span text:style-name="T883"><draw:frame draw:z-index="251396608" draw:id="id354" draw:style-name="a356" draw:name="Shape424" text:anchor-type="paragraph" svg:x="6.57778in" svg:y="10.34167in" svg:width="0.94306in" svg:height="0.20278in" style:rel-width="scale" style:rel-height="scale"><draw:text-box><text:p text:style-name="P884"><text:span text:style-name="T885">Página<text:s/></text:span><text:span text:style-name="T886">4</text:span><text:span text:style-name="T887"><text:s/>de<text:s/></text:span><text:span text:style-name="T888">5</text:span><text:span text:style-name="T889"><text:s/></text:span></text:p></draw:text-box><svg:title/><svg:desc/></draw:frame></text:span><text:span text:style-name="T890"><draw:frame draw:z-index="251859456" draw:id="id355" draw:style-name="a357" draw:name="Shape423" text:anchor-type="paragraph" svg:x="0.7875in" svg:y="10.14931in" svg:width="6.49167in" svg:height="0.18472in" style:rel-width="scale" style:rel-height="scale"><draw:text-box><text:p text:style-name="P891"><text:span text:style-name="T892">viajero</text:span><text:span text:style-name="T893">s y el acuerdo del mismo órgano adoptado en Sesión Ordinaria el día 3 de abril de 2020,<text:s/></text:span></text:p></draw:text-box><svg:title/><svg:desc/></draw:frame></text:span><text:span text:style-name="T894"><draw:frame draw:z-index="251856384" draw:id="id356" draw:style-name="a358" draw:name="Shape422" text:anchor-type="paragraph" svg:x="0.7875in" svg:y="9.97292in" svg:width="6.45278in" svg:height="0.18472in" style:rel-width="scale" style:rel-height="scale"><draw:text-box><text:p text:style-name="P895"><text:span text:style-name="T896">concesional y tarifario de la concesión del servicio público de transporte regular interurbano de<text:s/></text:span></text:p></draw:text-box><svg:title/><svg:desc/></draw:frame></text:span><text:span text:style-name="T897"><draw:frame draw:z-index="251852288" draw:id="id357" draw:style-name="a359" draw:name="Shape421" text:anchor-type="paragraph" svg:x="6.92847in" svg:y="9.79792in" svg:width="0.59514in" svg:height="0.18472in" style:rel-width="scale" style:rel-height="scale"><draw:text-box><text:p text:style-name="P898"><text:span text:style-name="T899">régimen<text:s/></text:span></text:p></draw:text-box><svg:title/><svg:desc/></draw:frame></text:span><text:span text:style-name="T900"><draw:frame draw:z-index="251849216" draw:id="id358" draw:style-name="a360" draw:name="Shape420" text:anchor-type="paragraph" svg:x="6.62569in" svg:y="9.79792in" svg:width="0.24792in" svg:height="0.18472in" style:rel-width="scale" style:rel-height="scale"><draw:text-box><text:p text:style-name="P901"><text:span text:style-name="T902">del<text:s/></text:span></text:p></draw:text-box><svg:title/><svg:desc/></draw:frame></text:span><text:span text:style-name="T903"><draw:frame draw:z-index="251714048" draw:id="id359" draw:style-name="a361" draw:name="Shape376" text:anchor-type="paragraph" svg:x="0.7875in" svg:y="5.75694in" svg:width="0.89306in" svg:height="0.18472in" style:rel-width="scale" style:rel-height="scale"><draw:text-box><text:p text:style-name="P904"><text:span text:style-name="T905">corresponde<text:s/></text:span></text:p></draw:text-box><svg:title/><svg:desc/></draw:frame></text:span><text:span text:style-name="T906"><draw:frame draw:z-index="251843072" draw:id="id360" draw:style-name="a362" draw:name="Shape418" text:anchor-type="paragraph" svg:x="5.46111in" svg:y="9.79792in" svg:width="0.16319in" svg:height="0.18472in" style:rel-width="scale" style:rel-height="scale"><draw:text-box><text:p text:style-name="P907"><text:span text:style-name="T908">la<text:s/></text:span></text:p></draw:text-box><svg:title/><svg:desc/></draw:frame></text:span><text:span text:style-name="T909"><draw:frame draw:z-index="251842048" draw:id="id361" draw:style-name="a363" draw:name="Shape417" text:anchor-type="paragraph" svg:x="5.27847in" svg:y="9.79792in" svg:width="0.12986in" svg:height="0.18472in" style:rel-width="scale" style:rel-height="scale"><draw:text-box><text:p text:style-name="P910"><text:span text:style-name="T911">a<text:s/></text:span></text:p></draw:text-box><svg:title/><svg:desc/></draw:frame></text:span><text:span text:style-name="T912"><draw:frame draw:z-index="251838976" draw:id="id362" draw:style-name="a364" draw:name="Shape416" text:anchor-type="paragraph" svg:x="4.6875in" svg:y="9.79792in" svg:width="0.52986in" svg:height="0.18472in" style:rel-width="scale" style:rel-height="scale"><draw:text-box><text:p text:style-name="P913"><text:span text:style-name="T914">relativo<text:s/></text:span></text:p></draw:text-box><svg:title/><svg:desc/></draw:frame></text:span><text:span text:style-name="T915"><draw:frame draw:z-index="251833856" draw:id="id363" draw:style-name="a365" draw:name="Shape415" text:anchor-type="paragraph" svg:x="4.20694in" svg:y="9.79792in" svg:width="0.42708in" svg:height="0.18472in" style:rel-width="scale" style:rel-height="scale"><draw:text-box><text:p text:style-name="P916"><text:span text:style-name="T917">2018,<text:s/></text:span></text:p></draw:text-box><svg:title/><svg:desc/></draw:frame></text:span><text:span text:style-name="T918"><draw:frame draw:z-index="251832832" draw:id="id364" draw:style-name="a366" draw:name="Shape414" text:anchor-type="paragraph" svg:x="3.93889in" svg:y="9.79792in" svg:width="0.21458in" svg:height="0.18472in" style:rel-width="scale" style:rel-height="scale"><draw:text-box><text:p text:style-name="P919"><text:span text:style-name="T920">de<text:s/></text:span></text:p></draw:text-box><svg:title/><svg:desc/></draw:frame></text:span><text:span text:style-name="T921"><draw:frame draw:z-index="251829760" draw:id="id365" draw:style-name="a367" draw:name="Shape413" text:anchor-type="paragraph" svg:x="3.17778in" svg:y="9.79792in" svg:width="0.70556in" svg:height="0.18472in" style:rel-width="scale" style:rel-height="scale"><draw:text-box><text:p text:style-name="P922"><text:span text:style-name="T923">diciembre<text:s/></text:span></text:p></draw:text-box><svg:title/><svg:desc/></draw:frame></text:span><text:span text:style-name="T924"><draw:frame draw:z-index="251828736" draw:id="id366" draw:style-name="a368" draw:name="Shape412" text:anchor-type="paragraph" svg:x="2.90972in" svg:y="9.79792in" svg:width="0.21458in" svg:height="0.18472in" style:rel-width="scale" style:rel-height="scale"><draw:text-box><text:p text:style-name="P925"><text:span text:style-name="T926">de<text:s/></text:span></text:p></draw:text-box><svg:title/><svg:desc/></draw:frame></text:span><text:span text:style-name="T927"><draw:frame draw:z-index="251823616" draw:id="id367" draw:style-name="a369" draw:name="Shape411" text:anchor-type="paragraph" svg:x="2.72639in" svg:y="9.79792in" svg:width="0.12986in" svg:height="0.18472in" style:rel-width="scale" style:rel-height="scale"><draw:text-box><text:p text:style-name="P928"><text:span text:style-name="T929">5<text:s/></text:span></text:p></draw:text-box><svg:title/><svg:desc/></draw:frame></text:span><text:span text:style-name="T930"><draw:frame draw:z-index="251822592" draw:id="id368" draw:style-name="a370" draw:name="Shape410" text:anchor-type="paragraph" svg:x="2.41597in" svg:y="9.79792in" svg:width="0.25694in" svg:height="0.18472in" style:rel-width="scale" style:rel-height="scale"><draw:text-box><text:p text:style-name="P931"><text:span text:style-name="T932">día<text:s/></text:span></text:p></draw:text-box><svg:title/><svg:desc/></draw:frame></text:span><text:span text:style-name="T933"><draw:frame draw:z-index="251819520" draw:id="id369" draw:style-name="a371" draw:name="Shape409" text:anchor-type="paragraph" svg:x="2.19861in" svg:y="9.79792in" svg:width="0.16319in" svg:height="0.18472in" style:rel-width="scale" style:rel-height="scale"><draw:text-box><text:p text:style-name="P934"><text:span text:style-name="T935">el<text:s/></text:span></text:p></draw:text-box><svg:title/><svg:desc/></draw:frame></text:span><text:span text:style-name="T936"><draw:frame draw:z-index="251816448" draw:id="id370" draw:style-name="a372" draw:name="Shape408" text:anchor-type="paragraph" svg:x="1.42917in" svg:y="9.79792in" svg:width="0.71528in" svg:height="0.18472in" style:rel-width="scale" style:rel-height="scale"><draw:text-box><text:p text:style-name="P937"><text:span text:style-name="T938">celebrada<text:s/></text:span></text:p></draw:text-box><svg:title/><svg:desc/></draw:frame></text:span><text:span text:style-name="T939"><draw:frame draw:z-index="251813376" draw:id="id371" draw:style-name="a373" draw:name="Shape407" text:anchor-type="paragraph" svg:x="0.7875in" svg:y="9.79792in" svg:width="0.58403in" svg:height="0.18472in" style:rel-width="scale" style:rel-height="scale"><draw:text-box><text:p text:style-name="P940"><text:span text:style-name="T941">Urgente<text:s/></text:span></text:p></draw:text-box><svg:title/><svg:desc/></draw:frame></text:span><text:span text:style-name="T942"><draw:frame draw:z-index="251811328" draw:id="id372" draw:style-name="a374" draw:name="Shape406" text:anchor-type="paragraph" svg:x="1.27917in" svg:y="9.62222in" svg:width="5.87847in" svg:height="0.18472in" style:rel-width="scale" style:rel-height="scale"><draw:text-box><text:p text:style-name="P943"><text:span text:style-name="T944">Visto el acuerdo del Consejo de Gobierno Insular adoptado en Sesión Extraordinaria y<text:s/></text:span></text:p></draw:text-box><svg:title/><svg:desc/></draw:frame></text:span><text:span text:style-name="T945"><draw:frame draw:z-index="251502080" draw:id="id373" draw:style-name="a375" draw:name="Shape333" text:anchor-type="paragraph" svg:x="0.7875in" svg:y="1.86111in" svg:width="4.15069in" svg:height="0.18472in" style:rel-width="scale" style:rel-height="scale"><draw:text-box><text:p text:style-name="P946"><text:span text:style-name="T947">4/2012, de 25 de junio, de medidas administrativas y fiscales.</text:span></text:p></draw:text-box><svg:title/><svg:desc/></draw:frame></text:span><text:span text:style-name="T948"><draw:frame draw:z-index="251571712" draw:id="id374" draw:style-name="a376" draw:name="Shape347" text:anchor-type="paragraph" svg:x="1.77222in" svg:y="4.17569in" svg:width="0.20625in" svg:height="0.18472in" style:rel-width="scale" style:rel-height="scale"><draw:text-box><text:p text:style-name="P949"><text:span text:style-name="T950">se<text:s/></text:span></text:p></draw:text-box><svg:title/><svg:desc/></draw:frame></text:span><text:span text:style-name="T951"><draw:frame draw:z-index="251567616" draw:id="id375" draw:style-name="a377" draw:name="Shape346" text:anchor-type="paragraph" svg:x="1.33681in" svg:y="4.17569in" svg:width="0.37361in" svg:height="0.18472in" style:rel-width="scale" style:rel-height="scale"><draw:text-box><text:p text:style-name="P952"><text:span text:style-name="T953">abril,<text:s/></text:span></text:p></draw:text-box><svg:title/><svg:desc/></draw:frame></text:span><text:span text:style-name="T954"><draw:frame draw:z-index="251561472" draw:id="id376" draw:style-name="a378" draw:name="Shape345" text:anchor-type="paragraph" svg:x="1.06181in" svg:y="4.17569in" svg:width="0.21458in" svg:height="0.18472in" style:rel-width="scale" style:rel-height="scale"><draw:text-box><text:p text:style-name="P955"><text:span text:style-name="T956">de<text:s/></text:span></text:p></draw:text-box><svg:title/><svg:desc/></draw:frame></text:span><text:span text:style-name="T957"><draw:frame draw:z-index="251556352" draw:id="id377" draw:style-name="a379" draw:name="Shape344" text:anchor-type="paragraph" svg:x="0.7875in" svg:y="4.17569in" svg:width="0.21458in" svg:height="0.18472in" style:rel-width="scale" style:rel-height="scale"><draw:text-box><text:p text:style-name="P958"><text:span text:style-name="T959">20<text:s/></text:span></text:p></draw:text-box><svg:title/><svg:desc/></draw:frame></text:span><text:span text:style-name="T960"><draw:frame draw:z-index="251552256" draw:id="id378" draw:style-name="a380" draw:name="Shape343" text:anchor-type="paragraph" svg:x="0.7875in" svg:y="4.00069in" svg:width="6.52639in" svg:height="0.18472in" style:rel-width="scale" style:rel-height="scale"><draw:text-box><text:p text:style-name="P961"><text:span text:style-name="T962">XI-<text:s/></text:span><text:span text:style-name="T963">Considerando que, de conformidad con lo establecido en el art. 26.2.b) del RD 500/1990, de<text:s/></text:span></text:p></draw:text-box><svg:title/><svg:desc/></draw:frame></text:span><text:span text:style-name="T964"><draw:frame draw:z-index="251546112" draw:id="id379" draw:style-name="a381" draw:name="Shape342" text:anchor-type="paragraph" svg:x="0.7875in" svg:y="3.64861in" svg:width="3.15208in" svg:height="0.18472in" style:rel-width="scale" style:rel-height="scale"><draw:text-box><text:p text:style-name="P965"><text:span text:style-name="T966">Corporación para el ejercicio económico 2022.</text:span></text:p></draw:text-box><svg:title/><svg:desc/></draw:frame></text:span><text:span text:style-name="T967"><draw:frame draw:z-index="251543040" draw:id="id380" draw:style-name="a382" draw:name="Shape341" text:anchor-type="paragraph" svg:x="0.7875in" svg:y="3.47292in" svg:width="6.3375in" svg:height="0.18472in" style:rel-width="scale" style:rel-height="scale"><draw:text-box><text:p text:style-name="P968"><text:span text:style-name="T969">situación “disponible” en la aplicación presupuestaria indicada del Presupuesto General de la<text:s/></text:span></text:p></draw:text-box><svg:title/><svg:desc/></draw:frame></text:span><text:span text:style-name="T970"><draw:frame draw:z-index="251536896" draw:id="id381" draw:style-name="a383" draw:name="Shape340" text:anchor-type="paragraph" svg:x="0.7875in" svg:y="3.29792in" svg:width="6.46875in" svg:height="0.18472in" style:rel-width="scale" style:rel-height="scale"><draw:text-box><text:p text:style-name="P971"><text:span text:style-name="T972">puesto que a 31 de diciembre del ejercicio en cuestión existía crédito adecuado y suficiente, en<text:s/></text:span></text:p></draw:text-box><svg:title/><svg:desc/></draw:frame></text:span><text:span text:style-name="T973"><draw:frame draw:z-index="251532800" draw:id="id382" draw:style-name="a384" draw:name="Shape339" text:anchor-type="paragraph" svg:x="0.7875in" svg:y="3.12153in" svg:width="6.54931in" svg:height="0.18472in" style:rel-width="scale" style:rel-height="scale"><draw:text-box><text:p text:style-name="P974"><text:span text:style-name="T975">X.-<text:s/></text:span><text:span text:style-name="T976">Visto que se trata de un compromiso de gasto debidame</text:span><text:span text:style-name="T977">nte adquirido en el ejercicio anterior,<text:s/></text:span></text:p></draw:text-box><svg:title/><svg:desc/></draw:frame></text:span><text:span text:style-name="T978"><draw:frame draw:z-index="251527680" draw:id="id383" draw:style-name="a385" draw:name="Shape338" text:anchor-type="paragraph" svg:x="0.7875in" svg:y="2.77014in" svg:width="2.93889in" svg:height="0.18472in" style:rel-width="scale" style:rel-height="scale"><draw:text-box><text:p text:style-name="P979"><text:span text:style-name="T980">la diferencia entre ambos, 48.149,96 euros.</text:span></text:p></draw:text-box><svg:title/><svg:desc/></draw:frame></text:span><text:span text:style-name="T981"><draw:frame draw:z-index="251522560" draw:id="id384" draw:style-name="a386" draw:name="Shape337" text:anchor-type="paragraph" svg:x="0.7875in" svg:y="2.59514in" svg:width="6.72639in" svg:height="0.18472in" style:rel-width="scale" style:rel-height="scale"><draw:text-box><text:p text:style-name="P982"><text:span text:style-name="T983">pago parcial por importe de 260.629,36 euros, corresponde por tanto, un segundo pago parcial por<text:s/></text:span></text:p></draw:text-box><svg:title/><svg:desc/></draw:frame></text:span><text:span text:style-name="T984"><draw:frame draw:z-index="251516416" draw:id="id385" draw:style-name="a387" draw:name="Shape336" text:anchor-type="paragraph" svg:x="0.7875in" svg:y="2.41875in" svg:width="6.59028in" svg:height="0.18472in" style:rel-width="scale" style:rel-height="scale"><draw:text-box><text:p text:style-name="P985"><text:span text:style-name="T986">asciende a 308.779,32 euros. Teniendo en cuenta que ya se ha procedido al abono de un primer<text:s/></text:span></text:p></draw:text-box><svg:title/><svg:desc/></draw:frame></text:span><text:span text:style-name="T987"><draw:frame draw:z-index="251514368" draw:id="id386" draw:style-name="a388" draw:name="Shape335" text:anchor-type="paragraph" svg:x="0.7875in" svg:y="2.24306in" svg:width="6.68542in" svg:height="0.18472in" style:rel-width="scale" style:rel-height="scale"><draw:text-box><text:p text:style-name="P988"><text:span text:style-name="T989">resolución, el importe de la subvención a satisfacer correspondiente la mes de noviembre de 2022<text:s/></text:span></text:p></draw:text-box><svg:title/><svg:desc/></draw:frame></text:span><text:span text:style-name="T990"><draw:frame draw:z-index="251506176" draw:id="id387" draw:style-name="a389" draw:name="Shape334" text:anchor-type="paragraph" svg:x="0.7875in" svg:y="2.06806in" svg:width="6.61389in" svg:height="0.18472in" style:rel-width="scale" style:rel-height="scale"><draw:text-box><text:p text:style-name="P991"><text:span text:style-name="T992">IX.-<text:s/></text:span><text:span text:style-name="T993">Atendiendo a que, tal y como se ha mencionado en los apartados primero y segundo de esta<text:s/></text:span></text:p></draw:text-box><svg:title/><svg:desc/></draw:frame></text:span><text:span text:style-name="T994"><draw:frame draw:z-index="251574784" draw:id="id388" draw:style-name="a390" draw:name="Shape348" text:anchor-type="paragraph" svg:x="2.03889in" svg:y="4.17569in" svg:width="0.66458in" svg:height="0.18472in" style:rel-width="scale" style:rel-height="scale"><draw:text-box><text:p text:style-name="P995"><text:span text:style-name="T996">aplicarán<text:s/></text:span></text:p></draw:text-box><svg:title/><svg:desc/></draw:frame></text:span><draw:custom-shape svg:x="0.76736in" svg:y="1.82986in" svg:width="6.73264in" svg:height="0.175in" draw:z-index="251912704" draw:id="id389" draw:style-name="a391" draw:name="Shape33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97"><draw:frame draw:z-index="251497984" draw:id="id390" draw:style-name="a392" draw:name="Shape331" text:anchor-type="paragraph" svg:x="0.7875in" svg:y="1.68611in" svg:width="6.31319in" svg:height="0.18472in" style:rel-width="scale" style:rel-height="scale"><draw:text-box><text:p text:style-name="P998"><text:span text:style-name="T999">transportes terrestres de viajeros y mercancías, recogido en el art. 54.2.c) la Ley autonómica<text:s/></text:span></text:p></draw:text-box><svg:title/><svg:desc/></draw:frame></text:span><draw:custom-shape svg:x="0.76736in" svg:y="1.65417in" svg:width="6.73264in" svg:height="0.175in" draw:z-index="251913728" draw:id="id391" draw:style-name="a393" draw:name="Shape33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00"><draw:frame draw:z-index="251490816" draw:id="id392" draw:style-name="a394" draw:name="Shape329" text:anchor-type="paragraph" svg:x="1.27917in" svg:y="1.51042in" svg:width="6.11875in" svg:height="0.18472in" style:rel-width="scale" style:rel-height="scale"><draw:text-box><text:p text:style-name="P1001"><text:span text:style-name="T1002">Por lo anteriormente expuesto, procede descontar</text:span><text:span text:style-name="T1003"><text:s/>el tipo impositivo del 3%, aplicado a los<text:s/></text:span></text:p></draw:text-box><svg:title/><svg:desc/></draw:frame></text:span><draw:custom-shape svg:x="0.76736in" svg:y="1.47847in" svg:width="6.73264in" svg:height="0.175in" draw:z-index="251914752" draw:id="id393" draw:style-name="a395" draw:name="Shape32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04"><draw:connector draw:type="line" svg:x1="0.7875in" svg:y1="1.43681in" svg:x2="4.74583in" svg:y2="1.4375in" draw:z-index="251469312" draw:id="id394" draw:style-name="a396" draw:name="Shape327" text:anchor-type="paragraph"><svg:title/><svg:desc/></draw:connector></text:span><text:span text:style-name="T1005"><draw:frame draw:z-index="251486720" draw:id="id395" draw:style-name="a397" draw:name="Shape326" text:anchor-type="paragraph" svg:x="0.7875in" svg:y="1.30417in" svg:width="3.99028in" svg:height="0.18472in" style:rel-width="scale" style:rel-height="scale"><draw:text-box><text:p text:style-name="P1006"><text:span text:style-name="T1007">una operación sujeta al impuesto general indirecto canario.</text:span></text:p></draw:text-box><svg:title/><svg:desc/></draw:frame></text:span><text:span text:style-name="T1008"><draw:connector draw:type="line" svg:x1="6.95in" svg:y1="1.26111in" svg:x2="7.48125in" svg:y2="1.26181in" draw:z-index="251461120" draw:id="id396" draw:style-name="a398" draw:name="Shape325" text:anchor-type="paragraph"><svg:title/><svg:desc/></draw:connector></text:span><text:span text:style-name="T1009"><draw:frame draw:z-index="251466240" draw:id="id397" draw:style-name="a399" draw:name="Shape324" text:anchor-type="paragraph" svg:x="0.7875in" svg:y="1.12847in" svg:width="6.46736in" svg:height="0.18472in" style:rel-width="scale" style:rel-height="scale"><draw:text-box><text:p text:style-name="P1010"><text:span text:style-name="T1011">tendrán la consideración de subvenciones directamente vinculadas al precio, por tanto, no será<text:s/></text:span></text:p></draw:text-box><svg:title/><svg:desc/></draw:frame></text:span><text:span text:style-name="T1012"><draw:frame draw:z-index="251456000" draw:id="id398" draw:style-name="a400" draw:name="Shape323" text:anchor-type="paragraph" svg:x="0.7875in" svg:y="0.95208in" svg:width="6.54306in" svg:height="0.18472in" style:rel-width="scale" style:rel-height="scale"><draw:text-box><text:p text:style-name="P1013"><text:span text:style-name="T1014">de La Palma, las contraprestaciones que se a</text:span><text:span text:style-name="T1015">bonan al concesionario por esta compensación no<text:s/></text:span></text:p></draw:text-box><svg:title/><svg:desc/></draw:frame></text:span><text:span text:style-name="T1016"><draw:frame draw:z-index="251452928" draw:id="id399" draw:style-name="a401" draw:name="Shape322" text:anchor-type="paragraph" svg:x="0.7875in" svg:y="0.77708in" svg:width="6.68056in" svg:height="0.18472in" style:rel-width="scale" style:rel-height="scale"><draw:text-box><text:p text:style-name="P1017"><text:span text:style-name="T1018">competencia porque se trata de un único concesionario de transporte regular de viajeros en la isla<text:s/></text:span></text:p></draw:text-box><svg:title/><svg:desc/></draw:frame></text:span><text:span text:style-name="T1019"><draw:frame draw:z-index="251447808" draw:id="id400" draw:style-name="a402" draw:name="Shape321" text:anchor-type="paragraph" svg:x="0.7875in" svg:y="0.60139in" svg:width="6.21181in" svg:height="0.18472in" style:rel-width="scale" style:rel-height="scale"><draw:text-box><text:p text:style-name="P1020"><text:span text:style-name="T1021">las tarifas de determinados colectivos</text:span><text:span text:style-name="T1022"><text:s/></text:span><text:span text:style-name="T1023">y que no determinan una distorsión significativa de la<text:s/></text:span></text:p></draw:text-box><svg:title/><svg:desc/></draw:frame></text:span><text:span text:style-name="T1024"><draw:frame draw:z-index="251444736" draw:id="id401" draw:style-name="a403" draw:name="Shape320" text:anchor-type="paragraph" svg:x="1.27917in" svg:y="0.42569in" svg:width="6.00208in" svg:height="0.18472in" style:rel-width="scale" style:rel-height="scale"><draw:text-box><text:p text:style-name="P1025"><text:span text:style-name="T1026">Vis</text:span><text:span text:style-name="T1027">to que los pagos que se realizan al concesionario son subvenciones para compensar<text:s/></text:span></text:p></draw:text-box><svg:title/><svg:desc/></draw:frame></text:span><text:span text:style-name="T1028"><draw:frame draw:z-index="251648512" draw:id="id402" draw:style-name="a404" draw:name="Shape362" text:anchor-type="paragraph" svg:x="2.34583in" svg:y="4.35139in" svg:width="0.89167in" svg:height="0.18472in" style:rel-width="scale" style:rel-height="scale"><draw:text-box><text:p text:style-name="P1029"><text:span text:style-name="T1030">obligaciones<text:s/></text:span></text:p></draw:text-box><svg:title/><svg:desc/></draw:frame></text:span><text:span text:style-name="T1031"><draw:frame draw:z-index="251710976" draw:id="id403" draw:style-name="a405" draw:name="Shape375" text:anchor-type="paragraph" svg:x="0.7875in" svg:y="5.58125in" svg:width="6.49861in" svg:height="0.18472in" style:rel-width="scale" style:rel-height="scale"><draw:text-box><text:p text:style-name="P1032"><text:span text:style-name="T1033">Atendiendo a lo dispuesto en la base 16.2.c del vigente presupuesto general de la Corporación,<text:s/></text:span></text:p></draw:text-box><svg:title/><svg:desc/></draw:frame></text:span><text:span text:style-name="T1034"><draw:frame draw:z-index="251704832" draw:id="id404" draw:style-name="a406" draw:name="Shape374" text:anchor-type="paragraph" svg:x="0.7875in" svg:y="5.40556in" svg:width="3.43611in" svg:height="0.18472in" style:rel-width="scale" style:rel-height="scale"><draw:text-box><text:p text:style-name="P1035"><text:span text:style-name="T1036">créditos cuando no exista dotación presupuestaria.</text:span></text:p></draw:text-box><svg:title/><svg:desc/></draw:frame></text:span><text:span text:style-name="T1037"><draw:frame draw:z-index="251702784" draw:id="id405" draw:style-name="a407" draw:name="Shape373" text:anchor-type="paragraph" svg:x="0.7875in" svg:y="5.22986in" svg:width="6.23125in" svg:height="0.18472in" style:rel-width="scale" style:rel-height="scale"><draw:text-box><text:p text:style-name="P1038"><text:span text:style-name="T1039">compromisos de gastos legalmente adquiridos, y al Pleno el reconocimiento extrajudicial de<text:s/></text:span></text:p></draw:text-box><svg:title/><svg:desc/></draw:frame></text:span><text:span text:style-name="T1040"><draw:frame draw:z-index="251696640" draw:id="id406" draw:style-name="a408" draw:name="Shape372" text:anchor-type="paragraph" svg:x="0.7875in" svg:y="5.05417in" svg:width="6.64514in" svg:height="0.18472in" style:rel-width="scale" style:rel-height="scale"><draw:text-box><text:p text:style-name="P1041"><text:span text:style-name="T1042">Presidente de la Entidad Local el reconocimiento y la liquidación de obligaciones derivadas de los<text:s/></text:span></text:p></draw:text-box><svg:title/><svg:desc/></draw:frame></text:span><text:span text:style-name="T1043"><draw:frame draw:z-index="251688448" draw:id="id407" draw:style-name="a409" draw:name="Shape371" text:anchor-type="paragraph" svg:x="0.7875in" svg:y="4.87847in" svg:width="6.18264in" svg:height="0.18472in" style:rel-width="scale" style:rel-height="scale"><draw:text-box><text:p text:style-name="P1044"><text:span text:style-name="T1045">XII.-<text:s/></text:span><text:span text:style-name="T1046">Asimismo, a tenor de lo señalado en el Art. 60 del m</text:span><text:span text:style-name="T1047">ismo texto legal, corresponderá al<text:s/></text:span></text:p></draw:text-box><svg:title/><svg:desc/></draw:frame></text:span><text:span text:style-name="T1048"><draw:frame draw:z-index="251686400" draw:id="id408" draw:style-name="a410" draw:name="Shape370" text:anchor-type="paragraph" svg:x="0.7875in" svg:y="4.52708in" svg:width="3.33472in" svg:height="0.18472in" style:rel-width="scale" style:rel-height="scale"><draw:text-box><text:p text:style-name="P1049"><text:span text:style-name="T1050">debidamente adquiridos en ejercicios anteriores".</text:span></text:p></draw:text-box><svg:title/><svg:desc/></draw:frame></text:span><text:span text:style-name="T1051"><draw:frame draw:z-index="251680256" draw:id="id409" draw:style-name="a411" draw:name="Shape369" text:anchor-type="paragraph" svg:x="7.03056in" svg:y="4.35139in" svg:width="0.49097in" svg:height="0.18472in" style:rel-width="scale" style:rel-height="scale"><draw:text-box><text:p text:style-name="P1052"><text:span text:style-name="T1053">gastos<text:s/></text:span></text:p></draw:text-box><svg:title/><svg:desc/></draw:frame></text:span><text:span text:style-name="T1054"><draw:frame draw:z-index="251675136" draw:id="id410" draw:style-name="a412" draw:name="Shape368" text:anchor-type="paragraph" svg:x="6.71806in" svg:y="4.35139in" svg:width="0.21458in" svg:height="0.18472in" style:rel-width="scale" style:rel-height="scale"><draw:text-box><text:p text:style-name="P1055"><text:span text:style-name="T1056">de<text:s/></text:span></text:p></draw:text-box><svg:title/><svg:desc/></draw:frame></text:span><text:span text:style-name="T1057"><draw:frame draw:z-index="251671040" draw:id="id411" draw:style-name="a413" draw:name="Shape367" text:anchor-type="paragraph" svg:x="5.66667in" svg:y="4.35139in" svg:width="0.95347in" svg:height="0.18472in" style:rel-width="scale" style:rel-height="scale"><draw:text-box><text:p text:style-name="P1058"><text:span text:style-name="T1059">compromisos<text:s/></text:span></text:p></draw:text-box><svg:title/><svg:desc/></draw:frame></text:span><text:span text:style-name="T1060"><draw:frame draw:z-index="251666944" draw:id="id412" draw:style-name="a414" draw:name="Shape366" text:anchor-type="paragraph" svg:x="5.35417in" svg:y="4.35139in" svg:width="0.21458in" svg:height="0.18472in" style:rel-width="scale" style:rel-height="scale"><draw:text-box><text:p text:style-name="P1061"><text:span text:style-name="T1062">de<text:s/></text:span></text:p></draw:text-box><svg:title/><svg:desc/></draw:frame></text:span><text:span text:style-name="T1063"><draw:frame draw:z-index="251662848" draw:id="id413" draw:style-name="a415" draw:name="Shape365" text:anchor-type="paragraph" svg:x="4.54931in" svg:y="4.35139in" svg:width="0.70417in" svg:height="0.18472in" style:rel-width="scale" style:rel-height="scale"><draw:text-box><text:p text:style-name="P1064"><text:span text:style-name="T1065">derivadas<text:s/></text:span></text:p></draw:text-box><svg:title/><svg:desc/></draw:frame></text:span><text:span text:style-name="T1066"><draw:frame draw:z-index="251656704" draw:id="id414" draw:style-name="a416" draw:name="Shape364" text:anchor-type="paragraph" svg:x="4.21111in" svg:y="4.35139in" svg:width="0.23958in" svg:height="0.18472in" style:rel-width="scale" style:rel-height="scale"><draw:text-box><text:p text:style-name="P1067"><text:span text:style-name="T1068">las<text:s/></text:span></text:p></draw:text-box><svg:title/><svg:desc/></draw:frame></text:span><text:span text:style-name="T1069"><draw:frame draw:z-index="251652608" draw:id="id415" draw:style-name="a417" draw:name="Shape363" text:anchor-type="paragraph" svg:x="3.33819in" svg:y="4.35139in" svg:width="0.77083in" svg:height="0.18472in" style:rel-width="scale" style:rel-height="scale"><draw:text-box><text:p text:style-name="P1070"><text:span text:style-name="T1071">siguientes:<text:s/></text:span></text:p></draw:text-box><svg:title/><svg:desc/></draw:frame></text:span><draw:custom-shape svg:x="0in" svg:y="0in" svg:width="8.33264in" svg:height="6.25in" draw:z-index="251915776" draw:id="id416" draw:style-name="a418" draw:name="Shape31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72"><draw:frame draw:z-index="251641344" draw:id="id417" draw:style-name="a419" draw:name="Shape361" text:anchor-type="paragraph" svg:x="2.00833in" svg:y="4.35139in" svg:width="0.23958in" svg:height="0.18472in" style:rel-width="scale" style:rel-height="scale"><draw:text-box><text:p text:style-name="P1073"><text:span text:style-name="T1074">las<text:s/></text:span></text:p></draw:text-box><svg:title/><svg:desc/></draw:frame></text:span><text:span text:style-name="T1075"><draw:frame draw:z-index="251638272" draw:id="id418" draw:style-name="a420" draw:name="Shape360" text:anchor-type="paragraph" svg:x="0.7875in" svg:y="4.35139in" svg:width="1.11736in" svg:height="0.18472in" style:rel-width="scale" style:rel-height="scale"><draw:text-box><text:p text:style-name="P1076"><text:span text:style-name="T1077">reconocimiento,<text:s/></text:span></text:p></draw:text-box><svg:title/><svg:desc/></draw:frame></text:span><text:span text:style-name="T1078"><draw:frame draw:z-index="251633152" draw:id="id419" draw:style-name="a421" draw:name="Shape359" text:anchor-type="paragraph" svg:x="7.31875in" svg:y="4.17569in" svg:width="0.20625in" svg:height="0.18472in" style:rel-width="scale" style:rel-height="scale"><draw:text-box><text:p text:style-name="P1079"><text:span text:style-name="T1080">su<text:s/></text:span></text:p></draw:text-box><svg:title/><svg:desc/></draw:frame></text:span><text:span text:style-name="T1081"><draw:frame draw:z-index="251629056" draw:id="id420" draw:style-name="a422" draw:name="Shape358" text:anchor-type="paragraph" svg:x="7.04375in" svg:y="4.17569in" svg:width="0.21458in" svg:height="0.18472in" style:rel-width="scale" style:rel-height="scale"><draw:text-box><text:p text:style-name="P1082"><text:span text:style-name="T1083">de<text:s/></text:span></text:p></draw:text-box><svg:title/><svg:desc/></draw:frame></text:span><text:span text:style-name="T1084"><draw:frame draw:z-index="251620864" draw:id="id421" draw:style-name="a423" draw:name="Shape357" text:anchor-type="paragraph" svg:x="6.30278in" svg:y="4.17569in" svg:width="0.67986in" svg:height="0.18472in" style:rel-width="scale" style:rel-height="scale"><draw:text-box><text:p text:style-name="P1085"><text:span text:style-name="T1086">momento<text:s/></text:span></text:p></draw:text-box><svg:title/><svg:desc/></draw:frame></text:span><text:span text:style-name="T1087"><draw:frame draw:z-index="251617792" draw:id="id422" draw:style-name="a424" draw:name="Shape356" text:anchor-type="paragraph" svg:x="6.07847in" svg:y="4.17569in" svg:width="0.16319in" svg:height="0.18472in" style:rel-width="scale" style:rel-height="scale"><draw:text-box><text:p text:style-name="P1088"><text:span text:style-name="T1089">el<text:s/></text:span></text:p></draw:text-box><svg:title/><svg:desc/></draw:frame></text:span><text:span text:style-name="T1090"><draw:frame draw:z-index="251611648" draw:id="id423" draw:style-name="a425" draw:name="Shape355" text:anchor-type="paragraph" svg:x="5.80417in" svg:y="4.17569in" svg:width="0.21458in" svg:height="0.18472in" style:rel-width="scale" style:rel-height="scale"><draw:text-box><text:p text:style-name="P1091"><text:span text:style-name="T1092">en<text:s/></text:span></text:p></draw:text-box><svg:title/><svg:desc/></draw:frame></text:span><text:span text:style-name="T1093"><draw:frame draw:z-index="251608576" draw:id="id424" draw:style-name="a426" draw:name="Shape354" text:anchor-type="paragraph" svg:x="5.16458in" svg:y="4.17569in" svg:width="0.57292in" svg:height="0.18472in" style:rel-width="scale" style:rel-height="scale"><draw:text-box><text:p text:style-name="P1094"><text:span text:style-name="T1095">vigente,<text:s/></text:span></text:p></draw:text-box><svg:title/><svg:desc/></draw:frame></text:span><text:span text:style-name="T1096"><draw:frame draw:z-index="251601408" draw:id="id425" draw:style-name="a427" draw:name="Shape353" text:anchor-type="paragraph" svg:x="4.20139in" svg:y="4.17569in" svg:width="0.89722in" svg:height="0.18472in" style:rel-width="scale" style:rel-height="scale"><draw:text-box><text:p text:style-name="P1097"><text:span text:style-name="T1098">Presupuesto<text:s/></text:span></text:p></draw:text-box><svg:title/><svg:desc/></draw:frame></text:span><text:span text:style-name="T1099"><draw:frame draw:z-index="251596288" draw:id="id426" draw:style-name="a428" draw:name="Shape352" text:anchor-type="paragraph" svg:x="3.89306in" svg:y="4.17569in" svg:width="0.24792in" svg:height="0.18472in" style:rel-width="scale" style:rel-height="scale"><draw:text-box><text:p text:style-name="P1100"><text:span text:style-name="T1101">del<text:s/></text:span></text:p></draw:text-box><svg:title/><svg:desc/></draw:frame></text:span><text:span text:style-name="T1102"><draw:frame draw:z-index="251594240" draw:id="id427" draw:style-name="a429" draw:name="Shape351" text:anchor-type="paragraph" svg:x="3.25347in" svg:y="4.17569in" svg:width="0.57708in" svg:height="0.18472in" style:rel-width="scale" style:rel-height="scale"><draw:text-box><text:p text:style-name="P1103"><text:span text:style-name="T1104">créditos<text:s/></text:span></text:p></draw:text-box><svg:title/><svg:desc/></draw:frame></text:span><text:span text:style-name="T1105"><draw:frame draw:z-index="251589120" draw:id="id428" draw:style-name="a430" draw:name="Shape350" text:anchor-type="paragraph" svg:x="2.95347in" svg:y="4.17569in" svg:width="0.23958in" svg:height="0.18472in" style:rel-width="scale" style:rel-height="scale"><draw:text-box><text:p text:style-name="P1106"><text:span text:style-name="T1107">los<text:s/></text:span></text:p></draw:text-box><svg:title/><svg:desc/></draw:frame></text:span><text:span text:style-name="T1108"><draw:frame draw:z-index="251580928" draw:id="id429" draw:style-name="a431" draw:name="Shape349" text:anchor-type="paragraph" svg:x="2.76319in" svg:y="4.17569in" svg:width="0.12986in" svg:height="0.18472in" style:rel-width="scale" style:rel-height="scale"><draw:text-box><text:p text:style-name="P1109"><text:span text:style-name="T1110">a<text:s/></text:span></text:p></draw:text-box><svg:title/><svg:desc/></draw:frame></text:span></text:p>
      <text:soft-page-break/>
      <text:p text:style-name="P1111"><text:span text:style-name="T1112"><draw:frame draw:z-index="251676160" draw:id="id430" draw:style-name="a432" draw:name="Shape482" text:anchor-type="paragraph" svg:x="6.13819in" svg:y="5.52014in" svg:width="0.68194in" svg:height="0.18472in" style:rel-width="scale" style:rel-height="scale"><draw:text-box><text:p text:style-name="P1113"><text:span text:style-name="T1114">PARCIAL<text:s/></text:span></text:p></draw:text-box><svg:title/><svg:desc/></draw:frame></text:span><text:span text:style-name="T1115"><draw:frame draw:z-index="251715072" draw:id="id431" draw:style-name="a433" draw:name="Shape491" text:anchor-type="paragraph" svg:x="0.7875in" svg:y="6.57431in" svg:width="4.10069in" svg:height="0.18472in" style:rel-width="scale" style:rel-height="scale"><draw:text-box><text:p text:style-name="P1116"><text:span text:style-name="T1117">euros, en el vigente Presupuesto General de la Corporación.</text:span></text:p></draw:text-box><svg:title/><svg:desc/></draw:frame></text:span><text:span text:style-name="T1118"><draw:frame draw:z-index="251712000" draw:id="id432" draw:style-name="a434" draw:name="Shape490" text:anchor-type="paragraph" svg:x="0.7875in" svg:y="6.39861in" svg:width="6.72153in" svg:height="0.18472in" style:rel-width="scale" style:rel-height="scale"><draw:text-box><text:p text:style-name="P1119"><text:span text:style-name="T1120">aplicación presupuestaria 441/47200 RC nº operación 12023000003280, por importe de 48.149,96<text:s/></text:span></text:p></draw:text-box><svg:title/><svg:desc/></draw:frame></text:span><draw:custom-shape svg:x="0in" svg:y="6.25in" svg:width="8.33264in" svg:height="6.25in" draw:z-index="251916800" draw:id="id433" draw:style-name="a435" draw:name="Shape48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121"><draw:frame draw:z-index="251706880" draw:id="id434" draw:style-name="a436" draw:name="Shape488" text:anchor-type="paragraph" svg:x="0.7875in" svg:y="6.22292in" svg:width="6.21042in" svg:height="0.18472in" style:rel-width="scale" style:rel-height="scale"><draw:text-box><text:p text:style-name="P1122"><text:span text:style-name="T1123">2022</text:span><text:span text:style-name="T1124">, conforme a lo mencionado en la parte expositiva de esta Resolución y con cargo a la<text:s/></text:span></text:p></draw:text-box><svg:title/><svg:desc/></draw:frame></text:span><text:span text:style-name="T1125"><draw:frame draw:z-index="251699712" draw:id="id435" draw:style-name="a437" draw:name="Shape487" text:anchor-type="paragraph" svg:x="0.7875in" svg:y="6.04722in" svg:width="6.35694in" svg:height="0.18472in" style:rel-width="scale" style:rel-height="scale"><draw:text-box><text:p text:style-name="P1126"><text:span text:style-name="T1127">especial damnificados Volcán de La Palma) que se han realizado en el<text:s/></text:span><text:span text:style-name="T1128">mes de NOVIEMBRE<text:s/></text:span></text:p></draw:text-box><svg:title/><svg:desc/></draw:frame></text:span><text:span text:style-name="T1129"><draw:frame draw:z-index="251693568" draw:id="id436" draw:style-name="a438" draw:name="Shape486" text:anchor-type="paragraph" svg:x="0.7875in" svg:y="5.87153in" svg:width="6.27708in" svg:height="0.18472in" style:rel-width="scale" style:rel-height="scale"><draw:text-box><text:p text:style-name="P1130"><text:span text:style-name="T1131">bonificadas (Bono Residente Canario, en sus distintas modalidades, bono estu</text:span><text:span text:style-name="T1132">diante y bono<text:s/></text:span></text:p></draw:text-box><svg:title/><svg:desc/></draw:frame></text:span><text:span text:style-name="T1133"><draw:frame draw:z-index="251689472" draw:id="id437" draw:style-name="a439" draw:name="Shape485" text:anchor-type="paragraph" svg:x="0.7875in" svg:y="5.69583in" svg:width="6.575in" svg:height="0.18472in" style:rel-width="scale" style:rel-height="scale"><draw:text-box><text:p text:style-name="P1134"><text:span text:style-name="T1135">compensaciones por el uso del transporte regular de viajeros de los usuarios titulares de tarjetas<text:s/></text:span></text:p></draw:text-box><svg:title/><svg:desc/></draw:frame></text:span><text:span text:style-name="T1136"><draw:frame draw:z-index="251684352" draw:id="id438" draw:style-name="a440" draw:name="Shape484" text:anchor-type="paragraph" svg:x="7.28472in" svg:y="5.52014in" svg:width="0.23958in" svg:height="0.18472in" style:rel-width="scale" style:rel-height="scale"><draw:text-box><text:p text:style-name="P1137"><text:span text:style-name="T1138">las<text:s/></text:span></text:p></draw:text-box><svg:title/><svg:desc/></draw:frame></text:span><text:span text:style-name="T1139"><draw:frame draw:z-index="251682304" draw:id="id439" draw:style-name="a441" draw:name="Shape483" text:anchor-type="paragraph" svg:x="6.95347in" svg:y="5.52014in" svg:width="0.21458in" svg:height="0.18472in" style:rel-width="scale" style:rel-height="scale"><draw:text-box><text:p text:style-name="P1140"><text:span text:style-name="T1141">de<text:s/></text:span></text:p></draw:text-box><svg:title/><svg:desc/></draw:frame></text:span><text:span text:style-name="T1142"><draw:frame draw:z-index="251717120" draw:id="id440" draw:style-name="a442" draw:name="Shape492" text:anchor-type="paragraph" svg:x="0.7875in" svg:y="6.75in" svg:width="6.05208in" svg:height="0.18472in" style:rel-width="scale" style:rel-height="scale"><draw:text-box><text:p text:style-name="P1143"><text:span text:style-name="T1144">Contra la presente Resolución, que agota la vía administrativa, podrá interponer Recurso<text:s/></text:span></text:p></draw:text-box><svg:title/><svg:desc/></draw:frame></text:span><text:span text:style-name="T1145"><draw:frame draw:z-index="251668992" draw:id="id441" draw:style-name="a443" draw:name="Shape481" text:anchor-type="paragraph" svg:x="5.53472in" svg:y="5.52014in" svg:width="0.46944in" svg:height="0.18472in" style:rel-width="scale" style:rel-height="scale"><draw:text-box><text:p text:style-name="P1146"><text:span text:style-name="T1147">PAGO<text:s/></text:span></text:p></draw:text-box><svg:title/><svg:desc/></draw:frame></text:span><text:span text:style-name="T1148"><draw:frame draw:z-index="251664896" draw:id="id442" draw:style-name="a444" draw:name="Shape480" text:anchor-type="paragraph" svg:x="4.60139in" svg:y="5.52014in" svg:width="0.81667in" svg:height="0.18472in" style:rel-width="scale" style:rel-height="scale"><draw:text-box><text:p text:style-name="P1149"><text:span text:style-name="T1150">SEGUNDO<text:s/></text:span></text:p></draw:text-box><svg:title/><svg:desc/></draw:frame></text:span><text:span text:style-name="T1151"><draw:frame draw:z-index="251658752" draw:id="id443" draw:style-name="a445" draw:name="Shape479" text:anchor-type="paragraph" svg:x="4.32083in" svg:y="5.52014in" svg:width="0.16319in" svg:height="0.18472in" style:rel-width="scale" style:rel-height="scale"><draw:text-box><text:p text:style-name="P1152"><text:span text:style-name="T1153">al<text:s/></text:span></text:p></draw:text-box><svg:title/><svg:desc/></draw:frame></text:span><text:span text:style-name="T1154"><draw:frame draw:z-index="251655680" draw:id="id444" draw:style-name="a446" draw:name="Shape478" text:anchor-type="paragraph" svg:x="2.98681in" svg:y="5.52014in" svg:width="1.21319in" svg:height="0.18472in" style:rel-width="scale" style:rel-height="scale"><draw:text-box><text:p text:style-name="P1155"><text:span text:style-name="T1156">correspondientes<text:s/></text:span></text:p></draw:text-box><svg:title/><svg:desc/></draw:frame></text:span><text:span text:style-name="T1157"><draw:frame draw:z-index="251650560" draw:id="id445" draw:style-name="a447" draw:name="Shape477" text:anchor-type="paragraph" svg:x="2.64722in" svg:y="5.52014in" svg:width="0.22292in" svg:height="0.18472in" style:rel-width="scale" style:rel-height="scale"><draw:text-box><text:p text:style-name="P1158"><text:span text:style-name="T1159">€),<text:s/></text:span></text:p></draw:text-box><svg:title/><svg:desc/></draw:frame></text:span><text:span text:style-name="T1160"><draw:frame draw:z-index="251646464" draw:id="id446" draw:style-name="a448" draw:name="Shape476" text:anchor-type="paragraph" svg:x="1.75486in" svg:y="5.52014in" svg:width="0.775in" svg:height="0.18472in" style:rel-width="scale" style:rel-height="scale"><draw:text-box><text:p text:style-name="P1161"><text:span text:style-name="T1162">(48.149,96<text:s/></text:span></text:p></draw:text-box><svg:title/><svg:desc/></draw:frame></text:span><text:span text:style-name="T1163"><draw:frame draw:z-index="251640320" draw:id="id447" draw:style-name="a449" draw:name="Shape475" text:anchor-type="paragraph" svg:x="0.7875in" svg:y="5.52014in" svg:width="0.85069in" svg:height="0.18472in" style:rel-width="scale" style:rel-height="scale"><draw:text-box><text:p text:style-name="P1164"><text:span text:style-name="T1165">CENTIMOS<text:s/></text:span></text:p></draw:text-box><svg:title/><svg:desc/></draw:frame></text:span><text:span text:style-name="T1166"><draw:frame draw:z-index="251637248" draw:id="id448" draw:style-name="a450" draw:name="Shape474" text:anchor-type="paragraph" svg:x="0.7875in" svg:y="5.34444in" svg:width="6.30764in" svg:height="0.18472in" style:rel-width="scale" style:rel-height="scale"><draw:text-box><text:p text:style-name="P1167"><text:span text:style-name="T1168">CUARENTA Y OCHO MIL CIENTO CUARENTA Y NUEVE EUROS CON NOVENTA Y SEIS<text:s/></text:span></text:p></draw:text-box><svg:title/><svg:desc/></draw:frame></text:span><text:span text:style-name="T1169"><draw:frame draw:z-index="251631104" draw:id="id449" draw:style-name="a451" draw:name="Shape473" text:anchor-type="paragraph" svg:x="0.7875in" svg:y="5.16875in" svg:width="6.12014in" svg:height="0.18472in" style:rel-width="scale" style:rel-height="scale"><draw:text-box><text:p text:style-name="P1170"><text:span text:style-name="T1171">TRANSPORTES INSULAR LA PALMA, S. COOP. NIF nº F-38016671,<text:s/></text:span><text:span text:style-name="T1172">por un importe de<text:s/></text:span></text:p></draw:text-box><svg:title/><svg:desc/></draw:frame></text:span><text:span text:style-name="T1173"><draw:frame draw:z-index="251763200" draw:id="id450" draw:style-name="a452" draw:name="Shape502" text:anchor-type="paragraph" svg:x="3.06944in" svg:y="8.87014in" svg:width="2.30972in" svg:height="0.15278in" style:rel-width="scale" style:rel-height="scale"><draw:text-box><text:p text:style-name="P1174"><text:span text:style-name="T1175">MONTSERRAT RODRIGUEZ BERGARA</text:span></text:p></draw:text-box><svg:title/><svg:desc/></draw:frame></text:span><text:span text:style-name="T1176"><draw:connector draw:type="line" svg:x1="0.48819in" svg:y1="11.33194in" svg:x2="7.68264in" svg:y2="11.33264in" draw:z-index="251436544" draw:id="id451" draw:style-name="a453" draw:name="Shape511" text:anchor-type="paragraph"><svg:title/><svg:desc/></draw:connector></text:span><text:span text:style-name="T1177"><draw:frame draw:z-index="251437568" draw:id="id452" draw:style-name="a454" draw:name="Shape510" text:anchor-type="paragraph" svg:x="1.45347in" svg:y="11.22431in" svg:width="2.71319in" svg:height="0.13472in" style:rel-width="scale" style:rel-height="scale"><draw:text-box><text:p text:style-name="P1178"><text:span text:style-name="T1179">https://sede</text:span><text:span text:style-name="T1180">electronica.cabildodelapalma.es/validacion/</text:span></text:p></draw:text-box><svg:title/><svg:desc/></draw:frame></text:span><text:span text:style-name="T1181"><draw:frame draw:z-index="251408896" draw:id="id453" draw:style-name="a455" draw:name="Shape509" text:anchor-type="paragraph" svg:x="1.45347in" svg:y="11.09653in" svg:width="2.96042in" svg:height="0.13472in" style:rel-width="scale" style:rel-height="scale"><draw:text-box><text:p text:style-name="P1182"><text:span text:style-name="T1183">Código de verificación electrónica: 14612674577727331465</text:span></text:p></draw:text-box><svg:title/><svg:desc/></draw:frame></text:span><text:span text:style-name="T1184"><draw:frame draw:z-index="251405824" draw:id="id454" draw:style-name="a456" draw:name="Shape508" text:anchor-type="paragraph" svg:x="1.45347in" svg:y="10.96875in" svg:width="4.97708in" svg:height="0.13472in" style:rel-width="scale" style:rel-height="scale"><draw:text-box><text:p text:style-name="P1185"><text:span text:style-name="T1186">Cabildo Insular de La Palma. El registro realizado está amparado en el Artículo 16 de la Ley 39/2015.</text:span></text:p></draw:text-box><svg:title/><svg:desc/></draw:frame></text:span><text:span text:style-name="T1187"><draw:connector draw:type="line" svg:x1="7.67847in" svg:y1="10.94583in" svg:x2="7.67917in" svg:y2="11.32986in" draw:z-index="251425280" draw:id="id455" draw:style-name="a457" draw:name="Shape507" text:anchor-type="paragraph"><svg:title/><svg:desc/></draw:connector></text:span><text:span text:style-name="T1188"><draw:connector draw:type="line" svg:x1="1.37847in" svg:y1="10.94583in" svg:x2="1.37917in" svg:y2="11.32986in" draw:z-index="251420160" draw:id="id456" draw:style-name="a458" draw:name="Shape506" text:anchor-type="paragraph"><svg:title/><svg:desc/></draw:connector></text:span><text:span text:style-name="T1189"><draw:connector draw:type="line" svg:x1="0.49167in" svg:y1="10.94583in" svg:x2="0.49236in" svg:y2="11.32986in" draw:z-index="251415040" draw:id="id457" draw:style-name="a459" draw:name="Shape505" text:anchor-type="paragraph"><svg:title/><svg:desc/></draw:connector></text:span><text:span text:style-name="T1190"><draw:connector draw:type="line" svg:x1="0.48819in" svg:y1="10.94236in" svg:x2="7.68264in" svg:y2="10.94306in" draw:z-index="251427328" draw:id="id458" draw:style-name="a460" draw:name="Shape504" text:anchor-type="paragraph"><svg:title/><svg:desc/></draw:connector></text:span><text:span text:style-name="T1191"><draw:frame draw:z-index="251400704" draw:id="id459" draw:style-name="a461" draw:name="Shape503" text:anchor-type="paragraph" svg:x="6.57778in" svg:y="10.34167in" svg:width="0.94306in" svg:height="0.20278in" style:rel-width="scale" style:rel-height="scale"><draw:text-box><text:p text:style-name="P1192"><text:span text:style-name="T1193">Página<text:s/></text:span><text:span text:style-name="T1194">5</text:span><text:span text:style-name="T1195"><text:s/>de<text:s/></text:span><text:span text:style-name="T1196">5</text:span><text:span text:style-name="T1197"><text:s/></text:span></text:p></draw:text-box><svg:title/><svg:desc/></draw:frame></text:span><text:span text:style-name="T1198"><draw:frame draw:z-index="251625984" draw:id="id460" draw:style-name="a462" draw:name="Shape472" text:anchor-type="paragraph" svg:x="1.27917in" svg:y="4.99306in" svg:width="5.66111in" svg:height="0.18472in" style:rel-width="scale" style:rel-height="scale"><draw:text-box><text:p text:style-name="P1199"><text:span text:style-name="T1200">Autorizar y Disponer, Reconocer y liquidar la obligación,<text:s/></text:span><text:span text:style-name="T1201">a favor de la empresa<text:s/></text:span></text:p></draw:text-box><svg:title/><svg:desc/></draw:frame></text:span><text:span text:style-name="T1202"><draw:frame draw:z-index="251756032" draw:id="id461" draw:style-name="a463" draw:name="Shape501" text:anchor-type="paragraph" svg:x="3.06944in" svg:y="8.74375in" svg:width="1.68125in" svg:height="0.15278in" style:rel-width="scale" style:rel-height="scale"><draw:text-box><text:p text:style-name="P1203"><text:span text:style-name="T1204">26/01/2023 a las 14:34:27 por</text:span></text:p></draw:text-box><svg:title/><svg:desc/></draw:frame></text:span><text:span text:style-name="T1205"><draw:frame draw:z-index="251755008" draw:id="id462" draw:style-name="a464" draw:name="Shape500" text:anchor-type="paragraph" svg:x="3.06944in" svg:y="8.61736in" svg:width="1.80347in" svg:height="0.15278in" style:rel-width="scale" style:rel-height="scale"><draw:text-box><text:p text:style-name="P1206"><text:span text:style-name="T1207">Firmado electronicamente el día</text:span></text:p></draw:text-box><svg:title/><svg:desc/></draw:frame></text:span><draw:custom-shape svg:x="3.04514in" svg:y="8.30972in" svg:width="2.40694in" svg:height="0.79306in" draw:z-index="251917824" draw:id="id463" draw:style-name="a465" draw:name="Shape49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08"><draw:frame draw:z-index="251746816" draw:id="id464" draw:style-name="a466" draw:name="Shape498" text:anchor-type="paragraph" svg:x="0.7875in" svg:y="7.80417in" svg:width="4.86181in" svg:height="0.18472in" style:rel-width="scale" style:rel-height="scale"><draw:text-box><text:p text:style-name="P1209"><text:span text:style-name="T1210">Procedimiento Administrativo Común de las Administraciones Publicas.<text:s/></text:span></text:p></draw:text-box><svg:title/><svg:desc/></draw:frame></text:span><text:span text:style-name="T1211"><draw:frame draw:z-index="251742720" draw:id="id465" draw:style-name="a467" draw:name="Shape497" text:anchor-type="paragraph" svg:x="0.7875in" svg:y="7.62847in" svg:width="6.54236in" svg:height="0.18472in" style:rel-width="scale" style:rel-height="scale"><draw:text-box><text:p text:style-name="P1212"><text:span text:style-name="T1213">conformidad con lo dispuesto en los artículos 123 y 30.3 de la Ley 39/2015, de 1 de octubre, del<text:s/></text:span></text:p></draw:text-box><svg:title/><svg:desc/></draw:frame></text:span><text:span text:style-name="T1214"><draw:frame draw:z-index="251737600" draw:id="id466" draw:style-name="a468" draw:name="Shape496" text:anchor-type="paragraph" svg:x="0.7875in" svg:y="7.45278in" svg:width="6.26736in" svg:height="0.18472in" style:rel-width="scale" style:rel-height="scale"><draw:text-box><text:p text:style-name="P1215"><text:span text:style-name="T1216">Insulares, en el plazo de UN MES, contado a partir del día siguiente al de su notificación, de<text:s/></text:span></text:p></draw:text-box><svg:title/><svg:desc/></draw:frame></text:span><text:span text:style-name="T1217"><draw:frame draw:z-index="251732480" draw:id="id467" draw:style-name="a469" draw:name="Shape495" text:anchor-type="paragraph" svg:x="0.7875in" svg:y="7.27708in" svg:width="6.49444in" svg:height="0.18472in" style:rel-width="scale" style:rel-height="scale"><draw:text-box><text:p text:style-name="P1218"><text:span text:style-name="T1219">Insular y, en concordancia con los artículos 83 y 84 de<text:s/></text:span><text:span text:style-name="T1220">la Ley 8/2015, de 1 de abril, de Cabildos<text:s/></text:span></text:p></draw:text-box><svg:title/><svg:desc/></draw:frame></text:span><text:span text:style-name="T1221"><draw:frame draw:z-index="251727360" draw:id="id468" draw:style-name="a470" draw:name="Shape494" text:anchor-type="paragraph" svg:x="0.7875in" svg:y="7.10139in" svg:width="6.37569in" svg:height="0.18472in" style:rel-width="scale" style:rel-height="scale"><draw:text-box><text:p text:style-name="P1222"><text:span text:style-name="T1223">Reglamento Orgánico de Gobierno, Administración y Funcionamiento de este Excmo. Cabildo<text:s/></text:span></text:p></draw:text-box><svg:title/><svg:desc/></draw:frame></text:span><text:span text:style-name="T1224"><draw:frame draw:z-index="251722240" draw:id="id469" draw:style-name="a471" draw:name="Shape493" text:anchor-type="paragraph" svg:x="0.7875in" svg:y="6.92569in" svg:width="6.10417in" svg:height="0.18472in" style:rel-width="scale" style:rel-height="scale"><draw:text-box><text:p text:style-name="P1225"><text:span text:style-name="T1226">de reposición ante el Consejo de Gobierno Insular, de conformidad con el artículo 100 del<text:s/></text:span></text:p></draw:text-box><svg:title/><svg:desc/></draw:frame></text:span><text:span text:style-name="T1227"><draw:frame draw:z-index="251484672" draw:id="id470" draw:style-name="a472" draw:name="Shape443" text:anchor-type="paragraph" svg:x="1.57778in" svg:y="1.83125in" svg:width="0.88472in" svg:height="0.18472in" style:rel-width="scale" style:rel-height="scale"><draw:text-box><text:p text:style-name="P1228"><text:span text:style-name="T1229">conformidad<text:s/></text:span></text:p></draw:text-box><svg:title/><svg:desc/></draw:frame></text:span><text:span text:style-name="T1230"><draw:frame draw:z-index="251525632" draw:id="id471" draw:style-name="a473" draw:name="Shape452" text:anchor-type="paragraph" svg:x="5.36875in" svg:y="1.83125in" svg:width="0.21458in" svg:height="0.18472in" style:rel-width="scale" style:rel-height="scale"><draw:text-box><text:p text:style-name="P1231"><text:span text:style-name="T1232">20<text:s/></text:span></text:p></draw:text-box><svg:title/><svg:desc/></draw:frame></text:span><text:span text:style-name="T1233"><draw:frame draw:z-index="251524608" draw:id="id472" draw:style-name="a474" draw:name="Shape451" text:anchor-type="paragraph" svg:x="5.18889in" svg:y="1.83125in" svg:width="0.12083in" svg:height="0.18472in" style:rel-width="scale" style:rel-height="scale"><draw:text-box><text:p text:style-name="P1234"><text:span text:style-name="T1235">y<text:s/></text:span></text:p></draw:text-box><svg:title/><svg:desc/></draw:frame></text:span><text:span text:style-name="T1236"><draw:frame draw:z-index="251519488" draw:id="id473" draw:style-name="a475" draw:name="Shape450" text:anchor-type="paragraph" svg:x="4.91597in" svg:y="1.83125in" svg:width="0.21458in" svg:height="0.18472in" style:rel-width="scale" style:rel-height="scale"><draw:text-box><text:p text:style-name="P1237"><text:span text:style-name="T1238">16<text:s/></text:span></text:p></draw:text-box><svg:title/><svg:desc/></draw:frame></text:span><text:span text:style-name="T1239"><draw:frame draw:z-index="251513344" draw:id="id474" draw:style-name="a476" draw:name="Shape449" text:anchor-type="paragraph" svg:x="4.34583in" svg:y="1.83125in" svg:width="0.50972in" svg:height="0.18472in" style:rel-width="scale" style:rel-height="scale"><draw:text-box><text:p text:style-name="P1240"><text:span text:style-name="T1241">Bases,<text:s/></text:span></text:p></draw:text-box><svg:title/><svg:desc/></draw:frame></text:span><text:span text:style-name="T1242"><draw:frame draw:z-index="251507200" draw:id="id475" draw:style-name="a477" draw:name="Shape448" text:anchor-type="paragraph" svg:x="4.12292in" svg:y="1.83125in" svg:width="0.16319in" svg:height="0.18472in" style:rel-width="scale" style:rel-height="scale"><draw:text-box><text:p text:style-name="P1243"><text:span text:style-name="T1244">la<text:s/></text:span></text:p></draw:text-box><svg:title/><svg:desc/></draw:frame></text:span><text:span text:style-name="T1245"><draw:frame draw:z-index="251501056" draw:id="id476" draw:style-name="a478" draw:name="Shape447" text:anchor-type="paragraph" svg:x="3.85069in" svg:y="1.83125in" svg:width="0.21458in" svg:height="0.18472in" style:rel-width="scale" style:rel-height="scale"><draw:text-box><text:p text:style-name="P1246"><text:span text:style-name="T1247">en<text:s/></text:span></text:p></draw:text-box><svg:title/><svg:desc/></draw:frame></text:span><text:span text:style-name="T1248"><draw:frame draw:z-index="251494912" draw:id="id477" draw:style-name="a479" draw:name="Shape446" text:anchor-type="paragraph" svg:x="3.09306in" svg:y="1.83125in" svg:width="0.69583in" svg:height="0.18472in" style:rel-width="scale" style:rel-height="scale"><draw:text-box><text:p text:style-name="P1249"><text:span text:style-name="T1250">dispuesto<text:s/></text:span></text:p></draw:text-box><svg:title/><svg:desc/></draw:frame></text:span><text:span text:style-name="T1251"><draw:frame draw:z-index="251493888" draw:id="id478" draw:style-name="a480" draw:name="Shape445" text:anchor-type="paragraph" svg:x="2.87083in" svg:y="1.83125in" svg:width="0.16319in" svg:height="0.18472in" style:rel-width="scale" style:rel-height="scale"><draw:text-box><text:p text:style-name="P1252"><text:span text:style-name="T1253">lo<text:s/></text:span></text:p></draw:text-box><svg:title/><svg:desc/></draw:frame></text:span><text:span text:style-name="T1254"><draw:frame draw:z-index="251488768" draw:id="id479" draw:style-name="a481" draw:name="Shape444" text:anchor-type="paragraph" svg:x="2.52153in" svg:y="1.83125in" svg:width="0.29236in" svg:height="0.18472in" style:rel-width="scale" style:rel-height="scale"><draw:text-box><text:p text:style-name="P1255"><text:span text:style-name="T1256">con<text:s/></text:span></text:p></draw:text-box><svg:title/><svg:desc/></draw:frame></text:span><text:span text:style-name="T1257"><draw:frame draw:z-index="251533824" draw:id="id480" draw:style-name="a482" draw:name="Shape453" text:anchor-type="paragraph" svg:x="5.64167in" svg:y="1.83125in" svg:width="0.21458in" svg:height="0.18472in" style:rel-width="scale" style:rel-height="scale"><draw:text-box><text:p text:style-name="P1258"><text:span text:style-name="T1259">de<text:s/></text:span></text:p></draw:text-box><svg:title/><svg:desc/></draw:frame></text:span><text:span text:style-name="T1260"><draw:frame draw:z-index="251479552" draw:id="id481" draw:style-name="a483" draw:name="Shape442" text:anchor-type="paragraph" svg:x="1.27917in" svg:y="1.83125in" svg:width="0.23958in" svg:height="0.18472in" style:rel-width="scale" style:rel-height="scale"><draw:text-box><text:p text:style-name="P1261"><text:span text:style-name="T1262">De<text:s/></text:span></text:p></draw:text-box><svg:title/><svg:desc/></draw:frame></text:span><text:span text:style-name="T1263"><draw:frame draw:z-index="251473408" draw:id="id482" draw:style-name="a484" draw:name="Shape441" text:anchor-type="paragraph" svg:x="0.7875in" svg:y="1.65486in" svg:width="1.51944in" svg:height="0.18472in" style:rel-width="scale" style:rel-height="scale"><draw:text-box><text:p text:style-name="P1264"><text:span text:style-name="T1265">14 de agosto de 2020.</text:span></text:p></draw:text-box><svg:title/><svg:desc/></draw:frame></text:span><text:span text:style-name="T1266"><draw:frame draw:z-index="251470336" draw:id="id483" draw:style-name="a485" draw:name="Shape440" text:anchor-type="paragraph" svg:x="0.7875in" svg:y="1.47986in" svg:width="6.51111in" svg:height="0.18472in" style:rel-width="scale" style:rel-height="scale"><draw:text-box><text:p text:style-name="P1267"><text:span text:style-name="T1268">2020 y publicadas en el Boletín Oficial de la Provincia de Santa Cruz de Tenerife nº 98 de fecha<text:s/></text:span></text:p></draw:text-box><svg:title/><svg:desc/></draw:frame></text:span><text:span text:style-name="T1269"><draw:frame draw:z-index="251464192" draw:id="id484" draw:style-name="a486" draw:name="Shape439" text:anchor-type="paragraph" svg:x="0.7875in" svg:y="1.30417in" svg:width="6.61319in" svg:height="0.18472in" style:rel-width="scale" style:rel-height="scale"><draw:text-box><text:p text:style-name="P1270"><text:span text:style-name="T1271">aprobadas por la Comisión del Pleno de Aguas, Transporte, Industria y Energía el 3 de agosto de<text:s/></text:span></text:p></draw:text-box><svg:title/><svg:desc/></draw:frame></text:span><text:span text:style-name="T1272"><draw:frame draw:z-index="251462144" draw:id="id485" draw:style-name="a487" draw:name="Shape438" text:anchor-type="paragraph" svg:x="0.7875in" svg:y="1.12847in" svg:width="6.48194in" svg:height="0.18472in" style:rel-width="scale" style:rel-height="scale"><draw:text-box><text:p text:style-name="P1273"><text:span text:style-name="T1274">carretera en la isla de La Palma y compensación al operador de las bonificaciones practicadas,<text:s/></text:span></text:p></draw:text-box><svg:title/><svg:desc/></draw:frame></text:span><text:span text:style-name="T1275"><draw:frame draw:z-index="251457024" draw:id="id486" draw:style-name="a488" draw:name="Shape437" text:anchor-type="paragraph" svg:x="0.7875in" svg:y="0.95208in" svg:width="6.14514in" svg:height="0.18472in" style:rel-width="scale" style:rel-height="scale"><draw:text-box><text:p text:style-name="P1276"><text:span text:style-name="T1277">movilidad, mediante la utilización del transporte público</text:span><text:span text:style-name="T1278"><text:s/>regular interurbano de viajeros por<text:s/></text:span></text:p></draw:text-box><svg:title/><svg:desc/></draw:frame></text:span><text:span text:style-name="T1279"><draw:frame draw:z-index="251449856" draw:id="id487" draw:style-name="a489" draw:name="Shape436" text:anchor-type="paragraph" svg:x="1.27917in" svg:y="0.77708in" svg:width="5.81111in" svg:height="0.18472in" style:rel-width="scale" style:rel-height="scale"><draw:text-box><text:p text:style-name="P1280"><text:span text:style-name="T1281">Vistas las bases reguladoras para la concesión de bonos destinados al fomento de la<text:s/></text:span></text:p></draw:text-box><svg:title/><svg:desc/></draw:frame></text:span><text:span text:style-name="T1282"><draw:frame draw:z-index="251446784" draw:id="id488" draw:style-name="a490" draw:name="Shape435" text:anchor-type="paragraph" svg:x="0.7875in" svg:y="0.60139in" svg:width="6.11944in" svg:height="0.18472in" style:rel-width="scale" style:rel-height="scale"><draw:text-box><text:p text:style-name="P1283"><text:span text:style-name="T1284">Insular del Área de Hacienda, Recursos Humanos, Aguas, Transporte, Industria y Energía.</text:span></text:p></draw:text-box><svg:title/><svg:desc/></draw:frame></text:span><text:span text:style-name="T1285"><draw:frame draw:z-index="251443712" draw:id="id489" draw:style-name="a491" draw:name="Shape434" text:anchor-type="paragraph" svg:x="0.7875in" svg:y="0.42569in" svg:width="6.28889in" svg:height="0.18472in" style:rel-width="scale" style:rel-height="scale"><draw:text-box><text:p text:style-name="P1286"><text:span text:style-name="T1287">por el que se delegan las competencias en materia de contratación a favor del Sr. Consejero<text:s/></text:span></text:p></draw:text-box><svg:title/><svg:desc/></draw:frame></text:span><text:span text:style-name="T1288"><draw:frame draw:z-index="251576832" draw:id="id490" draw:style-name="a492" draw:name="Shape462" text:anchor-type="paragraph" svg:x="1.27917in" svg:y="2.88472in" svg:width="6.19931in" svg:height="0.18472in" style:rel-width="scale" style:rel-height="scale"><draw:text-box><text:p text:style-name="P1289"><text:span text:style-name="T1290">Atendiendo a lo dispuesto en los artículos 26.2.b y 60 del Real Decreto 500/1990, de 20 de<text:s/></text:span></text:p></draw:text-box><svg:title/><svg:desc/></draw:frame></text:span><text:span text:style-name="T1291"><draw:frame draw:z-index="251621888" draw:id="id491" draw:style-name="a493" draw:name="Shape471" text:anchor-type="paragraph" svg:x="0.7875in" svg:y="4.64167in" svg:width="0.8625in" svg:height="0.18472in" style:rel-width="scale" style:rel-height="scale"><draw:text-box><text:p text:style-name="P1292"><text:span text:style-name="T1293">RESUELVO</text:span><text:span text:style-name="T1294">:</text:span></text:p></draw:text-box><svg:title/><svg:desc/></draw:frame></text:span><text:span text:style-name="T1295"><draw:frame draw:z-index="251615744" draw:id="id492" draw:style-name="a494" draw:name="Shape470" text:anchor-type="paragraph" svg:x="1.27986in" svg:y="4.46597in" svg:width="5.61667in" svg:height="0.18472in" style:rel-width="scale" style:rel-height="scale"><draw:text-box><text:p text:style-name="P1296"><text:span text:style-name="T1297">Considerando la propuesta emitida por el Servicio de</text:span><text:span text:style-name="T1298"><text:s/>Transportes de este Cabildo,<text:s/></text:span></text:p></draw:text-box><svg:title/><svg:desc/></draw:frame></text:span><text:span text:style-name="T1299"><draw:frame draw:z-index="251612672" draw:id="id493" draw:style-name="a495" draw:name="Shape469" text:anchor-type="paragraph" svg:x="0.7875in" svg:y="4.11528in" svg:width="2.13125in" svg:height="0.18472in" style:rel-width="scale" style:rel-height="scale"><draw:text-box><text:p text:style-name="P1300"><text:span text:style-name="T1301">Transporte, Industria y Energía.</text:span></text:p></draw:text-box><svg:title/><svg:desc/></draw:frame></text:span><text:span text:style-name="T1302"><draw:frame draw:z-index="251605504" draw:id="id494" draw:style-name="a496" draw:name="Shape468" text:anchor-type="paragraph" svg:x="0.7875in" svg:y="3.93889in" svg:width="6.46944in" svg:height="0.18472in" style:rel-width="scale" style:rel-height="scale"><draw:text-box><text:p text:style-name="P1303"><text:span text:style-name="T1304">designación del Miembro Corporativo titular del Área de Hacienda, Recursos Humanos, Aguas,<text:s/></text:span></text:p></draw:text-box><svg:title/><svg:desc/></draw:frame></text:span><text:span text:style-name="T1305"><draw:frame draw:z-index="251603456" draw:id="id495" draw:style-name="a497" draw:name="Shape467" text:anchor-type="paragraph" svg:x="0.7875in" svg:y="3.76319in" svg:width="6.175in" svg:height="0.18472in" style:rel-width="scale" style:rel-height="scale"><draw:text-box><text:p text:style-name="P1306"><text:span text:style-name="T1307">Decreto de la Presidencia, registrado con el nº 2019/5005, del día 2 de agosto de 2019, de<text:s/></text:span></text:p></draw:text-box><svg:title/><svg:desc/></draw:frame></text:span><text:span text:style-name="T1308"><draw:frame draw:z-index="251595264" draw:id="id496" draw:style-name="a498" draw:name="Shape466" text:anchor-type="paragraph" svg:x="0.7875in" svg:y="3.5875in" svg:width="6.40347in" svg:height="0.18472in" style:rel-width="scale" style:rel-height="scale"><draw:text-box><text:p text:style-name="P1309"><text:span text:style-name="T1310">de Gobierno, Administración y Funcionamiento de este Cabildo Insular, en consonancia con el<text:s/></text:span></text:p></draw:text-box><svg:title/><svg:desc/></draw:frame></text:span><text:span text:style-name="T1311"><draw:frame draw:z-index="251593216" draw:id="id497" draw:style-name="a499" draw:name="Shape465" text:anchor-type="paragraph" svg:x="0.7875in" svg:y="3.4125in" svg:width="6.14861in" svg:height="0.18472in" style:rel-width="scale" style:rel-height="scale"><draw:text-box><text:p text:style-name="P1312"><text:span text:style-name="T1313">En uso de las atribuciones delegadas, el artículo 21.2 e) del vigente Reglamento Orgánico<text:s/></text:span></text:p></draw:text-box><svg:title/><svg:desc/></draw:frame></text:span><text:span text:style-name="T1314"><draw:frame draw:z-index="251585024" draw:id="id498" draw:style-name="a500" draw:name="Shape464" text:anchor-type="paragraph" svg:x="0.7875in" svg:y="3.23611in" svg:width="5.22153in" svg:height="0.18472in" style:rel-width="scale" style:rel-height="scale"><draw:text-box><text:p text:style-name="P1315"><text:span text:style-name="T1316">diciembre, reguladora de las Haciendas Locales, en materia de<text:s/></text:span><text:span text:style-name="T1317">presupuestos</text:span></text:p></draw:text-box><svg:title/><svg:desc/></draw:frame></text:span><text:span text:style-name="T1318"><draw:frame draw:z-index="251582976" draw:id="id499" draw:style-name="a501" draw:name="Shape463" text:anchor-type="paragraph" svg:x="0.7875in" svg:y="3.06042in" svg:width="6.22083in" svg:height="0.18472in" style:rel-width="scale" style:rel-height="scale"><draw:text-box><text:p text:style-name="P1319"><text:span text:style-name="T1320">abril por el que se desarrolla el capítulo primero del título sexto de la Ley 39/1988, de 28 de<text:s/></text:span></text:p></draw:text-box><svg:title/><svg:desc/></draw:frame></text:span><draw:custom-shape svg:x="0in" svg:y="0in" svg:width="8.33264in" svg:height="6.25in" draw:z-index="251918848" draw:id="id500" draw:style-name="a502" draw:name="Shape43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321"><draw:frame draw:z-index="251572736" draw:id="id501" draw:style-name="a503" draw:name="Shape461" text:anchor-type="paragraph" svg:x="0.7875in" svg:y="2.70972in" svg:width="3.25069in" svg:height="0.18472in" style:rel-width="scale" style:rel-height="scale"><draw:text-box><text:p text:style-name="P1322"><text:span text:style-name="T1323">27.1 de Ejecución del mencionado presupuesto.</text:span></text:p></draw:text-box><svg:title/><svg:desc/></draw:frame></text:span><text:span text:style-name="T1324"><draw:frame draw:z-index="251565568" draw:id="id502" draw:style-name="a504" draw:name="Shape460" text:anchor-type="paragraph" svg:x="0.7875in" svg:y="2.53333in" svg:width="6.50764in" svg:height="0.18472in" style:rel-width="scale" style:rel-height="scale"><draw:text-box><text:p text:style-name="P1325"><text:span text:style-name="T1326">el que se aprueba el Texto Refundido de la Ley Reguladora de las Haciendas Locales y la Ba</text:span><text:span text:style-name="T1327">se<text:s/></text:span></text:p></draw:text-box><svg:title/><svg:desc/></draw:frame></text:span><text:span text:style-name="T1328"><draw:frame draw:z-index="251562496" draw:id="id503" draw:style-name="a505" draw:name="Shape459" text:anchor-type="paragraph" svg:x="0.7875in" svg:y="2.35764in" svg:width="6.66944in" svg:height="0.18472in" style:rel-width="scale" style:rel-height="scale"><draw:text-box><text:p text:style-name="P1329"><text:span text:style-name="T1330">aprueba el Reglamento de la citada Ley y en virtud del R.D. Legislativo 2/2004, de 5 de marzo por<text:s/></text:span></text:p></draw:text-box><svg:title/><svg:desc/></draw:frame></text:span><text:span text:style-name="T1331"><draw:frame draw:z-index="251558400" draw:id="id504" draw:style-name="a506" draw:name="Shape458" text:anchor-type="paragraph" svg:x="0.7875in" svg:y="2.18194in" svg:width="6.51528in" svg:height="0.18472in" style:rel-width="scale" style:rel-height="scale"><draw:text-box><text:p text:style-name="P1332"><text:span text:style-name="T1333">noviembre, General de Subvenciones y del Real Decreto 887/2006, de 21 de julio, por el que se<text:s/></text:span></text:p></draw:text-box><svg:title/><svg:desc/></draw:frame></text:span><text:span text:style-name="T1334"><draw:frame draw:z-index="251550208" draw:id="id505" draw:style-name="a507" draw:name="Shape457" text:anchor-type="paragraph" svg:x="0.7875in" svg:y="2.00694in" svg:width="6.50833in" svg:height="0.18472in" style:rel-width="scale" style:rel-height="scale"><draw:text-box><text:p text:style-name="P1335"><text:span text:style-name="T1336">Presupuesto de la Corporación, así como lo recogi</text:span><text:span text:style-name="T1337">do en el art. 34.4 de la Ley 38/2003 de 17 de<text:s/></text:span></text:p></draw:text-box><svg:title/><svg:desc/></draw:frame></text:span><text:span text:style-name="T1338"><draw:frame draw:z-index="251549184" draw:id="id506" draw:style-name="a508" draw:name="Shape456" text:anchor-type="paragraph" svg:x="6.9875in" svg:y="1.83125in" svg:width="0.53403in" svg:height="0.18472in" style:rel-width="scale" style:rel-height="scale"><draw:text-box><text:p text:style-name="P1339"><text:span text:style-name="T1340">vigente<text:s/></text:span></text:p></draw:text-box><svg:title/><svg:desc/></draw:frame></text:span><text:span text:style-name="T1341"><draw:frame draw:z-index="251539968" draw:id="id507" draw:style-name="a509" draw:name="Shape455" text:anchor-type="paragraph" svg:x="6.68056in" svg:y="1.83125in" svg:width="0.24792in" svg:height="0.18472in" style:rel-width="scale" style:rel-height="scale"><draw:text-box><text:p text:style-name="P1342"><text:span text:style-name="T1343">del<text:s/></text:span></text:p></draw:text-box><svg:title/><svg:desc/></draw:frame></text:span><text:span text:style-name="T1344"><draw:frame draw:z-index="251537920" draw:id="id508" draw:style-name="a510" draw:name="Shape454" text:anchor-type="paragraph" svg:x="5.91528in" svg:y="1.83125in" svg:width="0.70347in" svg:height="0.18472in" style:rel-width="scale" style:rel-height="scale"><draw:text-box><text:p text:style-name="P1345"><text:span text:style-name="T1346">Ejecución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40:00Z</meta:creation-date>
    <dc:date>2024-04-14T19:40:00Z</dc:date>
    <meta:template xlink:href="Normal.dotm" xlink:type="simple"/>
    <meta:editing-cycles>2</meta:editing-cycles>
    <meta:editing-duration>PT0S</meta:editing-duration>
    <meta:document-statistic meta:page-count="5" meta:paragraph-count="1" meta:word-count="79" meta:character-count="515" meta:row-count="3" meta:non-whitespace-character-count="437"/>
  </office:meta>
</office:document-meta>
</file>