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" style:parent-style-name="Normal" style:family="paragraph">
      <style:paragraph-properties style:punctuation-wrap="simple"/>
    </style:style>
    <style:style style:name="T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 fo:language="es" fo:country="ES"/>
    </style:style>
    <style:style style:name="T5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" style:parent-style-name="Normal" style:family="paragraph">
      <style:paragraph-properties style:punctuation-wrap="simple"/>
    </style:style>
    <style:style style:name="T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" style:parent-style-name="Normal" style:family="paragraph">
      <style:paragraph-properties style:punctuation-wrap="simple"/>
    </style:style>
    <style:style style:name="T12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" style:parent-style-name="Normal" style:family="paragraph">
      <style:paragraph-properties style:punctuation-wrap="simple"/>
    </style:style>
    <style:style style:name="T15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" style:parent-style-name="Normal" style:family="paragraph">
      <style:paragraph-properties style:punctuation-wrap="simple"/>
    </style:style>
    <style:style style:name="T1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" style:parent-style-name="Normal" style:family="paragraph">
      <style:paragraph-properties style:punctuation-wrap="simple"/>
    </style:style>
    <style:style style:name="T22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" style:parent-style-name="Normal" style:family="paragraph">
      <style:paragraph-properties style:punctuation-wrap="simple"/>
    </style:style>
    <style:style style:name="T25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" style:parent-style-name="Normal" style:family="paragraph">
      <style:paragraph-properties style:punctuation-wrap="simple"/>
    </style:style>
    <style:style style:name="T2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" style:parent-style-name="Normal" style:family="paragraph">
      <style:paragraph-properties style:punctuation-wrap="simple"/>
    </style:style>
    <style:style style:name="T32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" style:parent-style-name="Normal" style:family="paragraph">
      <style:paragraph-properties style:punctuation-wrap="simple"/>
    </style:style>
    <style:style style:name="T3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" style:parent-style-name="Normal" style:family="paragraph">
      <style:paragraph-properties style:punctuation-wrap="simple"/>
    </style:style>
    <style:style style:name="T3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" style:parent-style-name="Normal" style:family="paragraph">
      <style:paragraph-properties style:punctuation-wrap="simple"/>
    </style:style>
    <style:style style:name="T42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" style:parent-style-name="Normal" style:family="paragraph">
      <style:paragraph-properties style:punctuation-wrap="simple"/>
    </style:style>
    <style:style style:name="T45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" style:parent-style-name="Normal" style:family="paragraph">
      <style:paragraph-properties style:punctuation-wrap="simple"/>
    </style:style>
    <style:style style:name="T48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" style:parent-style-name="Normal" style:family="paragraph">
      <style:paragraph-properties style:punctuation-wrap="simple"/>
    </style:style>
    <style:style style:name="T51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5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 fo:language="es" fo:country="ES"/>
    </style:style>
    <style:style style:name="T5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 fo:language="es" fo:country="ES"/>
    </style:style>
    <style:style style:name="T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" style:parent-style-name="Normal" style:family="paragraph">
      <style:paragraph-properties style:punctuation-wrap="simple"/>
    </style:style>
    <style:style style:name="T5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" style:parent-style-name="Normal" style:family="paragraph">
      <style:paragraph-properties style:punctuation-wrap="simple"/>
    </style:style>
    <style:style style:name="T5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" style:parent-style-name="Normal" style:family="paragraph">
      <style:paragraph-properties style:punctuation-wrap="simple"/>
    </style:style>
    <style:style style:name="T6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" style:parent-style-name="Normal" style:family="paragraph">
      <style:paragraph-properties style:punctuation-wrap="simple"/>
    </style:style>
    <style:style style:name="T68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" style:parent-style-name="Normal" style:family="paragraph">
      <style:paragraph-properties style:punctuation-wrap="simple"/>
    </style:style>
    <style:style style:name="T71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" style:parent-style-name="Normal" style:family="paragraph">
      <style:paragraph-properties style:punctuation-wrap="simple"/>
    </style:style>
    <style:style style:name="T74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7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 fo:language="es" fo:country="ES"/>
    </style:style>
    <style:style style:name="T7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" style:parent-style-name="Normal" style:family="paragraph">
      <style:paragraph-properties style:punctuation-wrap="simple"/>
    </style:style>
    <style:style style:name="T7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80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" style:parent-style-name="Normal" style:family="paragraph">
      <style:paragraph-properties style:punctuation-wrap="simple"/>
    </style:style>
    <style:style style:name="T83" style:parent-style-name="Fuentedepárrafopredeter." style:family="text">
      <style:text-properties style:font-name="Times New Roman" fo:color="#000000"/>
    </style:style>
    <style:style style:name="T84" style:parent-style-name="Fuentedepárrafopredeter." style:family="text">
      <style:text-properties style:font-name="Times New Roman" fo:font-weight="bold" style:font-weight-asian="bold" fo:color="#000000"/>
    </style:style>
    <style:style style:name="T85" style:parent-style-name="Fuentedepárrafopredeter." style:family="text">
      <style:text-properties style:font-name="Times New Roman" fo:color="#000000"/>
    </style:style>
    <style:style style:name="T86" style:parent-style-name="Fuentedepárrafopredeter." style:family="text">
      <style:text-properties style:font-name="Times New Roman" fo:font-weight="bold" style:font-weight-asian="bold" fo:color="#000000"/>
    </style:style>
    <style:style style:name="T87" style:parent-style-name="Fuentedepárrafopredeter." style:family="text">
      <style:text-properties style:font-name="Times New Roman" fo:color="#000000"/>
    </style:style>
    <style:style style:name="T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" style:parent-style-name="Normal" style:family="paragraph">
      <style:paragraph-properties style:punctuation-wrap="simple"/>
    </style:style>
    <style:style style:name="T94" style:parent-style-name="Fuentedepárrafopredeter." style:family="text">
      <style:text-properties style:font-name="Arial" fo:color="#000000" fo:font-size="8pt" style:font-size-asian="8pt" style:font-size-complex="8pt" fo:language="es" fo:country="ES"/>
    </style:style>
    <style:style style:name="T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" style:parent-style-name="Normal" style:family="paragraph">
      <style:paragraph-properties style:punctuation-wrap="simple"/>
    </style:style>
    <style:style style:name="T97" style:parent-style-name="Fuentedepárrafopredeter." style:family="text">
      <style:text-properties style:font-name="Arial" fo:color="#000000" fo:font-size="8pt" style:font-size-asian="8pt" style:font-size-complex="8pt"/>
    </style:style>
    <style:style style:name="T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" style:parent-style-name="Normal" style:family="paragraph">
      <style:paragraph-properties style:punctuation-wrap="simple"/>
    </style:style>
    <style:style style:name="T100" style:parent-style-name="Fuentedepárrafopredeter." style:family="text">
      <style:text-properties style:font-name="Arial" fo:color="#000000" fo:font-size="8pt" style:font-size-asian="8pt" style:font-size-complex="8pt"/>
    </style:style>
    <style:style style:name="T101" style:parent-style-name="Fuentedepárrafopredeter." style:family="text">
      <style:text-properties style:font-name="Arial" fo:color="#000000" fo:font-size="8pt" style:font-size-asian="8pt" style:font-size-complex="8pt"/>
    </style:style>
    <style:style style:name="T1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" style:parent-style-name="Normal" style:family="paragraph">
      <style:paragraph-properties style:punctuation-wrap="simple"/>
    </style:style>
    <style:style style:name="T105" style:parent-style-name="Fuentedepárrafopredeter." style:family="text">
      <style:text-properties style:font-name="Arial" fo:font-weight="bold" style:font-weight-asian="bold" fo:color="#000000"/>
    </style:style>
    <style:style style:name="T1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" style:parent-style-name="Normal" style:family="paragraph">
      <style:paragraph-properties style:punctuation-wrap="simple"/>
    </style:style>
    <style:style style:name="T110" style:parent-style-name="Fuentedepárrafopredeter." style:family="text">
      <style:text-properties style:font-name="Arial" fo:font-weight="bold" style:font-weight-asian="bold" fo:color="#000000"/>
    </style:style>
    <style:style style:name="T1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" style:parent-style-name="Normal" style:family="paragraph">
      <style:paragraph-properties style:punctuation-wrap="simple"/>
    </style:style>
    <style:style style:name="T113" style:parent-style-name="Fuentedepárrafopredeter." style:family="text">
      <style:text-properties style:font-name="Arial" fo:font-weight="bold" style:font-weight-asian="bold" fo:color="#000000"/>
    </style:style>
    <style:style style:name="T1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" style:parent-style-name="Normal" style:family="paragraph">
      <style:paragraph-properties style:punctuation-wrap="simple"/>
    </style:style>
    <style:style style:name="T116" style:parent-style-name="Fuentedepárrafopredeter." style:family="text">
      <style:text-properties style:font-name="Arial" fo:font-weight="bold" style:font-weight-asian="bold" fo:color="#000000"/>
    </style:style>
    <style:style style:name="T1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" style:parent-style-name="Normal" style:family="paragraph">
      <style:paragraph-properties style:punctuation-wrap="simple"/>
    </style:style>
    <style:style style:name="T1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" style:parent-style-name="Normal" style:family="paragraph">
      <style:paragraph-properties style:punctuation-wrap="simple"/>
    </style:style>
    <style:style style:name="T122" style:parent-style-name="Fuentedepárrafopredeter." style:family="text">
      <style:text-properties style:font-name="Arial" fo:font-weight="bold" style:font-weight-asian="bold" fo:color="#000000"/>
    </style:style>
    <style:style style:name="T1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" style:parent-style-name="Normal" style:family="paragraph">
      <style:paragraph-properties style:punctuation-wrap="simple"/>
    </style:style>
    <style:style style:name="T12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" style:parent-style-name="Normal" style:family="paragraph">
      <style:paragraph-properties style:punctuation-wrap="simple"/>
    </style:style>
    <style:style style:name="T128" style:parent-style-name="Fuentedepárrafopredeter." style:family="text">
      <style:text-properties style:font-name="Arial" fo:font-weight="bold" style:font-weight-asian="bold" fo:color="#000000"/>
    </style:style>
    <style:style style:name="T1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" style:parent-style-name="Normal" style:family="paragraph">
      <style:paragraph-properties style:punctuation-wrap="simple"/>
    </style:style>
    <style:style style:name="T131" style:parent-style-name="Fuentedepárrafopredeter." style:family="text">
      <style:text-properties style:font-name="Arial" fo:font-weight="bold" style:font-weight-asian="bold" fo:color="#000000"/>
    </style:style>
    <style:style style:name="T1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" style:parent-style-name="Normal" style:family="paragraph">
      <style:paragraph-properties style:punctuation-wrap="simple"/>
    </style:style>
    <style:style style:name="T13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" style:parent-style-name="Normal" style:family="paragraph">
      <style:paragraph-properties style:punctuation-wrap="simple"/>
    </style:style>
    <style:style style:name="T137" style:parent-style-name="Fuentedepárrafopredeter." style:family="text">
      <style:text-properties style:font-name="Arial" fo:font-weight="bold" style:font-weight-asian="bold" fo:color="#000000"/>
    </style:style>
    <style:style style:name="T1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" style:parent-style-name="Normal" style:family="paragraph">
      <style:paragraph-properties style:punctuation-wrap="simple"/>
    </style:style>
    <style:style style:name="T1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2" style:parent-style-name="Normal" style:family="paragraph">
      <style:paragraph-properties style:punctuation-wrap="simple"/>
    </style:style>
    <style:style style:name="T14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5" style:parent-style-name="Normal" style:family="paragraph">
      <style:paragraph-properties style:punctuation-wrap="simple"/>
    </style:style>
    <style:style style:name="T146" style:parent-style-name="Fuentedepárrafopredeter." style:family="text">
      <style:text-properties style:font-name="Arial" fo:font-weight="bold" style:font-weight-asian="bold" fo:color="#000000"/>
    </style:style>
    <style:style style:name="T1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8" style:parent-style-name="Normal" style:family="paragraph">
      <style:paragraph-properties style:punctuation-wrap="simple"/>
    </style:style>
    <style:style style:name="T149" style:parent-style-name="Fuentedepárrafopredeter." style:family="text">
      <style:text-properties style:font-name="Arial" fo:font-weight="bold" style:font-weight-asian="bold" fo:color="#000000"/>
    </style:style>
    <style:style style:name="T1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1" style:parent-style-name="Normal" style:family="paragraph">
      <style:paragraph-properties style:punctuation-wrap="simple"/>
    </style:style>
    <style:style style:name="T152" style:parent-style-name="Fuentedepárrafopredeter." style:family="text">
      <style:text-properties style:font-name="Arial" fo:font-weight="bold" style:font-weight-asian="bold" fo:color="#000000"/>
    </style:style>
    <style:style style:name="T1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4" style:parent-style-name="Normal" style:family="paragraph">
      <style:paragraph-properties style:punctuation-wrap="simple"/>
    </style:style>
    <style:style style:name="T15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7" style:parent-style-name="Normal" style:family="paragraph">
      <style:paragraph-properties style:punctuation-wrap="simple"/>
    </style:style>
    <style:style style:name="T1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0" style:parent-style-name="Normal" style:family="paragraph">
      <style:paragraph-properties style:punctuation-wrap="simple"/>
    </style:style>
    <style:style style:name="T1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3" style:parent-style-name="Normal" style:family="paragraph">
      <style:paragraph-properties style:punctuation-wrap="simple"/>
    </style:style>
    <style:style style:name="T16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6" style:parent-style-name="Normal" style:family="paragraph">
      <style:paragraph-properties style:punctuation-wrap="simple"/>
    </style:style>
    <style:style style:name="T1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0" style:parent-style-name="Normal" style:family="paragraph">
      <style:paragraph-properties style:punctuation-wrap="simple"/>
    </style:style>
    <style:style style:name="T17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3" style:parent-style-name="Normal" style:family="paragraph">
      <style:paragraph-properties style:punctuation-wrap="simple"/>
    </style:style>
    <style:style style:name="T17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7" style:parent-style-name="Normal" style:family="paragraph">
      <style:paragraph-properties style:punctuation-wrap="simple"/>
    </style:style>
    <style:style style:name="T178" style:parent-style-name="Fuentedepárrafopredeter." style:family="text">
      <style:text-properties style:font-name="Arial" fo:color="#000000" fo:font-size="11pt" style:font-size-asian="11pt" style:font-size-complex="11pt"/>
    </style:style>
    <style:style style:name="P179" style:parent-style-name="Normal" style:master-page-name="MP1" style:family="paragraph">
      <style:paragraph-properties fo:break-before="page"/>
    </style:style>
    <style:style style:name="T1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1" style:parent-style-name="Normal" style:family="paragraph">
      <style:paragraph-properties style:punctuation-wrap="simple"/>
    </style:style>
    <style:style style:name="T1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4" style:parent-style-name="Normal" style:family="paragraph">
      <style:paragraph-properties style:punctuation-wrap="simple"/>
    </style:style>
    <style:style style:name="T1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7" style:parent-style-name="Normal" style:family="paragraph">
      <style:paragraph-properties style:punctuation-wrap="simple"/>
    </style:style>
    <style:style style:name="T1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1" style:parent-style-name="Normal" style:family="paragraph">
      <style:paragraph-properties style:punctuation-wrap="simple"/>
    </style:style>
    <style:style style:name="T1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4" style:parent-style-name="Normal" style:family="paragraph">
      <style:paragraph-properties style:punctuation-wrap="simple"/>
    </style:style>
    <style:style style:name="T1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8" style:parent-style-name="Normal" style:family="paragraph">
      <style:paragraph-properties style:punctuation-wrap="simple"/>
    </style:style>
    <style:style style:name="T1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1" style:parent-style-name="Normal" style:family="paragraph">
      <style:paragraph-properties style:punctuation-wrap="simple"/>
    </style:style>
    <style:style style:name="T2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4" style:parent-style-name="Normal" style:family="paragraph">
      <style:paragraph-properties style:punctuation-wrap="simple"/>
    </style:style>
    <style:style style:name="T2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7" style:parent-style-name="Normal" style:family="paragraph">
      <style:paragraph-properties style:punctuation-wrap="simple"/>
    </style:style>
    <style:style style:name="T2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0" style:parent-style-name="Normal" style:family="paragraph">
      <style:paragraph-properties style:punctuation-wrap="simple"/>
    </style:style>
    <style:style style:name="T2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3" style:parent-style-name="Normal" style:family="paragraph">
      <style:paragraph-properties style:punctuation-wrap="simple"/>
    </style:style>
    <style:style style:name="T2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7" style:parent-style-name="Normal" style:family="paragraph">
      <style:paragraph-properties style:punctuation-wrap="simple"/>
    </style:style>
    <style:style style:name="T2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0" style:parent-style-name="Normal" style:family="paragraph">
      <style:paragraph-properties style:punctuation-wrap="simple"/>
    </style:style>
    <style:style style:name="T2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3" style:parent-style-name="Normal" style:family="paragraph">
      <style:paragraph-properties style:punctuation-wrap="simple"/>
    </style:style>
    <style:style style:name="T2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6" style:parent-style-name="Normal" style:family="paragraph">
      <style:paragraph-properties style:punctuation-wrap="simple"/>
    </style:style>
    <style:style style:name="T2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9" style:parent-style-name="Normal" style:family="paragraph">
      <style:paragraph-properties style:punctuation-wrap="simple"/>
    </style:style>
    <style:style style:name="T2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2" style:parent-style-name="Normal" style:family="paragraph">
      <style:paragraph-properties style:punctuation-wrap="simple"/>
    </style:style>
    <style:style style:name="T2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5" style:parent-style-name="Normal" style:family="paragraph">
      <style:paragraph-properties style:punctuation-wrap="simple"/>
    </style:style>
    <style:style style:name="T2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8" style:parent-style-name="Normal" style:family="paragraph">
      <style:paragraph-properties style:punctuation-wrap="simple"/>
    </style:style>
    <style:style style:name="T2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1" style:parent-style-name="Normal" style:family="paragraph">
      <style:paragraph-properties style:punctuation-wrap="simple"/>
    </style:style>
    <style:style style:name="T2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4" style:parent-style-name="Normal" style:family="paragraph">
      <style:paragraph-properties style:punctuation-wrap="simple"/>
    </style:style>
    <style:style style:name="T2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7" style:parent-style-name="Normal" style:family="paragraph">
      <style:paragraph-properties style:punctuation-wrap="simple"/>
    </style:style>
    <style:style style:name="T2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0" style:parent-style-name="Normal" style:family="paragraph">
      <style:paragraph-properties style:punctuation-wrap="simple"/>
    </style:style>
    <style:style style:name="T25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4" style:parent-style-name="Normal" style:family="paragraph">
      <style:paragraph-properties style:punctuation-wrap="simple"/>
    </style:style>
    <style:style style:name="T2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8" style:parent-style-name="Normal" style:family="paragraph">
      <style:paragraph-properties style:punctuation-wrap="simple"/>
    </style:style>
    <style:style style:name="T259" style:parent-style-name="Fuentedepárrafopredeter." style:family="text">
      <style:text-properties style:font-name="Arial" fo:color="#000000" fo:font-size="8pt" style:font-size-asian="8pt" style:font-size-complex="8pt"/>
    </style:style>
    <style:style style:name="T2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1" style:parent-style-name="Normal" style:family="paragraph">
      <style:paragraph-properties style:punctuation-wrap="simple"/>
    </style:style>
    <style:style style:name="T262" style:parent-style-name="Fuentedepárrafopredeter." style:family="text">
      <style:text-properties style:font-name="Arial" fo:color="#000000" fo:font-size="8pt" style:font-size-asian="8pt" style:font-size-complex="8pt"/>
    </style:style>
    <style:style style:name="T263" style:parent-style-name="Fuentedepárrafopredeter." style:family="text">
      <style:text-properties style:font-name="Arial" fo:color="#000000" fo:font-size="8pt" style:font-size-asian="8pt" style:font-size-complex="8pt"/>
    </style:style>
    <style:style style:name="T2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5" style:parent-style-name="Normal" style:family="paragraph">
      <style:paragraph-properties style:punctuation-wrap="simple"/>
    </style:style>
    <style:style style:name="T266" style:parent-style-name="Fuentedepárrafopredeter." style:family="text">
      <style:text-properties style:font-name="Arial" fo:color="#000000" fo:font-size="8pt" style:font-size-asian="8pt" style:font-size-complex="8pt"/>
    </style:style>
    <style:style style:name="T2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2" style:parent-style-name="Normal" style:family="paragraph">
      <style:paragraph-properties style:punctuation-wrap="simple"/>
    </style:style>
    <style:style style:name="T273" style:parent-style-name="Fuentedepárrafopredeter." style:family="text">
      <style:text-properties style:font-name="Times New Roman" fo:color="#000000"/>
    </style:style>
    <style:style style:name="T274" style:parent-style-name="Fuentedepárrafopredeter." style:family="text">
      <style:text-properties style:font-name="Times New Roman" fo:font-weight="bold" style:font-weight-asian="bold" fo:color="#000000"/>
    </style:style>
    <style:style style:name="T275" style:parent-style-name="Fuentedepárrafopredeter." style:family="text">
      <style:text-properties style:font-name="Times New Roman" fo:color="#000000"/>
    </style:style>
    <style:style style:name="T276" style:parent-style-name="Fuentedepárrafopredeter." style:family="text">
      <style:text-properties style:font-name="Times New Roman" fo:font-weight="bold" style:font-weight-asian="bold" fo:color="#000000"/>
    </style:style>
    <style:style style:name="T277" style:parent-style-name="Fuentedepárrafopredeter." style:family="text">
      <style:text-properties style:font-name="Times New Roman" fo:color="#000000"/>
    </style:style>
    <style:style style:name="T2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9" style:parent-style-name="Normal" style:family="paragraph">
      <style:paragraph-properties style:punctuation-wrap="simple"/>
    </style:style>
    <style:style style:name="T2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2" style:parent-style-name="Normal" style:family="paragraph">
      <style:paragraph-properties style:punctuation-wrap="simple"/>
    </style:style>
    <style:style style:name="T2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5" style:parent-style-name="Normal" style:family="paragraph">
      <style:paragraph-properties style:punctuation-wrap="simple"/>
    </style:style>
    <style:style style:name="T2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8" style:parent-style-name="Normal" style:family="paragraph">
      <style:paragraph-properties style:punctuation-wrap="simple"/>
    </style:style>
    <style:style style:name="T2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2" style:parent-style-name="Normal" style:family="paragraph">
      <style:paragraph-properties style:punctuation-wrap="simple"/>
    </style:style>
    <style:style style:name="T29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6" style:parent-style-name="Normal" style:family="paragraph">
      <style:paragraph-properties style:punctuation-wrap="simple"/>
    </style:style>
    <style:style style:name="T2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9" style:parent-style-name="Normal" style:family="paragraph">
      <style:paragraph-properties style:punctuation-wrap="simple"/>
    </style:style>
    <style:style style:name="T3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3" style:parent-style-name="Normal" style:family="paragraph">
      <style:paragraph-properties style:punctuation-wrap="simple"/>
    </style:style>
    <style:style style:name="T3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6" style:parent-style-name="Normal" style:family="paragraph">
      <style:paragraph-properties style:punctuation-wrap="simple"/>
    </style:style>
    <style:style style:name="T3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9" style:parent-style-name="Normal" style:family="paragraph">
      <style:paragraph-properties style:punctuation-wrap="simple"/>
    </style:style>
    <style:style style:name="T3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2" style:parent-style-name="Normal" style:family="paragraph">
      <style:paragraph-properties style:punctuation-wrap="simple"/>
    </style:style>
    <style:style style:name="T3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5" style:parent-style-name="Normal" style:family="paragraph">
      <style:paragraph-properties style:punctuation-wrap="simple"/>
    </style:style>
    <style:style style:name="T3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9" style:parent-style-name="Normal" style:family="paragraph">
      <style:paragraph-properties style:punctuation-wrap="simple"/>
    </style:style>
    <style:style style:name="T32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3" style:parent-style-name="Normal" style:family="paragraph">
      <style:paragraph-properties style:punctuation-wrap="simple"/>
    </style:style>
    <style:style style:name="T32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6" style:parent-style-name="Normal" style:family="paragraph">
      <style:paragraph-properties style:punctuation-wrap="simple"/>
    </style:style>
    <style:style style:name="T327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2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0" style:parent-style-name="Normal" style:family="paragraph">
      <style:paragraph-properties style:punctuation-wrap="simple"/>
    </style:style>
    <style:style style:name="T331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3" style:parent-style-name="Normal" style:family="paragraph">
      <style:paragraph-properties style:punctuation-wrap="simple"/>
    </style:style>
    <style:style style:name="T334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6" style:parent-style-name="Normal" style:family="paragraph">
      <style:paragraph-properties style:punctuation-wrap="simple"/>
    </style:style>
    <style:style style:name="T33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38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39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1" style:parent-style-name="Normal" style:family="paragraph">
      <style:paragraph-properties style:punctuation-wrap="simple"/>
    </style:style>
    <style:style style:name="T34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4" style:parent-style-name="Normal" style:family="paragraph">
      <style:paragraph-properties style:punctuation-wrap="simple"/>
    </style:style>
    <style:style style:name="T34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7" style:parent-style-name="Normal" style:family="paragraph">
      <style:paragraph-properties style:punctuation-wrap="simple"/>
    </style:style>
    <style:style style:name="T34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0" style:parent-style-name="Normal" style:family="paragraph">
      <style:paragraph-properties style:punctuation-wrap="simple"/>
    </style:style>
    <style:style style:name="T35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5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5" style:parent-style-name="Normal" style:family="paragraph">
      <style:paragraph-properties style:punctuation-wrap="simple"/>
    </style:style>
    <style:style style:name="T35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8" style:parent-style-name="Normal" style:family="paragraph">
      <style:paragraph-properties style:punctuation-wrap="simple"/>
    </style:style>
    <style:style style:name="T35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1" style:parent-style-name="Normal" style:family="paragraph">
      <style:paragraph-properties style:punctuation-wrap="simple"/>
    </style:style>
    <style:style style:name="T36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4" style:parent-style-name="Normal" style:family="paragraph">
      <style:paragraph-properties style:punctuation-wrap="simple"/>
    </style:style>
    <style:style style:name="T36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6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3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9" style:parent-style-name="Normal" style:family="paragraph">
      <style:paragraph-properties style:punctuation-wrap="simple"/>
    </style:style>
    <style:style style:name="T37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2" style:parent-style-name="Normal" style:family="paragraph">
      <style:paragraph-properties style:punctuation-wrap="simple"/>
    </style:style>
    <style:style style:name="T37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5" style:parent-style-name="Normal" style:family="paragraph">
      <style:paragraph-properties style:punctuation-wrap="simple"/>
    </style:style>
    <style:style style:name="T37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8" style:parent-style-name="Normal" style:family="paragraph">
      <style:paragraph-properties style:punctuation-wrap="simple"/>
    </style:style>
    <style:style style:name="T37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1" style:parent-style-name="Normal" style:family="paragraph">
      <style:paragraph-properties style:punctuation-wrap="simple"/>
    </style:style>
    <style:style style:name="T38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4" style:parent-style-name="Normal" style:family="paragraph">
      <style:paragraph-properties style:punctuation-wrap="simple"/>
    </style:style>
    <style:style style:name="T38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7" style:parent-style-name="Normal" style:family="paragraph">
      <style:paragraph-properties style:punctuation-wrap="simple"/>
    </style:style>
    <style:style style:name="T3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8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1" style:parent-style-name="Normal" style:family="paragraph">
      <style:paragraph-properties style:punctuation-wrap="simple"/>
    </style:style>
    <style:style style:name="T39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5" style:parent-style-name="Normal" style:family="paragraph">
      <style:paragraph-properties style:punctuation-wrap="simple"/>
    </style:style>
    <style:style style:name="T3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8" style:parent-style-name="Normal" style:family="paragraph">
      <style:paragraph-properties style:punctuation-wrap="simple"/>
    </style:style>
    <style:style style:name="T3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2" style:parent-style-name="Normal" style:family="paragraph">
      <style:paragraph-properties style:punctuation-wrap="simple"/>
    </style:style>
    <style:style style:name="T4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5" style:parent-style-name="Normal" style:family="paragraph">
      <style:paragraph-properties style:punctuation-wrap="simple"/>
    </style:style>
    <style:style style:name="T4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8" style:parent-style-name="Normal" style:family="paragraph">
      <style:paragraph-properties style:punctuation-wrap="simple"/>
    </style:style>
    <style:style style:name="T4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1" style:parent-style-name="Normal" style:family="paragraph">
      <style:paragraph-properties style:punctuation-wrap="simple"/>
    </style:style>
    <style:style style:name="T4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4" style:parent-style-name="Normal" style:family="paragraph">
      <style:paragraph-properties style:punctuation-wrap="simple"/>
    </style:style>
    <style:style style:name="T4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8" style:parent-style-name="Normal" style:family="paragraph">
      <style:paragraph-properties style:punctuation-wrap="simple"/>
    </style:style>
    <style:style style:name="T4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1" style:parent-style-name="Normal" style:family="paragraph">
      <style:paragraph-properties style:punctuation-wrap="simple"/>
    </style:style>
    <style:style style:name="T4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4" style:parent-style-name="Normal" style:family="paragraph">
      <style:paragraph-properties style:punctuation-wrap="simple"/>
    </style:style>
    <style:style style:name="T4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7" style:parent-style-name="Normal" style:family="paragraph">
      <style:paragraph-properties style:punctuation-wrap="simple"/>
    </style:style>
    <style:style style:name="T4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0" style:parent-style-name="Normal" style:family="paragraph">
      <style:paragraph-properties style:punctuation-wrap="simple"/>
    </style:style>
    <style:style style:name="T4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4" style:parent-style-name="Normal" style:family="paragraph">
      <style:paragraph-properties style:punctuation-wrap="simple"/>
    </style:style>
    <style:style style:name="T4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7" style:parent-style-name="Normal" style:family="paragraph">
      <style:paragraph-properties style:punctuation-wrap="simple"/>
    </style:style>
    <style:style style:name="T4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0" style:parent-style-name="Normal" style:family="paragraph">
      <style:paragraph-properties style:punctuation-wrap="simple"/>
    </style:style>
    <style:style style:name="T4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3" style:parent-style-name="Normal" style:family="paragraph">
      <style:paragraph-properties style:punctuation-wrap="simple"/>
    </style:style>
    <style:style style:name="T4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6" style:parent-style-name="Normal" style:family="paragraph">
      <style:paragraph-properties style:punctuation-wrap="simple"/>
    </style:style>
    <style:style style:name="T4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9" style:parent-style-name="Normal" style:family="paragraph">
      <style:paragraph-properties style:punctuation-wrap="simple"/>
    </style:style>
    <style:style style:name="T4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2" style:parent-style-name="Normal" style:family="paragraph">
      <style:paragraph-properties style:punctuation-wrap="simple"/>
    </style:style>
    <style:style style:name="T4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5" style:parent-style-name="Normal" style:family="paragraph">
      <style:paragraph-properties style:punctuation-wrap="simple"/>
    </style:style>
    <style:style style:name="T4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8" style:parent-style-name="Normal" style:family="paragraph">
      <style:paragraph-properties style:punctuation-wrap="simple"/>
    </style:style>
    <style:style style:name="T4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1" style:parent-style-name="Normal" style:family="paragraph">
      <style:paragraph-properties style:punctuation-wrap="simple"/>
    </style:style>
    <style:style style:name="T4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4" style:parent-style-name="Normal" style:family="paragraph">
      <style:paragraph-properties style:punctuation-wrap="simple"/>
    </style:style>
    <style:style style:name="T4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7" style:parent-style-name="Normal" style:family="paragraph">
      <style:paragraph-properties style:punctuation-wrap="simple"/>
    </style:style>
    <style:style style:name="T4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0" style:parent-style-name="Normal" style:family="paragraph">
      <style:paragraph-properties style:punctuation-wrap="simple"/>
    </style:style>
    <style:style style:name="T471" style:parent-style-name="Fuentedepárrafopredeter." style:family="text">
      <style:text-properties style:font-name="Arial" fo:color="#000000" fo:font-size="11pt" style:font-size-asian="11pt" style:font-size-complex="11pt"/>
    </style:style>
    <style:style style:name="P472" style:parent-style-name="Normal" style:master-page-name="MP2" style:family="paragraph">
      <style:paragraph-properties fo:break-before="page"/>
    </style:style>
    <style:style style:name="T4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4" style:parent-style-name="Normal" style:family="paragraph">
      <style:paragraph-properties style:punctuation-wrap="simple"/>
    </style:style>
    <style:style style:name="T4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7" style:parent-style-name="Normal" style:family="paragraph">
      <style:paragraph-properties style:punctuation-wrap="simple"/>
    </style:style>
    <style:style style:name="T4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0" style:parent-style-name="Normal" style:family="paragraph">
      <style:paragraph-properties style:punctuation-wrap="simple"/>
    </style:style>
    <style:style style:name="T4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3" style:parent-style-name="Normal" style:family="paragraph">
      <style:paragraph-properties style:punctuation-wrap="simple"/>
    </style:style>
    <style:style style:name="T4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6" style:parent-style-name="Normal" style:family="paragraph">
      <style:paragraph-properties style:punctuation-wrap="simple"/>
    </style:style>
    <style:style style:name="T4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9" style:parent-style-name="Normal" style:family="paragraph">
      <style:paragraph-properties style:punctuation-wrap="simple"/>
    </style:style>
    <style:style style:name="T4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2" style:parent-style-name="Normal" style:family="paragraph">
      <style:paragraph-properties style:punctuation-wrap="simple"/>
    </style:style>
    <style:style style:name="T4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5" style:parent-style-name="Normal" style:family="paragraph">
      <style:paragraph-properties style:punctuation-wrap="simple"/>
    </style:style>
    <style:style style:name="T4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8" style:parent-style-name="Normal" style:family="paragraph">
      <style:paragraph-properties style:punctuation-wrap="simple"/>
    </style:style>
    <style:style style:name="T4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1" style:parent-style-name="Normal" style:family="paragraph">
      <style:paragraph-properties style:punctuation-wrap="simple"/>
    </style:style>
    <style:style style:name="T5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4" style:parent-style-name="Normal" style:family="paragraph">
      <style:paragraph-properties style:punctuation-wrap="simple"/>
    </style:style>
    <style:style style:name="T5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7" style:parent-style-name="Normal" style:family="paragraph">
      <style:paragraph-properties style:punctuation-wrap="simple"/>
    </style:style>
    <style:style style:name="T50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5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1" style:parent-style-name="Normal" style:family="paragraph">
      <style:paragraph-properties style:punctuation-wrap="simple"/>
    </style:style>
    <style:style style:name="T5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4" style:parent-style-name="Normal" style:family="paragraph">
      <style:paragraph-properties style:punctuation-wrap="simple"/>
    </style:style>
    <style:style style:name="T5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7" style:parent-style-name="Normal" style:family="paragraph">
      <style:paragraph-properties style:punctuation-wrap="simple"/>
    </style:style>
    <style:style style:name="T5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0" style:parent-style-name="Normal" style:family="paragraph">
      <style:paragraph-properties style:punctuation-wrap="simple"/>
    </style:style>
    <style:style style:name="T5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3" style:parent-style-name="Normal" style:family="paragraph">
      <style:paragraph-properties style:punctuation-wrap="simple"/>
    </style:style>
    <style:style style:name="T5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6" style:parent-style-name="Normal" style:family="paragraph">
      <style:paragraph-properties style:punctuation-wrap="simple"/>
    </style:style>
    <style:style style:name="T5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9" style:parent-style-name="Normal" style:family="paragraph">
      <style:paragraph-properties style:punctuation-wrap="simple"/>
    </style:style>
    <style:style style:name="T53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5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3" style:parent-style-name="Normal" style:family="paragraph">
      <style:paragraph-properties style:punctuation-wrap="simple"/>
    </style:style>
    <style:style style:name="T5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6" style:parent-style-name="Normal" style:family="paragraph">
      <style:paragraph-properties style:punctuation-wrap="simple"/>
    </style:style>
    <style:style style:name="T5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9" style:parent-style-name="Normal" style:family="paragraph">
      <style:paragraph-properties style:punctuation-wrap="simple"/>
    </style:style>
    <style:style style:name="T54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5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4" style:parent-style-name="Normal" style:family="paragraph">
      <style:paragraph-properties style:punctuation-wrap="simple"/>
    </style:style>
    <style:style style:name="T545" style:parent-style-name="Fuentedepárrafopredeter." style:family="text">
      <style:text-properties style:font-name="Arial" fo:color="#000000" fo:font-size="8pt" style:font-size-asian="8pt" style:font-size-complex="8pt"/>
    </style:style>
    <style:style style:name="T5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7" style:parent-style-name="Normal" style:family="paragraph">
      <style:paragraph-properties style:punctuation-wrap="simple"/>
    </style:style>
    <style:style style:name="T548" style:parent-style-name="Fuentedepárrafopredeter." style:family="text">
      <style:text-properties style:font-name="Arial" fo:color="#000000" fo:font-size="8pt" style:font-size-asian="8pt" style:font-size-complex="8pt"/>
    </style:style>
    <style:style style:name="T5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0" style:parent-style-name="Normal" style:family="paragraph">
      <style:paragraph-properties style:punctuation-wrap="simple"/>
    </style:style>
    <style:style style:name="T551" style:parent-style-name="Fuentedepárrafopredeter." style:family="text">
      <style:text-properties style:font-name="Arial" fo:color="#000000" fo:font-size="8pt" style:font-size-asian="8pt" style:font-size-complex="8pt"/>
    </style:style>
    <style:style style:name="T552" style:parent-style-name="Fuentedepárrafopredeter." style:family="text">
      <style:text-properties style:font-name="Arial" fo:color="#000000" fo:font-size="8pt" style:font-size-asian="8pt" style:font-size-complex="8pt"/>
    </style:style>
    <style:style style:name="T5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8" style:parent-style-name="Normal" style:family="paragraph">
      <style:paragraph-properties style:punctuation-wrap="simple"/>
    </style:style>
    <style:style style:name="T559" style:parent-style-name="Fuentedepárrafopredeter." style:family="text">
      <style:text-properties style:font-name="Times New Roman" fo:color="#000000"/>
    </style:style>
    <style:style style:name="T560" style:parent-style-name="Fuentedepárrafopredeter." style:family="text">
      <style:text-properties style:font-name="Times New Roman" fo:font-weight="bold" style:font-weight-asian="bold" fo:color="#000000"/>
    </style:style>
    <style:style style:name="T561" style:parent-style-name="Fuentedepárrafopredeter." style:family="text">
      <style:text-properties style:font-name="Times New Roman" fo:color="#000000"/>
    </style:style>
    <style:style style:name="T562" style:parent-style-name="Fuentedepárrafopredeter." style:family="text">
      <style:text-properties style:font-name="Times New Roman" fo:font-weight="bold" style:font-weight-asian="bold" fo:color="#000000"/>
    </style:style>
    <style:style style:name="T563" style:parent-style-name="Fuentedepárrafopredeter." style:family="text">
      <style:text-properties style:font-name="Times New Roman" fo:color="#000000"/>
    </style:style>
    <style:style style:name="T5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5" style:parent-style-name="Normal" style:family="paragraph">
      <style:paragraph-properties style:punctuation-wrap="simple"/>
    </style:style>
    <style:style style:name="T56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5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9" style:parent-style-name="Normal" style:family="paragraph">
      <style:paragraph-properties style:punctuation-wrap="simple"/>
    </style:style>
    <style:style style:name="T5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2" style:parent-style-name="Normal" style:family="paragraph">
      <style:paragraph-properties style:punctuation-wrap="simple"/>
    </style:style>
    <style:style style:name="T57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5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6" style:parent-style-name="Normal" style:family="paragraph">
      <style:paragraph-properties style:punctuation-wrap="simple"/>
    </style:style>
    <style:style style:name="T5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9" style:parent-style-name="Normal" style:family="paragraph">
      <style:paragraph-properties style:punctuation-wrap="simple"/>
    </style:style>
    <style:style style:name="T5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2" style:parent-style-name="Normal" style:family="paragraph">
      <style:paragraph-properties style:punctuation-wrap="simple"/>
    </style:style>
    <style:style style:name="T5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6" style:parent-style-name="Normal" style:family="paragraph">
      <style:paragraph-properties style:punctuation-wrap="simple"/>
    </style:style>
    <style:style style:name="T5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9" style:parent-style-name="Normal" style:family="paragraph">
      <style:paragraph-properties style:punctuation-wrap="simple"/>
    </style:style>
    <style:style style:name="T5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3" style:parent-style-name="Normal" style:family="paragraph">
      <style:paragraph-properties style:punctuation-wrap="simple"/>
    </style:style>
    <style:style style:name="T5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6" style:parent-style-name="Normal" style:family="paragraph">
      <style:paragraph-properties style:punctuation-wrap="simple"/>
    </style:style>
    <style:style style:name="T5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9" style:parent-style-name="Normal" style:family="paragraph">
      <style:paragraph-properties style:punctuation-wrap="simple"/>
    </style:style>
    <style:style style:name="T6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2" style:parent-style-name="Normal" style:family="paragraph">
      <style:paragraph-properties style:punctuation-wrap="simple"/>
    </style:style>
    <style:style style:name="T6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5" style:parent-style-name="Normal" style:family="paragraph">
      <style:paragraph-properties style:punctuation-wrap="simple"/>
    </style:style>
    <style:style style:name="T60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6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0" style:parent-style-name="Normal" style:family="paragraph">
      <style:paragraph-properties style:punctuation-wrap="simple"/>
    </style:style>
    <style:style style:name="T6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6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4" style:parent-style-name="Normal" style:family="paragraph">
      <style:paragraph-properties style:punctuation-wrap="simple"/>
    </style:style>
    <style:style style:name="T6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7" style:parent-style-name="Normal" style:family="paragraph">
      <style:paragraph-properties style:punctuation-wrap="simple"/>
    </style:style>
    <style:style style:name="T61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6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1" style:parent-style-name="Normal" style:family="paragraph">
      <style:paragraph-properties style:punctuation-wrap="simple"/>
    </style:style>
    <style:style style:name="T6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24" style:parent-style-name="Fuentedepárrafopredeter." style:family="text">
      <style:text-properties style:font-name="Arial" fo:color="#FF0000" fo:font-size="11pt" style:font-size-asian="11pt" style:font-size-complex="11pt"/>
    </style:style>
    <style:style style:name="T6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6" style:parent-style-name="Normal" style:family="paragraph">
      <style:paragraph-properties style:punctuation-wrap="simple"/>
    </style:style>
    <style:style style:name="T6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6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9" style:parent-style-name="Normal" style:family="paragraph">
      <style:paragraph-properties style:punctuation-wrap="simple"/>
    </style:style>
    <style:style style:name="T6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2" style:parent-style-name="Normal" style:family="paragraph">
      <style:paragraph-properties style:punctuation-wrap="simple"/>
    </style:style>
    <style:style style:name="T6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5" style:parent-style-name="Normal" style:family="paragraph">
      <style:paragraph-properties style:punctuation-wrap="simple"/>
    </style:style>
    <style:style style:name="T6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8" style:parent-style-name="Normal" style:family="paragraph">
      <style:paragraph-properties style:punctuation-wrap="simple"/>
    </style:style>
    <style:style style:name="T6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6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1" style:parent-style-name="Normal" style:family="paragraph">
      <style:paragraph-properties style:punctuation-wrap="simple"/>
    </style:style>
    <style:style style:name="T6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4" style:parent-style-name="Normal" style:family="paragraph">
      <style:paragraph-properties style:punctuation-wrap="simple"/>
    </style:style>
    <style:style style:name="T6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7" style:parent-style-name="Normal" style:family="paragraph">
      <style:paragraph-properties style:punctuation-wrap="simple"/>
    </style:style>
    <style:style style:name="T6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0" style:parent-style-name="Normal" style:family="paragraph">
      <style:paragraph-properties style:punctuation-wrap="simple"/>
    </style:style>
    <style:style style:name="T6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6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3" style:parent-style-name="Normal" style:family="paragraph">
      <style:paragraph-properties style:punctuation-wrap="simple"/>
    </style:style>
    <style:style style:name="T6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6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6" style:parent-style-name="Normal" style:family="paragraph">
      <style:paragraph-properties style:punctuation-wrap="simple"/>
    </style:style>
    <style:style style:name="T6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6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9" style:parent-style-name="Normal" style:family="paragraph">
      <style:paragraph-properties style:punctuation-wrap="simple"/>
    </style:style>
    <style:style style:name="T6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2" style:parent-style-name="Normal" style:family="paragraph">
      <style:paragraph-properties style:punctuation-wrap="simple"/>
    </style:style>
    <style:style style:name="T6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5" style:parent-style-name="Normal" style:family="paragraph">
      <style:paragraph-properties style:punctuation-wrap="simple"/>
    </style:style>
    <style:style style:name="T6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8" style:parent-style-name="Normal" style:family="paragraph">
      <style:paragraph-properties style:punctuation-wrap="simple"/>
    </style:style>
    <style:style style:name="T6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1" style:parent-style-name="Normal" style:family="paragraph">
      <style:paragraph-properties style:punctuation-wrap="simple"/>
    </style:style>
    <style:style style:name="T6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4" style:parent-style-name="Normal" style:family="paragraph">
      <style:paragraph-properties style:punctuation-wrap="simple"/>
    </style:style>
    <style:style style:name="T6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7" style:parent-style-name="Normal" style:family="paragraph">
      <style:paragraph-properties style:punctuation-wrap="simple"/>
    </style:style>
    <style:style style:name="T6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0" style:parent-style-name="Normal" style:family="paragraph">
      <style:paragraph-properties style:punctuation-wrap="simple"/>
    </style:style>
    <style:style style:name="T6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3" style:parent-style-name="Normal" style:family="paragraph">
      <style:paragraph-properties style:punctuation-wrap="simple"/>
    </style:style>
    <style:style style:name="T68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8" style:parent-style-name="Normal" style:family="paragraph">
      <style:paragraph-properties style:punctuation-wrap="simple"/>
    </style:style>
    <style:style style:name="T6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1" style:parent-style-name="Normal" style:family="paragraph">
      <style:paragraph-properties style:punctuation-wrap="simple"/>
    </style:style>
    <style:style style:name="T6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4" style:parent-style-name="Normal" style:family="paragraph">
      <style:paragraph-properties style:punctuation-wrap="simple"/>
    </style:style>
    <style:style style:name="T69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8" style:parent-style-name="Normal" style:family="paragraph">
      <style:paragraph-properties style:punctuation-wrap="simple"/>
    </style:style>
    <style:style style:name="T69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1" style:parent-style-name="Normal" style:family="paragraph">
      <style:paragraph-properties style:punctuation-wrap="simple"/>
    </style:style>
    <style:style style:name="T7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5" style:parent-style-name="Normal" style:family="paragraph">
      <style:paragraph-properties style:punctuation-wrap="simple"/>
    </style:style>
    <style:style style:name="T7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8" style:parent-style-name="Normal" style:family="paragraph">
      <style:paragraph-properties style:punctuation-wrap="simple"/>
    </style:style>
    <style:style style:name="T7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2" style:parent-style-name="Normal" style:family="paragraph">
      <style:paragraph-properties style:punctuation-wrap="simple"/>
    </style:style>
    <style:style style:name="T7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5" style:parent-style-name="Normal" style:family="paragraph">
      <style:paragraph-properties style:punctuation-wrap="simple"/>
    </style:style>
    <style:style style:name="T71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9" style:parent-style-name="Normal" style:family="paragraph">
      <style:paragraph-properties style:punctuation-wrap="simple"/>
    </style:style>
    <style:style style:name="T7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3" style:parent-style-name="Normal" style:family="paragraph">
      <style:paragraph-properties style:punctuation-wrap="simple"/>
    </style:style>
    <style:style style:name="T724" style:parent-style-name="Fuentedepárrafopredeter." style:family="text">
      <style:text-properties style:font-name="Arial" fo:color="#000000" fo:font-size="11pt" style:font-size-asian="11pt" style:font-size-complex="11pt"/>
    </style:style>
    <style:style style:name="P725" style:parent-style-name="Normal" style:master-page-name="MP3" style:family="paragraph">
      <style:paragraph-properties fo:break-before="page"/>
    </style:style>
    <style:style style:name="T7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7" style:parent-style-name="Normal" style:family="paragraph">
      <style:paragraph-properties style:punctuation-wrap="simple"/>
    </style:style>
    <style:style style:name="T7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0" style:parent-style-name="Normal" style:family="paragraph">
      <style:paragraph-properties style:punctuation-wrap="simple"/>
    </style:style>
    <style:style style:name="T7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3" style:parent-style-name="Normal" style:family="paragraph">
      <style:paragraph-properties style:punctuation-wrap="simple"/>
    </style:style>
    <style:style style:name="T7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6" style:parent-style-name="Normal" style:family="paragraph">
      <style:paragraph-properties style:punctuation-wrap="simple"/>
    </style:style>
    <style:style style:name="T7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9" style:parent-style-name="Normal" style:family="paragraph">
      <style:paragraph-properties style:punctuation-wrap="simple"/>
    </style:style>
    <style:style style:name="T74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2" style:parent-style-name="Normal" style:family="paragraph">
      <style:paragraph-properties style:punctuation-wrap="simple"/>
    </style:style>
    <style:style style:name="T74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5" style:parent-style-name="Normal" style:family="paragraph">
      <style:paragraph-properties style:punctuation-wrap="simple"/>
    </style:style>
    <style:style style:name="T7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8" style:parent-style-name="Normal" style:family="paragraph">
      <style:paragraph-properties style:punctuation-wrap="simple"/>
    </style:style>
    <style:style style:name="T7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1" style:parent-style-name="Normal" style:family="paragraph">
      <style:paragraph-properties style:punctuation-wrap="simple"/>
    </style:style>
    <style:style style:name="T7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4" style:parent-style-name="Normal" style:family="paragraph">
      <style:paragraph-properties style:punctuation-wrap="simple"/>
    </style:style>
    <style:style style:name="T7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8" style:parent-style-name="Normal" style:family="paragraph">
      <style:paragraph-properties style:punctuation-wrap="simple"/>
    </style:style>
    <style:style style:name="T7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2" style:parent-style-name="Normal" style:family="paragraph">
      <style:paragraph-properties style:punctuation-wrap="simple"/>
    </style:style>
    <style:style style:name="T7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5" style:parent-style-name="Normal" style:family="paragraph">
      <style:paragraph-properties style:punctuation-wrap="simple"/>
    </style:style>
    <style:style style:name="T7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8" style:parent-style-name="Normal" style:family="paragraph">
      <style:paragraph-properties style:punctuation-wrap="simple"/>
    </style:style>
    <style:style style:name="T7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1" style:parent-style-name="Normal" style:family="paragraph">
      <style:paragraph-properties style:punctuation-wrap="simple"/>
    </style:style>
    <style:style style:name="T7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4" style:parent-style-name="Normal" style:family="paragraph">
      <style:paragraph-properties style:punctuation-wrap="simple"/>
    </style:style>
    <style:style style:name="T7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7" style:parent-style-name="Normal" style:family="paragraph">
      <style:paragraph-properties style:punctuation-wrap="simple"/>
    </style:style>
    <style:style style:name="T7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0" style:parent-style-name="Normal" style:family="paragraph">
      <style:paragraph-properties style:punctuation-wrap="simple"/>
    </style:style>
    <style:style style:name="T7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4" style:parent-style-name="Normal" style:family="paragraph">
      <style:paragraph-properties style:punctuation-wrap="simple"/>
    </style:style>
    <style:style style:name="T7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7" style:parent-style-name="Normal" style:family="paragraph">
      <style:paragraph-properties style:punctuation-wrap="simple"/>
    </style:style>
    <style:style style:name="T7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0" style:parent-style-name="Normal" style:family="paragraph">
      <style:paragraph-properties style:punctuation-wrap="simple"/>
    </style:style>
    <style:style style:name="T7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3" style:parent-style-name="Normal" style:family="paragraph">
      <style:paragraph-properties style:punctuation-wrap="simple"/>
    </style:style>
    <style:style style:name="T7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6" style:parent-style-name="Normal" style:family="paragraph">
      <style:paragraph-properties style:punctuation-wrap="simple"/>
    </style:style>
    <style:style style:name="T79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1" style:parent-style-name="Normal" style:family="paragraph">
      <style:paragraph-properties style:punctuation-wrap="simple"/>
    </style:style>
    <style:style style:name="T8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6" style:parent-style-name="Normal" style:family="paragraph">
      <style:paragraph-properties style:punctuation-wrap="simple"/>
    </style:style>
    <style:style style:name="T807" style:parent-style-name="Fuentedepárrafopredeter." style:family="text">
      <style:text-properties style:font-name="Symbol" fo:color="#000000" fo:font-size="11pt" style:font-size-asian="11pt" style:font-size-complex="11pt"/>
    </style:style>
    <style:style style:name="T8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0" style:parent-style-name="Normal" style:family="paragraph">
      <style:paragraph-properties style:punctuation-wrap="simple"/>
    </style:style>
    <style:style style:name="T8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6" style:parent-style-name="Normal" style:family="paragraph">
      <style:paragraph-properties style:punctuation-wrap="simple"/>
    </style:style>
    <style:style style:name="T817" style:parent-style-name="Fuentedepárrafopredeter." style:family="text">
      <style:text-properties style:font-name="Symbol" fo:color="#000000" fo:font-size="11pt" style:font-size-asian="11pt" style:font-size-complex="11pt"/>
    </style:style>
    <style:style style:name="T8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9" style:parent-style-name="Normal" style:family="paragraph">
      <style:paragraph-properties style:punctuation-wrap="simple"/>
    </style:style>
    <style:style style:name="T8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2" style:parent-style-name="Normal" style:family="paragraph">
      <style:paragraph-properties style:punctuation-wrap="simple"/>
    </style:style>
    <style:style style:name="T8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6" style:parent-style-name="Normal" style:family="paragraph">
      <style:paragraph-properties style:punctuation-wrap="simple"/>
    </style:style>
    <style:style style:name="T827" style:parent-style-name="Fuentedepárrafopredeter." style:family="text">
      <style:text-properties style:font-name="Arial" fo:color="#000000" fo:font-size="8pt" style:font-size-asian="8pt" style:font-size-complex="8pt"/>
    </style:style>
    <style:style style:name="T8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9" style:parent-style-name="Normal" style:family="paragraph">
      <style:paragraph-properties style:punctuation-wrap="simple"/>
    </style:style>
    <style:style style:name="T830" style:parent-style-name="Fuentedepárrafopredeter." style:family="text">
      <style:text-properties style:font-name="Arial" fo:color="#000000" fo:font-size="8pt" style:font-size-asian="8pt" style:font-size-complex="8pt"/>
    </style:style>
    <style:style style:name="T831" style:parent-style-name="Fuentedepárrafopredeter." style:family="text">
      <style:text-properties style:font-name="Arial" fo:color="#000000" fo:font-size="8pt" style:font-size-asian="8pt" style:font-size-complex="8pt"/>
    </style:style>
    <style:style style:name="T8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3" style:parent-style-name="Normal" style:family="paragraph">
      <style:paragraph-properties style:punctuation-wrap="simple"/>
    </style:style>
    <style:style style:name="T834" style:parent-style-name="Fuentedepárrafopredeter." style:family="text">
      <style:text-properties style:font-name="Arial" fo:color="#000000" fo:font-size="8pt" style:font-size-asian="8pt" style:font-size-complex="8pt"/>
    </style:style>
    <style:style style:name="T8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0" style:parent-style-name="Normal" style:family="paragraph">
      <style:paragraph-properties style:punctuation-wrap="simple"/>
    </style:style>
    <style:style style:name="T841" style:parent-style-name="Fuentedepárrafopredeter." style:family="text">
      <style:text-properties style:font-name="Times New Roman" fo:color="#000000"/>
    </style:style>
    <style:style style:name="T842" style:parent-style-name="Fuentedepárrafopredeter." style:family="text">
      <style:text-properties style:font-name="Times New Roman" fo:font-weight="bold" style:font-weight-asian="bold" fo:color="#000000"/>
    </style:style>
    <style:style style:name="T843" style:parent-style-name="Fuentedepárrafopredeter." style:family="text">
      <style:text-properties style:font-name="Times New Roman" fo:color="#000000"/>
    </style:style>
    <style:style style:name="T844" style:parent-style-name="Fuentedepárrafopredeter." style:family="text">
      <style:text-properties style:font-name="Times New Roman" fo:font-weight="bold" style:font-weight-asian="bold" fo:color="#000000"/>
    </style:style>
    <style:style style:name="T845" style:parent-style-name="Fuentedepárrafopredeter." style:family="text">
      <style:text-properties style:font-name="Times New Roman" fo:color="#000000"/>
    </style:style>
    <style:style style:name="T8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7" style:parent-style-name="Normal" style:family="paragraph">
      <style:paragraph-properties style:punctuation-wrap="simple"/>
    </style:style>
    <style:style style:name="T8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0" style:parent-style-name="Normal" style:family="paragraph">
      <style:paragraph-properties style:punctuation-wrap="simple"/>
    </style:style>
    <style:style style:name="T8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3" style:parent-style-name="Normal" style:family="paragraph">
      <style:paragraph-properties style:punctuation-wrap="simple"/>
    </style:style>
    <style:style style:name="T8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6" style:parent-style-name="Normal" style:family="paragraph">
      <style:paragraph-properties style:punctuation-wrap="simple"/>
    </style:style>
    <style:style style:name="T8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9" style:parent-style-name="Normal" style:family="paragraph">
      <style:paragraph-properties style:punctuation-wrap="simple"/>
    </style:style>
    <style:style style:name="T8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2" style:parent-style-name="Normal" style:family="paragraph">
      <style:paragraph-properties style:punctuation-wrap="simple"/>
    </style:style>
    <style:style style:name="T8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5" style:parent-style-name="Normal" style:family="paragraph">
      <style:paragraph-properties style:punctuation-wrap="simple"/>
    </style:style>
    <style:style style:name="T8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8" style:parent-style-name="Normal" style:family="paragraph">
      <style:paragraph-properties style:punctuation-wrap="simple"/>
    </style:style>
    <style:style style:name="T8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1" style:parent-style-name="Normal" style:family="paragraph">
      <style:paragraph-properties style:punctuation-wrap="simple"/>
    </style:style>
    <style:style style:name="T8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4" style:parent-style-name="Normal" style:family="paragraph">
      <style:paragraph-properties style:punctuation-wrap="simple"/>
    </style:style>
    <style:style style:name="T8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7" style:parent-style-name="Normal" style:family="paragraph">
      <style:paragraph-properties style:punctuation-wrap="simple"/>
    </style:style>
    <style:style style:name="T8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0" style:parent-style-name="Normal" style:family="paragraph">
      <style:paragraph-properties style:punctuation-wrap="simple"/>
    </style:style>
    <style:style style:name="T8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3" style:parent-style-name="Normal" style:family="paragraph">
      <style:paragraph-properties style:punctuation-wrap="simple"/>
    </style:style>
    <style:style style:name="T8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6" style:parent-style-name="Normal" style:family="paragraph">
      <style:paragraph-properties style:punctuation-wrap="simple"/>
    </style:style>
    <style:style style:name="T8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9" style:parent-style-name="Normal" style:family="paragraph">
      <style:paragraph-properties style:punctuation-wrap="simple"/>
    </style:style>
    <style:style style:name="T8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2" style:parent-style-name="Normal" style:family="paragraph">
      <style:paragraph-properties style:punctuation-wrap="simple"/>
    </style:style>
    <style:style style:name="T8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5" style:parent-style-name="Normal" style:family="paragraph">
      <style:paragraph-properties style:punctuation-wrap="simple"/>
    </style:style>
    <style:style style:name="T8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8" style:parent-style-name="Normal" style:family="paragraph">
      <style:paragraph-properties style:punctuation-wrap="simple"/>
    </style:style>
    <style:style style:name="T8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1" style:parent-style-name="Normal" style:family="paragraph">
      <style:paragraph-properties style:punctuation-wrap="simple"/>
    </style:style>
    <style:style style:name="T9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4" style:parent-style-name="Normal" style:family="paragraph">
      <style:paragraph-properties style:punctuation-wrap="simple"/>
    </style:style>
    <style:style style:name="T9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8" style:parent-style-name="Normal" style:family="paragraph">
      <style:paragraph-properties style:punctuation-wrap="simple"/>
    </style:style>
    <style:style style:name="T9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1" style:parent-style-name="Normal" style:family="paragraph">
      <style:paragraph-properties style:punctuation-wrap="simple"/>
    </style:style>
    <style:style style:name="T9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4" style:parent-style-name="Normal" style:family="paragraph">
      <style:paragraph-properties style:punctuation-wrap="simple"/>
    </style:style>
    <style:style style:name="T91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7" style:parent-style-name="Normal" style:family="paragraph">
      <style:paragraph-properties style:punctuation-wrap="simple"/>
    </style:style>
    <style:style style:name="T91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0" style:parent-style-name="Normal" style:family="paragraph">
      <style:paragraph-properties style:punctuation-wrap="simple"/>
    </style:style>
    <style:style style:name="T92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3" style:parent-style-name="Normal" style:family="paragraph">
      <style:paragraph-properties style:punctuation-wrap="simple"/>
    </style:style>
    <style:style style:name="T92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6" style:parent-style-name="Normal" style:family="paragraph">
      <style:paragraph-properties style:punctuation-wrap="simple"/>
    </style:style>
    <style:style style:name="T92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9" style:parent-style-name="Normal" style:family="paragraph">
      <style:paragraph-properties style:punctuation-wrap="simple"/>
    </style:style>
    <style:style style:name="T93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4" style:parent-style-name="Normal" style:family="paragraph">
      <style:paragraph-properties style:punctuation-wrap="simple"/>
    </style:style>
    <style:style style:name="T93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7" style:parent-style-name="Normal" style:family="paragraph">
      <style:paragraph-properties style:punctuation-wrap="simple"/>
    </style:style>
    <style:style style:name="T9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1" style:parent-style-name="Normal" style:family="paragraph">
      <style:paragraph-properties style:punctuation-wrap="simple"/>
    </style:style>
    <style:style style:name="T9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6" style:parent-style-name="Normal" style:family="paragraph">
      <style:paragraph-properties style:punctuation-wrap="simple"/>
    </style:style>
    <style:style style:name="T9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9" style:parent-style-name="Normal" style:family="paragraph">
      <style:paragraph-properties style:punctuation-wrap="simple"/>
    </style:style>
    <style:style style:name="T9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4" style:parent-style-name="Normal" style:family="paragraph">
      <style:paragraph-properties style:punctuation-wrap="simple"/>
    </style:style>
    <style:style style:name="T95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0" style:parent-style-name="Normal" style:family="paragraph">
      <style:paragraph-properties style:punctuation-wrap="simple"/>
    </style:style>
    <style:style style:name="T96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3" style:parent-style-name="Normal" style:family="paragraph">
      <style:paragraph-properties style:punctuation-wrap="simple"/>
    </style:style>
    <style:style style:name="T96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6" style:parent-style-name="Normal" style:family="paragraph">
      <style:paragraph-properties style:punctuation-wrap="simple"/>
    </style:style>
    <style:style style:name="T96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9" style:parent-style-name="Normal" style:family="paragraph">
      <style:paragraph-properties style:punctuation-wrap="simple"/>
    </style:style>
    <style:style style:name="T97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2" style:parent-style-name="Normal" style:family="paragraph">
      <style:paragraph-properties style:punctuation-wrap="simple"/>
    </style:style>
    <style:style style:name="T9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5" style:parent-style-name="Normal" style:family="paragraph">
      <style:paragraph-properties style:punctuation-wrap="simple"/>
    </style:style>
    <style:style style:name="T9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8" style:parent-style-name="Normal" style:family="paragraph">
      <style:paragraph-properties style:punctuation-wrap="simple"/>
    </style:style>
    <style:style style:name="T9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1" style:parent-style-name="Normal" style:family="paragraph">
      <style:paragraph-properties style:punctuation-wrap="simple"/>
    </style:style>
    <style:style style:name="T9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4" style:parent-style-name="Normal" style:family="paragraph">
      <style:paragraph-properties style:punctuation-wrap="simple"/>
    </style:style>
    <style:style style:name="T9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7" style:parent-style-name="Normal" style:family="paragraph">
      <style:paragraph-properties style:punctuation-wrap="simple"/>
    </style:style>
    <style:style style:name="T98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1" style:parent-style-name="Normal" style:family="paragraph">
      <style:paragraph-properties style:punctuation-wrap="simple"/>
    </style:style>
    <style:style style:name="T99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5" style:parent-style-name="Normal" style:family="paragraph">
      <style:paragraph-properties style:punctuation-wrap="simple"/>
    </style:style>
    <style:style style:name="T9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8" style:parent-style-name="Normal" style:family="paragraph">
      <style:paragraph-properties style:punctuation-wrap="simple"/>
    </style:style>
    <style:style style:name="T9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1" style:parent-style-name="Normal" style:family="paragraph">
      <style:paragraph-properties style:punctuation-wrap="simple"/>
    </style:style>
    <style:style style:name="T10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4" style:parent-style-name="Normal" style:family="paragraph">
      <style:paragraph-properties style:punctuation-wrap="simple"/>
    </style:style>
    <style:style style:name="T10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7" style:parent-style-name="Normal" style:family="paragraph">
      <style:paragraph-properties style:punctuation-wrap="simple"/>
    </style:style>
    <style:style style:name="T10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1" style:parent-style-name="Normal" style:family="paragraph">
      <style:paragraph-properties style:punctuation-wrap="simple"/>
    </style:style>
    <style:style style:name="T10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4" style:parent-style-name="Normal" style:family="paragraph">
      <style:paragraph-properties style:punctuation-wrap="simple"/>
    </style:style>
    <style:style style:name="T10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7" style:parent-style-name="Normal" style:family="paragraph">
      <style:paragraph-properties style:punctuation-wrap="simple"/>
    </style:style>
    <style:style style:name="T10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1" style:parent-style-name="Normal" style:family="paragraph">
      <style:paragraph-properties style:punctuation-wrap="simple"/>
    </style:style>
    <style:style style:name="T102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4" style:parent-style-name="Normal" style:family="paragraph">
      <style:paragraph-properties style:punctuation-wrap="simple"/>
    </style:style>
    <style:style style:name="T10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7" style:parent-style-name="Normal" style:family="paragraph">
      <style:paragraph-properties style:punctuation-wrap="simple"/>
    </style:style>
    <style:style style:name="T10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0" style:parent-style-name="Normal" style:family="paragraph">
      <style:paragraph-properties style:punctuation-wrap="simple"/>
    </style:style>
    <style:style style:name="T10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3" style:parent-style-name="Normal" style:family="paragraph">
      <style:paragraph-properties style:punctuation-wrap="simple"/>
    </style:style>
    <style:style style:name="T103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7" style:parent-style-name="Normal" style:family="paragraph">
      <style:paragraph-properties style:punctuation-wrap="simple"/>
    </style:style>
    <style:style style:name="T103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0" style:parent-style-name="Normal" style:family="paragraph">
      <style:paragraph-properties style:punctuation-wrap="simple"/>
    </style:style>
    <style:style style:name="T104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3" style:parent-style-name="Normal" style:family="paragraph">
      <style:paragraph-properties style:punctuation-wrap="simple"/>
    </style:style>
    <style:style style:name="T10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7" style:parent-style-name="Normal" style:family="paragraph">
      <style:paragraph-properties style:punctuation-wrap="simple"/>
    </style:style>
    <style:style style:name="T10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0" style:parent-style-name="Normal" style:family="paragraph">
      <style:paragraph-properties style:punctuation-wrap="simple"/>
    </style:style>
    <style:style style:name="T10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3" style:parent-style-name="Normal" style:family="paragraph">
      <style:paragraph-properties style:punctuation-wrap="simple"/>
    </style:style>
    <style:style style:name="T10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6" style:parent-style-name="Normal" style:family="paragraph">
      <style:paragraph-properties style:punctuation-wrap="simple"/>
    </style:style>
    <style:style style:name="T10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9" style:parent-style-name="Normal" style:family="paragraph">
      <style:paragraph-properties style:punctuation-wrap="simple"/>
    </style:style>
    <style:style style:name="T106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3" style:parent-style-name="Normal" style:family="paragraph">
      <style:paragraph-properties style:punctuation-wrap="simple"/>
    </style:style>
    <style:style style:name="T106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6" style:parent-style-name="Normal" style:family="paragraph">
      <style:paragraph-properties style:punctuation-wrap="simple"/>
    </style:style>
    <style:style style:name="T106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9" style:parent-style-name="Normal" style:family="paragraph">
      <style:paragraph-properties style:punctuation-wrap="simple"/>
    </style:style>
    <style:style style:name="T107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2" style:parent-style-name="Normal" style:family="paragraph">
      <style:paragraph-properties style:punctuation-wrap="simple"/>
    </style:style>
    <style:style style:name="T107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5" style:parent-style-name="Normal" style:family="paragraph">
      <style:paragraph-properties style:punctuation-wrap="simple"/>
    </style:style>
    <style:style style:name="T107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8" style:parent-style-name="Normal" style:family="paragraph">
      <style:paragraph-properties style:punctuation-wrap="simple"/>
    </style:style>
    <style:style style:name="T107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1" style:parent-style-name="Normal" style:family="paragraph">
      <style:paragraph-properties style:punctuation-wrap="simple"/>
    </style:style>
    <style:style style:name="T108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4" style:parent-style-name="Normal" style:family="paragraph">
      <style:paragraph-properties style:punctuation-wrap="simple"/>
    </style:style>
    <style:style style:name="T108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7" style:parent-style-name="Normal" style:family="paragraph">
      <style:paragraph-properties style:punctuation-wrap="simple"/>
    </style:style>
    <style:style style:name="T108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0" style:parent-style-name="Normal" style:family="paragraph">
      <style:paragraph-properties style:punctuation-wrap="simple"/>
    </style:style>
    <style:style style:name="T109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3" style:parent-style-name="Normal" style:family="paragraph">
      <style:paragraph-properties style:punctuation-wrap="simple"/>
    </style:style>
    <style:style style:name="T109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6" style:parent-style-name="Normal" style:family="paragraph">
      <style:paragraph-properties style:punctuation-wrap="simple"/>
    </style:style>
    <style:style style:name="T10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9" style:parent-style-name="Normal" style:family="paragraph">
      <style:paragraph-properties style:punctuation-wrap="simple"/>
    </style:style>
    <style:style style:name="T11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2" style:parent-style-name="Normal" style:family="paragraph">
      <style:paragraph-properties style:punctuation-wrap="simple"/>
    </style:style>
    <style:style style:name="T11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5" style:parent-style-name="Normal" style:family="paragraph">
      <style:paragraph-properties style:punctuation-wrap="simple"/>
    </style:style>
    <style:style style:name="T11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8" style:parent-style-name="Normal" style:family="paragraph">
      <style:paragraph-properties style:punctuation-wrap="simple"/>
    </style:style>
    <style:style style:name="T110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1" style:parent-style-name="Normal" style:family="paragraph">
      <style:paragraph-properties style:punctuation-wrap="simple"/>
    </style:style>
    <style:style style:name="T111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P1113" style:parent-style-name="Normal" style:master-page-name="MP4" style:family="paragraph">
      <style:paragraph-properties fo:break-before="page"/>
    </style:style>
    <style:style style:name="T11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5" style:parent-style-name="Normal" style:family="paragraph">
      <style:paragraph-properties style:punctuation-wrap="simple"/>
    </style:style>
    <style:style style:name="T11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8" style:parent-style-name="Normal" style:family="paragraph">
      <style:paragraph-properties style:punctuation-wrap="simple"/>
    </style:style>
    <style:style style:name="T11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1" style:parent-style-name="Normal" style:family="paragraph">
      <style:paragraph-properties style:punctuation-wrap="simple"/>
    </style:style>
    <style:style style:name="T11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4" style:parent-style-name="Normal" style:family="paragraph">
      <style:paragraph-properties style:punctuation-wrap="simple"/>
    </style:style>
    <style:style style:name="T11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7" style:parent-style-name="Normal" style:family="paragraph">
      <style:paragraph-properties style:punctuation-wrap="simple"/>
    </style:style>
    <style:style style:name="T11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1" style:parent-style-name="Normal" style:family="paragraph">
      <style:paragraph-properties style:punctuation-wrap="simple"/>
    </style:style>
    <style:style style:name="T11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4" style:parent-style-name="Normal" style:family="paragraph">
      <style:paragraph-properties style:punctuation-wrap="simple"/>
    </style:style>
    <style:style style:name="T11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7" style:parent-style-name="Normal" style:family="paragraph">
      <style:paragraph-properties style:punctuation-wrap="simple"/>
    </style:style>
    <style:style style:name="T11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0" style:parent-style-name="Normal" style:family="paragraph">
      <style:paragraph-properties style:punctuation-wrap="simple"/>
    </style:style>
    <style:style style:name="T11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3" style:parent-style-name="Normal" style:family="paragraph">
      <style:paragraph-properties style:punctuation-wrap="simple"/>
    </style:style>
    <style:style style:name="T11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6" style:parent-style-name="Normal" style:family="paragraph">
      <style:paragraph-properties style:punctuation-wrap="simple"/>
    </style:style>
    <style:style style:name="T11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9" style:parent-style-name="Normal" style:family="paragraph">
      <style:paragraph-properties style:punctuation-wrap="simple"/>
    </style:style>
    <style:style style:name="T11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2" style:parent-style-name="Normal" style:family="paragraph">
      <style:paragraph-properties style:punctuation-wrap="simple"/>
    </style:style>
    <style:style style:name="T11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5" style:parent-style-name="Normal" style:family="paragraph">
      <style:paragraph-properties style:punctuation-wrap="simple"/>
    </style:style>
    <style:style style:name="T11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8" style:parent-style-name="Normal" style:family="paragraph">
      <style:paragraph-properties style:punctuation-wrap="simple"/>
    </style:style>
    <style:style style:name="T11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1" style:parent-style-name="Normal" style:family="paragraph">
      <style:paragraph-properties style:punctuation-wrap="simple"/>
    </style:style>
    <style:style style:name="T11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4" style:parent-style-name="Normal" style:family="paragraph">
      <style:paragraph-properties style:punctuation-wrap="simple"/>
    </style:style>
    <style:style style:name="T11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7" style:parent-style-name="Normal" style:family="paragraph">
      <style:paragraph-properties style:punctuation-wrap="simple"/>
    </style:style>
    <style:style style:name="T11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0" style:parent-style-name="Normal" style:family="paragraph">
      <style:paragraph-properties style:punctuation-wrap="simple"/>
    </style:style>
    <style:style style:name="T11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3" style:parent-style-name="Normal" style:family="paragraph">
      <style:paragraph-properties style:punctuation-wrap="simple"/>
    </style:style>
    <style:style style:name="T11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6" style:parent-style-name="Normal" style:family="paragraph">
      <style:paragraph-properties style:punctuation-wrap="simple"/>
    </style:style>
    <style:style style:name="T11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9" style:parent-style-name="Normal" style:family="paragraph">
      <style:paragraph-properties style:punctuation-wrap="simple"/>
    </style:style>
    <style:style style:name="T11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3" style:parent-style-name="Normal" style:family="paragraph">
      <style:paragraph-properties style:punctuation-wrap="simple"/>
    </style:style>
    <style:style style:name="T1184" style:parent-style-name="Fuentedepárrafopredeter." style:family="text">
      <style:text-properties style:font-name="Arial" fo:color="#000000" fo:font-size="8pt" style:font-size-asian="8pt" style:font-size-complex="8pt"/>
    </style:style>
    <style:style style:name="T11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6" style:parent-style-name="Normal" style:family="paragraph">
      <style:paragraph-properties style:punctuation-wrap="simple"/>
    </style:style>
    <style:style style:name="T1187" style:parent-style-name="Fuentedepárrafopredeter." style:family="text">
      <style:text-properties style:font-name="Arial" fo:color="#000000" fo:font-size="8pt" style:font-size-asian="8pt" style:font-size-complex="8pt"/>
    </style:style>
    <style:style style:name="T1188" style:parent-style-name="Fuentedepárrafopredeter." style:family="text">
      <style:text-properties style:font-name="Arial" fo:color="#000000" fo:font-size="8pt" style:font-size-asian="8pt" style:font-size-complex="8pt"/>
    </style:style>
    <style:style style:name="T11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0" style:parent-style-name="Normal" style:family="paragraph">
      <style:paragraph-properties style:punctuation-wrap="simple"/>
    </style:style>
    <style:style style:name="T1191" style:parent-style-name="Fuentedepárrafopredeter." style:family="text">
      <style:text-properties style:font-name="Arial" fo:color="#000000" fo:font-size="8pt" style:font-size-asian="8pt" style:font-size-complex="8pt"/>
    </style:style>
    <style:style style:name="T11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7" style:parent-style-name="Normal" style:family="paragraph">
      <style:paragraph-properties style:punctuation-wrap="simple"/>
    </style:style>
    <style:style style:name="T1198" style:parent-style-name="Fuentedepárrafopredeter." style:family="text">
      <style:text-properties style:font-name="Times New Roman" fo:color="#000000"/>
    </style:style>
    <style:style style:name="T1199" style:parent-style-name="Fuentedepárrafopredeter." style:family="text">
      <style:text-properties style:font-name="Times New Roman" fo:font-weight="bold" style:font-weight-asian="bold" fo:color="#000000"/>
    </style:style>
    <style:style style:name="T1200" style:parent-style-name="Fuentedepárrafopredeter." style:family="text">
      <style:text-properties style:font-name="Times New Roman" fo:color="#000000"/>
    </style:style>
    <style:style style:name="T1201" style:parent-style-name="Fuentedepárrafopredeter." style:family="text">
      <style:text-properties style:font-name="Times New Roman" fo:font-weight="bold" style:font-weight-asian="bold" fo:color="#000000"/>
    </style:style>
    <style:style style:name="T1202" style:parent-style-name="Fuentedepárrafopredeter." style:family="text">
      <style:text-properties style:font-name="Times New Roman" fo:color="#000000"/>
    </style:style>
    <style:style style:name="T12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4" style:parent-style-name="Normal" style:family="paragraph">
      <style:paragraph-properties style:punctuation-wrap="simple"/>
    </style:style>
    <style:style style:name="T12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7" style:parent-style-name="Normal" style:family="paragraph">
      <style:paragraph-properties style:punctuation-wrap="simple"/>
    </style:style>
    <style:style style:name="T12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0" style:parent-style-name="Normal" style:family="paragraph">
      <style:paragraph-properties style:punctuation-wrap="simple"/>
    </style:style>
    <style:style style:name="T12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3" style:parent-style-name="Normal" style:family="paragraph">
      <style:paragraph-properties style:punctuation-wrap="simple"/>
    </style:style>
    <style:style style:name="T12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6" style:parent-style-name="Normal" style:family="paragraph">
      <style:paragraph-properties style:punctuation-wrap="simple"/>
    </style:style>
    <style:style style:name="T12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9" style:parent-style-name="Normal" style:family="paragraph">
      <style:paragraph-properties style:punctuation-wrap="simple"/>
    </style:style>
    <style:style style:name="T12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3" style:parent-style-name="Normal" style:family="paragraph">
      <style:paragraph-properties style:punctuation-wrap="simple"/>
    </style:style>
    <style:style style:name="T12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6" style:parent-style-name="Normal" style:family="paragraph">
      <style:paragraph-properties style:punctuation-wrap="simple"/>
    </style:style>
    <style:style style:name="T12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9" style:parent-style-name="Normal" style:family="paragraph">
      <style:paragraph-properties style:punctuation-wrap="simple"/>
    </style:style>
    <style:style style:name="T12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3" style:parent-style-name="Normal" style:family="paragraph">
      <style:paragraph-properties style:punctuation-wrap="simple"/>
    </style:style>
    <style:style style:name="T12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6" style:parent-style-name="Normal" style:family="paragraph">
      <style:paragraph-properties style:punctuation-wrap="simple"/>
    </style:style>
    <style:style style:name="T12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9" style:parent-style-name="Normal" style:family="paragraph">
      <style:paragraph-properties style:punctuation-wrap="simple"/>
    </style:style>
    <style:style style:name="T124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2" style:parent-style-name="Normal" style:family="paragraph">
      <style:paragraph-properties style:punctuation-wrap="simple"/>
    </style:style>
    <style:style style:name="T124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5" style:parent-style-name="Normal" style:family="paragraph">
      <style:paragraph-properties style:punctuation-wrap="simple"/>
    </style:style>
    <style:style style:name="T12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8" style:parent-style-name="Normal" style:family="paragraph">
      <style:paragraph-properties style:punctuation-wrap="simple"/>
    </style:style>
    <style:style style:name="T12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51" style:parent-style-name="Normal" style:family="paragraph">
      <style:paragraph-properties style:punctuation-wrap="simple"/>
    </style:style>
    <style:style style:name="T12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54" style:parent-style-name="Normal" style:family="paragraph">
      <style:paragraph-properties style:punctuation-wrap="simple"/>
    </style:style>
    <style:style style:name="T12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57" style:parent-style-name="Normal" style:family="paragraph">
      <style:paragraph-properties style:punctuation-wrap="simple"/>
    </style:style>
    <style:style style:name="T12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0" style:parent-style-name="Normal" style:family="paragraph">
      <style:paragraph-properties style:punctuation-wrap="simple"/>
    </style:style>
    <style:style style:name="T12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3" style:parent-style-name="Normal" style:family="paragraph">
      <style:paragraph-properties style:punctuation-wrap="simple"/>
    </style:style>
    <style:style style:name="T12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6" style:parent-style-name="Normal" style:family="paragraph">
      <style:paragraph-properties style:punctuation-wrap="simple"/>
    </style:style>
    <style:style style:name="T12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9" style:parent-style-name="Normal" style:family="paragraph">
      <style:paragraph-properties style:punctuation-wrap="simple"/>
    </style:style>
    <style:style style:name="T12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3" style:parent-style-name="Normal" style:family="paragraph">
      <style:paragraph-properties style:punctuation-wrap="simple"/>
    </style:style>
    <style:style style:name="T12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6" style:parent-style-name="Normal" style:family="paragraph">
      <style:paragraph-properties style:punctuation-wrap="simple"/>
    </style:style>
    <style:style style:name="T12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9" style:parent-style-name="Normal" style:family="paragraph">
      <style:paragraph-properties style:punctuation-wrap="simple"/>
    </style:style>
    <style:style style:name="T12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2" style:parent-style-name="Normal" style:family="paragraph">
      <style:paragraph-properties style:punctuation-wrap="simple"/>
    </style:style>
    <style:style style:name="T12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6" style:parent-style-name="Normal" style:family="paragraph">
      <style:paragraph-properties style:punctuation-wrap="simple"/>
    </style:style>
    <style:style style:name="T12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9" style:parent-style-name="Normal" style:family="paragraph">
      <style:paragraph-properties style:punctuation-wrap="simple"/>
    </style:style>
    <style:style style:name="T12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92" style:parent-style-name="Normal" style:family="paragraph">
      <style:paragraph-properties style:punctuation-wrap="simple"/>
    </style:style>
    <style:style style:name="T12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95" style:parent-style-name="Normal" style:family="paragraph">
      <style:paragraph-properties style:punctuation-wrap="simple"/>
    </style:style>
    <style:style style:name="T12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98" style:parent-style-name="Normal" style:family="paragraph">
      <style:paragraph-properties style:punctuation-wrap="simple"/>
    </style:style>
    <style:style style:name="T12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1" style:parent-style-name="Normal" style:family="paragraph">
      <style:paragraph-properties style:punctuation-wrap="simple"/>
    </style:style>
    <style:style style:name="T13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4" style:parent-style-name="Normal" style:family="paragraph">
      <style:paragraph-properties style:punctuation-wrap="simple"/>
    </style:style>
    <style:style style:name="T13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7" style:parent-style-name="Normal" style:family="paragraph">
      <style:paragraph-properties style:punctuation-wrap="simple"/>
    </style:style>
    <style:style style:name="T13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10" style:parent-style-name="Normal" style:family="paragraph">
      <style:paragraph-properties style:punctuation-wrap="simple"/>
    </style:style>
    <style:style style:name="T13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13" style:parent-style-name="Normal" style:family="paragraph">
      <style:paragraph-properties style:punctuation-wrap="simple"/>
    </style:style>
    <style:style style:name="T13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16" style:parent-style-name="Normal" style:family="paragraph">
      <style:paragraph-properties style:punctuation-wrap="simple"/>
    </style:style>
    <style:style style:name="T13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19" style:parent-style-name="Normal" style:family="paragraph">
      <style:paragraph-properties style:punctuation-wrap="simple"/>
    </style:style>
    <style:style style:name="T13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22" style:parent-style-name="Normal" style:family="paragraph">
      <style:paragraph-properties style:punctuation-wrap="simple"/>
    </style:style>
    <style:style style:name="T13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25" style:parent-style-name="Normal" style:family="paragraph">
      <style:paragraph-properties style:punctuation-wrap="simple"/>
    </style:style>
    <style:style style:name="T13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28" style:parent-style-name="Normal" style:family="paragraph">
      <style:paragraph-properties style:punctuation-wrap="simple"/>
    </style:style>
    <style:style style:name="T13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1" style:parent-style-name="Normal" style:family="paragraph">
      <style:paragraph-properties style:punctuation-wrap="simple"/>
    </style:style>
    <style:style style:name="T13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4" style:parent-style-name="Normal" style:family="paragraph">
      <style:paragraph-properties style:punctuation-wrap="simple"/>
    </style:style>
    <style:style style:name="T13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7" style:parent-style-name="Normal" style:family="paragraph">
      <style:paragraph-properties style:punctuation-wrap="simple"/>
    </style:style>
    <style:style style:name="T13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40" style:parent-style-name="Normal" style:family="paragraph">
      <style:paragraph-properties style:punctuation-wrap="simple"/>
    </style:style>
    <style:style style:name="T13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43" style:parent-style-name="Normal" style:family="paragraph">
      <style:paragraph-properties style:punctuation-wrap="simple"/>
    </style:style>
    <style:style style:name="T13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46" style:parent-style-name="Normal" style:family="paragraph">
      <style:paragraph-properties style:punctuation-wrap="simple"/>
    </style:style>
    <style:style style:name="T1347" style:parent-style-name="Fuentedepárrafopredeter." style:family="text">
      <style:text-properties style:font-name="Arial" fo:color="#000000" fo:font-size="11pt" style:font-size-asian="11pt" style:font-size-complex="11pt"/>
    </style:style>
    <style:style style:family="graphic" style:name="a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1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9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0">
      <style:graphic-properties style:wrap="parallel" style:wrap-contour="false" draw:fill="none" draw:stroke="solid" svg:stroke-width="0.0110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4">
      <style:graphic-properties style:wrap="parallel" style:wrap-contour="false" draw:fill="none" draw:stroke="solid" svg:stroke-width="0.0161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7">
      <style:graphic-properties style:wrap="parallel" style:wrap-contour="false" draw:fill="none" draw:stroke="solid" svg:stroke-width="0.0161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4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5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3360" draw:id="id0" draw:style-name="a0" draw:name="Shape48" text:anchor-type="paragraph" svg:x="0.7875in" svg:y="8.92222in" svg:width="6.50833in" svg:height="0.21111in" style:rel-width="scale" style:rel-height="scale"><draw:text-box><text:p text:style-name="P3"><text:span text:style-name="T4">máximo hasta el año 2027</text:span><text:span text:style-name="T5">”), aprobada esta hasta el máximo legal previsto, noviembre de 2027,<text:s/></text:span></text:p></draw:text-box><svg:title/><svg:desc/></draw:frame></text:span><text:span text:style-name="T6"><draw:frame draw:z-index="251588608" draw:id="id1" draw:style-name="a1" draw:name="Shape33" text:anchor-type="paragraph" svg:x="1.22014in" svg:y="6.62153in" svg:width="0.00208in" svg:height="0.19583in" style:rel-width="scale" style:rel-height="scale"><draw:text-box/><svg:title/><svg:desc/></draw:frame></text:span><text:span text:style-name="T7"><draw:frame draw:z-index="251585536" draw:id="id2" draw:style-name="a2" draw:name="Shape34" text:anchor-type="paragraph" svg:x="0.7875in" svg:y="6.63819in" svg:width="0.43125in" svg:height="0.18472in" style:rel-width="scale" style:rel-height="scale"><draw:text-box><text:p text:style-name="P8"><text:span text:style-name="T9">Palma</text:span></text:p></draw:text-box><svg:title/><svg:desc/></draw:frame></text:span><text:span text:style-name="T10"><draw:frame draw:z-index="251593728" draw:id="id3" draw:style-name="a3" draw:name="Shape35" text:anchor-type="paragraph" svg:x="1.26875in" svg:y="6.63819in" svg:width="6.19653in" svg:height="0.18472in" style:rel-width="scale" style:rel-height="scale"><draw:text-box><text:p text:style-name="P11"><text:span text:style-name="T12">al operador, Sociedad Cooperativa Industrial de Trabajo Asociado Transportes del Norte de<text:s/></text:span></text:p></draw:text-box><svg:title/><svg:desc/></draw:frame></text:span><text:span text:style-name="T13"><draw:frame draw:z-index="251602944" draw:id="id4" draw:style-name="a4" draw:name="Shape36" text:anchor-type="paragraph" svg:x="0.7875in" svg:y="6.81389in" svg:width="4.24722in" svg:height="0.18472in" style:rel-width="scale" style:rel-height="scale"><draw:text-box><text:p text:style-name="P14"><text:span text:style-name="T15">la Palma (Actualmente<text:s/></text:span><text:span text:style-name="T16">Transportes Insular La Palma S. Coop).</text:span></text:p></draw:text-box><svg:title/><svg:desc/></draw:frame></text:span><text:span text:style-name="T17"><draw:frame draw:z-index="251607040" draw:id="id5" draw:style-name="a5" draw:name="Shape37" text:anchor-type="paragraph" svg:x="1.27986in" svg:y="6.98958in" svg:width="5.51875in" svg:height="0.18472in" style:rel-width="scale" style:rel-height="scale"><draw:text-box><text:p text:style-name="P18"><text:span text:style-name="T19">La disposición Transitoria II de la Ley 13/2007, de 17 de mayo de Ordenación del<text:s/></text:span></text:p></draw:text-box><svg:title/><svg:desc/></draw:frame></text:span><text:span text:style-name="T20"><draw:frame draw:z-index="251612160" draw:id="id6" draw:style-name="a6" draw:name="Shape38" text:anchor-type="paragraph" svg:x="0.7875in" svg:y="7.16528in" svg:width="6.4375in" svg:height="0.18472in" style:rel-width="scale" style:rel-height="scale"><draw:text-box><text:p text:style-name="P21"><text:span text:style-name="T22">Transporte por Carretera de Canarias permite solicitar la adaptación de estas concesiones a la<text:s/></text:span></text:p></draw:text-box><svg:title/><svg:desc/></draw:frame></text:span><text:span text:style-name="T23"><draw:frame draw:z-index="251614208" draw:id="id7" draw:style-name="a7" draw:name="Shape39" text:anchor-type="paragraph" svg:x="0.7875in" svg:y="7.34097in" svg:width="6.41319in" svg:height="0.18472in" style:rel-width="scale" style:rel-height="scale"><draw:text-box><text:p text:style-name="P24"><text:span text:style-name="T25">nueva regulación, produciéndos</text:span><text:span text:style-name="T26">e la aprobación de la adaptación y unificación de la misma, en<text:s/></text:span></text:p></draw:text-box><svg:title/><svg:desc/></draw:frame></text:span><text:span text:style-name="T27"><draw:frame draw:z-index="251619328" draw:id="id8" draw:style-name="a8" draw:name="Shape40" text:anchor-type="paragraph" svg:x="0.7875in" svg:y="7.51667in" svg:width="6.62014in" svg:height="0.18472in" style:rel-width="scale" style:rel-height="scale"><draw:text-box><text:p text:style-name="P28"><text:span text:style-name="T29">sesión extraordinaria de Consejo de Gobierno del 23 de junio de 2008, provocando la agrupación<text:s/></text:span></text:p></draw:text-box><svg:title/><svg:desc/></draw:frame></text:span><text:span text:style-name="T30"><draw:frame draw:z-index="251624448" draw:id="id9" draw:style-name="a9" draw:name="Shape41" text:anchor-type="paragraph" svg:x="0.7875in" svg:y="7.69236in" svg:width="6.29514in" svg:height="0.18472in" style:rel-width="scale" style:rel-height="scale"><draw:text-box><text:p text:style-name="P31"><text:span text:style-name="T32">de las tres concesiones en una, denominada “Transporte regular interurbano en la isla de L</text:span><text:span text:style-name="T33">a<text:s/></text:span></text:p></draw:text-box><svg:title/><svg:desc/></draw:frame></text:span><text:span text:style-name="T34"><draw:frame draw:z-index="251633664" draw:id="id10" draw:style-name="a10" draw:name="Shape42" text:anchor-type="paragraph" svg:x="0.7875in" svg:y="7.86806in" svg:width="6.60556in" svg:height="0.18472in" style:rel-width="scale" style:rel-height="scale"><draw:text-box><text:p text:style-name="P35"><text:span text:style-name="T36">Palma”, adjudicada a un único concesionario, la empresa Transportes Insular La Palma S.COOP.<text:s/></text:span></text:p></draw:text-box><svg:title/><svg:desc/></draw:frame></text:span><text:span text:style-name="T37"><draw:frame draw:z-index="251638784" draw:id="id11" draw:style-name="a11" draw:name="Shape43" text:anchor-type="paragraph" svg:x="0.7875in" svg:y="8.04375in" svg:width="3.38542in" svg:height="0.18472in" style:rel-width="scale" style:rel-height="scale"><draw:text-box><text:p text:style-name="P38"><text:span text:style-name="T39">de ámbito insular, con vigencia hasta el año 2022.</text:span></text:p></draw:text-box><svg:title/><svg:desc/></draw:frame></text:span><text:span text:style-name="T40"><draw:frame draw:z-index="251641856" draw:id="id12" draw:style-name="a12" draw:name="Shape44" text:anchor-type="paragraph" svg:x="1.27986in" svg:y="8.21944in" svg:width="6.18333in" svg:height="0.18472in" style:rel-width="scale" style:rel-height="scale"><draw:text-box><text:p text:style-name="P41"><text:span text:style-name="T42">El 20 de diciembre de 2007, núm. de registro de entrada 37775, el concesionario solicita la<text:s/></text:span></text:p></draw:text-box><svg:title/><svg:desc/></draw:frame></text:span><text:span text:style-name="T43"><draw:frame draw:z-index="251644928" draw:id="id13" draw:style-name="a13" draw:name="Shape45" text:anchor-type="paragraph" svg:x="0.7875in" svg:y="8.39514in" svg:width="6.68681in" svg:height="0.18472in" style:rel-width="scale" style:rel-height="scale"><draw:text-box><text:p text:style-name="P44"><text:span text:style-name="T45">ampliación del contrato concesional, por el máximo tiempo que recoge la disposición Transitoria II,<text:s/></text:span></text:p></draw:text-box><svg:title/><svg:desc/></draw:frame></text:span><text:span text:style-name="T46"><draw:frame draw:z-index="251654144" draw:id="id14" draw:style-name="a14" draw:name="Shape46" text:anchor-type="paragraph" svg:x="0.7875in" svg:y="8.57083in" svg:width="6.675in" svg:height="0.18472in" style:rel-width="scale" style:rel-height="scale"><draw:text-box><text:p text:style-name="P47"><text:span text:style-name="T48">apartado cuarto de la Ley 13/2007, de 17 de mayo de Ordenación del Transporte por Carretera de<text:s/></text:span></text:p></draw:text-box><svg:title/><svg:desc/></draw:frame></text:span><text:span text:style-name="T49"><draw:frame draw:z-index="251655168" draw:id="id15" draw:style-name="a15" draw:name="Shape47" text:anchor-type="paragraph" svg:x="0.7875in" svg:y="8.74653in" svg:width="6.70556in" svg:height="0.21111in" style:rel-width="scale" style:rel-height="scale"><draw:text-box><text:p text:style-name="P50"><text:span text:style-name="T51">Canarias (“…<text:s/></text:span><text:span text:style-name="T52">la vigencia de la concesión convalidada<text:s/></text:span><text:span text:style-name="T53">sea como mínimo hasta el año 2020 y como<text:s/></text:span></text:p></draw:text-box><svg:title/><svg:desc/></draw:frame></text:span><text:span text:style-name="T54"><draw:frame draw:z-index="251578368" draw:id="id16" draw:style-name="a16" draw:name="Shape32" text:anchor-type="paragraph" svg:x="0.7875in" svg:y="6.4625in" svg:width="6.67153in" svg:height="0.18472in" style:rel-width="scale" style:rel-height="scale"><draw:text-box><text:p text:style-name="P55"><text:span text:style-name="T56">transporte público regular permanente de uso general de viajeros por carretera del suroeste de La<text:s/></text:span></text:p></draw:text-box><svg:title/><svg:desc/></draw:frame></text:span><text:span text:style-name="T57"><draw:frame draw:z-index="251665408" draw:id="id17" draw:style-name="a17" draw:name="Shape49" text:anchor-type="paragraph" svg:x="0.7875in" svg:y="9.09792in" svg:width="5.99028in" svg:height="0.18472in" style:rel-width="scale" style:rel-height="scale"><draw:text-box><text:p text:style-name="P58"><text:span text:style-name="T59">en Sesión Ordinaria de Consejo de Gobierno celebrada el día 28 de noviembre de 2008.</text:span></text:p></draw:text-box><svg:title/><svg:desc/></draw:frame></text:span><text:span text:style-name="T60"><draw:frame draw:z-index="251674624" draw:id="id18" draw:style-name="a18" draw:name="Shape50" text:anchor-type="paragraph" svg:x="1.27917in" svg:y="9.44931in" svg:width="6.18472in" svg:height="0.18472in" style:rel-width="scale" style:rel-height="scale"><draw:text-box><text:p text:style-name="P61"><text:span text:style-name="T62">Segundo.-<text:s/></text:span><text:span text:style-name="T63">El</text:span><text:span text:style-name="T64"><text:s/></text:span><text:span text:style-name="T65">Cabildo Insular de La Palma en Sesión Extraordinaria y Urgente del Consejo<text:s/></text:span></text:p></draw:text-box><svg:title/><svg:desc/></draw:frame></text:span><text:span text:style-name="T66"><draw:frame draw:z-index="251679744" draw:id="id19" draw:style-name="a19" draw:name="Shape51" text:anchor-type="paragraph" svg:x="0.7875in" svg:y="9.625in" svg:width="6.70486in" svg:height="0.18472in" style:rel-width="scale" style:rel-height="scale"><draw:text-box><text:p text:style-name="P67"><text:span text:style-name="T68">de Gobierno, celebrada el día 5 de diciembre de 2018, adoptó el acuerdo relativo a la modificación<text:s/></text:span></text:p></draw:text-box><svg:title/><svg:desc/></draw:frame></text:span><text:span text:style-name="T69"><draw:frame draw:z-index="251684864" draw:id="id20" draw:style-name="a20" draw:name="Shape52" text:anchor-type="paragraph" svg:x="0.7875in" svg:y="9.80069in" svg:width="6.26458in" svg:height="0.18472in" style:rel-width="scale" style:rel-height="scale"><draw:text-box><text:p text:style-name="P70"><text:span text:style-name="T71">del régimen concesional y tarifario de la concesión del servicio público de transporte regular<text:s/></text:span></text:p></draw:text-box><svg:title/><svg:desc/></draw:frame></text:span><text:span text:style-name="T72"><draw:frame draw:z-index="251689984" draw:id="id21" draw:style-name="a21" draw:name="Shape53" text:anchor-type="paragraph" svg:x="0.7875in" svg:y="9.97569in" svg:width="6.69861in" svg:height="0.18472in" style:rel-width="scale" style:rel-height="scale"><draw:text-box><text:p text:style-name="P73"><text:span text:style-name="T74">interurbano de viajeros</text:span><text:span text:style-name="T75">,<text:s/></text:span><text:span text:style-name="T76">en el que se contempla en el apartado 3.4 “Formula de financiación de los<text:s/></text:span></text:p></draw:text-box><svg:title/><svg:desc/></draw:frame></text:span><text:span text:style-name="T77"><draw:frame draw:z-index="251698176" draw:id="id22" draw:style-name="a22" draw:name="Shape54" text:anchor-type="paragraph" svg:x="0.7875in" svg:y="10.15208in" svg:width="6.39444in" svg:height="0.18472in" style:rel-width="scale" style:rel-height="scale"><draw:text-box><text:p text:style-name="P78"><text:span text:style-name="T79">servicios”, el Cabildo abonará al concesionario, con p</text:span><text:span text:style-name="T80">eriodicidad mensual y con el carácter de<text:s/></text:span></text:p></draw:text-box><svg:title/><svg:desc/></draw:frame></text:span><text:span text:style-name="T81"><draw:frame draw:z-index="251431936" draw:id="id23" draw:style-name="a23" draw:name="Shape55" text:anchor-type="paragraph" svg:x="6.57778in" svg:y="10.34167in" svg:width="0.94306in" svg:height="0.20278in" style:rel-width="scale" style:rel-height="scale"><draw:text-box><text:p text:style-name="P82"><text:span text:style-name="T83">Página<text:s/></text:span><text:span text:style-name="T84">1</text:span><text:span text:style-name="T85"><text:s/>de<text:s/></text:span><text:span text:style-name="T86">5</text:span><text:span text:style-name="T87"><text:s/></text:span></text:p></draw:text-box><svg:title/><svg:desc/></draw:frame></text:span><text:span text:style-name="T88"><draw:connector draw:type="line" svg:x1="0.48819in" svg:y1="10.94236in" svg:x2="7.68264in" svg:y2="10.94306in" draw:z-index="251460608" draw:id="id24" draw:style-name="a24" draw:name="Shape56" text:anchor-type="paragraph"><svg:title/><svg:desc/></draw:connector></text:span><text:span text:style-name="T89"><draw:connector draw:type="line" svg:x1="0.49167in" svg:y1="10.94583in" svg:x2="0.49236in" svg:y2="11.32986in" draw:z-index="251446272" draw:id="id25" draw:style-name="a25" draw:name="Shape57" text:anchor-type="paragraph"><svg:title/><svg:desc/></draw:connector></text:span><text:span text:style-name="T90"><draw:connector draw:type="line" svg:x1="1.37847in" svg:y1="10.94583in" svg:x2="1.37917in" svg:y2="11.32986in" draw:z-index="251450368" draw:id="id26" draw:style-name="a26" draw:name="Shape58" text:anchor-type="paragraph"><svg:title/><svg:desc/></draw:connector></text:span><text:span text:style-name="T91"><draw:connector draw:type="line" svg:x1="7.67847in" svg:y1="10.94583in" svg:x2="7.67917in" svg:y2="11.32986in" draw:z-index="251459584" draw:id="id27" draw:style-name="a27" draw:name="Shape59" text:anchor-type="paragraph"><svg:title/><svg:desc/></draw:connector></text:span><text:span text:style-name="T92"><draw:frame draw:z-index="251436032" draw:id="id28" draw:style-name="a28" draw:name="Shape60" text:anchor-type="paragraph" svg:x="1.45347in" svg:y="10.96875in" svg:width="4.97708in" svg:height="0.13472in" style:rel-width="scale" style:rel-height="scale"><draw:text-box><text:p text:style-name="P93"><text:span text:style-name="T94">Cabildo Insular de La Palma. El registro realizado está amparado en el Artículo 16 de la Ley 39/2015.</text:span></text:p></draw:text-box><svg:title/><svg:desc/></draw:frame></text:span><text:span text:style-name="T95"><draw:frame draw:z-index="251442176" draw:id="id29" draw:style-name="a29" draw:name="Shape61" text:anchor-type="paragraph" svg:x="1.45347in" svg:y="11.09653in" svg:width="2.96042in" svg:height="0.13472in" style:rel-width="scale" style:rel-height="scale"><draw:text-box><text:p text:style-name="P96"><text:span text:style-name="T97">Código de verificación electrónica: 14612674621155131244</text:span></text:p></draw:text-box><svg:title/><svg:desc/></draw:frame></text:span><text:span text:style-name="T98"><draw:frame draw:z-index="251472896" draw:id="id30" draw:style-name="a30" draw:name="Shape62" text:anchor-type="paragraph" svg:x="1.45347in" svg:y="11.22431in" svg:width="2.71319in" svg:height="0.13472in" style:rel-width="scale" style:rel-height="scale"><draw:text-box><text:p text:style-name="P99"><text:span text:style-name="T100">https://sedeelectronica.</text:span><text:span text:style-name="T101">cabildodelapalma.es/validacion/</text:span></text:p></draw:text-box><svg:title/><svg:desc/></draw:frame></text:span><text:span text:style-name="T102"><draw:connector draw:type="line" svg:x1="0.48819in" svg:y1="11.33194in" svg:x2="7.68264in" svg:y2="11.33264in" draw:z-index="251468800" draw:id="id31" draw:style-name="a31" draw:name="Shape63" text:anchor-type="paragraph"><svg:title/><svg:desc/></draw:connector></text:span><text:span text:style-name="T103"><draw:frame draw:z-index="251511808" draw:id="id32" draw:style-name="a32" draw:name="Shape17" text:anchor-type="paragraph" svg:x="4.86458in" svg:y="2.90417in" svg:width="0.58056in" svg:height="0.20139in" style:rel-width="scale" style:rel-height="scale"><draw:text-box><text:p text:style-name="P104"><text:span text:style-name="T105">PALMA</text:span></text:p></draw:text-box><svg:title/><svg:desc/></draw:frame></text:span><draw:custom-shape svg:x="4.34931in" svg:y="0.20347in" svg:width="2.67708in" svg:height="0.275in" draw:z-index="251873280" draw:id="id33" draw:style-name="a33" draw:name="Shape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6"><draw:frame draw:z-index="251710464" draw:id="id34" draw:style-name="a34" draw:name="Shape3" text:anchor-type="paragraph" svg:x="6.92639in" svg:y="0.28472in" svg:width="0.00208in" svg:height="0.19583in" style:rel-width="scale" style:rel-height="scale"><draw:text-box/><svg:title/><svg:desc/></draw:frame></text:span><text:span text:style-name="T107"><draw:frame draw:z-index="251707392" draw:style-name="a35" draw:name="Shape4" text:anchor-type="paragraph" svg:x="0.20417in" svg:y="0.04792in" svg:width="1.69724in" svg:height="1.01024in" style:rel-width="scale" style:rel-height="scale"><draw:image xlink:href="media/image1.png" xlink:type="simple" xlink:show="embed" xlink:actuate="onLoad"/><svg:title/><svg:desc/></draw:frame></text:span><draw:custom-shape svg:x="0.33819in" svg:y="1.91597in" svg:width="2.68403in" svg:height="1.02431in" draw:z-index="251874304" draw:id="id35" draw:style-name="a36" draw:name="Shape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8"><draw:frame draw:z-index="251476992" draw:id="id36" draw:style-name="a37" draw:name="Shape6" text:anchor-type="paragraph" svg:x="3.69583in" svg:y="1.94583in" svg:width="1.02431in" svg:height="0.20139in" style:rel-width="scale" style:rel-height="scale"><draw:text-box><text:p text:style-name="P109"><text:span text:style-name="T110">Destinatario:</text:span></text:p></draw:text-box><svg:title/><svg:desc/></draw:frame></text:span><text:span text:style-name="T111"><draw:frame draw:z-index="251484160" draw:id="id37" draw:style-name="a38" draw:name="Shape7" text:anchor-type="paragraph" svg:x="4.86458in" svg:y="1.94583in" svg:width="2.36042in" svg:height="0.20139in" style:rel-width="scale" style:rel-height="scale"><draw:text-box><text:p text:style-name="P112"><text:span text:style-name="T113">TRANSPORTES INSULAR LA<text:s/></text:span></text:p></draw:text-box><svg:title/><svg:desc/></draw:frame></text:span><text:span text:style-name="T114"><draw:frame draw:z-index="251486208" draw:id="id38" draw:style-name="a39" draw:name="Shape8" text:anchor-type="paragraph" svg:x="4.86458in" svg:y="2.1375in" svg:width="1.54583in" svg:height="0.20139in" style:rel-width="scale" style:rel-height="scale"><draw:text-box><text:p text:style-name="P115"><text:span text:style-name="T116">PALMA SOCIEDAD<text:s/></text:span></text:p></draw:text-box><svg:title/><svg:desc/></draw:frame></text:span><text:span text:style-name="T117"><draw:frame draw:z-index="251717632" draw:id="id39" draw:style-name="a40" draw:name="Shape9" text:anchor-type="paragraph" svg:x="0.36111in" svg:y="2.29861in" svg:width="1.54236in" svg:height="0.16806in" style:rel-width="scale" style:rel-height="scale"><draw:text-box><text:p text:style-name="P118"><text:span text:style-name="T119">CABILDO DE LA PALMA</text:span></text:p></draw:text-box><svg:title/><svg:desc/></draw:frame></text:span><text:span text:style-name="T120"><draw:frame draw:z-index="251494400" draw:id="id40" draw:style-name="a41" draw:name="Shape10" text:anchor-type="paragraph" svg:x="4.86458in" svg:y="2.32847in" svg:width="1.19375in" svg:height="0.20139in" style:rel-width="scale" style:rel-height="scale"><draw:text-box><text:p text:style-name="P121"><text:span text:style-name="T122">COOPERATIVA</text:span></text:p></draw:text-box><svg:title/><svg:desc/></draw:frame></text:span><text:span text:style-name="T123"><draw:frame draw:z-index="251722752" draw:id="id41" draw:style-name="a42" draw:name="Shape11" text:anchor-type="paragraph" svg:x="0.36111in" svg:y="2.4375in" svg:width="1.47153in" svg:height="0.16806in" style:rel-width="scale" style:rel-height="scale"><draw:text-box><text:p text:style-name="P124"><text:span text:style-name="T125">REGISTRO DE SALIDA</text:span></text:p></draw:text-box><svg:title/><svg:desc/></draw:frame></text:span><text:span text:style-name="T126"><draw:frame draw:z-index="251500544" draw:id="id42" draw:style-name="a43" draw:name="Shape12" text:anchor-type="paragraph" svg:x="3.89931in" svg:y="2.52014in" svg:width="0.81806in" svg:height="0.20139in" style:rel-width="scale" style:rel-height="scale"><draw:text-box><text:p text:style-name="P127"><text:span text:style-name="T128">Dirección:</text:span></text:p></draw:text-box><svg:title/><svg:desc/></draw:frame></text:span><text:span text:style-name="T129"><draw:frame draw:z-index="251504640" draw:id="id43" draw:style-name="a44" draw:name="Shape13" text:anchor-type="paragraph" svg:x="4.86458in" svg:y="2.52014in" svg:width="1.36111in" svg:height="0.20139in" style:rel-width="scale" style:rel-height="scale"><draw:text-box><text:p text:style-name="P130"><text:span text:style-name="T131">AV INDIANOS, 14</text:span></text:p></draw:text-box><svg:title/><svg:desc/></draw:frame></text:span><text:span text:style-name="T132"><draw:frame draw:z-index="251726848" draw:id="id44" draw:style-name="a45" draw:name="Shape14" text:anchor-type="paragraph" svg:x="0.36111in" svg:y="2.57639in" svg:width="2.03472in" svg:height="0.16806in" style:rel-width="scale" style:rel-height="scale"><draw:text-box><text:p text:style-name="P133"><text:span text:style-name="T134">Número de registro: 2023025101</text:span></text:p></draw:text-box><svg:title/><svg:desc/></draw:frame></text:span><text:span text:style-name="T135"><draw:frame draw:z-index="251506688" draw:id="id45" draw:style-name="a46" draw:name="Shape15" text:anchor-type="paragraph" svg:x="4.86458in" svg:y="2.7125in" svg:width="2.16806in" svg:height="0.20139in" style:rel-width="scale" style:rel-height="scale"><draw:text-box><text:p text:style-name="P136"><text:span text:style-name="T137">38700 SANTA CRUZ DE LA<text:s/></text:span></text:p></draw:text-box><svg:title/><svg:desc/></draw:frame></text:span><text:span text:style-name="T138"><draw:frame draw:z-index="251731968" draw:id="id46" draw:style-name="a47" draw:name="Shape16" text:anchor-type="paragraph" svg:x="0.36111in" svg:y="2.71528in" svg:width="1.84722in" svg:height="0.16806in" style:rel-width="scale" style:rel-height="scale"><draw:text-box><text:p text:style-name="P139"><text:span text:style-name="T140">Fecha de registro: 27/12/2023</text:span></text:p></draw:text-box><svg:title/><svg:desc/></draw:frame></text:span><draw:custom-shape svg:x="0in" svg:y="0in" svg:width="8.33264in" svg:height="6.25in" draw:z-index="251875328" draw:id="id47" draw:style-name="a48" draw:name="Shape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41"><draw:frame draw:z-index="251736064" draw:id="id48" draw:style-name="a49" draw:name="Shape18" text:anchor-type="paragraph" svg:x="0.33333in" svg:y="2.99306in" svg:width="0.04861in" svg:height="0.16806in" style:rel-width="scale" style:rel-height="scale"><draw:text-box><text:p text:style-name="P142"><text:span text:style-name="T143">-</text:span></text:p></draw:text-box><svg:title/><svg:desc/></draw:frame></text:span><text:span text:style-name="T144"><draw:frame draw:z-index="251518976" draw:id="id49" draw:style-name="a50" draw:name="Shape19" text:anchor-type="paragraph" svg:x="4.86458in" svg:y="3.09583in" svg:width="2.21111in" svg:height="0.20139in" style:rel-width="scale" style:rel-height="scale"><draw:text-box><text:p text:style-name="P145"><text:span text:style-name="T146">SANTA CRUZ DE TENERIFE</text:span></text:p></draw:text-box><svg:title/><svg:desc/></draw:frame></text:span><text:span text:style-name="T147"><draw:frame draw:z-index="251524096" draw:id="id50" draw:style-name="a51" draw:name="Shape20" text:anchor-type="paragraph" svg:x="3.2375in" svg:y="3.28681in" svg:width="1.45556in" svg:height="0.20139in" style:rel-width="scale" style:rel-height="scale"><draw:text-box><text:p text:style-name="P148"><text:span text:style-name="T149">Núm. notificación:</text:span></text:p></draw:text-box><svg:title/><svg:desc/></draw:frame></text:span><text:span text:style-name="T150"><draw:frame draw:z-index="251529216" draw:id="id51" draw:style-name="a52" draw:name="Shape21" text:anchor-type="paragraph" svg:x="4.86458in" svg:y="3.28681in" svg:width="2.32361in" svg:height="0.20139in" style:rel-width="scale" style:rel-height="scale"><draw:text-box><text:p text:style-name="P151"><text:span text:style-name="T152">CA/00000110/0001/000070880</text:span></text:p></draw:text-box><svg:title/><svg:desc/></draw:frame></text:span><text:span text:style-name="T153"><draw:frame draw:z-index="251536384" draw:id="id52" draw:style-name="a53" draw:name="Shape22" text:anchor-type="paragraph" svg:x="3.58194in" svg:y="3.82708in" svg:width="1.09306in" svg:height="0.18472in" style:rel-width="scale" style:rel-height="scale"><draw:text-box><text:p text:style-name="P154"><text:span text:style-name="T155">NOTIFICACIÓN</text:span></text:p></draw:text-box><svg:title/><svg:desc/></draw:frame></text:span><text:span text:style-name="T156"><draw:frame draw:z-index="251537408" draw:id="id53" draw:style-name="a54" draw:name="Shape23" text:anchor-type="paragraph" svg:x="1.27986in" svg:y="4.17847in" svg:width="5.90972in" svg:height="0.18472in" style:rel-width="scale" style:rel-height="scale"><draw:text-box><text:p text:style-name="P157"><text:span text:style-name="T158">Por medio del presente escrito le comunico que el/la Sr./Sra. Consejero/a ha dictado la<text:s/></text:span></text:p></draw:text-box><svg:title/><svg:desc/></draw:frame></text:span><text:span text:style-name="T159"><draw:frame draw:z-index="251543552" draw:id="id54" draw:style-name="a55" draw:name="Shape24" text:anchor-type="paragraph" svg:x="0.7875in" svg:y="4.35417in" svg:width="0.65278in" svg:height="0.18472in" style:rel-width="scale" style:rel-height="scale"><draw:text-box><text:p text:style-name="P160"><text:span text:style-name="T161">siguiente:</text:span></text:p></draw:text-box><svg:title/><svg:desc/></draw:frame></text:span><text:span text:style-name="T162"><draw:frame draw:z-index="251547648" draw:id="id55" draw:style-name="a56" draw:name="Shape25" text:anchor-type="paragraph" svg:x="2.46528in" svg:y="4.70556in" svg:width="3.33264in" svg:height="0.18472in" style:rel-width="scale" style:rel-height="scale"><draw:text-box><text:p text:style-name="P163"><text:span text:style-name="T164">RESOLUCIÓN 2023/13110 de fecha 27/12/2023</text:span></text:p></draw:text-box><svg:title/><svg:desc/></draw:frame></text:span><text:span text:style-name="T165"><draw:frame draw:z-index="251555840" draw:id="id56" draw:style-name="a57" draw:name="Shape26" text:anchor-type="paragraph" svg:x="1.27986in" svg:y="5.05694in" svg:width="4.21458in" svg:height="0.18472in" style:rel-width="scale" style:rel-height="scale"><draw:text-box><text:p text:style-name="P166"><text:span text:style-name="T167">Visto el expediente referenciado y atendiendo a los siguientes:</text:span></text:p></draw:text-box><svg:title/><svg:desc/></draw:frame></text:span><text:span text:style-name="T168"><draw:frame draw:z-index="251560960" draw:id="id57" draw:style-name="a58" draw:name="Shape27" text:anchor-type="paragraph" svg:x="0.7875in" svg:y="5.40833in" svg:width="0.00208in" svg:height="0.19583in" style:rel-width="scale" style:rel-height="scale"><draw:text-box/><svg:title/><svg:desc/></draw:frame></text:span><text:span text:style-name="T169"><draw:frame draw:z-index="251564032" draw:id="id58" draw:style-name="a59" draw:name="Shape28" text:anchor-type="paragraph" svg:x="3.50972in" svg:y="5.75972in" svg:width="1.24236in" svg:height="0.18472in" style:rel-width="scale" style:rel-height="scale"><draw:text-box><text:p text:style-name="P170"><text:span text:style-name="T171">ANTECEDENTES</text:span></text:p></draw:text-box><svg:title/><svg:desc/></draw:frame></text:span><text:span text:style-name="T172"><draw:frame draw:z-index="251569152" draw:id="id59" draw:style-name="a60" draw:name="Shape29" text:anchor-type="paragraph" svg:x="1.27917in" svg:y="6.11111in" svg:width="5.95347in" svg:height="0.18472in" style:rel-width="scale" style:rel-height="scale"><draw:text-box><text:p text:style-name="P173"><text:span text:style-name="T174">Primero.-<text:s/></text:span><text:span text:style-name="T175">El 10 de enero de 1992 la Dirección General de Transportes del Gobierno de<text:s/></text:span></text:p></draw:text-box><svg:title/><svg:desc/></draw:frame></text:span><draw:custom-shape svg:x="0in" svg:y="6.25in" svg:width="8.33264in" svg:height="6.25in" draw:z-index="251876352" draw:id="id60" draw:style-name="a61" draw:name="Shape3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76"><draw:frame draw:z-index="251573248" draw:id="id61" draw:style-name="a62" draw:name="Shape31" text:anchor-type="paragraph" svg:x="0.7875in" svg:y="6.28681in" svg:width="6.62361in" svg:height="0.18472in" style:rel-width="scale" style:rel-height="scale"><draw:text-box><text:p text:style-name="P177"><text:span text:style-name="T178">Canarias, adjudica las concesiones nº V-019-2365/40; V-018/1863/40 y concesión del servicio de<text:s/></text:span></text:p></draw:text-box><svg:title/><svg:desc/></draw:frame></text:span></text:p>
      <text:soft-page-break/>
      <text:p text:style-name="P179"><text:span text:style-name="T180"><draw:frame draw:z-index="251764736" draw:id="id62" draw:style-name="a63" draw:name="Shape123" text:anchor-type="paragraph" svg:x="7.06389in" svg:y="5.52014in" svg:width="0.46111in" svg:height="0.18472in" style:rel-width="scale" style:rel-height="scale"><draw:text-box><text:p text:style-name="P181"><text:span text:style-name="T182">bonos<text:s/></text:span></text:p></draw:text-box><svg:title/><svg:desc/></draw:frame></text:span><text:span text:style-name="T183"><draw:frame draw:z-index="251807744" draw:id="id63" draw:style-name="a64" draw:name="Shape134" text:anchor-type="paragraph" svg:x="0.7875in" svg:y="7.27708in" svg:width="6.63056in" svg:height="0.18472in" style:rel-width="scale" style:rel-height="scale"><draw:text-box><text:p text:style-name="P184"><text:span text:style-name="T185">la que se amplía el plazo de concesión y utilización del denominado “Bono especial damnificados<text:s/></text:span></text:p></draw:text-box><svg:title/><svg:desc/></draw:frame></text:span><text:span text:style-name="T186"><draw:frame draw:z-index="251803648" draw:id="id64" draw:style-name="a65" draw:name="Shape133" text:anchor-type="paragraph" svg:x="0.7875in" svg:y="7.10139in" svg:width="6.51806in" svg:height="0.18472in" style:rel-width="scale" style:rel-height="scale"><draw:text-box><text:p text:style-name="P187"><text:span text:style-name="T188">11 de abril de 2022 y<text:s/></text:span><text:span text:style-name="T189">posteriormente por la núm. 2022/9365 de fecha 5 de octubre de 2022, por<text:s/></text:span></text:p></draw:text-box><svg:title/><svg:desc/></draw:frame></text:span><text:span text:style-name="T190"><draw:frame draw:z-index="251796480" draw:id="id65" draw:style-name="a66" draw:name="Shape132" text:anchor-type="paragraph" svg:x="0.7875in" svg:y="6.92569in" svg:width="6.61389in" svg:height="0.18472in" style:rel-width="scale" style:rel-height="scale"><draw:text-box><text:p text:style-name="P191"><text:span text:style-name="T192">Hacienda, Recursos Humanos, Aguas, Transporte, Industria y Energía, núm. 2022/3180 de fecha<text:s/></text:span></text:p></draw:text-box><svg:title/><svg:desc/></draw:frame></text:span><text:span text:style-name="T193"><draw:frame draw:z-index="251795456" draw:id="id66" draw:style-name="a67" draw:name="Shape131" text:anchor-type="paragraph" svg:x="0.7875in" svg:y="6.75in" svg:width="6.64097in" svg:height="0.18472in" style:rel-width="scale" style:rel-height="scale"><draw:text-box><text:p text:style-name="P194"><text:span text:style-name="T195">damnificados por el volcán, mediante las resoluciones del Miembro Corporativo titula</text:span><text:span text:style-name="T196">r del Área de<text:s/></text:span></text:p></draw:text-box><svg:title/><svg:desc/></draw:frame></text:span><text:span text:style-name="T197"><draw:frame draw:z-index="251789312" draw:id="id67" draw:style-name="a68" draw:name="Shape130" text:anchor-type="paragraph" svg:x="0.7875in" svg:y="6.57431in" svg:width="5.97917in" svg:height="0.18472in" style:rel-width="scale" style:rel-height="scale"><draw:text-box><text:p text:style-name="P198"><text:span text:style-name="T199">Atendiendo a que se han realizado dos ampliaciones del periodo de aplicación del bono<text:s/></text:span></text:p></draw:text-box><svg:title/><svg:desc/></draw:frame></text:span><text:span text:style-name="T200"><draw:frame draw:z-index="251787264" draw:id="id68" draw:style-name="a69" draw:name="Shape129" text:anchor-type="paragraph" svg:x="0.7875in" svg:y="6.39861in" svg:width="2.11806in" svg:height="0.18472in" style:rel-width="scale" style:rel-height="scale"><draw:text-box><text:p text:style-name="P201"><text:span text:style-name="T202">fomento del transporte regular.<text:s/></text:span></text:p></draw:text-box><svg:title/><svg:desc/></draw:frame></text:span><draw:custom-shape svg:x="0in" svg:y="6.25in" svg:width="8.33264in" svg:height="6.25in" draw:z-index="251877376" draw:id="id69" draw:style-name="a70" draw:name="Shape12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03"><draw:frame draw:z-index="251782144" draw:id="id70" draw:style-name="a71" draw:name="Shape127" text:anchor-type="paragraph" svg:x="0.7875in" svg:y="6.22292in" svg:width="6.28611in" svg:height="0.18472in" style:rel-width="scale" style:rel-height="scale"><draw:text-box><text:p text:style-name="P204"><text:span text:style-name="T205">aplicando el régimen general de pagos aprobada para el resto de políticas de bonificación al<text:s/></text:span></text:p></draw:text-box><svg:title/><svg:desc/></draw:frame></text:span><text:span text:style-name="T206"><draw:frame draw:z-index="251777024" draw:id="id71" draw:style-name="a72" draw:name="Shape126" text:anchor-type="paragraph" svg:x="0.7875in" svg:y="6.04722in" svg:width="6.45972in" svg:height="0.18472in" style:rel-width="scale" style:rel-height="scale"><draw:text-box><text:p text:style-name="P207"><text:span text:style-name="T208">en su apartado segundo, que la compensación de las bonificaciones practicadas, se realizaran<text:s/></text:span></text:p></draw:text-box><svg:title/><svg:desc/></draw:frame></text:span><text:span text:style-name="T209"><draw:frame draw:z-index="251773952" draw:id="id72" draw:style-name="a73" draw:name="Shape125" text:anchor-type="paragraph" svg:x="0.7875in" svg:y="5.87153in" svg:width="6.52083in" svg:height="0.18472in" style:rel-width="scale" style:rel-height="scale"><draw:text-box><text:p text:style-name="P210"><text:span text:style-name="T211">no personalizado, denominado “Bono especial damnificados volcán de la Palma”, especificando<text:s/></text:span></text:p></draw:text-box><svg:title/><svg:desc/></draw:frame></text:span><text:span text:style-name="T212"><draw:frame draw:z-index="251770880" draw:id="id73" draw:style-name="a74" draw:name="Shape124" text:anchor-type="paragraph" svg:x="0.7875in" svg:y="5.69583in" svg:width="6.65in" svg:height="0.18472in" style:rel-width="scale" style:rel-height="scale"><draw:text-box><text:p text:style-name="P213"><text:span text:style-name="T214">destinados al fomento de la movilidad en el sentido de establec</text:span><text:span text:style-name="T215">er un nuevo tipo de bono especial,<text:s/></text:span></text:p></draw:text-box><svg:title/><svg:desc/></draw:frame></text:span><text:span text:style-name="T216"><draw:frame draw:z-index="251811840" draw:id="id74" draw:style-name="a75" draw:name="Shape135" text:anchor-type="paragraph" svg:x="0.7875in" svg:y="7.45278in" svg:width="6.42431in" svg:height="0.18472in" style:rel-width="scale" style:rel-height="scale"><draw:text-box><text:p text:style-name="P217"><text:span text:style-name="T218">volcán de la Palma”, por otro periodo de seis meses, finalizando el pasado 18 de abril de 2023.</text:span></text:p></draw:text-box><svg:title/><svg:desc/></draw:frame></text:span><text:span text:style-name="T219"><draw:frame draw:z-index="251763712" draw:id="id75" draw:style-name="a76" draw:name="Shape122" text:anchor-type="paragraph" svg:x="6.77569in" svg:y="5.52014in" svg:width="0.21458in" svg:height="0.18472in" style:rel-width="scale" style:rel-height="scale"><draw:text-box><text:p text:style-name="P220"><text:span text:style-name="T221">de<text:s/></text:span></text:p></draw:text-box><svg:title/><svg:desc/></draw:frame></text:span><text:span text:style-name="T222"><draw:frame draw:z-index="251758592" draw:id="id76" draw:style-name="a77" draw:name="Shape121" text:anchor-type="paragraph" svg:x="5.97014in" svg:y="5.52014in" svg:width="0.73403in" svg:height="0.18472in" style:rel-width="scale" style:rel-height="scale"><draw:text-box><text:p text:style-name="P223"><text:span text:style-name="T224">concesión<text:s/></text:span></text:p></draw:text-box><svg:title/><svg:desc/></draw:frame></text:span><text:span text:style-name="T225"><draw:frame draw:z-index="251752448" draw:id="id77" draw:style-name="a78" draw:name="Shape120" text:anchor-type="paragraph" svg:x="5.73333in" svg:y="5.52014in" svg:width="0.16319in" svg:height="0.18472in" style:rel-width="scale" style:rel-height="scale"><draw:text-box><text:p text:style-name="P226"><text:span text:style-name="T227">la<text:s/></text:span></text:p></draw:text-box><svg:title/><svg:desc/></draw:frame></text:span><text:span text:style-name="T228"><draw:frame draw:z-index="251749376" draw:id="id78" draw:style-name="a79" draw:name="Shape119" text:anchor-type="paragraph" svg:x="5.30903in" svg:y="5.52014in" svg:width="0.35in" svg:height="0.18472in" style:rel-width="scale" style:rel-height="scale"><draw:text-box><text:p text:style-name="P229"><text:span text:style-name="T230">para<text:s/></text:span></text:p></draw:text-box><svg:title/><svg:desc/></draw:frame></text:span><text:span text:style-name="T231"><draw:frame draw:z-index="251744256" draw:id="id79" draw:style-name="a80" draw:name="Shape118" text:anchor-type="paragraph" svg:x="4.38403in" svg:y="5.52014in" svg:width="0.84931in" svg:height="0.18472in" style:rel-width="scale" style:rel-height="scale"><draw:text-box><text:p text:style-name="P232"><text:span text:style-name="T233">reguladoras<text:s/></text:span></text:p></draw:text-box><svg:title/><svg:desc/></draw:frame></text:span><text:span text:style-name="T234"><draw:frame draw:z-index="251740160" draw:id="id80" draw:style-name="a81" draw:name="Shape117" text:anchor-type="paragraph" svg:x="3.85833in" svg:y="5.52014in" svg:width="0.45139in" svg:height="0.18472in" style:rel-width="scale" style:rel-height="scale"><draw:text-box><text:p text:style-name="P235"><text:span text:style-name="T236">bases<text:s/></text:span></text:p></draw:text-box><svg:title/><svg:desc/></draw:frame></text:span><text:span text:style-name="T237"><draw:frame draw:z-index="251735040" draw:id="id81" draw:style-name="a82" draw:name="Shape116" text:anchor-type="paragraph" svg:x="2.83125in" svg:y="5.52014in" svg:width="0.95278in" svg:height="0.18472in" style:rel-width="scale" style:rel-height="scale"><draw:text-box><text:p text:style-name="P238"><text:span text:style-name="T239">mencionadas<text:s/></text:span></text:p></draw:text-box><svg:title/><svg:desc/></draw:frame></text:span><text:span text:style-name="T240"><draw:frame draw:z-index="251729920" draw:id="id82" draw:style-name="a83" draw:name="Shape115" text:anchor-type="paragraph" svg:x="2.51806in" svg:y="5.52014in" svg:width="0.23958in" svg:height="0.18472in" style:rel-width="scale" style:rel-height="scale"><draw:text-box><text:p text:style-name="P241"><text:span text:style-name="T242">las<text:s/></text:span></text:p></draw:text-box><svg:title/><svg:desc/></draw:frame></text:span><text:span text:style-name="T243"><draw:frame draw:z-index="251727872" draw:id="id83" draw:style-name="a84" draw:name="Shape114" text:anchor-type="paragraph" svg:x="1.55972in" svg:y="5.52014in" svg:width="0.88264in" svg:height="0.18472in" style:rel-width="scale" style:rel-height="scale"><draw:text-box><text:p text:style-name="P244"><text:span text:style-name="T245">puntalmente<text:s/></text:span></text:p></draw:text-box><svg:title/><svg:desc/></draw:frame></text:span><text:span text:style-name="T246"><draw:frame draw:z-index="251723776" draw:id="id84" draw:style-name="a85" draw:name="Shape113" text:anchor-type="paragraph" svg:x="0.7875in" svg:y="5.52014in" svg:width="0.69931in" svg:height="0.18472in" style:rel-width="scale" style:rel-height="scale"><draw:text-box><text:p text:style-name="P247"><text:span text:style-name="T248">modifican<text:s/></text:span></text:p></draw:text-box><svg:title/><svg:desc/></draw:frame></text:span><text:span text:style-name="T249"><draw:frame draw:z-index="251714560" draw:id="id85" draw:style-name="a86" draw:name="Shape112" text:anchor-type="paragraph" svg:x="1.27917in" svg:y="5.34444in" svg:width="5.50417in" svg:height="0.18472in" style:rel-width="scale" style:rel-height="scale"><draw:text-box><text:p text:style-name="P250"><text:span text:style-name="T251">Cuarto.-</text:span><text:span text:style-name="T252"><text:s/>El decreto núm. 2021/8382, de fecha 18 de octubre de 2021, por el que<text:s/></text:span></text:p></draw:text-box><svg:title/><svg:desc/></draw:frame></text:span><text:span text:style-name="T253"><draw:frame draw:z-index="251835392" draw:id="id86" draw:style-name="a87" draw:name="Shape146" text:anchor-type="paragraph" svg:x="0.7875in" svg:y="9.73681in" svg:width="6.59653in" svg:height="0.18472in" style:rel-width="scale" style:rel-height="scale"><draw:text-box><text:p text:style-name="P254"><text:span text:style-name="T255">transporte de usuarios titulares de tarjetas bonificadas ( Bono Residente Canario en sus distintas<text:s/></text:span></text:p></draw:text-box><svg:title/><svg:desc/></draw:frame></text:span><text:span text:style-name="T256"><draw:connector draw:type="line" svg:x1="0.48819in" svg:y1="11.33194in" svg:x2="7.68264in" svg:y2="11.33264in" draw:z-index="251465728" draw:id="id87" draw:style-name="a88" draw:name="Shape157" text:anchor-type="paragraph"><svg:title/><svg:desc/></draw:connector></text:span><text:span text:style-name="T257"><draw:frame draw:z-index="251470848" draw:id="id88" draw:style-name="a89" draw:name="Shape156" text:anchor-type="paragraph" svg:x="1.45347in" svg:y="11.22431in" svg:width="2.71319in" svg:height="0.13472in" style:rel-width="scale" style:rel-height="scale"><draw:text-box><text:p text:style-name="P258"><text:span text:style-name="T259">https://sedeelectronica.cabildodelapalma.es/validacion/</text:span></text:p></draw:text-box><svg:title/><svg:desc/></draw:frame></text:span><text:span text:style-name="T260"><draw:frame draw:z-index="251443200" draw:id="id89" draw:style-name="a90" draw:name="Shape155" text:anchor-type="paragraph" svg:x="1.45347in" svg:y="11.09653in" svg:width="2.96042in" svg:height="0.13472in" style:rel-width="scale" style:rel-height="scale"><draw:text-box><text:p text:style-name="P261"><text:span text:style-name="T262">Código de<text:s/></text:span><text:span text:style-name="T263">verificación electrónica: 14612674621155131244</text:span></text:p></draw:text-box><svg:title/><svg:desc/></draw:frame></text:span><text:span text:style-name="T264"><draw:frame draw:z-index="251438080" draw:id="id90" draw:style-name="a91" draw:name="Shape154" text:anchor-type="paragraph" svg:x="1.45347in" svg:y="10.96875in" svg:width="4.97708in" svg:height="0.13472in" style:rel-width="scale" style:rel-height="scale"><draw:text-box><text:p text:style-name="P265"><text:span text:style-name="T266">Cabildo Insular de La Palma. El registro realizado está amparado en el Artículo 16 de la Ley 39/2015.</text:span></text:p></draw:text-box><svg:title/><svg:desc/></draw:frame></text:span><text:span text:style-name="T267"><draw:connector draw:type="line" svg:x1="7.67847in" svg:y1="10.94583in" svg:x2="7.67917in" svg:y2="11.32986in" draw:z-index="251456512" draw:id="id91" draw:style-name="a92" draw:name="Shape153" text:anchor-type="paragraph"><svg:title/><svg:desc/></draw:connector></text:span><text:span text:style-name="T268"><draw:connector draw:type="line" svg:x1="1.37847in" svg:y1="10.94583in" svg:x2="1.37917in" svg:y2="11.32986in" draw:z-index="251453440" draw:id="id92" draw:style-name="a93" draw:name="Shape152" text:anchor-type="paragraph"><svg:title/><svg:desc/></draw:connector></text:span><text:span text:style-name="T269"><draw:connector draw:type="line" svg:x1="0.49167in" svg:y1="10.94583in" svg:x2="0.49236in" svg:y2="11.32986in" draw:z-index="251449344" draw:id="id93" draw:style-name="a94" draw:name="Shape151" text:anchor-type="paragraph"><svg:title/><svg:desc/></draw:connector></text:span><text:span text:style-name="T270"><draw:connector draw:type="line" svg:x1="0.48819in" svg:y1="10.94236in" svg:x2="7.68264in" svg:y2="10.94306in" draw:z-index="251461632" draw:id="id94" draw:style-name="a95" draw:name="Shape150" text:anchor-type="paragraph"><svg:title/><svg:desc/></draw:connector></text:span><text:span text:style-name="T271"><draw:frame draw:z-index="251433984" draw:id="id95" draw:style-name="a96" draw:name="Shape149" text:anchor-type="paragraph" svg:x="6.57778in" svg:y="10.34167in" svg:width="0.94306in" svg:height="0.20278in" style:rel-width="scale" style:rel-height="scale"><draw:text-box><text:p text:style-name="P272"><text:span text:style-name="T273">Página<text:s/></text:span><text:span text:style-name="T274">2</text:span><text:span text:style-name="T275"><text:s/>de<text:s/></text:span><text:span text:style-name="T276">5</text:span><text:span text:style-name="T277"><text:s/></text:span></text:p></draw:text-box><svg:title/><svg:desc/></draw:frame></text:span><text:span text:style-name="T278"><draw:frame draw:z-index="251839488" draw:id="id96" draw:style-name="a97" draw:name="Shape148" text:anchor-type="paragraph" svg:x="0.7875in" svg:y="10.0875in" svg:width="6.58264in" svg:height="0.18472in" style:rel-width="scale" style:rel-height="scale"><draw:text-box><text:p text:style-name="P279"><text:span text:style-name="T280">de 2023 al concesionario de transporte público regular de viajeros, Transportes Insular La Palma<text:s/></text:span></text:p></draw:text-box><svg:title/><svg:desc/></draw:frame></text:span><text:span text:style-name="T281"><draw:frame draw:z-index="251837440" draw:id="id97" draw:style-name="a98" draw:name="Shape147" text:anchor-type="paragraph" svg:x="0.7875in" svg:y="9.9125in" svg:width="6.52292in" svg:height="0.18472in" style:rel-width="scale" style:rel-height="scale"><draw:text-box><text:p text:style-name="P282"><text:span text:style-name="T283">modalidades y bono estudiante), durante los primeros veinte días del mes del mes de diciembre<text:s/></text:span></text:p></draw:text-box><svg:title/><svg:desc/></draw:frame></text:span><text:span text:style-name="T284"><draw:frame draw:z-index="251712512" draw:id="id98" draw:style-name="a99" draw:name="Shape111" text:anchor-type="paragraph" svg:x="0.7875in" svg:y="4.99306in" svg:width="1.90069in" svg:height="0.18472in" style:rel-width="scale" style:rel-height="scale"><draw:text-box><text:p text:style-name="P285"><text:span text:style-name="T286">fecha 20 de marzo de 2023.</text:span></text:p></draw:text-box><svg:title/><svg:desc/></draw:frame></text:span><text:span text:style-name="T287"><draw:frame draw:z-index="251832320" draw:id="id99" draw:style-name="a100" draw:name="Shape145" text:anchor-type="paragraph" svg:x="0.7875in" svg:y="9.56111in" svg:width="6.27222in" svg:height="0.18472in" style:rel-width="scale" style:rel-height="scale"><draw:text-box><text:p text:style-name="P288"><text:span text:style-name="T289">de subvención consistente e</text:span><text:span text:style-name="T290">n la entrega a cuenta correspondiente a la compensación por el<text:s/></text:span></text:p></draw:text-box><svg:title/><svg:desc/></draw:frame></text:span><text:span text:style-name="T291"><draw:frame draw:z-index="251830272" draw:id="id100" draw:style-name="a101" draw:name="Shape144" text:anchor-type="paragraph" svg:x="1.27917in" svg:y="9.38472in" svg:width="6.0875in" svg:height="0.18472in" style:rel-width="scale" style:rel-height="scale"><draw:text-box><text:p text:style-name="P292"><text:span text:style-name="T293">Sexto.-<text:s/></text:span><text:span text:style-name="T294">El informe jurídico favorable de la jefa de servicio de transportes relativo al abono<text:s/></text:span></text:p></draw:text-box><svg:title/><svg:desc/></draw:frame></text:span><text:span text:style-name="T295"><draw:frame draw:z-index="251828224" draw:id="id101" draw:style-name="a102" draw:name="Shape143" text:anchor-type="paragraph" svg:x="0.7875in" svg:y="9.03403in" svg:width="2.26806in" svg:height="0.18472in" style:rel-width="scale" style:rel-height="scale"><draw:text-box><text:p text:style-name="P296"><text:span text:style-name="T297">2023 al 31 de diciembre de 2023.</text:span></text:p></draw:text-box><svg:title/><svg:desc/></draw:frame></text:span><text:span text:style-name="T298"><draw:frame draw:z-index="251826176" draw:id="id102" draw:style-name="a103" draw:name="Shape142" text:anchor-type="paragraph" svg:x="0.7875in" svg:y="8.85833in" svg:width="6.57986in" svg:height="0.18472in" style:rel-width="scale" style:rel-height="scale"><draw:text-box><text:p text:style-name="P299"><text:span text:style-name="T300">bonos residente canario, excepcionalmente por el period</text:span><text:span text:style-name="T301">o que transcurre desde el 1 de enero de<text:s/></text:span></text:p></draw:text-box><svg:title/><svg:desc/></draw:frame></text:span><text:span text:style-name="T302"><draw:frame draw:z-index="251824128" draw:id="id103" draw:style-name="a104" draw:name="Shape141" text:anchor-type="paragraph" svg:x="1.27917in" svg:y="8.68194in" svg:width="5.93333in" svg:height="0.18472in" style:rel-width="scale" style:rel-height="scale"><draw:text-box><text:p text:style-name="P303"><text:span text:style-name="T304">Modificación que consiste en la bonificación del 100% del precio de las recargas de los<text:s/></text:span></text:p></draw:text-box><svg:title/><svg:desc/></draw:frame></text:span><text:span text:style-name="T305"><draw:frame draw:z-index="251822080" draw:id="id104" draw:style-name="a105" draw:name="Shape140" text:anchor-type="paragraph" svg:x="0.7875in" svg:y="8.50694in" svg:width="5.47639in" svg:height="0.18472in" style:rel-width="scale" style:rel-height="scale"><draw:text-box><text:p text:style-name="P306"><text:span text:style-name="T307">público de transporte regular interurbano de viajeros de 5 de diciembre de 2018.<text:s/></text:span></text:p></draw:text-box><svg:title/><svg:desc/></draw:frame></text:span><text:span text:style-name="T308"><draw:frame draw:z-index="251821056" draw:id="id105" draw:style-name="a106" draw:name="Shape139" text:anchor-type="paragraph" svg:x="0.7875in" svg:y="8.33125in" svg:width="6.69583in" svg:height="0.18472in" style:rel-width="scale" style:rel-height="scale"><draw:text-box><text:p text:style-name="P309"><text:span text:style-name="T310">dentro del acuerdo de modificación del régimen concesional y tarifario de la concesión del servicio<text:s/></text:span></text:p></draw:text-box><svg:title/><svg:desc/></draw:frame></text:span><text:span text:style-name="T311"><draw:frame draw:z-index="251819008" draw:id="id106" draw:style-name="a107" draw:name="Shape138" text:anchor-type="paragraph" svg:x="0.7875in" svg:y="8.15556in" svg:width="6.29514in" svg:height="0.18472in" style:rel-width="scale" style:rel-height="scale"><draw:text-box><text:p text:style-name="P312"><text:span text:style-name="T313">residente canario, recogidos en el apartado 3.3 “Régimen tarifario y tarifa máxima ordinaria”,<text:s/></text:span></text:p></draw:text-box><svg:title/><svg:desc/></draw:frame></text:span><text:span text:style-name="T314"><draw:frame draw:z-index="251816960" draw:id="id107" draw:style-name="a108" draw:name="Shape137" text:anchor-type="paragraph" svg:x="0.7875in" svg:y="7.97986in" svg:width="6.20208in" svg:height="0.18472in" style:rel-width="scale" style:rel-height="scale"><draw:text-box><text:p text:style-name="P315"><text:span text:style-name="T316">fecha 11 de enero donde se recoge la modificación del</text:span><text:span text:style-name="T317"><text:s/>precio de las recargas de los bonos<text:s/></text:span></text:p></draw:text-box><svg:title/><svg:desc/></draw:frame></text:span><text:span text:style-name="T318"><draw:frame draw:z-index="251812864" draw:id="id108" draw:style-name="a109" draw:name="Shape136" text:anchor-type="paragraph" svg:x="1.27917in" svg:y="7.80417in" svg:width="6.17778in" svg:height="0.18472in" style:rel-width="scale" style:rel-height="scale"><draw:text-box><text:p text:style-name="P319"><text:span text:style-name="T320">Quinto.-</text:span><text:span text:style-name="T321"><text:s/>La resolución del Miembro Corporativo Titular de Transportes número 2023/78 de<text:s/></text:span></text:p></draw:text-box><svg:title/><svg:desc/></draw:frame></text:span><text:span text:style-name="T322"><draw:frame draw:z-index="251532288" draw:id="id109" draw:style-name="a110" draw:name="Shape76" text:anchor-type="paragraph" svg:x="5.01597in" svg:y="1.65486in" svg:width="0.98542in" svg:height="0.18472in" style:rel-width="scale" style:rel-height="scale"><draw:text-box><text:p text:style-name="P323"><text:span text:style-name="T324">mencionado,<text:s/></text:span></text:p></draw:text-box><svg:title/><svg:desc/></draw:frame></text:span><text:span text:style-name="T325"><draw:frame draw:z-index="251589632" draw:id="id110" draw:style-name="a111" draw:name="Shape87" text:anchor-type="paragraph" svg:x="0.7875in" svg:y="3.06042in" svg:width="6.46528in" svg:height="0.20764in" style:rel-width="scale" style:rel-height="scale"><draw:text-box><text:p text:style-name="P326"><text:span text:style-name="T327">diciembre de 2018</text:span><text:span text:style-name="T328">. A estos efectos, entre las distintas estadísticas a presentar por la empresa<text:s/></text:span></text:p></draw:text-box><svg:title/><svg:desc/></draw:frame></text:span><text:span text:style-name="T329"><draw:frame draw:z-index="251584512" draw:id="id111" draw:style-name="a112" draw:name="Shape86" text:anchor-type="paragraph" svg:x="0.7875in" svg:y="2.88472in" svg:width="6.46597in" svg:height="0.20764in" style:rel-width="scale" style:rel-height="scale"><draw:text-box><text:p text:style-name="P330"><text:span text:style-name="T331">con el acuerdo adoptado por el Consejo de Gobierno Insular en sesión celebrada el 5 de<text:s/></text:span></text:p></draw:text-box><svg:title/><svg:desc/></draw:frame></text:span><text:span text:style-name="T332"><draw:frame draw:z-index="251581440" draw:id="id112" draw:style-name="a113" draw:name="Shape85" text:anchor-type="paragraph" svg:x="0.7875in" svg:y="2.70972in" svg:width="6.66875in" svg:height="0.20764in" style:rel-width="scale" style:rel-height="scale"><draw:text-box><text:p text:style-name="P333"><text:span text:style-name="T334">entre el importe de las recargas de los usuarios y el realmente consumido, en consonancia<text:s/></text:span></text:p></draw:text-box><svg:title/><svg:desc/></draw:frame></text:span><text:span text:style-name="T335"><draw:frame draw:z-index="251575296" draw:id="id113" draw:style-name="a114" draw:name="Shape84" text:anchor-type="paragraph" svg:x="0.7875in" svg:y="2.53333in" svg:width="6.40694in" svg:height="0.20764in" style:rel-width="scale" style:rel-height="scale"><draw:text-box><text:p text:style-name="P336"><text:span text:style-name="T337">distintos tipos de bonos.<text:s/></text:span><text:span text:style-name="T338">El Cabildo abonará al concesionario el result</text:span><text:span text:style-name="T339">ado de la diferencia<text:s/></text:span></text:p></draw:text-box><svg:title/><svg:desc/></draw:frame></text:span><text:span text:style-name="T340"><draw:frame draw:z-index="251572224" draw:id="id114" draw:style-name="a115" draw:name="Shape83" text:anchor-type="paragraph" svg:x="0.7875in" svg:y="2.35764in" svg:width="6.50417in" svg:height="0.20764in" style:rel-width="scale" style:rel-height="scale"><draw:text-box><text:p text:style-name="P341"><text:span text:style-name="T342">las cantidades a percibir en concepto de compensación por la utilización por los usuarios de los<text:s/></text:span></text:p></draw:text-box><svg:title/><svg:desc/></draw:frame></text:span><text:span text:style-name="T343"><draw:frame draw:z-index="251567104" draw:id="id115" draw:style-name="a116" draw:name="Shape82" text:anchor-type="paragraph" svg:x="0.7875in" svg:y="2.18194in" svg:width="6.69444in" svg:height="0.20764in" style:rel-width="scale" style:rel-height="scale"><draw:text-box><text:p text:style-name="P344"><text:span text:style-name="T345">mes a liquidar, en las que se incluirán los datos reales de consumo necesario para la obtención de<text:s/></text:span></text:p></draw:text-box><svg:title/><svg:desc/></draw:frame></text:span><text:span text:style-name="T346"><draw:frame draw:z-index="251561984" draw:id="id116" draw:style-name="a117" draw:name="Shape81" text:anchor-type="paragraph" svg:x="0.7875in" svg:y="2.00694in" svg:width="6.52708in" svg:height="0.20764in" style:rel-width="scale" style:rel-height="scale"><draw:text-box><text:p text:style-name="P347"><text:span text:style-name="T348">de bonificación se realizaran a mes vencido, tras la presentación por este de las estadísticas del<text:s/></text:span></text:p></draw:text-box><svg:title/><svg:desc/></draw:frame></text:span><text:span text:style-name="T349"><draw:frame draw:z-index="251556864" draw:id="id117" draw:style-name="a118" draw:name="Shape80" text:anchor-type="paragraph" svg:x="0.7875in" svg:y="1.83125in" svg:width="6.5625in" svg:height="0.21111in" style:rel-width="scale" style:rel-height="scale"><draw:text-box><text:p text:style-name="P350"><text:span text:style-name="T351">términos</text:span><text:span text:style-name="T352">: “</text:span><text:span text:style-name="T353">Los pagos a efectuar por el Cabildo Insular al concesionario en concepto de políticas<text:s/></text:span></text:p></draw:text-box><svg:title/><svg:desc/></draw:frame></text:span><text:span text:style-name="T354"><draw:frame draw:z-index="251549696" draw:id="id118" draw:style-name="a119" draw:name="Shape79" text:anchor-type="paragraph" svg:x="6.725in" svg:y="1.65486in" svg:width="0.8in" svg:height="0.18472in" style:rel-width="scale" style:rel-height="scale"><draw:text-box><text:p text:style-name="P355"><text:span text:style-name="T356">siguientes<text:s/></text:span></text:p></draw:text-box><svg:title/><svg:desc/></draw:frame></text:span><text:span text:style-name="T357"><draw:frame draw:z-index="251544576" draw:id="id119" draw:style-name="a120" draw:name="Shape78" text:anchor-type="paragraph" svg:x="6.38125in" svg:y="1.65486in" svg:width="0.26528in" svg:height="0.18472in" style:rel-width="scale" style:rel-height="scale"><draw:text-box><text:p text:style-name="P358"><text:span text:style-name="T359">los<text:s/></text:span></text:p></draw:text-box><svg:title/><svg:desc/></draw:frame></text:span><text:span text:style-name="T360"><draw:frame draw:z-index="251540480" draw:id="id120" draw:style-name="a121" draw:name="Shape77" text:anchor-type="paragraph" svg:x="6.08056in" svg:y="1.65486in" svg:width="0.22292in" svg:height="0.18472in" style:rel-width="scale" style:rel-height="scale"><draw:text-box><text:p text:style-name="P361"><text:span text:style-name="T362">en<text:s/></text:span></text:p></draw:text-box><svg:title/><svg:desc/></draw:frame></text:span><text:span text:style-name="T363"><draw:frame draw:z-index="251594752" draw:id="id121" draw:style-name="a122" draw:name="Shape88" text:anchor-type="paragraph" svg:x="0.7875in" svg:y="3.23611in" svg:width="5.03542in" svg:height="0.21111in" style:rel-width="scale" style:rel-height="scale"><draw:text-box><text:p text:style-name="P364"><text:span text:style-name="T365">concesionaria, se incl</text:span><text:span text:style-name="T366">uirá la hoja 4: Datos consumo real bonos mes ____“</text:span><text:span text:style-name="T367">.</text:span></text:p></draw:text-box><svg:title/><svg:desc/></draw:frame></text:span><text:span text:style-name="T368"><draw:frame draw:z-index="251527168" draw:id="id122" draw:style-name="a123" draw:name="Shape75" text:anchor-type="paragraph" svg:x="3.875in" svg:y="1.65486in" svg:width="1.06111in" svg:height="0.18472in" style:rel-width="scale" style:rel-height="scale"><draw:text-box><text:p text:style-name="P369"><text:span text:style-name="T370">anteriormente<text:s/></text:span></text:p></draw:text-box><svg:title/><svg:desc/></draw:frame></text:span><text:span text:style-name="T371"><draw:frame draw:z-index="251523072" draw:id="id123" draw:style-name="a124" draw:name="Shape74" text:anchor-type="paragraph" svg:x="2.86944in" svg:y="1.65486in" svg:width="0.92986in" svg:height="0.18472in" style:rel-width="scale" style:rel-height="scale"><draw:text-box><text:p text:style-name="P372"><text:span text:style-name="T373">concesional<text:s/></text:span></text:p></draw:text-box><svg:title/><svg:desc/></draw:frame></text:span><text:span text:style-name="T374"><draw:frame draw:z-index="251517952" draw:id="id124" draw:style-name="a125" draw:name="Shape73" text:anchor-type="paragraph" svg:x="1.80486in" svg:y="1.65486in" svg:width="0.98819in" svg:height="0.18472in" style:rel-width="scale" style:rel-height="scale"><draw:text-box><text:p text:style-name="P375"><text:span text:style-name="T376">modificación<text:s/></text:span></text:p></draw:text-box><svg:title/><svg:desc/></draw:frame></text:span><text:span text:style-name="T377"><draw:frame draw:z-index="251515904" draw:id="id125" draw:style-name="a126" draw:name="Shape72" text:anchor-type="paragraph" svg:x="1.50417in" svg:y="1.65486in" svg:width="0.22292in" svg:height="0.18472in" style:rel-width="scale" style:rel-height="scale"><draw:text-box><text:p text:style-name="P378"><text:span text:style-name="T379">de<text:s/></text:span></text:p></draw:text-box><svg:title/><svg:desc/></draw:frame></text:span><text:span text:style-name="T380"><draw:frame draw:z-index="251510784" draw:id="id126" draw:style-name="a127" draw:name="Shape71" text:anchor-type="paragraph" svg:x="0.7875in" svg:y="1.65486in" svg:width="0.63889in" svg:height="0.18472in" style:rel-width="scale" style:rel-height="scale"><draw:text-box><text:p text:style-name="P381"><text:span text:style-name="T382">acuerdo<text:s/></text:span></text:p></draw:text-box><svg:title/><svg:desc/></draw:frame></text:span><text:span text:style-name="T383"><draw:frame draw:z-index="251503616" draw:id="id127" draw:style-name="a128" draw:name="Shape70" text:anchor-type="paragraph" svg:x="0.7875in" svg:y="1.47986in" svg:width="6.36528in" svg:height="0.18472in" style:rel-width="scale" style:rel-height="scale"><draw:text-box><text:p text:style-name="P384"><text:span text:style-name="T385">la modificación puntual del apartado 3.4” Formula de financiación de los servicios” del<text:s/></text:span></text:p></draw:text-box><svg:title/><svg:desc/></draw:frame></text:span><text:span text:style-name="T386"><draw:frame draw:z-index="251497472" draw:id="id128" draw:style-name="a129" draw:name="Shape69" text:anchor-type="paragraph" svg:x="0.7875in" svg:y="1.30417in" svg:width="6.67083in" svg:height="0.18472in" style:rel-width="scale" style:rel-height="scale"><draw:text-box><text:p text:style-name="P387"><text:span text:style-name="T388">Titular del Área de Hacienda, Recursos Humanos, Aguas, Transporte, Industria y Energía,<text:s/></text:span><text:span text:style-name="T389">recoge<text:s/></text:span></text:p></draw:text-box><svg:title/><svg:desc/></draw:frame></text:span><text:span text:style-name="T390"><draw:frame draw:z-index="251491328" draw:id="id129" draw:style-name="a130" draw:name="Shape68" text:anchor-type="paragraph" svg:x="1.27917in" svg:y="1.12847in" svg:width="6.22292in" svg:height="0.18472in" style:rel-width="scale" style:rel-height="scale"><draw:text-box><text:p text:style-name="P391"><text:span text:style-name="T392">Tercero.-</text:span><text:span text:style-name="T393"><text:s/>La resolución 2020/6796 de fecha 2 de octubre de 2020 del Miembro Corporativo<text:s/></text:span></text:p></draw:text-box><svg:title/><svg:desc/></draw:frame></text:span><text:span text:style-name="T394"><draw:frame draw:z-index="251488256" draw:id="id130" draw:style-name="a131" draw:name="Shape67" text:anchor-type="paragraph" svg:x="0.7875in" svg:y="0.77708in" svg:width="3.45625in" svg:height="0.18472in" style:rel-width="scale" style:rel-height="scale"><draw:text-box><text:p text:style-name="P395"><text:span text:style-name="T396">por el operador en el mes inmediatamente anterior.</text:span></text:p></draw:text-box><svg:title/><svg:desc/></draw:frame></text:span><text:span text:style-name="T397"><draw:frame draw:z-index="251483136" draw:id="id131" draw:style-name="a132" draw:name="Shape66" text:anchor-type="paragraph" svg:x="0.7875in" svg:y="0.60139in" svg:width="6.70764in" svg:height="0.18472in" style:rel-width="scale" style:rel-height="scale"><draw:text-box><text:p text:style-name="P398"><text:span text:style-name="T399">por el Serv</text:span><text:span text:style-name="T400">icio de Transportes, la aportación equivalente al 80% de los ingresos directos obtenidos<text:s/></text:span></text:p></draw:text-box><svg:title/><svg:desc/></draw:frame></text:span><text:span text:style-name="T401"><draw:frame draw:z-index="251478016" draw:id="id132" draw:style-name="a133" draw:name="Shape65" text:anchor-type="paragraph" svg:x="0.7875in" svg:y="0.42569in" svg:width="6.70486in" svg:height="0.18472in" style:rel-width="scale" style:rel-height="scale"><draw:text-box><text:p text:style-name="P402"><text:span text:style-name="T403">entrega a cuenta de las compensaciones por precios bonificados, una vez verificada y contrastada<text:s/></text:span></text:p></draw:text-box><svg:title/><svg:desc/></draw:frame></text:span><text:span text:style-name="T404"><draw:frame draw:z-index="251651072" draw:id="id133" draw:style-name="a134" draw:name="Shape99" text:anchor-type="paragraph" svg:x="5.52292in" svg:y="3.93889in" svg:width="0.21458in" svg:height="0.18472in" style:rel-width="scale" style:rel-height="scale"><draw:text-box><text:p text:style-name="P405"><text:span text:style-name="T406">en<text:s/></text:span></text:p></draw:text-box><svg:title/><svg:desc/></draw:frame></text:span><text:span text:style-name="T407"><draw:frame draw:z-index="251706368" draw:id="id134" draw:style-name="a135" draw:name="Shape110" text:anchor-type="paragraph" svg:x="0.7875in" svg:y="4.81736in" svg:width="6.62153in" svg:height="0.18472in" style:rel-width="scale" style:rel-height="scale"><draw:text-box><text:p text:style-name="P408"><text:span text:style-name="T409">marzo de 2023, publicada en el Boletín Oficial de la Provincia de Santa Cruz de Tenerife nº 34 de<text:s/></text:span></text:p></draw:text-box><svg:title/><svg:desc/></draw:frame></text:span><text:span text:style-name="T410"><draw:frame draw:z-index="251700224" draw:id="id135" draw:style-name="a136" draw:name="Shape109" text:anchor-type="paragraph" svg:x="0.7875in" svg:y="4.64167in" svg:width="6.42292in" svg:height="0.18472in" style:rel-width="scale" style:rel-height="scale"><draw:text-box><text:p text:style-name="P411"><text:span text:style-name="T412">2020, modificadas por la Comisión del Pleno de Aguas, Transporte, Industria y Energía el 9 de<text:s/></text:span></text:p></draw:text-box><svg:title/><svg:desc/></draw:frame></text:span><text:span text:style-name="T413"><draw:frame draw:z-index="251696128" draw:id="id136" draw:style-name="a137" draw:name="Shape108" text:anchor-type="paragraph" svg:x="0.7875in" svg:y="4.46597in" svg:width="6.37153in" svg:height="0.18472in" style:rel-width="scale" style:rel-height="scale"><draw:text-box><text:p text:style-name="P414"><text:span text:style-name="T415">en el Boletín Oficial de la Provincia de Santa Cruz de T</text:span><text:span text:style-name="T416">enerife nº 98 de fecha 14 de agosto de<text:s/></text:span></text:p></draw:text-box><svg:title/><svg:desc/></draw:frame></text:span><text:span text:style-name="T417"><draw:frame draw:z-index="251694080" draw:id="id137" draw:style-name="a138" draw:name="Shape107" text:anchor-type="paragraph" svg:x="0.7875in" svg:y="4.29028in" svg:width="6.7in" svg:height="0.18472in" style:rel-width="scale" style:rel-height="scale"><draw:text-box><text:p text:style-name="P418"><text:span text:style-name="T419">Comisión del Pleno de Aguas, Transporte, Industria y Energía el 3 de agosto de 2020 y publicadas<text:s/></text:span></text:p></draw:text-box><svg:title/><svg:desc/></draw:frame></text:span><text:span text:style-name="T420"><draw:frame draw:z-index="251688960" draw:id="id138" draw:style-name="a139" draw:name="Shape106" text:anchor-type="paragraph" svg:x="0.7875in" svg:y="4.11528in" svg:width="6.27639in" svg:height="0.18472in" style:rel-width="scale" style:rel-height="scale"><draw:text-box><text:p text:style-name="P421"><text:span text:style-name="T422">compensación al operador de las bonificaciones practicadas, que han sido aprobadas por la<text:s/></text:span></text:p></draw:text-box><svg:title/><svg:desc/></draw:frame></text:span><text:span text:style-name="T423"><draw:frame draw:z-index="251683840" draw:id="id139" draw:style-name="a140" draw:name="Shape105" text:anchor-type="paragraph" svg:x="7.40417in" svg:y="3.93889in" svg:width="0.12083in" svg:height="0.18472in" style:rel-width="scale" style:rel-height="scale"><draw:text-box><text:p text:style-name="P424"><text:span text:style-name="T425">y<text:s/></text:span></text:p></draw:text-box><svg:title/><svg:desc/></draw:frame></text:span><text:span text:style-name="T426"><draw:frame draw:z-index="251675648" draw:id="id140" draw:style-name="a141" draw:name="Shape104" text:anchor-type="paragraph" svg:x="6.87222in" svg:y="3.93889in" svg:width="0.47361in" svg:height="0.18472in" style:rel-width="scale" style:rel-height="scale"><draw:text-box><text:p text:style-name="P427"><text:span text:style-name="T428">Palma<text:s/></text:span></text:p></draw:text-box><svg:title/><svg:desc/></draw:frame></text:span><text:span text:style-name="T429"><draw:frame draw:z-index="251672576" draw:id="id141" draw:style-name="a142" draw:name="Shape103" text:anchor-type="paragraph" svg:x="6.60417in" svg:y="3.93889in" svg:width="0.21528in" svg:height="0.18472in" style:rel-width="scale" style:rel-height="scale"><draw:text-box><text:p text:style-name="P430"><text:span text:style-name="T431">La</text:span><text:span text:style-name="T432"><text:s/></text:span></text:p></draw:text-box><svg:title/><svg:desc/></draw:frame></text:span><text:span text:style-name="T433"><draw:frame draw:z-index="251669504" draw:id="id142" draw:style-name="a143" draw:name="Shape102" text:anchor-type="paragraph" svg:x="6.33611in" svg:y="3.93889in" svg:width="0.21458in" svg:height="0.18472in" style:rel-width="scale" style:rel-height="scale"><draw:text-box><text:p text:style-name="P434"><text:span text:style-name="T435">de<text:s/></text:span></text:p></draw:text-box><svg:title/><svg:desc/></draw:frame></text:span><text:span text:style-name="T436"><draw:frame draw:z-index="251660288" draw:id="id143" draw:style-name="a144" draw:name="Shape101" text:anchor-type="paragraph" svg:x="6.00833in" svg:y="3.93889in" svg:width="0.27361in" svg:height="0.18472in" style:rel-width="scale" style:rel-height="scale"><draw:text-box><text:p text:style-name="P437"><text:span text:style-name="T438">isla<text:s/></text:span></text:p></draw:text-box><svg:title/><svg:desc/></draw:frame></text:span><text:span text:style-name="T439"><draw:frame draw:z-index="251656192" draw:id="id144" draw:style-name="a145" draw:name="Shape100" text:anchor-type="paragraph" svg:x="5.79167in" svg:y="3.93889in" svg:width="0.16319in" svg:height="0.18472in" style:rel-width="scale" style:rel-height="scale"><draw:text-box><text:p text:style-name="P440"><text:span text:style-name="T441">la<text:s/></text:span></text:p></draw:text-box><svg:title/><svg:desc/></draw:frame></text:span><draw:custom-shape svg:x="0in" svg:y="0in" svg:width="8.33264in" svg:height="6.25in" draw:z-index="251878400" draw:id="id145" draw:style-name="a146" draw:name="Shape6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42"><draw:frame draw:z-index="251648000" draw:id="id146" draw:style-name="a147" draw:name="Shape98" text:anchor-type="paragraph" svg:x="4.81319in" svg:y="3.93889in" svg:width="0.65139in" svg:height="0.18472in" style:rel-width="scale" style:rel-height="scale"><draw:text-box><text:p text:style-name="P443"><text:span text:style-name="T444">carretera<text:s/></text:span></text:p></draw:text-box><svg:title/><svg:desc/></draw:frame></text:span><text:span text:style-name="T445"><draw:frame draw:z-index="251640832" draw:id="id147" draw:style-name="a148" draw:name="Shape97" text:anchor-type="paragraph" svg:x="4.49375in" svg:y="3.93889in" svg:width="0.26528in" svg:height="0.18472in" style:rel-width="scale" style:rel-height="scale"><draw:text-box><text:p text:style-name="P446"><text:span text:style-name="T447">por<text:s/></text:span></text:p></draw:text-box><svg:title/><svg:desc/></draw:frame></text:span><text:span text:style-name="T448"><draw:frame draw:z-index="251636736" draw:id="id148" draw:style-name="a149" draw:name="Shape96" text:anchor-type="paragraph" svg:x="3.86944in" svg:y="3.93889in" svg:width="0.56944in" svg:height="0.18472in" style:rel-width="scale" style:rel-height="scale"><draw:text-box><text:p text:style-name="P449"><text:span text:style-name="T450">viajeros<text:s/></text:span></text:p></draw:text-box><svg:title/><svg:desc/></draw:frame></text:span><text:span text:style-name="T451"><draw:frame draw:z-index="251629568" draw:id="id149" draw:style-name="a150" draw:name="Shape95" text:anchor-type="paragraph" svg:x="3.60139in" svg:y="3.93889in" svg:width="0.21458in" svg:height="0.18472in" style:rel-width="scale" style:rel-height="scale"><draw:text-box><text:p text:style-name="P452"><text:span text:style-name="T453">de<text:s/></text:span></text:p></draw:text-box><svg:title/><svg:desc/></draw:frame></text:span><text:span text:style-name="T454"><draw:frame draw:z-index="251627520" draw:id="id150" draw:style-name="a151" draw:name="Shape94" text:anchor-type="paragraph" svg:x="2.72986in" svg:y="3.93889in" svg:width="0.81667in" svg:height="0.18472in" style:rel-width="scale" style:rel-height="scale"><draw:text-box><text:p text:style-name="P455"><text:span text:style-name="T456">interurbano<text:s/></text:span></text:p></draw:text-box><svg:title/><svg:desc/></draw:frame></text:span><text:span text:style-name="T457"><draw:frame draw:z-index="251623424" draw:id="id151" draw:style-name="a152" draw:name="Shape93" text:anchor-type="paragraph" svg:x="2.15625in" svg:y="3.93889in" svg:width="0.51875in" svg:height="0.18472in" style:rel-width="scale" style:rel-height="scale"><draw:text-box><text:p text:style-name="P458"><text:span text:style-name="T459">regular<text:s/></text:span></text:p></draw:text-box><svg:title/><svg:desc/></draw:frame></text:span><text:span text:style-name="T460"><draw:frame draw:z-index="251616256" draw:id="id152" draw:style-name="a153" draw:name="Shape92" text:anchor-type="paragraph" svg:x="1.57361in" svg:y="3.93889in" svg:width="0.52986in" svg:height="0.18472in" style:rel-width="scale" style:rel-height="scale"><draw:text-box><text:p text:style-name="P461"><text:span text:style-name="T462">público<text:s/></text:span></text:p></draw:text-box><svg:title/><svg:desc/></draw:frame></text:span><text:span text:style-name="T463"><draw:frame draw:z-index="251613184" draw:id="id153" draw:style-name="a154" draw:name="Shape91" text:anchor-type="paragraph" svg:x="0.7875in" svg:y="3.93889in" svg:width="0.73264in" svg:height="0.18472in" style:rel-width="scale" style:rel-height="scale"><draw:text-box><text:p text:style-name="P464"><text:span text:style-name="T465">transporte<text:s/></text:span></text:p></draw:text-box><svg:title/><svg:desc/></draw:frame></text:span><text:span text:style-name="T466"><draw:frame draw:z-index="251608064" draw:id="id154" draw:style-name="a155" draw:name="Shape90" text:anchor-type="paragraph" svg:x="0.7875in" svg:y="3.76319in" svg:width="6.33056in" svg:height="0.18472in" style:rel-width="scale" style:rel-height="scale"><draw:text-box><text:p text:style-name="P467"><text:span text:style-name="T468">para la concesión de bonos destinados al fomento de la movilidad, mediante la utilización del<text:s/></text:span></text:p></draw:text-box><svg:title/><svg:desc/></draw:frame></text:span><text:span text:style-name="T469"><draw:frame draw:z-index="251599872" draw:id="id155" draw:style-name="a156" draw:name="Shape89" text:anchor-type="paragraph" svg:x="1.27917in" svg:y="3.5875in" svg:width="5.94375in" svg:height="0.18472in" style:rel-width="scale" style:rel-height="scale"><draw:text-box><text:p text:style-name="P470"><text:span text:style-name="T471">Asimismo, será de aplicación el régimen jurídico determinado en las bases reguladoras<text:s/></text:span></text:p></draw:text-box><svg:title/><svg:desc/></draw:frame></text:span></text:p>
      <text:soft-page-break/>
      <text:p text:style-name="P472"><text:span text:style-name="T473"><draw:frame draw:z-index="251724800" draw:id="id156" draw:style-name="a157" draw:name="Shape209" text:anchor-type="paragraph" svg:x="3.17778in" svg:y="7.45278in" svg:width="0.70556in" svg:height="0.18472in" style:rel-width="scale" style:rel-height="scale"><draw:text-box><text:p text:style-name="P474"><text:span text:style-name="T475">diciembre<text:s/></text:span></text:p></draw:text-box><svg:title/><svg:desc/></draw:frame></text:span><text:span text:style-name="T476"><draw:frame draw:z-index="251771904" draw:id="id157" draw:style-name="a158" draw:name="Shape219" text:anchor-type="paragraph" svg:x="0.7875in" svg:y="7.80417in" svg:width="0.56806in" svg:height="0.18472in" style:rel-width="scale" style:rel-height="scale"><draw:text-box><text:p text:style-name="P477"><text:span text:style-name="T478">viajeros.</text:span></text:p></draw:text-box><svg:title/><svg:desc/></draw:frame></text:span><text:span text:style-name="T479"><draw:frame draw:z-index="251767808" draw:id="id158" draw:style-name="a159" draw:name="Shape218" text:anchor-type="paragraph" svg:x="0.7875in" svg:y="7.62847in" svg:width="6.45278in" svg:height="0.18472in" style:rel-width="scale" style:rel-height="scale"><draw:text-box><text:p text:style-name="P480"><text:span text:style-name="T481">concesional y tarifario de la concesión del servicio público de transporte regular interurbano de<text:s/></text:span></text:p></draw:text-box><svg:title/><svg:desc/></draw:frame></text:span><text:span text:style-name="T482"><draw:frame draw:z-index="251762688" draw:id="id159" draw:style-name="a160" draw:name="Shape217" text:anchor-type="paragraph" svg:x="6.92847in" svg:y="7.45278in" svg:width="0.59514in" svg:height="0.18472in" style:rel-width="scale" style:rel-height="scale"><draw:text-box><text:p text:style-name="P483"><text:span text:style-name="T484">régimen<text:s/></text:span></text:p></draw:text-box><svg:title/><svg:desc/></draw:frame></text:span><text:span text:style-name="T485"><draw:frame draw:z-index="251757568" draw:id="id160" draw:style-name="a161" draw:name="Shape216" text:anchor-type="paragraph" svg:x="6.62569in" svg:y="7.45278in" svg:width="0.24792in" svg:height="0.18472in" style:rel-width="scale" style:rel-height="scale"><draw:text-box><text:p text:style-name="P486"><text:span text:style-name="T487">del<text:s/></text:span></text:p></draw:text-box><svg:title/><svg:desc/></draw:frame></text:span><text:span text:style-name="T488"><draw:frame draw:z-index="251754496" draw:id="id161" draw:style-name="a162" draw:name="Shape215" text:anchor-type="paragraph" svg:x="5.67847in" svg:y="7.45278in" svg:width="0.89444in" svg:height="0.18472in" style:rel-width="scale" style:rel-height="scale"><draw:text-box><text:p text:style-name="P489"><text:span text:style-name="T490">modificación<text:s/></text:span></text:p></draw:text-box><svg:title/><svg:desc/></draw:frame></text:span><text:span text:style-name="T491"><draw:frame draw:z-index="251750400" draw:id="id162" draw:style-name="a163" draw:name="Shape214" text:anchor-type="paragraph" svg:x="5.46111in" svg:y="7.45278in" svg:width="0.16319in" svg:height="0.18472in" style:rel-width="scale" style:rel-height="scale"><draw:text-box><text:p text:style-name="P492"><text:span text:style-name="T493">la<text:s/></text:span></text:p></draw:text-box><svg:title/><svg:desc/></draw:frame></text:span><text:span text:style-name="T494"><draw:frame draw:z-index="251746304" draw:id="id163" draw:style-name="a164" draw:name="Shape213" text:anchor-type="paragraph" svg:x="5.27847in" svg:y="7.45278in" svg:width="0.12986in" svg:height="0.18472in" style:rel-width="scale" style:rel-height="scale"><draw:text-box><text:p text:style-name="P495"><text:span text:style-name="T496">a<text:s/></text:span></text:p></draw:text-box><svg:title/><svg:desc/></draw:frame></text:span><text:span text:style-name="T497"><draw:frame draw:z-index="251743232" draw:id="id164" draw:style-name="a165" draw:name="Shape212" text:anchor-type="paragraph" svg:x="4.6875in" svg:y="7.45278in" svg:width="0.52986in" svg:height="0.18472in" style:rel-width="scale" style:rel-height="scale"><draw:text-box><text:p text:style-name="P498"><text:span text:style-name="T499">relativo<text:s/></text:span></text:p></draw:text-box><svg:title/><svg:desc/></draw:frame></text:span><text:span text:style-name="T500"><draw:frame draw:z-index="251739136" draw:id="id165" draw:style-name="a166" draw:name="Shape211" text:anchor-type="paragraph" svg:x="4.20694in" svg:y="7.45278in" svg:width="0.42708in" svg:height="0.18472in" style:rel-width="scale" style:rel-height="scale"><draw:text-box><text:p text:style-name="P501"><text:span text:style-name="T502">2018,<text:s/></text:span></text:p></draw:text-box><svg:title/><svg:desc/></draw:frame></text:span><text:span text:style-name="T503"><draw:frame draw:z-index="251730944" draw:id="id166" draw:style-name="a167" draw:name="Shape210" text:anchor-type="paragraph" svg:x="3.93889in" svg:y="7.45278in" svg:width="0.21458in" svg:height="0.18472in" style:rel-width="scale" style:rel-height="scale"><draw:text-box><text:p text:style-name="P504"><text:span text:style-name="T505">de<text:s/></text:span></text:p></draw:text-box><svg:title/><svg:desc/></draw:frame></text:span><text:span text:style-name="T506"><draw:frame draw:z-index="251774976" draw:id="id167" draw:style-name="a168" draw:name="Shape220" text:anchor-type="paragraph" svg:x="1.27917in" svg:y="8.15556in" svg:width="5.98403in" svg:height="0.18472in" style:rel-width="scale" style:rel-height="scale"><draw:text-box><text:p text:style-name="P507"><text:span text:style-name="T508">Quinto</text:span><text:span text:style-name="T509">. Las bases reguladoras para la concesión de bonos destinados al fomento de la<text:s/></text:span></text:p></draw:text-box><svg:title/><svg:desc/></draw:frame></text:span><text:span text:style-name="T510"><draw:frame draw:z-index="251720704" draw:id="id168" draw:style-name="a169" draw:name="Shape208" text:anchor-type="paragraph" svg:x="2.90972in" svg:y="7.45278in" svg:width="0.21458in" svg:height="0.18472in" style:rel-width="scale" style:rel-height="scale"><draw:text-box><text:p text:style-name="P511"><text:span text:style-name="T512">de<text:s/></text:span></text:p></draw:text-box><svg:title/><svg:desc/></draw:frame></text:span><text:span text:style-name="T513"><draw:frame draw:z-index="251715584" draw:id="id169" draw:style-name="a170" draw:name="Shape207" text:anchor-type="paragraph" svg:x="2.72639in" svg:y="7.45278in" svg:width="0.12986in" svg:height="0.18472in" style:rel-width="scale" style:rel-height="scale"><draw:text-box><text:p text:style-name="P514"><text:span text:style-name="T515">5<text:s/></text:span></text:p></draw:text-box><svg:title/><svg:desc/></draw:frame></text:span><text:span text:style-name="T516"><draw:frame draw:z-index="251713536" draw:id="id170" draw:style-name="a171" draw:name="Shape206" text:anchor-type="paragraph" svg:x="2.41597in" svg:y="7.45278in" svg:width="0.25694in" svg:height="0.18472in" style:rel-width="scale" style:rel-height="scale"><draw:text-box><text:p text:style-name="P517"><text:span text:style-name="T518">día<text:s/></text:span></text:p></draw:text-box><svg:title/><svg:desc/></draw:frame></text:span><text:span text:style-name="T519"><draw:frame draw:z-index="251704320" draw:id="id171" draw:style-name="a172" draw:name="Shape205" text:anchor-type="paragraph" svg:x="2.19861in" svg:y="7.45278in" svg:width="0.16319in" svg:height="0.18472in" style:rel-width="scale" style:rel-height="scale"><draw:text-box><text:p text:style-name="P520"><text:span text:style-name="T521">el<text:s/></text:span></text:p></draw:text-box><svg:title/><svg:desc/></draw:frame></text:span><text:span text:style-name="T522"><draw:frame draw:z-index="251702272" draw:id="id172" draw:style-name="a173" draw:name="Shape204" text:anchor-type="paragraph" svg:x="1.42917in" svg:y="7.45278in" svg:width="0.71528in" svg:height="0.18472in" style:rel-width="scale" style:rel-height="scale"><draw:text-box><text:p text:style-name="P523"><text:span text:style-name="T524">celebrada<text:s/></text:span></text:p></draw:text-box><svg:title/><svg:desc/></draw:frame></text:span><text:span text:style-name="T525"><draw:frame draw:z-index="251699200" draw:id="id173" draw:style-name="a174" draw:name="Shape203" text:anchor-type="paragraph" svg:x="0.7875in" svg:y="7.45278in" svg:width="0.58403in" svg:height="0.18472in" style:rel-width="scale" style:rel-height="scale"><draw:text-box><text:p text:style-name="P526"><text:span text:style-name="T527">Urgente<text:s/></text:span></text:p></draw:text-box><svg:title/><svg:desc/></draw:frame></text:span><text:span text:style-name="T528"><draw:frame draw:z-index="251693056" draw:id="id174" draw:style-name="a175" draw:name="Shape202" text:anchor-type="paragraph" svg:x="1.27917in" svg:y="7.27708in" svg:width="6.09097in" svg:height="0.18472in" style:rel-width="scale" style:rel-height="scale"><draw:text-box><text:p text:style-name="P529"><text:span text:style-name="T530">Cuarto.</text:span><text:span text:style-name="T531"><text:s/>El acuerdo del Consejo de Gobierno Insular adoptado en Sesión Extraordinaria y<text:s/></text:span></text:p></draw:text-box><svg:title/><svg:desc/></draw:frame></text:span><text:span text:style-name="T532"><draw:frame draw:z-index="251687936" draw:id="id175" draw:style-name="a176" draw:name="Shape201" text:anchor-type="paragraph" svg:x="0.7875in" svg:y="6.92569in" svg:width="1.16042in" svg:height="0.18472in" style:rel-width="scale" style:rel-height="scale"><draw:text-box><text:p text:style-name="P533"><text:span text:style-name="T534">indirecto canario.</text:span></text:p></draw:text-box><svg:title/><svg:desc/></draw:frame></text:span><text:span text:style-name="T535"><draw:frame draw:z-index="251680768" draw:id="id176" draw:style-name="a177" draw:name="Shape200" text:anchor-type="paragraph" svg:x="0.7875in" svg:y="6.75in" svg:width="6.61111in" svg:height="0.18472in" style:rel-width="scale" style:rel-height="scale"><draw:text-box><text:p text:style-name="P536"><text:span text:style-name="T537">fiscales del Régimen Económico Fiscal de Canarias, respecto a la exención del impuesto general<text:s/></text:span></text:p></draw:text-box><svg:title/><svg:desc/></draw:frame></text:span><text:span text:style-name="T538"><draw:frame draw:z-index="251813888" draw:id="id177" draw:style-name="a178" draw:name="Shape230" text:anchor-type="paragraph" svg:x="0.7875in" svg:y="10.0875in" svg:width="6.72778in" svg:height="0.18472in" style:rel-width="scale" style:rel-height="scale"><draw:text-box><text:p text:style-name="P539"><text:span text:style-name="T540">Insular adoptado en Sesión Extraordinaria y Urgente</text:span><text:span text:style-name="T541"><text:s/>celebrada el 4 de julio de 2023, que mantiene<text:s/></text:span></text:p></draw:text-box><svg:title/><svg:desc/></draw:frame></text:span><text:span text:style-name="T542"><draw:connector draw:type="line" svg:x1="0.48819in" svg:y1="11.33194in" svg:x2="7.68264in" svg:y2="11.33264in" draw:z-index="251467776" draw:id="id178" draw:style-name="a179" draw:name="Shape239" text:anchor-type="paragraph"><svg:title/><svg:desc/></draw:connector></text:span><text:span text:style-name="T543"><draw:frame draw:z-index="251471872" draw:id="id179" draw:style-name="a180" draw:name="Shape238" text:anchor-type="paragraph" svg:x="1.45347in" svg:y="11.22431in" svg:width="2.71319in" svg:height="0.13472in" style:rel-width="scale" style:rel-height="scale"><draw:text-box><text:p text:style-name="P544"><text:span text:style-name="T545">https://sedeelectronica.cabildodelapalma.es/validacion/</text:span></text:p></draw:text-box><svg:title/><svg:desc/></draw:frame></text:span><text:span text:style-name="T546"><draw:frame draw:z-index="251444224" draw:id="id180" draw:style-name="a181" draw:name="Shape237" text:anchor-type="paragraph" svg:x="1.45347in" svg:y="11.09653in" svg:width="2.96042in" svg:height="0.13472in" style:rel-width="scale" style:rel-height="scale"><draw:text-box><text:p text:style-name="P547"><text:span text:style-name="T548">Código de verificación electrónica: 14612674621155131244</text:span></text:p></draw:text-box><svg:title/><svg:desc/></draw:frame></text:span><text:span text:style-name="T549"><draw:frame draw:z-index="251437056" draw:id="id181" draw:style-name="a182" draw:name="Shape236" text:anchor-type="paragraph" svg:x="1.45347in" svg:y="10.96875in" svg:width="4.97708in" svg:height="0.13472in" style:rel-width="scale" style:rel-height="scale"><draw:text-box><text:p text:style-name="P550"><text:span text:style-name="T551">Cabildo Insular de La Palma. El registro realizado está amparado en el Artículo 16 de</text:span><text:span text:style-name="T552"><text:s/>la Ley 39/2015.</text:span></text:p></draw:text-box><svg:title/><svg:desc/></draw:frame></text:span><text:span text:style-name="T553"><draw:connector draw:type="line" svg:x1="7.67847in" svg:y1="10.94583in" svg:x2="7.67917in" svg:y2="11.32986in" draw:z-index="251457536" draw:id="id182" draw:style-name="a183" draw:name="Shape235" text:anchor-type="paragraph"><svg:title/><svg:desc/></draw:connector></text:span><text:span text:style-name="T554"><draw:connector draw:type="line" svg:x1="1.37847in" svg:y1="10.94583in" svg:x2="1.37917in" svg:y2="11.32986in" draw:z-index="251451392" draw:id="id183" draw:style-name="a184" draw:name="Shape234" text:anchor-type="paragraph"><svg:title/><svg:desc/></draw:connector></text:span><text:span text:style-name="T555"><draw:connector draw:type="line" svg:x1="0.49167in" svg:y1="10.94583in" svg:x2="0.49236in" svg:y2="11.32986in" draw:z-index="251447296" draw:id="id184" draw:style-name="a185" draw:name="Shape233" text:anchor-type="paragraph"><svg:title/><svg:desc/></draw:connector></text:span><text:span text:style-name="T556"><draw:connector draw:type="line" svg:x1="0.48819in" svg:y1="10.94236in" svg:x2="7.68264in" svg:y2="10.94306in" draw:z-index="251462656" draw:id="id185" draw:style-name="a186" draw:name="Shape232" text:anchor-type="paragraph"><svg:title/><svg:desc/></draw:connector></text:span><text:span text:style-name="T557"><draw:frame draw:z-index="251430912" draw:id="id186" draw:style-name="a187" draw:name="Shape231" text:anchor-type="paragraph" svg:x="6.57778in" svg:y="10.34167in" svg:width="0.94306in" svg:height="0.20278in" style:rel-width="scale" style:rel-height="scale"><draw:text-box><text:p text:style-name="P558"><text:span text:style-name="T559">Página<text:s/></text:span><text:span text:style-name="T560">3</text:span><text:span text:style-name="T561"><text:s/>de<text:s/></text:span><text:span text:style-name="T562">5</text:span><text:span text:style-name="T563"><text:s/></text:span></text:p></draw:text-box><svg:title/><svg:desc/></draw:frame></text:span><text:span text:style-name="T564"><draw:frame draw:z-index="251676672" draw:id="id187" draw:style-name="a188" draw:name="Shape199" text:anchor-type="paragraph" svg:x="1.27917in" svg:y="6.57431in" svg:width="5.82639in" svg:height="0.18472in" style:rel-width="scale" style:rel-height="scale"><draw:text-box><text:p text:style-name="P565"><text:span text:style-name="T566">Tercero</text:span><text:span text:style-name="T567">. El art. 22.2 de la ley 20/1991, de 7 de junio, de modificación de los aspectos<text:s/></text:span></text:p></draw:text-box><svg:title/><svg:desc/></draw:frame></text:span><text:span text:style-name="T568"><draw:frame draw:z-index="251810816" draw:id="id188" draw:style-name="a189" draw:name="Shape229" text:anchor-type="paragraph" svg:x="0.7875in" svg:y="9.9125in" svg:width="6.67778in" svg:height="0.18472in" style:rel-width="scale" style:rel-height="scale"><draw:text-box><text:p text:style-name="P569"><text:span text:style-name="T570">Obras Públicas, Servicios y Transportes, de conformidad con el Acuerdo del Consejo de Gobierno<text:s/></text:span></text:p></draw:text-box><svg:title/><svg:desc/></draw:frame></text:span><text:span text:style-name="T571"><draw:frame draw:z-index="251806720" draw:id="id189" draw:style-name="a190" draw:name="Shape228" text:anchor-type="paragraph" svg:x="0.7875in" svg:y="9.73681in" svg:width="6.04931in" svg:height="0.18472in" style:rel-width="scale" style:rel-height="scale"><draw:text-box><text:p text:style-name="P572"><text:span text:style-name="T573">Sexto</text:span><text:span text:style-name="T574">. La competencia orgánica corresponde al Miembro Corporativo Titular del Área de<text:s/></text:span></text:p></draw:text-box><svg:title/><svg:desc/></draw:frame></text:span><text:span text:style-name="T575"><draw:frame draw:z-index="251802624" draw:id="id190" draw:style-name="a191" draw:name="Shape227" text:anchor-type="paragraph" svg:x="0.7875in" svg:y="9.38472in" svg:width="3.09514in" svg:height="0.18472in" style:rel-width="scale" style:rel-height="scale"><draw:text-box><text:p text:style-name="P576"><text:span text:style-name="T577">Tenerife nº 34 de fecha 20 de marzo de 2023.</text:span></text:p></draw:text-box><svg:title/><svg:desc/></draw:frame></text:span><text:span text:style-name="T578"><draw:frame draw:z-index="251799552" draw:id="id191" draw:style-name="a192" draw:name="Shape226" text:anchor-type="paragraph" svg:x="0.7875in" svg:y="9.20972in" svg:width="6.50486in" svg:height="0.18472in" style:rel-width="scale" style:rel-height="scale"><draw:text-box><text:p text:style-name="P579"><text:span text:style-name="T580">Energía el 9 de marzo de 2023, publicada en el Boletín Oficial de la Provincia de Santa Cruz de<text:s/></text:span></text:p></draw:text-box><svg:title/><svg:desc/></draw:frame></text:span><text:span text:style-name="T581"><draw:frame draw:z-index="251793408" draw:id="id192" draw:style-name="a193" draw:name="Shape225" text:anchor-type="paragraph" svg:x="0.7875in" svg:y="9.03403in" svg:width="6.40347in" svg:height="0.18472in" style:rel-width="scale" style:rel-height="scale"><draw:text-box><text:p text:style-name="P582"><text:span text:style-name="T583">14 de agosto de 2020, m</text:span><text:span text:style-name="T584">odificada por la Comisión del Pleno de Aguas, Transporte, Industria y<text:s/></text:span></text:p></draw:text-box><svg:title/><svg:desc/></draw:frame></text:span><text:span text:style-name="T585"><draw:frame draw:z-index="251792384" draw:id="id193" draw:style-name="a194" draw:name="Shape224" text:anchor-type="paragraph" svg:x="0.7875in" svg:y="8.85833in" svg:width="6.51111in" svg:height="0.18472in" style:rel-width="scale" style:rel-height="scale"><draw:text-box><text:p text:style-name="P586"><text:span text:style-name="T587">2020 y publicadas en el Boletín Oficial de la Provincia de Santa Cruz de Tenerife nº 98 de fecha<text:s/></text:span></text:p></draw:text-box><svg:title/><svg:desc/></draw:frame></text:span><text:span text:style-name="T588"><draw:frame draw:z-index="251785216" draw:id="id194" draw:style-name="a195" draw:name="Shape223" text:anchor-type="paragraph" svg:x="0.7875in" svg:y="8.68194in" svg:width="6.61319in" svg:height="0.18472in" style:rel-width="scale" style:rel-height="scale"><draw:text-box><text:p text:style-name="P589"><text:span text:style-name="T590">aprobadas por la Comisión del Pleno de Aguas, Transporte, Industria y Energía el<text:s/></text:span><text:span text:style-name="T591">3 de agosto de<text:s/></text:span></text:p></draw:text-box><svg:title/><svg:desc/></draw:frame></text:span><text:span text:style-name="T592"><draw:frame draw:z-index="251783168" draw:id="id195" draw:style-name="a196" draw:name="Shape222" text:anchor-type="paragraph" svg:x="0.7875in" svg:y="8.50694in" svg:width="6.48194in" svg:height="0.18472in" style:rel-width="scale" style:rel-height="scale"><draw:text-box><text:p text:style-name="P593"><text:span text:style-name="T594">carretera en la isla de La Palma y compensación al operador de las bonificaciones practicadas,<text:s/></text:span></text:p></draw:text-box><svg:title/><svg:desc/></draw:frame></text:span><text:span text:style-name="T595"><draw:frame draw:z-index="251778048" draw:id="id196" draw:style-name="a197" draw:name="Shape221" text:anchor-type="paragraph" svg:x="0.7875in" svg:y="8.33125in" svg:width="6.14514in" svg:height="0.18472in" style:rel-width="scale" style:rel-height="scale"><draw:text-box><text:p text:style-name="P596"><text:span text:style-name="T597">movilidad, mediante la utilización del transporte público regular interurbano de viajeros por<text:s/></text:span></text:p></draw:text-box><svg:title/><svg:desc/></draw:frame></text:span><text:span text:style-name="T598"><draw:frame draw:z-index="251525120" draw:id="id197" draw:style-name="a198" draw:name="Shape168" text:anchor-type="paragraph" svg:x="5.425in" svg:y="0.60139in" svg:width="0.49375in" svg:height="0.18472in" style:rel-width="scale" style:rel-height="scale"><draw:text-box><text:p text:style-name="P599"><text:span text:style-name="T600">meses<text:s/></text:span></text:p></draw:text-box><svg:title/><svg:desc/></draw:frame></text:span><text:span text:style-name="T601"><draw:frame draw:z-index="251576320" draw:id="id198" draw:style-name="a199" draw:name="Shape178" text:anchor-type="paragraph" svg:x="0.7875in" svg:y="2.00694in" svg:width="6.52292in" svg:height="0.18472in" style:rel-width="scale" style:rel-height="scale"><draw:text-box><text:p text:style-name="P602"><text:span text:style-name="T603">seguridad social, habiendo aportado, asimismo, declaración responsable de no estar incurso en<text:s/></text:span></text:p></draw:text-box><svg:title/><svg:desc/></draw:frame></text:span><text:span text:style-name="T604"><draw:frame draw:z-index="251571200" draw:id="id199" draw:style-name="a200" draw:name="Shape177" text:anchor-type="paragraph" svg:x="1.27986in" svg:y="1.83125in" svg:width="5.79653in" svg:height="0.18472in" style:rel-width="scale" style:rel-height="scale"><draw:text-box><text:p text:style-name="P605"><text:span text:style-name="T606">Octavo.-<text:s/></text:span><text:span text:style-name="T607">El beneficiario se encuentra al corriente en sus obligaciones tributarias y de<text:s/></text:span></text:p></draw:text-box><svg:title/><svg:desc/></draw:frame></text:span><text:span text:style-name="T608"><draw:frame draw:z-index="251566080" draw:id="id200" draw:style-name="a201" draw:name="Shape176" text:anchor-type="paragraph" svg:x="0.7875in" svg:y="1.83125in" svg:width="0.00208in" svg:height="0.19583in" style:rel-width="scale" style:rel-height="scale"><draw:text-box/><svg:title/><svg:desc/></draw:frame></text:span><text:span text:style-name="T609"><draw:frame draw:z-index="251557888" draw:id="id201" draw:style-name="a202" draw:name="Shape175" text:anchor-type="paragraph" svg:x="0.7875in" svg:y="1.47986in" svg:width="6.35764in" svg:height="0.18472in" style:rel-width="scale" style:rel-height="scale"><draw:text-box><text:p text:style-name="P610"><text:span text:style-name="T611">presupuestaria 441/47202, línea 3, ambas del vigente presupuesto<text:s/></text:span><text:span text:style-name="T612">general de la Corporación.</text:span></text:p></draw:text-box><svg:title/><svg:desc/></draw:frame></text:span><text:span text:style-name="T613"><draw:frame draw:z-index="251552768" draw:id="id202" draw:style-name="a203" draw:name="Shape174" text:anchor-type="paragraph" svg:x="0.7875in" svg:y="1.30417in" svg:width="6.33542in" svg:height="0.18472in" style:rel-width="scale" style:rel-height="scale"><draw:text-box><text:p text:style-name="P614"><text:span text:style-name="T615">operación 12023000008793”, aplicación presupuestaria 441/47200, línea 2 y en la aplicación<text:s/></text:span></text:p></draw:text-box><svg:title/><svg:desc/></draw:frame></text:span><text:span text:style-name="T616"><draw:frame draw:z-index="251550720" draw:id="id203" draw:style-name="a204" draw:name="Shape173" text:anchor-type="paragraph" svg:x="1.27917in" svg:y="1.12847in" svg:width="5.83542in" svg:height="0.18472in" style:rel-width="scale" style:rel-height="scale"><draw:text-box><text:p text:style-name="P617"><text:span text:style-name="T618">Séptimo.-<text:s/></text:span><text:span text:style-name="T619">Se ha autorizado y dispuesto crédito adecuado y suficiente en la “ADRC nº<text:s/></text:span></text:p></draw:text-box><svg:title/><svg:desc/></draw:frame></text:span><text:span text:style-name="T620"><draw:frame draw:z-index="251546624" draw:id="id204" draw:style-name="a205" draw:name="Shape172" text:anchor-type="paragraph" svg:x="0.7875in" svg:y="0.77708in" svg:width="5.84444in" svg:height="0.18472in" style:rel-width="scale" style:rel-height="scale"><draw:text-box><text:p text:style-name="P621"><text:span text:style-name="T622">resultando un importe por los primeros<text:s/></text:span><text:span text:style-name="T623">veinte días de diciembre por 258.284,02 euros</text:span><text:span text:style-name="T624">.</text:span></text:p></draw:text-box><svg:title/><svg:desc/></draw:frame></text:span><text:span text:style-name="T625"><draw:frame draw:z-index="251539456" draw:id="id205" draw:style-name="a206" draw:name="Shape171" text:anchor-type="paragraph" svg:x="6.87778in" svg:y="0.60139in" svg:width="0.64167in" svg:height="0.18472in" style:rel-width="scale" style:rel-height="scale"><draw:text-box><text:p text:style-name="P626"><text:span text:style-name="T627">ejercicio,<text:s/></text:span></text:p></draw:text-box><svg:title/><svg:desc/></draw:frame></text:span><text:span text:style-name="T628"><draw:frame draw:z-index="251534336" draw:id="id206" draw:style-name="a207" draw:name="Shape170" text:anchor-type="paragraph" svg:x="6.28264in" svg:y="0.60139in" svg:width="0.53403in" svg:height="0.18472in" style:rel-width="scale" style:rel-height="scale"><draw:text-box><text:p text:style-name="P629"><text:span text:style-name="T630">vigente<text:s/></text:span></text:p></draw:text-box><svg:title/><svg:desc/></draw:frame></text:span><text:span text:style-name="T631"><draw:frame draw:z-index="251531264" draw:id="id207" draw:style-name="a208" draw:name="Shape169" text:anchor-type="paragraph" svg:x="5.97708in" svg:y="0.60139in" svg:width="0.24792in" svg:height="0.18472in" style:rel-width="scale" style:rel-height="scale"><draw:text-box><text:p text:style-name="P632"><text:span text:style-name="T633">del<text:s/></text:span></text:p></draw:text-box><svg:title/><svg:desc/></draw:frame></text:span><text:span text:style-name="T634"><draw:frame draw:z-index="251580416" draw:id="id208" draw:style-name="a209" draw:name="Shape179" text:anchor-type="paragraph" svg:x="0.7875in" svg:y="2.18194in" svg:width="6.525in" svg:height="0.18472in" style:rel-width="scale" style:rel-height="scale"><draw:text-box><text:p text:style-name="P635"><text:span text:style-name="T636">prohibiciones para ser beneficiario de subvención en los términos recogidos en el art. 13.2 de la<text:s/></text:span></text:p></draw:text-box><svg:title/><svg:desc/></draw:frame></text:span><text:span text:style-name="T637"><draw:frame draw:z-index="251520000" draw:id="id209" draw:style-name="a210" draw:name="Shape167" text:anchor-type="paragraph" svg:x="4.72847in" svg:y="0.60139in" svg:width="0.63819in" svg:height="0.18472in" style:rel-width="scale" style:rel-height="scale"><draw:text-box><text:p text:style-name="P638"><text:span text:style-name="T639">primeros<text:s/></text:span></text:p></draw:text-box><svg:title/><svg:desc/></draw:frame></text:span><text:span text:style-name="T640"><draw:frame draw:z-index="251513856" draw:id="id210" draw:style-name="a211" draw:name="Shape166" text:anchor-type="paragraph" svg:x="4.29583in" svg:y="0.60139in" svg:width="0.37708in" svg:height="0.18472in" style:rel-width="scale" style:rel-height="scale"><draw:text-box><text:p text:style-name="P641"><text:span text:style-name="T642">once<text:s/></text:span></text:p></draw:text-box><svg:title/><svg:desc/></draw:frame></text:span><text:span text:style-name="T643"><draw:frame draw:z-index="251507712" draw:id="id211" draw:style-name="a212" draw:name="Shape165" text:anchor-type="paragraph" svg:x="3.99861in" svg:y="0.60139in" svg:width="0.23958in" svg:height="0.18472in" style:rel-width="scale" style:rel-height="scale"><draw:text-box><text:p text:style-name="P644"><text:span text:style-name="T645">los<text:s/></text:span></text:p></draw:text-box><svg:title/><svg:desc/></draw:frame></text:span><text:span text:style-name="T646"><draw:frame draw:z-index="251501568" draw:id="id212" draw:style-name="a213" draw:name="Shape164" text:anchor-type="paragraph" svg:x="3.37778in" svg:y="0.60139in" svg:width="0.55972in" svg:height="0.18472in" style:rel-width="scale" style:rel-height="scale"><draw:text-box><text:p text:style-name="P647"><text:span text:style-name="T648">durante<text:s/></text:span></text:p></draw:text-box><svg:title/><svg:desc/></draw:frame></text:span><text:span text:style-name="T649"><draw:frame draw:z-index="251499520" draw:id="id213" draw:style-name="a214" draw:name="Shape163" text:anchor-type="paragraph" svg:x="2.60486in" svg:y="0.60139in" svg:width="0.71528in" svg:height="0.18472in" style:rel-width="scale" style:rel-height="scale"><draw:text-box><text:p text:style-name="P650"><text:span text:style-name="T651">abonadas<text:s/></text:span></text:p></draw:text-box><svg:title/><svg:desc/></draw:frame></text:span><text:span text:style-name="T652"><draw:frame draw:z-index="251492352" draw:id="id214" draw:style-name="a215" draw:name="Shape162" text:anchor-type="paragraph" svg:x="1.35694in" svg:y="0.60139in" svg:width="1.19167in" svg:height="0.18472in" style:rel-width="scale" style:rel-height="scale"><draw:text-box><text:p text:style-name="P653"><text:span text:style-name="T654">compensaciones<text:s/></text:span></text:p></draw:text-box><svg:title/><svg:desc/></draw:frame></text:span><text:span text:style-name="T655"><draw:frame draw:z-index="251490304" draw:id="id215" draw:style-name="a216" draw:name="Shape161" text:anchor-type="paragraph" svg:x="1.05903in" svg:y="0.60139in" svg:width="0.23958in" svg:height="0.18472in" style:rel-width="scale" style:rel-height="scale"><draw:text-box><text:p text:style-name="P656"><text:span text:style-name="T657">las<text:s/></text:span></text:p></draw:text-box><svg:title/><svg:desc/></draw:frame></text:span><text:span text:style-name="T658"><draw:frame draw:z-index="251482112" draw:id="id216" draw:style-name="a217" draw:name="Shape160" text:anchor-type="paragraph" svg:x="0.7875in" svg:y="0.60139in" svg:width="0.21458in" svg:height="0.18472in" style:rel-width="scale" style:rel-height="scale"><draw:text-box><text:p text:style-name="P659"><text:span text:style-name="T660">de<text:s/></text:span></text:p></draw:text-box><svg:title/><svg:desc/></draw:frame></text:span><text:span text:style-name="T661"><draw:frame draw:z-index="251475968" draw:id="id217" draw:style-name="a218" draw:name="Shape159" text:anchor-type="paragraph" svg:x="0.7875in" svg:y="0.42569in" svg:width="6.67569in" svg:height="0.18472in" style:rel-width="scale" style:rel-height="scale"><draw:text-box><text:p text:style-name="P662"><text:span text:style-name="T663">S.Coop. y en el que se efectúa el cálculo estimativo de la cuantía a abonar considerando la media<text:s/></text:span></text:p></draw:text-box><svg:title/><svg:desc/></draw:frame></text:span><text:span text:style-name="T664"><draw:frame draw:z-index="251631616" draw:id="id218" draw:style-name="a219" draw:name="Shape189" text:anchor-type="paragraph" svg:x="0.7875in" svg:y="4.64167in" svg:width="6.66597in" svg:height="0.18472in" style:rel-width="scale" style:rel-height="scale"><draw:text-box><text:p text:style-name="P665"><text:span text:style-name="T666">Canarias, así como el Decreto 72/20212, de 2 de agosto, por el que se aprueba el Reglamento de<text:s/></text:span></text:p></draw:text-box><svg:title/><svg:desc/></draw:frame></text:span><draw:custom-shape svg:x="0in" svg:y="6.25in" svg:width="8.33264in" svg:height="6.25in" draw:z-index="251879424" draw:id="id219" draw:style-name="a220" draw:name="Shape19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67"><draw:frame draw:z-index="251673600" draw:id="id220" draw:style-name="a221" draw:name="Shape197" text:anchor-type="paragraph" svg:x="0.7875in" svg:y="6.22292in" svg:width="2.88889in" svg:height="0.18472in" style:rel-width="scale" style:rel-height="scale"><draw:text-box><text:p text:style-name="P668"><text:span text:style-name="T669">vigente Presupuesto de esta Corporación.<text:s/></text:span></text:p></draw:text-box><svg:title/><svg:desc/></draw:frame></text:span><text:span text:style-name="T670"><draw:frame draw:z-index="251667456" draw:id="id221" draw:style-name="a222" draw:name="Shape196" text:anchor-type="paragraph" svg:x="0.7875in" svg:y="6.04722in" svg:width="6.29722in" svg:height="0.18472in" style:rel-width="scale" style:rel-height="scale"><draw:text-box><text:p text:style-name="P671"><text:span text:style-name="T672">Haciendas Locales, en consonancia con lo recogido en las bases 20 y 27.1 de Ejecución del<text:s/></text:span></text:p></draw:text-box><svg:title/><svg:desc/></draw:frame></text:span><text:span text:style-name="T673"><draw:frame draw:z-index="251662336" draw:id="id222" draw:style-name="a223" draw:name="Shape195" text:anchor-type="paragraph" svg:x="0.7875in" svg:y="5.87153in" svg:width="6.33889in" svg:height="0.18472in" style:rel-width="scale" style:rel-height="scale"><draw:text-box><text:p text:style-name="P674"><text:span text:style-name="T675">2/2004, de 5 de marzo por el que se aprueba el Texto Refundido de la Ley Reguladora de las<text:s/></text:span></text:p></draw:text-box><svg:title/><svg:desc/></draw:frame></text:span><text:span text:style-name="T676"><draw:frame draw:z-index="251659264" draw:id="id223" draw:style-name="a224" draw:name="Shape194" text:anchor-type="paragraph" svg:x="0.7875in" svg:y="5.69583in" svg:width="6.68958in" svg:height="0.18472in" style:rel-width="scale" style:rel-height="scale"><draw:text-box><text:p text:style-name="P677"><text:span text:style-name="T678">como la Ordenanza General de Subvenciones de esta Corporación y en virtud del R.D. Legislativo<text:s/></text:span></text:p></draw:text-box><svg:title/><svg:desc/></draw:frame></text:span><text:span text:style-name="T679"><draw:frame draw:z-index="251653120" draw:id="id224" draw:style-name="a225" draw:name="Shape193" text:anchor-type="paragraph" svg:x="0.7875in" svg:y="5.52014in" svg:width="6.57639in" svg:height="0.18472in" style:rel-width="scale" style:rel-height="scale"><draw:text-box><text:p text:style-name="P680"><text:span text:style-name="T681">Real Decreto 887/2006, de 21 de julio, por el que se aprueba el Reglamento de la citada Ley, así<text:s/></text:span></text:p></draw:text-box><svg:title/><svg:desc/></draw:frame></text:span><text:span text:style-name="T682"><draw:frame draw:z-index="251649024" draw:id="id225" draw:style-name="a226" draw:name="Shape192" text:anchor-type="paragraph" svg:x="1.27917in" svg:y="5.34444in" svg:width="6.19792in" svg:height="0.18472in" style:rel-width="scale" style:rel-height="scale"><draw:text-box><text:p text:style-name="P683"><text:span text:style-name="T684">Segundo</text:span><text:span text:style-name="T685">. El art. 34.4 de la Ley 38/2003 de 17 de noviemb</text:span><text:span text:style-name="T686">re, General de Subvenciones, el<text:s/></text:span></text:p></draw:text-box><svg:title/><svg:desc/></draw:frame></text:span><text:span text:style-name="T687"><draw:frame draw:z-index="251643904" draw:id="id226" draw:style-name="a227" draw:name="Shape191" text:anchor-type="paragraph" svg:x="0.7875in" svg:y="4.99306in" svg:width="0.69444in" svg:height="0.18472in" style:rel-width="scale" style:rel-height="scale"><draw:text-box><text:p text:style-name="P688"><text:span text:style-name="T689">Canarias.<text:s/></text:span></text:p></draw:text-box><svg:title/><svg:desc/></draw:frame></text:span><text:span text:style-name="T690"><draw:frame draw:z-index="251635712" draw:id="id227" draw:style-name="a228" draw:name="Shape190" text:anchor-type="paragraph" svg:x="0.7875in" svg:y="4.81736in" svg:width="6.30694in" svg:height="0.18472in" style:rel-width="scale" style:rel-height="scale"><draw:text-box><text:p text:style-name="P691"><text:span text:style-name="T692">desarrollo de la Ley 13/2007, de 17 de mayo, de Ordenación del Transporte por Carretera de<text:s/></text:span></text:p></draw:text-box><svg:title/><svg:desc/></draw:frame></text:span><draw:custom-shape svg:x="0in" svg:y="0in" svg:width="8.33264in" svg:height="6.25in" draw:z-index="251880448" draw:id="id228" draw:style-name="a229" draw:name="Shape15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93"><draw:frame draw:z-index="251625472" draw:id="id229" draw:style-name="a230" draw:name="Shape188" text:anchor-type="paragraph" svg:x="1.27917in" svg:y="4.46597in" svg:width="6.05556in" svg:height="0.18472in" style:rel-width="scale" style:rel-height="scale"><draw:text-box><text:p text:style-name="P694"><text:span text:style-name="T695">Primero.</text:span><text:span text:style-name="T696"><text:s/>La Ley 13/2007, de 17 de mayo de Ordenación del Transporte por Carretera de<text:s/></text:span></text:p></draw:text-box><svg:title/><svg:desc/></draw:frame></text:span><text:span text:style-name="T697"><draw:frame draw:z-index="251621376" draw:id="id230" draw:style-name="a231" draw:name="Shape187" text:anchor-type="paragraph" svg:x="3.53958in" svg:y="4.11528in" svg:width="1.18056in" svg:height="0.18472in" style:rel-width="scale" style:rel-height="scale"><draw:text-box><text:p text:style-name="P698"><text:span text:style-name="T699">FUNDAMENTOS</text:span></text:p></draw:text-box><svg:title/><svg:desc/></draw:frame></text:span><text:span text:style-name="T700"><draw:frame draw:z-index="251618304" draw:id="id231" draw:style-name="a232" draw:name="Shape186" text:anchor-type="paragraph" svg:x="0.7875in" svg:y="3.5875in" svg:width="4.27083in" svg:height="0.18472in" style:rel-width="scale" style:rel-height="scale"><draw:text-box><text:p text:style-name="P701"><text:span text:style-name="T702">cual<text:s/></text:span><text:span text:style-name="T703">se incluye la actuación recogida en la presente resolución.</text:span></text:p></draw:text-box><svg:title/><svg:desc/></draw:frame></text:span><text:span text:style-name="T704"><draw:frame draw:z-index="251611136" draw:id="id232" draw:style-name="a233" draw:name="Shape185" text:anchor-type="paragraph" svg:x="0.7875in" svg:y="3.4125in" svg:width="6.46806in" svg:height="0.18472in" style:rel-width="scale" style:rel-height="scale"><draw:text-box><text:p text:style-name="P705"><text:span text:style-name="T706">Energía, figura la Línea 1 “Subvención bonos transporte de viajeros por carretera”, dentro de la<text:s/></text:span></text:p></draw:text-box><svg:title/><svg:desc/></draw:frame></text:span><text:span text:style-name="T707"><draw:frame draw:z-index="251606016" draw:id="id233" draw:style-name="a234" draw:name="Shape184" text:anchor-type="paragraph" svg:x="0.7875in" svg:y="3.23611in" svg:width="6.67639in" svg:height="0.18472in" style:rel-width="scale" style:rel-height="scale"><draw:text-box><text:p text:style-name="P708"><text:span text:style-name="T709">febrero de 2023, dentro del Área de Hacienda, Recursos Humanos, Aguas, Transporte, Industria</text:span><text:span text:style-name="T710"><text:s/>y<text:s/></text:span></text:p></draw:text-box><svg:title/><svg:desc/></draw:frame></text:span><text:span text:style-name="T711"><draw:frame draw:z-index="251600896" draw:id="id234" draw:style-name="a235" draw:name="Shape183" text:anchor-type="paragraph" svg:x="0.7875in" svg:y="3.06042in" svg:width="6.45625in" svg:height="0.18472in" style:rel-width="scale" style:rel-height="scale"><draw:text-box><text:p text:style-name="P712"><text:span text:style-name="T713">mediante acuerdo del Consejo de Gobierno Insular, en sesión ordinaria, celebrada el día 10 de<text:s/></text:span></text:p></draw:text-box><svg:title/><svg:desc/></draw:frame></text:span><text:span text:style-name="T714"><draw:frame draw:z-index="251596800" draw:id="id235" draw:style-name="a236" draw:name="Shape182" text:anchor-type="paragraph" svg:x="1.27917in" svg:y="2.88472in" svg:width="5.65903in" svg:height="0.18472in" style:rel-width="scale" style:rel-height="scale"><draw:text-box><text:p text:style-name="P715"><text:span text:style-name="T716">Noveno.-<text:s/></text:span><text:span text:style-name="T717">En el Plan Estratégico de Subvenciones aprobado para el ejercicio 2023,<text:s/></text:span></text:p></draw:text-box><svg:title/><svg:desc/></draw:frame></text:span><text:span text:style-name="T718"><draw:frame draw:z-index="251592704" draw:id="id236" draw:style-name="a237" draw:name="Shape181" text:anchor-type="paragraph" svg:x="0.7875in" svg:y="2.53333in" svg:width="6.32778in" svg:height="0.18472in" style:rel-width="scale" style:rel-height="scale"><draw:text-box><text:p text:style-name="P719"><text:span text:style-name="T720">Transportes la apertura de expediente alguno por reintegro de subv</text:span><text:span text:style-name="T721">ención a dicho interesado.</text:span></text:p></draw:text-box><svg:title/><svg:desc/></draw:frame></text:span><text:span text:style-name="T722"><draw:frame draw:z-index="251583488" draw:id="id237" draw:style-name="a238" draw:name="Shape180" text:anchor-type="paragraph" svg:x="0.7875in" svg:y="2.35764in" svg:width="6.39931in" svg:height="0.18472in" style:rel-width="scale" style:rel-height="scale"><draw:text-box><text:p text:style-name="P723"><text:span text:style-name="T724">Ley 38/2003, de 17 de noviembre, General de Subvenciones y no constando en el Servicio de<text:s/></text:span></text:p></draw:text-box><svg:title/><svg:desc/></draw:frame></text:span></text:p>
      <text:soft-page-break/>
      <text:p text:style-name="P725"><text:span text:style-name="T726"><draw:frame draw:z-index="251829248" draw:id="id238" draw:style-name="a239" draw:name="Shape319" text:anchor-type="paragraph" svg:x="1.28333in" svg:y="6.77014in" svg:width="6.11528in" svg:height="0.18472in" style:rel-width="scale" style:rel-height="scale"><draw:text-box><text:p text:style-name="P727"><text:span text:style-name="T728">Subvenciones de este Cabildo, así como las Bases de Ejecución del Vigente Presupuesto<text:s/></text:span></text:p></draw:text-box><svg:title/><svg:desc/></draw:frame></text:span><text:span text:style-name="T729"><draw:frame draw:z-index="251849728" draw:id="id239" draw:style-name="a240" draw:name="Shape334" text:anchor-type="paragraph" svg:x="5.87917in" svg:y="8.16667in" svg:width="0.70903in" svg:height="0.18472in" style:rel-width="scale" style:rel-height="scale"><draw:text-box><text:p text:style-name="P730"><text:span text:style-name="T731">INSULAR<text:s/></text:span></text:p></draw:text-box><svg:title/><svg:desc/></draw:frame></text:span><text:span text:style-name="T732"><draw:frame draw:z-index="251848704" draw:id="id240" draw:style-name="a241" draw:name="Shape333" text:anchor-type="paragraph" svg:x="4.61597in" svg:y="8.16667in" svg:width="1.175in" svg:height="0.18472in" style:rel-width="scale" style:rel-height="scale"><draw:text-box><text:p text:style-name="P733"><text:span text:style-name="T734">TRANSPORTES<text:s/></text:span></text:p></draw:text-box><svg:title/><svg:desc/></draw:frame></text:span><text:span text:style-name="T735"><draw:frame draw:z-index="251847680" draw:id="id241" draw:style-name="a242" draw:name="Shape332" text:anchor-type="paragraph" svg:x="3.90486in" svg:y="8.16667in" svg:width="0.63681in" svg:height="0.18472in" style:rel-width="scale" style:rel-height="scale"><draw:text-box><text:p text:style-name="P736"><text:span text:style-name="T737">empresa<text:s/></text:span></text:p></draw:text-box><svg:title/><svg:desc/></draw:frame></text:span><text:span text:style-name="T738"><draw:frame draw:z-index="251846656" draw:id="id242" draw:style-name="a243" draw:name="Shape331" text:anchor-type="paragraph" svg:x="3.61806in" svg:y="8.16667in" svg:width="0.21528in" svg:height="0.18472in" style:rel-width="scale" style:rel-height="scale"><draw:text-box><text:p text:style-name="P739"><text:span text:style-name="T740">La<text:s/></text:span></text:p></draw:text-box><svg:title/><svg:desc/></draw:frame></text:span><text:span text:style-name="T741"><draw:frame draw:z-index="251845632" draw:id="id243" draw:style-name="a244" draw:name="Shape330" text:anchor-type="paragraph" svg:x="2.55833in" svg:y="8.16667in" svg:width="0.97361in" svg:height="0.18472in" style:rel-width="scale" style:rel-height="scale"><draw:text-box><text:p text:style-name="P742"><text:span text:style-name="T743">POSTERIOR:<text:s/></text:span></text:p></draw:text-box><svg:title/><svg:desc/></draw:frame></text:span><text:span text:style-name="T744"><draw:frame draw:z-index="251844608" draw:id="id244" draw:style-name="a245" draw:name="Shape329" text:anchor-type="paragraph" svg:x="1.2875in" svg:y="8.16667in" svg:width="1.17917in" svg:height="0.18472in" style:rel-width="scale" style:rel-height="scale"><draw:text-box><text:p text:style-name="P745"><text:span text:style-name="T746">JUSTIFICACION<text:s/></text:span></text:p></draw:text-box><svg:title/><svg:desc/></draw:frame></text:span><text:span text:style-name="T747"><draw:frame draw:z-index="251843584" draw:id="id245" draw:style-name="a246" draw:name="Shape328" text:anchor-type="paragraph" svg:x="1.03125in" svg:y="8.16667in" svg:width="0.12917in" svg:height="0.18472in" style:rel-width="scale" style:rel-height="scale"><draw:text-box><text:p text:style-name="P748"><text:span text:style-name="T749">c)</text:span></text:p></draw:text-box><svg:title/><svg:desc/></draw:frame></text:span><text:span text:style-name="T750"><draw:frame draw:z-index="251842560" draw:id="id246" draw:style-name="a247" draw:name="Shape327" text:anchor-type="paragraph" svg:x="1.28333in" svg:y="7.90764in" svg:width="5.80069in" svg:height="0.18472in" style:rel-width="scale" style:rel-height="scale"><draw:text-box><text:p text:style-name="P751"><text:span text:style-name="T752">la gestión de dicho servicio público y con ello el equilibrio económico de la concesión.</text:span></text:p></draw:text-box><svg:title/><svg:desc/></draw:frame></text:span><text:span text:style-name="T753"><draw:frame draw:z-index="251841536" draw:id="id247" draw:style-name="a248" draw:name="Shape326" text:anchor-type="paragraph" svg:x="1.28333in" svg:y="7.73194in" svg:width="6.16042in" svg:height="0.18472in" style:rel-width="scale" style:rel-height="scale"><draw:text-box><text:p text:style-name="P754"><text:span text:style-name="T755">servicio público regular interurbano de viajeros como medida para garantizar la liquidez e</text:span><text:span text:style-name="T756">n<text:s/></text:span></text:p></draw:text-box><svg:title/><svg:desc/></draw:frame></text:span><text:span text:style-name="T757"><draw:frame draw:z-index="251840512" draw:id="id248" draw:style-name="a249" draw:name="Shape325" text:anchor-type="paragraph" svg:x="1.28333in" svg:y="7.55694in" svg:width="6.14931in" svg:height="0.18472in" style:rel-width="scale" style:rel-height="scale"><draw:text-box><text:p text:style-name="P758"><text:span text:style-name="T759">en los primeros veinte días del mes de diciembre de 2023, a la empresa concesionaria del<text:s/></text:span></text:p></draw:text-box><svg:title/><svg:desc/></draw:frame></text:span><text:span text:style-name="T760"><draw:connector draw:type="line" svg:x1="2.35625in" svg:y1="7.51389in" svg:x2="4.64583in" svg:y2="7.51458in" draw:z-index="251836416" draw:id="id249" draw:style-name="a250" draw:name="Shape324" text:anchor-type="paragraph"><svg:title/><svg:desc/></draw:connector></text:span><text:span text:style-name="T761"><draw:frame draw:z-index="251838464" draw:id="id250" draw:style-name="a251" draw:name="Shape323" text:anchor-type="paragraph" svg:x="1.28333in" svg:y="7.38125in" svg:width="6.20278in" svg:height="0.18472in" style:rel-width="scale" style:rel-height="scale"><draw:text-box><text:p text:style-name="P762"><text:span text:style-name="T763">compensación, con el carácter de pago a cuenta del transporte de los usuarios bonificados<text:s/></text:span></text:p></draw:text-box><svg:title/><svg:desc/></draw:frame></text:span><text:span text:style-name="T764"><draw:frame draw:z-index="251834368" draw:id="id251" draw:style-name="a252" draw:name="Shape322" text:anchor-type="paragraph" svg:x="1.2875in" svg:y="7.20486in" svg:width="6.12847in" svg:height="0.18472in" style:rel-width="scale" style:rel-height="scale"><draw:text-box><text:p text:style-name="P765"><text:span text:style-name="T766">OBJETO O FINALIDAD DE LA SUBVENCIÓN: La finalidad de esta entrega a cuenta es la<text:s/></text:span></text:p></draw:text-box><svg:title/><svg:desc/></draw:frame></text:span><text:span text:style-name="T767"><draw:frame draw:z-index="251833344" draw:id="id252" draw:style-name="a253" draw:name="Shape321" text:anchor-type="paragraph" svg:x="1.03472in" svg:y="7.20486in" svg:width="0.13819in" svg:height="0.18472in" style:rel-width="scale" style:rel-height="scale"><draw:text-box><text:p text:style-name="P768"><text:span text:style-name="T769">b)</text:span></text:p></draw:text-box><svg:title/><svg:desc/></draw:frame></text:span><text:span text:style-name="T770"><draw:frame draw:z-index="251831296" draw:id="id253" draw:style-name="a254" draw:name="Shape320" text:anchor-type="paragraph" svg:x="1.28333in" svg:y="6.94583in" svg:width="1.83611in" svg:height="0.18472in" style:rel-width="scale" style:rel-height="scale"><draw:text-box><text:p text:style-name="P771"><text:span text:style-name="T772">General de la Corporación.</text:span></text:p></draw:text-box><svg:title/><svg:desc/></draw:frame></text:span><text:span text:style-name="T773"><draw:frame draw:z-index="251850752" draw:id="id254" draw:style-name="a255" draw:name="Shape335" text:anchor-type="paragraph" svg:x="6.65833in" svg:y="8.16667in" svg:width="0.23403in" svg:height="0.18472in" style:rel-width="scale" style:rel-height="scale"><draw:text-box><text:p text:style-name="P774"><text:span text:style-name="T775">LA<text:s/></text:span></text:p></draw:text-box><svg:title/><svg:desc/></draw:frame></text:span><text:span text:style-name="T776"><draw:frame draw:z-index="251827200" draw:id="id255" draw:style-name="a256" draw:name="Shape318" text:anchor-type="paragraph" svg:x="1.28333in" svg:y="6.59514in" svg:width="5.65694in" svg:height="0.18472in" style:rel-width="scale" style:rel-height="scale"><draw:text-box><text:p text:style-name="P777"><text:span text:style-name="T778">38/2003, de 17 de noviembre, General de Subvenciones, la Ordenanza General de<text:s/></text:span></text:p></draw:text-box><svg:title/><svg:desc/></draw:frame></text:span><text:span text:style-name="T779"><draw:frame draw:z-index="251825152" draw:id="id256" draw:style-name="a257" draw:name="Shape317" text:anchor-type="paragraph" svg:x="1.28333in" svg:y="6.41944in" svg:width="5.84931in" svg:height="0.18472in" style:rel-width="scale" style:rel-height="scale"><draw:text-box><text:p text:style-name="P780"><text:span text:style-name="T781">Real Decreto 887/2006, de 21 de julio, por el<text:s/></text:span><text:span text:style-name="T782">que se aprueba el Reglamento de la Ley<text:s/></text:span></text:p></draw:text-box><svg:title/><svg:desc/></draw:frame></text:span><draw:custom-shape svg:x="0in" svg:y="6.25in" svg:width="8.33264in" svg:height="6.25in" draw:z-index="251881472" draw:id="id257" draw:style-name="a258" draw:name="Shape31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783"><draw:frame draw:z-index="251823104" draw:id="id258" draw:style-name="a259" draw:name="Shape315" text:anchor-type="paragraph" svg:x="1.2875in" svg:y="6.24375in" svg:width="6.17014in" svg:height="0.18472in" style:rel-width="scale" style:rel-height="scale"><draw:text-box><text:p text:style-name="P784"><text:span text:style-name="T785">NORMATIVA APLICABLE: Ley 38/2003, de 17 de noviembre, General de Subvenciones, el<text:s/></text:span></text:p></draw:text-box><svg:title/><svg:desc/></draw:frame></text:span><text:span text:style-name="T786"><draw:frame draw:z-index="251820032" draw:id="id259" draw:style-name="a260" draw:name="Shape314" text:anchor-type="paragraph" svg:x="1.03472in" svg:y="6.24375in" svg:width="0.13819in" svg:height="0.18472in" style:rel-width="scale" style:rel-height="scale"><draw:text-box><text:p text:style-name="P787"><text:span text:style-name="T788">a)</text:span></text:p></draw:text-box><svg:title/><svg:desc/></draw:frame></text:span><text:span text:style-name="T789"><draw:frame draw:z-index="251817984" draw:id="id260" draw:style-name="a261" draw:name="Shape313" text:anchor-type="paragraph" svg:x="0.7875in" svg:y="5.89236in" svg:width="3.35694in" svg:height="0.18472in" style:rel-width="scale" style:rel-height="scale"><draw:text-box><text:p text:style-name="P790"><text:span text:style-name="T791">viajeros, con arreglo a las siguientes condiciones:</text:span></text:p></draw:text-box><svg:title/><svg:desc/></draw:frame></text:span><text:span text:style-name="T792"><draw:frame draw:z-index="251815936" draw:id="id261" draw:style-name="a262" draw:name="Shape312" text:anchor-type="paragraph" svg:x="0.7875in" svg:y="5.71667in" svg:width="6.58056in" svg:height="0.18472in" style:rel-width="scale" style:rel-height="scale"><draw:text-box><text:p text:style-name="P793"><text:span text:style-name="T794">acuerdo de modificación del régimen concesional y tarifario del transporte regular interurbano de<text:s/></text:span></text:p></draw:text-box><svg:title/><svg:desc/></draw:frame></text:span><text:span text:style-name="T795"><draw:frame draw:z-index="251814912" draw:id="id262" draw:style-name="a263" draw:name="Shape311" text:anchor-type="paragraph" svg:x="0.7875in" svg:y="5.54097in" svg:width="6.14583in" svg:height="0.18472in" style:rel-width="scale" style:rel-height="scale"><draw:text-box><text:p text:style-name="P796"><text:span text:style-name="T797">TERCERO</text:span><text:span text:style-name="T798">. La gestión de la subvención se efectuará, además de para lo no previsto en el<text:s/></text:span></text:p></draw:text-box><svg:title/><svg:desc/></draw:frame></text:span><text:span text:style-name="T799"><draw:connector draw:type="line" svg:x1="2.08681in" svg:y1="5.325in" svg:x2="2.56319in" svg:y2="5.32569in" draw:z-index="251804672" draw:id="id263" draw:style-name="a264" draw:name="Shape310" text:anchor-type="paragraph"><svg:title/><svg:desc/></draw:connector></text:span><text:span text:style-name="T800"><draw:frame draw:z-index="251808768" draw:id="id264" draw:style-name="a265" draw:name="Shape309" text:anchor-type="paragraph" svg:x="1.27986in" svg:y="5.18958in" svg:width="3.54444in" svg:height="0.18472in" style:rel-width="scale" style:rel-height="scale"><draw:text-box><text:p text:style-name="P801"><text:span text:style-name="T802">441/47202,<text:s/></text:span><text:span text:style-name="T803">línea 3</text:span><text:span text:style-name="T804">, por importe de 94.882,14 euros.</text:span></text:p></draw:text-box><svg:title/><svg:desc/></draw:frame></text:span><text:span text:style-name="T805"><draw:frame draw:z-index="251800576" draw:id="id265" draw:style-name="a266" draw:name="Shape308" text:anchor-type="paragraph" svg:x="1.07569in" svg:y="5.18194in" svg:width="0.04028in" svg:height="0.15417in" style:rel-width="scale" style:rel-height="scale"><draw:text-box><text:p text:style-name="P806"><text:span text:style-name="T807"></text:span></text:p></draw:text-box><svg:title/><svg:desc/></draw:frame></text:span><text:span text:style-name="T808"><draw:connector draw:type="line" svg:x1="2.08681in" svg:y1="5.13889in" svg:x2="2.56319in" svg:y2="5.13958in" draw:z-index="251794432" draw:id="id266" draw:style-name="a267" draw:name="Shape307" text:anchor-type="paragraph"><svg:title/><svg:desc/></draw:connector></text:span><text:span text:style-name="T809"><draw:frame draw:z-index="251797504" draw:id="id267" draw:style-name="a268" draw:name="Shape306" text:anchor-type="paragraph" svg:x="1.27986in" svg:y="5.00347in" svg:width="3.62917in" svg:height="0.18472in" style:rel-width="scale" style:rel-height="scale"><draw:text-box><text:p text:style-name="P810"><text:span text:style-name="T811">4</text:span><text:span text:style-name="T812">41/47200,<text:s/></text:span><text:span text:style-name="T813">línea 2</text:span><text:span text:style-name="T814">, por importe de 163.401,88 euros.</text:span></text:p></draw:text-box><svg:title/><svg:desc/></draw:frame></text:span><text:span text:style-name="T815"><draw:frame draw:z-index="251790336" draw:id="id268" draw:style-name="a269" draw:name="Shape305" text:anchor-type="paragraph" svg:x="1.07569in" svg:y="4.99583in" svg:width="0.04028in" svg:height="0.15417in" style:rel-width="scale" style:rel-height="scale"><draw:text-box><text:p text:style-name="P816"><text:span text:style-name="T817"></text:span></text:p></draw:text-box><svg:title/><svg:desc/></draw:frame></text:span><text:span text:style-name="T818"><draw:frame draw:z-index="251786240" draw:id="id269" draw:style-name="a270" draw:name="Shape304" text:anchor-type="paragraph" svg:x="0.7875in" svg:y="4.64167in" svg:width="4.63472in" svg:height="0.18472in" style:rel-width="scale" style:rel-height="scale"><draw:text-box><text:p text:style-name="P819"><text:span text:style-name="T820">presupuestarias del vigente Presupuesto General de la Corporación:</text:span></text:p></draw:text-box><svg:title/><svg:desc/></draw:frame></text:span><text:span text:style-name="T821"><draw:frame draw:z-index="251866112" draw:id="id270" draw:style-name="a271" draw:name="Shape350" text:anchor-type="paragraph" svg:x="5.20139in" svg:y="9.30417in" svg:width="0.65347in" svg:height="0.18472in" style:rel-width="scale" style:rel-height="scale"><draw:text-box><text:p text:style-name="P822"><text:span text:style-name="T823">finalidad,<text:s/></text:span></text:p></draw:text-box><svg:title/><svg:desc/></draw:frame></text:span><text:span text:style-name="T824"><draw:connector draw:type="line" svg:x1="0.48819in" svg:y1="11.33194in" svg:x2="7.68264in" svg:y2="11.33264in" draw:z-index="251469824" draw:id="id271" draw:style-name="a272" draw:name="Shape365" text:anchor-type="paragraph"><svg:title/><svg:desc/></draw:connector></text:span><text:span text:style-name="T825"><draw:frame draw:z-index="251473920" draw:id="id272" draw:style-name="a273" draw:name="Shape364" text:anchor-type="paragraph" svg:x="1.45347in" svg:y="11.22431in" svg:width="2.71319in" svg:height="0.13472in" style:rel-width="scale" style:rel-height="scale"><draw:text-box><text:p text:style-name="P826"><text:span text:style-name="T827">https://sedeelectronica.cabildodelapalma.es/validacion/</text:span></text:p></draw:text-box><svg:title/><svg:desc/></draw:frame></text:span><text:span text:style-name="T828"><draw:frame draw:z-index="251440128" draw:id="id273" draw:style-name="a274" draw:name="Shape363" text:anchor-type="paragraph" svg:x="1.45347in" svg:y="11.09653in" svg:width="2.96042in" svg:height="0.13472in" style:rel-width="scale" style:rel-height="scale"><draw:text-box><text:p text:style-name="P829"><text:span text:style-name="T830">Código de verificación electrónica:<text:s/></text:span><text:span text:style-name="T831">14612674621155131244</text:span></text:p></draw:text-box><svg:title/><svg:desc/></draw:frame></text:span><text:span text:style-name="T832"><draw:frame draw:z-index="251435008" draw:id="id274" draw:style-name="a275" draw:name="Shape362" text:anchor-type="paragraph" svg:x="1.45347in" svg:y="10.96875in" svg:width="4.97708in" svg:height="0.13472in" style:rel-width="scale" style:rel-height="scale"><draw:text-box><text:p text:style-name="P833"><text:span text:style-name="T834">Cabildo Insular de La Palma. El registro realizado está amparado en el Artículo 16 de la Ley 39/2015.</text:span></text:p></draw:text-box><svg:title/><svg:desc/></draw:frame></text:span><text:span text:style-name="T835"><draw:connector draw:type="line" svg:x1="7.67847in" svg:y1="10.94583in" svg:x2="7.67917in" svg:y2="11.32986in" draw:z-index="251455488" draw:id="id275" draw:style-name="a276" draw:name="Shape361" text:anchor-type="paragraph"><svg:title/><svg:desc/></draw:connector></text:span><text:span text:style-name="T836"><draw:connector draw:type="line" svg:x1="1.37847in" svg:y1="10.94583in" svg:x2="1.37917in" svg:y2="11.32986in" draw:z-index="251454464" draw:id="id276" draw:style-name="a277" draw:name="Shape360" text:anchor-type="paragraph"><svg:title/><svg:desc/></draw:connector></text:span><text:span text:style-name="T837"><draw:connector draw:type="line" svg:x1="0.49167in" svg:y1="10.94583in" svg:x2="0.49236in" svg:y2="11.32986in" draw:z-index="251448320" draw:id="id277" draw:style-name="a278" draw:name="Shape359" text:anchor-type="paragraph"><svg:title/><svg:desc/></draw:connector></text:span><text:span text:style-name="T838"><draw:connector draw:type="line" svg:x1="0.48819in" svg:y1="10.94236in" svg:x2="7.68264in" svg:y2="10.94306in" draw:z-index="251463680" draw:id="id278" draw:style-name="a279" draw:name="Shape358" text:anchor-type="paragraph"><svg:title/><svg:desc/></draw:connector></text:span><text:span text:style-name="T839"><draw:frame draw:z-index="251429888" draw:id="id279" draw:style-name="a280" draw:name="Shape357" text:anchor-type="paragraph" svg:x="6.57778in" svg:y="10.34167in" svg:width="0.94306in" svg:height="0.20278in" style:rel-width="scale" style:rel-height="scale"><draw:text-box><text:p text:style-name="P840"><text:span text:style-name="T841">Página<text:s/></text:span><text:span text:style-name="T842">4</text:span><text:span text:style-name="T843"><text:s/>de<text:s/></text:span><text:span text:style-name="T844">5</text:span><text:span text:style-name="T845"><text:s/></text:span></text:p></draw:text-box><svg:title/><svg:desc/></draw:frame></text:span><text:span text:style-name="T846"><draw:frame draw:z-index="251872256" draw:id="id280" draw:style-name="a281" draw:name="Shape356" text:anchor-type="paragraph" svg:x="1.2875in" svg:y="9.83125in" svg:width="5.38958in" svg:height="0.18472in" style:rel-width="scale" style:rel-height="scale"><draw:text-box><text:p text:style-name="P847"><text:span text:style-name="T848">mes de diciembre de 2023 resultado de los datos facilitados en las estadísticas.</text:span></text:p></draw:text-box><svg:title/><svg:desc/></draw:frame></text:span><text:span text:style-name="T849"><draw:frame draw:z-index="251871232" draw:id="id281" draw:style-name="a282" draw:name="Shape355" text:anchor-type="paragraph" svg:x="1.2875in" svg:y="9.65625in" svg:width="5.90556in" svg:height="0.18472in" style:rel-width="scale" style:rel-height="scale"><draw:text-box><text:p text:style-name="P850"><text:span text:style-name="T851">organismos internacionales, siempre que no supere el importe de la compensación del<text:s/></text:span></text:p></draw:text-box><svg:title/><svg:desc/></draw:frame></text:span><text:span text:style-name="T852"><draw:frame draw:z-index="251870208" draw:id="id282" draw:style-name="a283" draw:name="Shape354" text:anchor-type="paragraph" svg:x="1.2875in" svg:y="9.47986in" svg:width="5.72014in" svg:height="0.18472in" style:rel-width="scale" style:rel-height="scale"><draw:text-box><text:p text:style-name="P853"><text:span text:style-name="T854">Administraciones o entes públicos o privados, nacionales, de la Unión Europea o de<text:s/></text:span></text:p></draw:text-box><svg:title/><svg:desc/></draw:frame></text:span><text:span text:style-name="T855"><draw:frame draw:z-index="251869184" draw:id="id283" draw:style-name="a284" draw:name="Shape353" text:anchor-type="paragraph" svg:x="7.14028in" svg:y="9.30417in" svg:width="0.38125in" svg:height="0.18472in" style:rel-width="scale" style:rel-height="scale"><draw:text-box><text:p text:style-name="P856"><text:span text:style-name="T857">otras<text:s/></text:span></text:p></draw:text-box><svg:title/><svg:desc/></draw:frame></text:span><text:span text:style-name="T858"><draw:frame draw:z-index="251868160" draw:id="id284" draw:style-name="a285" draw:name="Shape352" text:anchor-type="paragraph" svg:x="6.80833in" svg:y="9.30417in" svg:width="0.26528in" svg:height="0.18472in" style:rel-width="scale" style:rel-height="scale"><draw:text-box><text:p text:style-name="P859"><text:span text:style-name="T860">por<text:s/></text:span></text:p></draw:text-box><svg:title/><svg:desc/></draw:frame></text:span><text:span text:style-name="T861"><draw:frame draw:z-index="251867136" draw:id="id285" draw:style-name="a286" draw:name="Shape351" text:anchor-type="paragraph" svg:x="5.92431in" svg:y="9.30417in" svg:width="0.81875in" svg:height="0.18472in" style:rel-width="scale" style:rel-height="scale"><draw:text-box><text:p text:style-name="P862"><text:span text:style-name="T863">concedidas<text:s/></text:span></text:p></draw:text-box><svg:title/><svg:desc/></draw:frame></text:span><text:span text:style-name="T864"><draw:frame draw:z-index="251781120" draw:id="id286" draw:style-name="a287" draw:name="Shape303" text:anchor-type="paragraph" svg:x="6.63958in" svg:y="4.46597in" svg:width="0.88542in" svg:height="0.18472in" style:rel-width="scale" style:rel-height="scale"><draw:text-box><text:p text:style-name="P865"><text:span text:style-name="T866">aplicaciones<text:s/></text:span></text:p></draw:text-box><svg:title/><svg:desc/></draw:frame></text:span><text:span text:style-name="T867"><draw:frame draw:z-index="251865088" draw:id="id287" draw:style-name="a288" draw:name="Shape349" text:anchor-type="paragraph" svg:x="4.63958in" svg:y="9.30417in" svg:width="0.49444in" svg:height="0.18472in" style:rel-width="scale" style:rel-height="scale"><draw:text-box><text:p text:style-name="P868"><text:span text:style-name="T869">misma<text:s/></text:span></text:p></draw:text-box><svg:title/><svg:desc/></draw:frame></text:span><text:span text:style-name="T870"><draw:frame draw:z-index="251864064" draw:id="id288" draw:style-name="a289" draw:name="Shape348" text:anchor-type="paragraph" svg:x="4.40972in" svg:y="9.30417in" svg:width="0.16319in" svg:height="0.18472in" style:rel-width="scale" style:rel-height="scale"><draw:text-box><text:p text:style-name="P871"><text:span text:style-name="T872">la<text:s/></text:span></text:p></draw:text-box><svg:title/><svg:desc/></draw:frame></text:span><text:span text:style-name="T873"><draw:frame draw:z-index="251863040" draw:id="id289" draw:style-name="a290" draw:name="Shape347" text:anchor-type="paragraph" svg:x="3.99236in" svg:y="9.30417in" svg:width="0.35in" svg:height="0.18472in" style:rel-width="scale" style:rel-height="scale"><draw:text-box><text:p text:style-name="P874"><text:span text:style-name="T875">para<text:s/></text:span></text:p></draw:text-box><svg:title/><svg:desc/></draw:frame></text:span><text:span text:style-name="T876"><draw:frame draw:z-index="251862016" draw:id="id290" draw:style-name="a291" draw:name="Shape346" text:anchor-type="paragraph" svg:x="2.94653in" svg:y="9.30417in" svg:width="0.97361in" svg:height="0.18472in" style:rel-width="scale" style:rel-height="scale"><draw:text-box><text:p text:style-name="P877"><text:span text:style-name="T878">subvenciones<text:s/></text:span></text:p></draw:text-box><svg:title/><svg:desc/></draw:frame></text:span><text:span text:style-name="T879"><draw:frame draw:z-index="251860992" draw:id="id291" draw:style-name="a292" draw:name="Shape345" text:anchor-type="paragraph" svg:x="2.49514in" svg:y="9.30417in" svg:width="0.38125in" svg:height="0.18472in" style:rel-width="scale" style:rel-height="scale"><draw:text-box><text:p text:style-name="P880"><text:span text:style-name="T881">otras<text:s/></text:span></text:p></draw:text-box><svg:title/><svg:desc/></draw:frame></text:span><text:span text:style-name="T882"><draw:frame draw:z-index="251859968" draw:id="id292" draw:style-name="a293" draw:name="Shape344" text:anchor-type="paragraph" svg:x="2.1375in" svg:y="9.30417in" svg:width="0.29236in" svg:height="0.18472in" style:rel-width="scale" style:rel-height="scale"><draw:text-box><text:p text:style-name="P883"><text:span text:style-name="T884">con<text:s/></text:span></text:p></draw:text-box><svg:title/><svg:desc/></draw:frame></text:span><text:span text:style-name="T885"><draw:frame draw:z-index="251858944" draw:id="id293" draw:style-name="a294" draw:name="Shape343" text:anchor-type="paragraph" svg:x="1.2875in" svg:y="9.30417in" svg:width="0.78194in" svg:height="0.18472in" style:rel-width="scale" style:rel-height="scale"><draw:text-box><text:p text:style-name="P886"><text:span text:style-name="T887">compatible<text:s/></text:span></text:p></draw:text-box><svg:title/><svg:desc/></draw:frame></text:span><text:span text:style-name="T888"><draw:frame draw:z-index="251857920" draw:id="id294" draw:style-name="a295" draw:name="Shape342" text:anchor-type="paragraph" svg:x="1.2875in" svg:y="9.12847in" svg:width="6.10417in" svg:height="0.18472in" style:rel-width="scale" style:rel-height="scale"><draw:text-box><text:p text:style-name="P889"><text:span text:style-name="T890">COMPATIBILIDAD CON OTRAS SUBVENCIONES, la concesión de esta subvención será<text:s/></text:span></text:p></draw:text-box><svg:title/><svg:desc/></draw:frame></text:span><text:span text:style-name="T891"><draw:frame draw:z-index="251856896" draw:id="id295" draw:style-name="a296" draw:name="Shape341" text:anchor-type="paragraph" svg:x="1.03958in" svg:y="9.12847in" svg:width="0.13958in" svg:height="0.18472in" style:rel-width="scale" style:rel-height="scale"><draw:text-box><text:p text:style-name="P892"><text:span text:style-name="T893">d)</text:span></text:p></draw:text-box><svg:title/><svg:desc/></draw:frame></text:span><text:span text:style-name="T894"><draw:frame draw:z-index="251855872" draw:id="id296" draw:style-name="a297" draw:name="Shape340" text:anchor-type="paragraph" svg:x="1.27917in" svg:y="8.86944in" svg:width="5.03819in" svg:height="0.18472in" style:rel-width="scale" style:rel-height="scale"><draw:text-box><text:p text:style-name="P895"><text:span text:style-name="T896">las estadísticas mensuales correspondientes al mes de diciembre de 2023</text:span></text:p></draw:text-box><svg:title/><svg:desc/></draw:frame></text:span><text:span text:style-name="T897"><draw:frame draw:z-index="251854848" draw:id="id297" draw:style-name="a298" draw:name="Shape339" text:anchor-type="paragraph" svg:x="1.27917in" svg:y="8.69375in" svg:width="6.19236in" svg:height="0.18472in" style:rel-width="scale" style:rel-height="scale"><draw:text-box><text:p text:style-name="P898"><text:span text:style-name="T899">concesional y tarifario de fecha 5 de diciembre de 2018, está obligada a la presentación de<text:s/></text:span></text:p></draw:text-box><svg:title/><svg:desc/></draw:frame></text:span><text:span text:style-name="T900"><draw:frame draw:z-index="251853824" draw:id="id298" draw:style-name="a299" draw:name="Shape338" text:anchor-type="paragraph" svg:x="1.27917in" svg:y="8.51875in" svg:width="6.20278in" svg:height="0.18472in" style:rel-width="scale" style:rel-height="scale"><draw:text-box><text:p text:style-name="P901"><text:span text:style-name="T902">noviembre, General de Subvenciones, así como en el acuerdo de modificación del régimen<text:s/></text:span></text:p></draw:text-box><svg:title/><svg:desc/></draw:frame></text:span><text:span text:style-name="T903"><draw:frame draw:z-index="251852800" draw:id="id299" draw:style-name="a300" draw:name="Shape337" text:anchor-type="paragraph" svg:x="1.27917in" svg:y="8.34236in" svg:width="5.87778in" svg:height="0.18472in" style:rel-width="scale" style:rel-height="scale"><draw:text-box><text:p text:style-name="P904"><text:span text:style-name="T905">S.COOP, NIF nº F-38016671, con arreglo a lo establecido en la Ley 38/</text:span><text:span text:style-name="T906">2003, de 17 de<text:s/></text:span></text:p></draw:text-box><svg:title/><svg:desc/></draw:frame></text:span><text:span text:style-name="T907"><draw:frame draw:z-index="251851776" draw:id="id300" draw:style-name="a301" draw:name="Shape336" text:anchor-type="paragraph" svg:x="6.9625in" svg:y="8.16667in" svg:width="0.54792in" svg:height="0.18472in" style:rel-width="scale" style:rel-height="scale"><draw:text-box><text:p text:style-name="P908"><text:span text:style-name="T909">PALMA<text:s/></text:span></text:p></draw:text-box><svg:title/><svg:desc/></draw:frame></text:span><text:span text:style-name="T910"><draw:frame draw:z-index="251553792" draw:id="id301" draw:style-name="a302" draw:name="Shape256" text:anchor-type="paragraph" svg:x="4.95833in" svg:y="2.35764in" svg:width="0.21458in" svg:height="0.18472in" style:rel-width="scale" style:rel-height="scale"><draw:text-box><text:p text:style-name="P911"><text:span text:style-name="T912">de<text:s/></text:span></text:p></draw:text-box><svg:title/><svg:desc/></draw:frame></text:span><text:span text:style-name="T913"><draw:frame draw:z-index="251630592" draw:id="id302" draw:style-name="a303" draw:name="Shape271" text:anchor-type="paragraph" svg:x="2.81528in" svg:y="3.93889in" svg:width="0.52153in" svg:height="0.18472in" style:rel-width="scale" style:rel-height="scale"><draw:text-box><text:p text:style-name="P914"><text:span text:style-name="T915">COOP.<text:s/></text:span></text:p></draw:text-box><svg:title/><svg:desc/></draw:frame></text:span><text:span text:style-name="T916"><draw:frame draw:z-index="251626496" draw:id="id303" draw:style-name="a304" draw:name="Shape270" text:anchor-type="paragraph" svg:x="2.56736in" svg:y="3.93889in" svg:width="0.18889in" svg:height="0.18472in" style:rel-width="scale" style:rel-height="scale"><draw:text-box><text:p text:style-name="P917"><text:span text:style-name="T918">S.<text:s/></text:span></text:p></draw:text-box><svg:title/><svg:desc/></draw:frame></text:span><text:span text:style-name="T919"><draw:frame draw:z-index="251622400" draw:id="id304" draw:style-name="a305" draw:name="Shape269" text:anchor-type="paragraph" svg:x="1.87778in" svg:y="3.93889in" svg:width="0.61944in" svg:height="0.18472in" style:rel-width="scale" style:rel-height="scale"><draw:text-box><text:p text:style-name="P920"><text:span text:style-name="T921">PALMA,<text:s/></text:span></text:p></draw:text-box><svg:title/><svg:desc/></draw:frame></text:span><text:span text:style-name="T922"><draw:frame draw:z-index="251615232" draw:id="id305" draw:style-name="a306" draw:name="Shape268" text:anchor-type="paragraph" svg:x="1.57014in" svg:y="3.93889in" svg:width="0.24931in" svg:height="0.18472in" style:rel-width="scale" style:rel-height="scale"><draw:text-box><text:p text:style-name="P923"><text:span text:style-name="T924">LA<text:s/></text:span></text:p></draw:text-box><svg:title/><svg:desc/></draw:frame></text:span><text:span text:style-name="T925"><draw:frame draw:z-index="251610112" draw:id="id306" draw:style-name="a307" draw:name="Shape267" text:anchor-type="paragraph" svg:x="0.7875in" svg:y="3.93889in" svg:width="0.725in" svg:height="0.18472in" style:rel-width="scale" style:rel-height="scale"><draw:text-box><text:p text:style-name="P926"><text:span text:style-name="T927">INSULAR<text:s/></text:span></text:p></draw:text-box><svg:title/><svg:desc/></draw:frame></text:span><text:span text:style-name="T928"><draw:frame draw:z-index="251604992" draw:id="id307" draw:style-name="a308" draw:name="Shape266" text:anchor-type="paragraph" svg:x="1.27917in" svg:y="3.76319in" svg:width="6.13472in" svg:height="0.18472in" style:rel-width="scale" style:rel-height="scale"><draw:text-box><text:p text:style-name="P929"><text:span text:style-name="T930">SEGUNDO. Reconocer y liquidar la obligación,<text:s/></text:span><text:span text:style-name="T931">a favor de la empresa<text:s/></text:span><text:span text:style-name="T932">TRANSPORTES<text:s/></text:span></text:p></draw:text-box><svg:title/><svg:desc/></draw:frame></text:span><text:span text:style-name="T933"><draw:frame draw:z-index="251601920" draw:id="id308" draw:style-name="a309" draw:name="Shape265" text:anchor-type="paragraph" svg:x="0.7875in" svg:y="3.4125in" svg:width="3.18333in" svg:height="0.18472in" style:rel-width="scale" style:rel-height="scale"><draw:text-box><text:p text:style-name="P934"><text:span text:style-name="T935">EUROS CON DOS CENTIMOS (258.284,02€).</text:span></text:p></draw:text-box><svg:title/><svg:desc/></draw:frame></text:span><text:span text:style-name="T936"><draw:frame draw:z-index="251595776" draw:id="id309" draw:style-name="a310" draw:name="Shape264" text:anchor-type="paragraph" svg:x="0.7875in" svg:y="3.23611in" svg:width="6.34792in" svg:height="0.18472in" style:rel-width="scale" style:rel-height="scale"><draw:text-box><text:p text:style-name="P937"><text:span text:style-name="T938">importe de<text:s/></text:span><text:span text:style-name="T939">DOSCIENTOS CINCUENTA Y OCHO MIL DOSCIENTOS OCHENTA Y CUATRO<text:s/></text:span></text:p></draw:text-box><svg:title/><svg:desc/></draw:frame></text:span><text:span text:style-name="T940"><draw:frame draw:z-index="251591680" draw:id="id310" draw:style-name="a311" draw:name="Shape263" text:anchor-type="paragraph" svg:x="0.7875in" svg:y="3.06042in" svg:width="6.2375in" svg:height="0.18472in" style:rel-width="scale" style:rel-height="scale"><draw:text-box><text:p text:style-name="P941"><text:span text:style-name="T942">bono estudiante)<text:s/></text:span><text:span text:style-name="T943">durante los primeros veinte días del mes de diciembre de 2023,</text:span><text:span text:style-name="T944"><text:s/>por el<text:s/></text:span></text:p></draw:text-box><svg:title/><svg:desc/></draw:frame></text:span><text:span text:style-name="T945"><draw:frame draw:z-index="251587584" draw:id="id311" draw:style-name="a312" draw:name="Shape262" text:anchor-type="paragraph" svg:x="0.7875in" svg:y="2.88472in" svg:width="6.675in" svg:height="0.18472in" style:rel-width="scale" style:rel-height="scale"><draw:text-box><text:p text:style-name="P946"><text:span text:style-name="T947">usuarios titulares de tarjetas bonificadas (Bono Residente Canario, en sus distintas modalidades y<text:s/></text:span></text:p></draw:text-box><svg:title/><svg:desc/></draw:frame></text:span><text:span text:style-name="T948"><draw:frame draw:z-index="251579392" draw:id="id312" draw:style-name="a313" draw:name="Shape261" text:anchor-type="paragraph" svg:x="0.7875in" svg:y="2.70972in" svg:width="6.56667in" svg:height="0.18472in" style:rel-width="scale" style:rel-height="scale"><draw:text-box><text:p text:style-name="P949"><text:span text:style-name="T950">prestados por el concesionario de transporte regular de viajeros</text:span><text:span text:style-name="T951"><text:s/></text:span><text:span text:style-name="T952">consistentes en el transporte de<text:s/></text:span></text:p></draw:text-box><svg:title/><svg:desc/></draw:frame></text:span><text:span text:style-name="T953"><draw:frame draw:z-index="251574272" draw:id="id313" draw:style-name="a314" draw:name="Shape260" text:anchor-type="paragraph" svg:x="0.7875in" svg:y="2.53333in" svg:width="6.11667in" svg:height="0.18472in" style:rel-width="scale" style:rel-height="scale"><draw:text-box><text:p text:style-name="P954"><text:span text:style-name="T955">PALMA S.COOP, NIF nº F-38016671</text:span><text:span text:style-name="T956">, en concepto de<text:s/></text:span><text:span text:style-name="T957">entrega a cuenta<text:s/></text:span><text:span text:style-name="T958">por los servicios<text:s/></text:span></text:p></draw:text-box><svg:title/><svg:desc/></draw:frame></text:span><text:span text:style-name="T959"><draw:frame draw:z-index="251570176" draw:id="id314" draw:style-name="a315" draw:name="Shape259" text:anchor-type="paragraph" svg:x="7.27708in" svg:y="2.35764in" svg:width="0.24931in" svg:height="0.18472in" style:rel-width="scale" style:rel-height="scale"><draw:text-box><text:p text:style-name="P960"><text:span text:style-name="T961">LA<text:s/></text:span></text:p></draw:text-box><svg:title/><svg:desc/></draw:frame></text:span><text:span text:style-name="T962"><draw:frame draw:z-index="251565056" draw:id="id315" draw:style-name="a316" draw:name="Shape258" text:anchor-type="paragraph" svg:x="6.49236in" svg:y="2.35764in" svg:width="0.725in" svg:height="0.18472in" style:rel-width="scale" style:rel-height="scale"><draw:text-box><text:p text:style-name="P963"><text:span text:style-name="T964">INSULAR<text:s/></text:span></text:p></draw:text-box><svg:title/><svg:desc/></draw:frame></text:span><text:span text:style-name="T965"><draw:frame draw:z-index="251559936" draw:id="id316" draw:style-name="a317" draw:name="Shape257" text:anchor-type="paragraph" svg:x="5.23333in" svg:y="2.35764in" svg:width="1.19444in" svg:height="0.18472in" style:rel-width="scale" style:rel-height="scale"><draw:text-box><text:p text:style-name="P966"><text:span text:style-name="T967">TRANSPORTES<text:s/></text:span></text:p></draw:text-box><svg:title/><svg:desc/></draw:frame></text:span><text:span text:style-name="T968"><draw:frame draw:z-index="251637760" draw:id="id317" draw:style-name="a318" draw:name="Shape272" text:anchor-type="paragraph" svg:x="3.41111in" svg:y="3.93889in" svg:width="0.29097in" svg:height="0.18472in" style:rel-width="scale" style:rel-height="scale"><draw:text-box><text:p text:style-name="P969"><text:span text:style-name="T970">NIF<text:s/></text:span></text:p></draw:text-box><svg:title/><svg:desc/></draw:frame></text:span><text:span text:style-name="T971"><draw:frame draw:z-index="251551744" draw:id="id318" draw:style-name="a319" draw:name="Shape255" text:anchor-type="paragraph" svg:x="4.51389in" svg:y="2.35764in" svg:width="0.37778in" svg:height="0.18472in" style:rel-width="scale" style:rel-height="scale"><draw:text-box><text:p text:style-name="P972"><text:span text:style-name="T973">favor<text:s/></text:span></text:p></draw:text-box><svg:title/><svg:desc/></draw:frame></text:span><text:span text:style-name="T974"><draw:frame draw:z-index="251545600" draw:id="id319" draw:style-name="a320" draw:name="Shape254" text:anchor-type="paragraph" svg:x="4.32361in" svg:y="2.35764in" svg:width="0.12986in" svg:height="0.18472in" style:rel-width="scale" style:rel-height="scale"><draw:text-box><text:p text:style-name="P975"><text:span text:style-name="T976">a<text:s/></text:span></text:p></draw:text-box><svg:title/><svg:desc/></draw:frame></text:span><text:span text:style-name="T977"><draw:frame draw:z-index="251538432" draw:id="id320" draw:style-name="a321" draw:name="Shape253" text:anchor-type="paragraph" svg:x="3.44583in" svg:y="2.35764in" svg:width="0.8125in" svg:height="0.18472in" style:rel-width="scale" style:rel-height="scale"><draw:text-box><text:p text:style-name="P978"><text:span text:style-name="T979">subvención<text:s/></text:span></text:p></draw:text-box><svg:title/><svg:desc/></draw:frame></text:span><text:span text:style-name="T980"><draw:frame draw:z-index="251533312" draw:id="id321" draw:style-name="a322" draw:name="Shape252" text:anchor-type="paragraph" svg:x="3.08611in" svg:y="2.35764in" svg:width="0.29931in" svg:height="0.18472in" style:rel-width="scale" style:rel-height="scale"><draw:text-box><text:p text:style-name="P981"><text:span text:style-name="T982">una<text:s/></text:span></text:p></draw:text-box><svg:title/><svg:desc/></draw:frame></text:span><text:span text:style-name="T983"><draw:frame draw:z-index="251528192" draw:id="id322" draw:style-name="a323" draw:name="Shape251" text:anchor-type="paragraph" svg:x="2.31875in" svg:y="2.35764in" svg:width="0.70764in" svg:height="0.18472in" style:rel-width="scale" style:rel-height="scale"><draw:text-box><text:p text:style-name="P984"><text:span text:style-name="T985">Conceder<text:s/></text:span></text:p></draw:text-box><svg:title/><svg:desc/></draw:frame></text:span><text:span text:style-name="T986"><draw:frame draw:z-index="251526144" draw:id="id323" draw:style-name="a324" draw:name="Shape250" text:anchor-type="paragraph" svg:x="1.27986in" svg:y="2.35764in" svg:width="0.84653in" svg:height="0.18472in" style:rel-width="scale" style:rel-height="scale"><draw:text-box><text:p text:style-name="P987"><text:span text:style-name="T988">PRIMERO.-</text:span><text:span text:style-name="T989"><text:s/></text:span></text:p></draw:text-box><svg:title/><svg:desc/></draw:frame></text:span><text:span text:style-name="T990"><draw:frame draw:z-index="251521024" draw:id="id324" draw:style-name="a325" draw:name="Shape249" text:anchor-type="paragraph" svg:x="0.7875in" svg:y="2.00694in" svg:width="0.8625in" svg:height="0.18472in" style:rel-width="scale" style:rel-height="scale"><draw:text-box><text:p text:style-name="P991"><text:span text:style-name="T992">RESUELVO</text:span><text:span text:style-name="T993">:</text:span></text:p></draw:text-box><svg:title/><svg:desc/></draw:frame></text:span><text:span text:style-name="T994"><draw:frame draw:z-index="251512832" draw:id="id325" draw:style-name="a326" draw:name="Shape248" text:anchor-type="paragraph" svg:x="1.27986in" svg:y="1.83125in" svg:width="5.61667in" svg:height="0.18472in" style:rel-width="scale" style:rel-height="scale"><draw:text-box><text:p text:style-name="P995"><text:span text:style-name="T996">Considerando la propuesta emitida por el Servicio de Transportes de este Cabildo,<text:s/></text:span></text:p></draw:text-box><svg:title/><svg:desc/></draw:frame></text:span><text:span text:style-name="T997"><draw:frame draw:z-index="251509760" draw:id="id326" draw:style-name="a327" draw:name="Shape247" text:anchor-type="paragraph" svg:x="0.7875in" svg:y="1.47986in" svg:width="2.95139in" svg:height="0.18472in" style:rel-width="scale" style:rel-height="scale"><draw:text-box><text:p text:style-name="P998"><text:span text:style-name="T999">ejecución que rigen el vigente Presupuesto.</text:span></text:p></draw:text-box><svg:title/><svg:desc/></draw:frame></text:span><text:span text:style-name="T1000"><draw:frame draw:z-index="251505664" draw:id="id327" draw:style-name="a328" draw:name="Shape246" text:anchor-type="paragraph" svg:x="0.7875in" svg:y="1.30417in" svg:width="6.05486in" svg:height="0.18472in" style:rel-width="scale" style:rel-height="scale"><draw:text-box><text:p text:style-name="P1001"><text:span text:style-name="T1002">que se designa al mismo (BOP núm. 84, de 12 de julio de 2023) y la Base 20.8 de las de<text:s/></text:span></text:p></draw:text-box><svg:title/><svg:desc/></draw:frame></text:span><text:span text:style-name="T1003"><draw:frame draw:z-index="251498496" draw:id="id328" draw:style-name="a329" draw:name="Shape245" text:anchor-type="paragraph" svg:x="0.7875in" svg:y="1.12847in" svg:width="6.47778in" svg:height="0.18472in" style:rel-width="scale" style:rel-height="scale"><draw:text-box><text:p text:style-name="P1004"><text:span text:style-name="T1005">30 de enero de 2018, y el Decreto de la Presidencia nº 2023/6517, de 5 de julio de 2023, por el<text:s/></text:span></text:p></draw:text-box><svg:title/><svg:desc/></draw:frame></text:span><text:span text:style-name="T1006"><draw:frame draw:z-index="251495424" draw:id="id329" draw:style-name="a330" draw:name="Shape244" text:anchor-type="paragraph" svg:x="0.7875in" svg:y="0.95208in" svg:width="6.51181in" svg:height="0.18472in" style:rel-width="scale" style:rel-height="scale"><draw:text-box><text:p text:style-name="P1007"><text:span text:style-name="T1008">Administración y Funcionamiento de este Cabildo Insular, aprobado</text:span><text:span text:style-name="T1009"><text:s/>en sesión plenaria de fecha<text:s/></text:span></text:p></draw:text-box><svg:title/><svg:desc/></draw:frame></text:span><text:span text:style-name="T1010"><draw:frame draw:z-index="251487232" draw:id="id330" draw:style-name="a331" draw:name="Shape243" text:anchor-type="paragraph" svg:x="0.7875in" svg:y="0.77708in" svg:width="6.09028in" svg:height="0.18472in" style:rel-width="scale" style:rel-height="scale"><draw:text-box><text:p text:style-name="P1011"><text:span text:style-name="T1012">con las atribuciones que le confiere el artículo 21 del Reglamento Orgánico, de Gobierno,<text:s/></text:span></text:p></draw:text-box><svg:title/><svg:desc/></draw:frame></text:span><text:span text:style-name="T1013"><draw:frame draw:z-index="251481088" draw:id="id331" draw:style-name="a332" draw:name="Shape242" text:anchor-type="paragraph" svg:x="0.7875in" svg:y="0.60139in" svg:width="6.54375in" svg:height="0.18472in" style:rel-width="scale" style:rel-height="scale"><draw:text-box><text:p text:style-name="P1014"><text:span text:style-name="T1015">competencias y normas de actuación en materia de contratación administrativa, en consonancia<text:s/></text:span></text:p></draw:text-box><svg:title/><svg:desc/></draw:frame></text:span><text:span text:style-name="T1016"><draw:frame draw:z-index="251480064" draw:id="id332" draw:style-name="a333" draw:name="Shape241" text:anchor-type="paragraph" svg:x="0.7875in" svg:y="0.42569in" svg:width="6.37708in" svg:height="0.18472in" style:rel-width="scale" style:rel-height="scale"><draw:text-box><text:p text:style-name="P1017"><text:span text:style-name="T1018">y modifica los acuerdos del mism</text:span><text:span text:style-name="T1019">o órgano de 24 de abril de 2020 y 22 de julio de 2022, sobre<text:s/></text:span></text:p></draw:text-box><svg:title/><svg:desc/></draw:frame></text:span><text:span text:style-name="T1020"><draw:frame draw:z-index="251711488" draw:id="id333" draw:style-name="a334" draw:name="Shape287" text:anchor-type="paragraph" svg:x="5.24236in" svg:y="4.11528in" svg:width="0.67708in" svg:height="0.18472in" style:rel-width="scale" style:rel-height="scale"><draw:text-box><text:p text:style-name="P1021"><text:span text:style-name="T1022">CUATRO<text:s/></text:span></text:p></draw:text-box><svg:title/><svg:desc/></draw:frame></text:span><text:span text:style-name="T1023"><draw:frame draw:z-index="251779072" draw:id="id334" draw:style-name="a335" draw:name="Shape302" text:anchor-type="paragraph" svg:x="5.83194in" svg:y="4.46597in" svg:width="0.72986in" svg:height="0.18472in" style:rel-width="scale" style:rel-height="scale"><draw:text-box><text:p text:style-name="P1024"><text:span text:style-name="T1025">siguientes<text:s/></text:span></text:p></draw:text-box><svg:title/><svg:desc/></draw:frame></text:span><text:span text:style-name="T1026"><draw:frame draw:z-index="251772928" draw:id="id335" draw:style-name="a336" draw:name="Shape301" text:anchor-type="paragraph" svg:x="5.51806in" svg:y="4.46597in" svg:width="0.23958in" svg:height="0.18472in" style:rel-width="scale" style:rel-height="scale"><draw:text-box><text:p text:style-name="P1027"><text:span text:style-name="T1028">las<text:s/></text:span></text:p></draw:text-box><svg:title/><svg:desc/></draw:frame></text:span><text:span text:style-name="T1029"><draw:frame draw:z-index="251768832" draw:id="id336" draw:style-name="a337" draw:name="Shape300" text:anchor-type="paragraph" svg:x="5.22847in" svg:y="4.46597in" svg:width="0.21458in" svg:height="0.18472in" style:rel-width="scale" style:rel-height="scale"><draw:text-box><text:p text:style-name="P1030"><text:span text:style-name="T1031">en<text:s/></text:span></text:p></draw:text-box><svg:title/><svg:desc/></draw:frame></text:span><text:span text:style-name="T1032"><draw:frame draw:z-index="251765760" draw:id="id337" draw:style-name="a338" draw:name="Shape299" text:anchor-type="paragraph" svg:x="3.82639in" svg:y="4.46597in" svg:width="1.32778in" svg:height="0.18472in" style:rel-width="scale" style:rel-height="scale"><draw:text-box><text:p text:style-name="P1033"><text:span text:style-name="T1034">12023000008793</text:span><text:span text:style-name="T1035">”,<text:s/></text:span></text:p></draw:text-box><svg:title/><svg:desc/></draw:frame></text:span><text:span text:style-name="T1036"><draw:frame draw:z-index="251761664" draw:id="id338" draw:style-name="a339" draw:name="Shape298" text:anchor-type="paragraph" svg:x="2.97708in" svg:y="4.46597in" svg:width="0.77569in" svg:height="0.18472in" style:rel-width="scale" style:rel-height="scale"><draw:text-box><text:p text:style-name="P1037"><text:span text:style-name="T1038">operación<text:s/></text:span></text:p></draw:text-box><svg:title/><svg:desc/></draw:frame></text:span><text:span text:style-name="T1039"><draw:frame draw:z-index="251756544" draw:id="id339" draw:style-name="a340" draw:name="Shape297" text:anchor-type="paragraph" svg:x="2.70833in" svg:y="4.46597in" svg:width="0.19375in" svg:height="0.18472in" style:rel-width="scale" style:rel-height="scale"><draw:text-box><text:p text:style-name="P1040"><text:span text:style-name="T1041">nº<text:s/></text:span></text:p></draw:text-box><svg:title/><svg:desc/></draw:frame></text:span><text:span text:style-name="T1042"><draw:frame draw:z-index="251753472" draw:id="id340" draw:style-name="a341" draw:name="Shape296" text:anchor-type="paragraph" svg:x="2.09653in" svg:y="4.46597in" svg:width="0.53542in" svg:height="0.18472in" style:rel-width="scale" style:rel-height="scale"><draw:text-box><text:p text:style-name="P1043"><text:span text:style-name="T1044">“</text:span><text:span text:style-name="T1045">ADRC<text:s/></text:span></text:p></draw:text-box><svg:title/><svg:desc/></draw:frame></text:span><text:span text:style-name="T1046"><draw:frame draw:z-index="251751424" draw:id="id341" draw:style-name="a342" draw:name="Shape295" text:anchor-type="paragraph" svg:x="1.85833in" svg:y="4.46597in" svg:width="0.16319in" svg:height="0.18472in" style:rel-width="scale" style:rel-height="scale"><draw:text-box><text:p text:style-name="P1047"><text:span text:style-name="T1048">la<text:s/></text:span></text:p></draw:text-box><svg:title/><svg:desc/></draw:frame></text:span><text:span text:style-name="T1049"><draw:frame draw:z-index="251747328" draw:id="id342" draw:style-name="a343" draw:name="Shape294" text:anchor-type="paragraph" svg:x="1.65417in" svg:y="4.46597in" svg:width="0.12986in" svg:height="0.18472in" style:rel-width="scale" style:rel-height="scale"><draw:text-box><text:p text:style-name="P1050"><text:span text:style-name="T1051">a<text:s/></text:span></text:p></draw:text-box><svg:title/><svg:desc/></draw:frame></text:span><text:span text:style-name="T1052"><draw:frame draw:z-index="251742208" draw:id="id343" draw:style-name="a344" draw:name="Shape293" text:anchor-type="paragraph" svg:x="1.15278in" svg:y="4.46597in" svg:width="0.42708in" svg:height="0.18472in" style:rel-width="scale" style:rel-height="scale"><draw:text-box><text:p text:style-name="P1053"><text:span text:style-name="T1054">cargo<text:s/></text:span></text:p></draw:text-box><svg:title/><svg:desc/></draw:frame></text:span><text:span text:style-name="T1055"><draw:frame draw:z-index="251738112" draw:id="id344" draw:style-name="a345" draw:name="Shape292" text:anchor-type="paragraph" svg:x="0.7875in" svg:y="4.46597in" svg:width="0.29236in" svg:height="0.18472in" style:rel-width="scale" style:rel-height="scale"><draw:text-box><text:p text:style-name="P1056"><text:span text:style-name="T1057">con<text:s/></text:span></text:p></draw:text-box><svg:title/><svg:desc/></draw:frame></text:span><text:span text:style-name="T1058"><draw:frame draw:z-index="251734016" draw:id="id345" draw:style-name="a346" draw:name="Shape291" text:anchor-type="paragraph" svg:x="0.7875in" svg:y="4.29028in" svg:width="6.66736in" svg:height="0.18472in" style:rel-width="scale" style:rel-height="scale"><draw:text-box><text:p text:style-name="P1059"><text:span text:style-name="T1060">CENTIMOS (258.284,02€),<text:s/></text:span><text:span text:style-name="T1061">conforme a lo mencionado en la parte expositiva de esta Resolución y<text:s/></text:span></text:p></draw:text-box><svg:title/><svg:desc/></draw:frame></text:span><text:span text:style-name="T1062"><draw:frame draw:z-index="251725824" draw:id="id346" draw:style-name="a347" draw:name="Shape290" text:anchor-type="paragraph" svg:x="7.14931in" svg:y="4.11528in" svg:width="0.37569in" svg:height="0.18472in" style:rel-width="scale" style:rel-height="scale"><draw:text-box><text:p text:style-name="P1063"><text:span text:style-name="T1064">DOS<text:s/></text:span></text:p></draw:text-box><svg:title/><svg:desc/></draw:frame></text:span><text:span text:style-name="T1065"><draw:frame draw:z-index="251721728" draw:id="id347" draw:style-name="a348" draw:name="Shape289" text:anchor-type="paragraph" svg:x="6.68611in" svg:y="4.11528in" svg:width="0.38333in" svg:height="0.18472in" style:rel-width="scale" style:rel-height="scale"><draw:text-box><text:p text:style-name="P1066"><text:span text:style-name="T1067">CON<text:s/></text:span></text:p></draw:text-box><svg:title/><svg:desc/></draw:frame></text:span><text:span text:style-name="T1068"><draw:frame draw:z-index="251718656" draw:id="id348" draw:style-name="a349" draw:name="Shape288" text:anchor-type="paragraph" svg:x="6.01944in" svg:y="4.11528in" svg:width="0.58611in" svg:height="0.18472in" style:rel-width="scale" style:rel-height="scale"><draw:text-box><text:p text:style-name="P1069"><text:span text:style-name="T1070">EUROS<text:s/></text:span></text:p></draw:text-box><svg:title/><svg:desc/></draw:frame></text:span><draw:custom-shape svg:x="0in" svg:y="0in" svg:width="8.33264in" svg:height="6.25in" draw:z-index="251882496" draw:id="id349" draw:style-name="a350" draw:name="Shape24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71"><draw:frame draw:z-index="251708416" draw:id="id350" draw:style-name="a351" draw:name="Shape286" text:anchor-type="paragraph" svg:x="5.01667in" svg:y="4.11528in" svg:width="0.14653in" svg:height="0.18472in" style:rel-width="scale" style:rel-height="scale"><draw:text-box><text:p text:style-name="P1072"><text:span text:style-name="T1073">Y<text:s/></text:span></text:p></draw:text-box><svg:title/><svg:desc/></draw:frame></text:span><text:span text:style-name="T1074"><draw:frame draw:z-index="251701248" draw:id="id351" draw:style-name="a352" draw:name="Shape285" text:anchor-type="paragraph" svg:x="4.13819in" svg:y="4.11528in" svg:width="0.78611in" svg:height="0.18472in" style:rel-width="scale" style:rel-height="scale"><draw:text-box><text:p text:style-name="P1075"><text:span text:style-name="T1076">OCHENTA<text:s/></text:span></text:p></draw:text-box><svg:title/><svg:desc/></draw:frame></text:span><text:span text:style-name="T1077"><draw:frame draw:z-index="251695104" draw:id="id352" draw:style-name="a353" draw:name="Shape284" text:anchor-type="paragraph" svg:x="3.00417in" svg:y="4.11528in" svg:width="1.05in" svg:height="0.18472in" style:rel-width="scale" style:rel-height="scale"><draw:text-box><text:p text:style-name="P1078"><text:span text:style-name="T1079">DOSCIENTOS<text:s/></text:span></text:p></draw:text-box><svg:title/><svg:desc/></draw:frame></text:span><text:span text:style-name="T1080"><draw:frame draw:z-index="251692032" draw:id="id353" draw:style-name="a354" draw:name="Shape283" text:anchor-type="paragraph" svg:x="2.61806in" svg:y="4.11528in" svg:width="0.30764in" svg:height="0.18472in" style:rel-width="scale" style:rel-height="scale"><draw:text-box><text:p text:style-name="P1081"><text:span text:style-name="T1082">MIL<text:s/></text:span></text:p></draw:text-box><svg:title/><svg:desc/></draw:frame></text:span><text:span text:style-name="T1083"><draw:frame draw:z-index="251686912" draw:id="id354" draw:style-name="a355" draw:name="Shape282" text:anchor-type="paragraph" svg:x="2.03611in" svg:y="4.11528in" svg:width="0.50278in" svg:height="0.18472in" style:rel-width="scale" style:rel-height="scale"><draw:text-box><text:p text:style-name="P1084"><text:span text:style-name="T1085">OCHO<text:s/></text:span></text:p></draw:text-box><svg:title/><svg:desc/></draw:frame></text:span><text:span text:style-name="T1086"><draw:frame draw:z-index="251681792" draw:id="id355" draw:style-name="a356" draw:name="Shape281" text:anchor-type="paragraph" svg:x="1.81042in" svg:y="4.11528in" svg:width="0.14653in" svg:height="0.18472in" style:rel-width="scale" style:rel-height="scale"><draw:text-box><text:p text:style-name="P1087"><text:span text:style-name="T1088">Y<text:s/></text:span></text:p></draw:text-box><svg:title/><svg:desc/></draw:frame></text:span><text:span text:style-name="T1089"><draw:frame draw:z-index="251677696" draw:id="id356" draw:style-name="a357" draw:name="Shape280" text:anchor-type="paragraph" svg:x="0.7875in" svg:y="4.11528in" svg:width="0.93125in" svg:height="0.18472in" style:rel-width="scale" style:rel-height="scale"><draw:text-box><text:p text:style-name="P1090"><text:span text:style-name="T1091">CINCUENTA<text:s/></text:span></text:p></draw:text-box><svg:title/><svg:desc/></draw:frame></text:span><text:span text:style-name="T1092"><draw:frame draw:z-index="251670528" draw:id="id357" draw:style-name="a358" draw:name="Shape279" text:anchor-type="paragraph" svg:x="6.47014in" svg:y="3.93889in" svg:width="1.05in" svg:height="0.18472in" style:rel-width="scale" style:rel-height="scale"><draw:text-box><text:p text:style-name="P1093"><text:span text:style-name="T1094">DOSCIENTOS<text:s/></text:span></text:p></draw:text-box><svg:title/><svg:desc/></draw:frame></text:span><text:span text:style-name="T1095"><draw:frame draw:z-index="251668480" draw:id="id358" draw:style-name="a359" draw:name="Shape278" text:anchor-type="paragraph" svg:x="6.19653in" svg:y="3.93889in" svg:width="0.21458in" svg:height="0.18472in" style:rel-width="scale" style:rel-height="scale"><draw:text-box><text:p text:style-name="P1096"><text:span text:style-name="T1097">de<text:s/></text:span></text:p></draw:text-box><svg:title/><svg:desc/></draw:frame></text:span><text:span text:style-name="T1098"><draw:frame draw:z-index="251664384" draw:id="id359" draw:style-name="a360" draw:name="Shape277" text:anchor-type="paragraph" svg:x="5.58333in" svg:y="3.93889in" svg:width="0.55625in" svg:height="0.18472in" style:rel-width="scale" style:rel-height="scale"><draw:text-box><text:p text:style-name="P1099"><text:span text:style-name="T1100">importe<text:s/></text:span></text:p></draw:text-box><svg:title/><svg:desc/></draw:frame></text:span><text:span text:style-name="T1101"><draw:frame draw:z-index="251657216" draw:id="id360" draw:style-name="a361" draw:name="Shape276" text:anchor-type="paragraph" svg:x="5.30903in" svg:y="3.93889in" svg:width="0.21458in" svg:height="0.18472in" style:rel-width="scale" style:rel-height="scale"><draw:text-box><text:p text:style-name="P1102"><text:span text:style-name="T1103">un<text:s/></text:span></text:p></draw:text-box><svg:title/><svg:desc/></draw:frame></text:span><text:span text:style-name="T1104"><draw:frame draw:z-index="251652096" draw:id="id361" draw:style-name="a362" draw:name="Shape275" text:anchor-type="paragraph" svg:x="4.98472in" svg:y="3.93889in" svg:width="0.26528in" svg:height="0.18472in" style:rel-width="scale" style:rel-height="scale"><draw:text-box><text:p text:style-name="P1105"><text:span text:style-name="T1106">por<text:s/></text:span></text:p></draw:text-box><svg:title/><svg:desc/></draw:frame></text:span><text:span text:style-name="T1107"><draw:frame draw:z-index="251646976" draw:id="id362" draw:style-name="a363" draw:name="Shape274" text:anchor-type="paragraph" svg:x="4.01458in" svg:y="3.93889in" svg:width="0.91181in" svg:height="0.18472in" style:rel-width="scale" style:rel-height="scale"><draw:text-box><text:p text:style-name="P1108"><text:span text:style-name="T1109">F-38016671,<text:s/></text:span></text:p></draw:text-box><svg:title/><svg:desc/></draw:frame></text:span><text:span text:style-name="T1110"><draw:frame draw:z-index="251639808" draw:id="id363" draw:style-name="a364" draw:name="Shape273" text:anchor-type="paragraph" svg:x="3.76111in" svg:y="3.93889in" svg:width="0.19375in" svg:height="0.18472in" style:rel-width="scale" style:rel-height="scale"><draw:text-box><text:p text:style-name="P1111"><text:span text:style-name="T1112">nº<text:s/></text:span></text:p></draw:text-box><svg:title/><svg:desc/></draw:frame></text:span></text:p>
      <text:soft-page-break/>
      <text:p text:style-name="P1113"><text:span text:style-name="T1114"><draw:frame draw:z-index="251728896" draw:id="id364" draw:style-name="a365" draw:name="Shape416" text:anchor-type="paragraph" svg:x="4.25139in" svg:y="3.57847in" svg:width="0.63958in" svg:height="0.18472in" style:rel-width="scale" style:rel-height="scale"><draw:text-box><text:p text:style-name="P1115"><text:span text:style-name="T1116">38/2003,<text:s/></text:span></text:p></draw:text-box><svg:title/><svg:desc/></draw:frame></text:span><text:span text:style-name="T1117"><draw:frame draw:z-index="251769856" draw:id="id365" draw:style-name="a366" draw:name="Shape426" text:anchor-type="paragraph" svg:x="0.7875in" svg:y="4.62222in" svg:width="6.05208in" svg:height="0.18472in" style:rel-width="scale" style:rel-height="scale"><draw:text-box><text:p text:style-name="P1118"><text:span text:style-name="T1119">Contra la presente Resolución, que agota la vía administrativa, podrá interponer Recurso<text:s/></text:span></text:p></draw:text-box><svg:title/><svg:desc/></draw:frame></text:span><text:span text:style-name="T1120"><draw:frame draw:z-index="251766784" draw:id="id366" draw:style-name="a367" draw:name="Shape425" text:anchor-type="paragraph" svg:x="1.2875in" svg:y="4.10625in" svg:width="2.56597in" svg:height="0.18472in" style:rel-width="scale" style:rel-height="scale"><draw:text-box><text:p text:style-name="P1121"><text:span text:style-name="T1122">en el mismo la exigencia de garantía.<text:s/></text:span></text:p></draw:text-box><svg:title/><svg:desc/></draw:frame></text:span><text:span text:style-name="T1123"><draw:frame draw:z-index="251760640" draw:id="id367" draw:style-name="a368" draw:name="Shape424" text:anchor-type="paragraph" svg:x="1.2875in" svg:y="3.92986in" svg:width="6.11667in" svg:height="0.18472in" style:rel-width="scale" style:rel-height="scale"><draw:text-box><text:p text:style-name="P1124"><text:span text:style-name="T1125">realizando en las condiciones recogidas en el documento contractual, no estando previsto<text:s/></text:span></text:p></draw:text-box><svg:title/><svg:desc/></draw:frame></text:span><text:span text:style-name="T1126"><draw:frame draw:z-index="251759616" draw:id="id368" draw:style-name="a369" draw:name="Shape423" text:anchor-type="paragraph" svg:x="1.2875in" svg:y="3.75417in" svg:width="6.20764in" svg:height="0.18472in" style:rel-width="scale" style:rel-height="scale"><draw:text-box><text:p text:style-name="P1127"><text:span text:style-name="T1128">Subvenciones, en cuanto la p</text:span><text:span text:style-name="T1129">restación del servicio público regular de viajeros se ha estado<text:s/></text:span></text:p></draw:text-box><svg:title/><svg:desc/></draw:frame></text:span><text:span text:style-name="T1130"><draw:frame draw:z-index="251755520" draw:id="id369" draw:style-name="a370" draw:name="Shape422" text:anchor-type="paragraph" svg:x="7.31042in" svg:y="3.57847in" svg:width="0.21458in" svg:height="0.18472in" style:rel-width="scale" style:rel-height="scale"><draw:text-box><text:p text:style-name="P1131"><text:span text:style-name="T1132">de<text:s/></text:span></text:p></draw:text-box><svg:title/><svg:desc/></draw:frame></text:span><text:span text:style-name="T1133"><draw:frame draw:z-index="251748352" draw:id="id370" draw:style-name="a371" draw:name="Shape421" text:anchor-type="paragraph" svg:x="6.65764in" svg:y="3.57847in" svg:width="0.5875in" svg:height="0.18472in" style:rel-width="scale" style:rel-height="scale"><draw:text-box><text:p text:style-name="P1134"><text:span text:style-name="T1135">General<text:s/></text:span></text:p></draw:text-box><svg:title/><svg:desc/></draw:frame></text:span><text:span text:style-name="T1136"><draw:frame draw:z-index="251745280" draw:id="id371" draw:style-name="a372" draw:name="Shape420" text:anchor-type="paragraph" svg:x="5.79306in" svg:y="3.57847in" svg:width="0.79236in" svg:height="0.18472in" style:rel-width="scale" style:rel-height="scale"><draw:text-box><text:p text:style-name="P1137"><text:span text:style-name="T1138">noviembre,<text:s/></text:span></text:p></draw:text-box><svg:title/><svg:desc/></draw:frame></text:span><text:span text:style-name="T1139"><draw:frame draw:z-index="251741184" draw:id="id372" draw:style-name="a373" draw:name="Shape419" text:anchor-type="paragraph" svg:x="5.51389in" svg:y="3.57847in" svg:width="0.21458in" svg:height="0.18472in" style:rel-width="scale" style:rel-height="scale"><draw:text-box><text:p text:style-name="P1140"><text:span text:style-name="T1141">de<text:s/></text:span></text:p></draw:text-box><svg:title/><svg:desc/></draw:frame></text:span><text:span text:style-name="T1142"><draw:frame draw:z-index="251737088" draw:id="id373" draw:style-name="a374" draw:name="Shape418" text:anchor-type="paragraph" svg:x="5.23472in" svg:y="3.57847in" svg:width="0.21458in" svg:height="0.18472in" style:rel-width="scale" style:rel-height="scale"><draw:text-box><text:p text:style-name="P1143"><text:span text:style-name="T1144">17<text:s/></text:span></text:p></draw:text-box><svg:title/><svg:desc/></draw:frame></text:span><text:span text:style-name="T1145"><draw:frame draw:z-index="251732992" draw:id="id374" draw:style-name="a375" draw:name="Shape417" text:anchor-type="paragraph" svg:x="4.95556in" svg:y="3.57847in" svg:width="0.21458in" svg:height="0.18472in" style:rel-width="scale" style:rel-height="scale"><draw:text-box><text:p text:style-name="P1146"><text:span text:style-name="T1147">de<text:s/></text:span></text:p></draw:text-box><svg:title/><svg:desc/></draw:frame></text:span><text:span text:style-name="T1148"><draw:frame draw:z-index="251776000" draw:id="id375" draw:style-name="a376" draw:name="Shape427" text:anchor-type="paragraph" svg:x="0.7875in" svg:y="4.79792in" svg:width="6.10417in" svg:height="0.18472in" style:rel-width="scale" style:rel-height="scale"><draw:text-box><text:p text:style-name="P1149"><text:span text:style-name="T1150">de reposición ante el Consejo de Gobierno Insular, de conformidad con el artículo 100 del<text:s/></text:span></text:p></draw:text-box><svg:title/><svg:desc/></draw:frame></text:span><text:span text:style-name="T1151"><draw:frame draw:z-index="251719680" draw:id="id376" draw:style-name="a377" draw:name="Shape415" text:anchor-type="paragraph" svg:x="3.89583in" svg:y="3.57847in" svg:width="0.28611in" svg:height="0.18472in" style:rel-width="scale" style:rel-height="scale"><draw:text-box><text:p text:style-name="P1152"><text:span text:style-name="T1153">Ley<text:s/></text:span></text:p></draw:text-box><svg:title/><svg:desc/></draw:frame></text:span><text:span text:style-name="T1154"><draw:frame draw:z-index="251716608" draw:id="id377" draw:style-name="a378" draw:name="Shape414" text:anchor-type="paragraph" svg:x="3.66806in" svg:y="3.57847in" svg:width="0.16319in" svg:height="0.18472in" style:rel-width="scale" style:rel-height="scale"><draw:text-box><text:p text:style-name="P1155"><text:span text:style-name="T1156">la<text:s/></text:span></text:p></draw:text-box><svg:title/><svg:desc/></draw:frame></text:span><text:span text:style-name="T1157"><draw:frame draw:z-index="251709440" draw:id="id378" draw:style-name="a379" draw:name="Shape413" text:anchor-type="paragraph" svg:x="3.38889in" svg:y="3.57847in" svg:width="0.21458in" svg:height="0.18472in" style:rel-width="scale" style:rel-height="scale"><draw:text-box><text:p text:style-name="P1158"><text:span text:style-name="T1159">de<text:s/></text:span></text:p></draw:text-box><svg:title/><svg:desc/></draw:frame></text:span><text:span text:style-name="T1160"><draw:frame draw:z-index="251705344" draw:id="id379" draw:style-name="a380" draw:name="Shape412" text:anchor-type="paragraph" svg:x="2.45625in" svg:y="3.57847in" svg:width="0.86389in" svg:height="0.18472in" style:rel-width="scale" style:rel-height="scale"><draw:text-box><text:p text:style-name="P1161"><text:span text:style-name="T1162">Reglamento<text:s/></text:span></text:p></draw:text-box><svg:title/><svg:desc/></draw:frame></text:span><text:span text:style-name="T1163"><draw:frame draw:z-index="251703296" draw:id="id380" draw:style-name="a381" draw:name="Shape411" text:anchor-type="paragraph" svg:x="2.22778in" svg:y="3.57847in" svg:width="0.16319in" svg:height="0.18472in" style:rel-width="scale" style:rel-height="scale"><draw:text-box><text:p text:style-name="P1164"><text:span text:style-name="T1165">el<text:s/></text:span></text:p></draw:text-box><svg:title/><svg:desc/></draw:frame></text:span><text:span text:style-name="T1166"><draw:frame draw:z-index="251697152" draw:id="id381" draw:style-name="a382" draw:name="Shape410" text:anchor-type="paragraph" svg:x="1.55764in" svg:y="3.57847in" svg:width="0.60556in" svg:height="0.18472in" style:rel-width="scale" style:rel-height="scale"><draw:text-box><text:p text:style-name="P1167"><text:span text:style-name="T1168">aprueba<text:s/></text:span></text:p></draw:text-box><svg:title/><svg:desc/></draw:frame></text:span><text:span text:style-name="T1169"><draw:frame draw:z-index="251691008" draw:id="id382" draw:style-name="a383" draw:name="Shape409" text:anchor-type="paragraph" svg:x="1.2875in" svg:y="3.57847in" svg:width="0.20625in" svg:height="0.18472in" style:rel-width="scale" style:rel-height="scale"><draw:text-box><text:p text:style-name="P1170"><text:span text:style-name="T1171">se<text:s/></text:span></text:p></draw:text-box><svg:title/><svg:desc/></draw:frame></text:span><text:span text:style-name="T1172"><draw:frame draw:z-index="251685888" draw:id="id383" draw:style-name="a384" draw:name="Shape408" text:anchor-type="paragraph" svg:x="1.2875in" svg:y="3.40347in" svg:width="6.18264in" svg:height="0.18472in" style:rel-width="scale" style:rel-height="scale"><draw:text-box><text:p text:style-name="P1173"><text:span text:style-name="T1174">aplicación del artículo 45 y siguientes del Real Decreto 887/2006, de 21 de julio, por el que<text:s/></text:span></text:p></draw:text-box><svg:title/><svg:desc/></draw:frame></text:span><text:span text:style-name="T1175"><draw:frame draw:z-index="251682816" draw:id="id384" draw:style-name="a385" draw:name="Shape407" text:anchor-type="paragraph" svg:x="7.25972in" svg:y="3.22708in" svg:width="0.26528in" svg:height="0.18472in" style:rel-width="scale" style:rel-height="scale"><draw:text-box><text:p text:style-name="P1176"><text:span text:style-name="T1177">por<text:s/></text:span></text:p></draw:text-box><svg:title/><svg:desc/></draw:frame></text:span><text:span text:style-name="T1178"><draw:frame draw:z-index="251809792" draw:id="id385" draw:style-name="a386" draw:name="Shape437" text:anchor-type="paragraph" svg:x="3.06944in" svg:y="6.80139in" svg:width="2.22014in" svg:height="0.18333in" style:rel-width="scale" style:rel-height="scale"><draw:text-box><text:p text:style-name="P1179"><text:span text:style-name="T1180">ANA ISABEL ALVAREZ ACOSTA</text:span></text:p></draw:text-box><svg:title/><svg:desc/></draw:frame></text:span><text:span text:style-name="T1181"><draw:connector draw:type="line" svg:x1="0.48819in" svg:y1="11.33194in" svg:x2="7.68264in" svg:y2="11.33264in" draw:z-index="251466752" draw:id="id386" draw:style-name="a387" draw:name="Shape446" text:anchor-type="paragraph"><svg:title/><svg:desc/></draw:connector></text:span><text:span text:style-name="T1182"><draw:frame draw:z-index="251474944" draw:id="id387" draw:style-name="a388" draw:name="Shape445" text:anchor-type="paragraph" svg:x="1.45347in" svg:y="11.22431in" svg:width="2.71319in" svg:height="0.13472in" style:rel-width="scale" style:rel-height="scale"><draw:text-box><text:p text:style-name="P1183"><text:span text:style-name="T1184">https://sedeelectronica.cabildodelapalma.es/validacion/</text:span></text:p></draw:text-box><svg:title/><svg:desc/></draw:frame></text:span><text:span text:style-name="T1185"><draw:frame draw:z-index="251441152" draw:id="id388" draw:style-name="a389" draw:name="Shape444" text:anchor-type="paragraph" svg:x="1.45347in" svg:y="11.09653in" svg:width="2.96042in" svg:height="0.13472in" style:rel-width="scale" style:rel-height="scale"><draw:text-box><text:p text:style-name="P1186"><text:span text:style-name="T1187">Código de verificación electrónica:</text:span><text:span text:style-name="T1188"><text:s/>14612674621155131244</text:span></text:p></draw:text-box><svg:title/><svg:desc/></draw:frame></text:span><text:span text:style-name="T1189"><draw:frame draw:z-index="251439104" draw:id="id389" draw:style-name="a390" draw:name="Shape443" text:anchor-type="paragraph" svg:x="1.45347in" svg:y="10.96875in" svg:width="4.97708in" svg:height="0.13472in" style:rel-width="scale" style:rel-height="scale"><draw:text-box><text:p text:style-name="P1190"><text:span text:style-name="T1191">Cabildo Insular de La Palma. El registro realizado está amparado en el Artículo 16 de la Ley 39/2015.</text:span></text:p></draw:text-box><svg:title/><svg:desc/></draw:frame></text:span><text:span text:style-name="T1192"><draw:connector draw:type="line" svg:x1="7.67847in" svg:y1="10.94583in" svg:x2="7.67917in" svg:y2="11.32986in" draw:z-index="251458560" draw:id="id390" draw:style-name="a391" draw:name="Shape442" text:anchor-type="paragraph"><svg:title/><svg:desc/></draw:connector></text:span><text:span text:style-name="T1193"><draw:connector draw:type="line" svg:x1="1.37847in" svg:y1="10.94583in" svg:x2="1.37917in" svg:y2="11.32986in" draw:z-index="251452416" draw:id="id391" draw:style-name="a392" draw:name="Shape441" text:anchor-type="paragraph"><svg:title/><svg:desc/></draw:connector></text:span><text:span text:style-name="T1194"><draw:connector draw:type="line" svg:x1="0.49167in" svg:y1="10.94583in" svg:x2="0.49236in" svg:y2="11.32986in" draw:z-index="251445248" draw:id="id392" draw:style-name="a393" draw:name="Shape440" text:anchor-type="paragraph"><svg:title/><svg:desc/></draw:connector></text:span><text:span text:style-name="T1195"><draw:connector draw:type="line" svg:x1="0.48819in" svg:y1="10.94236in" svg:x2="7.68264in" svg:y2="10.94306in" draw:z-index="251464704" draw:id="id393" draw:style-name="a394" draw:name="Shape439" text:anchor-type="paragraph"><svg:title/><svg:desc/></draw:connector></text:span><text:span text:style-name="T1196"><draw:frame draw:z-index="251432960" draw:id="id394" draw:style-name="a395" draw:name="Shape438" text:anchor-type="paragraph" svg:x="6.57778in" svg:y="10.34167in" svg:width="0.94306in" svg:height="0.20278in" style:rel-width="scale" style:rel-height="scale"><draw:text-box><text:p text:style-name="P1197"><text:span text:style-name="T1198">Página<text:s/></text:span><text:span text:style-name="T1199">5</text:span><text:span text:style-name="T1200"><text:s/>de<text:s/></text:span><text:span text:style-name="T1201">5</text:span><text:span text:style-name="T1202"><text:s/></text:span></text:p></draw:text-box><svg:title/><svg:desc/></draw:frame></text:span><text:span text:style-name="T1203"><draw:frame draw:z-index="251678720" draw:id="id395" draw:style-name="a396" draw:name="Shape406" text:anchor-type="paragraph" svg:x="6.50972in" svg:y="3.22708in" svg:width="0.67917in" svg:height="0.18472in" style:rel-width="scale" style:rel-height="scale"><draw:text-box><text:p text:style-name="P1204"><text:span text:style-name="T1205">garantías<text:s/></text:span></text:p></draw:text-box><svg:title/><svg:desc/></draw:frame></text:span><text:span text:style-name="T1206"><draw:frame draw:z-index="251805696" draw:id="id396" draw:style-name="a397" draw:name="Shape436" text:anchor-type="paragraph" svg:x="3.06944in" svg:y="6.65in" svg:width="2.01319in" svg:height="0.18333in" style:rel-width="scale" style:rel-height="scale"><draw:text-box><text:p text:style-name="P1207"><text:span text:style-name="T1208">27/12/2023 a las 17:38:53 por</text:span></text:p></draw:text-box><svg:title/><svg:desc/></draw:frame></text:span><text:span text:style-name="T1209"><draw:frame draw:z-index="251801600" draw:id="id397" draw:style-name="a398" draw:name="Shape435" text:anchor-type="paragraph" svg:x="3.06944in" svg:y="6.49931in" svg:width="2.15972in" svg:height="0.18333in" style:rel-width="scale" style:rel-height="scale"><draw:text-box><text:p text:style-name="P1210"><text:span text:style-name="T1211">Firmado electronicamente el día</text:span></text:p></draw:text-box><svg:title/><svg:desc/></draw:frame></text:span><draw:custom-shape svg:x="3.04514in" svg:y="6.18194in" svg:width="2.40694in" svg:height="0.79306in" draw:z-index="251883520" draw:id="id398" draw:style-name="a399" draw:name="Shape434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0in" svg:y="6.25in" svg:width="8.33264in" svg:height="6.25in" draw:z-index="251884544" draw:id="id399" draw:style-name="a400" draw:name="Shape43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212"><draw:frame draw:z-index="251798528" draw:id="id400" draw:style-name="a401" draw:name="Shape432" text:anchor-type="paragraph" svg:x="0.7875in" svg:y="5.67639in" svg:width="4.86181in" svg:height="0.18472in" style:rel-width="scale" style:rel-height="scale"><draw:text-box><text:p text:style-name="P1213"><text:span text:style-name="T1214">Procedimiento Administrativo Común de las Administraciones Publicas.<text:s/></text:span></text:p></draw:text-box><svg:title/><svg:desc/></draw:frame></text:span><text:span text:style-name="T1215"><draw:frame draw:z-index="251791360" draw:id="id401" draw:style-name="a402" draw:name="Shape431" text:anchor-type="paragraph" svg:x="0.7875in" svg:y="5.50069in" svg:width="6.54236in" svg:height="0.18472in" style:rel-width="scale" style:rel-height="scale"><draw:text-box><text:p text:style-name="P1216"><text:span text:style-name="T1217">conformidad con lo dispuesto en los artículos 123 y 30.3 de la Ley 39/2015, de 1 de octubre, del<text:s/></text:span></text:p></draw:text-box><svg:title/><svg:desc/></draw:frame></text:span><text:span text:style-name="T1218"><draw:frame draw:z-index="251788288" draw:id="id402" draw:style-name="a403" draw:name="Shape430" text:anchor-type="paragraph" svg:x="0.7875in" svg:y="5.325in" svg:width="6.26736in" svg:height="0.18472in" style:rel-width="scale" style:rel-height="scale"><draw:text-box><text:p text:style-name="P1219"><text:span text:style-name="T1220">Insulares, en el plazo de UN MES, contado a partir del día siguiente al de su noti</text:span><text:span text:style-name="T1221">ficación, de<text:s/></text:span></text:p></draw:text-box><svg:title/><svg:desc/></draw:frame></text:span><text:span text:style-name="T1222"><draw:frame draw:z-index="251784192" draw:id="id403" draw:style-name="a404" draw:name="Shape429" text:anchor-type="paragraph" svg:x="0.7875in" svg:y="5.14931in" svg:width="6.49444in" svg:height="0.18472in" style:rel-width="scale" style:rel-height="scale"><draw:text-box><text:p text:style-name="P1223"><text:span text:style-name="T1224">Insular y, en concordancia con los artículos 83 y 84 de la Ley 8/2015, de 1 de abril, de Cabildos<text:s/></text:span></text:p></draw:text-box><svg:title/><svg:desc/></draw:frame></text:span><text:span text:style-name="T1225"><draw:frame draw:z-index="251780096" draw:id="id404" draw:style-name="a405" draw:name="Shape428" text:anchor-type="paragraph" svg:x="0.7875in" svg:y="4.97361in" svg:width="6.37569in" svg:height="0.18472in" style:rel-width="scale" style:rel-height="scale"><draw:text-box><text:p text:style-name="P1226"><text:span text:style-name="T1227">Reglamento Orgánico de Gobierno, Administración y Funcionamiento de este Excmo. Cabildo<text:s/></text:span></text:p></draw:text-box><svg:title/><svg:desc/></draw:frame></text:span><text:span text:style-name="T1228"><draw:frame draw:z-index="251522048" draw:id="id405" draw:style-name="a406" draw:name="Shape376" text:anchor-type="paragraph" svg:x="1.2875in" svg:y="1.73889in" svg:width="5.64306in" svg:height="0.18472in" style:rel-width="scale" style:rel-height="scale"><draw:text-box><text:p text:style-name="P1229"><text:span text:style-name="T1230">INCUMPLIMIENTO Y REINTEGRO: Se procederá al r</text:span><text:span text:style-name="T1231">eintegro total o parcial de las<text:s/></text:span></text:p></draw:text-box><svg:title/><svg:desc/></draw:frame></text:span><text:span text:style-name="T1232"><draw:frame draw:z-index="251568128" draw:id="id406" draw:style-name="a407" draw:name="Shape385" text:anchor-type="paragraph" svg:x="4.23056in" svg:y="2.44167in" svg:width="0.21458in" svg:height="0.18472in" style:rel-width="scale" style:rel-height="scale"><draw:text-box><text:p text:style-name="P1233"><text:span text:style-name="T1234">de<text:s/></text:span></text:p></draw:text-box><svg:title/><svg:desc/></draw:frame></text:span><text:span text:style-name="T1235"><draw:frame draw:z-index="251563008" draw:id="id407" draw:style-name="a408" draw:name="Shape384" text:anchor-type="paragraph" svg:x="3.44514in" svg:y="2.44167in" svg:width="0.73403in" svg:height="0.18472in" style:rel-width="scale" style:rel-height="scale"><draw:text-box><text:p text:style-name="P1236"><text:span text:style-name="T1237">concesión<text:s/></text:span></text:p></draw:text-box><svg:title/><svg:desc/></draw:frame></text:span><text:span text:style-name="T1238"><draw:frame draw:z-index="251558912" draw:id="id408" draw:style-name="a409" draw:name="Shape383" text:anchor-type="paragraph" svg:x="3.22847in" svg:y="2.44167in" svg:width="0.16319in" svg:height="0.18472in" style:rel-width="scale" style:rel-height="scale"><draw:text-box><text:p text:style-name="P1239"><text:span text:style-name="T1240">la<text:s/></text:span></text:p></draw:text-box><svg:title/><svg:desc/></draw:frame></text:span><text:span text:style-name="T1241"><draw:frame draw:z-index="251554816" draw:id="id409" draw:style-name="a410" draw:name="Shape382" text:anchor-type="paragraph" svg:x="2.32361in" svg:y="2.44167in" svg:width="0.85in" svg:height="0.18472in" style:rel-width="scale" style:rel-height="scale"><draw:text-box><text:p text:style-name="P1242"><text:span text:style-name="T1243">fundamenta<text:s/></text:span></text:p></draw:text-box><svg:title/><svg:desc/></draw:frame></text:span><text:span text:style-name="T1244"><draw:frame draw:z-index="251548672" draw:id="id410" draw:style-name="a411" draw:name="Shape381" text:anchor-type="paragraph" svg:x="1.97083in" svg:y="2.44167in" svg:width="0.29931in" svg:height="0.18472in" style:rel-width="scale" style:rel-height="scale"><draw:text-box><text:p text:style-name="P1245"><text:span text:style-name="T1246">que<text:s/></text:span></text:p></draw:text-box><svg:title/><svg:desc/></draw:frame></text:span><text:span text:style-name="T1247"><draw:frame draw:z-index="251542528" draw:id="id411" draw:style-name="a412" draw:name="Shape380" text:anchor-type="paragraph" svg:x="1.2875in" svg:y="2.44167in" svg:width="0.62153in" svg:height="0.18472in" style:rel-width="scale" style:rel-height="scale"><draw:text-box><text:p text:style-name="P1248"><text:span text:style-name="T1249">proyecto<text:s/></text:span></text:p></draw:text-box><svg:title/><svg:desc/></draw:frame></text:span><text:span text:style-name="T1250"><draw:frame draw:z-index="251541504" draw:id="id412" draw:style-name="a413" draw:name="Shape379" text:anchor-type="paragraph" svg:x="1.2875in" svg:y="2.26597in" svg:width="5.96736in" svg:height="0.18472in" style:rel-width="scale" style:rel-height="scale"><draw:text-box><text:p text:style-name="P1251"><text:span text:style-name="T1252">dicho reintegro en los supuestos de incumplimiento total o parcial del objeto, actividad o<text:s/></text:span></text:p></draw:text-box><svg:title/><svg:desc/></draw:frame></text:span><text:span text:style-name="T1253"><draw:frame draw:z-index="251535360" draw:id="id413" draw:style-name="a414" draw:name="Shape378" text:anchor-type="paragraph" svg:x="1.2875in" svg:y="2.08958in" svg:width="5.98472in" svg:height="0.18472in" style:rel-width="scale" style:rel-height="scale"><draw:text-box><text:p text:style-name="P1254"><text:span text:style-name="T1255">estadísticas del mes de diciembre, se derivase esta consecuencia. Asimismo procederá<text:s/></text:span></text:p></draw:text-box><svg:title/><svg:desc/></draw:frame></text:span><text:span text:style-name="T1256"><draw:frame draw:z-index="251530240" draw:id="id414" draw:style-name="a415" draw:name="Shape377" text:anchor-type="paragraph" svg:x="1.2875in" svg:y="1.91389in" svg:width="5.9375in" svg:height="0.18472in" style:rel-width="scale" style:rel-height="scale"><draw:text-box><text:p text:style-name="P1257"><text:span text:style-name="T1258">cantidades percibidas cuando del resultado de la liquidación tras la presentación de las<text:s/></text:span></text:p></draw:text-box><svg:title/><svg:desc/></draw:frame></text:span><text:span text:style-name="T1259"><draw:frame draw:z-index="251577344" draw:id="id415" draw:style-name="a416" draw:name="Shape386" text:anchor-type="paragraph" svg:x="4.49861in" svg:y="2.44167in" svg:width="0.16319in" svg:height="0.18472in" style:rel-width="scale" style:rel-height="scale"><draw:text-box><text:p text:style-name="P1260"><text:span text:style-name="T1261">la<text:s/></text:span></text:p></draw:text-box><svg:title/><svg:desc/></draw:frame></text:span><text:span text:style-name="T1262"><draw:frame draw:z-index="251516928" draw:id="id416" draw:style-name="a417" draw:name="Shape375" text:anchor-type="paragraph" svg:x="1.03958in" svg:y="1.73889in" svg:width="0.09653in" svg:height="0.18472in" style:rel-width="scale" style:rel-height="scale"><draw:text-box><text:p text:style-name="P1263"><text:span text:style-name="T1264">f)</text:span></text:p></draw:text-box><svg:title/><svg:desc/></draw:frame></text:span><text:span text:style-name="T1265"><draw:frame draw:z-index="251514880" draw:id="id417" draw:style-name="a418" draw:name="Shape374" text:anchor-type="paragraph" svg:x="1.2875in" svg:y="1.47986in" svg:width="3.73611in" svg:height="0.18472in" style:rel-width="scale" style:rel-height="scale"><draw:text-box><text:p text:style-name="P1266"><text:span text:style-name="T1267">correspondiente al primer semestre del ejercicio actual.</text:span></text:p></draw:text-box><svg:title/><svg:desc/></draw:frame></text:span><text:span text:style-name="T1268"><draw:frame draw:z-index="251508736" draw:id="id418" draw:style-name="a419" draw:name="Shape373" text:anchor-type="paragraph" svg:x="1.2875in" svg:y="1.30417in" svg:width="5.55069in" svg:height="0.18472in" style:rel-width="scale" style:rel-height="scale"><draw:text-box><text:p text:style-name="P1269"><text:span text:style-name="T1270">m</text:span><text:span text:style-name="T1271">isma, así como escrito en el que solicita el abono anticipado a cuenta del déficit<text:s/></text:span></text:p></draw:text-box><svg:title/><svg:desc/></draw:frame></text:span><text:span text:style-name="T1272"><draw:frame draw:z-index="251502592" draw:id="id419" draw:style-name="a420" draw:name="Shape372" text:anchor-type="paragraph" svg:x="1.2875in" svg:y="1.12847in" svg:width="5.87153in" svg:height="0.18472in" style:rel-width="scale" style:rel-height="scale"><draw:text-box><text:p text:style-name="P1273"><text:span text:style-name="T1274">prohibiciones del artículo 13 de la LGS, para obtener la condición de beneficiaria de la<text:s/></text:span></text:p></draw:text-box><svg:title/><svg:desc/></draw:frame></text:span><text:span text:style-name="T1275"><draw:frame draw:z-index="251496448" draw:id="id420" draw:style-name="a421" draw:name="Shape371" text:anchor-type="paragraph" svg:x="1.2875in" svg:y="0.95208in" svg:width="5.80208in" svg:height="0.18472in" style:rel-width="scale" style:rel-height="scale"><draw:text-box><text:p text:style-name="P1276"><text:span text:style-name="T1277">representante legal, en la que se hace constar que no está incurso en ninguna de las<text:s/></text:span></text:p></draw:text-box><svg:title/><svg:desc/></draw:frame></text:span><text:span text:style-name="T1278"><draw:frame draw:z-index="251493376" draw:id="id421" draw:style-name="a422" draw:name="Shape370" text:anchor-type="paragraph" svg:x="1.2875in" svg:y="0.77708in" svg:width="5.8375in" svg:height="0.18472in" style:rel-width="scale" style:rel-height="scale"><draw:text-box><text:p text:style-name="P1279"><text:span text:style-name="T1280">entidad beneficiaria junto con la solicitud, una declaración responsable firmada por su<text:s/></text:span></text:p></draw:text-box><svg:title/><svg:desc/></draw:frame></text:span><text:span text:style-name="T1281"><draw:frame draw:z-index="251489280" draw:id="id422" draw:style-name="a423" draw:name="Shape369" text:anchor-type="paragraph" svg:x="1.2875in" svg:y="0.60139in" svg:width="5.72153in" svg:height="0.18472in" style:rel-width="scale" style:rel-height="scale"><draw:text-box><text:p text:style-name="P1282"><text:span text:style-name="T1283">presente Resolución de concesión mediante un pago único, habiendo presentad</text:span><text:span text:style-name="T1284">o la<text:s/></text:span></text:p></draw:text-box><svg:title/><svg:desc/></draw:frame></text:span><text:span text:style-name="T1285"><draw:frame draw:z-index="251485184" draw:id="id423" draw:style-name="a424" draw:name="Shape368" text:anchor-type="paragraph" svg:x="1.2875in" svg:y="0.42569in" svg:width="5.675in" svg:height="0.18472in" style:rel-width="scale" style:rel-height="scale"><draw:text-box><text:p text:style-name="P1286"><text:span text:style-name="T1287">FORMA DE PAGO: El pago se realizará de manera anticipada una vez notificada la<text:s/></text:span></text:p></draw:text-box><svg:title/><svg:desc/></draw:frame></text:span><text:span text:style-name="T1288"><draw:frame draw:z-index="251479040" draw:id="id424" draw:style-name="a425" draw:name="Shape367" text:anchor-type="paragraph" svg:x="1.03958in" svg:y="0.42569in" svg:width="0.13819in" svg:height="0.18472in" style:rel-width="scale" style:rel-height="scale"><draw:text-box><text:p text:style-name="P1289"><text:span text:style-name="T1290">e)</text:span></text:p></draw:text-box><svg:title/><svg:desc/></draw:frame></text:span><text:span text:style-name="T1291"><draw:frame draw:z-index="251628544" draw:id="id425" draw:style-name="a426" draw:name="Shape396" text:anchor-type="paragraph" svg:x="1.0375in" svg:y="3.22708in" svg:width="0.13819in" svg:height="0.18472in" style:rel-width="scale" style:rel-height="scale"><draw:text-box><text:p text:style-name="P1292"><text:span text:style-name="T1293">g)</text:span></text:p></draw:text-box><svg:title/><svg:desc/></draw:frame></text:span><text:span text:style-name="T1294"><draw:frame draw:z-index="251671552" draw:id="id426" draw:style-name="a427" draw:name="Shape405" text:anchor-type="paragraph" svg:x="6.22639in" svg:y="3.22708in" svg:width="0.21458in" svg:height="0.18472in" style:rel-width="scale" style:rel-height="scale"><draw:text-box><text:p text:style-name="P1295"><text:span text:style-name="T1296">de<text:s/></text:span></text:p></draw:text-box><svg:title/><svg:desc/></draw:frame></text:span><text:span text:style-name="T1297"><draw:frame draw:z-index="251666432" draw:id="id427" draw:style-name="a428" draw:name="Shape404" text:anchor-type="paragraph" svg:x="5.40833in" svg:y="3.22708in" svg:width="0.74653in" svg:height="0.18472in" style:rel-width="scale" style:rel-height="scale"><draw:text-box><text:p text:style-name="P1298"><text:span text:style-name="T1299">prestación<text:s/></text:span></text:p></draw:text-box><svg:title/><svg:desc/></draw:frame></text:span><text:span text:style-name="T1300"><draw:frame draw:z-index="251661312" draw:id="id428" draw:style-name="a429" draw:name="Shape403" text:anchor-type="paragraph" svg:x="5.125in" svg:y="3.22708in" svg:width="0.21458in" svg:height="0.18472in" style:rel-width="scale" style:rel-height="scale"><draw:text-box><text:p text:style-name="P1301"><text:span text:style-name="T1302">de<text:s/></text:span></text:p></draw:text-box><svg:title/><svg:desc/></draw:frame></text:span><text:span text:style-name="T1303"><draw:frame draw:z-index="251658240" draw:id="id429" draw:style-name="a430" draw:name="Shape402" text:anchor-type="paragraph" svg:x="4.55347in" svg:y="3.22708in" svg:width="0.49444in" svg:height="0.18472in" style:rel-width="scale" style:rel-height="scale"><draw:text-box><text:p text:style-name="P1304"><text:span text:style-name="T1305">exenta<text:s/></text:span></text:p></draw:text-box><svg:title/><svg:desc/></draw:frame></text:span><text:span text:style-name="T1306"><draw:frame draw:z-index="251650048" draw:id="id430" draw:style-name="a431" draw:name="Shape401" text:anchor-type="paragraph" svg:x="4.01597in" svg:y="3.22708in" svg:width="0.46875in" svg:height="0.18472in" style:rel-width="scale" style:rel-height="scale"><draw:text-box><text:p text:style-name="P1307"><text:span text:style-name="T1308">queda<text:s/></text:span></text:p></draw:text-box><svg:title/><svg:desc/></draw:frame></text:span><text:span text:style-name="T1309"><draw:frame draw:z-index="251645952" draw:id="id431" draw:style-name="a432" draw:name="Shape400" text:anchor-type="paragraph" svg:x="3.12153in" svg:y="3.22708in" svg:width="0.82569in" svg:height="0.18472in" style:rel-width="scale" style:rel-height="scale"><draw:text-box><text:p text:style-name="P1310"><text:span text:style-name="T1311">beneficiaria<text:s/></text:span></text:p></draw:text-box><svg:title/><svg:desc/></draw:frame></text:span><text:span text:style-name="T1312"><draw:frame draw:z-index="251642880" draw:id="id432" draw:style-name="a433" draw:name="Shape399" text:anchor-type="paragraph" svg:x="2.50694in" svg:y="3.22708in" svg:width="0.54444in" svg:height="0.18472in" style:rel-width="scale" style:rel-height="scale"><draw:text-box><text:p text:style-name="P1313"><text:span text:style-name="T1314">entidad<text:s/></text:span></text:p></draw:text-box><svg:title/><svg:desc/></draw:frame></text:span><text:span text:style-name="T1315"><draw:frame draw:z-index="251634688" draw:id="id433" draw:style-name="a434" draw:name="Shape398" text:anchor-type="paragraph" svg:x="2.22361in" svg:y="3.22708in" svg:width="0.21528in" svg:height="0.18472in" style:rel-width="scale" style:rel-height="scale"><draw:text-box><text:p text:style-name="P1316"><text:span text:style-name="T1317">La<text:s/></text:span></text:p></draw:text-box><svg:title/><svg:desc/></draw:frame></text:span><text:span text:style-name="T1318"><draw:frame draw:z-index="251632640" draw:id="id434" draw:style-name="a435" draw:name="Shape397" text:anchor-type="paragraph" svg:x="1.2875in" svg:y="3.22708in" svg:width="0.86042in" svg:height="0.18472in" style:rel-width="scale" style:rel-height="scale"><draw:text-box><text:p text:style-name="P1319"><text:span text:style-name="T1320">GARANTIA:<text:s/></text:span></text:p></draw:text-box><svg:title/><svg:desc/></draw:frame></text:span><draw:custom-shape svg:x="0in" svg:y="0in" svg:width="8.33264in" svg:height="6.25in" draw:z-index="251885568" draw:id="id435" draw:style-name="a436" draw:name="Shape36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321"><draw:frame draw:z-index="251620352" draw:id="id436" draw:style-name="a437" draw:name="Shape395" text:anchor-type="paragraph" svg:x="1.2875in" svg:y="2.96875in" svg:width="2.10694in" svg:height="0.18472in" style:rel-width="scale" style:rel-height="scale"><draw:text-box><text:p text:style-name="P1322"><text:span text:style-name="T1323">y su Reglamento de desarrollo.</text:span></text:p></draw:text-box><svg:title/><svg:desc/></draw:frame></text:span><text:span text:style-name="T1324"><draw:frame draw:z-index="251617280" draw:id="id437" draw:style-name="a438" draw:name="Shape394" text:anchor-type="paragraph" svg:x="1.2875in" svg:y="2.79236in" svg:width="6.10903in" svg:height="0.18472in" style:rel-width="scale" style:rel-height="scale"><draw:text-box><text:p text:style-name="P1325"><text:span text:style-name="T1326">previsiones contenidas en la Ley 38/2003, de 17 de noviembre, General de Subvenciones<text:s/></text:span></text:p></draw:text-box><svg:title/><svg:desc/></draw:frame></text:span><text:span text:style-name="T1327"><draw:frame draw:z-index="251609088" draw:id="id438" draw:style-name="a439" draw:name="Shape393" text:anchor-type="paragraph" svg:x="1.2875in" svg:y="2.61667in" svg:width="6.05972in" svg:height="0.18472in" style:rel-width="scale" style:rel-height="scale"><draw:text-box><text:p text:style-name="P1328"><text:span text:style-name="T1329">justificación de esta subvención tal y como recoge el anterior apartado c), conforme a las<text:s/></text:span></text:p></draw:text-box><svg:title/><svg:desc/></draw:frame></text:span><text:span text:style-name="T1330"><draw:frame draw:z-index="251603968" draw:id="id439" draw:style-name="a440" draw:name="Shape392" text:anchor-type="paragraph" svg:x="7.31042in" svg:y="2.44167in" svg:width="0.21458in" svg:height="0.18472in" style:rel-width="scale" style:rel-height="scale"><draw:text-box><text:p text:style-name="P1331"><text:span text:style-name="T1332">no<text:s/></text:span></text:p></draw:text-box><svg:title/><svg:desc/></draw:frame></text:span><text:span text:style-name="T1333"><draw:frame draw:z-index="251598848" draw:id="id440" draw:style-name="a441" draw:name="Shape391" text:anchor-type="paragraph" svg:x="7.09375in" svg:y="2.44167in" svg:width="0.16319in" svg:height="0.18472in" style:rel-width="scale" style:rel-height="scale"><draw:text-box><text:p text:style-name="P1334"><text:span text:style-name="T1335">la<text:s/></text:span></text:p></draw:text-box><svg:title/><svg:desc/></draw:frame></text:span><text:span text:style-name="T1336"><draw:frame draw:z-index="251597824" draw:id="id441" draw:style-name="a442" draw:name="Shape390" text:anchor-type="paragraph" svg:x="6.62222in" svg:y="2.44167in" svg:width="0.41944in" svg:height="0.18472in" style:rel-width="scale" style:rel-height="scale"><draw:text-box><text:p text:style-name="P1337"><text:span text:style-name="T1338">como<text:s/></text:span></text:p></draw:text-box><svg:title/><svg:desc/></draw:frame></text:span><text:span text:style-name="T1339"><draw:frame draw:z-index="251590656" draw:id="id442" draw:style-name="a443" draw:name="Shape389" text:anchor-type="paragraph" svg:x="6.32083in" svg:y="2.44167in" svg:width="0.24861in" svg:height="0.18472in" style:rel-width="scale" style:rel-height="scale"><draw:text-box><text:p text:style-name="P1340"><text:span text:style-name="T1341">así<text:s/></text:span></text:p></draw:text-box><svg:title/><svg:desc/></draw:frame></text:span><text:span text:style-name="T1342"><draw:frame draw:z-index="251586560" draw:id="id443" draw:style-name="a444" draw:name="Shape388" text:anchor-type="paragraph" svg:x="5.40764in" svg:y="2.44167in" svg:width="0.85486in" svg:height="0.18472in" style:rel-width="scale" style:rel-height="scale"><draw:text-box><text:p text:style-name="P1343"><text:span text:style-name="T1344">subvención,<text:s/></text:span></text:p></draw:text-box><svg:title/><svg:desc/></draw:frame></text:span><text:span text:style-name="T1345"><draw:frame draw:z-index="251582464" draw:id="id444" draw:style-name="a445" draw:name="Shape387" text:anchor-type="paragraph" svg:x="4.71528in" svg:y="2.44167in" svg:width="0.63472in" svg:height="0.18472in" style:rel-width="scale" style:rel-height="scale"><draw:text-box><text:p text:style-name="P1346"><text:span text:style-name="T1347">presente<text:s/>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DejaVu Serif" style:font-name-asian="SimSun" style:font-name-complex="Noto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paragraph-properties fo:widows="0" fo:orphans="0"/>
      <style:text-properties fo:hyphenate="false"/>
    </style:style>
    <style:style style:name="Fuentedepárrafopredeter." style:display-name="Fuente de párrafo predeter." style:family="text"/>
    <style:style style:name="Heading" style:display-name="Heading" style:family="paragraph" style:parent-style-name="Normal" style:next-style-name="Textoindependiente">
      <style:paragraph-properties fo:keep-with-next="always" fo:margin-top="0.1666in" fo:margin-bottom="0.0833in"/>
      <style:text-properties style:font-name="DejaVu Sans" fo:font-size="14pt" style:font-size-asian="14pt" style:font-size-complex="14pt" fo:hyphenate="false"/>
    </style:style>
    <style:style style:name="Textoindependiente" style:display-name="Texto independiente" style:family="paragraph" style:parent-style-name="Normal">
      <style:paragraph-properties fo:margin-bottom="0.0972in" fo:line-height="115%"/>
      <style:text-properties fo:hyphenate="false"/>
    </style:style>
    <style:style style:name="Lista" style:display-name="Lista" style:family="paragraph" style:parent-style-name="Textoindependiente">
      <style:text-properties fo:hyphenate="false"/>
    </style:style>
    <style:style style:name="Epígrafe" style:display-name="Epígrafe" style:family="paragraph" style:parent-style-name="Normal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Normal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JMHS</meta:initial-creator>
    <dc:creator>JMHS</dc:creator>
    <meta:creation-date>2024-04-14T19:41:00Z</meta:creation-date>
    <dc:date>2024-04-14T19:41:00Z</dc:date>
    <meta:template xlink:href="Normal.dotm" xlink:type="simple"/>
    <meta:editing-cycles>2</meta:editing-cycles>
    <meta:editing-duration>PT60S</meta:editing-duration>
    <meta:document-statistic meta:page-count="5" meta:paragraph-count="1" meta:word-count="69" meta:character-count="450" meta:row-count="3" meta:non-whitespace-character-count="382"/>
  </office:meta>
</office:document-meta>
</file>