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" style:parent-style-name="Normal" style:family="paragraph">
      <style:paragraph-properties style:punctuation-wrap="simple"/>
    </style:style>
    <style:style style:name="T1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" style:parent-style-name="Normal" style:family="paragraph">
      <style:paragraph-properties style:punctuation-wrap="simple"/>
    </style:style>
    <style:style style:name="T2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" style:parent-style-name="Normal" style:family="paragraph">
      <style:paragraph-properties style:punctuation-wrap="simple"/>
    </style:style>
    <style:style style:name="T2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" style:parent-style-name="Normal" style:family="paragraph">
      <style:paragraph-properties style:punctuation-wrap="simple"/>
    </style:style>
    <style:style style:name="T2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" style:parent-style-name="Normal" style:family="paragraph">
      <style:paragraph-properties style:punctuation-wrap="simple"/>
    </style:style>
    <style:style style:name="T3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" style:parent-style-name="Normal" style:family="paragraph">
      <style:paragraph-properties style:punctuation-wrap="simple"/>
    </style:style>
    <style:style style:name="T3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" style:parent-style-name="Normal" style:family="paragraph">
      <style:paragraph-properties style:punctuation-wrap="simple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" style:parent-style-name="Normal" style:family="paragraph">
      <style:paragraph-properties style:punctuation-wrap="simple"/>
    </style:style>
    <style:style style:name="T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" style:parent-style-name="Normal" style:family="paragraph">
      <style:paragraph-properties style:punctuation-wrap="simple"/>
    </style:style>
    <style:style style:name="T5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" style:parent-style-name="Normal" style:family="paragraph">
      <style:paragraph-properties style:punctuation-wrap="simple"/>
    </style:style>
    <style:style style:name="T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" style:parent-style-name="Normal" style:family="paragraph">
      <style:paragraph-properties style:punctuation-wrap="simple"/>
    </style:style>
    <style:style style:name="T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" style:parent-style-name="Normal" style:family="paragraph">
      <style:paragraph-properties style:punctuation-wrap="simple"/>
    </style:style>
    <style:style style:name="T83" style:parent-style-name="Fuentedepárrafopredeter." style:family="text">
      <style:text-properties style:font-name="Times New Roman" fo:color="#000000"/>
    </style:style>
    <style:style style:name="T84" style:parent-style-name="Fuentedepárrafopredeter." style:family="text">
      <style:text-properties style:font-name="Times New Roman" fo:font-weight="bold" style:font-weight-asian="bold" fo:color="#000000"/>
    </style:style>
    <style:style style:name="T85" style:parent-style-name="Fuentedepárrafopredeter." style:family="text">
      <style:text-properties style:font-name="Times New Roman" fo:color="#000000"/>
    </style:style>
    <style:style style:name="T86" style:parent-style-name="Fuentedepárrafopredeter." style:family="text">
      <style:text-properties style:font-name="Times New Roman" fo:font-weight="bold" style:font-weight-asian="bold" fo:color="#000000"/>
    </style:style>
    <style:style style:name="T87" style:parent-style-name="Fuentedepárrafopredeter." style:family="text">
      <style:text-properties style:font-name="Times New Roman" fo:color="#000000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" style:parent-style-name="Normal" style:family="paragraph">
      <style:paragraph-properties style:punctuation-wrap="simple"/>
    </style:style>
    <style:style style:name="T94" style:parent-style-name="Fuentedepárrafopredeter." style:family="text">
      <style:text-properties style:font-name="Arial" fo:color="#000000" fo:font-size="8pt" style:font-size-asian="8pt" style:font-size-complex="8pt"/>
    </style:style>
    <style:style style:name="T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" style:parent-style-name="Normal" style:family="paragraph">
      <style:paragraph-properties style:punctuation-wrap="simple"/>
    </style:style>
    <style:style style:name="T97" style:parent-style-name="Fuentedepárrafopredeter." style:family="text">
      <style:text-properties style:font-name="Arial" fo:color="#000000" fo:font-size="8pt" style:font-size-asian="8pt" style:font-size-complex="8pt"/>
    </style:style>
    <style:style style:name="T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" style:parent-style-name="Normal" style:family="paragraph">
      <style:paragraph-properties style:punctuation-wrap="simple"/>
    </style:style>
    <style:style style:name="T100" style:parent-style-name="Fuentedepárrafopredeter." style:family="text">
      <style:text-properties style:font-name="Arial" fo:color="#000000" fo:font-size="8pt" style:font-size-asian="8pt" style:font-size-complex="8pt"/>
    </style:style>
    <style:style style:name="T101" style:parent-style-name="Fuentedepárrafopredeter." style:family="text">
      <style:text-properties style:font-name="Arial" fo:color="#000000" fo:font-size="8pt" style:font-size-asian="8pt" style:font-size-complex="8pt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" style:parent-style-name="Normal" style:family="paragraph">
      <style:paragraph-properties style:punctuation-wrap="simple"/>
    </style:style>
    <style:style style:name="T105" style:parent-style-name="Fuentedepárrafopredeter." style:family="text">
      <style:text-properties style:font-name="Arial" fo:font-weight="bold" style:font-weight-asian="bold" fo:color="#000000"/>
    </style:style>
    <style:style style:name="T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font-weight="bold" style:font-weight-asian="bold" fo:color="#000000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font-weight="bold" style:font-weight-asian="bold" fo:color="#000000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font-weight="bold" style:font-weight-asian="bold" fo:color="#000000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" style:parent-style-name="Normal" style:family="paragraph">
      <style:paragraph-properties style:punctuation-wrap="simple"/>
    </style:style>
    <style:style style:name="T1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" style:parent-style-name="Normal" style:family="paragraph">
      <style:paragraph-properties style:punctuation-wrap="simple"/>
    </style:style>
    <style:style style:name="T147" style:parent-style-name="Fuentedepárrafopredeter." style:family="text">
      <style:text-properties style:font-name="Arial" fo:font-weight="bold" style:font-weight-asian="bold" fo:color="#000000"/>
    </style:style>
    <style:style style:name="T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" style:parent-style-name="Normal" style:family="paragraph">
      <style:paragraph-properties style:punctuation-wrap="simple"/>
    </style:style>
    <style:style style:name="T150" style:parent-style-name="Fuentedepárrafopredeter." style:family="text">
      <style:text-properties style:font-name="Arial" fo:font-weight="bold" style:font-weight-asian="bold" fo:color="#000000"/>
    </style:style>
    <style:style style:name="T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" style:parent-style-name="Normal" style:family="paragraph">
      <style:paragraph-properties style:punctuation-wrap="simple"/>
    </style:style>
    <style:style style:name="T153" style:parent-style-name="Fuentedepárrafopredeter." style:family="text">
      <style:text-properties style:font-name="Arial" fo:font-weight="bold" style:font-weight-asian="bold" fo:color="#000000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" style:parent-style-name="Normal" style:family="paragraph">
      <style:paragraph-properties style:punctuation-wrap="simple"/>
    </style:style>
    <style:style style:name="T1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" style:parent-style-name="Normal" style:family="paragraph">
      <style:paragraph-properties style:punctuation-wrap="simple"/>
    </style:style>
    <style:style style:name="T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" style:parent-style-name="Normal" style:family="paragraph">
      <style:paragraph-properties style:punctuation-wrap="simple"/>
    </style:style>
    <style:style style:name="T1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" style:parent-style-name="Normal" style:family="paragraph">
      <style:paragraph-properties style:punctuation-wrap="simple"/>
    </style:style>
    <style:style style:name="T1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" style:parent-style-name="Normal" style:family="paragraph">
      <style:paragraph-properties style:punctuation-wrap="simple"/>
    </style:style>
    <style:style style:name="T1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" style:parent-style-name="Normal" style:family="paragraph">
      <style:paragraph-properties style:punctuation-wrap="simple"/>
    </style:style>
    <style:style style:name="T1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" style:parent-style-name="Normal" style:family="paragraph">
      <style:paragraph-properties style:punctuation-wrap="simple"/>
    </style:style>
    <style:style style:name="T1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" style:parent-style-name="Normal" style:family="paragraph">
      <style:paragraph-properties style:punctuation-wrap="simple"/>
    </style:style>
    <style:style style:name="T1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" style:parent-style-name="Normal" style:family="paragraph">
      <style:paragraph-properties style:punctuation-wrap="simple"/>
    </style:style>
    <style:style style:name="T183" style:parent-style-name="Fuentedepárrafopredeter." style:family="text">
      <style:text-properties style:font-name="Arial" fo:color="#000000" fo:font-size="11pt" style:font-size-asian="11pt" style:font-size-complex="11pt"/>
    </style:style>
    <style:style style:name="P184" style:parent-style-name="Normal" style:master-page-name="MP1" style:family="paragraph">
      <style:paragraph-properties fo:break-before="page"/>
    </style:style>
    <style:style style:name="T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" style:parent-style-name="Normal" style:family="paragraph">
      <style:paragraph-properties style:punctuation-wrap="simple"/>
    </style:style>
    <style:style style:name="T1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" style:parent-style-name="Normal" style:family="paragraph">
      <style:paragraph-properties style:punctuation-wrap="simple"/>
    </style:style>
    <style:style style:name="T1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" style:parent-style-name="Normal" style:family="paragraph">
      <style:paragraph-properties style:punctuation-wrap="simple"/>
    </style:style>
    <style:style style:name="T1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" style:parent-style-name="Normal" style:family="paragraph">
      <style:paragraph-properties style:punctuation-wrap="simple"/>
    </style:style>
    <style:style style:name="T1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" style:parent-style-name="Normal" style:family="paragraph">
      <style:paragraph-properties style:punctuation-wrap="simple"/>
    </style:style>
    <style:style style:name="T2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" style:parent-style-name="Normal" style:family="paragraph">
      <style:paragraph-properties style:punctuation-wrap="simple"/>
    </style:style>
    <style:style style:name="T2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" style:parent-style-name="Normal" style:family="paragraph">
      <style:paragraph-properties style:punctuation-wrap="simple"/>
    </style:style>
    <style:style style:name="T2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" style:parent-style-name="Normal" style:family="paragraph">
      <style:paragraph-properties style:punctuation-wrap="simple"/>
    </style:style>
    <style:style style:name="T2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" style:parent-style-name="Normal" style:family="paragraph">
      <style:paragraph-properties style:punctuation-wrap="simple"/>
    </style:style>
    <style:style style:name="T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" style:parent-style-name="Normal" style:family="paragraph">
      <style:paragraph-properties style:punctuation-wrap="simple"/>
    </style:style>
    <style:style style:name="T2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" style:parent-style-name="Normal" style:family="paragraph">
      <style:paragraph-properties style:punctuation-wrap="simple"/>
    </style:style>
    <style:style style:name="T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" style:parent-style-name="Normal" style:family="paragraph">
      <style:paragraph-properties style:punctuation-wrap="simple"/>
    </style:style>
    <style:style style:name="T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" style:parent-style-name="Normal" style:family="paragraph">
      <style:paragraph-properties style:punctuation-wrap="simple"/>
    </style:style>
    <style:style style:name="T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" style:parent-style-name="Normal" style:family="paragraph">
      <style:paragraph-properties style:punctuation-wrap="simple"/>
    </style:style>
    <style:style style:name="T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" style:parent-style-name="Normal" style:family="paragraph">
      <style:paragraph-properties style:punctuation-wrap="simple"/>
    </style:style>
    <style:style style:name="T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" style:parent-style-name="Normal" style:family="paragraph">
      <style:paragraph-properties style:punctuation-wrap="simple"/>
    </style:style>
    <style:style style:name="T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" style:parent-style-name="Normal" style:family="paragraph">
      <style:paragraph-properties style:punctuation-wrap="simple"/>
    </style:style>
    <style:style style:name="T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" style:parent-style-name="Normal" style:family="paragraph">
      <style:paragraph-properties style:punctuation-wrap="simple"/>
    </style:style>
    <style:style style:name="T2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" style:parent-style-name="Normal" style:family="paragraph">
      <style:paragraph-properties style:punctuation-wrap="simple"/>
    </style:style>
    <style:style style:name="T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" style:parent-style-name="Normal" style:family="paragraph">
      <style:paragraph-properties style:punctuation-wrap="simple"/>
    </style:style>
    <style:style style:name="T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" style:parent-style-name="Normal" style:family="paragraph">
      <style:paragraph-properties style:punctuation-wrap="simple"/>
    </style:style>
    <style:style style:name="T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" style:parent-style-name="Normal" style:family="paragraph">
      <style:paragraph-properties style:punctuation-wrap="simple"/>
    </style:style>
    <style:style style:name="T2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" style:parent-style-name="Normal" style:family="paragraph">
      <style:paragraph-properties style:punctuation-wrap="simple"/>
    </style:style>
    <style:style style:name="T2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" style:parent-style-name="Normal" style:family="paragraph">
      <style:paragraph-properties style:punctuation-wrap="simple"/>
    </style:style>
    <style:style style:name="T264" style:parent-style-name="Fuentedepárrafopredeter." style:family="text">
      <style:text-properties style:font-name="Arial" fo:color="#000000" fo:font-size="8pt" style:font-size-asian="8pt" style:font-size-complex="8pt"/>
    </style:style>
    <style:style style:name="T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" style:parent-style-name="Normal" style:family="paragraph">
      <style:paragraph-properties style:punctuation-wrap="simple"/>
    </style:style>
    <style:style style:name="T267" style:parent-style-name="Fuentedepárrafopredeter." style:family="text">
      <style:text-properties style:font-name="Arial" fo:color="#000000" fo:font-size="8pt" style:font-size-asian="8pt" style:font-size-complex="8pt"/>
    </style:style>
    <style:style style:name="T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" style:parent-style-name="Normal" style:family="paragraph">
      <style:paragraph-properties style:punctuation-wrap="simple"/>
    </style:style>
    <style:style style:name="T270" style:parent-style-name="Fuentedepárrafopredeter." style:family="text">
      <style:text-properties style:font-name="Arial" fo:color="#000000" fo:font-size="8pt" style:font-size-asian="8pt" style:font-size-complex="8pt"/>
    </style:style>
    <style:style style:name="T271" style:parent-style-name="Fuentedepárrafopredeter." style:family="text">
      <style:text-properties style:font-name="Arial" fo:color="#000000" fo:font-size="8pt" style:font-size-asian="8pt" style:font-size-complex="8pt"/>
    </style:style>
    <style:style style:name="T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" style:parent-style-name="Normal" style:family="paragraph">
      <style:paragraph-properties style:punctuation-wrap="simple"/>
    </style:style>
    <style:style style:name="T278" style:parent-style-name="Fuentedepárrafopredeter." style:family="text">
      <style:text-properties style:font-name="Times New Roman" fo:color="#000000"/>
    </style:style>
    <style:style style:name="T279" style:parent-style-name="Fuentedepárrafopredeter." style:family="text">
      <style:text-properties style:font-name="Times New Roman" fo:font-weight="bold" style:font-weight-asian="bold" fo:color="#000000"/>
    </style:style>
    <style:style style:name="T280" style:parent-style-name="Fuentedepárrafopredeter." style:family="text">
      <style:text-properties style:font-name="Times New Roman" fo:color="#000000"/>
    </style:style>
    <style:style style:name="T281" style:parent-style-name="Fuentedepárrafopredeter." style:family="text">
      <style:text-properties style:font-name="Times New Roman" fo:font-weight="bold" style:font-weight-asian="bold" fo:color="#000000"/>
    </style:style>
    <style:style style:name="T282" style:parent-style-name="Fuentedepárrafopredeter." style:family="text">
      <style:text-properties style:font-name="Times New Roman" fo:color="#000000"/>
    </style:style>
    <style:style style:name="T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" style:parent-style-name="Normal" style:family="paragraph">
      <style:paragraph-properties style:punctuation-wrap="simple"/>
    </style:style>
    <style:style style:name="T2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" style:parent-style-name="Normal" style:family="paragraph">
      <style:paragraph-properties style:punctuation-wrap="simple"/>
    </style:style>
    <style:style style:name="T2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" style:parent-style-name="Normal" style:family="paragraph">
      <style:paragraph-properties style:punctuation-wrap="simple"/>
    </style:style>
    <style:style style:name="T2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" style:parent-style-name="Normal" style:family="paragraph">
      <style:paragraph-properties style:punctuation-wrap="simple"/>
    </style:style>
    <style:style style:name="T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" style:parent-style-name="Normal" style:family="paragraph">
      <style:paragraph-properties style:punctuation-wrap="simple"/>
    </style:style>
    <style:style style:name="T3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" style:parent-style-name="Normal" style:family="paragraph">
      <style:paragraph-properties style:punctuation-wrap="simple"/>
    </style:style>
    <style:style style:name="T3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" style:parent-style-name="Normal" style:family="paragraph">
      <style:paragraph-properties style:punctuation-wrap="simple"/>
    </style:style>
    <style:style style:name="T3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" style:parent-style-name="Normal" style:family="paragraph">
      <style:paragraph-properties style:punctuation-wrap="simple"/>
    </style:style>
    <style:style style:name="T3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" style:parent-style-name="Normal" style:family="paragraph">
      <style:paragraph-properties style:punctuation-wrap="simple"/>
    </style:style>
    <style:style style:name="T3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" style:parent-style-name="Normal" style:family="paragraph">
      <style:paragraph-properties style:punctuation-wrap="simple"/>
    </style:style>
    <style:style style:name="T3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" style:parent-style-name="Normal" style:family="paragraph">
      <style:paragraph-properties style:punctuation-wrap="simple"/>
    </style:style>
    <style:style style:name="T3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" style:parent-style-name="Normal" style:family="paragraph">
      <style:paragraph-properties style:punctuation-wrap="simple"/>
    </style:style>
    <style:style style:name="T32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" style:parent-style-name="Normal" style:family="paragraph">
      <style:paragraph-properties style:punctuation-wrap="simple"/>
    </style:style>
    <style:style style:name="T32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" style:parent-style-name="Normal" style:family="paragraph">
      <style:paragraph-properties style:punctuation-wrap="simple"/>
    </style:style>
    <style:style style:name="T332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" style:parent-style-name="Normal" style:family="paragraph">
      <style:paragraph-properties style:punctuation-wrap="simple"/>
    </style:style>
    <style:style style:name="T336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" style:parent-style-name="Normal" style:family="paragraph">
      <style:paragraph-properties style:punctuation-wrap="simple"/>
    </style:style>
    <style:style style:name="T339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" style:parent-style-name="Normal" style:family="paragraph">
      <style:paragraph-properties style:punctuation-wrap="simple"/>
    </style:style>
    <style:style style:name="T34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3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" style:parent-style-name="Normal" style:family="paragraph">
      <style:paragraph-properties style:punctuation-wrap="simple"/>
    </style:style>
    <style:style style:name="T34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" style:parent-style-name="Normal" style:family="paragraph">
      <style:paragraph-properties style:punctuation-wrap="simple"/>
    </style:style>
    <style:style style:name="T34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" style:parent-style-name="Normal" style:family="paragraph">
      <style:paragraph-properties style:punctuation-wrap="simple"/>
    </style:style>
    <style:style style:name="T3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" style:parent-style-name="Normal" style:family="paragraph">
      <style:paragraph-properties style:punctuation-wrap="simple"/>
    </style:style>
    <style:style style:name="T3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" style:parent-style-name="Normal" style:family="paragraph">
      <style:paragraph-properties style:punctuation-wrap="simple"/>
    </style:style>
    <style:style style:name="T3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" style:parent-style-name="Normal" style:family="paragraph">
      <style:paragraph-properties style:punctuation-wrap="simple"/>
    </style:style>
    <style:style style:name="T3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" style:parent-style-name="Normal" style:family="paragraph">
      <style:paragraph-properties style:punctuation-wrap="simple"/>
    </style:style>
    <style:style style:name="T3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" style:parent-style-name="Normal" style:family="paragraph">
      <style:paragraph-properties style:punctuation-wrap="simple"/>
    </style:style>
    <style:style style:name="T37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" style:parent-style-name="Normal" style:family="paragraph">
      <style:paragraph-properties style:punctuation-wrap="simple"/>
    </style:style>
    <style:style style:name="T3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" style:parent-style-name="Normal" style:family="paragraph">
      <style:paragraph-properties style:punctuation-wrap="simple"/>
    </style:style>
    <style:style style:name="T37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" style:parent-style-name="Normal" style:family="paragraph">
      <style:paragraph-properties style:punctuation-wrap="simple"/>
    </style:style>
    <style:style style:name="T38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" style:parent-style-name="Normal" style:family="paragraph">
      <style:paragraph-properties style:punctuation-wrap="simple"/>
    </style:style>
    <style:style style:name="T3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" style:parent-style-name="Normal" style:family="paragraph">
      <style:paragraph-properties style:punctuation-wrap="simple"/>
    </style:style>
    <style:style style:name="T3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" style:parent-style-name="Normal" style:family="paragraph">
      <style:paragraph-properties style:punctuation-wrap="simple"/>
    </style:style>
    <style:style style:name="T39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" style:parent-style-name="Normal" style:family="paragraph">
      <style:paragraph-properties style:punctuation-wrap="simple"/>
    </style:style>
    <style:style style:name="T3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" style:parent-style-name="Normal" style:family="paragraph">
      <style:paragraph-properties style:punctuation-wrap="simple"/>
    </style:style>
    <style:style style:name="T3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" style:parent-style-name="Normal" style:family="paragraph">
      <style:paragraph-properties style:punctuation-wrap="simple"/>
    </style:style>
    <style:style style:name="T4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" style:parent-style-name="Normal" style:family="paragraph">
      <style:paragraph-properties style:punctuation-wrap="simple"/>
    </style:style>
    <style:style style:name="T4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" style:parent-style-name="Normal" style:family="paragraph">
      <style:paragraph-properties style:punctuation-wrap="simple"/>
    </style:style>
    <style:style style:name="T4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" style:parent-style-name="Normal" style:family="paragraph">
      <style:paragraph-properties style:punctuation-wrap="simple"/>
    </style:style>
    <style:style style:name="T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" style:parent-style-name="Normal" style:family="paragraph">
      <style:paragraph-properties style:punctuation-wrap="simple"/>
    </style:style>
    <style:style style:name="T4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" style:parent-style-name="Normal" style:family="paragraph">
      <style:paragraph-properties style:punctuation-wrap="simple"/>
    </style:style>
    <style:style style:name="T4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" style:parent-style-name="Normal" style:family="paragraph">
      <style:paragraph-properties style:punctuation-wrap="simple"/>
    </style:style>
    <style:style style:name="T4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" style:parent-style-name="Normal" style:family="paragraph">
      <style:paragraph-properties style:punctuation-wrap="simple"/>
    </style:style>
    <style:style style:name="T4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" style:parent-style-name="Normal" style:family="paragraph">
      <style:paragraph-properties style:punctuation-wrap="simple"/>
    </style:style>
    <style:style style:name="T4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" style:parent-style-name="Normal" style:family="paragraph">
      <style:paragraph-properties style:punctuation-wrap="simple"/>
    </style:style>
    <style:style style:name="T4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" style:parent-style-name="Normal" style:family="paragraph">
      <style:paragraph-properties style:punctuation-wrap="simple"/>
    </style:style>
    <style:style style:name="T4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" style:parent-style-name="Normal" style:family="paragraph">
      <style:paragraph-properties style:punctuation-wrap="simple"/>
    </style:style>
    <style:style style:name="T4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" style:parent-style-name="Normal" style:family="paragraph">
      <style:paragraph-properties style:punctuation-wrap="simple"/>
    </style:style>
    <style:style style:name="T4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" style:parent-style-name="Normal" style:family="paragraph">
      <style:paragraph-properties style:punctuation-wrap="simple"/>
    </style:style>
    <style:style style:name="T4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" style:parent-style-name="Normal" style:family="paragraph">
      <style:paragraph-properties style:punctuation-wrap="simple"/>
    </style:style>
    <style:style style:name="T4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" style:parent-style-name="Normal" style:family="paragraph">
      <style:paragraph-properties style:punctuation-wrap="simple"/>
    </style:style>
    <style:style style:name="T4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" style:parent-style-name="Normal" style:family="paragraph">
      <style:paragraph-properties style:punctuation-wrap="simple"/>
    </style:style>
    <style:style style:name="T4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2" style:parent-style-name="Normal" style:family="paragraph">
      <style:paragraph-properties style:punctuation-wrap="simple"/>
    </style:style>
    <style:style style:name="T4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" style:parent-style-name="Normal" style:family="paragraph">
      <style:paragraph-properties style:punctuation-wrap="simple"/>
    </style:style>
    <style:style style:name="T4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8" style:parent-style-name="Normal" style:family="paragraph">
      <style:paragraph-properties style:punctuation-wrap="simple"/>
    </style:style>
    <style:style style:name="T4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1" style:parent-style-name="Normal" style:family="paragraph">
      <style:paragraph-properties style:punctuation-wrap="simple"/>
    </style:style>
    <style:style style:name="T472" style:parent-style-name="Fuentedepárrafopredeter." style:family="text">
      <style:text-properties style:font-name="Arial" fo:color="#000000" fo:font-size="11pt" style:font-size-asian="11pt" style:font-size-complex="11pt"/>
    </style:style>
    <style:style style:name="P473" style:parent-style-name="Normal" style:master-page-name="MP2" style:family="paragraph">
      <style:paragraph-properties fo:break-before="page"/>
    </style:style>
    <style:style style:name="T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5" style:parent-style-name="Normal" style:family="paragraph">
      <style:paragraph-properties style:punctuation-wrap="simple"/>
    </style:style>
    <style:style style:name="T4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8" style:parent-style-name="Normal" style:family="paragraph">
      <style:paragraph-properties style:punctuation-wrap="simple"/>
    </style:style>
    <style:style style:name="T4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2" style:parent-style-name="Normal" style:family="paragraph">
      <style:paragraph-properties style:punctuation-wrap="simple"/>
    </style:style>
    <style:style style:name="T4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5" style:parent-style-name="Normal" style:family="paragraph">
      <style:paragraph-properties style:punctuation-wrap="simple"/>
    </style:style>
    <style:style style:name="T4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8" style:parent-style-name="Normal" style:family="paragraph">
      <style:paragraph-properties style:punctuation-wrap="simple"/>
    </style:style>
    <style:style style:name="T4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2" style:parent-style-name="Normal" style:family="paragraph">
      <style:paragraph-properties style:punctuation-wrap="simple"/>
    </style:style>
    <style:style style:name="T4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7" style:parent-style-name="Normal" style:family="paragraph">
      <style:paragraph-properties style:punctuation-wrap="simple"/>
    </style:style>
    <style:style style:name="T4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0" style:parent-style-name="Normal" style:family="paragraph">
      <style:paragraph-properties style:punctuation-wrap="simple"/>
    </style:style>
    <style:style style:name="T5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3" style:parent-style-name="Normal" style:family="paragraph">
      <style:paragraph-properties style:punctuation-wrap="simple"/>
    </style:style>
    <style:style style:name="T5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6" style:parent-style-name="Normal" style:family="paragraph">
      <style:paragraph-properties style:punctuation-wrap="simple"/>
    </style:style>
    <style:style style:name="T5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1" style:parent-style-name="Normal" style:family="paragraph">
      <style:paragraph-properties style:punctuation-wrap="simple"/>
    </style:style>
    <style:style style:name="T5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5" style:parent-style-name="Normal" style:family="paragraph">
      <style:paragraph-properties style:punctuation-wrap="simple"/>
    </style:style>
    <style:style style:name="T5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8" style:parent-style-name="Normal" style:family="paragraph">
      <style:paragraph-properties style:punctuation-wrap="simple"/>
    </style:style>
    <style:style style:name="T5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1" style:parent-style-name="Normal" style:family="paragraph">
      <style:paragraph-properties style:punctuation-wrap="simple"/>
    </style:style>
    <style:style style:name="T5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4" style:parent-style-name="Normal" style:family="paragraph">
      <style:paragraph-properties style:punctuation-wrap="simple"/>
    </style:style>
    <style:style style:name="T5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8" style:parent-style-name="Normal" style:family="paragraph">
      <style:paragraph-properties style:punctuation-wrap="simple"/>
    </style:style>
    <style:style style:name="T5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1" style:parent-style-name="Normal" style:family="paragraph">
      <style:paragraph-properties style:punctuation-wrap="simple"/>
    </style:style>
    <style:style style:name="T5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5" style:parent-style-name="Normal" style:family="paragraph">
      <style:paragraph-properties style:punctuation-wrap="simple"/>
    </style:style>
    <style:style style:name="T536" style:parent-style-name="Fuentedepárrafopredeter." style:family="text">
      <style:text-properties style:font-name="Arial" fo:color="#000000" fo:font-size="8pt" style:font-size-asian="8pt" style:font-size-complex="8pt"/>
    </style:style>
    <style:style style:name="T5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8" style:parent-style-name="Normal" style:family="paragraph">
      <style:paragraph-properties style:punctuation-wrap="simple"/>
    </style:style>
    <style:style style:name="T539" style:parent-style-name="Fuentedepárrafopredeter." style:family="text">
      <style:text-properties style:font-name="Arial" fo:color="#000000" fo:font-size="8pt" style:font-size-asian="8pt" style:font-size-complex="8pt"/>
    </style:style>
    <style:style style:name="T5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1" style:parent-style-name="Normal" style:family="paragraph">
      <style:paragraph-properties style:punctuation-wrap="simple"/>
    </style:style>
    <style:style style:name="T542" style:parent-style-name="Fuentedepárrafopredeter." style:family="text">
      <style:text-properties style:font-name="Arial" fo:color="#000000" fo:font-size="8pt" style:font-size-asian="8pt" style:font-size-complex="8pt"/>
    </style:style>
    <style:style style:name="T543" style:parent-style-name="Fuentedepárrafopredeter." style:family="text">
      <style:text-properties style:font-name="Arial" fo:color="#000000" fo:font-size="8pt" style:font-size-asian="8pt" style:font-size-complex="8pt"/>
    </style:style>
    <style:style style:name="T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9" style:parent-style-name="Normal" style:family="paragraph">
      <style:paragraph-properties style:punctuation-wrap="simple"/>
    </style:style>
    <style:style style:name="T550" style:parent-style-name="Fuentedepárrafopredeter." style:family="text">
      <style:text-properties style:font-name="Times New Roman" fo:color="#000000"/>
    </style:style>
    <style:style style:name="T551" style:parent-style-name="Fuentedepárrafopredeter." style:family="text">
      <style:text-properties style:font-name="Times New Roman" fo:font-weight="bold" style:font-weight-asian="bold" fo:color="#000000"/>
    </style:style>
    <style:style style:name="T552" style:parent-style-name="Fuentedepárrafopredeter." style:family="text">
      <style:text-properties style:font-name="Times New Roman" fo:color="#000000"/>
    </style:style>
    <style:style style:name="T553" style:parent-style-name="Fuentedepárrafopredeter." style:family="text">
      <style:text-properties style:font-name="Times New Roman" fo:font-weight="bold" style:font-weight-asian="bold" fo:color="#000000"/>
    </style:style>
    <style:style style:name="T554" style:parent-style-name="Fuentedepárrafopredeter." style:family="text">
      <style:text-properties style:font-name="Times New Roman" fo:color="#000000"/>
    </style:style>
    <style:style style:name="T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6" style:parent-style-name="Normal" style:family="paragraph">
      <style:paragraph-properties style:punctuation-wrap="simple"/>
    </style:style>
    <style:style style:name="T5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9" style:parent-style-name="Normal" style:family="paragraph">
      <style:paragraph-properties style:punctuation-wrap="simple"/>
    </style:style>
    <style:style style:name="T5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2" style:parent-style-name="Normal" style:family="paragraph">
      <style:paragraph-properties style:punctuation-wrap="simple"/>
    </style:style>
    <style:style style:name="T56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6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6" style:parent-style-name="Normal" style:family="paragraph">
      <style:paragraph-properties style:punctuation-wrap="simple"/>
    </style:style>
    <style:style style:name="T5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9" style:parent-style-name="Normal" style:family="paragraph">
      <style:paragraph-properties style:punctuation-wrap="simple"/>
    </style:style>
    <style:style style:name="T5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3" style:parent-style-name="Normal" style:family="paragraph">
      <style:paragraph-properties style:punctuation-wrap="simple"/>
    </style:style>
    <style:style style:name="T5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6" style:parent-style-name="Normal" style:family="paragraph">
      <style:paragraph-properties style:punctuation-wrap="simple"/>
    </style:style>
    <style:style style:name="T5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9" style:parent-style-name="Normal" style:family="paragraph">
      <style:paragraph-properties style:punctuation-wrap="simple"/>
    </style:style>
    <style:style style:name="T5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2" style:parent-style-name="Normal" style:family="paragraph">
      <style:paragraph-properties style:punctuation-wrap="simple"/>
    </style:style>
    <style:style style:name="T5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6" style:parent-style-name="Normal" style:family="paragraph">
      <style:paragraph-properties style:punctuation-wrap="simple"/>
    </style:style>
    <style:style style:name="T5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9" style:parent-style-name="Normal" style:family="paragraph">
      <style:paragraph-properties style:punctuation-wrap="simple"/>
    </style:style>
    <style:style style:name="T5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2" style:parent-style-name="Normal" style:family="paragraph">
      <style:paragraph-properties style:punctuation-wrap="simple"/>
    </style:style>
    <style:style style:name="T5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6" style:parent-style-name="Normal" style:family="paragraph">
      <style:paragraph-properties style:punctuation-wrap="simple"/>
    </style:style>
    <style:style style:name="T59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9" style:parent-style-name="Normal" style:family="paragraph">
      <style:paragraph-properties style:punctuation-wrap="simple"/>
    </style:style>
    <style:style style:name="T60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2" style:parent-style-name="Normal" style:family="paragraph">
      <style:paragraph-properties style:punctuation-wrap="simple"/>
    </style:style>
    <style:style style:name="T60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5" style:parent-style-name="Normal" style:family="paragraph">
      <style:paragraph-properties style:punctuation-wrap="simple"/>
    </style:style>
    <style:style style:name="T606" style:parent-style-name="Fuentedepárrafopredeter." style:family="text">
      <style:text-properties style:font-name="Symbol" fo:color="#000000" fo:font-size="10pt" style:font-size-asian="10pt" style:font-size-complex="10pt"/>
    </style:style>
    <style:style style:name="T6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8" style:parent-style-name="Normal" style:family="paragraph">
      <style:paragraph-properties style:punctuation-wrap="simple"/>
    </style:style>
    <style:style style:name="T60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1" style:parent-style-name="Normal" style:family="paragraph">
      <style:paragraph-properties style:punctuation-wrap="simple"/>
    </style:style>
    <style:style style:name="T61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4" style:parent-style-name="Normal" style:family="paragraph">
      <style:paragraph-properties style:punctuation-wrap="simple"/>
    </style:style>
    <style:style style:name="T61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7" style:parent-style-name="Normal" style:family="paragraph">
      <style:paragraph-properties style:punctuation-wrap="simple"/>
    </style:style>
    <style:style style:name="T61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1" style:parent-style-name="Normal" style:family="paragraph">
      <style:paragraph-properties style:punctuation-wrap="simple"/>
    </style:style>
    <style:style style:name="T62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4" style:parent-style-name="Normal" style:family="paragraph">
      <style:paragraph-properties style:punctuation-wrap="simple"/>
    </style:style>
    <style:style style:name="T62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7" style:parent-style-name="Normal" style:family="paragraph">
      <style:paragraph-properties style:punctuation-wrap="simple"/>
    </style:style>
    <style:style style:name="T6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1" style:parent-style-name="Normal" style:family="paragraph">
      <style:paragraph-properties style:punctuation-wrap="simple"/>
    </style:style>
    <style:style style:name="T63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5" style:parent-style-name="Normal" style:family="paragraph">
      <style:paragraph-properties style:punctuation-wrap="simple"/>
    </style:style>
    <style:style style:name="T63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8" style:parent-style-name="Normal" style:family="paragraph">
      <style:paragraph-properties style:punctuation-wrap="simple"/>
    </style:style>
    <style:style style:name="T639" style:parent-style-name="Fuentedepárrafopredeter." style:family="text">
      <style:text-properties style:font-name="Courier New" fo:color="#000000" fo:font-size="10pt" style:font-size-asian="10pt" style:font-size-complex="10pt"/>
    </style:style>
    <style:style style:name="T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1" style:parent-style-name="Normal" style:family="paragraph">
      <style:paragraph-properties style:punctuation-wrap="simple"/>
    </style:style>
    <style:style style:name="T64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4" style:parent-style-name="Normal" style:family="paragraph">
      <style:paragraph-properties style:punctuation-wrap="simple"/>
    </style:style>
    <style:style style:name="T64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7" style:parent-style-name="Normal" style:family="paragraph">
      <style:paragraph-properties style:punctuation-wrap="simple"/>
    </style:style>
    <style:style style:name="T64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0" style:parent-style-name="Normal" style:family="paragraph">
      <style:paragraph-properties style:punctuation-wrap="simple"/>
    </style:style>
    <style:style style:name="T65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4" style:parent-style-name="Normal" style:family="paragraph">
      <style:paragraph-properties style:punctuation-wrap="simple"/>
    </style:style>
    <style:style style:name="T65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7" style:parent-style-name="Normal" style:family="paragraph">
      <style:paragraph-properties style:punctuation-wrap="simple"/>
    </style:style>
    <style:style style:name="T65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0" style:parent-style-name="Normal" style:family="paragraph">
      <style:paragraph-properties style:punctuation-wrap="simple"/>
    </style:style>
    <style:style style:name="T66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4" style:parent-style-name="Normal" style:family="paragraph">
      <style:paragraph-properties style:punctuation-wrap="simple"/>
    </style:style>
    <style:style style:name="T66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7" style:parent-style-name="Normal" style:family="paragraph">
      <style:paragraph-properties style:punctuation-wrap="simple"/>
    </style:style>
    <style:style style:name="T66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P669" style:parent-style-name="Normal" style:master-page-name="MP3" style:family="paragraph">
      <style:paragraph-properties fo:break-before="page"/>
    </style:style>
    <style:style style:name="T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1" style:parent-style-name="Normal" style:family="paragraph">
      <style:paragraph-properties style:punctuation-wrap="simple"/>
    </style:style>
    <style:style style:name="T6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7" style:parent-style-name="Normal" style:family="paragraph">
      <style:paragraph-properties style:punctuation-wrap="simple"/>
    </style:style>
    <style:style style:name="T6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0" style:parent-style-name="Normal" style:family="paragraph">
      <style:paragraph-properties style:punctuation-wrap="simple"/>
    </style:style>
    <style:style style:name="T6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3" style:parent-style-name="Normal" style:family="paragraph">
      <style:paragraph-properties style:punctuation-wrap="simple"/>
    </style:style>
    <style:style style:name="T6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7" style:parent-style-name="Normal" style:family="paragraph">
      <style:paragraph-properties style:punctuation-wrap="simple"/>
    </style:style>
    <style:style style:name="T68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1" style:parent-style-name="Normal" style:family="paragraph">
      <style:paragraph-properties style:punctuation-wrap="simple"/>
    </style:style>
    <style:style style:name="T6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4" style:parent-style-name="Normal" style:family="paragraph">
      <style:paragraph-properties style:punctuation-wrap="simple"/>
    </style:style>
    <style:style style:name="T69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9" style:parent-style-name="Normal" style:family="paragraph">
      <style:paragraph-properties style:punctuation-wrap="simple"/>
    </style:style>
    <style:style style:name="T70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2" style:parent-style-name="Normal" style:family="paragraph">
      <style:paragraph-properties style:punctuation-wrap="simple"/>
    </style:style>
    <style:style style:name="T7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6" style:parent-style-name="Normal" style:family="paragraph">
      <style:paragraph-properties style:punctuation-wrap="simple"/>
    </style:style>
    <style:style style:name="T7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9" style:parent-style-name="Normal" style:family="paragraph">
      <style:paragraph-properties style:punctuation-wrap="simple"/>
    </style:style>
    <style:style style:name="T7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3" style:parent-style-name="Normal" style:family="paragraph">
      <style:paragraph-properties style:punctuation-wrap="simple"/>
    </style:style>
    <style:style style:name="T7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6" style:parent-style-name="Normal" style:family="paragraph">
      <style:paragraph-properties style:punctuation-wrap="simple"/>
    </style:style>
    <style:style style:name="T7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1" style:parent-style-name="Normal" style:family="paragraph">
      <style:paragraph-properties style:punctuation-wrap="simple"/>
    </style:style>
    <style:style style:name="T72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7" style:parent-style-name="Normal" style:family="paragraph">
      <style:paragraph-properties style:punctuation-wrap="simple"/>
    </style:style>
    <style:style style:name="T7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0" style:parent-style-name="Normal" style:family="paragraph">
      <style:paragraph-properties style:punctuation-wrap="simple"/>
    </style:style>
    <style:style style:name="T7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3" style:parent-style-name="Normal" style:family="paragraph">
      <style:paragraph-properties style:punctuation-wrap="simple"/>
    </style:style>
    <style:style style:name="T7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6" style:parent-style-name="Normal" style:family="paragraph">
      <style:paragraph-properties style:punctuation-wrap="simple"/>
    </style:style>
    <style:style style:name="T7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9" style:parent-style-name="Normal" style:family="paragraph">
      <style:paragraph-properties style:punctuation-wrap="simple"/>
    </style:style>
    <style:style style:name="T7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5" style:parent-style-name="Normal" style:family="paragraph">
      <style:paragraph-properties style:punctuation-wrap="simple"/>
    </style:style>
    <style:style style:name="T7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9" style:parent-style-name="Normal" style:family="paragraph">
      <style:paragraph-properties style:punctuation-wrap="simple"/>
    </style:style>
    <style:style style:name="T750" style:parent-style-name="Fuentedepárrafopredeter." style:family="text">
      <style:text-properties style:font-name="Arial" fo:color="#000000" fo:font-size="8pt" style:font-size-asian="8pt" style:font-size-complex="8pt"/>
    </style:style>
    <style:style style:name="T7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2" style:parent-style-name="Normal" style:family="paragraph">
      <style:paragraph-properties style:punctuation-wrap="simple"/>
    </style:style>
    <style:style style:name="T753" style:parent-style-name="Fuentedepárrafopredeter." style:family="text">
      <style:text-properties style:font-name="Arial" fo:color="#000000" fo:font-size="8pt" style:font-size-asian="8pt" style:font-size-complex="8pt"/>
    </style:style>
    <style:style style:name="T7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5" style:parent-style-name="Normal" style:family="paragraph">
      <style:paragraph-properties style:punctuation-wrap="simple"/>
    </style:style>
    <style:style style:name="T756" style:parent-style-name="Fuentedepárrafopredeter." style:family="text">
      <style:text-properties style:font-name="Arial" fo:color="#000000" fo:font-size="8pt" style:font-size-asian="8pt" style:font-size-complex="8pt"/>
    </style:style>
    <style:style style:name="T7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2" style:parent-style-name="Normal" style:family="paragraph">
      <style:paragraph-properties style:punctuation-wrap="simple"/>
    </style:style>
    <style:style style:name="T763" style:parent-style-name="Fuentedepárrafopredeter." style:family="text">
      <style:text-properties style:font-name="Times New Roman" fo:color="#000000"/>
    </style:style>
    <style:style style:name="T764" style:parent-style-name="Fuentedepárrafopredeter." style:family="text">
      <style:text-properties style:font-name="Times New Roman" fo:font-weight="bold" style:font-weight-asian="bold" fo:color="#000000"/>
    </style:style>
    <style:style style:name="T765" style:parent-style-name="Fuentedepárrafopredeter." style:family="text">
      <style:text-properties style:font-name="Times New Roman" fo:color="#000000"/>
    </style:style>
    <style:style style:name="T766" style:parent-style-name="Fuentedepárrafopredeter." style:family="text">
      <style:text-properties style:font-name="Times New Roman" fo:font-weight="bold" style:font-weight-asian="bold" fo:color="#000000"/>
    </style:style>
    <style:style style:name="T767" style:parent-style-name="Fuentedepárrafopredeter." style:family="text">
      <style:text-properties style:font-name="Times New Roman" fo:color="#000000"/>
    </style:style>
    <style:style style:name="T7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9" style:parent-style-name="Normal" style:family="paragraph">
      <style:paragraph-properties style:punctuation-wrap="simple"/>
    </style:style>
    <style:style style:name="T7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4" style:parent-style-name="Normal" style:family="paragraph">
      <style:paragraph-properties style:punctuation-wrap="simple"/>
    </style:style>
    <style:style style:name="T7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7" style:parent-style-name="Normal" style:family="paragraph">
      <style:paragraph-properties style:punctuation-wrap="simple"/>
    </style:style>
    <style:style style:name="T7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1" style:parent-style-name="Normal" style:family="paragraph">
      <style:paragraph-properties style:punctuation-wrap="simple"/>
    </style:style>
    <style:style style:name="T7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5" style:parent-style-name="Normal" style:family="paragraph">
      <style:paragraph-properties style:punctuation-wrap="simple"/>
    </style:style>
    <style:style style:name="T78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9" style:parent-style-name="Normal" style:family="paragraph">
      <style:paragraph-properties style:punctuation-wrap="simple"/>
    </style:style>
    <style:style style:name="T7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2" style:parent-style-name="Normal" style:family="paragraph">
      <style:paragraph-properties style:punctuation-wrap="simple"/>
    </style:style>
    <style:style style:name="T7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5" style:parent-style-name="Normal" style:family="paragraph">
      <style:paragraph-properties style:punctuation-wrap="simple"/>
    </style:style>
    <style:style style:name="T7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8" style:parent-style-name="Normal" style:family="paragraph">
      <style:paragraph-properties style:punctuation-wrap="simple"/>
    </style:style>
    <style:style style:name="T79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3" style:parent-style-name="Normal" style:family="paragraph">
      <style:paragraph-properties style:punctuation-wrap="simple"/>
    </style:style>
    <style:style style:name="T80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6" style:parent-style-name="Normal" style:family="paragraph">
      <style:paragraph-properties style:punctuation-wrap="simple"/>
    </style:style>
    <style:style style:name="T8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9" style:parent-style-name="Normal" style:family="paragraph">
      <style:paragraph-properties style:punctuation-wrap="simple"/>
    </style:style>
    <style:style style:name="T8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2" style:parent-style-name="Normal" style:family="paragraph">
      <style:paragraph-properties style:punctuation-wrap="simple"/>
    </style:style>
    <style:style style:name="T8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5" style:parent-style-name="Normal" style:family="paragraph">
      <style:paragraph-properties style:punctuation-wrap="simple"/>
    </style:style>
    <style:style style:name="T8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8" style:parent-style-name="Normal" style:family="paragraph">
      <style:paragraph-properties style:punctuation-wrap="simple"/>
    </style:style>
    <style:style style:name="T81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2" style:parent-style-name="Normal" style:family="paragraph">
      <style:paragraph-properties style:punctuation-wrap="simple"/>
    </style:style>
    <style:style style:name="T8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5" style:parent-style-name="Normal" style:family="paragraph">
      <style:paragraph-properties style:punctuation-wrap="simple"/>
    </style:style>
    <style:style style:name="T8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8" style:parent-style-name="Normal" style:family="paragraph">
      <style:paragraph-properties style:punctuation-wrap="simple"/>
    </style:style>
    <style:style style:name="T8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1" style:parent-style-name="Normal" style:family="paragraph">
      <style:paragraph-properties style:punctuation-wrap="simple"/>
    </style:style>
    <style:style style:name="T8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4" style:parent-style-name="Normal" style:family="paragraph">
      <style:paragraph-properties style:punctuation-wrap="simple"/>
    </style:style>
    <style:style style:name="T8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7" style:parent-style-name="Normal" style:family="paragraph">
      <style:paragraph-properties style:punctuation-wrap="simple"/>
    </style:style>
    <style:style style:name="T8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0" style:parent-style-name="Normal" style:family="paragraph">
      <style:paragraph-properties style:punctuation-wrap="simple"/>
    </style:style>
    <style:style style:name="T8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3" style:parent-style-name="Normal" style:family="paragraph">
      <style:paragraph-properties style:punctuation-wrap="simple"/>
    </style:style>
    <style:style style:name="T8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6" style:parent-style-name="Normal" style:family="paragraph">
      <style:paragraph-properties style:punctuation-wrap="simple"/>
    </style:style>
    <style:style style:name="T8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9" style:parent-style-name="Normal" style:family="paragraph">
      <style:paragraph-properties style:punctuation-wrap="simple"/>
    </style:style>
    <style:style style:name="T8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3" style:parent-style-name="Normal" style:family="paragraph">
      <style:paragraph-properties style:punctuation-wrap="simple"/>
    </style:style>
    <style:style style:name="T8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6" style:parent-style-name="Normal" style:family="paragraph">
      <style:paragraph-properties style:punctuation-wrap="simple"/>
    </style:style>
    <style:style style:name="T8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6" style:parent-style-name="Normal" style:family="paragraph">
      <style:paragraph-properties style:punctuation-wrap="simple"/>
    </style:style>
    <style:style style:name="T8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9" style:parent-style-name="Normal" style:family="paragraph">
      <style:paragraph-properties style:punctuation-wrap="simple"/>
    </style:style>
    <style:style style:name="T8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4" style:parent-style-name="Normal" style:family="paragraph">
      <style:paragraph-properties style:punctuation-wrap="simple"/>
    </style:style>
    <style:style style:name="T8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7" style:parent-style-name="Normal" style:family="paragraph">
      <style:paragraph-properties style:punctuation-wrap="simple"/>
    </style:style>
    <style:style style:name="T8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0" style:parent-style-name="Normal" style:family="paragraph">
      <style:paragraph-properties style:punctuation-wrap="simple"/>
    </style:style>
    <style:style style:name="T8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3" style:parent-style-name="Normal" style:family="paragraph">
      <style:paragraph-properties style:punctuation-wrap="simple"/>
    </style:style>
    <style:style style:name="T8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6" style:parent-style-name="Normal" style:family="paragraph">
      <style:paragraph-properties style:punctuation-wrap="simple"/>
    </style:style>
    <style:style style:name="T8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9" style:parent-style-name="Normal" style:family="paragraph">
      <style:paragraph-properties style:punctuation-wrap="simple"/>
    </style:style>
    <style:style style:name="T8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6" style:parent-style-name="Normal" style:family="paragraph">
      <style:paragraph-properties style:punctuation-wrap="simple"/>
    </style:style>
    <style:style style:name="T8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9" style:parent-style-name="Normal" style:family="paragraph">
      <style:paragraph-properties style:punctuation-wrap="simple"/>
    </style:style>
    <style:style style:name="T9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2" style:parent-style-name="Normal" style:family="paragraph">
      <style:paragraph-properties style:punctuation-wrap="simple"/>
    </style:style>
    <style:style style:name="T9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5" style:parent-style-name="Normal" style:family="paragraph">
      <style:paragraph-properties style:punctuation-wrap="simple"/>
    </style:style>
    <style:style style:name="T9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8" style:parent-style-name="Normal" style:family="paragraph">
      <style:paragraph-properties style:punctuation-wrap="simple"/>
    </style:style>
    <style:style style:name="T9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1" style:parent-style-name="Normal" style:family="paragraph">
      <style:paragraph-properties style:punctuation-wrap="simple"/>
    </style:style>
    <style:style style:name="T9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4" style:parent-style-name="Normal" style:family="paragraph">
      <style:paragraph-properties style:punctuation-wrap="simple"/>
    </style:style>
    <style:style style:name="T9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0" style:parent-style-name="Normal" style:master-page-name="MP4" style:family="paragraph">
      <style:paragraph-properties fo:break-before="page"/>
    </style:style>
    <style:style style:name="T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2" style:parent-style-name="Normal" style:family="paragraph">
      <style:paragraph-properties style:punctuation-wrap="simple"/>
    </style:style>
    <style:style style:name="T9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5" style:parent-style-name="Normal" style:family="paragraph">
      <style:paragraph-properties style:punctuation-wrap="simple"/>
    </style:style>
    <style:style style:name="T9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8" style:parent-style-name="Normal" style:family="paragraph">
      <style:paragraph-properties style:punctuation-wrap="simple"/>
    </style:style>
    <style:style style:name="T9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1" style:parent-style-name="Normal" style:family="paragraph">
      <style:paragraph-properties style:punctuation-wrap="simple"/>
    </style:style>
    <style:style style:name="T9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6" style:parent-style-name="Normal" style:family="paragraph">
      <style:paragraph-properties style:punctuation-wrap="simple"/>
    </style:style>
    <style:style style:name="T9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9" style:parent-style-name="Normal" style:family="paragraph">
      <style:paragraph-properties style:punctuation-wrap="simple"/>
    </style:style>
    <style:style style:name="T9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2" style:parent-style-name="Normal" style:family="paragraph">
      <style:paragraph-properties style:punctuation-wrap="simple"/>
    </style:style>
    <style:style style:name="T9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5" style:parent-style-name="Normal" style:family="paragraph">
      <style:paragraph-properties style:punctuation-wrap="simple"/>
    </style:style>
    <style:style style:name="T9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8" style:parent-style-name="Normal" style:family="paragraph">
      <style:paragraph-properties style:punctuation-wrap="simple"/>
    </style:style>
    <style:style style:name="T9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1" style:parent-style-name="Normal" style:family="paragraph">
      <style:paragraph-properties style:punctuation-wrap="simple"/>
    </style:style>
    <style:style style:name="T9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4" style:parent-style-name="Normal" style:family="paragraph">
      <style:paragraph-properties style:punctuation-wrap="simple"/>
    </style:style>
    <style:style style:name="T9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7" style:parent-style-name="Normal" style:family="paragraph">
      <style:paragraph-properties style:punctuation-wrap="simple"/>
    </style:style>
    <style:style style:name="T9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0" style:parent-style-name="Normal" style:family="paragraph">
      <style:paragraph-properties style:punctuation-wrap="simple"/>
    </style:style>
    <style:style style:name="T9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3" style:parent-style-name="Normal" style:family="paragraph">
      <style:paragraph-properties style:punctuation-wrap="simple"/>
    </style:style>
    <style:style style:name="T9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6" style:parent-style-name="Normal" style:family="paragraph">
      <style:paragraph-properties style:punctuation-wrap="simple"/>
    </style:style>
    <style:style style:name="T9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9" style:parent-style-name="Normal" style:family="paragraph">
      <style:paragraph-properties style:punctuation-wrap="simple"/>
    </style:style>
    <style:style style:name="T9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2" style:parent-style-name="Normal" style:family="paragraph">
      <style:paragraph-properties style:punctuation-wrap="simple"/>
    </style:style>
    <style:style style:name="T9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5" style:parent-style-name="Normal" style:family="paragraph">
      <style:paragraph-properties style:punctuation-wrap="simple"/>
    </style:style>
    <style:style style:name="T9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7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9" style:parent-style-name="Normal" style:family="paragraph">
      <style:paragraph-properties style:punctuation-wrap="simple"/>
    </style:style>
    <style:style style:name="T98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3" style:parent-style-name="Normal" style:family="paragraph">
      <style:paragraph-properties style:punctuation-wrap="simple"/>
    </style:style>
    <style:style style:name="T9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7" style:parent-style-name="Normal" style:family="paragraph">
      <style:paragraph-properties style:punctuation-wrap="simple"/>
    </style:style>
    <style:style style:name="T9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1" style:parent-style-name="Normal" style:family="paragraph">
      <style:paragraph-properties style:punctuation-wrap="simple"/>
    </style:style>
    <style:style style:name="T992" style:parent-style-name="Fuentedepárrafopredeter." style:family="text">
      <style:text-properties style:font-name="Arial" fo:color="#000000" fo:font-size="8pt" style:font-size-asian="8pt" style:font-size-complex="8pt"/>
    </style:style>
    <style:style style:name="T9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4" style:parent-style-name="Normal" style:family="paragraph">
      <style:paragraph-properties style:punctuation-wrap="simple"/>
    </style:style>
    <style:style style:name="T995" style:parent-style-name="Fuentedepárrafopredeter." style:family="text">
      <style:text-properties style:font-name="Arial" fo:color="#000000" fo:font-size="8pt" style:font-size-asian="8pt" style:font-size-complex="8pt"/>
    </style:style>
    <style:style style:name="T9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7" style:parent-style-name="Normal" style:family="paragraph">
      <style:paragraph-properties style:punctuation-wrap="simple"/>
    </style:style>
    <style:style style:name="T998" style:parent-style-name="Fuentedepárrafopredeter." style:family="text">
      <style:text-properties style:font-name="Arial" fo:color="#000000" fo:font-size="8pt" style:font-size-asian="8pt" style:font-size-complex="8pt"/>
    </style:style>
    <style:style style:name="T9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4" style:parent-style-name="Normal" style:family="paragraph">
      <style:paragraph-properties style:punctuation-wrap="simple"/>
    </style:style>
    <style:style style:name="T1005" style:parent-style-name="Fuentedepárrafopredeter." style:family="text">
      <style:text-properties style:font-name="Times New Roman" fo:color="#000000"/>
    </style:style>
    <style:style style:name="T1006" style:parent-style-name="Fuentedepárrafopredeter." style:family="text">
      <style:text-properties style:font-name="Times New Roman" fo:font-weight="bold" style:font-weight-asian="bold" fo:color="#000000"/>
    </style:style>
    <style:style style:name="T1007" style:parent-style-name="Fuentedepárrafopredeter." style:family="text">
      <style:text-properties style:font-name="Times New Roman" fo:color="#000000"/>
    </style:style>
    <style:style style:name="T1008" style:parent-style-name="Fuentedepárrafopredeter." style:family="text">
      <style:text-properties style:font-name="Times New Roman" fo:font-weight="bold" style:font-weight-asian="bold" fo:color="#000000"/>
    </style:style>
    <style:style style:name="T1009" style:parent-style-name="Fuentedepárrafopredeter." style:family="text">
      <style:text-properties style:font-name="Times New Roman" fo:color="#000000"/>
    </style:style>
    <style:style style:name="T1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1" style:parent-style-name="Normal" style:family="paragraph">
      <style:paragraph-properties style:punctuation-wrap="simple"/>
    </style:style>
    <style:style style:name="T10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5" style:parent-style-name="Normal" style:family="paragraph">
      <style:paragraph-properties style:punctuation-wrap="simple"/>
    </style:style>
    <style:style style:name="T101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9" style:parent-style-name="Normal" style:family="paragraph">
      <style:paragraph-properties style:punctuation-wrap="simple"/>
    </style:style>
    <style:style style:name="T10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2" style:parent-style-name="Normal" style:family="paragraph">
      <style:paragraph-properties style:punctuation-wrap="simple"/>
    </style:style>
    <style:style style:name="T10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5" style:parent-style-name="Normal" style:family="paragraph">
      <style:paragraph-properties style:punctuation-wrap="simple"/>
    </style:style>
    <style:style style:name="T10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8" style:parent-style-name="Normal" style:family="paragraph">
      <style:paragraph-properties style:punctuation-wrap="simple"/>
    </style:style>
    <style:style style:name="T10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1" style:parent-style-name="Normal" style:family="paragraph">
      <style:paragraph-properties style:punctuation-wrap="simple"/>
    </style:style>
    <style:style style:name="T10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4" style:parent-style-name="Normal" style:family="paragraph">
      <style:paragraph-properties style:punctuation-wrap="simple"/>
    </style:style>
    <style:style style:name="T10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8" style:parent-style-name="Normal" style:family="paragraph">
      <style:paragraph-properties style:punctuation-wrap="simple"/>
    </style:style>
    <style:style style:name="T10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1" style:parent-style-name="Normal" style:family="paragraph">
      <style:paragraph-properties style:punctuation-wrap="simple"/>
    </style:style>
    <style:style style:name="T10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4" style:parent-style-name="Normal" style:family="paragraph">
      <style:paragraph-properties style:punctuation-wrap="simple"/>
    </style:style>
    <style:style style:name="T10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7" style:parent-style-name="Normal" style:family="paragraph">
      <style:paragraph-properties style:punctuation-wrap="simple"/>
    </style:style>
    <style:style style:name="T10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0" style:parent-style-name="Normal" style:family="paragraph">
      <style:paragraph-properties style:punctuation-wrap="simple"/>
    </style:style>
    <style:style style:name="T10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3" style:parent-style-name="Normal" style:family="paragraph">
      <style:paragraph-properties style:punctuation-wrap="simple"/>
    </style:style>
    <style:style style:name="T10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6" style:parent-style-name="Normal" style:family="paragraph">
      <style:paragraph-properties style:punctuation-wrap="simple"/>
    </style:style>
    <style:style style:name="T10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9" style:parent-style-name="Normal" style:family="paragraph">
      <style:paragraph-properties style:punctuation-wrap="simple"/>
    </style:style>
    <style:style style:name="T10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2" style:parent-style-name="Normal" style:family="paragraph">
      <style:paragraph-properties style:punctuation-wrap="simple"/>
    </style:style>
    <style:style style:name="T10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5" style:parent-style-name="Normal" style:family="paragraph">
      <style:paragraph-properties style:punctuation-wrap="simple"/>
    </style:style>
    <style:style style:name="T10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8" style:parent-style-name="Normal" style:family="paragraph">
      <style:paragraph-properties style:punctuation-wrap="simple"/>
    </style:style>
    <style:style style:name="T10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1" style:parent-style-name="Normal" style:family="paragraph">
      <style:paragraph-properties style:punctuation-wrap="simple"/>
    </style:style>
    <style:style style:name="T10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4" style:parent-style-name="Normal" style:family="paragraph">
      <style:paragraph-properties style:punctuation-wrap="simple"/>
    </style:style>
    <style:style style:name="T10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7" style:parent-style-name="Normal" style:family="paragraph">
      <style:paragraph-properties style:punctuation-wrap="simple"/>
    </style:style>
    <style:style style:name="T10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0" style:parent-style-name="Normal" style:family="paragraph">
      <style:paragraph-properties style:punctuation-wrap="simple"/>
    </style:style>
    <style:style style:name="T10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3" style:parent-style-name="Normal" style:family="paragraph">
      <style:paragraph-properties style:punctuation-wrap="simple"/>
    </style:style>
    <style:style style:name="T10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6" style:parent-style-name="Normal" style:family="paragraph">
      <style:paragraph-properties style:punctuation-wrap="simple"/>
    </style:style>
    <style:style style:name="T10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9" style:parent-style-name="Normal" style:family="paragraph">
      <style:paragraph-properties style:punctuation-wrap="simple"/>
    </style:style>
    <style:style style:name="T10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2" style:parent-style-name="Normal" style:family="paragraph">
      <style:paragraph-properties style:punctuation-wrap="simple"/>
    </style:style>
    <style:style style:name="T10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5" style:parent-style-name="Normal" style:family="paragraph">
      <style:paragraph-properties style:punctuation-wrap="simple"/>
    </style:style>
    <style:style style:name="T109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9" style:parent-style-name="Normal" style:family="paragraph">
      <style:paragraph-properties style:punctuation-wrap="simple"/>
    </style:style>
    <style:style style:name="T11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2" style:parent-style-name="Normal" style:family="paragraph">
      <style:paragraph-properties style:punctuation-wrap="simple"/>
    </style:style>
    <style:style style:name="T11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5" style:parent-style-name="Normal" style:family="paragraph">
      <style:paragraph-properties style:punctuation-wrap="simple"/>
    </style:style>
    <style:style style:name="T110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9" style:parent-style-name="Normal" style:family="paragraph">
      <style:paragraph-properties style:punctuation-wrap="simple"/>
    </style:style>
    <style:style style:name="T11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2" style:parent-style-name="Normal" style:family="paragraph">
      <style:paragraph-properties style:punctuation-wrap="simple"/>
    </style:style>
    <style:style style:name="T11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6" style:parent-style-name="Normal" style:family="paragraph">
      <style:paragraph-properties style:punctuation-wrap="simple"/>
    </style:style>
    <style:style style:name="T11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9" style:parent-style-name="Normal" style:family="paragraph">
      <style:paragraph-properties style:punctuation-wrap="simple"/>
    </style:style>
    <style:style style:name="T11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2" style:parent-style-name="Normal" style:family="paragraph">
      <style:paragraph-properties style:punctuation-wrap="simple"/>
    </style:style>
    <style:style style:name="T11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5" style:parent-style-name="Normal" style:family="paragraph">
      <style:paragraph-properties style:punctuation-wrap="simple"/>
    </style:style>
    <style:style style:name="T11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8" style:parent-style-name="Normal" style:family="paragraph">
      <style:paragraph-properties style:punctuation-wrap="simple"/>
    </style:style>
    <style:style style:name="T11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1" style:parent-style-name="Normal" style:family="paragraph">
      <style:paragraph-properties style:punctuation-wrap="simple"/>
    </style:style>
    <style:style style:name="T11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5" style:parent-style-name="Normal" style:family="paragraph">
      <style:paragraph-properties style:punctuation-wrap="simple"/>
    </style:style>
    <style:style style:name="T11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8" style:parent-style-name="Normal" style:family="paragraph">
      <style:paragraph-properties style:punctuation-wrap="simple"/>
    </style:style>
    <style:style style:name="T11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1" style:parent-style-name="Normal" style:family="paragraph">
      <style:paragraph-properties style:punctuation-wrap="simple"/>
    </style:style>
    <style:style style:name="T114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6" style:parent-style-name="Normal" style:family="paragraph">
      <style:paragraph-properties style:punctuation-wrap="simple"/>
    </style:style>
    <style:style style:name="T11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9" style:parent-style-name="Normal" style:family="paragraph">
      <style:paragraph-properties style:punctuation-wrap="simple"/>
    </style:style>
    <style:style style:name="T11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2" style:parent-style-name="Normal" style:family="paragraph">
      <style:paragraph-properties style:punctuation-wrap="simple"/>
    </style:style>
    <style:style style:name="T11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5" style:parent-style-name="Normal" style:family="paragraph">
      <style:paragraph-properties style:punctuation-wrap="simple"/>
    </style:style>
    <style:style style:name="T11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8" style:parent-style-name="Normal" style:family="paragraph">
      <style:paragraph-properties style:punctuation-wrap="simple"/>
    </style:style>
    <style:style style:name="T1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2" style:parent-style-name="Normal" style:family="paragraph">
      <style:paragraph-properties style:punctuation-wrap="simple"/>
    </style:style>
    <style:style style:name="T11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5" style:parent-style-name="Normal" style:family="paragraph">
      <style:paragraph-properties style:punctuation-wrap="simple"/>
    </style:style>
    <style:style style:name="T11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8" style:parent-style-name="Normal" style:family="paragraph">
      <style:paragraph-properties style:punctuation-wrap="simple"/>
    </style:style>
    <style:style style:name="T116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70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6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8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49536" draw:id="id0" draw:style-name="a0" draw:name="Shape49" text:anchor-type="paragraph" svg:x="0.7875in" svg:y="8.92222in" svg:width="5.99028in" svg:height="0.18472in" style:rel-width="scale" style:rel-height="scale"><draw:text-box><text:p text:style-name="P3"><text:span text:style-name="T4">en Sesión Ordinaria de Consejo de Gobierno celebrada el día 28 de noviembre de 2008.</text:span></text:p></draw:text-box><svg:title/><svg:desc/></draw:frame></text:span><text:span text:style-name="T5"><draw:frame draw:z-index="251575808" draw:id="id1" draw:style-name="a1" draw:name="Shape34" text:anchor-type="paragraph" svg:x="0.7875in" svg:y="6.4625in" svg:width="0.43125in" svg:height="0.18472in" style:rel-width="scale" style:rel-height="scale"><draw:text-box><text:p text:style-name="P6"><text:span text:style-name="T7">Palma</text:span></text:p></draw:text-box><svg:title/><svg:desc/></draw:frame></text:span><text:span text:style-name="T8"><draw:frame draw:z-index="251582976" draw:id="id2" draw:style-name="a2" draw:name="Shape35" text:anchor-type="paragraph" svg:x="1.26875in" svg:y="6.4625in" svg:width="6.19653in" svg:height="0.18472in" style:rel-width="scale" style:rel-height="scale"><draw:text-box><text:p text:style-name="P9"><text:span text:style-name="T10">al operador, Sociedad Cooperativa Industrial de Trabajo Asociado Transportes del Norte de<text:s/></text:span></text:p></draw:text-box><svg:title/><svg:desc/></draw:frame></text:span><text:span text:style-name="T11"><draw:frame draw:z-index="251589120" draw:id="id3" draw:style-name="a3" draw:name="Shape36" text:anchor-type="paragraph" svg:x="0.7875in" svg:y="6.63819in" svg:width="4.24722in" svg:height="0.18472in" style:rel-width="scale" style:rel-height="scale"><draw:text-box><text:p text:style-name="P12"><text:span text:style-name="T13">la Palma (Actualmente Transportes<text:s/></text:span><text:span text:style-name="T14">Insular La Palma S. Coop).</text:span></text:p></draw:text-box><svg:title/><svg:desc/></draw:frame></text:span><text:span text:style-name="T15"><draw:frame draw:z-index="251594240" draw:id="id4" draw:style-name="a4" draw:name="Shape37" text:anchor-type="paragraph" svg:x="1.27986in" svg:y="6.81389in" svg:width="5.51875in" svg:height="0.18472in" style:rel-width="scale" style:rel-height="scale"><draw:text-box><text:p text:style-name="P16"><text:span text:style-name="T17">La disposición Transitoria II de la Ley 13/2007, de 17 de mayo de Ordenación del<text:s/></text:span></text:p></draw:text-box><svg:title/><svg:desc/></draw:frame></text:span><text:span text:style-name="T18"><draw:frame draw:z-index="251598336" draw:id="id5" draw:style-name="a5" draw:name="Shape38" text:anchor-type="paragraph" svg:x="0.7875in" svg:y="6.98958in" svg:width="6.4375in" svg:height="0.18472in" style:rel-width="scale" style:rel-height="scale"><draw:text-box><text:p text:style-name="P19"><text:span text:style-name="T20">Transporte por Carretera de Canarias permite solicitar la adaptación de estas concesiones a la<text:s/></text:span></text:p></draw:text-box><svg:title/><svg:desc/></draw:frame></text:span><text:span text:style-name="T21"><draw:frame draw:z-index="251602432" draw:id="id6" draw:style-name="a6" draw:name="Shape39" text:anchor-type="paragraph" svg:x="0.7875in" svg:y="7.16528in" svg:width="6.41319in" svg:height="0.18472in" style:rel-width="scale" style:rel-height="scale"><draw:text-box><text:p text:style-name="P22"><text:span text:style-name="T23">nueva regulación, produciéndose la aprobac</text:span><text:span text:style-name="T24">ión de la adaptación y unificación de la misma, en<text:s/></text:span></text:p></draw:text-box><svg:title/><svg:desc/></draw:frame></text:span><text:span text:style-name="T25"><draw:frame draw:z-index="251604480" draw:id="id7" draw:style-name="a7" draw:name="Shape40" text:anchor-type="paragraph" svg:x="0.7875in" svg:y="7.34097in" svg:width="6.62014in" svg:height="0.18472in" style:rel-width="scale" style:rel-height="scale"><draw:text-box><text:p text:style-name="P26"><text:span text:style-name="T27">sesión extraordinaria de Consejo de Gobierno del 23 de junio de 2008, provocando la agrupación<text:s/></text:span></text:p></draw:text-box><svg:title/><svg:desc/></draw:frame></text:span><text:span text:style-name="T28"><draw:frame draw:z-index="251610624" draw:id="id8" draw:style-name="a8" draw:name="Shape41" text:anchor-type="paragraph" svg:x="0.7875in" svg:y="7.51667in" svg:width="6.29514in" svg:height="0.18472in" style:rel-width="scale" style:rel-height="scale"><draw:text-box><text:p text:style-name="P29"><text:span text:style-name="T30">de las tres concesiones en una, denominada “Transporte regular interurbano en la isla de La<text:s/></text:span></text:p></draw:text-box><svg:title/><svg:desc/></draw:frame></text:span><text:span text:style-name="T31"><draw:frame draw:z-index="251615744" draw:id="id9" draw:style-name="a9" draw:name="Shape42" text:anchor-type="paragraph" svg:x="0.7875in" svg:y="7.69236in" svg:width="6.60556in" svg:height="0.18472in" style:rel-width="scale" style:rel-height="scale"><draw:text-box><text:p text:style-name="P32"><text:span text:style-name="T33">Palma”, adjudicada a un único concesionario, la empresa Transportes Insular La Palma S.COOP.<text:s/></text:span></text:p></draw:text-box><svg:title/><svg:desc/></draw:frame></text:span><text:span text:style-name="T34"><draw:frame draw:z-index="251620864" draw:id="id10" draw:style-name="a10" draw:name="Shape43" text:anchor-type="paragraph" svg:x="0.7875in" svg:y="7.86806in" svg:width="3.38542in" svg:height="0.18472in" style:rel-width="scale" style:rel-height="scale"><draw:text-box><text:p text:style-name="P35"><text:span text:style-name="T36">de ámbito insular, con vigencia hasta el año 2022.</text:span></text:p></draw:text-box><svg:title/><svg:desc/></draw:frame></text:span><text:span text:style-name="T37"><draw:frame draw:z-index="251623936" draw:id="id11" draw:style-name="a11" draw:name="Shape44" text:anchor-type="paragraph" svg:x="1.27986in" svg:y="8.04375in" svg:width="6.18333in" svg:height="0.18472in" style:rel-width="scale" style:rel-height="scale"><draw:text-box><text:p text:style-name="P38"><text:span text:style-name="T39">El 20 de diciembre de 2007, núm. de registro de entrada 37775, el concesionario solicita la<text:s/></text:span></text:p></draw:text-box><svg:title/><svg:desc/></draw:frame></text:span><text:span text:style-name="T40"><draw:frame draw:z-index="251625984" draw:id="id12" draw:style-name="a12" draw:name="Shape45" text:anchor-type="paragraph" svg:x="0.7875in" svg:y="8.21944in" svg:width="6.68681in" svg:height="0.18472in" style:rel-width="scale" style:rel-height="scale"><draw:text-box><text:p text:style-name="P41"><text:span text:style-name="T42">ampliació</text:span><text:span text:style-name="T43">n del contrato concesional, por el máximo tiempo que recoge la disposición Transitoria II,<text:s/></text:span></text:p></draw:text-box><svg:title/><svg:desc/></draw:frame></text:span><text:span text:style-name="T44"><draw:frame draw:z-index="251631104" draw:id="id13" draw:style-name="a13" draw:name="Shape46" text:anchor-type="paragraph" svg:x="0.7875in" svg:y="8.39514in" svg:width="6.675in" svg:height="0.18472in" style:rel-width="scale" style:rel-height="scale"><draw:text-box><text:p text:style-name="P45"><text:span text:style-name="T46">apartado cuarto de la Ley 13/2007, de 17 de mayo de Ordenación del Transporte por Carretera de<text:s/></text:span></text:p></draw:text-box><svg:title/><svg:desc/></draw:frame></text:span><text:span text:style-name="T47"><draw:frame draw:z-index="251639296" draw:id="id14" draw:style-name="a14" draw:name="Shape47" text:anchor-type="paragraph" svg:x="0.7875in" svg:y="8.57083in" svg:width="6.70556in" svg:height="0.21111in" style:rel-width="scale" style:rel-height="scale"><draw:text-box><text:p text:style-name="P48"><text:span text:style-name="T49">Canarias (“…<text:s/></text:span><text:span text:style-name="T50">la vigencia de la concesión convalidada sea como<text:s/></text:span><text:span text:style-name="T51">mínimo hasta el año 2020 y como<text:s/></text:span></text:p></draw:text-box><svg:title/><svg:desc/></draw:frame></text:span><text:span text:style-name="T52"><draw:frame draw:z-index="251644416" draw:id="id15" draw:style-name="a15" draw:name="Shape48" text:anchor-type="paragraph" svg:x="0.7875in" svg:y="8.74653in" svg:width="6.50833in" svg:height="0.21111in" style:rel-width="scale" style:rel-height="scale"><draw:text-box><text:p text:style-name="P53"><text:span text:style-name="T54">máximo hasta el año 2027</text:span><text:span text:style-name="T55">”), aprobada esta hasta el máximo legal previsto, noviembre de 2027,<text:s/></text:span></text:p></draw:text-box><svg:title/><svg:desc/></draw:frame></text:span><text:span text:style-name="T56"><draw:frame draw:z-index="251581952" draw:id="id16" draw:style-name="a16" draw:name="Shape33" text:anchor-type="paragraph" svg:x="1.22014in" svg:y="6.44583in" svg:width="0.00208in" svg:height="0.19583in" style:rel-width="scale" style:rel-height="scale"><draw:text-box/><svg:title/><svg:desc/></draw:frame></text:span><text:span text:style-name="T57"><draw:frame draw:z-index="251652608" draw:id="id17" draw:style-name="a17" draw:name="Shape50" text:anchor-type="paragraph" svg:x="1.27917in" svg:y="9.27292in" svg:width="6.18472in" svg:height="0.18472in" style:rel-width="scale" style:rel-height="scale"><draw:text-box><text:p text:style-name="P58"><text:span text:style-name="T59">Segundo.-<text:s/></text:span><text:span text:style-name="T60">El</text:span><text:span text:style-name="T61"><text:s/></text:span><text:span text:style-name="T62">Cabildo Insular de La Palma en Sesión Extraordinaria y Urgente del Consejo<text:s/></text:span></text:p></draw:text-box><svg:title/><svg:desc/></draw:frame></text:span><text:span text:style-name="T63"><draw:frame draw:z-index="251655680" draw:id="id18" draw:style-name="a18" draw:name="Shape51" text:anchor-type="paragraph" svg:x="0.7875in" svg:y="9.44931in" svg:width="6.70486in" svg:height="0.18472in" style:rel-width="scale" style:rel-height="scale"><draw:text-box><text:p text:style-name="P64"><text:span text:style-name="T65">de Gobierno, celebrada el día 5 de diciembre de 2018, adoptó el acuerdo relativo a la modificación<text:s/></text:span></text:p></draw:text-box><svg:title/><svg:desc/></draw:frame></text:span><text:span text:style-name="T66"><draw:frame draw:z-index="251660800" draw:id="id19" draw:style-name="a19" draw:name="Shape52" text:anchor-type="paragraph" svg:x="0.7875in" svg:y="9.625in" svg:width="6.26458in" svg:height="0.18472in" style:rel-width="scale" style:rel-height="scale"><draw:text-box><text:p text:style-name="P67"><text:span text:style-name="T68">del régimen concesional y tarifario de la concesión del servicio público de transporte regular<text:s/></text:span></text:p></draw:text-box><svg:title/><svg:desc/></draw:frame></text:span><text:span text:style-name="T69"><draw:frame draw:z-index="251664896" draw:id="id20" draw:style-name="a20" draw:name="Shape53" text:anchor-type="paragraph" svg:x="0.7875in" svg:y="9.80069in" svg:width="6.69861in" svg:height="0.18472in" style:rel-width="scale" style:rel-height="scale"><draw:text-box><text:p text:style-name="P70"><text:span text:style-name="T71">interurbano de viajeros</text:span><text:span text:style-name="T72">,<text:s/></text:span><text:span text:style-name="T73">en el que se contempla en el apartado 3.4 “Formula de financiación de los<text:s/></text:span></text:p></draw:text-box><svg:title/><svg:desc/></draw:frame></text:span><text:span text:style-name="T74"><draw:frame draw:z-index="251670016" draw:id="id21" draw:style-name="a21" draw:name="Shape54" text:anchor-type="paragraph" svg:x="0.7875in" svg:y="9.97569in" svg:width="6.39444in" svg:height="0.18472in" style:rel-width="scale" style:rel-height="scale"><draw:text-box><text:p text:style-name="P75"><text:span text:style-name="T76">servicios”, el Cabildo abonará al concesionario, con periodicidad mensual y con el carácter de<text:s/></text:span></text:p></draw:text-box><svg:title/><svg:desc/></draw:frame></text:span><text:span text:style-name="T77"><draw:frame draw:z-index="251679232" draw:id="id22" draw:style-name="a22" draw:name="Shape55" text:anchor-type="paragraph" svg:x="0.7875in" svg:y="10.15208in" svg:width="6.70486in" svg:height="0.18472in" style:rel-width="scale" style:rel-height="scale"><draw:text-box><text:p text:style-name="P78"><text:span text:style-name="T79">entrega a cuenta de las compensaciones por precios bonificados, una vez verific</text:span><text:span text:style-name="T80">ada y contrastada<text:s/></text:span></text:p></draw:text-box><svg:title/><svg:desc/></draw:frame></text:span><text:span text:style-name="T81"><draw:frame draw:z-index="251438592" draw:id="id23" draw:style-name="a23" draw:name="Shape56" text:anchor-type="paragraph" svg:x="6.57778in" svg:y="10.34167in" svg:width="0.94306in" svg:height="0.20278in" style:rel-width="scale" style:rel-height="scale"><draw:text-box><text:p text:style-name="P82"><text:span text:style-name="T83">Página<text:s/></text:span><text:span text:style-name="T84">1</text:span><text:span text:style-name="T85"><text:s/>de<text:s/></text:span><text:span text:style-name="T86">5</text:span><text:span text:style-name="T87"><text:s/></text:span></text:p></draw:text-box><svg:title/><svg:desc/></draw:frame></text:span><text:span text:style-name="T88"><draw:connector draw:type="line" svg:x1="0.48819in" svg:y1="10.94236in" svg:x2="7.68264in" svg:y2="10.94306in" draw:z-index="251467264" draw:id="id24" draw:style-name="a24" draw:name="Shape57" text:anchor-type="paragraph"><svg:title/><svg:desc/></draw:connector></text:span><text:span text:style-name="T89"><draw:connector draw:type="line" svg:x1="0.49167in" svg:y1="10.94583in" svg:x2="0.49236in" svg:y2="11.32986in" draw:z-index="251452928" draw:id="id25" draw:style-name="a25" draw:name="Shape58" text:anchor-type="paragraph"><svg:title/><svg:desc/></draw:connector></text:span><text:span text:style-name="T90"><draw:connector draw:type="line" svg:x1="1.37847in" svg:y1="10.94583in" svg:x2="1.37917in" svg:y2="11.32986in" draw:z-index="251457024" draw:id="id26" draw:style-name="a26" draw:name="Shape59" text:anchor-type="paragraph"><svg:title/><svg:desc/></draw:connector></text:span><text:span text:style-name="T91"><draw:connector draw:type="line" svg:x1="7.67847in" svg:y1="10.94583in" svg:x2="7.67917in" svg:y2="11.32986in" draw:z-index="251463168" draw:id="id27" draw:style-name="a27" draw:name="Shape60" text:anchor-type="paragraph"><svg:title/><svg:desc/></draw:connector></text:span><text:span text:style-name="T92"><draw:frame draw:z-index="251444736" draw:id="id28" draw:style-name="a28" draw:name="Shape61" text:anchor-type="paragraph" svg:x="1.45347in" svg:y="10.96875in" svg:width="4.97708in" svg:height="0.13472in" style:rel-width="scale" style:rel-height="scale"><draw:text-box><text:p text:style-name="P93"><text:span text:style-name="T94">Cabildo Insular de La Palma. El registro realizado está amparado en el Artículo 16 de la Ley 39/2015.</text:span></text:p></draw:text-box><svg:title/><svg:desc/></draw:frame></text:span><text:span text:style-name="T95"><draw:frame draw:z-index="251446784" draw:id="id29" draw:style-name="a29" draw:name="Shape62" text:anchor-type="paragraph" svg:x="1.45347in" svg:y="11.09653in" svg:width="2.96042in" svg:height="0.13472in" style:rel-width="scale" style:rel-height="scale"><draw:text-box><text:p text:style-name="P96"><text:span text:style-name="T97">Código de verificación electrónica: 15247053320363460407</text:span></text:p></draw:text-box><svg:title/><svg:desc/></draw:frame></text:span><text:span text:style-name="T98"><draw:frame draw:z-index="251479552" draw:id="id30" draw:style-name="a30" draw:name="Shape63" text:anchor-type="paragraph" svg:x="1.45347in" svg:y="11.22431in" svg:width="2.71319in" svg:height="0.13472in" style:rel-width="scale" style:rel-height="scale"><draw:text-box><text:p text:style-name="P99"><text:span text:style-name="T100">https://sedeelectronica.cabildodelapalma.es/val</text:span><text:span text:style-name="T101">idacion/</text:span></text:p></draw:text-box><svg:title/><svg:desc/></draw:frame></text:span><text:span text:style-name="T102"><draw:connector draw:type="line" svg:x1="0.48819in" svg:y1="11.33194in" svg:x2="7.68264in" svg:y2="11.33264in" draw:z-index="251472384" draw:id="id31" draw:style-name="a31" draw:name="Shape64" text:anchor-type="paragraph"><svg:title/><svg:desc/></draw:connector></text:span><text:span text:style-name="T103"><draw:frame draw:z-index="251511296" draw:id="id32" draw:style-name="a32" draw:name="Shape17" text:anchor-type="paragraph" svg:x="4.86458in" svg:y="2.90417in" svg:width="0.58056in" svg:height="0.20139in" style:rel-width="scale" style:rel-height="scale"><draw:text-box><text:p text:style-name="P104"><text:span text:style-name="T105">PALMA</text:span></text:p></draw:text-box><svg:title/><svg:desc/></draw:frame></text:span><draw:custom-shape svg:x="4.34931in" svg:y="0.20347in" svg:width="2.67708in" svg:height="0.275in" draw:z-index="251835904" draw:id="id33" draw:style-name="a33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6"><draw:frame draw:z-index="251694592" draw:id="id34" draw:style-name="a34" draw:name="Shape3" text:anchor-type="paragraph" svg:x="6.92639in" svg:y="0.28472in" svg:width="0.00208in" svg:height="0.19583in" style:rel-width="scale" style:rel-height="scale"><draw:text-box/><svg:title/><svg:desc/></draw:frame></text:span><text:span text:style-name="T107"><draw:frame draw:z-index="251691520" draw:style-name="a35" draw:name="Shape4" text:anchor-type="paragraph" svg:x="0.20417in" svg:y="0.04792in" svg:width="1.69724in" svg:height="1.01024in" style:rel-width="scale" style:rel-height="scale"><draw:image xlink:href="media/image1.png" xlink:type="simple" xlink:show="embed" xlink:actuate="onLoad"/><svg:title/><svg:desc/></draw:frame></text:span><draw:custom-shape svg:x="0.33819in" svg:y="1.91597in" svg:width="2.68403in" svg:height="1.02431in" draw:z-index="251836928" draw:id="id35" draw:style-name="a36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8"><draw:frame draw:z-index="251484672" draw:id="id36" draw:style-name="a37" draw:name="Shape6" text:anchor-type="paragraph" svg:x="3.69583in" svg:y="1.94583in" svg:width="1.02431in" svg:height="0.20139in" style:rel-width="scale" style:rel-height="scale"><draw:text-box><text:p text:style-name="P109"><text:span text:style-name="T110">Destinatario:</text:span></text:p></draw:text-box><svg:title/><svg:desc/></draw:frame></text:span><text:span text:style-name="T111"><draw:frame draw:z-index="251487744" draw:id="id37" draw:style-name="a38" draw:name="Shape7" text:anchor-type="paragraph" svg:x="4.86458in" svg:y="1.94583in" svg:width="2.36042in" svg:height="0.20139in" style:rel-width="scale" style:rel-height="scale"><draw:text-box><text:p text:style-name="P112"><text:span text:style-name="T113">TRANSPORTES INSULAR LA<text:s/></text:span></text:p></draw:text-box><svg:title/><svg:desc/></draw:frame></text:span><text:span text:style-name="T114"><draw:frame draw:z-index="251492864" draw:id="id38" draw:style-name="a39" draw:name="Shape8" text:anchor-type="paragraph" svg:x="4.86458in" svg:y="2.1375in" svg:width="1.54583in" svg:height="0.20139in" style:rel-width="scale" style:rel-height="scale"><draw:text-box><text:p text:style-name="P115"><text:span text:style-name="T116">PALMA SOCIEDAD<text:s/></text:span></text:p></draw:text-box><svg:title/><svg:desc/></draw:frame></text:span><text:span text:style-name="T117"><draw:frame draw:z-index="251700736" draw:id="id39" draw:style-name="a40" draw:name="Shape9" text:anchor-type="paragraph" svg:x="0.36111in" svg:y="2.29861in" svg:width="1.54236in" svg:height="0.16806in" style:rel-width="scale" style:rel-height="scale"><draw:text-box><text:p text:style-name="P118"><text:span text:style-name="T119">CABILDO DE LA PALMA</text:span></text:p></draw:text-box><svg:title/><svg:desc/></draw:frame></text:span><text:span text:style-name="T120"><draw:frame draw:z-index="251495936" draw:id="id40" draw:style-name="a41" draw:name="Shape10" text:anchor-type="paragraph" svg:x="4.86458in" svg:y="2.32847in" svg:width="1.19375in" svg:height="0.20139in" style:rel-width="scale" style:rel-height="scale"><draw:text-box><text:p text:style-name="P121"><text:span text:style-name="T122">COOPERATIVA</text:span></text:p></draw:text-box><svg:title/><svg:desc/></draw:frame></text:span><text:span text:style-name="T123"><draw:frame draw:z-index="251702784" draw:id="id41" draw:style-name="a42" draw:name="Shape11" text:anchor-type="paragraph" svg:x="0.36111in" svg:y="2.4375in" svg:width="1.47153in" svg:height="0.16806in" style:rel-width="scale" style:rel-height="scale"><draw:text-box><text:p text:style-name="P124"><text:span text:style-name="T125">REGISTRO DE SALIDA</text:span></text:p></draw:text-box><svg:title/><svg:desc/></draw:frame></text:span><text:span text:style-name="T126"><draw:frame draw:z-index="251501056" draw:id="id42" draw:style-name="a43" draw:name="Shape12" text:anchor-type="paragraph" svg:x="3.89931in" svg:y="2.52014in" svg:width="0.81806in" svg:height="0.20139in" style:rel-width="scale" style:rel-height="scale"><draw:text-box><text:p text:style-name="P127"><text:span text:style-name="T128">Dirección:</text:span></text:p></draw:text-box><svg:title/><svg:desc/></draw:frame></text:span><text:span text:style-name="T129"><draw:frame draw:z-index="251503104" draw:id="id43" draw:style-name="a44" draw:name="Shape13" text:anchor-type="paragraph" svg:x="4.86458in" svg:y="2.52014in" svg:width="1.36111in" svg:height="0.20139in" style:rel-width="scale" style:rel-height="scale"><draw:text-box><text:p text:style-name="P130"><text:span text:style-name="T131">AV INDIANOS, 14</text:span></text:p></draw:text-box><svg:title/><svg:desc/></draw:frame></text:span><text:span text:style-name="T132"><draw:frame draw:z-index="251707904" draw:id="id44" draw:style-name="a45" draw:name="Shape14" text:anchor-type="paragraph" svg:x="0.36111in" svg:y="2.57639in" svg:width="2.03472in" svg:height="0.16806in" style:rel-width="scale" style:rel-height="scale"><draw:text-box><text:p text:style-name="P133"><text:span text:style-name="T134">Número de registro: 2024001010</text:span></text:p></draw:text-box><svg:title/><svg:desc/></draw:frame></text:span><text:span text:style-name="T135"><draw:frame draw:z-index="251507200" draw:id="id45" draw:style-name="a46" draw:name="Shape15" text:anchor-type="paragraph" svg:x="4.86458in" svg:y="2.7125in" svg:width="2.16806in" svg:height="0.20139in" style:rel-width="scale" style:rel-height="scale"><draw:text-box><text:p text:style-name="P136"><text:span text:style-name="T137">38700 SANTA CRUZ DE LA<text:s/></text:span></text:p></draw:text-box><svg:title/><svg:desc/></draw:frame></text:span><text:span text:style-name="T138"><draw:frame draw:z-index="251713024" draw:id="id46" draw:style-name="a47" draw:name="Shape16" text:anchor-type="paragraph" svg:x="0.36111in" svg:y="2.71528in" svg:width="1.84722in" svg:height="0.16806in" style:rel-width="scale" style:rel-height="scale"><draw:text-box><text:p text:style-name="P139"><text:span text:style-name="T140">Fecha de<text:s/></text:span><text:span text:style-name="T141">registro: 22/01/2024</text:span></text:p></draw:text-box><svg:title/><svg:desc/></draw:frame></text:span><draw:custom-shape svg:x="0in" svg:y="0in" svg:width="8.33264in" svg:height="6.25in" draw:z-index="251837952" draw:id="id47" draw:style-name="a48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2"><draw:frame draw:z-index="251720192" draw:id="id48" draw:style-name="a49" draw:name="Shape18" text:anchor-type="paragraph" svg:x="0.33333in" svg:y="2.99306in" svg:width="0.04861in" svg:height="0.16806in" style:rel-width="scale" style:rel-height="scale"><draw:text-box><text:p text:style-name="P143"><text:span text:style-name="T144">-</text:span></text:p></draw:text-box><svg:title/><svg:desc/></draw:frame></text:span><text:span text:style-name="T145"><draw:frame draw:z-index="251516416" draw:id="id49" draw:style-name="a50" draw:name="Shape19" text:anchor-type="paragraph" svg:x="4.86458in" svg:y="3.09583in" svg:width="2.21111in" svg:height="0.20139in" style:rel-width="scale" style:rel-height="scale"><draw:text-box><text:p text:style-name="P146"><text:span text:style-name="T147">SANTA CRUZ DE TENERIFE</text:span></text:p></draw:text-box><svg:title/><svg:desc/></draw:frame></text:span><text:span text:style-name="T148"><draw:frame draw:z-index="251523584" draw:id="id50" draw:style-name="a51" draw:name="Shape20" text:anchor-type="paragraph" svg:x="3.2375in" svg:y="3.28681in" svg:width="1.45556in" svg:height="0.20139in" style:rel-width="scale" style:rel-height="scale"><draw:text-box><text:p text:style-name="P149"><text:span text:style-name="T150">Núm. notificación:</text:span></text:p></draw:text-box><svg:title/><svg:desc/></draw:frame></text:span><text:span text:style-name="T151"><draw:frame draw:z-index="251527680" draw:id="id51" draw:style-name="a52" draw:name="Shape21" text:anchor-type="paragraph" svg:x="4.86458in" svg:y="3.28681in" svg:width="2.32361in" svg:height="0.20139in" style:rel-width="scale" style:rel-height="scale"><draw:text-box><text:p text:style-name="P152"><text:span text:style-name="T153">CA/00000110/0001/000071530</text:span></text:p></draw:text-box><svg:title/><svg:desc/></draw:frame></text:span><text:span text:style-name="T154"><draw:frame draw:z-index="251531776" draw:id="id52" draw:style-name="a53" draw:name="Shape22" text:anchor-type="paragraph" svg:x="3.58194in" svg:y="3.82708in" svg:width="1.09306in" svg:height="0.18472in" style:rel-width="scale" style:rel-height="scale"><draw:text-box><text:p text:style-name="P155"><text:span text:style-name="T156">NOTIFICACIÓN</text:span></text:p></draw:text-box><svg:title/><svg:desc/></draw:frame></text:span><text:span text:style-name="T157"><draw:frame draw:z-index="251533824" draw:id="id53" draw:style-name="a54" draw:name="Shape23" text:anchor-type="paragraph" svg:x="1.27986in" svg:y="4.17847in" svg:width="5.90972in" svg:height="0.18472in" style:rel-width="scale" style:rel-height="scale"><draw:text-box><text:p text:style-name="P158"><text:span text:style-name="T159">Por medio del presente escrito le comunico que el/la Sr./Sra. Consejero/a ha dictado la<text:s/></text:span></text:p></draw:text-box><svg:title/><svg:desc/></draw:frame></text:span><text:span text:style-name="T160"><draw:frame draw:z-index="251539968" draw:id="id54" draw:style-name="a55" draw:name="Shape24" text:anchor-type="paragraph" svg:x="0.7875in" svg:y="4.35417in" svg:width="0.65278in" svg:height="0.18472in" style:rel-width="scale" style:rel-height="scale"><draw:text-box><text:p text:style-name="P161"><text:span text:style-name="T162">siguiente:</text:span></text:p></draw:text-box><svg:title/><svg:desc/></draw:frame></text:span><text:span text:style-name="T163"><draw:frame draw:z-index="251542016" draw:id="id55" draw:style-name="a56" draw:name="Shape25" text:anchor-type="paragraph" svg:x="2.55in" svg:y="4.70556in" svg:width="3.1625in" svg:height="0.18472in" style:rel-width="scale" style:rel-height="scale"><draw:text-box><text:p text:style-name="P164"><text:span text:style-name="T165">RESOLUCIÓN 2024/343 de<text:s/></text:span><text:span text:style-name="T166">fecha 19/01/2024</text:span></text:p></draw:text-box><svg:title/><svg:desc/></draw:frame></text:span><text:span text:style-name="T167"><draw:frame draw:z-index="251547136" draw:id="id56" draw:style-name="a57" draw:name="Shape26" text:anchor-type="paragraph" svg:x="1.27986in" svg:y="5.05694in" svg:width="4.21458in" svg:height="0.18472in" style:rel-width="scale" style:rel-height="scale"><draw:text-box><text:p text:style-name="P168"><text:span text:style-name="T169">Visto el expediente referenciado y atendiendo a los siguientes:</text:span></text:p></draw:text-box><svg:title/><svg:desc/></draw:frame></text:span><text:span text:style-name="T170"><draw:frame draw:z-index="251553280" draw:id="id57" draw:style-name="a58" draw:name="Shape27" text:anchor-type="paragraph" svg:x="0.7875in" svg:y="5.40833in" svg:width="0.00208in" svg:height="0.19583in" style:rel-width="scale" style:rel-height="scale"><draw:text-box/><svg:title/><svg:desc/></draw:frame></text:span><text:span text:style-name="T171"><draw:frame draw:z-index="251557376" draw:id="id58" draw:style-name="a59" draw:name="Shape28" text:anchor-type="paragraph" svg:x="3.50972in" svg:y="5.58403in" svg:width="1.24236in" svg:height="0.18472in" style:rel-width="scale" style:rel-height="scale"><draw:text-box><text:p text:style-name="P172"><text:span text:style-name="T173">ANTECEDENTES</text:span></text:p></draw:text-box><svg:title/><svg:desc/></draw:frame></text:span><text:span text:style-name="T174"><draw:frame draw:z-index="251561472" draw:id="id59" draw:style-name="a60" draw:name="Shape29" text:anchor-type="paragraph" svg:x="1.27917in" svg:y="5.93542in" svg:width="5.95347in" svg:height="0.18472in" style:rel-width="scale" style:rel-height="scale"><draw:text-box><text:p text:style-name="P175"><text:span text:style-name="T176">Primero.-<text:s/></text:span><text:span text:style-name="T177">El 10 de enero de 1992 la Dirección General de Transportes del Gobierno de<text:s/></text:span></text:p></draw:text-box><svg:title/><svg:desc/></draw:frame></text:span><text:span text:style-name="T178"><draw:frame draw:z-index="251564544" draw:id="id60" draw:style-name="a61" draw:name="Shape30" text:anchor-type="paragraph" svg:x="0.7875in" svg:y="6.11111in" svg:width="6.62361in" svg:height="0.18472in" style:rel-width="scale" style:rel-height="scale"><draw:text-box><text:p text:style-name="P179"><text:span text:style-name="T180">Canarias, adjudica las concesiones nº V-019-2365/40; V-018/1863/40 y concesión del servicio de<text:s/></text:span></text:p></draw:text-box><svg:title/><svg:desc/></draw:frame></text:span><draw:custom-shape svg:x="0in" svg:y="6.25in" svg:width="8.33264in" svg:height="6.25in" draw:z-index="251838976" draw:id="id61" draw:style-name="a62" draw:name="Shape3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1"><draw:frame draw:z-index="251570688" draw:id="id62" draw:style-name="a63" draw:name="Shape32" text:anchor-type="paragraph" svg:x="0.7875in" svg:y="6.28681in" svg:width="6.67153in" svg:height="0.18472in" style:rel-width="scale" style:rel-height="scale"><draw:text-box><text:p text:style-name="P182"><text:span text:style-name="T183">transporte público regular permanente de uso general de viajeros por carretera del suroeste de La<text:s/></text:span></text:p></draw:text-box><svg:title/><svg:desc/></draw:frame></text:span></text:p>
      <text:soft-page-break/>
      <text:p text:style-name="P184"><text:span text:style-name="T185"><draw:frame draw:z-index="251739648" draw:id="id63" draw:style-name="a64" draw:name="Shape123" text:anchor-type="paragraph" svg:x="7.06389in" svg:y="5.34444in" svg:width="0.46111in" svg:height="0.18472in" style:rel-width="scale" style:rel-height="scale"><draw:text-box><text:p text:style-name="P186"><text:span text:style-name="T187">bonos<text:s/></text:span></text:p></draw:text-box><svg:title/><svg:desc/></draw:frame></text:span><text:span text:style-name="T188"><draw:frame draw:z-index="251777536" draw:id="id64" draw:style-name="a65" draw:name="Shape134" text:anchor-type="paragraph" svg:x="0.7875in" svg:y="7.10139in" svg:width="6.63056in" svg:height="0.18472in" style:rel-width="scale" style:rel-height="scale"><draw:text-box><text:p text:style-name="P189"><text:span text:style-name="T190">la que se amplía el</text:span><text:span text:style-name="T191"><text:s/>plazo de concesión y utilización del denominado “Bono especial damnificados<text:s/></text:span></text:p></draw:text-box><svg:title/><svg:desc/></draw:frame></text:span><text:span text:style-name="T192"><draw:frame draw:z-index="251774464" draw:id="id65" draw:style-name="a66" draw:name="Shape133" text:anchor-type="paragraph" svg:x="0.7875in" svg:y="6.92569in" svg:width="6.51806in" svg:height="0.18472in" style:rel-width="scale" style:rel-height="scale"><draw:text-box><text:p text:style-name="P193"><text:span text:style-name="T194">11 de abril de 2022 y posteriormente por la núm. 2022/9365 de fecha 5 de octubre de 2022, por<text:s/></text:span></text:p></draw:text-box><svg:title/><svg:desc/></draw:frame></text:span><text:span text:style-name="T195"><draw:frame draw:z-index="251770368" draw:id="id66" draw:style-name="a67" draw:name="Shape132" text:anchor-type="paragraph" svg:x="0.7875in" svg:y="6.75in" svg:width="6.61389in" svg:height="0.18472in" style:rel-width="scale" style:rel-height="scale"><draw:text-box><text:p text:style-name="P196"><text:span text:style-name="T197">Hacienda, Recursos Humanos, Aguas, Transporte, Industria y Energía, núm. 2022</text:span><text:span text:style-name="T198">/3180 de fecha<text:s/></text:span></text:p></draw:text-box><svg:title/><svg:desc/></draw:frame></text:span><text:span text:style-name="T199"><draw:frame draw:z-index="251764224" draw:id="id67" draw:style-name="a68" draw:name="Shape131" text:anchor-type="paragraph" svg:x="0.7875in" svg:y="6.57431in" svg:width="6.64097in" svg:height="0.18472in" style:rel-width="scale" style:rel-height="scale"><draw:text-box><text:p text:style-name="P200"><text:span text:style-name="T201">damnificados por el volcán, mediante las resoluciones del Miembro Corporativo titular del Área de<text:s/></text:span></text:p></draw:text-box><svg:title/><svg:desc/></draw:frame></text:span><text:span text:style-name="T202"><draw:frame draw:z-index="251760128" draw:id="id68" draw:style-name="a69" draw:name="Shape130" text:anchor-type="paragraph" svg:x="0.7875in" svg:y="6.39861in" svg:width="5.97917in" svg:height="0.18472in" style:rel-width="scale" style:rel-height="scale"><draw:text-box><text:p text:style-name="P203"><text:span text:style-name="T204">Atendiendo a que se han realizado dos ampliaciones del periodo de aplicación del bono<text:s/></text:span></text:p></draw:text-box><svg:title/><svg:desc/></draw:frame></text:span><draw:custom-shape svg:x="0in" svg:y="6.25in" svg:width="8.33264in" svg:height="6.25in" draw:z-index="251840000" draw:id="id69" draw:style-name="a70" draw:name="Shape12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5"><draw:frame draw:z-index="251757056" draw:id="id70" draw:style-name="a71" draw:name="Shape128" text:anchor-type="paragraph" svg:x="0.7875in" svg:y="6.22292in" svg:width="2.11806in" svg:height="0.18472in" style:rel-width="scale" style:rel-height="scale"><draw:text-box><text:p text:style-name="P206"><text:span text:style-name="T207">fomento del transporte regular.<text:s/></text:span></text:p></draw:text-box><svg:title/><svg:desc/></draw:frame></text:span><text:span text:style-name="T208"><draw:frame draw:z-index="251752960" draw:id="id71" draw:style-name="a72" draw:name="Shape127" text:anchor-type="paragraph" svg:x="0.7875in" svg:y="6.04722in" svg:width="6.28611in" svg:height="0.18472in" style:rel-width="scale" style:rel-height="scale"><draw:text-box><text:p text:style-name="P209"><text:span text:style-name="T210">aplicando el régimen general de pagos aprobada para el resto de políticas de bonificación al<text:s/></text:span></text:p></draw:text-box><svg:title/><svg:desc/></draw:frame></text:span><text:span text:style-name="T211"><draw:frame draw:z-index="251751936" draw:id="id72" draw:style-name="a73" draw:name="Shape126" text:anchor-type="paragraph" svg:x="0.7875in" svg:y="5.87153in" svg:width="6.45972in" svg:height="0.18472in" style:rel-width="scale" style:rel-height="scale"><draw:text-box><text:p text:style-name="P212"><text:span text:style-name="T213">en su apartado segundo, que la compensación de las bonificaciones practicadas, se realizaran<text:s/></text:span></text:p></draw:text-box><svg:title/><svg:desc/></draw:frame></text:span><text:span text:style-name="T214"><draw:frame draw:z-index="251745792" draw:id="id73" draw:style-name="a74" draw:name="Shape125" text:anchor-type="paragraph" svg:x="0.7875in" svg:y="5.69583in" svg:width="6.52083in" svg:height="0.18472in" style:rel-width="scale" style:rel-height="scale"><draw:text-box><text:p text:style-name="P215"><text:span text:style-name="T216">no personalizado, denominado “Bono especial damnificados volcá</text:span><text:span text:style-name="T217">n de la Palma”, especificando<text:s/></text:span></text:p></draw:text-box><svg:title/><svg:desc/></draw:frame></text:span><text:span text:style-name="T218"><draw:frame draw:z-index="251742720" draw:id="id74" draw:style-name="a75" draw:name="Shape124" text:anchor-type="paragraph" svg:x="0.7875in" svg:y="5.52014in" svg:width="6.65in" svg:height="0.18472in" style:rel-width="scale" style:rel-height="scale"><draw:text-box><text:p text:style-name="P219"><text:span text:style-name="T220">destinados al fomento de la movilidad en el sentido de establecer un nuevo tipo de bono especial,<text:s/></text:span></text:p></draw:text-box><svg:title/><svg:desc/></draw:frame></text:span><text:span text:style-name="T221"><draw:frame draw:z-index="251781632" draw:id="id75" draw:style-name="a76" draw:name="Shape135" text:anchor-type="paragraph" svg:x="0.7875in" svg:y="7.27708in" svg:width="6.42431in" svg:height="0.18472in" style:rel-width="scale" style:rel-height="scale"><draw:text-box><text:p text:style-name="P222"><text:span text:style-name="T223">volcán de la Palma”, por otro periodo de seis meses, finalizando el pasado 18 de abril de 2023.</text:span></text:p></draw:text-box><svg:title/><svg:desc/></draw:frame></text:span><text:span text:style-name="T224"><draw:frame draw:z-index="251736576" draw:id="id76" draw:style-name="a77" draw:name="Shape122" text:anchor-type="paragraph" svg:x="6.77569in" svg:y="5.34444in" svg:width="0.21458in" svg:height="0.18472in" style:rel-width="scale" style:rel-height="scale"><draw:text-box><text:p text:style-name="P225"><text:span text:style-name="T226">de<text:s/></text:span></text:p></draw:text-box><svg:title/><svg:desc/></draw:frame></text:span><text:span text:style-name="T227"><draw:frame draw:z-index="251734528" draw:id="id77" draw:style-name="a78" draw:name="Shape121" text:anchor-type="paragraph" svg:x="5.97014in" svg:y="5.34444in" svg:width="0.73403in" svg:height="0.18472in" style:rel-width="scale" style:rel-height="scale"><draw:text-box><text:p text:style-name="P228"><text:span text:style-name="T229">concesión<text:s/></text:span></text:p></draw:text-box><svg:title/><svg:desc/></draw:frame></text:span><text:span text:style-name="T230"><draw:frame draw:z-index="251728384" draw:id="id78" draw:style-name="a79" draw:name="Shape120" text:anchor-type="paragraph" svg:x="5.73333in" svg:y="5.34444in" svg:width="0.16319in" svg:height="0.18472in" style:rel-width="scale" style:rel-height="scale"><draw:text-box><text:p text:style-name="P231"><text:span text:style-name="T232">la<text:s/></text:span></text:p></draw:text-box><svg:title/><svg:desc/></draw:frame></text:span><text:span text:style-name="T233"><draw:frame draw:z-index="251723264" draw:id="id79" draw:style-name="a80" draw:name="Shape119" text:anchor-type="paragraph" svg:x="5.30903in" svg:y="5.34444in" svg:width="0.35in" svg:height="0.18472in" style:rel-width="scale" style:rel-height="scale"><draw:text-box><text:p text:style-name="P234"><text:span text:style-name="T235">para<text:s/></text:span></text:p></draw:text-box><svg:title/><svg:desc/></draw:frame></text:span><text:span text:style-name="T236"><draw:frame draw:z-index="251721216" draw:id="id80" draw:style-name="a81" draw:name="Shape118" text:anchor-type="paragraph" svg:x="4.38403in" svg:y="5.34444in" svg:width="0.84931in" svg:height="0.18472in" style:rel-width="scale" style:rel-height="scale"><draw:text-box><text:p text:style-name="P237"><text:span text:style-name="T238">reguladoras<text:s/></text:span></text:p></draw:text-box><svg:title/><svg:desc/></draw:frame></text:span><text:span text:style-name="T239"><draw:frame draw:z-index="251717120" draw:id="id81" draw:style-name="a82" draw:name="Shape117" text:anchor-type="paragraph" svg:x="3.85833in" svg:y="5.34444in" svg:width="0.45139in" svg:height="0.18472in" style:rel-width="scale" style:rel-height="scale"><draw:text-box><text:p text:style-name="P240"><text:span text:style-name="T241">bases<text:s/></text:span></text:p></draw:text-box><svg:title/><svg:desc/></draw:frame></text:span><text:span text:style-name="T242"><draw:frame draw:z-index="251709952" draw:id="id82" draw:style-name="a83" draw:name="Shape116" text:anchor-type="paragraph" svg:x="2.83125in" svg:y="5.34444in" svg:width="0.95278in" svg:height="0.18472in" style:rel-width="scale" style:rel-height="scale"><draw:text-box><text:p text:style-name="P243"><text:span text:style-name="T244">mencionadas<text:s/></text:span></text:p></draw:text-box><svg:title/><svg:desc/></draw:frame></text:span><text:span text:style-name="T245"><draw:frame draw:z-index="251703808" draw:id="id83" draw:style-name="a84" draw:name="Shape115" text:anchor-type="paragraph" svg:x="2.51806in" svg:y="5.34444in" svg:width="0.23958in" svg:height="0.18472in" style:rel-width="scale" style:rel-height="scale"><draw:text-box><text:p text:style-name="P246"><text:span text:style-name="T247">las<text:s/></text:span></text:p></draw:text-box><svg:title/><svg:desc/></draw:frame></text:span><text:span text:style-name="T248"><draw:frame draw:z-index="251699712" draw:id="id84" draw:style-name="a85" draw:name="Shape114" text:anchor-type="paragraph" svg:x="1.55972in" svg:y="5.34444in" svg:width="0.88264in" svg:height="0.18472in" style:rel-width="scale" style:rel-height="scale"><draw:text-box><text:p text:style-name="P249"><text:span text:style-name="T250">puntalmente<text:s/></text:span></text:p></draw:text-box><svg:title/><svg:desc/></draw:frame></text:span><text:span text:style-name="T251"><draw:frame draw:z-index="251692544" draw:id="id85" draw:style-name="a86" draw:name="Shape113" text:anchor-type="paragraph" svg:x="0.7875in" svg:y="5.34444in" svg:width="0.69931in" svg:height="0.18472in" style:rel-width="scale" style:rel-height="scale"><draw:text-box><text:p text:style-name="P252"><text:span text:style-name="T253">modifican<text:s/></text:span></text:p></draw:text-box><svg:title/><svg:desc/></draw:frame></text:span><text:span text:style-name="T254"><draw:frame draw:z-index="251689472" draw:id="id86" draw:style-name="a87" draw:name="Shape112" text:anchor-type="paragraph" svg:x="1.27917in" svg:y="5.16875in" svg:width="5.50417in" svg:height="0.18472in" style:rel-width="scale" style:rel-height="scale"><draw:text-box><text:p text:style-name="P255"><text:span text:style-name="T256">Cuarto.-</text:span><text:span text:style-name="T257"><text:s/>El decreto núm. 2021/8382, de fecha 18 de octubre de 2021, por el que<text:s/></text:span></text:p></draw:text-box><svg:title/><svg:desc/></draw:frame></text:span><text:span text:style-name="T258"><draw:frame draw:z-index="251819520" draw:id="id87" draw:style-name="a88" draw:name="Shape146" text:anchor-type="paragraph" svg:x="0.7875in" svg:y="9.56111in" svg:width="6.68472in" svg:height="0.18472in" style:rel-width="scale" style:rel-height="scale"><draw:text-box><text:p text:style-name="P259"><text:span text:style-name="T260">número 2024000618, las estadísticas exigidas, entre las que se encuentra la que recoge los datos<text:s/></text:span></text:p></draw:text-box><svg:title/><svg:desc/></draw:frame></text:span><text:span text:style-name="T261"><draw:connector draw:type="line" svg:x1="0.48819in" svg:y1="11.33194in" svg:x2="7.68264in" svg:y2="11.33264in" draw:z-index="251474432" draw:id="id88" draw:style-name="a89" draw:name="Shape157" text:anchor-type="paragraph"><svg:title/><svg:desc/></draw:connector></text:span><text:span text:style-name="T262"><draw:frame draw:z-index="251476480" draw:id="id89" draw:style-name="a90" draw:name="Shape156" text:anchor-type="paragraph" svg:x="1.45347in" svg:y="11.22431in" svg:width="2.71319in" svg:height="0.13472in" style:rel-width="scale" style:rel-height="scale"><draw:text-box><text:p text:style-name="P263"><text:span text:style-name="T264">https://sedeelectronica.cabildodelapalma.es/validacion/</text:span></text:p></draw:text-box><svg:title/><svg:desc/></draw:frame></text:span><text:span text:style-name="T265"><draw:frame draw:z-index="251445760" draw:id="id90" draw:style-name="a91" draw:name="Shape155" text:anchor-type="paragraph" svg:x="1.45347in" svg:y="11.09653in" svg:width="2.96042in" svg:height="0.13472in" style:rel-width="scale" style:rel-height="scale"><draw:text-box><text:p text:style-name="P266"><text:span text:style-name="T267">Código de verificación electrónica: 15247053320363460407</text:span></text:p></draw:text-box><svg:title/><svg:desc/></draw:frame></text:span><text:span text:style-name="T268"><draw:frame draw:z-index="251443712" draw:id="id91" draw:style-name="a92" draw:name="Shape154" text:anchor-type="paragraph" svg:x="1.45347in" svg:y="10.96875in" svg:width="4.97708in" svg:height="0.13472in" style:rel-width="scale" style:rel-height="scale"><draw:text-box><text:p text:style-name="P269"><text:span text:style-name="T270">Cabildo Insular de La Palma. El<text:s/></text:span><text:span text:style-name="T271">registro realizado está amparado en el Artículo 16 de la Ley 39/2015.</text:span></text:p></draw:text-box><svg:title/><svg:desc/></draw:frame></text:span><text:span text:style-name="T272"><draw:connector draw:type="line" svg:x1="7.67847in" svg:y1="10.94583in" svg:x2="7.67917in" svg:y2="11.32986in" draw:z-index="251461120" draw:id="id92" draw:style-name="a93" draw:name="Shape153" text:anchor-type="paragraph"><svg:title/><svg:desc/></draw:connector></text:span><text:span text:style-name="T273"><draw:connector draw:type="line" svg:x1="1.37847in" svg:y1="10.94583in" svg:x2="1.37917in" svg:y2="11.32986in" draw:z-index="251458048" draw:id="id93" draw:style-name="a94" draw:name="Shape152" text:anchor-type="paragraph"><svg:title/><svg:desc/></draw:connector></text:span><text:span text:style-name="T274"><draw:connector draw:type="line" svg:x1="0.49167in" svg:y1="10.94583in" svg:x2="0.49236in" svg:y2="11.32986in" draw:z-index="251454976" draw:id="id94" draw:style-name="a95" draw:name="Shape151" text:anchor-type="paragraph"><svg:title/><svg:desc/></draw:connector></text:span><text:span text:style-name="T275"><draw:connector draw:type="line" svg:x1="0.48819in" svg:y1="10.94236in" svg:x2="7.68264in" svg:y2="10.94306in" draw:z-index="251466240" draw:id="id95" draw:style-name="a96" draw:name="Shape150" text:anchor-type="paragraph"><svg:title/><svg:desc/></draw:connector></text:span><text:span text:style-name="T276"><draw:frame draw:z-index="251435520" draw:id="id96" draw:style-name="a97" draw:name="Shape149" text:anchor-type="paragraph" svg:x="6.57778in" svg:y="10.34167in" svg:width="0.94306in" svg:height="0.20278in" style:rel-width="scale" style:rel-height="scale"><draw:text-box><text:p text:style-name="P277"><text:span text:style-name="T278">Página<text:s/></text:span><text:span text:style-name="T279">2</text:span><text:span text:style-name="T280"><text:s/>de<text:s/></text:span><text:span text:style-name="T281">5</text:span><text:span text:style-name="T282"><text:s/></text:span></text:p></draw:text-box><svg:title/><svg:desc/></draw:frame></text:span><text:span text:style-name="T283"><draw:frame draw:z-index="251823616" draw:id="id97" draw:style-name="a98" draw:name="Shape148" text:anchor-type="paragraph" svg:x="0.7875in" svg:y="9.9125in" svg:width="5.14861in" svg:height="0.18472in" style:rel-width="scale" style:rel-height="scale"><draw:text-box><text:p text:style-name="P284"><text:span text:style-name="T285">y el importe de las recargas efectuadas en el mes de DICIEMBRE de 2023.<text:s/></text:span></text:p></draw:text-box><svg:title/><svg:desc/></draw:frame></text:span><text:span text:style-name="T286"><draw:frame draw:z-index="251821568" draw:id="id98" draw:style-name="a99" draw:name="Shape147" text:anchor-type="paragraph" svg:x="0.7875in" svg:y="9.73681in" svg:width="6.69306in" svg:height="0.18472in" style:rel-width="scale" style:rel-height="scale"><draw:text-box><text:p text:style-name="P287"><text:span text:style-name="T288">reales de consumo de los usuarios bonificados (valor cancelaciones de BRC y Bonos estudiantes)<text:s/></text:span></text:p></draw:text-box><svg:title/><svg:desc/></draw:frame></text:span><text:span text:style-name="T289"><draw:frame draw:z-index="251686400" draw:id="id99" draw:style-name="a100" draw:name="Shape111" text:anchor-type="paragraph" svg:x="0.7875in" svg:y="4.81736in" svg:width="1.90069in" svg:height="0.18472in" style:rel-width="scale" style:rel-height="scale"><draw:text-box><text:p text:style-name="P290"><text:span text:style-name="T291">fecha 20 de marzo de 2023.</text:span></text:p></draw:text-box><svg:title/><svg:desc/></draw:frame></text:span><text:span text:style-name="T292"><draw:frame draw:z-index="251815424" draw:id="id100" draw:style-name="a101" draw:name="Shape145" text:anchor-type="paragraph" svg:x="0.7875in" svg:y="9.38472in" svg:width="6.54514in" svg:height="0.18472in" style:rel-width="scale" style:rel-height="scale"><draw:text-box><text:p text:style-name="P293"><text:span text:style-name="T294">38016671, ha cumplido la obligación de presentar el pasado 8 de enero, con registro de entrada<text:s/></text:span></text:p></draw:text-box><svg:title/><svg:desc/></draw:frame></text:span><text:span text:style-name="T295"><draw:frame draw:z-index="251811328" draw:id="id101" draw:style-name="a102" draw:name="Shape144" text:anchor-type="paragraph" svg:x="1.27917in" svg:y="9.20972in" svg:width="5.83264in" svg:height="0.18472in" style:rel-width="scale" style:rel-height="scale"><draw:text-box><text:p text:style-name="P296"><text:span text:style-name="T297">Sexto.-<text:s/></text:span><text:span text:style-name="T298">La empresa concesion</text:span><text:span text:style-name="T299">aria, Transportes Insular La Palma, S. Coop., NIF nº F-<text:s/></text:span></text:p></draw:text-box><svg:title/><svg:desc/></draw:frame></text:span><text:span text:style-name="T300"><draw:frame draw:z-index="251809280" draw:id="id102" draw:style-name="a103" draw:name="Shape143" text:anchor-type="paragraph" svg:x="0.7875in" svg:y="8.85833in" svg:width="2.26806in" svg:height="0.18472in" style:rel-width="scale" style:rel-height="scale"><draw:text-box><text:p text:style-name="P301"><text:span text:style-name="T302">2023 al 31 de diciembre de 2023.</text:span></text:p></draw:text-box><svg:title/><svg:desc/></draw:frame></text:span><text:span text:style-name="T303"><draw:frame draw:z-index="251805184" draw:id="id103" draw:style-name="a104" draw:name="Shape142" text:anchor-type="paragraph" svg:x="0.7875in" svg:y="8.68194in" svg:width="6.57986in" svg:height="0.18472in" style:rel-width="scale" style:rel-height="scale"><draw:text-box><text:p text:style-name="P304"><text:span text:style-name="T305">bonos residente canario, excepcionalmente por el periodo que transcurre desde el 1 de enero de<text:s/></text:span></text:p></draw:text-box><svg:title/><svg:desc/></draw:frame></text:span><text:span text:style-name="T306"><draw:frame draw:z-index="251802112" draw:id="id104" draw:style-name="a105" draw:name="Shape141" text:anchor-type="paragraph" svg:x="1.27917in" svg:y="8.50694in" svg:width="5.93333in" svg:height="0.18472in" style:rel-width="scale" style:rel-height="scale"><draw:text-box><text:p text:style-name="P307"><text:span text:style-name="T308">Modificación que consiste en la bonificación del 100% del precio de las recargas de los<text:s/></text:span></text:p></draw:text-box><svg:title/><svg:desc/></draw:frame></text:span><text:span text:style-name="T309"><draw:frame draw:z-index="251799040" draw:id="id105" draw:style-name="a106" draw:name="Shape140" text:anchor-type="paragraph" svg:x="0.7875in" svg:y="8.33125in" svg:width="5.47639in" svg:height="0.18472in" style:rel-width="scale" style:rel-height="scale"><draw:text-box><text:p text:style-name="P310"><text:span text:style-name="T311">público de transporte regular interurbano de viajeros de 5 de diciembre de 2018.<text:s/></text:span></text:p></draw:text-box><svg:title/><svg:desc/></draw:frame></text:span><text:span text:style-name="T312"><draw:frame draw:z-index="251795968" draw:id="id106" draw:style-name="a107" draw:name="Shape139" text:anchor-type="paragraph" svg:x="0.7875in" svg:y="8.15556in" svg:width="6.69583in" svg:height="0.18472in" style:rel-width="scale" style:rel-height="scale"><draw:text-box><text:p text:style-name="P313"><text:span text:style-name="T314">dentro del acuerdo de modificación del régimen concesional y tarifario de la co</text:span><text:span text:style-name="T315">ncesión del servicio<text:s/></text:span></text:p></draw:text-box><svg:title/><svg:desc/></draw:frame></text:span><text:span text:style-name="T316"><draw:frame draw:z-index="251791872" draw:id="id107" draw:style-name="a108" draw:name="Shape138" text:anchor-type="paragraph" svg:x="0.7875in" svg:y="7.97986in" svg:width="6.29514in" svg:height="0.18472in" style:rel-width="scale" style:rel-height="scale"><draw:text-box><text:p text:style-name="P317"><text:span text:style-name="T318">residente canario, recogidos en el apartado 3.3 “Régimen tarifario y tarifa máxima ordinaria”,<text:s/></text:span></text:p></draw:text-box><svg:title/><svg:desc/></draw:frame></text:span><text:span text:style-name="T319"><draw:frame draw:z-index="251787776" draw:id="id108" draw:style-name="a109" draw:name="Shape137" text:anchor-type="paragraph" svg:x="0.7875in" svg:y="7.80417in" svg:width="6.20208in" svg:height="0.18472in" style:rel-width="scale" style:rel-height="scale"><draw:text-box><text:p text:style-name="P320"><text:span text:style-name="T321">fecha 11 de enero donde se recoge la modificación del precio de las recargas de los bonos<text:s/></text:span></text:p></draw:text-box><svg:title/><svg:desc/></draw:frame></text:span><text:span text:style-name="T322"><draw:frame draw:z-index="251783680" draw:id="id109" draw:style-name="a110" draw:name="Shape136" text:anchor-type="paragraph" svg:x="1.27917in" svg:y="7.62847in" svg:width="6.17778in" svg:height="0.18472in" style:rel-width="scale" style:rel-height="scale"><draw:text-box><text:p text:style-name="P323"><text:span text:style-name="T324">Quinto.-</text:span><text:span text:style-name="T325"><text:s/>La resolución del Miembro Cor</text:span><text:span text:style-name="T326">porativo Titular de Transportes número 2023/78 de<text:s/></text:span></text:p></draw:text-box><svg:title/><svg:desc/></draw:frame></text:span><text:span text:style-name="T327"><draw:frame draw:z-index="251528704" draw:id="id110" draw:style-name="a111" draw:name="Shape76" text:anchor-type="paragraph" svg:x="5.01597in" svg:y="1.47986in" svg:width="0.98542in" svg:height="0.18472in" style:rel-width="scale" style:rel-height="scale"><draw:text-box><text:p text:style-name="P328"><text:span text:style-name="T329">mencionado,<text:s/></text:span></text:p></draw:text-box><svg:title/><svg:desc/></draw:frame></text:span><text:span text:style-name="T330"><draw:frame draw:z-index="251572736" draw:id="id111" draw:style-name="a112" draw:name="Shape87" text:anchor-type="paragraph" svg:x="0.7875in" svg:y="2.88472in" svg:width="6.46528in" svg:height="0.20764in" style:rel-width="scale" style:rel-height="scale"><draw:text-box><text:p text:style-name="P331"><text:span text:style-name="T332">diciembre de 2018</text:span><text:span text:style-name="T333">. A estos efectos, entre las distintas estadísticas a presentar por la empresa<text:s/></text:span></text:p></draw:text-box><svg:title/><svg:desc/></draw:frame></text:span><text:span text:style-name="T334"><draw:frame draw:z-index="251568640" draw:id="id112" draw:style-name="a113" draw:name="Shape86" text:anchor-type="paragraph" svg:x="0.7875in" svg:y="2.70972in" svg:width="6.46597in" svg:height="0.20764in" style:rel-width="scale" style:rel-height="scale"><draw:text-box><text:p text:style-name="P335"><text:span text:style-name="T336">con el acuerdo adoptado por el Consejo de Gobierno Insular en sesión celebrada el 5 de<text:s/></text:span></text:p></draw:text-box><svg:title/><svg:desc/></draw:frame></text:span><text:span text:style-name="T337"><draw:frame draw:z-index="251563520" draw:id="id113" draw:style-name="a114" draw:name="Shape85" text:anchor-type="paragraph" svg:x="0.7875in" svg:y="2.53333in" svg:width="6.66875in" svg:height="0.20764in" style:rel-width="scale" style:rel-height="scale"><draw:text-box><text:p text:style-name="P338"><text:span text:style-name="T339">entre el importe de las recargas de los usuarios y el realmente consumido, en consonancia<text:s/></text:span></text:p></draw:text-box><svg:title/><svg:desc/></draw:frame></text:span><text:span text:style-name="T340"><draw:frame draw:z-index="251562496" draw:id="id114" draw:style-name="a115" draw:name="Shape84" text:anchor-type="paragraph" svg:x="0.7875in" svg:y="2.35764in" svg:width="6.40694in" svg:height="0.20764in" style:rel-width="scale" style:rel-height="scale"><draw:text-box><text:p text:style-name="P341"><text:span text:style-name="T342">distintos tipos de bonos.<text:s/></text:span><text:span text:style-name="T343">El Cabildo abonará al concesionario el resultado de la diferencia<text:s/></text:span></text:p></draw:text-box><svg:title/><svg:desc/></draw:frame></text:span><text:span text:style-name="T344"><draw:frame draw:z-index="251558400" draw:id="id115" draw:style-name="a116" draw:name="Shape83" text:anchor-type="paragraph" svg:x="0.7875in" svg:y="2.18194in" svg:width="6.50417in" svg:height="0.20764in" style:rel-width="scale" style:rel-height="scale"><draw:text-box><text:p text:style-name="P345"><text:span text:style-name="T346">las cantidades a percibir en concepto de compensación por la utilización por los usuarios de los<text:s/></text:span></text:p></draw:text-box><svg:title/><svg:desc/></draw:frame></text:span><text:span text:style-name="T347"><draw:frame draw:z-index="251555328" draw:id="id116" draw:style-name="a117" draw:name="Shape82" text:anchor-type="paragraph" svg:x="0.7875in" svg:y="2.00694in" svg:width="6.69444in" svg:height="0.20764in" style:rel-width="scale" style:rel-height="scale"><draw:text-box><text:p text:style-name="P348"><text:span text:style-name="T349">mes a liquidar, en las que se incluirán los datos reales de consumo necesario para la</text:span><text:span text:style-name="T350"><text:s/>obtención de<text:s/></text:span></text:p></draw:text-box><svg:title/><svg:desc/></draw:frame></text:span><text:span text:style-name="T351"><draw:frame draw:z-index="251549184" draw:id="id117" draw:style-name="a118" draw:name="Shape81" text:anchor-type="paragraph" svg:x="0.7875in" svg:y="1.83125in" svg:width="6.52708in" svg:height="0.20764in" style:rel-width="scale" style:rel-height="scale"><draw:text-box><text:p text:style-name="P352"><text:span text:style-name="T353">de bonificación se realizaran a mes vencido, tras la presentación por este de las estadísticas del<text:s/></text:span></text:p></draw:text-box><svg:title/><svg:desc/></draw:frame></text:span><text:span text:style-name="T354"><draw:frame draw:z-index="251544064" draw:id="id118" draw:style-name="a119" draw:name="Shape80" text:anchor-type="paragraph" svg:x="0.7875in" svg:y="1.65486in" svg:width="6.5625in" svg:height="0.21111in" style:rel-width="scale" style:rel-height="scale"><draw:text-box><text:p text:style-name="P355"><text:span text:style-name="T356">términos</text:span><text:span text:style-name="T357">: “</text:span><text:span text:style-name="T358">Los pagos a efectuar por el Cabildo Insular al concesionario en concepto de políticas<text:s/></text:span></text:p></draw:text-box><svg:title/><svg:desc/></draw:frame></text:span><text:span text:style-name="T359"><draw:frame draw:z-index="251540992" draw:id="id119" draw:style-name="a120" draw:name="Shape79" text:anchor-type="paragraph" svg:x="6.725in" svg:y="1.47986in" svg:width="0.8in" svg:height="0.18472in" style:rel-width="scale" style:rel-height="scale"><draw:text-box><text:p text:style-name="P360"><text:span text:style-name="T361">siguientes<text:s/></text:span></text:p></draw:text-box><svg:title/><svg:desc/></draw:frame></text:span><text:span text:style-name="T362"><draw:frame draw:z-index="251534848" draw:id="id120" draw:style-name="a121" draw:name="Shape78" text:anchor-type="paragraph" svg:x="6.38125in" svg:y="1.47986in" svg:width="0.26528in" svg:height="0.18472in" style:rel-width="scale" style:rel-height="scale"><draw:text-box><text:p text:style-name="P363"><text:span text:style-name="T364">los<text:s/></text:span></text:p></draw:text-box><svg:title/><svg:desc/></draw:frame></text:span><text:span text:style-name="T365"><draw:frame draw:z-index="251529728" draw:id="id121" draw:style-name="a122" draw:name="Shape77" text:anchor-type="paragraph" svg:x="6.08056in" svg:y="1.47986in" svg:width="0.22292in" svg:height="0.18472in" style:rel-width="scale" style:rel-height="scale"><draw:text-box><text:p text:style-name="P366"><text:span text:style-name="T367">en<text:s/></text:span></text:p></draw:text-box><svg:title/><svg:desc/></draw:frame></text:span><text:span text:style-name="T368"><draw:frame draw:z-index="251578880" draw:id="id122" draw:style-name="a123" draw:name="Shape88" text:anchor-type="paragraph" svg:x="0.7875in" svg:y="3.06042in" svg:width="5.03542in" svg:height="0.21111in" style:rel-width="scale" style:rel-height="scale"><draw:text-box><text:p text:style-name="P369"><text:span text:style-name="T370">conc</text:span><text:span text:style-name="T371">esionaria, se incluirá la hoja 4: Datos consumo real bonos mes ____“</text:span><text:span text:style-name="T372">.</text:span></text:p></draw:text-box><svg:title/><svg:desc/></draw:frame></text:span><text:span text:style-name="T373"><draw:frame draw:z-index="251522560" draw:id="id123" draw:style-name="a124" draw:name="Shape75" text:anchor-type="paragraph" svg:x="3.875in" svg:y="1.47986in" svg:width="1.06111in" svg:height="0.18472in" style:rel-width="scale" style:rel-height="scale"><draw:text-box><text:p text:style-name="P374"><text:span text:style-name="T375">anteriormente<text:s/></text:span></text:p></draw:text-box><svg:title/><svg:desc/></draw:frame></text:span><text:span text:style-name="T376"><draw:frame draw:z-index="251519488" draw:id="id124" draw:style-name="a125" draw:name="Shape74" text:anchor-type="paragraph" svg:x="2.86944in" svg:y="1.47986in" svg:width="0.92986in" svg:height="0.18472in" style:rel-width="scale" style:rel-height="scale"><draw:text-box><text:p text:style-name="P377"><text:span text:style-name="T378">concesional<text:s/></text:span></text:p></draw:text-box><svg:title/><svg:desc/></draw:frame></text:span><text:span text:style-name="T379"><draw:frame draw:z-index="251514368" draw:id="id125" draw:style-name="a126" draw:name="Shape73" text:anchor-type="paragraph" svg:x="1.80486in" svg:y="1.47986in" svg:width="0.98819in" svg:height="0.18472in" style:rel-width="scale" style:rel-height="scale"><draw:text-box><text:p text:style-name="P380"><text:span text:style-name="T381">modificación<text:s/></text:span></text:p></draw:text-box><svg:title/><svg:desc/></draw:frame></text:span><text:span text:style-name="T382"><draw:frame draw:z-index="251508224" draw:id="id126" draw:style-name="a127" draw:name="Shape72" text:anchor-type="paragraph" svg:x="1.50417in" svg:y="1.47986in" svg:width="0.22292in" svg:height="0.18472in" style:rel-width="scale" style:rel-height="scale"><draw:text-box><text:p text:style-name="P383"><text:span text:style-name="T384">de<text:s/></text:span></text:p></draw:text-box><svg:title/><svg:desc/></draw:frame></text:span><text:span text:style-name="T385"><draw:frame draw:z-index="251504128" draw:id="id127" draw:style-name="a128" draw:name="Shape71" text:anchor-type="paragraph" svg:x="0.7875in" svg:y="1.47986in" svg:width="0.63889in" svg:height="0.18472in" style:rel-width="scale" style:rel-height="scale"><draw:text-box><text:p text:style-name="P386"><text:span text:style-name="T387">acuerdo<text:s/></text:span></text:p></draw:text-box><svg:title/><svg:desc/></draw:frame></text:span><text:span text:style-name="T388"><draw:frame draw:z-index="251502080" draw:id="id128" draw:style-name="a129" draw:name="Shape70" text:anchor-type="paragraph" svg:x="0.7875in" svg:y="1.30417in" svg:width="6.36528in" svg:height="0.18472in" style:rel-width="scale" style:rel-height="scale"><draw:text-box><text:p text:style-name="P389"><text:span text:style-name="T390">la modificación puntual del apartado 3.4” Formula de financiación de los servicios” del<text:s/></text:span></text:p></draw:text-box><svg:title/><svg:desc/></draw:frame></text:span><text:span text:style-name="T391"><draw:frame draw:z-index="251493888" draw:id="id129" draw:style-name="a130" draw:name="Shape69" text:anchor-type="paragraph" svg:x="0.7875in" svg:y="1.12847in" svg:width="6.67083in" svg:height="0.18472in" style:rel-width="scale" style:rel-height="scale"><draw:text-box><text:p text:style-name="P392"><text:span text:style-name="T393">Titular del Área de Hacienda, Recursos Humanos, Aguas, Transporte, Industria y Energía,<text:s/></text:span><text:span text:style-name="T394">recoge<text:s/></text:span></text:p></draw:text-box><svg:title/><svg:desc/></draw:frame></text:span><text:span text:style-name="T395"><draw:frame draw:z-index="251490816" draw:id="id130" draw:style-name="a131" draw:name="Shape68" text:anchor-type="paragraph" svg:x="1.27917in" svg:y="0.95208in" svg:width="6.22292in" svg:height="0.18472in" style:rel-width="scale" style:rel-height="scale"><draw:text-box><text:p text:style-name="P396"><text:span text:style-name="T397">Tercero.-</text:span><text:span text:style-name="T398"><text:s/>La resolución 2020/6796 de fecha 2 de octubre de 2020 del Miembro Corporativo<text:s/></text:span></text:p></draw:text-box><svg:title/><svg:desc/></draw:frame></text:span><text:span text:style-name="T399"><draw:frame draw:z-index="251486720" draw:id="id131" draw:style-name="a132" draw:name="Shape67" text:anchor-type="paragraph" svg:x="0.7875in" svg:y="0.60139in" svg:width="3.45625in" svg:height="0.18472in" style:rel-width="scale" style:rel-height="scale"><draw:text-box><text:p text:style-name="P400"><text:span text:style-name="T401">por el operador en el mes inmediatamente anterior.</text:span></text:p></draw:text-box><svg:title/><svg:desc/></draw:frame></text:span><text:span text:style-name="T402"><draw:frame draw:z-index="251482624" draw:id="id132" draw:style-name="a133" draw:name="Shape66" text:anchor-type="paragraph" svg:x="0.7875in" svg:y="0.42569in" svg:width="6.70764in" svg:height="0.18472in" style:rel-width="scale" style:rel-height="scale"><draw:text-box><text:p text:style-name="P403"><text:span text:style-name="T404">por el Serv</text:span><text:span text:style-name="T405">icio de Transportes, la aportación equivalente al 80% de los ingresos directos obtenidos<text:s/></text:span></text:p></draw:text-box><svg:title/><svg:desc/></draw:frame></text:span><text:span text:style-name="T406"><draw:frame draw:z-index="251628032" draw:id="id133" draw:style-name="a134" draw:name="Shape99" text:anchor-type="paragraph" svg:x="5.52292in" svg:y="3.76319in" svg:width="0.21458in" svg:height="0.18472in" style:rel-width="scale" style:rel-height="scale"><draw:text-box><text:p text:style-name="P407"><text:span text:style-name="T408">en<text:s/></text:span></text:p></draw:text-box><svg:title/><svg:desc/></draw:frame></text:span><text:span text:style-name="T409"><draw:frame draw:z-index="251682304" draw:id="id134" draw:style-name="a135" draw:name="Shape110" text:anchor-type="paragraph" svg:x="0.7875in" svg:y="4.64167in" svg:width="6.62153in" svg:height="0.18472in" style:rel-width="scale" style:rel-height="scale"><draw:text-box><text:p text:style-name="P410"><text:span text:style-name="T411">marzo de 2023, publicada en el Boletín Oficial de la Provincia de Santa Cruz de Tenerife nº 34 de<text:s/></text:span></text:p></draw:text-box><svg:title/><svg:desc/></draw:frame></text:span><text:span text:style-name="T412"><draw:frame draw:z-index="251675136" draw:id="id135" draw:style-name="a136" draw:name="Shape109" text:anchor-type="paragraph" svg:x="0.7875in" svg:y="4.46597in" svg:width="6.42292in" svg:height="0.18472in" style:rel-width="scale" style:rel-height="scale"><draw:text-box><text:p text:style-name="P413"><text:span text:style-name="T414">2020, modificadas por la Comisión del Pleno de Aguas, Transporte, Industria y Energía el 9 de<text:s/></text:span></text:p></draw:text-box><svg:title/><svg:desc/></draw:frame></text:span><text:span text:style-name="T415"><draw:frame draw:z-index="251672064" draw:id="id136" draw:style-name="a137" draw:name="Shape108" text:anchor-type="paragraph" svg:x="0.7875in" svg:y="4.29028in" svg:width="6.37153in" svg:height="0.18472in" style:rel-width="scale" style:rel-height="scale"><draw:text-box><text:p text:style-name="P416"><text:span text:style-name="T417">en el Boletín Oficial de la Provincia de Santa Cruz de Tenerife nº 98 de fecha 14 de agosto de<text:s/></text:span></text:p></draw:text-box><svg:title/><svg:desc/></draw:frame></text:span><text:span text:style-name="T418"><draw:frame draw:z-index="251666944" draw:id="id137" draw:style-name="a138" draw:name="Shape107" text:anchor-type="paragraph" svg:x="0.7875in" svg:y="4.11528in" svg:width="6.7in" svg:height="0.18472in" style:rel-width="scale" style:rel-height="scale"><draw:text-box><text:p text:style-name="P419"><text:span text:style-name="T420">Comisión del Pleno de Aguas, Transporte, Industria y Energí</text:span><text:span text:style-name="T421">a el 3 de agosto de 2020 y publicadas<text:s/></text:span></text:p></draw:text-box><svg:title/><svg:desc/></draw:frame></text:span><text:span text:style-name="T422"><draw:frame draw:z-index="251661824" draw:id="id138" draw:style-name="a139" draw:name="Shape106" text:anchor-type="paragraph" svg:x="0.7875in" svg:y="3.93889in" svg:width="6.27639in" svg:height="0.18472in" style:rel-width="scale" style:rel-height="scale"><draw:text-box><text:p text:style-name="P423"><text:span text:style-name="T424">compensación al operador de las bonificaciones practicadas, que han sido aprobadas por la<text:s/></text:span></text:p></draw:text-box><svg:title/><svg:desc/></draw:frame></text:span><text:span text:style-name="T425"><draw:frame draw:z-index="251657728" draw:id="id139" draw:style-name="a140" draw:name="Shape105" text:anchor-type="paragraph" svg:x="7.40417in" svg:y="3.76319in" svg:width="0.12083in" svg:height="0.18472in" style:rel-width="scale" style:rel-height="scale"><draw:text-box><text:p text:style-name="P426"><text:span text:style-name="T427">y<text:s/></text:span></text:p></draw:text-box><svg:title/><svg:desc/></draw:frame></text:span><text:span text:style-name="T428"><draw:frame draw:z-index="251651584" draw:id="id140" draw:style-name="a141" draw:name="Shape104" text:anchor-type="paragraph" svg:x="6.87222in" svg:y="3.76319in" svg:width="0.47361in" svg:height="0.18472in" style:rel-width="scale" style:rel-height="scale"><draw:text-box><text:p text:style-name="P429"><text:span text:style-name="T430">Palma<text:s/></text:span></text:p></draw:text-box><svg:title/><svg:desc/></draw:frame></text:span><text:span text:style-name="T431"><draw:frame draw:z-index="251646464" draw:id="id141" draw:style-name="a142" draw:name="Shape103" text:anchor-type="paragraph" svg:x="6.60417in" svg:y="3.76319in" svg:width="0.21528in" svg:height="0.18472in" style:rel-width="scale" style:rel-height="scale"><draw:text-box><text:p text:style-name="P432"><text:span text:style-name="T433">La<text:s/></text:span></text:p></draw:text-box><svg:title/><svg:desc/></draw:frame></text:span><text:span text:style-name="T434"><draw:frame draw:z-index="251640320" draw:id="id142" draw:style-name="a143" draw:name="Shape102" text:anchor-type="paragraph" svg:x="6.33611in" svg:y="3.76319in" svg:width="0.21458in" svg:height="0.18472in" style:rel-width="scale" style:rel-height="scale"><draw:text-box><text:p text:style-name="P435"><text:span text:style-name="T436">de<text:s/></text:span></text:p></draw:text-box><svg:title/><svg:desc/></draw:frame></text:span><text:span text:style-name="T437"><draw:frame draw:z-index="251637248" draw:id="id143" draw:style-name="a144" draw:name="Shape101" text:anchor-type="paragraph" svg:x="6.00833in" svg:y="3.76319in" svg:width="0.27361in" svg:height="0.18472in" style:rel-width="scale" style:rel-height="scale"><draw:text-box><text:p text:style-name="P438"><text:span text:style-name="T439">isla<text:s/></text:span></text:p></draw:text-box><svg:title/><svg:desc/></draw:frame></text:span><text:span text:style-name="T440"><draw:frame draw:z-index="251632128" draw:id="id144" draw:style-name="a145" draw:name="Shape100" text:anchor-type="paragraph" svg:x="5.79167in" svg:y="3.76319in" svg:width="0.16319in" svg:height="0.18472in" style:rel-width="scale" style:rel-height="scale"><draw:text-box><text:p text:style-name="P441"><text:span text:style-name="T442">la<text:s/></text:span></text:p></draw:text-box><svg:title/><svg:desc/></draw:frame></text:span><draw:custom-shape svg:x="0in" svg:y="0in" svg:width="8.33264in" svg:height="6.25in" draw:z-index="251841024" draw:id="id145" draw:style-name="a146" draw:name="Shape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43"><draw:frame draw:z-index="251624960" draw:id="id146" draw:style-name="a147" draw:name="Shape98" text:anchor-type="paragraph" svg:x="4.81319in" svg:y="3.76319in" svg:width="0.65139in" svg:height="0.18472in" style:rel-width="scale" style:rel-height="scale"><draw:text-box><text:p text:style-name="P444"><text:span text:style-name="T445">carretera<text:s/></text:span></text:p></draw:text-box><svg:title/><svg:desc/></draw:frame></text:span><text:span text:style-name="T446"><draw:frame draw:z-index="251621888" draw:id="id147" draw:style-name="a148" draw:name="Shape97" text:anchor-type="paragraph" svg:x="4.49375in" svg:y="3.76319in" svg:width="0.26528in" svg:height="0.18472in" style:rel-width="scale" style:rel-height="scale"><draw:text-box><text:p text:style-name="P447"><text:span text:style-name="T448">por<text:s/></text:span></text:p></draw:text-box><svg:title/><svg:desc/></draw:frame></text:span><text:span text:style-name="T449"><draw:frame draw:z-index="251617792" draw:id="id148" draw:style-name="a149" draw:name="Shape96" text:anchor-type="paragraph" svg:x="3.86944in" svg:y="3.76319in" svg:width="0.56944in" svg:height="0.18472in" style:rel-width="scale" style:rel-height="scale"><draw:text-box><text:p text:style-name="P450"><text:span text:style-name="T451">viajeros<text:s/></text:span></text:p></draw:text-box><svg:title/><svg:desc/></draw:frame></text:span><text:span text:style-name="T452"><draw:frame draw:z-index="251613696" draw:id="id149" draw:style-name="a150" draw:name="Shape95" text:anchor-type="paragraph" svg:x="3.60139in" svg:y="3.76319in" svg:width="0.21458in" svg:height="0.18472in" style:rel-width="scale" style:rel-height="scale"><draw:text-box><text:p text:style-name="P453"><text:span text:style-name="T454">de<text:s/></text:span></text:p></draw:text-box><svg:title/><svg:desc/></draw:frame></text:span><text:span text:style-name="T455"><draw:frame draw:z-index="251608576" draw:id="id150" draw:style-name="a151" draw:name="Shape94" text:anchor-type="paragraph" svg:x="2.72986in" svg:y="3.76319in" svg:width="0.81667in" svg:height="0.18472in" style:rel-width="scale" style:rel-height="scale"><draw:text-box><text:p text:style-name="P456"><text:span text:style-name="T457">interurbano<text:s/></text:span></text:p></draw:text-box><svg:title/><svg:desc/></draw:frame></text:span><text:span text:style-name="T458"><draw:frame draw:z-index="251603456" draw:id="id151" draw:style-name="a152" draw:name="Shape93" text:anchor-type="paragraph" svg:x="2.15625in" svg:y="3.76319in" svg:width="0.51875in" svg:height="0.18472in" style:rel-width="scale" style:rel-height="scale"><draw:text-box><text:p text:style-name="P459"><text:span text:style-name="T460">regular<text:s/></text:span></text:p></draw:text-box><svg:title/><svg:desc/></draw:frame></text:span><text:span text:style-name="T461"><draw:frame draw:z-index="251595264" draw:id="id152" draw:style-name="a153" draw:name="Shape92" text:anchor-type="paragraph" svg:x="1.57361in" svg:y="3.76319in" svg:width="0.52986in" svg:height="0.18472in" style:rel-width="scale" style:rel-height="scale"><draw:text-box><text:p text:style-name="P462"><text:span text:style-name="T463">público<text:s/></text:span></text:p></draw:text-box><svg:title/><svg:desc/></draw:frame></text:span><text:span text:style-name="T464"><draw:frame draw:z-index="251592192" draw:id="id153" draw:style-name="a154" draw:name="Shape91" text:anchor-type="paragraph" svg:x="0.7875in" svg:y="3.76319in" svg:width="0.73264in" svg:height="0.18472in" style:rel-width="scale" style:rel-height="scale"><draw:text-box><text:p text:style-name="P465"><text:span text:style-name="T466">transporte<text:s/></text:span></text:p></draw:text-box><svg:title/><svg:desc/></draw:frame></text:span><text:span text:style-name="T467"><draw:frame draw:z-index="251588096" draw:id="id154" draw:style-name="a155" draw:name="Shape90" text:anchor-type="paragraph" svg:x="0.7875in" svg:y="3.5875in" svg:width="6.33056in" svg:height="0.18472in" style:rel-width="scale" style:rel-height="scale"><draw:text-box><text:p text:style-name="P468"><text:span text:style-name="T469">para la concesión de bonos destinados al fomento de la movilidad, mediante la utilización del<text:s/></text:span></text:p></draw:text-box><svg:title/><svg:desc/></draw:frame></text:span><text:span text:style-name="T470"><draw:frame draw:z-index="251584000" draw:id="id155" draw:style-name="a156" draw:name="Shape89" text:anchor-type="paragraph" svg:x="1.27917in" svg:y="3.4125in" svg:width="5.94375in" svg:height="0.18472in" style:rel-width="scale" style:rel-height="scale"><draw:text-box><text:p text:style-name="P471"><text:span text:style-name="T472">Asimismo, será de aplicación el régimen jurídico determinado en las bases reguladoras<text:s/></text:span></text:p></draw:text-box><svg:title/><svg:desc/></draw:frame></text:span></text:p>
      <text:soft-page-break/>
      <text:p text:style-name="P473"><text:span text:style-name="T474"><draw:frame draw:z-index="251730432" draw:id="id156" draw:style-name="a157" draw:name="Shape214" text:anchor-type="paragraph" svg:x="0.7875in" svg:y="6.63472in" svg:width="6.46736in" svg:height="0.18472in" style:rel-width="scale" style:rel-height="scale"><draw:text-box><text:p text:style-name="P475"><text:span text:style-name="T476">tendrán la consideración de subvenciones directamente vinculadas al precio, por tanto, no será<text:s/></text:span></text:p></draw:text-box><svg:title/><svg:desc/></draw:frame></text:span><text:span text:style-name="T477"><draw:frame draw:z-index="251766272" draw:id="id157" draw:style-name="a158" draw:name="Shape225" text:anchor-type="paragraph" svg:x="1.27917in" svg:y="7.78056in" svg:width="6.00486in" svg:height="0.18472in" style:rel-width="scale" style:rel-height="scale"><draw:text-box><text:p text:style-name="P478"><text:span text:style-name="T479">Octavo.-<text:s/></text:span><text:span text:style-name="T480">Atendiendo a que, tal y como se recoge en el aparado III de esta resolución, el<text:s/></text:span></text:p></draw:text-box><svg:title/><svg:desc/></draw:frame></text:span><draw:custom-shape svg:x="0.76736in" svg:y="7.54236in" svg:width="6.73264in" svg:height="0.17569in" draw:z-index="251842048" draw:id="id158" draw:style-name="a159" draw:name="Shape22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1"><draw:frame draw:z-index="251763200" draw:id="id159" draw:style-name="a160" draw:name="Shape223" text:anchor-type="paragraph" svg:x="0.7875in" svg:y="7.36806in" svg:width="4.15069in" svg:height="0.18472in" style:rel-width="scale" style:rel-height="scale"><draw:text-box><text:p text:style-name="P482"><text:span text:style-name="T483">4/2012, de 25 de junio, de medidas administrativas y fiscales.</text:span></text:p></draw:text-box><svg:title/><svg:desc/></draw:frame></text:span><draw:custom-shape svg:x="0.76736in" svg:y="7.33611in" svg:width="6.73264in" svg:height="0.20625in" draw:z-index="251843072" draw:id="id160" draw:style-name="a161" draw:name="Shape22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4"><draw:frame draw:z-index="251755008" draw:id="id161" draw:style-name="a162" draw:name="Shape221" text:anchor-type="paragraph" svg:x="0.7875in" svg:y="7.19236in" svg:width="6.31319in" svg:height="0.18472in" style:rel-width="scale" style:rel-height="scale"><draw:text-box><text:p text:style-name="P485"><text:span text:style-name="T486">transportes terrestres de viajeros y mercancías, recogido en el art. 54.2.c) la Ley autonómica<text:s/></text:span></text:p></draw:text-box><svg:title/><svg:desc/></draw:frame></text:span><draw:custom-shape svg:x="0.76736in" svg:y="7.16042in" svg:width="6.73264in" svg:height="0.17569in" draw:z-index="251844096" draw:id="id162" draw:style-name="a163" draw:name="Shape2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7"><draw:frame draw:z-index="251750912" draw:id="id163" draw:style-name="a164" draw:name="Shape219" text:anchor-type="paragraph" svg:x="1.27917in" svg:y="7.01667in" svg:width="6.11875in" svg:height="0.18472in" style:rel-width="scale" style:rel-height="scale"><draw:text-box><text:p text:style-name="P488"><text:span text:style-name="T489">Por lo anteriormente expuesto, procede descontar el tipo impositivo del 3%, aplicado a los<text:s/></text:span></text:p></draw:text-box><svg:title/><svg:desc/></draw:frame></text:span><draw:custom-shape svg:x="0.76736in" svg:y="6.98472in" svg:width="6.73264in" svg:height="0.175in" draw:z-index="251845120" draw:id="id164" draw:style-name="a165" draw:name="Shape21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0"><draw:connector draw:type="line" svg:x1="0.7875in" svg:y1="6.94375in" svg:x2="4.74583in" svg:y2="6.94444in" draw:z-index="251733504" draw:id="id165" draw:style-name="a166" draw:name="Shape217" text:anchor-type="paragraph"><svg:title/><svg:desc/></draw:connector></text:span><text:span text:style-name="T491"><draw:frame draw:z-index="251744768" draw:id="id166" draw:style-name="a167" draw:name="Shape216" text:anchor-type="paragraph" svg:x="0.7875in" svg:y="6.81042in" svg:width="3.99028in" svg:height="0.18472in" style:rel-width="scale" style:rel-height="scale"><draw:text-box><text:p text:style-name="P492"><text:span text:style-name="T493">una operación sujeta al impuesto general indirecto cana</text:span><text:span text:style-name="T494">rio.</text:span></text:p></draw:text-box><svg:title/><svg:desc/></draw:frame></text:span><text:span text:style-name="T495"><draw:connector draw:type="line" svg:x1="6.95in" svg:y1="6.76806in" svg:x2="7.48125in" svg:y2="6.76875in" draw:z-index="251726336" draw:id="id167" draw:style-name="a168" draw:name="Shape215" text:anchor-type="paragraph"><svg:title/><svg:desc/></draw:connector></text:span><text:span text:style-name="T496"><draw:frame draw:z-index="251768320" draw:id="id168" draw:style-name="a169" draw:name="Shape226" text:anchor-type="paragraph" svg:x="0.7875in" svg:y="7.95625in" svg:width="6.68125in" svg:height="0.18472in" style:rel-width="scale" style:rel-height="scale"><draw:text-box><text:p text:style-name="P497"><text:span text:style-name="T498">importe de la subvención a satisfacer cada mes, será el resultado de la diferencia entre el valor de<text:s/></text:span></text:p></draw:text-box><svg:title/><svg:desc/></draw:frame></text:span><text:span text:style-name="T499"><draw:frame draw:z-index="251719168" draw:id="id169" draw:style-name="a170" draw:name="Shape213" text:anchor-type="paragraph" svg:x="0.7875in" svg:y="6.45903in" svg:width="6.54306in" svg:height="0.18472in" style:rel-width="scale" style:rel-height="scale"><draw:text-box><text:p text:style-name="P500"><text:span text:style-name="T501">de La Palma, las contraprestaciones que se abonan al concesionario por esta compensación no<text:s/></text:span></text:p></draw:text-box><svg:title/><svg:desc/></draw:frame></text:span><text:span text:style-name="T502"><draw:frame draw:z-index="251714048" draw:id="id170" draw:style-name="a171" draw:name="Shape212" text:anchor-type="paragraph" svg:x="0.7875in" svg:y="6.28333in" svg:width="6.68056in" svg:height="0.18472in" style:rel-width="scale" style:rel-height="scale"><draw:text-box><text:p text:style-name="P503"><text:span text:style-name="T504">competencia porque se trata de un único concesionario de transporte regular de viajeros en la isla<text:s/></text:span></text:p></draw:text-box><svg:title/><svg:desc/></draw:frame></text:span><draw:custom-shape svg:x="0in" svg:y="6.25in" svg:width="8.33264in" svg:height="6.25in" draw:z-index="251846144" draw:id="id171" draw:style-name="a172" draw:name="Shape21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05"><draw:frame draw:z-index="251710976" draw:id="id172" draw:style-name="a173" draw:name="Shape210" text:anchor-type="paragraph" svg:x="0.7875in" svg:y="6.10764in" svg:width="6.21181in" svg:height="0.18472in" style:rel-width="scale" style:rel-height="scale"><draw:text-box><text:p text:style-name="P506"><text:span text:style-name="T507">las tarifas de determinados colectivos</text:span><text:span text:style-name="T508"><text:s/></text:span><text:span text:style-name="T509">y que no determinan una distorsión significativa de la<text:s/></text:span></text:p></draw:text-box><svg:title/><svg:desc/></draw:frame></text:span><text:span text:style-name="T510"><draw:frame draw:z-index="251704832" draw:id="id173" draw:style-name="a174" draw:name="Shape209" text:anchor-type="paragraph" svg:x="1.27917in" svg:y="5.93194in" svg:width="6.00208in" svg:height="0.18472in" style:rel-width="scale" style:rel-height="scale"><draw:text-box><text:p text:style-name="P511"><text:span text:style-name="T512">Visto que los pagos que se realizan al concesionario s</text:span><text:span text:style-name="T513">on subvenciones para compensar<text:s/></text:span></text:p></draw:text-box><svg:title/><svg:desc/></draw:frame></text:span><text:span text:style-name="T514"><draw:frame draw:z-index="251697664" draw:id="id174" draw:style-name="a175" draw:name="Shape208" text:anchor-type="paragraph" svg:x="0.7875in" svg:y="5.75625in" svg:width="0.45208in" svg:height="0.18472in" style:rel-width="scale" style:rel-height="scale"><draw:text-box><text:p text:style-name="P515"><text:span text:style-name="T516">Coop.<text:s/></text:span></text:p></draw:text-box><svg:title/><svg:desc/></draw:frame></text:span><text:span text:style-name="T517"><draw:frame draw:z-index="251695616" draw:id="id175" draw:style-name="a176" draw:name="Shape207" text:anchor-type="paragraph" svg:x="0.7875in" svg:y="5.58056in" svg:width="6.28472in" svg:height="0.18472in" style:rel-width="scale" style:rel-height="scale"><draw:text-box><text:p text:style-name="P518"><text:span text:style-name="T519">único concesionario de este servicio público, es la empresa Transportes Insular La Palma S.<text:s/></text:span></text:p></draw:text-box><svg:title/><svg:desc/></draw:frame></text:span><text:span text:style-name="T520"><draw:frame draw:z-index="251688448" draw:id="id176" draw:style-name="a177" draw:name="Shape206" text:anchor-type="paragraph" svg:x="0.7875in" svg:y="5.40486in" svg:width="6.73264in" svg:height="0.18472in" style:rel-width="scale" style:rel-height="scale"><draw:text-box><text:p text:style-name="P521"><text:span text:style-name="T522">abril, de cabildos insulares y como se ha mencionado en el apartado primero de esta resolución, el<text:s/></text:span></text:p></draw:text-box><svg:title/><svg:desc/></draw:frame></text:span><text:span text:style-name="T523"><draw:frame draw:z-index="251683328" draw:id="id177" draw:style-name="a178" draw:name="Shape205" text:anchor-type="paragraph" svg:x="0.7875in" svg:y="5.22917in" svg:width="6.40278in" svg:height="0.18472in" style:rel-width="scale" style:rel-height="scale"><draw:text-box><text:p text:style-name="P524"><text:span text:style-name="T525">del Cabildo<text:s/></text:span><text:span text:style-name="T526">Insular de La Palma, tal y como se recoge en el art. 6.2 de La Ley 8/2017, de 1 de<text:s/></text:span></text:p></draw:text-box><svg:title/><svg:desc/></draw:frame></text:span><text:span text:style-name="T527"><draw:frame draw:z-index="251680256" draw:id="id178" draw:style-name="a179" draw:name="Shape204" text:anchor-type="paragraph" svg:x="1.27917in" svg:y="5.05347in" svg:width="6.08819in" svg:height="0.18472in" style:rel-width="scale" style:rel-height="scale"><draw:text-box><text:p text:style-name="P528"><text:span text:style-name="T529">El transporte regular de viajeros por carretera se trata de un servicio público competencia<text:s/></text:span></text:p></draw:text-box><svg:title/><svg:desc/></draw:frame></text:span><text:span text:style-name="T530"><draw:frame draw:z-index="251810304" draw:id="id179" draw:style-name="a180" draw:name="Shape237" text:anchor-type="paragraph" svg:x="0.7875in" svg:y="9.5375in" svg:width="6.54861in" svg:height="0.18472in" style:rel-width="scale" style:rel-height="scale"><draw:text-box><text:p text:style-name="P531"><text:span text:style-name="T532">(3%), el resultado del importe a subvencionar en concepto de transporte de usuarios titulares de<text:s/></text:span></text:p></draw:text-box><svg:title/><svg:desc/></draw:frame></text:span><text:span text:style-name="T533"><draw:connector draw:type="line" svg:x1="0.48819in" svg:y1="11.33194in" svg:x2="7.68264in" svg:y2="11.33264in" draw:z-index="251475456" draw:id="id180" draw:style-name="a181" draw:name="Shape248" text:anchor-type="paragraph"><svg:title/><svg:desc/></draw:connector></text:span><text:span text:style-name="T534"><draw:frame draw:z-index="251478528" draw:id="id181" draw:style-name="a182" draw:name="Shape247" text:anchor-type="paragraph" svg:x="1.45347in" svg:y="11.22431in" svg:width="2.71319in" svg:height="0.13472in" style:rel-width="scale" style:rel-height="scale"><draw:text-box><text:p text:style-name="P535"><text:span text:style-name="T536">https://sedeelectronica.cabildodelapalma.es/validacion/</text:span></text:p></draw:text-box><svg:title/><svg:desc/></draw:frame></text:span><text:span text:style-name="T537"><draw:frame draw:z-index="251448832" draw:id="id182" draw:style-name="a183" draw:name="Shape246" text:anchor-type="paragraph" svg:x="1.45347in" svg:y="11.09653in" svg:width="2.96042in" svg:height="0.13472in" style:rel-width="scale" style:rel-height="scale"><draw:text-box><text:p text:style-name="P538"><text:span text:style-name="T539">Código de verificación electrónica: 15247053320363460407</text:span></text:p></draw:text-box><svg:title/><svg:desc/></draw:frame></text:span><text:span text:style-name="T540"><draw:frame draw:z-index="251442688" draw:id="id183" draw:style-name="a184" draw:name="Shape245" text:anchor-type="paragraph" svg:x="1.45347in" svg:y="10.96875in" svg:width="4.97708in" svg:height="0.13472in" style:rel-width="scale" style:rel-height="scale"><draw:text-box><text:p text:style-name="P541"><text:span text:style-name="T542">Cabildo Insular de La Palma. El reg</text:span><text:span text:style-name="T543">istro realizado está amparado en el Artículo 16 de la Ley 39/2015.</text:span></text:p></draw:text-box><svg:title/><svg:desc/></draw:frame></text:span><text:span text:style-name="T544"><draw:connector draw:type="line" svg:x1="7.67847in" svg:y1="10.94583in" svg:x2="7.67917in" svg:y2="11.32986in" draw:z-index="251465216" draw:id="id184" draw:style-name="a185" draw:name="Shape244" text:anchor-type="paragraph"><svg:title/><svg:desc/></draw:connector></text:span><text:span text:style-name="T545"><draw:connector draw:type="line" svg:x1="1.37847in" svg:y1="10.94583in" svg:x2="1.37917in" svg:y2="11.32986in" draw:z-index="251460096" draw:id="id185" draw:style-name="a186" draw:name="Shape243" text:anchor-type="paragraph"><svg:title/><svg:desc/></draw:connector></text:span><text:span text:style-name="T546"><draw:connector draw:type="line" svg:x1="0.49167in" svg:y1="10.94583in" svg:x2="0.49236in" svg:y2="11.32986in" draw:z-index="251450880" draw:id="id186" draw:style-name="a187" draw:name="Shape242" text:anchor-type="paragraph"><svg:title/><svg:desc/></draw:connector></text:span><text:span text:style-name="T547"><draw:connector draw:type="line" svg:x1="0.48819in" svg:y1="10.94236in" svg:x2="7.68264in" svg:y2="10.94306in" draw:z-index="251469312" draw:id="id187" draw:style-name="a188" draw:name="Shape241" text:anchor-type="paragraph"><svg:title/><svg:desc/></draw:connector></text:span><text:span text:style-name="T548"><draw:frame draw:z-index="251436544" draw:id="id188" draw:style-name="a189" draw:name="Shape240" text:anchor-type="paragraph" svg:x="6.57778in" svg:y="10.34167in" svg:width="0.94306in" svg:height="0.20278in" style:rel-width="scale" style:rel-height="scale"><draw:text-box><text:p text:style-name="P549"><text:span text:style-name="T550">Página<text:s/></text:span><text:span text:style-name="T551">3</text:span><text:span text:style-name="T552"><text:s/>de<text:s/></text:span><text:span text:style-name="T553">5</text:span><text:span text:style-name="T554"><text:s/></text:span></text:p></draw:text-box><svg:title/><svg:desc/></draw:frame></text:span><text:span text:style-name="T555"><draw:frame draw:z-index="251817472" draw:id="id189" draw:style-name="a190" draw:name="Shape239" text:anchor-type="paragraph" svg:x="0.7875in" svg:y="9.88889in" svg:width="2.05556in" svg:height="0.18472in" style:rel-width="scale" style:rel-height="scale"><draw:text-box><text:p text:style-name="P556"><text:span text:style-name="T557">asciende a 373.791,17 euros.<text:s/></text:span></text:p></draw:text-box><svg:title/><svg:desc/></draw:frame></text:span><text:span text:style-name="T558"><draw:frame draw:z-index="251812352" draw:id="id190" draw:style-name="a191" draw:name="Shape238" text:anchor-type="paragraph" svg:x="0.7875in" svg:y="9.71319in" svg:width="6.68194in" svg:height="0.18472in" style:rel-width="scale" style:rel-height="scale"><draw:text-box><text:p text:style-name="P559"><text:span text:style-name="T560">tarjetas bonificadas (Bono Residente Canario, en sus distintas modalidades y el Bono Estudiante),<text:s/></text:span></text:p></draw:text-box><svg:title/><svg:desc/></draw:frame></text:span><text:span text:style-name="T561"><draw:frame draw:z-index="251677184" draw:id="id191" draw:style-name="a192" draw:name="Shape203" text:anchor-type="paragraph" svg:x="1.7875in" svg:y="4.87778in" svg:width="5.45903in" svg:height="0.20764in" style:rel-width="scale" style:rel-height="scale"><draw:text-box><text:p text:style-name="P562"><text:span text:style-name="T563">una distorsión significativa<text:s/></text:span><text:span text:style-name="T564">de la competencia, sea cual sea su forma de gestión.”</text:span></text:p></draw:text-box><svg:title/><svg:desc/></draw:frame></text:span><text:span text:style-name="T565"><draw:frame draw:z-index="251807232" draw:id="id192" draw:style-name="a193" draw:name="Shape236" text:anchor-type="paragraph" svg:x="0.7875in" svg:y="9.36181in" svg:width="6.35417in" svg:height="0.18472in" style:rel-width="scale" style:rel-height="scale"><draw:text-box><text:p text:style-name="P566"><text:span text:style-name="T567">385.004,90 euros. Una vez descontado a esta cantidad, el impuesto general indirecto canario<text:s/></text:span></text:p></draw:text-box><svg:title/><svg:desc/></draw:frame></text:span><text:span text:style-name="T568"><draw:frame draw:z-index="251804160" draw:id="id193" draw:style-name="a194" draw:name="Shape235" text:anchor-type="paragraph" svg:x="0.7875in" svg:y="9.18611in" svg:width="6.20625in" svg:height="0.18472in" style:rel-width="scale" style:rel-height="scale"><draw:text-box><text:p text:style-name="P569"><text:span text:style-name="T570">efectuadas, por lo tanto, la cuantía resultado de la diferencia entre ambas cantidades es de<text:s/></text:span></text:p></draw:text-box><svg:title/><svg:desc/></draw:frame></text:span><text:span text:style-name="T571"><draw:frame draw:z-index="251796992" draw:id="id194" draw:style-name="a195" draw:name="Shape234" text:anchor-type="paragraph" svg:x="5.98472in" svg:y="9.01528in" svg:width="0.00208in" svg:height="0.19583in" style:rel-width="scale" style:rel-height="scale"><draw:text-box/><svg:title/><svg:desc/></draw:frame></text:span><text:span text:style-name="T572"><draw:frame draw:z-index="251801088" draw:id="id195" draw:style-name="a196" draw:name="Shape233" text:anchor-type="paragraph" svg:x="6.07708in" svg:y="9.01042in" svg:width="1.33889in" svg:height="0.18472in" style:rel-width="scale" style:rel-height="scale"><draw:text-box><text:p text:style-name="P573"><text:span text:style-name="T574">euros, las recargas<text:s/></text:span></text:p></draw:text-box><svg:title/><svg:desc/></draw:frame></text:span><text:span text:style-name="T575"><draw:frame draw:z-index="251792896" draw:id="id196" draw:style-name="a197" draw:name="Shape232" text:anchor-type="paragraph" svg:x="0.7875in" svg:y="9.01042in" svg:width="4.77708in" svg:height="0.18472in" style:rel-width="scale" style:rel-height="scale"><draw:text-box><text:p text:style-name="P576"><text:span text:style-name="T577">cancelaciones efectuadas, que ascienden a 385.004,90 euros, y 00,00</text:span></text:p></draw:text-box><svg:title/><svg:desc/></draw:frame></text:span><text:span text:style-name="T578"><draw:frame draw:z-index="251788800" draw:id="id197" draw:style-name="a198" draw:name="Shape231" text:anchor-type="paragraph" svg:x="0.7875in" svg:y="8.83472in" svg:width="6.69444in" svg:height="0.18472in" style:rel-width="scale" style:rel-height="scale"><draw:text-box><text:p text:style-name="P579"><text:span text:style-name="T580">estadísticas presentadas especificadas en la tabla mostrada a continuación, en la que recogen las<text:s/></text:span></text:p></draw:text-box><svg:title/><svg:desc/></draw:frame></text:span><text:span text:style-name="T581"><draw:frame draw:z-index="251784704" draw:id="id198" draw:style-name="a199" draw:name="Shape230" text:anchor-type="paragraph" svg:x="1.27986in" svg:y="8.65903in" svg:width="5.7in" svg:height="0.18472in" style:rel-width="scale" style:rel-height="scale"><draw:text-box><text:p text:style-name="P582"><text:span text:style-name="T583">Los importes correspondientes al mes de DICIEMBRE, tal y co</text:span><text:span text:style-name="T584">mo se reflejan en las<text:s/></text:span></text:p></draw:text-box><svg:title/><svg:desc/></draw:frame></text:span><text:span text:style-name="T585"><draw:frame draw:z-index="251779584" draw:id="id199" draw:style-name="a200" draw:name="Shape229" text:anchor-type="paragraph" svg:x="0.7875in" svg:y="8.48333in" svg:width="2.13125in" svg:height="0.18472in" style:rel-width="scale" style:rel-height="scale"><draw:text-box><text:p text:style-name="P586"><text:span text:style-name="T587">canario, cuantificado en un 3%.</text:span></text:p></draw:text-box><svg:title/><svg:desc/></draw:frame></text:span><text:span text:style-name="T588"><draw:frame draw:z-index="251776512" draw:id="id200" draw:style-name="a201" draw:name="Shape228" text:anchor-type="paragraph" svg:x="0.7875in" svg:y="8.30764in" svg:width="6.52431in" svg:height="0.18472in" style:rel-width="scale" style:rel-height="scale"><draw:text-box><text:p text:style-name="P589"><text:span text:style-name="T590">especificado en el apartado V, a este importe se deberá descontar el impuesto general indirecto<text:s/></text:span></text:p></draw:text-box><svg:title/><svg:desc/></draw:frame></text:span><text:span text:style-name="T591"><draw:frame draw:z-index="251773440" draw:id="id201" draw:style-name="a202" draw:name="Shape227" text:anchor-type="paragraph" svg:x="0.7875in" svg:y="8.13194in" svg:width="6.30417in" svg:height="0.18472in" style:rel-width="scale" style:rel-height="scale"><draw:text-box><text:p text:style-name="P592"><text:span text:style-name="T593">las cancelaciones y el importe de las recargas efectuadas. Asimismo, en consonancia con lo<text:s/></text:span></text:p></draw:text-box><svg:title/><svg:desc/></draw:frame></text:span><text:span text:style-name="T594"><draw:frame draw:z-index="251814400" draw:style-name="a203" draw:name="Shape169" text:anchor-type="paragraph" svg:x="6.57014in" svg:y="1.68056in" svg:width="0.00906in" svg:height="0.00984in" style:rel-width="scale" style:rel-height="scale"><draw:image xlink:href="media/image2.png" xlink:type="simple" xlink:show="embed" xlink:actuate="onLoad"/><svg:title/><svg:desc/></draw:frame></text:span><text:span text:style-name="T595"><draw:frame draw:z-index="251580928" draw:id="id202" draw:style-name="a204" draw:name="Shape180" text:anchor-type="paragraph" svg:x="1.2875in" svg:y="2.75139in" svg:width="5.69583in" svg:height="0.20764in" style:rel-width="scale" style:rel-height="scale"><draw:text-box><text:p text:style-name="P596"><text:span text:style-name="T597">las subvenciones establecidas en función del número de unidades entregadas o del<text:s/></text:span></text:p></draw:text-box><svg:title/><svg:desc/></draw:frame></text:span><draw:custom-shape svg:x="1.26736in" svg:y="2.71944in" svg:width="6.23264in" svg:height="0.175in" draw:z-index="251847168" draw:id="id203" draw:style-name="a205" draw:name="Shape17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98"><draw:frame draw:z-index="251576832" draw:id="id204" draw:style-name="a206" draw:name="Shape178" text:anchor-type="paragraph" svg:x="1.2875in" svg:y="2.575in" svg:width="6.12569in" svg:height="0.20764in" style:rel-width="scale" style:rel-height="scale"><draw:text-box><text:p text:style-name="P599"><text:span text:style-name="T600">Se considerarán vinculadas directamente al precio de las operaciones sujetas al Impuesto<text:s/></text:span></text:p></draw:text-box><svg:title/><svg:desc/></draw:frame></text:span><draw:custom-shape svg:x="1.26736in" svg:y="2.54306in" svg:width="6.23264in" svg:height="0.17569in" draw:z-index="251848192" draw:id="id205" draw:style-name="a207" draw:name="Shape17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1"><draw:frame draw:z-index="251571712" draw:id="id206" draw:style-name="a208" draw:name="Shape176" text:anchor-type="paragraph" svg:x="1.2875in" svg:y="2.39931in" svg:width="0.65833in" svg:height="0.20764in" style:rel-width="scale" style:rel-height="scale"><draw:text-box><text:p text:style-name="P602"><text:span text:style-name="T603">impuesto.</text:span></text:p></draw:text-box><svg:title/><svg:desc/></draw:frame></text:span><draw:custom-shape svg:x="1.01736in" svg:y="2.36806in" svg:width="6.48264in" svg:height="0.175in" draw:z-index="251849216" draw:id="id207" draw:style-name="a209" draw:name="Shape1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4"><draw:frame draw:z-index="251545088" draw:id="id208" draw:style-name="a210" draw:name="Shape174" text:anchor-type="paragraph" svg:x="1.0375in" svg:y="2.22708in" svg:width="0.03681in" svg:height="0.14028in" style:rel-width="scale" style:rel-height="scale"><draw:text-box><text:p text:style-name="P605"><text:span text:style-name="T606"></text:span></text:p></draw:text-box><svg:title/><svg:desc/></draw:frame></text:span><text:span text:style-name="T607"><draw:frame draw:z-index="251550208" draw:id="id209" draw:style-name="a211" draw:name="Shape173" text:anchor-type="paragraph" svg:x="1.2875in" svg:y="2.22431in" svg:width="5.74375in" svg:height="0.20764in" style:rel-width="scale" style:rel-height="scale"><draw:text-box><text:p text:style-name="P608"><text:span text:style-name="T609">b) Las subvenciones vinculadas directamente al precio de las operaciones sujetas al<text:s/></text:span></text:p></draw:text-box><svg:title/><svg:desc/></draw:frame></text:span><draw:custom-shape svg:x="1.01736in" svg:y="2.19236in" svg:width="6.48264in" svg:height="0.175in" draw:z-index="251850240" draw:id="id210" draw:style-name="a212" draw:name="Shape1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0"><draw:frame draw:z-index="251536896" draw:id="id211" draw:style-name="a213" draw:name="Shape171" text:anchor-type="paragraph" svg:x="0.7875in" svg:y="1.85417in" svg:width="4.31806in" svg:height="0.20764in" style:rel-width="scale" style:rel-height="scale"><draw:text-box><text:p text:style-name="P611"><text:span text:style-name="T612">2. En particular, se incluyen en el concepto de contraprestación:</text:span></text:p></draw:text-box><svg:title/><svg:desc/></draw:frame></text:span><draw:custom-shape svg:x="0.76736in" svg:y="1.82222in" svg:width="6.73264in" svg:height="0.175in" draw:z-index="251851264" draw:id="id212" draw:style-name="a214" draw:name="Shape170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26736in" svg:y="2.89514in" svg:width="6.23264in" svg:height="0.175in" draw:z-index="251852288" draw:id="id213" draw:style-name="a215" draw:name="Shape1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3"><draw:frame draw:z-index="251525632" draw:id="id214" draw:style-name="a216" draw:name="Shape168" text:anchor-type="paragraph" svg:x="0.7875in" svg:y="1.57847in" svg:width="5.80347in" svg:height="0.20764in" style:rel-width="scale" style:rel-height="scale"><draw:text-box><text:p text:style-name="P614"><text:span text:style-name="T615">las operaciones sujetas al mismo procedente del destinatario o de terceras personas.<text:s/></text:span></text:p></draw:text-box><svg:title/><svg:desc/></draw:frame></text:span><draw:custom-shape svg:x="0.76736in" svg:y="1.54653in" svg:width="6.73264in" svg:height="0.275in" draw:z-index="251853312" draw:id="id215" draw:style-name="a217" draw:name="Shape16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6"><draw:frame draw:z-index="251517440" draw:id="id216" draw:style-name="a218" draw:name="Shape166" text:anchor-type="paragraph" svg:x="0.7875in" svg:y="1.40347in" svg:width="6.64306in" svg:height="0.20764in" style:rel-width="scale" style:rel-height="scale"><draw:text-box><text:p text:style-name="P617"><text:span text:style-name="T618">1. La<text:s/></text:span><text:span text:style-name="T619">base imponible del impuesto estará constituida por el importe total de la contraprestación de<text:s/></text:span></text:p></draw:text-box><svg:title/><svg:desc/></draw:frame></text:span><draw:custom-shape svg:x="0.76736in" svg:y="1.37153in" svg:width="6.73264in" svg:height="0.175in" draw:z-index="251854336" draw:id="id217" draw:style-name="a219" draw:name="Shape1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0"><draw:frame draw:z-index="251512320" draw:id="id218" draw:style-name="a220" draw:name="Shape164" text:anchor-type="paragraph" svg:x="0.7875in" svg:y="1.12847in" svg:width="0.55in" svg:height="0.20764in" style:rel-width="scale" style:rel-height="scale"><draw:text-box><text:p text:style-name="P621"><text:span text:style-name="T622">general.</text:span></text:p></draw:text-box><svg:title/><svg:desc/></draw:frame></text:span><draw:custom-shape svg:x="0.76736in" svg:y="1.09653in" svg:width="6.73264in" svg:height="0.27431in" draw:z-index="251855360" draw:id="id219" draw:style-name="a221" draw:name="Shape1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3"><draw:frame draw:z-index="251499008" draw:id="id220" draw:style-name="a222" draw:name="Shape162" text:anchor-type="paragraph" svg:x="0.7875in" svg:y="0.95208in" svg:width="6.50278in" svg:height="0.20764in" style:rel-width="scale" style:rel-height="scale"><draw:text-box><text:p text:style-name="P624"><text:span text:style-name="T625">“Artículo 22 Base imponible en las entregas de bienes y en las prestaciones de servicios: Regla<text:s/></text:span></text:p></draw:text-box><svg:title/><svg:desc/></draw:frame></text:span><draw:custom-shape svg:x="0.76736in" svg:y="0.92014in" svg:width="6.73264in" svg:height="0.17569in" draw:z-index="251856384" draw:id="id221" draw:style-name="a223" draw:name="Shape16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6"><draw:frame draw:z-index="251496960" draw:id="id222" draw:style-name="a224" draw:name="Shape160" text:anchor-type="paragraph" svg:x="0.7875in" svg:y="0.60139in" svg:width="4.08819in" svg:height="0.18472in" style:rel-width="scale" style:rel-height="scale"><draw:text-box><text:p text:style-name="P627"><text:span text:style-name="T628">fiscales del Régimen Económico Fiscal de Ca</text:span><text:span text:style-name="T629">narias, señala:</text:span></text:p></draw:text-box><svg:title/><svg:desc/></draw:frame></text:span><text:span text:style-name="T630"><draw:frame draw:z-index="251485696" draw:id="id223" draw:style-name="a225" draw:name="Shape159" text:anchor-type="paragraph" svg:x="1.27917in" svg:y="0.42569in" svg:width="5.93056in" svg:height="0.18472in" style:rel-width="scale" style:rel-height="scale"><draw:text-box><text:p text:style-name="P631"><text:span text:style-name="T632">Séptimo.-</text:span><text:span text:style-name="T633"><text:s/>El art. 22.2 de la ley 20/1991, de 7 de junio, de modificación de los aspectos<text:s/></text:span></text:p></draw:text-box><svg:title/><svg:desc/></draw:frame></text:span><text:span text:style-name="T634"><draw:frame draw:z-index="251635200" draw:id="id224" draw:style-name="a226" draw:name="Shape192" text:anchor-type="paragraph" svg:x="1.2875in" svg:y="3.80486in" svg:width="6.05833in" svg:height="0.20764in" style:rel-width="scale" style:rel-height="scale"><draw:text-box><text:p text:style-name="P635"><text:span text:style-name="T636">No obstante, no se considerarán subvenciones vinculadas al precio ni integran en ningún<text:s/></text:span></text:p></draw:text-box><svg:title/><svg:desc/></draw:frame></text:span><draw:custom-shape svg:x="1.51736in" svg:y="4.84583in" svg:width="5.98264in" svg:height="0.17569in" draw:z-index="251857408" draw:id="id225" draw:style-name="a227" draw:name="Shape20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37"><draw:frame draw:z-index="251665920" draw:id="id226" draw:style-name="a228" draw:name="Shape201" text:anchor-type="paragraph" svg:x="1.5375in" svg:y="4.72986in" svg:width="0.08542in" svg:height="0.16806in" style:rel-width="scale" style:rel-height="scale"><draw:text-box><text:p text:style-name="P638"><text:span text:style-name="T639">o</text:span></text:p></draw:text-box><svg:title/><svg:desc/></draw:frame></text:span><text:span text:style-name="T640"><draw:frame draw:z-index="251671040" draw:id="id227" draw:style-name="a229" draw:name="Shape200" text:anchor-type="paragraph" svg:x="1.7875in" svg:y="4.70208in" svg:width="5.57431in" svg:height="0.20764in" style:rel-width="scale" style:rel-height="scale"><draw:text-box><text:p text:style-name="P641"><text:span text:style-name="T642">a) La gestión de servicios públicos o de fomento de la cultura en los que no exista<text:s/></text:span></text:p></draw:text-box><svg:title/><svg:desc/></draw:frame></text:span><draw:custom-shape svg:x="1.51736in" svg:y="4.67014in" svg:width="5.98264in" svg:height="0.17569in" draw:z-index="251858432" draw:id="id228" draw:style-name="a230" draw:name="Shape1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3"><draw:frame draw:z-index="251658752" draw:id="id229" draw:style-name="a231" draw:name="Shape198" text:anchor-type="paragraph" svg:x="1.2875in" svg:y="4.33194in" svg:width="2.15625in" svg:height="0.20764in" style:rel-width="scale" style:rel-height="scale"><draw:text-box><text:p text:style-name="P644"><text:span text:style-name="T645">Públicas realicen para financiar:</text:span></text:p></draw:text-box><svg:title/><svg:desc/></draw:frame></text:span><draw:custom-shape svg:x="1.26736in" svg:y="4.30069in" svg:width="6.23264in" svg:height="0.175in" draw:z-index="251859456" draw:id="id230" draw:style-name="a232" draw:name="Shape19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6"><draw:frame draw:z-index="251645440" draw:id="id231" draw:style-name="a233" draw:name="Shape196" text:anchor-type="paragraph" svg:x="1.2875in" svg:y="4.15625in" svg:width="5.77986in" svg:height="0.20764in" style:rel-width="scale" style:rel-height="scale"><draw:text-box><text:p text:style-name="P647"><text:span text:style-name="T648">las aportaciones dinerarias, sea cual sea su denominación, que las Administraciones<text:s/></text:span></text:p></draw:text-box><svg:title/><svg:desc/></draw:frame></text:span><draw:custom-shape svg:x="1.26736in" svg:y="4.12431in" svg:width="6.23264in" svg:height="0.17569in" draw:z-index="251860480" draw:id="id232" draw:style-name="a234" draw:name="Shape19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9"><draw:frame draw:z-index="251643392" draw:id="id233" draw:style-name="a235" draw:name="Shape194" text:anchor-type="paragraph" svg:x="1.2875in" svg:y="3.98056in" svg:width="6.02986in" svg:height="0.20764in" style:rel-width="scale" style:rel-height="scale"><draw:text-box><text:p text:style-name="P650"><text:span text:style-name="T651">caso el importe de la contraprestación a</text:span><text:span text:style-name="T652"><text:s/>que se refiere el número 1 del presente artículo,<text:s/></text:span></text:p></draw:text-box><svg:title/><svg:desc/></draw:frame></text:span><draw:custom-shape svg:x="1.26736in" svg:y="3.94861in" svg:width="6.23264in" svg:height="0.17569in" draw:z-index="251861504" draw:id="id234" draw:style-name="a236" draw:name="Shape193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0in" svg:width="8.33264in" svg:height="6.25in" draw:z-index="251862528" draw:id="id235" draw:style-name="a237" draw:name="Shape158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26736in" svg:y="3.77292in" svg:width="6.23264in" svg:height="0.17569in" draw:z-index="251863552" draw:id="id236" draw:style-name="a238" draw:name="Shape19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3"><draw:frame draw:z-index="251630080" draw:id="id237" draw:style-name="a239" draw:name="Shape190" text:anchor-type="paragraph" svg:x="1.2875in" svg:y="3.62986in" svg:width="4.73958in" svg:height="0.20764in" style:rel-width="scale" style:rel-height="scale"><draw:text-box><text:p text:style-name="P654"><text:span text:style-name="T655">opciones específicas por la lejanía e insularidad de las Islas Canarias.</text:span></text:p></draw:text-box><svg:title/><svg:desc/></draw:frame></text:span><draw:custom-shape svg:x="1.26736in" svg:y="3.59792in" svg:width="6.23264in" svg:height="0.175in" draw:z-index="251864576" draw:id="id238" draw:style-name="a240" draw:name="Shape18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6"><draw:frame draw:z-index="251612672" draw:id="id239" draw:style-name="a241" draw:name="Shape188" text:anchor-type="paragraph" svg:x="1.2875in" svg:y="3.45417in" svg:width="6.19722in" svg:height="0.20764in" style:rel-width="scale" style:rel-height="scale"><draw:text-box><text:p text:style-name="P657"><text:span text:style-name="T658">productos comunitarios o disponibles en el mercado de la CEE, previsto en el Programa de<text:s/></text:span></text:p></draw:text-box><svg:title/><svg:desc/></draw:frame></text:span><draw:custom-shape svg:x="1.26736in" svg:y="3.42153in" svg:width="6.23264in" svg:height="0.17569in" draw:z-index="251865600" draw:id="id240" draw:style-name="a242" draw:name="Shape18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9"><draw:frame draw:z-index="251607552" draw:id="id241" draw:style-name="a243" draw:name="Shape186" text:anchor-type="paragraph" svg:x="1.2875in" svg:y="3.27778in" svg:width="5.84444in" svg:height="0.20764in" style:rel-width="scale" style:rel-height="scale"><draw:text-box><text:p text:style-name="P660"><text:span text:style-name="T661">En ningún caso se incluirán</text:span><text:span text:style-name="T662"><text:s/>las subvenciones dirigidas a permitir el abastecimiento de<text:s/></text:span></text:p></draw:text-box><svg:title/><svg:desc/></draw:frame></text:span><draw:custom-shape svg:x="1.26736in" svg:y="3.24583in" svg:width="6.23264in" svg:height="0.17569in" draw:z-index="251866624" draw:id="id242" draw:style-name="a244" draw:name="Shape18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3"><draw:frame draw:z-index="251600384" draw:id="id243" draw:style-name="a245" draw:name="Shape184" text:anchor-type="paragraph" svg:x="1.2875in" svg:y="3.10208in" svg:width="1.08681in" svg:height="0.20764in" style:rel-width="scale" style:rel-height="scale"><draw:text-box><text:p text:style-name="P664"><text:span text:style-name="T665">de la operación.</text:span></text:p></draw:text-box><svg:title/><svg:desc/></draw:frame></text:span><draw:custom-shape svg:x="1.26736in" svg:y="3.07014in" svg:width="6.23264in" svg:height="0.17569in" draw:z-index="251867648" draw:id="id244" draw:style-name="a246" draw:name="Shape1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6"><draw:frame draw:z-index="251587072" draw:id="id245" draw:style-name="a247" draw:name="Shape182" text:anchor-type="paragraph" svg:x="1.2875in" svg:y="2.92708in" svg:width="6.15069in" svg:height="0.20764in" style:rel-width="scale" style:rel-height="scale"><draw:text-box><text:p text:style-name="P667"><text:span text:style-name="T668">volumen de los servicios prestados cuando se determinen con anterioridad a la realización<text:s/></text:span></text:p></draw:text-box><svg:title/><svg:desc/></draw:frame></text:span></text:p>
      <text:soft-page-break/>
      <text:p text:style-name="P669"><text:span text:style-name="T670"><draw:frame draw:z-index="251767296" draw:id="id246" draw:style-name="a248" draw:name="Shape314" text:anchor-type="paragraph" svg:x="0.7875in" svg:y="4.22917in" svg:width="6.56667in" svg:height="0.18472in" style:rel-width="scale" style:rel-height="scale"><draw:text-box><text:p text:style-name="P671"><text:span text:style-name="T672">prestados por el concesionario de transporte<text:s/></text:span><text:span text:style-name="T673">regular de viajeros</text:span><text:span text:style-name="T674"><text:s/></text:span><text:span text:style-name="T675">consistentes en el transporte de<text:s/></text:span></text:p></draw:text-box><svg:title/><svg:desc/></draw:frame></text:span><text:span text:style-name="T676"><draw:frame draw:z-index="251806208" draw:id="id247" draw:style-name="a249" draw:name="Shape326" text:anchor-type="paragraph" svg:x="0.7875in" svg:y="6.33681in" svg:width="6.39931in" svg:height="0.18472in" style:rel-width="scale" style:rel-height="scale"><draw:text-box><text:p text:style-name="P677"><text:span text:style-name="T678">Ley 38/2003, de 17 de noviembre, General de Subvenciones y no constando en el Servicio de<text:s/></text:span></text:p></draw:text-box><svg:title/><svg:desc/></draw:frame></text:span><draw:custom-shape svg:x="0in" svg:y="6.25in" svg:width="8.33264in" svg:height="6.25in" draw:z-index="251868672" draw:id="id248" draw:style-name="a250" draw:name="Shape32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79"><draw:frame draw:z-index="251803136" draw:id="id249" draw:style-name="a251" draw:name="Shape324" text:anchor-type="paragraph" svg:x="0.7875in" svg:y="6.16111in" svg:width="6.525in" svg:height="0.18472in" style:rel-width="scale" style:rel-height="scale"><draw:text-box><text:p text:style-name="P680"><text:span text:style-name="T681">prohibiciones para ser beneficiario de subvención en los términos recogidos en el art. 13.2 de la<text:s/></text:span></text:p></draw:text-box><svg:title/><svg:desc/></draw:frame></text:span><text:span text:style-name="T682"><draw:frame draw:z-index="251800064" draw:id="id250" draw:style-name="a252" draw:name="Shape323" text:anchor-type="paragraph" svg:x="0.7875in" svg:y="5.98611in" svg:width="6.52292in" svg:height="0.18472in" style:rel-width="scale" style:rel-height="scale"><draw:text-box><text:p text:style-name="P683"><text:span text:style-name="T684">se</text:span><text:span text:style-name="T685">guridad social, habiendo aportado, asimismo, declaración responsable de no estar incurso en<text:s/></text:span></text:p></draw:text-box><svg:title/><svg:desc/></draw:frame></text:span><text:span text:style-name="T686"><draw:frame draw:z-index="251798016" draw:id="id251" draw:style-name="a253" draw:name="Shape322" text:anchor-type="paragraph" svg:x="1.27917in" svg:y="5.81042in" svg:width="6.02361in" svg:height="0.18472in" style:rel-width="scale" style:rel-height="scale"><draw:text-box><text:p text:style-name="P687"><text:span text:style-name="T688">Undécimo.-<text:s/></text:span><text:span text:style-name="T689">El beneficiario se encuentra al corriente en sus obligaciones tributarias y de<text:s/></text:span></text:p></draw:text-box><svg:title/><svg:desc/></draw:frame></text:span><text:span text:style-name="T690"><draw:frame draw:z-index="251793920" draw:id="id252" draw:style-name="a254" draw:name="Shape321" text:anchor-type="paragraph" svg:x="0.7875in" svg:y="5.45833in" svg:width="6.13056in" svg:height="0.18472in" style:rel-width="scale" style:rel-height="scale"><draw:text-box><text:p text:style-name="P691"><text:span text:style-name="T692">aplicación presupuestaria 441/47200, del vigente Presupuesto General de la Corporación.<text:s/></text:span></text:p></draw:text-box><svg:title/><svg:desc/></draw:frame></text:span><text:span text:style-name="T693"><draw:frame draw:z-index="251789824" draw:id="id253" draw:style-name="a255" draw:name="Shape320" text:anchor-type="paragraph" svg:x="1.27986in" svg:y="5.28333in" svg:width="6.07083in" svg:height="0.18472in" style:rel-width="scale" style:rel-height="scale"><draw:text-box><text:p text:style-name="P694"><text:span text:style-name="T695">Decimo.-<text:s/></text:span><text:span text:style-name="T696">Existe crédito adecuado y suficiente en la “RC nº operación 12024000001629”,<text:s/></text:span></text:p></draw:text-box><svg:title/><svg:desc/></draw:frame></text:span><text:span text:style-name="T697"><draw:frame draw:z-index="251785728" draw:id="id254" draw:style-name="a256" draw:name="Shape319" text:anchor-type="paragraph" svg:x="0.7875in" svg:y="5.28333in" svg:width="0.00208in" svg:height="0.19583in" style:rel-width="scale" style:rel-height="scale"><draw:text-box/><svg:title/><svg:desc/></draw:frame></text:span><text:span text:style-name="T698"><draw:frame draw:z-index="251782656" draw:id="id255" draw:style-name="a257" draw:name="Shape318" text:anchor-type="paragraph" svg:x="0.7875in" svg:y="4.93194in" svg:width="3.18333in" svg:height="0.18472in" style:rel-width="scale" style:rel-height="scale"><draw:text-box><text:p text:style-name="P699"><text:span text:style-name="T700">EUROS CON DOS CENTIMOS (258.284,02€).</text:span></text:p></draw:text-box><svg:title/><svg:desc/></draw:frame></text:span><text:span text:style-name="T701"><draw:frame draw:z-index="251778560" draw:id="id256" draw:style-name="a258" draw:name="Shape317" text:anchor-type="paragraph" svg:x="0.7875in" svg:y="4.75625in" svg:width="6.31181in" svg:height="0.18472in" style:rel-width="scale" style:rel-height="scale"><draw:text-box><text:p text:style-name="P702"><text:span text:style-name="T703">abonar de<text:s/></text:span><text:span text:style-name="T704">DOSCIENTOS CINCUENTA Y OCHO MIL DOSCIENTOS OCHENTA Y CUATRO<text:s/></text:span></text:p></draw:text-box><svg:title/><svg:desc/></draw:frame></text:span><text:span text:style-name="T705"><draw:frame draw:z-index="251775488" draw:id="id257" draw:style-name="a259" draw:name="Shape316" text:anchor-type="paragraph" svg:x="0.7875in" svg:y="4.58056in" svg:width="6.62083in" svg:height="0.18472in" style:rel-width="scale" style:rel-height="scale"><draw:text-box><text:p text:style-name="P706"><text:span text:style-name="T707">bono estudiante) durante los primeros veinte días del mes de diciembre de 2023, por el importe a<text:s/></text:span></text:p></draw:text-box><svg:title/><svg:desc/></draw:frame></text:span><text:span text:style-name="T708"><draw:frame draw:z-index="251771392" draw:id="id258" draw:style-name="a260" draw:name="Shape315" text:anchor-type="paragraph" svg:x="0.7875in" svg:y="4.40486in" svg:width="6.675in" svg:height="0.18472in" style:rel-width="scale" style:rel-height="scale"><draw:text-box><text:p text:style-name="P709"><text:span text:style-name="T710">usuarios titulares de tarjetas bonificadas (Bono Residente Canario, en sus distintas modali</text:span><text:span text:style-name="T711">dades y<text:s/></text:span></text:p></draw:text-box><svg:title/><svg:desc/></draw:frame></text:span><text:span text:style-name="T712"><draw:frame draw:z-index="251808256" draw:id="id259" draw:style-name="a261" draw:name="Shape327" text:anchor-type="paragraph" svg:x="0.7875in" svg:y="6.51319in" svg:width="6.32778in" svg:height="0.18472in" style:rel-width="scale" style:rel-height="scale"><draw:text-box><text:p text:style-name="P713"><text:span text:style-name="T714">Transportes la apertura de expediente alguno por reintegro de subvención a dicho interesado.</text:span></text:p></draw:text-box><svg:title/><svg:desc/></draw:frame></text:span><text:span text:style-name="T715"><draw:frame draw:z-index="251761152" draw:id="id260" draw:style-name="a262" draw:name="Shape313" text:anchor-type="paragraph" svg:x="0.7875in" svg:y="4.05347in" svg:width="6.3625in" svg:height="0.18472in" style:rel-width="scale" style:rel-height="scale"><draw:text-box><text:p text:style-name="P716"><text:span text:style-name="T717">ha abonado una<text:s/></text:span><text:span text:style-name="T718">entrega a cuenta</text:span><text:span text:style-name="T719"><text:s/>a Transportes Insular La Palma S.COOP. por los servicios<text:s/></text:span></text:p></draw:text-box><svg:title/><svg:desc/></draw:frame></text:span><text:span text:style-name="T720"><draw:frame draw:z-index="251758080" draw:id="id261" draw:style-name="a263" draw:name="Shape312" text:anchor-type="paragraph" svg:x="1.27917in" svg:y="3.87778in" svg:width="6.22153in" svg:height="0.18472in" style:rel-width="scale" style:rel-height="scale"><draw:text-box><text:p text:style-name="P721"><text:span text:style-name="T722">Noveno.-<text:s/></text:span><text:span text:style-name="T723">Mediante la resolución número 2023/13110 de fe</text:span><text:span text:style-name="T724">cha 27 de diciembre de 2023 se<text:s/></text:span></text:p></draw:text-box><svg:title/><svg:desc/></draw:frame></text:span><text:span text:style-name="T725"><draw:connector draw:type="line" svg:x1="0.78403in" svg:y1="3.66667in" svg:x2="6.71389in" svg:y2="3.66736in" draw:z-index="251748864" draw:id="id262" draw:style-name="a264" draw:name="Shape311" text:anchor-type="paragraph"><svg:title/><svg:desc/></draw:connector></text:span><text:span text:style-name="T726"><draw:frame draw:z-index="251753984" draw:id="id263" draw:style-name="a265" draw:name="Shape310" text:anchor-type="paragraph" svg:x="5.73542in" svg:y="3.35417in" svg:width="0.85139in" svg:height="0.18472in" style:rel-width="scale" style:rel-height="scale"><draw:text-box><text:p text:style-name="P727"><text:span text:style-name="T728">373.791,17€</text:span></text:p></draw:text-box><svg:title/><svg:desc/></draw:frame></text:span><text:span text:style-name="T729"><draw:frame draw:z-index="251648512" draw:id="id264" draw:style-name="a266" draw:name="Shape309" text:anchor-type="paragraph" svg:x="4.54583in" svg:y="3.35417in" svg:width="0.85139in" svg:height="0.18472in" style:rel-width="scale" style:rel-height="scale"><draw:text-box><text:p text:style-name="P730"><text:span text:style-name="T731">385.004,90€</text:span></text:p></draw:text-box><svg:title/><svg:desc/></draw:frame></text:span><text:span text:style-name="T732"><draw:frame draw:z-index="251642368" draw:id="id265" draw:style-name="a267" draw:name="Shape308" text:anchor-type="paragraph" svg:x="3.21736in" svg:y="3.35417in" svg:width="0.85139in" svg:height="0.18472in" style:rel-width="scale" style:rel-height="scale"><draw:text-box><text:p text:style-name="P733"><text:span text:style-name="T734">385.004,90€</text:span></text:p></draw:text-box><svg:title/><svg:desc/></draw:frame></text:span><text:span text:style-name="T735"><draw:frame draw:z-index="251638272" draw:id="id266" draw:style-name="a268" draw:name="Shape307" text:anchor-type="paragraph" svg:x="2.25556in" svg:y="3.35417in" svg:width="0.38472in" svg:height="0.18472in" style:rel-width="scale" style:rel-height="scale"><draw:text-box><text:p text:style-name="P736"><text:span text:style-name="T737">0,00€</text:span></text:p></draw:text-box><svg:title/><svg:desc/></draw:frame></text:span><text:span text:style-name="T738"><draw:frame draw:z-index="251633152" draw:id="id267" draw:style-name="a269" draw:name="Shape306" text:anchor-type="paragraph" svg:x="1.19375in" svg:y="3.35417in" svg:width="0.32639in" svg:height="0.18472in" style:rel-width="scale" style:rel-height="scale"><draw:text-box><text:p text:style-name="P739"><text:span text:style-name="T740">Total</text:span></text:p></draw:text-box><svg:title/><svg:desc/></draw:frame></text:span><draw:custom-shape svg:x="0.79097in" svg:y="3.32222in" svg:width="1.14514in" svg:height="0.34028in" draw:z-index="251869696" draw:id="id268" draw:style-name="a270" draw:name="Shape30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41"><draw:connector draw:type="line" svg:x1="5.61111in" svg:y1="3.32222in" svg:x2="5.61181in" svg:y2="3.66389in" draw:z-index="251727360" draw:id="id269" draw:style-name="a271" draw:name="Shape304" text:anchor-type="paragraph"><svg:title/><svg:desc/></draw:connector></text:span><text:span text:style-name="T742"><draw:connector draw:type="line" svg:x1="4.33125in" svg:y1="3.32222in" svg:x2="4.33194in" svg:y2="3.66389in" draw:z-index="251708928" draw:id="id270" draw:style-name="a272" draw:name="Shape303" text:anchor-type="paragraph"><svg:title/><svg:desc/></draw:connector></text:span><text:span text:style-name="T743"><draw:connector draw:type="line" svg:x1="2.95347in" svg:y1="3.32222in" svg:x2="2.95417in" svg:y2="3.66389in" draw:z-index="251687424" draw:id="id271" draw:style-name="a273" draw:name="Shape302" text:anchor-type="paragraph"><svg:title/><svg:desc/></draw:connector></text:span><text:span text:style-name="T744"><draw:frame draw:z-index="251831808" draw:id="id272" draw:style-name="a274" draw:name="Shape340" text:anchor-type="paragraph" svg:x="0.7875in" svg:y="9.32361in" svg:width="6.68958in" svg:height="0.18472in" style:rel-width="scale" style:rel-height="scale"><draw:text-box><text:p text:style-name="P745"><text:span text:style-name="T746">como la Ordenanza General de Subvenciones de esta Corporación y en virtud del R.D. Legislativo<text:s/></text:span></text:p></draw:text-box><svg:title/><svg:desc/></draw:frame></text:span><text:span text:style-name="T747"><draw:connector draw:type="line" svg:x1="0.48819in" svg:y1="11.33194in" svg:x2="7.68264in" svg:y2="11.33264in" draw:z-index="251471360" draw:id="id273" draw:style-name="a275" draw:name="Shape352" text:anchor-type="paragraph"><svg:title/><svg:desc/></draw:connector></text:span><text:span text:style-name="T748"><draw:frame draw:z-index="251477504" draw:id="id274" draw:style-name="a276" draw:name="Shape351" text:anchor-type="paragraph" svg:x="1.45347in" svg:y="11.22431in" svg:width="2.71319in" svg:height="0.13472in" style:rel-width="scale" style:rel-height="scale"><draw:text-box><text:p text:style-name="P749"><text:span text:style-name="T750">https://sedeelectronica.cabildodelapalma.es/validacion/</text:span></text:p></draw:text-box><svg:title/><svg:desc/></draw:frame></text:span><text:span text:style-name="T751"><draw:frame draw:z-index="251449856" draw:id="id275" draw:style-name="a277" draw:name="Shape350" text:anchor-type="paragraph" svg:x="1.45347in" svg:y="11.09653in" svg:width="2.96042in" svg:height="0.13472in" style:rel-width="scale" style:rel-height="scale"><draw:text-box><text:p text:style-name="P752"><text:span text:style-name="T753">Código de verificación electrónica: 15247053320363460407</text:span></text:p></draw:text-box><svg:title/><svg:desc/></draw:frame></text:span><text:span text:style-name="T754"><draw:frame draw:z-index="251440640" draw:id="id276" draw:style-name="a278" draw:name="Shape349" text:anchor-type="paragraph" svg:x="1.45347in" svg:y="10.96875in" svg:width="4.97708in" svg:height="0.13472in" style:rel-width="scale" style:rel-height="scale"><draw:text-box><text:p text:style-name="P755"><text:span text:style-name="T756">Cabildo Insular de La Palma. El registro realizado está amparado en el Artículo 16 de la Ley 39/2015.</text:span></text:p></draw:text-box><svg:title/><svg:desc/></draw:frame></text:span><text:span text:style-name="T757"><draw:connector draw:type="line" svg:x1="7.67847in" svg:y1="10.94583in" svg:x2="7.67917in" svg:y2="11.32986in" draw:z-index="251464192" draw:id="id277" draw:style-name="a279" draw:name="Shape348" text:anchor-type="paragraph"><svg:title/><svg:desc/></draw:connector></text:span><text:span text:style-name="T758"><draw:connector draw:type="line" svg:x1="1.37847in" svg:y1="10.94583in" svg:x2="1.37917in" svg:y2="11.32986in" draw:z-index="251459072" draw:id="id278" draw:style-name="a280" draw:name="Shape347" text:anchor-type="paragraph"><svg:title/><svg:desc/></draw:connector></text:span><text:span text:style-name="T759"><draw:connector draw:type="line" svg:x1="0.49167in" svg:y1="10.94583in" svg:x2="0.49236in" svg:y2="11.32986in" draw:z-index="251451904" draw:id="id279" draw:style-name="a281" draw:name="Shape346" text:anchor-type="paragraph"><svg:title/><svg:desc/></draw:connector></text:span><text:span text:style-name="T760"><draw:connector draw:type="line" svg:x1="0.48819in" svg:y1="10.94236in" svg:x2="7.68264in" svg:y2="10.94306in" draw:z-index="251470336" draw:id="id280" draw:style-name="a282" draw:name="Shape345" text:anchor-type="paragraph"><svg:title/><svg:desc/></draw:connector></text:span><text:span text:style-name="T761"><draw:frame draw:z-index="251437568" draw:id="id281" draw:style-name="a283" draw:name="Shape344" text:anchor-type="paragraph" svg:x="6.57778in" svg:y="10.34167in" svg:width="0.94306in" svg:height="0.20278in" style:rel-width="scale" style:rel-height="scale"><draw:text-box><text:p text:style-name="P762"><text:span text:style-name="T763">Página<text:s/></text:span><text:span text:style-name="T764">4</text:span><text:span text:style-name="T765"><text:s/>de<text:s/></text:span><text:span text:style-name="T766">5</text:span><text:span text:style-name="T767"><text:s/></text:span></text:p></draw:text-box><svg:title/><svg:desc/></draw:frame></text:span><text:span text:style-name="T768"><draw:frame draw:z-index="251834880" draw:id="id282" draw:style-name="a284" draw:name="Shape343" text:anchor-type="paragraph" svg:x="0.7875in" svg:y="9.85069in" svg:width="2.88819in" svg:height="0.18472in" style:rel-width="scale" style:rel-height="scale"><draw:text-box><text:p text:style-name="P769"><text:span text:style-name="T770">vigente<text:s/></text:span><text:span text:style-name="T771">Presupuesto de esta Corporación</text:span><text:span text:style-name="T772">.<text:s/></text:span></text:p></draw:text-box><svg:title/><svg:desc/></draw:frame></text:span><text:span text:style-name="T773"><draw:frame draw:z-index="251833856" draw:id="id283" draw:style-name="a285" draw:name="Shape342" text:anchor-type="paragraph" svg:x="0.7875in" svg:y="9.675in" svg:width="6.29722in" svg:height="0.18472in" style:rel-width="scale" style:rel-height="scale"><draw:text-box><text:p text:style-name="P774"><text:span text:style-name="T775">Haciendas Locales, en consonancia con lo recogido en las bases 20 y 27.1 de Ejecución del<text:s/></text:span></text:p></draw:text-box><svg:title/><svg:desc/></draw:frame></text:span><text:span text:style-name="T776"><draw:frame draw:z-index="251832832" draw:id="id284" draw:style-name="a286" draw:name="Shape341" text:anchor-type="paragraph" svg:x="0.7875in" svg:y="9.49931in" svg:width="6.33889in" svg:height="0.18472in" style:rel-width="scale" style:rel-height="scale"><draw:text-box><text:p text:style-name="P777"><text:span text:style-name="T778">2/2004, de 5 de marzo por el que se aprueba el Texto Refundido de la Ley Reguladora de las<text:s/></text:span></text:p></draw:text-box><svg:title/><svg:desc/></draw:frame></text:span><text:span text:style-name="T779"><draw:connector draw:type="line" svg:x1="1.94028in" svg:y1="3.32222in" svg:x2="1.94097in" svg:y2="3.66389in" draw:z-index="251668992" draw:id="id285" draw:style-name="a287" draw:name="Shape301" text:anchor-type="paragraph"><svg:title/><svg:desc/></draw:connector></text:span><text:span text:style-name="T780"><draw:frame draw:z-index="251830784" draw:id="id286" draw:style-name="a288" draw:name="Shape339" text:anchor-type="paragraph" svg:x="0.7875in" svg:y="9.14792in" svg:width="6.57639in" svg:height="0.18472in" style:rel-width="scale" style:rel-height="scale"><draw:text-box><text:p text:style-name="P781"><text:span text:style-name="T782">Real Decreto 887/2006, de 21<text:s/></text:span><text:span text:style-name="T783">de julio, por el que se aprueba el Reglamento de la citada Ley, así<text:s/></text:span></text:p></draw:text-box><svg:title/><svg:desc/></draw:frame></text:span><text:span text:style-name="T784"><draw:frame draw:z-index="251829760" draw:id="id287" draw:style-name="a289" draw:name="Shape338" text:anchor-type="paragraph" svg:x="1.27917in" svg:y="8.97222in" svg:width="6.19792in" svg:height="0.18472in" style:rel-width="scale" style:rel-height="scale"><draw:text-box><text:p text:style-name="P785"><text:span text:style-name="T786">Segundo</text:span><text:span text:style-name="T787">. El art. 34.4 de la Ley 38/2003 de 17 de noviembre, General de Subvenciones, el<text:s/></text:span></text:p></draw:text-box><svg:title/><svg:desc/></draw:frame></text:span><text:span text:style-name="T788"><draw:frame draw:z-index="251828736" draw:id="id288" draw:style-name="a290" draw:name="Shape337" text:anchor-type="paragraph" svg:x="0.7875in" svg:y="8.79653in" svg:width="0.69444in" svg:height="0.18472in" style:rel-width="scale" style:rel-height="scale"><draw:text-box><text:p text:style-name="P789"><text:span text:style-name="T790">Canarias.<text:s/></text:span></text:p></draw:text-box><svg:title/><svg:desc/></draw:frame></text:span><text:span text:style-name="T791"><draw:frame draw:z-index="251827712" draw:id="id289" draw:style-name="a291" draw:name="Shape336" text:anchor-type="paragraph" svg:x="0.7875in" svg:y="8.62083in" svg:width="6.30694in" svg:height="0.18472in" style:rel-width="scale" style:rel-height="scale"><draw:text-box><text:p text:style-name="P792"><text:span text:style-name="T793">desarrollo de la Ley 13/2007, de 17 de mayo, de Ordenación del Transporte por Carretera de<text:s/></text:span></text:p></draw:text-box><svg:title/><svg:desc/></draw:frame></text:span><text:span text:style-name="T794"><draw:frame draw:z-index="251826688" draw:id="id290" draw:style-name="a292" draw:name="Shape335" text:anchor-type="paragraph" svg:x="0.7875in" svg:y="8.44514in" svg:width="6.66597in" svg:height="0.18472in" style:rel-width="scale" style:rel-height="scale"><draw:text-box><text:p text:style-name="P795"><text:span text:style-name="T796">Canarias, así como el Decreto 72/20212, de 2 de agosto, por el que se aprueba el Reglamento de<text:s/></text:span></text:p></draw:text-box><svg:title/><svg:desc/></draw:frame></text:span><text:span text:style-name="T797"><draw:frame draw:z-index="251825664" draw:id="id291" draw:style-name="a293" draw:name="Shape334" text:anchor-type="paragraph" svg:x="1.27917in" svg:y="8.26944in" svg:width="6.05556in" svg:height="0.18472in" style:rel-width="scale" style:rel-height="scale"><draw:text-box><text:p text:style-name="P798"><text:span text:style-name="T799">Primero.</text:span><text:span text:style-name="T800"><text:s/>La Ley 13/2007, de 17 de mayo de Ordenación del Trans</text:span><text:span text:style-name="T801">porte por Carretera de<text:s/></text:span></text:p></draw:text-box><svg:title/><svg:desc/></draw:frame></text:span><text:span text:style-name="T802"><draw:frame draw:z-index="251824640" draw:id="id292" draw:style-name="a294" draw:name="Shape333" text:anchor-type="paragraph" svg:x="3.53958in" svg:y="7.91806in" svg:width="1.18056in" svg:height="0.18472in" style:rel-width="scale" style:rel-height="scale"><draw:text-box><text:p text:style-name="P803"><text:span text:style-name="T804">FUNDAMENTOS</text:span></text:p></draw:text-box><svg:title/><svg:desc/></draw:frame></text:span><text:span text:style-name="T805"><draw:frame draw:z-index="251822592" draw:id="id293" draw:style-name="a295" draw:name="Shape332" text:anchor-type="paragraph" svg:x="0.7875in" svg:y="7.56667in" svg:width="4.27083in" svg:height="0.18472in" style:rel-width="scale" style:rel-height="scale"><draw:text-box><text:p text:style-name="P806"><text:span text:style-name="T807">cual se incluye la actuación recogida en la presente resolución.</text:span></text:p></draw:text-box><svg:title/><svg:desc/></draw:frame></text:span><text:span text:style-name="T808"><draw:frame draw:z-index="251820544" draw:id="id294" draw:style-name="a296" draw:name="Shape331" text:anchor-type="paragraph" svg:x="0.7875in" svg:y="7.39167in" svg:width="6.46806in" svg:height="0.18472in" style:rel-width="scale" style:rel-height="scale"><draw:text-box><text:p text:style-name="P809"><text:span text:style-name="T810">Energía, figura la Línea 1 “Subvención bonos transporte de viajeros por carretera”, dentro de la<text:s/></text:span></text:p></draw:text-box><svg:title/><svg:desc/></draw:frame></text:span><text:span text:style-name="T811"><draw:frame draw:z-index="251818496" draw:id="id295" draw:style-name="a297" draw:name="Shape330" text:anchor-type="paragraph" svg:x="0.7875in" svg:y="7.21597in" svg:width="6.67639in" svg:height="0.18472in" style:rel-width="scale" style:rel-height="scale"><draw:text-box><text:p text:style-name="P812"><text:span text:style-name="T813">febrero de 2023, dentro del Área de Hacienda, Recursos Humanos, Aguas, Transporte, Industria y<text:s/></text:span></text:p></draw:text-box><svg:title/><svg:desc/></draw:frame></text:span><text:span text:style-name="T814"><draw:frame draw:z-index="251816448" draw:id="id296" draw:style-name="a298" draw:name="Shape329" text:anchor-type="paragraph" svg:x="0.7875in" svg:y="7.03958in" svg:width="6.45625in" svg:height="0.18472in" style:rel-width="scale" style:rel-height="scale"><draw:text-box><text:p text:style-name="P815"><text:span text:style-name="T816">mediante acuerdo del Consejo de Gobierno Insular, en sesión ordinaria, celebrada el día 10 de<text:s/></text:span></text:p></draw:text-box><svg:title/><svg:desc/></draw:frame></text:span><text:span text:style-name="T817"><draw:frame draw:z-index="251813376" draw:id="id297" draw:style-name="a299" draw:name="Shape328" text:anchor-type="paragraph" svg:x="1.27917in" svg:y="6.86389in" svg:width="5.93681in" svg:height="0.18472in" style:rel-width="scale" style:rel-height="scale"><draw:text-box><text:p text:style-name="P818"><text:span text:style-name="T819">Duodécimo.-</text:span><text:span text:style-name="T820"><text:s/>En el Plan Estratégico de Subvenciones aprobado para el ejercicio 2023,<text:s/></text:span></text:p></draw:text-box><svg:title/><svg:desc/></draw:frame></text:span><text:span text:style-name="T821"><draw:frame draw:z-index="251524608" draw:id="id298" draw:style-name="a300" draw:name="Shape262" text:anchor-type="paragraph" svg:x="4.63542in" svg:y="1.16111in" svg:width="0.71458in" svg:height="0.18472in" style:rel-width="scale" style:rel-height="scale"><draw:text-box><text:p text:style-name="P822"><text:span text:style-name="T823">colectivos<text:s/></text:span></text:p></draw:text-box><svg:title/><svg:desc/></draw:frame></text:span><text:span text:style-name="T824"><draw:frame draw:z-index="251560448" draw:id="id299" draw:style-name="a301" draw:name="Shape274" text:anchor-type="paragraph" svg:x="5.99861in" svg:y="1.70417in" svg:width="0.325in" svg:height="0.18472in" style:rel-width="scale" style:rel-height="scale"><draw:text-box><text:p text:style-name="P825"><text:span text:style-name="T826">(3%)</text:span></text:p></draw:text-box><svg:title/><svg:desc/></draw:frame></text:span><draw:custom-shape svg:x="5.61458in" svg:y="0.92778in" svg:width="1.09097in" svg:height="1.08542in" draw:z-index="251870720" draw:id="id300" draw:style-name="a302" draw:name="Shape27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27"><draw:frame draw:z-index="251538944" draw:id="id301" draw:style-name="a303" draw:name="Shape272" text:anchor-type="paragraph" svg:x="4.57153in" svg:y="1.70417in" svg:width="0.80069in" svg:height="0.18472in" style:rel-width="scale" style:rel-height="scale"><draw:text-box><text:p text:style-name="P828"><text:span text:style-name="T829">Igic incluido</text:span></text:p></draw:text-box><svg:title/><svg:desc/></draw:frame></text:span><draw:custom-shape svg:x="4.33472in" svg:y="0.92778in" svg:width="1.27222in" svg:height="1.08542in" draw:z-index="251871744" draw:id="id302" draw:style-name="a304" draw:name="Shape27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30"><draw:frame draw:z-index="251515392" draw:id="id303" draw:style-name="a305" draw:name="Shape270" text:anchor-type="paragraph" svg:x="3.15764in" svg:y="1.43333in" svg:width="0.97083in" svg:height="0.18472in" style:rel-width="scale" style:rel-height="scale"><draw:text-box><text:p text:style-name="P831"><text:span text:style-name="T832">cancelaciones</text:span></text:p></draw:text-box><svg:title/><svg:desc/></draw:frame></text:span><text:span text:style-name="T833"><draw:frame draw:z-index="251505152" draw:id="id304" draw:style-name="a306" draw:name="Shape269" text:anchor-type="paragraph" svg:x="2.14931in" svg:y="1.43333in" svg:width="0.59375in" svg:height="0.18472in" style:rel-width="scale" style:rel-height="scale"><draw:text-box><text:p text:style-name="P834"><text:span text:style-name="T835">recargas</text:span></text:p></draw:text-box><svg:title/><svg:desc/></draw:frame></text:span><text:span text:style-name="T836"><draw:frame draw:z-index="251552256" draw:id="id305" draw:style-name="a307" draw:name="Shape268" text:anchor-type="paragraph" svg:x="5.88403in" svg:y="1.36319in" svg:width="0.55417in" svg:height="0.18472in" style:rel-width="scale" style:rel-height="scale"><draw:text-box><text:p text:style-name="P837"><text:span text:style-name="T838">sin IGIC</text:span></text:p></draw:text-box><svg:title/><svg:desc/></draw:frame></text:span><text:span text:style-name="T839"><draw:frame draw:z-index="251532800" draw:id="id306" draw:style-name="a308" draw:name="Shape267" text:anchor-type="paragraph" svg:x="4.41875in" svg:y="1.36319in" svg:width="1.10139in" svg:height="0.18472in" style:rel-width="scale" style:rel-height="scale"><draw:text-box><text:p text:style-name="P840"><text:span text:style-name="T841">subvencionados</text:span></text:p></draw:text-box><svg:title/><svg:desc/></draw:frame></text:span><text:span text:style-name="T842"><draw:frame draw:z-index="251509248" draw:id="id307" draw:style-name="a309" draw:name="Shape266" text:anchor-type="paragraph" svg:x="3.46389in" svg:y="1.23125in" svg:width="0.39236in" svg:height="0.18472in" style:rel-width="scale" style:rel-height="scale"><draw:text-box><text:p text:style-name="P843"><text:span text:style-name="T844">Valor<text:s/></text:span></text:p></draw:text-box><svg:title/><svg:desc/></draw:frame></text:span><draw:custom-shape svg:x="2.95694in" svg:y="0.92778in" svg:width="1.37014in" svg:height="1.08542in" draw:z-index="251872768" draw:id="id308" draw:style-name="a310" draw:name="Shape2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45"><draw:frame draw:z-index="251497984" draw:id="id309" draw:style-name="a311" draw:name="Shape264" text:anchor-type="paragraph" svg:x="2.1875in" svg:y="1.23125in" svg:width="0.56458in" svg:height="0.18472in" style:rel-width="scale" style:rel-height="scale"><draw:text-box><text:p text:style-name="P846"><text:span text:style-name="T847">Importe<text:s/></text:span></text:p></draw:text-box><svg:title/><svg:desc/></draw:frame></text:span><text:span text:style-name="T848"><draw:frame draw:z-index="251548160" draw:id="id310" draw:style-name="a312" draw:name="Shape263" text:anchor-type="paragraph" svg:x="5.77361in" svg:y="1.16111in" svg:width="0.8125in" svg:height="0.18472in" style:rel-width="scale" style:rel-height="scale"><draw:text-box><text:p text:style-name="P849"><text:span text:style-name="T850">subvención<text:s/></text:span></text:p></draw:text-box><svg:title/><svg:desc/></draw:frame></text:span><text:span text:style-name="T851"><draw:connector draw:type="line" svg:x1="0.79097in" svg:y1="2.01667in" svg:x2="6.70694in" svg:y2="2.01736in" draw:z-index="251740672" draw:id="id311" draw:style-name="a313" draw:name="Shape275" text:anchor-type="paragraph"><svg:title/><svg:desc/></draw:connector></text:span><text:span text:style-name="T852"><draw:frame draw:z-index="251543040" draw:id="id312" draw:style-name="a314" draw:name="Shape261" text:anchor-type="paragraph" svg:x="5.90139in" svg:y="0.95972in" svg:width="0.56458in" svg:height="0.18472in" style:rel-width="scale" style:rel-height="scale"><draw:text-box><text:p text:style-name="P853"><text:span text:style-name="T854">Importe<text:s/></text:span></text:p></draw:text-box><svg:title/><svg:desc/></draw:frame></text:span><text:span text:style-name="T855"><draw:frame draw:z-index="251520512" draw:id="id313" draw:style-name="a315" draw:name="Shape260" text:anchor-type="paragraph" svg:x="4.7125in" svg:y="0.95972in" svg:width="0.56458in" svg:height="0.18472in" style:rel-width="scale" style:rel-height="scale"><draw:text-box><text:p text:style-name="P856"><text:span text:style-name="T857">Importe<text:s/></text:span></text:p></draw:text-box><svg:title/><svg:desc/></draw:frame></text:span><text:span text:style-name="T858"><draw:connector draw:type="line" svg:x1="6.70972in" svg:y1="0.92778in" svg:x2="6.71042in" svg:y2="3.66389in" draw:z-index="251732480" draw:id="id314" draw:style-name="a316" draw:name="Shape259" text:anchor-type="paragraph"><svg:title/><svg:desc/></draw:connector></text:span><text:span text:style-name="T859"><draw:connector draw:type="line" svg:x1="5.61111in" svg:y1="0.92778in" svg:x2="5.61181in" svg:y2="2.01389in" draw:z-index="251715072" draw:id="id315" draw:style-name="a317" draw:name="Shape258" text:anchor-type="paragraph"><svg:title/><svg:desc/></draw:connector></text:span><text:span text:style-name="T860"><draw:connector draw:type="line" svg:x1="4.33125in" svg:y1="0.92778in" svg:x2="4.33194in" svg:y2="2.01389in" draw:z-index="251696640" draw:id="id316" draw:style-name="a318" draw:name="Shape257" text:anchor-type="paragraph"><svg:title/><svg:desc/></draw:connector></text:span><text:span text:style-name="T861"><draw:connector draw:type="line" svg:x1="2.95347in" svg:y1="0.92778in" svg:x2="2.95417in" svg:y2="2.01389in" draw:z-index="251676160" draw:id="id317" draw:style-name="a319" draw:name="Shape256" text:anchor-type="paragraph"><svg:title/><svg:desc/></draw:connector></text:span><draw:custom-shape svg:x="1.94375in" svg:y="0.92778in" svg:width="1.00556in" svg:height="1.08542in" draw:z-index="251873792" draw:id="id318" draw:style-name="a320" draw:name="Shape25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62"><draw:connector draw:type="line" svg:x1="1.94028in" svg:y1="0.92778in" svg:x2="1.94097in" svg:y2="2.01389in" draw:z-index="251654656" draw:id="id319" draw:style-name="a321" draw:name="Shape254" text:anchor-type="paragraph"><svg:title/><svg:desc/></draw:connector></text:span><text:span text:style-name="T863"><draw:connector draw:type="line" svg:x1="0.7875in" svg:y1="0.92778in" svg:x2="0.78819in" svg:y2="3.66389in" draw:z-index="251653632" draw:id="id320" draw:style-name="a322" draw:name="Shape253" text:anchor-type="paragraph"><svg:title/><svg:desc/></draw:connector></text:span><text:span text:style-name="T864"><draw:connector draw:type="line" svg:x1="0.78403in" svg:y1="0.92431in" svg:x2="6.71389in" svg:y2="0.925in" draw:z-index="251737600" draw:id="id321" draw:style-name="a323" draw:name="Shape252" text:anchor-type="paragraph"><svg:title/><svg:desc/></draw:connector></text:span><text:span text:style-name="T865"><draw:frame draw:z-index="251491840" draw:id="id322" draw:style-name="a324" draw:name="Shape251" text:anchor-type="paragraph" svg:x="0.7875in" svg:y="0.60139in" svg:width="2.94444in" svg:height="0.18472in" style:rel-width="scale" style:rel-height="scale"><draw:text-box><text:p text:style-name="P866"><text:span text:style-name="T867">especial damnificados Volcán de La Palma.</text:span></text:p></draw:text-box><svg:title/><svg:desc/></draw:frame></text:span><text:span text:style-name="T868"><draw:frame draw:z-index="251481600" draw:id="id323" draw:style-name="a325" draw:name="Shape250" text:anchor-type="paragraph" svg:x="1.27917in" svg:y="0.42569in" svg:width="5.95556in" svg:height="0.18472in" style:rel-width="scale" style:rel-height="scale"><draw:text-box><text:p text:style-name="P869"><text:span text:style-name="T870">Señalar que desde el pasado 18 de abril ya no se encuentra en funcionamiento el bono<text:s/></text:span></text:p></draw:text-box><svg:title/><svg:desc/></draw:frame></text:span><text:span text:style-name="T871"><draw:connector draw:type="line" svg:x1="0.79097in" svg:y1="2.76875in" svg:x2="6.70694in" svg:y2="2.76944in" draw:z-index="251743744" draw:id="id324" draw:style-name="a326" draw:name="Shape288" text:anchor-type="paragraph"><svg:title/><svg:desc/></draw:connector></text:span><text:span text:style-name="T872"><draw:connector draw:type="line" svg:x1="0.79097in" svg:y1="3.31875in" svg:x2="6.70694in" svg:y2="3.31944in" draw:z-index="251747840" draw:id="id325" draw:style-name="a327" draw:name="Shape300" text:anchor-type="paragraph"><svg:title/><svg:desc/></draw:connector></text:span><text:span text:style-name="T873"><draw:frame draw:z-index="251605504" draw:id="id326" draw:style-name="a328" draw:name="Shape299" text:anchor-type="paragraph" svg:x="1.01111in" svg:y="3.00625in" svg:width="0.70347in" svg:height="0.18472in" style:rel-width="scale" style:rel-height="scale"><draw:text-box><text:p text:style-name="P874"><text:span text:style-name="T875">estudiante</text:span></text:p></draw:text-box><svg:title/><svg:desc/></draw:frame></text:span><text:span text:style-name="T876"><draw:frame draw:z-index="251629056" draw:id="id327" draw:style-name="a329" draw:name="Shape298" text:anchor-type="paragraph" svg:x="5.82014in" svg:y="2.90486in" svg:width="0.68194in" svg:height="0.18472in" style:rel-width="scale" style:rel-height="scale"><draw:text-box><text:p text:style-name="P877"><text:span text:style-name="T878">6.205,15€</text:span></text:p></draw:text-box><svg:title/><svg:desc/></draw:frame></text:span><text:span text:style-name="T879"><draw:frame draw:z-index="251618816" draw:id="id328" draw:style-name="a330" draw:name="Shape297" text:anchor-type="paragraph" svg:x="4.63125in" svg:y="2.90486in" svg:width="0.68194in" svg:height="0.18472in" style:rel-width="scale" style:rel-height="scale"><draw:text-box><text:p text:style-name="P880"><text:span text:style-name="T881">6.391,30€</text:span></text:p></draw:text-box><svg:title/><svg:desc/></draw:frame></text:span><text:span text:style-name="T882"><draw:frame draw:z-index="251616768" draw:id="id329" draw:style-name="a331" draw:name="Shape296" text:anchor-type="paragraph" svg:x="3.30208in" svg:y="2.90486in" svg:width="0.68194in" svg:height="0.18472in" style:rel-width="scale" style:rel-height="scale"><draw:text-box><text:p text:style-name="P883"><text:span text:style-name="T884">6.391,30€</text:span></text:p></draw:text-box><svg:title/><svg:desc/></draw:frame></text:span><text:span text:style-name="T885"><draw:frame draw:z-index="251611648" draw:id="id330" draw:style-name="a332" draw:name="Shape295" text:anchor-type="paragraph" svg:x="2.29792in" svg:y="2.90486in" svg:width="0.29931in" svg:height="0.18472in" style:rel-width="scale" style:rel-height="scale"><draw:text-box><text:p text:style-name="P886"><text:span text:style-name="T887">0,00</text:span></text:p></draw:text-box><svg:title/><svg:desc/></draw:frame></text:span><text:span text:style-name="T888"><draw:frame draw:z-index="251601408" draw:id="id331" draw:style-name="a333" draw:name="Shape294" text:anchor-type="paragraph" svg:x="1.18542in" svg:y="2.80417in" svg:width="0.40139in" svg:height="0.18472in" style:rel-width="scale" style:rel-height="scale"><draw:text-box><text:p text:style-name="P889"><text:span text:style-name="T890">Bono<text:s/></text:span></text:p></draw:text-box><svg:title/><svg:desc/></draw:frame></text:span><draw:custom-shape svg:x="0.79097in" svg:y="2.77222in" svg:width="1.14514in" svg:height="0.54306in" draw:z-index="251874816" draw:id="id332" draw:style-name="a334" draw:name="Shape29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91"><draw:connector draw:type="line" svg:x1="5.61111in" svg:y1="2.77222in" svg:x2="5.61181in" svg:y2="3.31597in" draw:z-index="251725312" draw:id="id333" draw:style-name="a335" draw:name="Shape292" text:anchor-type="paragraph"><svg:title/><svg:desc/></draw:connector></text:span><text:span text:style-name="T892"><draw:connector draw:type="line" svg:x1="4.33125in" svg:y1="2.77222in" svg:x2="4.33194in" svg:y2="3.31597in" draw:z-index="251706880" draw:id="id334" draw:style-name="a336" draw:name="Shape291" text:anchor-type="paragraph"><svg:title/><svg:desc/></draw:connector></text:span><text:span text:style-name="T893"><draw:connector draw:type="line" svg:x1="2.95347in" svg:y1="2.77222in" svg:x2="2.95417in" svg:y2="3.31597in" draw:z-index="251684352" draw:id="id335" draw:style-name="a337" draw:name="Shape290" text:anchor-type="paragraph"><svg:title/><svg:desc/></draw:connector></text:span><text:span text:style-name="T894"><draw:connector draw:type="line" svg:x1="1.94028in" svg:y1="2.77222in" svg:x2="1.94097in" svg:y2="3.31597in" draw:z-index="251663872" draw:id="id336" draw:style-name="a338" draw:name="Shape289" text:anchor-type="paragraph"><svg:title/><svg:desc/></draw:connector></text:span><draw:custom-shape svg:x="0in" svg:y="0in" svg:width="8.33264in" svg:height="6.25in" draw:z-index="251875840" draw:id="id337" draw:style-name="a339" draw:name="Shape24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95"><draw:frame draw:z-index="251573760" draw:id="id338" draw:style-name="a340" draw:name="Shape287" text:anchor-type="paragraph" svg:x="1.09583in" svg:y="2.45625in" svg:width="0.53472in" svg:height="0.18472in" style:rel-width="scale" style:rel-height="scale"><draw:text-box><text:p text:style-name="P896"><text:span text:style-name="T897">Canario</text:span></text:p></draw:text-box><svg:title/><svg:desc/></draw:frame></text:span><text:span text:style-name="T898"><draw:frame draw:z-index="251597312" draw:id="id339" draw:style-name="a341" draw:name="Shape286" text:anchor-type="paragraph" svg:x="5.73542in" svg:y="2.25417in" svg:width="0.85139in" svg:height="0.18472in" style:rel-width="scale" style:rel-height="scale"><draw:text-box><text:p text:style-name="P899"><text:span text:style-name="T900">367.586,02€</text:span></text:p></draw:text-box><svg:title/><svg:desc/></draw:frame></text:span><text:span text:style-name="T901"><draw:frame draw:z-index="251591168" draw:id="id340" draw:style-name="a342" draw:name="Shape285" text:anchor-type="paragraph" svg:x="4.54583in" svg:y="2.25417in" svg:width="0.85139in" svg:height="0.18472in" style:rel-width="scale" style:rel-height="scale"><draw:text-box><text:p text:style-name="P902"><text:span text:style-name="T903">378.613,60€</text:span></text:p></draw:text-box><svg:title/><svg:desc/></draw:frame></text:span><text:span text:style-name="T904"><draw:frame draw:z-index="251586048" draw:id="id341" draw:style-name="a343" draw:name="Shape284" text:anchor-type="paragraph" svg:x="3.21736in" svg:y="2.25417in" svg:width="0.85139in" svg:height="0.18472in" style:rel-width="scale" style:rel-height="scale"><draw:text-box><text:p text:style-name="P905"><text:span text:style-name="T906">378.613,60€</text:span></text:p></draw:text-box><svg:title/><svg:desc/></draw:frame></text:span><text:span text:style-name="T907"><draw:frame draw:z-index="251577856" draw:id="id342" draw:style-name="a344" draw:name="Shape283" text:anchor-type="paragraph" svg:x="2.25556in" svg:y="2.25417in" svg:width="0.38472in" svg:height="0.18472in" style:rel-width="scale" style:rel-height="scale"><draw:text-box><text:p text:style-name="P908"><text:span text:style-name="T909">0,00€</text:span></text:p></draw:text-box><svg:title/><svg:desc/></draw:frame></text:span><text:span text:style-name="T910"><draw:frame draw:z-index="251567616" draw:id="id343" draw:style-name="a345" draw:name="Shape282" text:anchor-type="paragraph" svg:x="1.01944in" svg:y="2.25417in" svg:width="0.72847in" svg:height="0.18472in" style:rel-width="scale" style:rel-height="scale"><draw:text-box><text:p text:style-name="P911"><text:span text:style-name="T912">Residente<text:s/></text:span></text:p></draw:text-box><svg:title/><svg:desc/></draw:frame></text:span><text:span text:style-name="T913"><draw:frame draw:z-index="251566592" draw:id="id344" draw:style-name="a346" draw:name="Shape281" text:anchor-type="paragraph" svg:x="1.18542in" svg:y="2.05208in" svg:width="0.40139in" svg:height="0.18472in" style:rel-width="scale" style:rel-height="scale"><draw:text-box><text:p text:style-name="P914"><text:span text:style-name="T915">Bono<text:s/></text:span></text:p></draw:text-box><svg:title/><svg:desc/></draw:frame></text:span><draw:custom-shape svg:x="0.79097in" svg:y="2.02014in" svg:width="1.14514in" svg:height="0.74514in" draw:z-index="251876864" draw:id="id345" draw:style-name="a347" draw:name="Shape28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16"><draw:connector draw:type="line" svg:x1="5.61111in" svg:y1="2.02014in" svg:x2="5.61181in" svg:y2="2.76597in" draw:z-index="251722240" draw:id="id346" draw:style-name="a348" draw:name="Shape279" text:anchor-type="paragraph"><svg:title/><svg:desc/></draw:connector></text:span><text:span text:style-name="T917"><draw:connector draw:type="line" svg:x1="4.33125in" svg:y1="2.02014in" svg:x2="4.33194in" svg:y2="2.76597in" draw:z-index="251701760" draw:id="id347" draw:style-name="a349" draw:name="Shape278" text:anchor-type="paragraph"><svg:title/><svg:desc/></draw:connector></text:span><text:span text:style-name="T918"><draw:connector draw:type="line" svg:x1="2.95347in" svg:y1="2.02014in" svg:x2="2.95417in" svg:y2="2.76597in" draw:z-index="251678208" draw:id="id348" draw:style-name="a350" draw:name="Shape277" text:anchor-type="paragraph"><svg:title/><svg:desc/></draw:connector></text:span><text:span text:style-name="T919"><draw:connector draw:type="line" svg:x1="1.94028in" svg:y1="2.02014in" svg:x2="1.94097in" svg:y2="2.76597in" draw:z-index="251659776" draw:id="id349" draw:style-name="a351" draw:name="Shape276" text:anchor-type="paragraph"><svg:title/><svg:desc/></draw:connector></text:span></text:p>
      <text:soft-page-break/>
      <text:p text:style-name="P920"><text:span text:style-name="T921"><draw:frame draw:z-index="251712000" draw:id="id350" draw:style-name="a352" draw:name="Shape404" text:anchor-type="paragraph" svg:x="3.35694in" svg:y="6.22292in" svg:width="0.81806in" svg:height="0.18472in" style:rel-width="scale" style:rel-height="scale"><draw:text-box><text:p text:style-name="P922"><text:span text:style-name="T923">bonificadas<text:s/></text:span></text:p></draw:text-box><svg:title/><svg:desc/></draw:frame></text:span><text:span text:style-name="T924"><draw:frame draw:z-index="251746816" draw:id="id351" draw:style-name="a353" draw:name="Shape414" text:anchor-type="paragraph" svg:x="0.7875in" svg:y="6.75in" svg:width="6.62361in" svg:height="0.18472in" style:rel-width="scale" style:rel-height="scale"><draw:text-box><text:p text:style-name="P925"><text:span text:style-name="T926">operación 12024000001629”, en la aplicación presupuestaria 441/47200 del vigente Presupuesto<text:s/></text:span></text:p></draw:text-box><svg:title/><svg:desc/></draw:frame></text:span><text:span text:style-name="T927"><draw:frame draw:z-index="251741696" draw:id="id352" draw:style-name="a354" draw:name="Shape413" text:anchor-type="paragraph" svg:x="0.7875in" svg:y="6.57431in" svg:width="6.28056in" svg:height="0.18472in" style:rel-width="scale" style:rel-height="scale"><draw:text-box><text:p text:style-name="P928"><text:span text:style-name="T929">conforme a lo mencionado en la parte expositiva de esta Resolución y con cargo a la “RC nº<text:s/></text:span></text:p></draw:text-box><svg:title/><svg:desc/></draw:frame></text:span><text:span text:style-name="T930"><draw:frame draw:z-index="251738624" draw:id="id353" draw:style-name="a355" draw:name="Shape412" text:anchor-type="paragraph" svg:x="0.7875in" svg:y="6.39861in" svg:width="6.18958in" svg:height="0.18472in" style:rel-width="scale" style:rel-height="scale"><draw:text-box><text:p text:style-name="P931"><text:span text:style-name="T932">modalidades y bono estudiante ) que se han realizado en el<text:s/></text:span><text:span text:style-name="T933">mes de DICIEMBRE de 2023</text:span><text:span text:style-name="T934">,<text:s/></text:span></text:p></draw:text-box><svg:title/><svg:desc/></draw:frame></text:span><draw:custom-shape svg:x="0in" svg:y="6.25in" svg:width="8.33264in" svg:height="6.25in" draw:z-index="251877888" draw:id="id354" draw:style-name="a356" draw:name="Shape41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35"><draw:frame draw:z-index="251735552" draw:id="id355" draw:style-name="a357" draw:name="Shape410" text:anchor-type="paragraph" svg:x="6.91944in" svg:y="6.22292in" svg:width="0.60347in" svg:height="0.18472in" style:rel-width="scale" style:rel-height="scale"><draw:text-box><text:p text:style-name="P936"><text:span text:style-name="T937">distintas<text:s/></text:span></text:p></draw:text-box><svg:title/><svg:desc/></draw:frame></text:span><text:span text:style-name="T938"><draw:frame draw:z-index="251731456" draw:id="id356" draw:style-name="a358" draw:name="Shape409" text:anchor-type="paragraph" svg:x="6.56389in" svg:y="6.22292in" svg:width="0.28264in" svg:height="0.18472in" style:rel-width="scale" style:rel-height="scale"><draw:text-box><text:p text:style-name="P939"><text:span text:style-name="T940">sus<text:s/></text:span></text:p></draw:text-box><svg:title/><svg:desc/></draw:frame></text:span><text:span text:style-name="T941"><draw:frame draw:z-index="251729408" draw:id="id357" draw:style-name="a359" draw:name="Shape408" text:anchor-type="paragraph" svg:x="6.27569in" svg:y="6.22292in" svg:width="0.21458in" svg:height="0.18472in" style:rel-width="scale" style:rel-height="scale"><draw:text-box><text:p text:style-name="P942"><text:span text:style-name="T943">en<text:s/></text:span></text:p></draw:text-box><svg:title/><svg:desc/></draw:frame></text:span><text:span text:style-name="T944"><draw:frame draw:z-index="251724288" draw:id="id358" draw:style-name="a360" draw:name="Shape407" text:anchor-type="paragraph" svg:x="5.57986in" svg:y="6.22292in" svg:width="0.61597in" svg:height="0.18472in" style:rel-width="scale" style:rel-height="scale"><draw:text-box><text:p text:style-name="P945"><text:span text:style-name="T946">Canario,<text:s/></text:span></text:p></draw:text-box><svg:title/><svg:desc/></draw:frame></text:span><text:span text:style-name="T947"><draw:frame draw:z-index="251718144" draw:id="id359" draw:style-name="a361" draw:name="Shape406" text:anchor-type="paragraph" svg:x="4.77431in" svg:y="6.22292in" svg:width="0.72847in" svg:height="0.18472in" style:rel-width="scale" style:rel-height="scale"><draw:text-box><text:p text:style-name="P948"><text:span text:style-name="T949">Residente<text:s/></text:span></text:p></draw:text-box><svg:title/><svg:desc/></draw:frame></text:span><text:span text:style-name="T950"><draw:frame draw:z-index="251716096" draw:id="id360" draw:style-name="a362" draw:name="Shape405" text:anchor-type="paragraph" svg:x="4.24792in" svg:y="6.22292in" svg:width="0.45208in" svg:height="0.18472in" style:rel-width="scale" style:rel-height="scale"><draw:text-box><text:p text:style-name="P951"><text:span text:style-name="T952">(Bono<text:s/></text:span></text:p></draw:text-box><svg:title/><svg:desc/></draw:frame></text:span><text:span text:style-name="T953"><draw:frame draw:z-index="251749888" draw:id="id361" draw:style-name="a363" draw:name="Shape415" text:anchor-type="paragraph" svg:x="0.7875in" svg:y="6.92569in" svg:width="1.83611in" svg:height="0.18472in" style:rel-width="scale" style:rel-height="scale"><draw:text-box><text:p text:style-name="P954"><text:span text:style-name="T955">General de la Corporación.</text:span></text:p></draw:text-box><svg:title/><svg:desc/></draw:frame></text:span><text:span text:style-name="T956"><draw:frame draw:z-index="251705856" draw:id="id362" draw:style-name="a364" draw:name="Shape403" text:anchor-type="paragraph" svg:x="2.7375in" svg:y="6.22292in" svg:width="0.54375in" svg:height="0.18472in" style:rel-width="scale" style:rel-height="scale"><draw:text-box><text:p text:style-name="P957"><text:span text:style-name="T958">tarjetas<text:s/></text:span></text:p></draw:text-box><svg:title/><svg:desc/></draw:frame></text:span><text:span text:style-name="T959"><draw:frame draw:z-index="251698688" draw:id="id363" draw:style-name="a365" draw:name="Shape402" text:anchor-type="paragraph" svg:x="2.44931in" svg:y="6.22292in" svg:width="0.21458in" svg:height="0.18472in" style:rel-width="scale" style:rel-height="scale"><draw:text-box><text:p text:style-name="P960"><text:span text:style-name="T961">de<text:s/></text:span></text:p></draw:text-box><svg:title/><svg:desc/></draw:frame></text:span><text:span text:style-name="T962"><draw:frame draw:z-index="251693568" draw:id="id364" draw:style-name="a366" draw:name="Shape401" text:anchor-type="paragraph" svg:x="1.79653in" svg:y="6.22292in" svg:width="0.57569in" svg:height="0.18472in" style:rel-width="scale" style:rel-height="scale"><draw:text-box><text:p text:style-name="P963"><text:span text:style-name="T964">titulares<text:s/></text:span></text:p></draw:text-box><svg:title/><svg:desc/></draw:frame></text:span><text:span text:style-name="T965"><draw:frame draw:z-index="251690496" draw:id="id365" draw:style-name="a367" draw:name="Shape400" text:anchor-type="paragraph" svg:x="1.10069in" svg:y="6.22292in" svg:width="0.62222in" svg:height="0.18472in" style:rel-width="scale" style:rel-height="scale"><draw:text-box><text:p text:style-name="P966"><text:span text:style-name="T967">usuarios<text:s/></text:span></text:p></draw:text-box><svg:title/><svg:desc/></draw:frame></text:span><text:span text:style-name="T968"><draw:frame draw:z-index="251685376" draw:id="id366" draw:style-name="a368" draw:name="Shape399" text:anchor-type="paragraph" svg:x="0.7875in" svg:y="6.22292in" svg:width="0.23958in" svg:height="0.18472in" style:rel-width="scale" style:rel-height="scale"><draw:text-box><text:p text:style-name="P969"><text:span text:style-name="T970">los<text:s/></text:span></text:p></draw:text-box><svg:title/><svg:desc/></draw:frame></text:span><text:span text:style-name="T971"><draw:frame draw:z-index="251681280" draw:id="id367" draw:style-name="a369" draw:name="Shape398" text:anchor-type="paragraph" svg:x="0.7875in" svg:y="6.04722in" svg:width="6.59306in" svg:height="0.18472in" style:rel-width="scale" style:rel-height="scale"><draw:text-box><text:p text:style-name="P972"><text:span text:style-name="T973">correspondientes al pago de las compensaciones por el uso del transporte regular de viajeros de<text:s/></text:span></text:p></draw:text-box><svg:title/><svg:desc/></draw:frame></text:span><text:span text:style-name="T974"><draw:frame draw:z-index="251674112" draw:id="id368" draw:style-name="a370" draw:name="Shape397" text:anchor-type="paragraph" svg:x="0.7875in" svg:y="5.87153in" svg:width="6.52083in" svg:height="0.18472in" style:rel-width="scale" style:rel-height="scale"><draw:text-box><text:p text:style-name="P975"><text:span text:style-name="T976">CIENTO QUINCE MIL QUINIENTOS SIETE EUROS CON QUINCE CENTIMOS (115.507,1</text:span><text:span text:style-name="T977">5€),<text:s/></text:span></text:p></draw:text-box><svg:title/><svg:desc/></draw:frame></text:span><text:span text:style-name="T978"><draw:frame draw:z-index="251673088" draw:id="id369" draw:style-name="a371" draw:name="Shape396" text:anchor-type="paragraph" svg:x="0.7875in" svg:y="5.69583in" svg:width="6.12014in" svg:height="0.18472in" style:rel-width="scale" style:rel-height="scale"><draw:text-box><text:p text:style-name="P979"><text:span text:style-name="T980">TRANSPORTES INSULAR LA PALMA, S. COOP. NIF nº F-38016671,<text:s/></text:span><text:span text:style-name="T981">por un importe de<text:s/></text:span></text:p></draw:text-box><svg:title/><svg:desc/></draw:frame></text:span><text:span text:style-name="T982"><draw:frame draw:z-index="251667968" draw:id="id370" draw:style-name="a372" draw:name="Shape395" text:anchor-type="paragraph" svg:x="1.27917in" svg:y="5.52014in" svg:width="5.59375in" svg:height="0.18472in" style:rel-width="scale" style:rel-height="scale"><draw:text-box><text:p text:style-name="P983"><text:span text:style-name="T984">Autorizar y disponer, reconocer y liquidar la obligación,<text:s/></text:span><text:span text:style-name="T985">a favor de la empresa<text:s/></text:span></text:p></draw:text-box><svg:title/><svg:desc/></draw:frame></text:span><text:span text:style-name="T986"><draw:frame draw:z-index="251790848" draw:id="id371" draw:style-name="a373" draw:name="Shape425" text:anchor-type="paragraph" svg:x="3.06944in" svg:y="9.12222in" svg:width="2.28125in" svg:height="0.18333in" style:rel-width="scale" style:rel-height="scale"><draw:text-box><text:p text:style-name="P987"><text:span text:style-name="T988">22/01/2024 a las 8:34:47 por ANA</text:span></text:p></draw:text-box><svg:title/><svg:desc/></draw:frame></text:span><text:span text:style-name="T989"><draw:connector draw:type="line" svg:x1="0.48819in" svg:y1="11.33194in" svg:x2="7.68264in" svg:y2="11.33264in" draw:z-index="251473408" draw:id="id372" draw:style-name="a374" draw:name="Shape435" text:anchor-type="paragraph"><svg:title/><svg:desc/></draw:connector></text:span><text:span text:style-name="T990"><draw:frame draw:z-index="251480576" draw:id="id373" draw:style-name="a375" draw:name="Shape434" text:anchor-type="paragraph" svg:x="1.45347in" svg:y="11.22431in" svg:width="2.71319in" svg:height="0.13472in" style:rel-width="scale" style:rel-height="scale"><draw:text-box><text:p text:style-name="P991"><text:span text:style-name="T992">https://sedeelectronica.cabildodelapalma.es/validacion/</text:span></text:p></draw:text-box><svg:title/><svg:desc/></draw:frame></text:span><text:span text:style-name="T993"><draw:frame draw:z-index="251447808" draw:id="id374" draw:style-name="a376" draw:name="Shape433" text:anchor-type="paragraph" svg:x="1.45347in" svg:y="11.09653in" svg:width="2.96042in" svg:height="0.13472in" style:rel-width="scale" style:rel-height="scale"><draw:text-box><text:p text:style-name="P994"><text:span text:style-name="T995">Código de verificación electrónica: 15247053320363460407</text:span></text:p></draw:text-box><svg:title/><svg:desc/></draw:frame></text:span><text:span text:style-name="T996"><draw:frame draw:z-index="251441664" draw:id="id375" draw:style-name="a377" draw:name="Shape432" text:anchor-type="paragraph" svg:x="1.45347in" svg:y="10.96875in" svg:width="4.97708in" svg:height="0.13472in" style:rel-width="scale" style:rel-height="scale"><draw:text-box><text:p text:style-name="P997"><text:span text:style-name="T998">Cabildo Insular de La Palma. El registro realizado está amparado en el Artículo 16 de la Ley 39/2015.</text:span></text:p></draw:text-box><svg:title/><svg:desc/></draw:frame></text:span><text:span text:style-name="T999"><draw:connector draw:type="line" svg:x1="7.67847in" svg:y1="10.94583in" svg:x2="7.67917in" svg:y2="11.32986in" draw:z-index="251462144" draw:id="id376" draw:style-name="a378" draw:name="Shape431" text:anchor-type="paragraph"><svg:title/><svg:desc/></draw:connector></text:span><text:span text:style-name="T1000"><draw:connector draw:type="line" svg:x1="1.37847in" svg:y1="10.94583in" svg:x2="1.37917in" svg:y2="11.32986in" draw:z-index="251456000" draw:id="id377" draw:style-name="a379" draw:name="Shape430" text:anchor-type="paragraph"><svg:title/><svg:desc/></draw:connector></text:span><text:span text:style-name="T1001"><draw:connector draw:type="line" svg:x1="0.49167in" svg:y1="10.94583in" svg:x2="0.49236in" svg:y2="11.32986in" draw:z-index="251453952" draw:id="id378" draw:style-name="a380" draw:name="Shape429" text:anchor-type="paragraph"><svg:title/><svg:desc/></draw:connector></text:span><text:span text:style-name="T1002"><draw:connector draw:type="line" svg:x1="0.48819in" svg:y1="10.94236in" svg:x2="7.68264in" svg:y2="10.94306in" draw:z-index="251468288" draw:id="id379" draw:style-name="a381" draw:name="Shape428" text:anchor-type="paragraph"><svg:title/><svg:desc/></draw:connector></text:span><text:span text:style-name="T1003"><draw:frame draw:z-index="251439616" draw:id="id380" draw:style-name="a382" draw:name="Shape427" text:anchor-type="paragraph" svg:x="6.57778in" svg:y="10.34167in" svg:width="0.94306in" svg:height="0.20278in" style:rel-width="scale" style:rel-height="scale"><draw:text-box><text:p text:style-name="P1004"><text:span text:style-name="T1005">Página<text:s/></text:span><text:span text:style-name="T1006">5</text:span><text:span text:style-name="T1007"><text:s/>de<text:s/></text:span><text:span text:style-name="T1008">5</text:span><text:span text:style-name="T1009"><text:s/></text:span></text:p></draw:text-box><svg:title/><svg:desc/></draw:frame></text:span><text:span text:style-name="T1010"><draw:frame draw:z-index="251794944" draw:id="id381" draw:style-name="a383" draw:name="Shape426" text:anchor-type="paragraph" svg:x="3.06944in" svg:y="9.27292in" svg:width="1.86875in" svg:height="0.18333in" style:rel-width="scale" style:rel-height="scale"><draw:text-box><text:p text:style-name="P1011"><text:span text:style-name="T1012">ISABEL ALV</text:span><text:span text:style-name="T1013">AREZ ACOSTA</text:span></text:p></draw:text-box><svg:title/><svg:desc/></draw:frame></text:span><text:span text:style-name="T1014"><draw:frame draw:z-index="251662848" draw:id="id382" draw:style-name="a384" draw:name="Shape394" text:anchor-type="paragraph" svg:x="0.7875in" svg:y="5.16875in" svg:width="0.8625in" svg:height="0.18472in" style:rel-width="scale" style:rel-height="scale"><draw:text-box><text:p text:style-name="P1015"><text:span text:style-name="T1016">RESUELVO</text:span><text:span text:style-name="T1017">:</text:span></text:p></draw:text-box><svg:title/><svg:desc/></draw:frame></text:span><text:span text:style-name="T1018"><draw:frame draw:z-index="251786752" draw:id="id383" draw:style-name="a385" draw:name="Shape424" text:anchor-type="paragraph" svg:x="3.06944in" svg:y="8.97153in" svg:width="2.15972in" svg:height="0.18333in" style:rel-width="scale" style:rel-height="scale"><draw:text-box><text:p text:style-name="P1019"><text:span text:style-name="T1020">Firmado electronicamente el día</text:span></text:p></draw:text-box><svg:title/><svg:desc/></draw:frame></text:span><draw:custom-shape svg:x="3.04514in" svg:y="8.66111in" svg:width="2.40694in" svg:height="0.79306in" draw:z-index="251878912" draw:id="id384" draw:style-name="a386" draw:name="Shape42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21"><draw:frame draw:z-index="251780608" draw:id="id385" draw:style-name="a387" draw:name="Shape422" text:anchor-type="paragraph" svg:x="0.7875in" svg:y="8.15556in" svg:width="4.86181in" svg:height="0.18472in" style:rel-width="scale" style:rel-height="scale"><draw:text-box><text:p text:style-name="P1022"><text:span text:style-name="T1023">Procedimiento Administrativo Común de las Administraciones Publicas.<text:s/></text:span></text:p></draw:text-box><svg:title/><svg:desc/></draw:frame></text:span><text:span text:style-name="T1024"><draw:frame draw:z-index="251772416" draw:id="id386" draw:style-name="a388" draw:name="Shape421" text:anchor-type="paragraph" svg:x="0.7875in" svg:y="7.97986in" svg:width="6.54236in" svg:height="0.18472in" style:rel-width="scale" style:rel-height="scale"><draw:text-box><text:p text:style-name="P1025"><text:span text:style-name="T1026">conformidad con lo dispuesto en los artículos 123 y 30.3 de la Ley 39/2015, de 1 de octubre, del<text:s/></text:span></text:p></draw:text-box><svg:title/><svg:desc/></draw:frame></text:span><text:span text:style-name="T1027"><draw:frame draw:z-index="251769344" draw:id="id387" draw:style-name="a389" draw:name="Shape420" text:anchor-type="paragraph" svg:x="0.7875in" svg:y="7.80417in" svg:width="6.26736in" svg:height="0.18472in" style:rel-width="scale" style:rel-height="scale"><draw:text-box><text:p text:style-name="P1028"><text:span text:style-name="T1029">Insulares, en el plazo de UN MES, contado a partir del día siguiente al de su notificación, de<text:s/></text:span></text:p></draw:text-box><svg:title/><svg:desc/></draw:frame></text:span><text:span text:style-name="T1030"><draw:frame draw:z-index="251765248" draw:id="id388" draw:style-name="a390" draw:name="Shape419" text:anchor-type="paragraph" svg:x="0.7875in" svg:y="7.62847in" svg:width="6.49444in" svg:height="0.18472in" style:rel-width="scale" style:rel-height="scale"><draw:text-box><text:p text:style-name="P1031"><text:span text:style-name="T1032">Insular y, en concordancia con los artículos 83 y 84 de la Ley 8/2015, de 1 de abril, de Cabildos<text:s/></text:span></text:p></draw:text-box><svg:title/><svg:desc/></draw:frame></text:span><text:span text:style-name="T1033"><draw:frame draw:z-index="251762176" draw:id="id389" draw:style-name="a391" draw:name="Shape418" text:anchor-type="paragraph" svg:x="0.7875in" svg:y="7.45278in" svg:width="6.37569in" svg:height="0.18472in" style:rel-width="scale" style:rel-height="scale"><draw:text-box><text:p text:style-name="P1034"><text:span text:style-name="T1035">Reglamento Orgánico de Gobierno, Administración y Funci</text:span><text:span text:style-name="T1036">onamiento de este Excmo. Cabildo<text:s/></text:span></text:p></draw:text-box><svg:title/><svg:desc/></draw:frame></text:span><text:span text:style-name="T1037"><draw:frame draw:z-index="251759104" draw:id="id390" draw:style-name="a392" draw:name="Shape417" text:anchor-type="paragraph" svg:x="0.7875in" svg:y="7.27708in" svg:width="6.10417in" svg:height="0.18472in" style:rel-width="scale" style:rel-height="scale"><draw:text-box><text:p text:style-name="P1038"><text:span text:style-name="T1039">de reposición ante el Consejo de Gobierno Insular, de conformidad con el artículo 100 del<text:s/></text:span></text:p></draw:text-box><svg:title/><svg:desc/></draw:frame></text:span><text:span text:style-name="T1040"><draw:frame draw:z-index="251756032" draw:id="id391" draw:style-name="a393" draw:name="Shape416" text:anchor-type="paragraph" svg:x="0.7875in" svg:y="7.10139in" svg:width="6.05208in" svg:height="0.18472in" style:rel-width="scale" style:rel-height="scale"><draw:text-box><text:p text:style-name="P1041"><text:span text:style-name="T1042">Contra la presente Resolución, que agota la vía administrativa, podrá interponer Recurso<text:s/></text:span></text:p></draw:text-box><svg:title/><svg:desc/></draw:frame></text:span><text:span text:style-name="T1043"><draw:frame draw:z-index="251521536" draw:id="id392" draw:style-name="a394" draw:name="Shape363" text:anchor-type="paragraph" svg:x="2.90972in" svg:y="1.12847in" svg:width="0.21458in" svg:height="0.18472in" style:rel-width="scale" style:rel-height="scale"><draw:text-box><text:p text:style-name="P1044"><text:span text:style-name="T1045">de<text:s/></text:span></text:p></draw:text-box><svg:title/><svg:desc/></draw:frame></text:span><text:span text:style-name="T1046"><draw:frame draw:z-index="251565568" draw:id="id393" draw:style-name="a395" draw:name="Shape373" text:anchor-type="paragraph" svg:x="0.7875in" svg:y="1.30417in" svg:width="6.45278in" svg:height="0.18472in" style:rel-width="scale" style:rel-height="scale"><draw:text-box><text:p text:style-name="P1047"><text:span text:style-name="T1048">concesional y tarifario de la concesión del servicio público de transporte regular interurbano de<text:s/></text:span></text:p></draw:text-box><svg:title/><svg:desc/></draw:frame></text:span><text:span text:style-name="T1049"><draw:frame draw:z-index="251559424" draw:id="id394" draw:style-name="a396" draw:name="Shape372" text:anchor-type="paragraph" svg:x="6.92847in" svg:y="1.12847in" svg:width="0.59514in" svg:height="0.18472in" style:rel-width="scale" style:rel-height="scale"><draw:text-box><text:p text:style-name="P1050"><text:span text:style-name="T1051">régimen<text:s/></text:span></text:p></draw:text-box><svg:title/><svg:desc/></draw:frame></text:span><text:span text:style-name="T1052"><draw:frame draw:z-index="251556352" draw:id="id395" draw:style-name="a397" draw:name="Shape371" text:anchor-type="paragraph" svg:x="6.62569in" svg:y="1.12847in" svg:width="0.24792in" svg:height="0.18472in" style:rel-width="scale" style:rel-height="scale"><draw:text-box><text:p text:style-name="P1053"><text:span text:style-name="T1054">del<text:s/></text:span></text:p></draw:text-box><svg:title/><svg:desc/></draw:frame></text:span><text:span text:style-name="T1055"><draw:frame draw:z-index="251554304" draw:id="id396" draw:style-name="a398" draw:name="Shape370" text:anchor-type="paragraph" svg:x="5.67847in" svg:y="1.12847in" svg:width="0.89444in" svg:height="0.18472in" style:rel-width="scale" style:rel-height="scale"><draw:text-box><text:p text:style-name="P1056"><text:span text:style-name="T1057">modificación<text:s/></text:span></text:p></draw:text-box><svg:title/><svg:desc/></draw:frame></text:span><text:span text:style-name="T1058"><draw:frame draw:z-index="251551232" draw:id="id397" draw:style-name="a399" draw:name="Shape369" text:anchor-type="paragraph" svg:x="5.46111in" svg:y="1.12847in" svg:width="0.16319in" svg:height="0.18472in" style:rel-width="scale" style:rel-height="scale"><draw:text-box><text:p text:style-name="P1059"><text:span text:style-name="T1060">la<text:s/></text:span></text:p></draw:text-box><svg:title/><svg:desc/></draw:frame></text:span><text:span text:style-name="T1061"><draw:frame draw:z-index="251546112" draw:id="id398" draw:style-name="a400" draw:name="Shape368" text:anchor-type="paragraph" svg:x="5.27847in" svg:y="1.12847in" svg:width="0.12986in" svg:height="0.18472in" style:rel-width="scale" style:rel-height="scale"><draw:text-box><text:p text:style-name="P1062"><text:span text:style-name="T1063">a<text:s/></text:span></text:p></draw:text-box><svg:title/><svg:desc/></draw:frame></text:span><text:span text:style-name="T1064"><draw:frame draw:z-index="251537920" draw:id="id399" draw:style-name="a401" draw:name="Shape367" text:anchor-type="paragraph" svg:x="4.6875in" svg:y="1.12847in" svg:width="0.52986in" svg:height="0.18472in" style:rel-width="scale" style:rel-height="scale"><draw:text-box><text:p text:style-name="P1065"><text:span text:style-name="T1066">relativo<text:s/></text:span></text:p></draw:text-box><svg:title/><svg:desc/></draw:frame></text:span><text:span text:style-name="T1067"><draw:frame draw:z-index="251535872" draw:id="id400" draw:style-name="a402" draw:name="Shape366" text:anchor-type="paragraph" svg:x="4.20694in" svg:y="1.12847in" svg:width="0.42708in" svg:height="0.18472in" style:rel-width="scale" style:rel-height="scale"><draw:text-box><text:p text:style-name="P1068"><text:span text:style-name="T1069">2018,<text:s/></text:span></text:p></draw:text-box><svg:title/><svg:desc/></draw:frame></text:span><text:span text:style-name="T1070"><draw:frame draw:z-index="251530752" draw:id="id401" draw:style-name="a403" draw:name="Shape365" text:anchor-type="paragraph" svg:x="3.93889in" svg:y="1.12847in" svg:width="0.21458in" svg:height="0.18472in" style:rel-width="scale" style:rel-height="scale"><draw:text-box><text:p text:style-name="P1071"><text:span text:style-name="T1072">de<text:s/></text:span></text:p></draw:text-box><svg:title/><svg:desc/></draw:frame></text:span><text:span text:style-name="T1073"><draw:frame draw:z-index="251526656" draw:id="id402" draw:style-name="a404" draw:name="Shape364" text:anchor-type="paragraph" svg:x="3.17778in" svg:y="1.12847in" svg:width="0.70556in" svg:height="0.18472in" style:rel-width="scale" style:rel-height="scale"><draw:text-box><text:p text:style-name="P1074"><text:span text:style-name="T1075">diciembre<text:s/></text:span></text:p></draw:text-box><svg:title/><svg:desc/></draw:frame></text:span><text:span text:style-name="T1076"><draw:frame draw:z-index="251569664" draw:id="id403" draw:style-name="a405" draw:name="Shape374" text:anchor-type="paragraph" svg:x="0.7875in" svg:y="1.47986in" svg:width="0.56806in" svg:height="0.18472in" style:rel-width="scale" style:rel-height="scale"><draw:text-box><text:p text:style-name="P1077"><text:span text:style-name="T1078">viajeros.</text:span></text:p></draw:text-box><svg:title/><svg:desc/></draw:frame></text:span><text:span text:style-name="T1079"><draw:frame draw:z-index="251518464" draw:id="id404" draw:style-name="a406" draw:name="Shape362" text:anchor-type="paragraph" svg:x="2.72639in" svg:y="1.12847in" svg:width="0.12986in" svg:height="0.18472in" style:rel-width="scale" style:rel-height="scale"><draw:text-box><text:p text:style-name="P1080"><text:span text:style-name="T1081">5<text:s/></text:span></text:p></draw:text-box><svg:title/><svg:desc/></draw:frame></text:span><text:span text:style-name="T1082"><draw:frame draw:z-index="251513344" draw:id="id405" draw:style-name="a407" draw:name="Shape361" text:anchor-type="paragraph" svg:x="2.41597in" svg:y="1.12847in" svg:width="0.25694in" svg:height="0.18472in" style:rel-width="scale" style:rel-height="scale"><draw:text-box><text:p text:style-name="P1083"><text:span text:style-name="T1084">día<text:s/></text:span></text:p></draw:text-box><svg:title/><svg:desc/></draw:frame></text:span><text:span text:style-name="T1085"><draw:frame draw:z-index="251510272" draw:id="id406" draw:style-name="a408" draw:name="Shape360" text:anchor-type="paragraph" svg:x="2.19861in" svg:y="1.12847in" svg:width="0.16319in" svg:height="0.18472in" style:rel-width="scale" style:rel-height="scale"><draw:text-box><text:p text:style-name="P1086"><text:span text:style-name="T1087">el<text:s/></text:span></text:p></draw:text-box><svg:title/><svg:desc/></draw:frame></text:span><text:span text:style-name="T1088"><draw:frame draw:z-index="251506176" draw:id="id407" draw:style-name="a409" draw:name="Shape359" text:anchor-type="paragraph" svg:x="1.42917in" svg:y="1.12847in" svg:width="0.71528in" svg:height="0.18472in" style:rel-width="scale" style:rel-height="scale"><draw:text-box><text:p text:style-name="P1089"><text:span text:style-name="T1090">celebrada<text:s/></text:span></text:p></draw:text-box><svg:title/><svg:desc/></draw:frame></text:span><text:span text:style-name="T1091"><draw:frame draw:z-index="251500032" draw:id="id408" draw:style-name="a410" draw:name="Shape358" text:anchor-type="paragraph" svg:x="0.7875in" svg:y="1.12847in" svg:width="0.58403in" svg:height="0.18472in" style:rel-width="scale" style:rel-height="scale"><draw:text-box><text:p text:style-name="P1092"><text:span text:style-name="T1093">Urgente<text:s/></text:span></text:p></draw:text-box><svg:title/><svg:desc/></draw:frame></text:span><text:span text:style-name="T1094"><draw:frame draw:z-index="251494912" draw:id="id409" draw:style-name="a411" draw:name="Shape357" text:anchor-type="paragraph" svg:x="1.27917in" svg:y="0.95208in" svg:width="6.09097in" svg:height="0.18472in" style:rel-width="scale" style:rel-height="scale"><draw:text-box><text:p text:style-name="P1095"><text:span text:style-name="T1096">Cuarto.</text:span><text:span text:style-name="T1097"><text:s/>El acuerdo del Consejo de Gobierno Insular adoptado en Sesión Extraordinaria y<text:s/></text:span></text:p></draw:text-box><svg:title/><svg:desc/></draw:frame></text:span><text:span text:style-name="T1098"><draw:frame draw:z-index="251489792" draw:id="id410" draw:style-name="a412" draw:name="Shape356" text:anchor-type="paragraph" svg:x="0.7875in" svg:y="0.77708in" svg:width="1.16042in" svg:height="0.18472in" style:rel-width="scale" style:rel-height="scale"><draw:text-box><text:p text:style-name="P1099"><text:span text:style-name="T1100">indirecto canario.</text:span></text:p></draw:text-box><svg:title/><svg:desc/></draw:frame></text:span><text:span text:style-name="T1101"><draw:frame draw:z-index="251488768" draw:id="id411" draw:style-name="a413" draw:name="Shape355" text:anchor-type="paragraph" svg:x="0.7875in" svg:y="0.60139in" svg:width="6.61111in" svg:height="0.18472in" style:rel-width="scale" style:rel-height="scale"><draw:text-box><text:p text:style-name="P1102"><text:span text:style-name="T1103">fiscales del Régimen Económico Fiscal de Canarias, respecto a la exención del impuesto general<text:s/></text:span></text:p></draw:text-box><svg:title/><svg:desc/></draw:frame></text:span><text:span text:style-name="T1104"><draw:frame draw:z-index="251483648" draw:id="id412" draw:style-name="a414" draw:name="Shape354" text:anchor-type="paragraph" svg:x="1.27917in" svg:y="0.42569in" svg:width="5.82639in" svg:height="0.18472in" style:rel-width="scale" style:rel-height="scale"><draw:text-box><text:p text:style-name="P1105"><text:span text:style-name="T1106">Tercero</text:span><text:span text:style-name="T1107">. El art. 22.2 de la ley 20/1991, de 7 de junio, de modificación de los aspectos<text:s/></text:span></text:p></draw:text-box><svg:title/><svg:desc/></draw:frame></text:span><text:span text:style-name="T1108"><draw:frame draw:z-index="251614720" draw:id="id413" draw:style-name="a415" draw:name="Shape384" text:anchor-type="paragraph" svg:x="0.7875in" svg:y="3.23611in" svg:width="6.67778in" svg:height="0.18472in" style:rel-width="scale" style:rel-height="scale"><draw:text-box><text:p text:style-name="P1109"><text:span text:style-name="T1110">Obras Públicas, Servicios y Transportes, de conformidad con el Acuerdo del Consejo de Gobierno<text:s/></text:span></text:p></draw:text-box><svg:title/><svg:desc/></draw:frame></text:span><text:span text:style-name="T1111"><draw:frame draw:z-index="251656704" draw:id="id414" draw:style-name="a416" draw:name="Shape393" text:anchor-type="paragraph" svg:x="1.27986in" svg:y="4.99306in" svg:width="5.61667in" svg:height="0.18472in" style:rel-width="scale" style:rel-height="scale"><draw:text-box><text:p text:style-name="P1112"><text:span text:style-name="T1113">Considerando la propuesta emitida por el Servicio de Transportes de este</text:span><text:span text:style-name="T1114"><text:s/>Cabildo,<text:s/></text:span></text:p></draw:text-box><svg:title/><svg:desc/></draw:frame></text:span><text:span text:style-name="T1115"><draw:frame draw:z-index="251650560" draw:id="id415" draw:style-name="a417" draw:name="Shape392" text:anchor-type="paragraph" svg:x="0.7875in" svg:y="4.64167in" svg:width="2.99375in" svg:height="0.18472in" style:rel-width="scale" style:rel-height="scale"><draw:text-box><text:p text:style-name="P1116"><text:span text:style-name="T1117">ejecución que rigen el vigente Presupuesto..</text:span></text:p></draw:text-box><svg:title/><svg:desc/></draw:frame></text:span><text:span text:style-name="T1118"><draw:frame draw:z-index="251647488" draw:id="id416" draw:style-name="a418" draw:name="Shape391" text:anchor-type="paragraph" svg:x="0.7875in" svg:y="4.46597in" svg:width="6.05486in" svg:height="0.18472in" style:rel-width="scale" style:rel-height="scale"><draw:text-box><text:p text:style-name="P1119"><text:span text:style-name="T1120">que se designa al mismo (BOP núm. 84, de 12 de julio de 2023) y la Base 20.8 de las de<text:s/></text:span></text:p></draw:text-box><svg:title/><svg:desc/></draw:frame></text:span><text:span text:style-name="T1121"><draw:frame draw:z-index="251641344" draw:id="id417" draw:style-name="a419" draw:name="Shape390" text:anchor-type="paragraph" svg:x="0.7875in" svg:y="4.29028in" svg:width="6.47778in" svg:height="0.18472in" style:rel-width="scale" style:rel-height="scale"><draw:text-box><text:p text:style-name="P1122"><text:span text:style-name="T1123">30 de enero de 2018, y el Decreto de la Presidencia nº 2023/6517, de 5 de julio de 2023, por el<text:s/></text:span></text:p></draw:text-box><svg:title/><svg:desc/></draw:frame></text:span><text:span text:style-name="T1124"><draw:frame draw:z-index="251636224" draw:id="id418" draw:style-name="a420" draw:name="Shape389" text:anchor-type="paragraph" svg:x="0.7875in" svg:y="4.11528in" svg:width="6.51181in" svg:height="0.18472in" style:rel-width="scale" style:rel-height="scale"><draw:text-box><text:p text:style-name="P1125"><text:span text:style-name="T1126">Administración y Funcionamiento de este Cabildo Insular, aprobado en sesión plenaria de fecha<text:s/></text:span></text:p></draw:text-box><svg:title/><svg:desc/></draw:frame></text:span><text:span text:style-name="T1127"><draw:frame draw:z-index="251634176" draw:id="id419" draw:style-name="a421" draw:name="Shape388" text:anchor-type="paragraph" svg:x="0.7875in" svg:y="3.93889in" svg:width="6.09028in" svg:height="0.18472in" style:rel-width="scale" style:rel-height="scale"><draw:text-box><text:p text:style-name="P1128"><text:span text:style-name="T1129">con las atribuciones que le confiere el artículo 21 del Reglamento Orgánico, de Gobierno,<text:s/></text:span></text:p></draw:text-box><svg:title/><svg:desc/></draw:frame></text:span><text:span text:style-name="T1130"><draw:frame draw:z-index="251627008" draw:id="id420" draw:style-name="a422" draw:name="Shape387" text:anchor-type="paragraph" svg:x="0.7875in" svg:y="3.76319in" svg:width="6.54375in" svg:height="0.18472in" style:rel-width="scale" style:rel-height="scale"><draw:text-box><text:p text:style-name="P1131"><text:span text:style-name="T1132">competencias y normas de actuación en materia de contratación ad</text:span><text:span text:style-name="T1133">ministrativa, en consonancia<text:s/></text:span></text:p></draw:text-box><svg:title/><svg:desc/></draw:frame></text:span><text:span text:style-name="T1134"><draw:frame draw:z-index="251622912" draw:id="id421" draw:style-name="a423" draw:name="Shape386" text:anchor-type="paragraph" svg:x="0.7875in" svg:y="3.5875in" svg:width="6.37708in" svg:height="0.18472in" style:rel-width="scale" style:rel-height="scale"><draw:text-box><text:p text:style-name="P1135"><text:span text:style-name="T1136">y modifica los acuerdos del mismo órgano de 24 de abril de 2020 y 22 de julio de 2022, sobre<text:s/></text:span></text:p></draw:text-box><svg:title/><svg:desc/></draw:frame></text:span><text:span text:style-name="T1137"><draw:frame draw:z-index="251619840" draw:id="id422" draw:style-name="a424" draw:name="Shape385" text:anchor-type="paragraph" svg:x="0.7875in" svg:y="3.4125in" svg:width="6.72778in" svg:height="0.18472in" style:rel-width="scale" style:rel-height="scale"><draw:text-box><text:p text:style-name="P1138"><text:span text:style-name="T1139">Insular adoptado en Sesión Extraordinaria y Urgente celebrada el 4 de julio de 2023, que mantiene<text:s/></text:span></text:p></draw:text-box><svg:title/><svg:desc/></draw:frame></text:span><draw:custom-shape svg:x="0in" svg:y="0in" svg:width="8.33264in" svg:height="6.25in" draw:z-index="251879936" draw:id="id423" draw:style-name="a425" draw:name="Shape35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40"><draw:frame draw:z-index="251609600" draw:id="id424" draw:style-name="a426" draw:name="Shape383" text:anchor-type="paragraph" svg:x="0.7875in" svg:y="3.06042in" svg:width="6.04931in" svg:height="0.18472in" style:rel-width="scale" style:rel-height="scale"><draw:text-box><text:p text:style-name="P1141"><text:span text:style-name="T1142">Sexto</text:span><text:span text:style-name="T1143">. La competencia o</text:span><text:span text:style-name="T1144">rgánica corresponde al Miembro Corporativo Titular del Área de<text:s/></text:span></text:p></draw:text-box><svg:title/><svg:desc/></draw:frame></text:span><text:span text:style-name="T1145"><draw:frame draw:z-index="251606528" draw:id="id425" draw:style-name="a427" draw:name="Shape382" text:anchor-type="paragraph" svg:x="0.7875in" svg:y="2.88472in" svg:width="3.09514in" svg:height="0.18472in" style:rel-width="scale" style:rel-height="scale"><draw:text-box><text:p text:style-name="P1146"><text:span text:style-name="T1147">Tenerife nº 34 de fecha 20 de marzo de 2023.</text:span></text:p></draw:text-box><svg:title/><svg:desc/></draw:frame></text:span><text:span text:style-name="T1148"><draw:frame draw:z-index="251599360" draw:id="id426" draw:style-name="a428" draw:name="Shape381" text:anchor-type="paragraph" svg:x="0.7875in" svg:y="2.70972in" svg:width="6.50486in" svg:height="0.18472in" style:rel-width="scale" style:rel-height="scale"><draw:text-box><text:p text:style-name="P1149"><text:span text:style-name="T1150">Energía el 9 de marzo de 2023, publicada en el Boletín Oficial de la Provincia de Santa Cruz de<text:s/></text:span></text:p></draw:text-box><svg:title/><svg:desc/></draw:frame></text:span><text:span text:style-name="T1151"><draw:frame draw:z-index="251596288" draw:id="id427" draw:style-name="a429" draw:name="Shape380" text:anchor-type="paragraph" svg:x="0.7875in" svg:y="2.53333in" svg:width="6.40347in" svg:height="0.18472in" style:rel-width="scale" style:rel-height="scale"><draw:text-box><text:p text:style-name="P1152"><text:span text:style-name="T1153">14 de agosto de 2020, modificada por la Comisión del Pleno de Aguas, Transporte, Industria y<text:s/></text:span></text:p></draw:text-box><svg:title/><svg:desc/></draw:frame></text:span><text:span text:style-name="T1154"><draw:frame draw:z-index="251593216" draw:id="id428" draw:style-name="a430" draw:name="Shape379" text:anchor-type="paragraph" svg:x="0.7875in" svg:y="2.35764in" svg:width="6.51111in" svg:height="0.18472in" style:rel-width="scale" style:rel-height="scale"><draw:text-box><text:p text:style-name="P1155"><text:span text:style-name="T1156">2020 y publicadas en el Boletín Oficial de la Provincia de Santa Cruz de Tenerife nº 98 de fecha<text:s/></text:span></text:p></draw:text-box><svg:title/><svg:desc/></draw:frame></text:span><text:span text:style-name="T1157"><draw:frame draw:z-index="251590144" draw:id="id429" draw:style-name="a431" draw:name="Shape378" text:anchor-type="paragraph" svg:x="0.7875in" svg:y="2.18194in" svg:width="6.61319in" svg:height="0.18472in" style:rel-width="scale" style:rel-height="scale"><draw:text-box><text:p text:style-name="P1158"><text:span text:style-name="T1159">aprobadas por la Comisión del Pleno de Aguas, Transporte,<text:s/></text:span><text:span text:style-name="T1160">Industria y Energía el 3 de agosto de<text:s/></text:span></text:p></draw:text-box><svg:title/><svg:desc/></draw:frame></text:span><text:span text:style-name="T1161"><draw:frame draw:z-index="251585024" draw:id="id430" draw:style-name="a432" draw:name="Shape377" text:anchor-type="paragraph" svg:x="0.7875in" svg:y="2.00694in" svg:width="6.48194in" svg:height="0.18472in" style:rel-width="scale" style:rel-height="scale"><draw:text-box><text:p text:style-name="P1162"><text:span text:style-name="T1163">carretera en la isla de La Palma y compensación al operador de las bonificaciones practicadas,<text:s/></text:span></text:p></draw:text-box><svg:title/><svg:desc/></draw:frame></text:span><text:span text:style-name="T1164"><draw:frame draw:z-index="251579904" draw:id="id431" draw:style-name="a433" draw:name="Shape376" text:anchor-type="paragraph" svg:x="0.7875in" svg:y="1.83125in" svg:width="6.14514in" svg:height="0.18472in" style:rel-width="scale" style:rel-height="scale"><draw:text-box><text:p text:style-name="P1165"><text:span text:style-name="T1166">movilidad, mediante la utilización del transporte público regular interurbano de viajeros por<text:s/></text:span></text:p></draw:text-box><svg:title/><svg:desc/></draw:frame></text:span><text:span text:style-name="T1167"><draw:frame draw:z-index="251574784" draw:id="id432" draw:style-name="a434" draw:name="Shape375" text:anchor-type="paragraph" svg:x="1.27917in" svg:y="1.65486in" svg:width="5.98403in" svg:height="0.18472in" style:rel-width="scale" style:rel-height="scale"><draw:text-box><text:p text:style-name="P1168"><text:span text:style-name="T1169">Quinto</text:span><text:span text:style-name="T1170">. Las bases reguladoras para la concesión de bonos destinados al fomento de la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42:00Z</meta:creation-date>
    <dc:date>2024-04-14T19:42:00Z</dc:date>
    <meta:template xlink:href="Normal.dotm" xlink:type="simple"/>
    <meta:editing-cycles>2</meta:editing-cycles>
    <meta:editing-duration>PT60S</meta:editing-duration>
    <meta:document-statistic meta:page-count="5" meta:paragraph-count="1" meta:word-count="67" meta:character-count="439" meta:row-count="3" meta:non-whitespace-character-count="373"/>
  </office:meta>
</office:document-meta>
</file>