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META-INF/manifes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6.png" manifest:media-type="image/png"/>
  <manifest:file-entry manifest:full-path="media/image5.jpeg" manifest:media-type="image/jpeg"/>
  <manifest:file-entry manifest:full-path="media/image3.jpeg" manifest:media-type="image/jpeg"/>
  <manifest:file-entry manifest:full-path="media/image2.png" manifest:media-type="image/png"/>
  <manifest:file-entry manifest:full-path="media/image4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DejaVu Serif" svg:font-family="DejaVu Serif" style:font-family-generic="roman" style:font-pitch="variable" svg:panose-1="2 6 6 3 5 6 5 2 2 4"/>
    <style:font-face style:name="SimSun" svg:font-family="SimSun" style:font-family-generic="system" style:font-pitch="variable" svg:panose-1="2 1 6 0 3 1 1 1 1 1"/>
    <style:font-face style:name="Noto Sans" svg:font-family="Noto Sans" style:font-family-generic="swiss" style:font-pitch="variable" svg:panose-1="2 11 5 2 4 5 4 2 2 4"/>
    <style:font-face style:name="Times New Roman" svg:font-family="Times New Roman" style:font-family-generic="roman" style:font-pitch="variable" svg:panose-1="2 2 6 3 5 4 5 2 3 4"/>
    <style:font-face style:name="DejaVu Sans" svg:font-family="DejaVu Sans" style:font-family-generic="swiss" style:font-pitch="variable" svg:panose-1="2 11 6 3 3 8 4 2 2 4"/>
    <style:font-face style:name="Arial" svg:font-family="Arial" style:font-family-generic="swiss" style:font-pitch="variable" svg:panose-1="2 11 6 4 2 2 2 2 2 4"/>
    <style:font-face style:name="Helvetica" svg:font-family="Helvetica" style:font-family-generic="swiss" style:font-pitch="variable" svg:panose-1="2 11 6 4 2 2 2 2 2 4"/>
    <style:font-face style:name="DejaVu Sans Condensed" svg:font-family="DejaVu Sans Condensed" style:font-family-generic="swiss" style:font-pitch="variable" svg:panose-1="2 11 6 6 3 8 4 2 2 4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T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" style:parent-style-name="Normal" style:family="paragraph">
      <style:paragraph-properties style:punctuation-wrap="simple"/>
    </style:style>
    <style:style style:name="T4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" style:parent-style-name="Normal" style:family="paragraph">
      <style:paragraph-properties style:punctuation-wrap="simple"/>
    </style:style>
    <style:style style:name="T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" style:parent-style-name="Normal" style:family="paragraph">
      <style:paragraph-properties style:punctuation-wrap="simple"/>
    </style:style>
    <style:style style:name="T10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" style:parent-style-name="Normal" style:family="paragraph">
      <style:paragraph-properties style:punctuation-wrap="simple"/>
    </style:style>
    <style:style style:name="T14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" style:parent-style-name="Normal" style:family="paragraph">
      <style:paragraph-properties style:punctuation-wrap="simple"/>
    </style:style>
    <style:style style:name="T17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" style:parent-style-name="Normal" style:family="paragraph">
      <style:paragraph-properties style:punctuation-wrap="simple"/>
    </style:style>
    <style:style style:name="T20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21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" style:parent-style-name="Normal" style:family="paragraph">
      <style:paragraph-properties style:punctuation-wrap="simple"/>
    </style:style>
    <style:style style:name="T24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" style:parent-style-name="Normal" style:family="paragraph">
      <style:paragraph-properties style:punctuation-wrap="simple"/>
    </style:style>
    <style:style style:name="T27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28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29" style:parent-style-name="Fuentedepárrafopredeter." style:family="text">
      <style:text-properties style:font-name="Arial" fo:color="#000000" fo:font-size="10pt" style:font-size-asian="10pt" style:font-size-complex="10pt"/>
    </style:style>
    <style:style style:name="T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" style:parent-style-name="Normal" style:family="paragraph">
      <style:paragraph-properties style:punctuation-wrap="simple"/>
    </style:style>
    <style:style style:name="T32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" style:parent-style-name="Normal" style:family="paragraph">
      <style:paragraph-properties style:punctuation-wrap="simple"/>
    </style:style>
    <style:style style:name="T35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" style:parent-style-name="Normal" style:family="paragraph">
      <style:paragraph-properties style:punctuation-wrap="simple"/>
    </style:style>
    <style:style style:name="T38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3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" style:parent-style-name="Normal" style:family="paragraph">
      <style:paragraph-properties style:punctuation-wrap="simple"/>
    </style:style>
    <style:style style:name="T42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" style:parent-style-name="Normal" style:family="paragraph">
      <style:paragraph-properties style:punctuation-wrap="simple"/>
    </style:style>
    <style:style style:name="T45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46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" style:parent-style-name="Normal" style:family="paragraph">
      <style:paragraph-properties style:punctuation-wrap="simple"/>
    </style:style>
    <style:style style:name="T49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" style:parent-style-name="Normal" style:family="paragraph">
      <style:paragraph-properties style:punctuation-wrap="simple"/>
    </style:style>
    <style:style style:name="T53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5" style:parent-style-name="Normal" style:family="paragraph">
      <style:paragraph-properties style:punctuation-wrap="simple"/>
    </style:style>
    <style:style style:name="T56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" style:parent-style-name="Normal" style:family="paragraph">
      <style:paragraph-properties style:punctuation-wrap="simple"/>
    </style:style>
    <style:style style:name="T59" style:parent-style-name="Fuentedepárrafopredeter." style:family="text">
      <style:text-properties style:font-name="Arial" fo:color="#000000" fo:font-size="10pt" style:font-size-asian="10pt" style:font-size-complex="10pt"/>
    </style:style>
    <style:style style:name="T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" style:parent-style-name="Normal" style:family="paragraph">
      <style:paragraph-properties style:punctuation-wrap="simple"/>
    </style:style>
    <style:style style:name="T62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" style:parent-style-name="Normal" style:family="paragraph">
      <style:paragraph-properties style:punctuation-wrap="simple"/>
    </style:style>
    <style:style style:name="T65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" style:parent-style-name="Normal" style:family="paragraph">
      <style:paragraph-properties style:punctuation-wrap="simple"/>
    </style:style>
    <style:style style:name="T68" style:parent-style-name="Fuentedepárrafopredeter." style:family="text">
      <style:text-properties style:font-name="Times New Roman" fo:color="#000000"/>
    </style:style>
    <style:style style:name="T69" style:parent-style-name="Fuentedepárrafopredeter." style:family="text">
      <style:text-properties style:font-name="Times New Roman" fo:font-weight="bold" style:font-weight-asian="bold" fo:color="#000000"/>
    </style:style>
    <style:style style:name="T70" style:parent-style-name="Fuentedepárrafopredeter." style:family="text">
      <style:text-properties style:font-name="Times New Roman" fo:color="#000000"/>
    </style:style>
    <style:style style:name="T71" style:parent-style-name="Fuentedepárrafopredeter." style:family="text">
      <style:text-properties style:font-name="Times New Roman" fo:font-weight="bold" style:font-weight-asian="bold" fo:color="#000000"/>
    </style:style>
    <style:style style:name="T72" style:parent-style-name="Fuentedepárrafopredeter." style:family="text">
      <style:text-properties style:font-name="Times New Roman" fo:color="#000000"/>
    </style:style>
    <style:style style:name="T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" style:parent-style-name="Normal" style:family="paragraph">
      <style:paragraph-properties style:punctuation-wrap="simple"/>
    </style:style>
    <style:style style:name="T79" style:parent-style-name="Fuentedepárrafopredeter." style:family="text">
      <style:text-properties style:font-name="Arial" fo:color="#000000" fo:font-size="8pt" style:font-size-asian="8pt" style:font-size-complex="8pt" fo:language="es" fo:country="ES"/>
    </style:style>
    <style:style style:name="T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" style:parent-style-name="Normal" style:family="paragraph">
      <style:paragraph-properties style:punctuation-wrap="simple"/>
    </style:style>
    <style:style style:name="T82" style:parent-style-name="Fuentedepárrafopredeter." style:family="text">
      <style:text-properties style:font-name="Arial" fo:color="#000000" fo:font-size="8pt" style:font-size-asian="8pt" style:font-size-complex="8pt"/>
    </style:style>
    <style:style style:name="T83" style:parent-style-name="Fuentedepárrafopredeter." style:family="text">
      <style:text-properties style:font-name="Arial" fo:color="#000000" fo:font-size="8pt" style:font-size-asian="8pt" style:font-size-complex="8pt"/>
    </style:style>
    <style:style style:name="T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" style:parent-style-name="Normal" style:family="paragraph">
      <style:paragraph-properties style:punctuation-wrap="simple"/>
    </style:style>
    <style:style style:name="T86" style:parent-style-name="Fuentedepárrafopredeter." style:family="text">
      <style:text-properties style:font-name="Arial" fo:color="#000000" fo:font-size="8pt" style:font-size-asian="8pt" style:font-size-complex="8pt"/>
    </style:style>
    <style:style style:name="T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9" style:parent-style-name="Normal" style:family="paragraph">
      <style:paragraph-properties style:punctuation-wrap="simple"/>
    </style:style>
    <style:style style:name="T90" style:parent-style-name="Fuentedepárrafopredeter." style:family="text">
      <style:text-properties style:font-name="Arial" fo:color="#000000" fo:font-size="10pt" style:font-size-asian="10pt" style:font-size-complex="10pt"/>
    </style:style>
    <style:style style:name="T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" style:parent-style-name="Normal" style:family="paragraph">
      <style:paragraph-properties style:punctuation-wrap="simple"/>
    </style:style>
    <style:style style:name="T95" style:parent-style-name="Fuentedepárrafopredeter." style:family="text">
      <style:text-properties style:font-name="Arial" fo:font-weight="bold" style:font-weight-asian="bold" fo:color="#000000"/>
    </style:style>
    <style:style style:name="T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" style:parent-style-name="Normal" style:family="paragraph">
      <style:paragraph-properties style:punctuation-wrap="simple"/>
    </style:style>
    <style:style style:name="T98" style:parent-style-name="Fuentedepárrafopredeter." style:family="text">
      <style:text-properties style:font-name="Arial" fo:font-weight="bold" style:font-weight-asian="bold" fo:color="#000000"/>
    </style:style>
    <style:style style:name="T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" style:parent-style-name="Normal" style:family="paragraph">
      <style:paragraph-properties style:punctuation-wrap="simple"/>
    </style:style>
    <style:style style:name="T101" style:parent-style-name="Fuentedepárrafopredeter." style:family="text">
      <style:text-properties style:font-name="Arial" fo:font-weight="bold" style:font-weight-asian="bold" fo:color="#000000"/>
    </style:style>
    <style:style style:name="T1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" style:parent-style-name="Normal" style:family="paragraph">
      <style:paragraph-properties style:punctuation-wrap="simple"/>
    </style:style>
    <style:style style:name="T10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" style:parent-style-name="Normal" style:family="paragraph">
      <style:paragraph-properties style:punctuation-wrap="simple"/>
    </style:style>
    <style:style style:name="T107" style:parent-style-name="Fuentedepárrafopredeter." style:family="text">
      <style:text-properties style:font-name="Arial" fo:font-weight="bold" style:font-weight-asian="bold" fo:color="#000000"/>
    </style:style>
    <style:style style:name="T1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" style:parent-style-name="Normal" style:family="paragraph">
      <style:paragraph-properties style:punctuation-wrap="simple"/>
    </style:style>
    <style:style style:name="T11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" style:parent-style-name="Normal" style:family="paragraph">
      <style:paragraph-properties style:punctuation-wrap="simple"/>
    </style:style>
    <style:style style:name="T113" style:parent-style-name="Fuentedepárrafopredeter." style:family="text">
      <style:text-properties style:font-name="Arial" fo:font-weight="bold" style:font-weight-asian="bold" fo:color="#000000"/>
    </style:style>
    <style:style style:name="T1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" style:parent-style-name="Normal" style:family="paragraph">
      <style:paragraph-properties style:punctuation-wrap="simple"/>
    </style:style>
    <style:style style:name="T116" style:parent-style-name="Fuentedepárrafopredeter." style:family="text">
      <style:text-properties style:font-name="Arial" fo:font-weight="bold" style:font-weight-asian="bold" fo:color="#000000"/>
    </style:style>
    <style:style style:name="T1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" style:parent-style-name="Normal" style:family="paragraph">
      <style:paragraph-properties style:punctuation-wrap="simple"/>
    </style:style>
    <style:style style:name="T11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" style:parent-style-name="Normal" style:family="paragraph">
      <style:paragraph-properties style:punctuation-wrap="simple"/>
    </style:style>
    <style:style style:name="T122" style:parent-style-name="Fuentedepárrafopredeter." style:family="text">
      <style:text-properties style:font-name="Arial" fo:font-weight="bold" style:font-weight-asian="bold" fo:color="#000000"/>
    </style:style>
    <style:style style:name="T1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4" style:parent-style-name="Normal" style:family="paragraph">
      <style:paragraph-properties style:punctuation-wrap="simple"/>
    </style:style>
    <style:style style:name="T125" style:parent-style-name="Fuentedepárrafopredeter." style:family="text">
      <style:text-properties style:font-name="Arial" fo:font-weight="bold" style:font-weight-asian="bold" fo:color="#000000"/>
    </style:style>
    <style:style style:name="T1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7" style:parent-style-name="Normal" style:family="paragraph">
      <style:paragraph-properties style:punctuation-wrap="simple"/>
    </style:style>
    <style:style style:name="T128" style:parent-style-name="Fuentedepárrafopredeter." style:family="text">
      <style:text-properties style:font-name="Helvetica" fo:color="#000000" fo:font-size="10pt" style:font-size-asian="10pt" style:font-size-complex="10pt"/>
    </style:style>
    <style:style style:name="T1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0" style:parent-style-name="Normal" style:family="paragraph">
      <style:paragraph-properties style:punctuation-wrap="simple"/>
    </style:style>
    <style:style style:name="T131" style:parent-style-name="Fuentedepárrafopredeter." style:family="text">
      <style:text-properties style:font-name="Arial" fo:font-weight="bold" style:font-weight-asian="bold" fo:color="#000000"/>
    </style:style>
    <style:style style:name="T1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3" style:parent-style-name="Normal" style:family="paragraph">
      <style:paragraph-properties style:punctuation-wrap="simple"/>
    </style:style>
    <style:style style:name="T134" style:parent-style-name="Fuentedepárrafopredeter." style:family="text">
      <style:text-properties style:font-name="Arial" fo:font-weight="bold" style:font-weight-asian="bold" fo:color="#000000"/>
    </style:style>
    <style:style style:name="T1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6" style:parent-style-name="Normal" style:family="paragraph">
      <style:paragraph-properties style:punctuation-wrap="simple"/>
    </style:style>
    <style:style style:name="T137" style:parent-style-name="Fuentedepárrafopredeter." style:family="text">
      <style:text-properties style:font-name="Arial" fo:font-weight="bold" style:font-weight-asian="bold" fo:color="#000000"/>
    </style:style>
    <style:style style:name="T1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9" style:parent-style-name="Normal" style:family="paragraph">
      <style:paragraph-properties style:punctuation-wrap="simple"/>
    </style:style>
    <style:style style:name="T14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2" style:parent-style-name="Normal" style:family="paragraph">
      <style:paragraph-properties style:punctuation-wrap="simple"/>
    </style:style>
    <style:style style:name="T143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144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6" style:parent-style-name="Normal" style:family="paragraph">
      <style:paragraph-properties style:punctuation-wrap="simple"/>
    </style:style>
    <style:style style:name="T147" style:parent-style-name="Fuentedepárrafopredeter." style:family="text">
      <style:text-properties style:font-name="Arial" fo:color="#000000" fo:font-size="11pt" style:font-size-asian="11pt" style:font-size-complex="11pt"/>
    </style:style>
    <style:style style:name="T1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9" style:parent-style-name="Normal" style:family="paragraph">
      <style:paragraph-properties style:punctuation-wrap="simple"/>
    </style:style>
    <style:style style:name="T15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2" style:parent-style-name="Normal" style:family="paragraph">
      <style:paragraph-properties style:punctuation-wrap="simple"/>
    </style:style>
    <style:style style:name="T153" style:parent-style-name="Fuentedepárrafopredeter." style:family="text">
      <style:text-properties style:font-name="Arial" fo:color="#000000" fo:font-size="11pt" style:font-size-asian="11pt" style:font-size-complex="11pt" fo:language="es" fo:country="ES"/>
    </style:style>
    <style:style style:name="T1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8" style:parent-style-name="Normal" style:master-page-name="MP1" style:family="paragraph">
      <style:paragraph-properties fo:break-before="page"/>
    </style:style>
    <style:style style:name="T1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0" style:parent-style-name="Normal" style:family="paragraph">
      <style:paragraph-properties style:punctuation-wrap="simple"/>
    </style:style>
    <style:style style:name="T16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3" style:parent-style-name="Normal" style:family="paragraph">
      <style:paragraph-properties style:punctuation-wrap="simple"/>
    </style:style>
    <style:style style:name="T16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6" style:parent-style-name="Normal" style:family="paragraph">
      <style:paragraph-properties style:punctuation-wrap="simple"/>
    </style:style>
    <style:style style:name="T16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9" style:parent-style-name="Normal" style:family="paragraph">
      <style:paragraph-properties style:punctuation-wrap="simple"/>
    </style:style>
    <style:style style:name="T17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2" style:parent-style-name="Normal" style:family="paragraph">
      <style:paragraph-properties style:punctuation-wrap="simple"/>
    </style:style>
    <style:style style:name="T17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5" style:parent-style-name="Normal" style:family="paragraph">
      <style:paragraph-properties style:punctuation-wrap="simple"/>
    </style:style>
    <style:style style:name="T17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8" style:parent-style-name="Normal" style:family="paragraph">
      <style:paragraph-properties style:punctuation-wrap="simple"/>
    </style:style>
    <style:style style:name="T17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1" style:parent-style-name="Normal" style:family="paragraph">
      <style:paragraph-properties style:punctuation-wrap="simple"/>
    </style:style>
    <style:style style:name="T18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4" style:parent-style-name="Normal" style:family="paragraph">
      <style:paragraph-properties style:punctuation-wrap="simple"/>
    </style:style>
    <style:style style:name="T18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7" style:parent-style-name="Normal" style:family="paragraph">
      <style:paragraph-properties style:punctuation-wrap="simple"/>
    </style:style>
    <style:style style:name="T18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0" style:parent-style-name="Normal" style:family="paragraph">
      <style:paragraph-properties style:punctuation-wrap="simple"/>
    </style:style>
    <style:style style:name="T19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3" style:parent-style-name="Normal" style:family="paragraph">
      <style:paragraph-properties style:punctuation-wrap="simple"/>
    </style:style>
    <style:style style:name="T19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6" style:parent-style-name="Normal" style:family="paragraph">
      <style:paragraph-properties style:punctuation-wrap="simple"/>
    </style:style>
    <style:style style:name="T19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9" style:parent-style-name="Normal" style:family="paragraph">
      <style:paragraph-properties style:punctuation-wrap="simple"/>
    </style:style>
    <style:style style:name="T200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2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2" style:parent-style-name="Normal" style:family="paragraph">
      <style:paragraph-properties style:punctuation-wrap="simple"/>
    </style:style>
    <style:style style:name="T203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2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5" style:parent-style-name="Normal" style:family="paragraph">
      <style:paragraph-properties style:punctuation-wrap="simple"/>
    </style:style>
    <style:style style:name="T206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207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8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2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0" style:parent-style-name="Normal" style:family="paragraph">
      <style:paragraph-properties style:punctuation-wrap="simple"/>
    </style:style>
    <style:style style:name="T211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212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2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4" style:parent-style-name="Normal" style:family="paragraph">
      <style:paragraph-properties style:punctuation-wrap="simple"/>
    </style:style>
    <style:style style:name="T215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2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7" style:parent-style-name="Normal" style:family="paragraph">
      <style:paragraph-properties style:punctuation-wrap="simple"/>
    </style:style>
    <style:style style:name="T218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0" style:parent-style-name="Normal" style:family="paragraph">
      <style:paragraph-properties style:punctuation-wrap="simple"/>
    </style:style>
    <style:style style:name="T221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3" style:parent-style-name="Normal" style:family="paragraph">
      <style:paragraph-properties style:punctuation-wrap="simple"/>
    </style:style>
    <style:style style:name="T224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6" style:parent-style-name="Normal" style:family="paragraph">
      <style:paragraph-properties style:punctuation-wrap="simple"/>
    </style:style>
    <style:style style:name="T227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9" style:parent-style-name="Normal" style:family="paragraph">
      <style:paragraph-properties style:punctuation-wrap="simple"/>
    </style:style>
    <style:style style:name="T230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2" style:parent-style-name="Normal" style:family="paragraph">
      <style:paragraph-properties style:punctuation-wrap="simple"/>
    </style:style>
    <style:style style:name="T233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5" style:parent-style-name="Normal" style:family="paragraph">
      <style:paragraph-properties style:punctuation-wrap="simple"/>
    </style:style>
    <style:style style:name="T236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8" style:parent-style-name="Normal" style:family="paragraph">
      <style:paragraph-properties style:punctuation-wrap="simple"/>
    </style:style>
    <style:style style:name="T239" style:parent-style-name="Fuentedepárrafopredeter." style:family="text">
      <style:text-properties style:font-name="Arial" fo:color="#000000" fo:font-size="10pt" style:font-size-asian="10pt" style:font-size-complex="10pt"/>
    </style:style>
    <style:style style:name="T2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1" style:parent-style-name="Normal" style:family="paragraph">
      <style:paragraph-properties style:punctuation-wrap="simple"/>
    </style:style>
    <style:style style:name="T242" style:parent-style-name="Fuentedepárrafopredeter." style:family="text">
      <style:text-properties style:font-name="Arial" fo:color="#000000" fo:font-size="10pt" style:font-size-asian="10pt" style:font-size-complex="10pt"/>
    </style:style>
    <style:style style:name="T2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4" style:parent-style-name="Normal" style:family="paragraph">
      <style:paragraph-properties style:punctuation-wrap="simple"/>
    </style:style>
    <style:style style:name="T245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2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7" style:parent-style-name="Normal" style:family="paragraph">
      <style:paragraph-properties style:punctuation-wrap="simple"/>
    </style:style>
    <style:style style:name="T248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2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0" style:parent-style-name="Normal" style:family="paragraph">
      <style:paragraph-properties style:punctuation-wrap="simple"/>
    </style:style>
    <style:style style:name="T251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252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2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4" style:parent-style-name="Normal" style:family="paragraph">
      <style:paragraph-properties style:punctuation-wrap="simple"/>
    </style:style>
    <style:style style:name="T255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2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7" style:parent-style-name="Normal" style:family="paragraph">
      <style:paragraph-properties style:punctuation-wrap="simple"/>
    </style:style>
    <style:style style:name="T258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2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0" style:parent-style-name="Normal" style:family="paragraph">
      <style:paragraph-properties style:punctuation-wrap="simple"/>
    </style:style>
    <style:style style:name="T261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2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3" style:parent-style-name="Normal" style:family="paragraph">
      <style:paragraph-properties style:punctuation-wrap="simple"/>
    </style:style>
    <style:style style:name="T264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2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6" style:parent-style-name="Normal" style:family="paragraph">
      <style:paragraph-properties style:punctuation-wrap="simple"/>
    </style:style>
    <style:style style:name="T267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268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2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0" style:parent-style-name="Normal" style:family="paragraph">
      <style:paragraph-properties style:punctuation-wrap="simple"/>
    </style:style>
    <style:style style:name="T271" style:parent-style-name="Fuentedepárrafopredeter." style:family="text">
      <style:text-properties style:font-name="Times New Roman" fo:color="#000000"/>
    </style:style>
    <style:style style:name="T272" style:parent-style-name="Fuentedepárrafopredeter." style:family="text">
      <style:text-properties style:font-name="Times New Roman" fo:font-weight="bold" style:font-weight-asian="bold" fo:color="#000000"/>
    </style:style>
    <style:style style:name="T273" style:parent-style-name="Fuentedepárrafopredeter." style:family="text">
      <style:text-properties style:font-name="Times New Roman" fo:color="#000000"/>
    </style:style>
    <style:style style:name="T274" style:parent-style-name="Fuentedepárrafopredeter." style:family="text">
      <style:text-properties style:font-name="Times New Roman" fo:font-weight="bold" style:font-weight-asian="bold" fo:color="#000000"/>
    </style:style>
    <style:style style:name="T275" style:parent-style-name="Fuentedepárrafopredeter." style:family="text">
      <style:text-properties style:font-name="Times New Roman" fo:color="#000000"/>
    </style:style>
    <style:style style:name="T2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7" style:parent-style-name="Normal" style:family="paragraph">
      <style:paragraph-properties style:punctuation-wrap="simple"/>
    </style:style>
    <style:style style:name="T278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2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0" style:parent-style-name="Normal" style:family="paragraph">
      <style:paragraph-properties style:punctuation-wrap="simple"/>
    </style:style>
    <style:style style:name="T281" style:parent-style-name="Fuentedepárrafopredeter." style:family="text">
      <style:text-properties style:font-name="Arial" fo:color="#000000" fo:font-size="10pt" style:font-size-asian="10pt" style:font-size-complex="10pt" fo:language="es" fo:country="ES"/>
    </style:style>
    <style:style style:name="T2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3" style:parent-style-name="Normal" style:family="paragraph">
      <style:paragraph-properties style:punctuation-wrap="simple"/>
    </style:style>
    <style:style style:name="T284" style:parent-style-name="Fuentedepárrafopredeter." style:family="text">
      <style:text-properties style:font-name="Arial" fo:color="#000000" fo:font-size="10pt" style:font-size-asian="10pt" style:font-size-complex="10pt"/>
    </style:style>
    <style:style style:name="T2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6" style:parent-style-name="Normal" style:family="paragraph">
      <style:paragraph-properties style:punctuation-wrap="simple"/>
    </style:style>
    <style:style style:name="T287" style:parent-style-name="Fuentedepárrafopredeter." style:family="text">
      <style:text-properties style:font-name="Arial" fo:color="#000000" fo:font-size="10pt" style:font-size-asian="10pt" style:font-size-complex="10pt"/>
    </style:style>
    <style:style style:name="T2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9" style:parent-style-name="Normal" style:family="paragraph">
      <style:paragraph-properties style:punctuation-wrap="simple"/>
    </style:style>
    <style:style style:name="T290" style:parent-style-name="Fuentedepárrafopredeter." style:family="text">
      <style:text-properties style:font-name="Arial" fo:color="#000000" fo:font-size="10pt" style:font-size-asian="10pt" style:font-size-complex="10pt"/>
    </style:style>
    <style:style style:name="T2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2" style:parent-style-name="Normal" style:family="paragraph">
      <style:paragraph-properties style:punctuation-wrap="simple"/>
    </style:style>
    <style:style style:name="T293" style:parent-style-name="Fuentedepárrafopredeter." style:family="text">
      <style:text-properties style:font-name="Arial" fo:color="#000000" fo:font-size="10pt" style:font-size-asian="10pt" style:font-size-complex="10pt"/>
    </style:style>
    <style:style style:name="T294" style:parent-style-name="Fuentedepárrafopredeter." style:family="text">
      <style:text-properties style:font-name="Arial" fo:color="#000000" fo:font-size="10pt" style:font-size-asian="10pt" style:font-size-complex="10pt"/>
    </style:style>
    <style:style style:name="T2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6" style:parent-style-name="Normal" style:family="paragraph">
      <style:paragraph-properties style:punctuation-wrap="simple"/>
    </style:style>
    <style:style style:name="T297" style:parent-style-name="Fuentedepárrafopredeter." style:family="text">
      <style:text-properties style:font-name="Arial" fo:color="#000000" fo:font-size="10pt" style:font-size-asian="10pt" style:font-size-complex="10pt"/>
    </style:style>
    <style:style style:name="T2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9" style:parent-style-name="Normal" style:family="paragraph">
      <style:paragraph-properties style:punctuation-wrap="simple"/>
    </style:style>
    <style:style style:name="T300" style:parent-style-name="Fuentedepárrafopredeter." style:family="text">
      <style:text-properties style:font-name="Arial" fo:color="#000000" fo:font-size="10pt" style:font-size-asian="10pt" style:font-size-complex="10pt"/>
    </style:style>
    <style:style style:name="T3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2" style:parent-style-name="Normal" style:family="paragraph">
      <style:paragraph-properties style:punctuation-wrap="simple"/>
    </style:style>
    <style:style style:name="T303" style:parent-style-name="Fuentedepárrafopredeter." style:family="text">
      <style:text-properties style:font-name="Arial" fo:color="#000000" fo:font-size="10pt" style:font-size-asian="10pt" style:font-size-complex="10pt"/>
    </style:style>
    <style:style style:name="T3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9" style:parent-style-name="Normal" style:family="paragraph">
      <style:paragraph-properties style:punctuation-wrap="simple"/>
    </style:style>
    <style:style style:name="T310" style:parent-style-name="Fuentedepárrafopredeter." style:family="text">
      <style:text-properties style:font-name="Arial" fo:color="#000000" fo:font-size="8pt" style:font-size-asian="8pt" style:font-size-complex="8pt"/>
    </style:style>
    <style:style style:name="T311" style:parent-style-name="Fuentedepárrafopredeter." style:family="text">
      <style:text-properties style:font-name="Arial" fo:color="#000000" fo:font-size="8pt" style:font-size-asian="8pt" style:font-size-complex="8pt"/>
    </style:style>
    <style:style style:name="T3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3" style:parent-style-name="Normal" style:family="paragraph">
      <style:paragraph-properties style:punctuation-wrap="simple"/>
    </style:style>
    <style:style style:name="T314" style:parent-style-name="Fuentedepárrafopredeter." style:family="text">
      <style:text-properties style:font-name="Arial" fo:color="#000000" fo:font-size="8pt" style:font-size-asian="8pt" style:font-size-complex="8pt"/>
    </style:style>
    <style:style style:name="T3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6" style:parent-style-name="Normal" style:family="paragraph">
      <style:paragraph-properties style:punctuation-wrap="simple"/>
    </style:style>
    <style:style style:name="T317" style:parent-style-name="Fuentedepárrafopredeter." style:family="text">
      <style:text-properties style:font-name="Arial" fo:color="#000000" fo:font-size="8pt" style:font-size-asian="8pt" style:font-size-complex="8pt"/>
    </style:style>
    <style:style style:name="T3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0" style:parent-style-name="Normal" style:family="paragraph">
      <style:paragraph-properties style:punctuation-wrap="simple"/>
    </style:style>
    <style:style style:name="T321" style:parent-style-name="Fuentedepárrafopredeter." style:family="text">
      <style:text-properties style:font-name="Arial" fo:color="#000000" fo:font-size="10pt" style:font-size-asian="10pt" style:font-size-complex="10pt"/>
    </style:style>
    <style:style style:name="T3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3" style:parent-style-name="Normal" style:family="paragraph">
      <style:paragraph-properties style:punctuation-wrap="simple"/>
    </style:style>
    <style:style style:name="T324" style:parent-style-name="Fuentedepárrafopredeter." style:family="text">
      <style:text-properties style:font-name="Arial" fo:color="#000000" fo:font-size="10pt" style:font-size-asian="10pt" style:font-size-complex="10pt"/>
    </style:style>
    <style:style style:name="T325" style:parent-style-name="Fuentedepárrafopredeter." style:family="text">
      <style:text-properties style:font-name="Arial" fo:color="#000000" fo:font-size="10pt" style:font-size-asian="10pt" style:font-size-complex="10pt"/>
    </style:style>
    <style:style style:name="T3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7" style:parent-style-name="Normal" style:family="paragraph">
      <style:paragraph-properties style:punctuation-wrap="simple"/>
    </style:style>
    <style:style style:name="T328" style:parent-style-name="Fuentedepárrafopredeter." style:family="text">
      <style:text-properties style:font-name="Arial" fo:color="#000000" fo:font-size="10pt" style:font-size-asian="10pt" style:font-size-complex="10pt"/>
    </style:style>
    <style:style style:name="T3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0" style:parent-style-name="Normal" style:family="paragraph">
      <style:paragraph-properties style:punctuation-wrap="simple"/>
    </style:style>
    <style:style style:name="T331" style:parent-style-name="Fuentedepárrafopredeter." style:family="text">
      <style:text-properties style:font-name="Arial" fo:color="#000000" fo:font-size="10pt" style:font-size-asian="10pt" style:font-size-complex="10pt"/>
    </style:style>
    <style:style style:name="T3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3" style:parent-style-name="Normal" style:family="paragraph">
      <style:paragraph-properties style:punctuation-wrap="simple"/>
    </style:style>
    <style:style style:name="T334" style:parent-style-name="Fuentedepárrafopredeter." style:family="text">
      <style:text-properties style:font-name="Arial" fo:color="#000000" fo:font-size="10pt" style:font-size-asian="10pt" style:font-size-complex="10pt"/>
    </style:style>
    <style:style style:name="T3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6" style:parent-style-name="Normal" style:family="paragraph">
      <style:paragraph-properties style:punctuation-wrap="simple"/>
    </style:style>
    <style:style style:name="T337" style:parent-style-name="Fuentedepárrafopredeter." style:family="text">
      <style:text-properties style:font-name="Arial" fo:color="#000000" fo:font-size="10pt" style:font-size-asian="10pt" style:font-size-complex="10pt"/>
    </style:style>
    <style:style style:name="T3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9" style:parent-style-name="Normal" style:family="paragraph">
      <style:paragraph-properties style:punctuation-wrap="simple"/>
    </style:style>
    <style:style style:name="T340" style:parent-style-name="Fuentedepárrafopredeter." style:family="text">
      <style:text-properties style:font-name="Arial" fo:color="#000000" fo:font-size="10pt" style:font-size-asian="10pt" style:font-size-complex="10pt"/>
    </style:style>
    <style:style style:name="T3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2" style:parent-style-name="Normal" style:family="paragraph">
      <style:paragraph-properties style:punctuation-wrap="simple"/>
    </style:style>
    <style:style style:name="T343" style:parent-style-name="Fuentedepárrafopredeter." style:family="text">
      <style:text-properties style:font-name="Arial" fo:color="#000000" fo:font-size="10pt" style:font-size-asian="10pt" style:font-size-complex="10pt"/>
    </style:style>
    <style:style style:name="T3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5" style:parent-style-name="Normal" style:family="paragraph">
      <style:paragraph-properties style:punctuation-wrap="simple"/>
    </style:style>
    <style:style style:name="T346" style:parent-style-name="Fuentedepárrafopredeter." style:family="text">
      <style:text-properties style:font-name="Arial" fo:color="#000000" fo:font-size="10pt" style:font-size-asian="10pt" style:font-size-complex="10pt"/>
    </style:style>
    <style:style style:name="T3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8" style:parent-style-name="Normal" style:family="paragraph">
      <style:paragraph-properties style:punctuation-wrap="simple"/>
    </style:style>
    <style:style style:name="T349" style:parent-style-name="Fuentedepárrafopredeter." style:family="text">
      <style:text-properties style:font-name="Arial" fo:color="#000000" fo:font-size="10pt" style:font-size-asian="10pt" style:font-size-complex="10pt"/>
    </style:style>
    <style:style style:name="T3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1" style:parent-style-name="Normal" style:family="paragraph">
      <style:paragraph-properties style:punctuation-wrap="simple"/>
    </style:style>
    <style:style style:name="T352" style:parent-style-name="Fuentedepárrafopredeter." style:family="text">
      <style:text-properties style:font-name="Arial" fo:color="#000000" fo:font-size="10pt" style:font-size-asian="10pt" style:font-size-complex="10pt"/>
    </style:style>
    <style:style style:name="T3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4" style:parent-style-name="Normal" style:family="paragraph">
      <style:paragraph-properties style:punctuation-wrap="simple"/>
    </style:style>
    <style:style style:name="T355" style:parent-style-name="Fuentedepárrafopredeter." style:family="text">
      <style:text-properties style:font-name="Arial" fo:color="#000000" fo:font-size="10pt" style:font-size-asian="10pt" style:font-size-complex="10pt"/>
    </style:style>
    <style:style style:name="T3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7" style:parent-style-name="Normal" style:family="paragraph">
      <style:paragraph-properties style:punctuation-wrap="simple"/>
    </style:style>
    <style:style style:name="T358" style:parent-style-name="Fuentedepárrafopredeter." style:family="text">
      <style:text-properties style:font-name="Arial" fo:color="#000000" fo:font-size="10pt" style:font-size-asian="10pt" style:font-size-complex="10pt"/>
    </style:style>
    <style:style style:name="T3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0" style:parent-style-name="Normal" style:family="paragraph">
      <style:paragraph-properties style:punctuation-wrap="simple"/>
    </style:style>
    <style:style style:name="T361" style:parent-style-name="Fuentedepárrafopredeter." style:family="text">
      <style:text-properties style:font-name="Arial" fo:color="#000000" fo:font-size="10pt" style:font-size-asian="10pt" style:font-size-complex="10pt"/>
    </style:style>
    <style:style style:name="T3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3" style:parent-style-name="Normal" style:family="paragraph">
      <style:paragraph-properties style:punctuation-wrap="simple"/>
    </style:style>
    <style:style style:name="T364" style:parent-style-name="Fuentedepárrafopredeter." style:family="text">
      <style:text-properties style:font-name="Arial" fo:color="#000000" fo:font-size="10pt" style:font-size-asian="10pt" style:font-size-complex="10pt"/>
    </style:style>
    <style:style style:name="T3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6" style:parent-style-name="Normal" style:family="paragraph">
      <style:paragraph-properties style:punctuation-wrap="simple"/>
    </style:style>
    <style:style style:name="T367" style:parent-style-name="Fuentedepárrafopredeter." style:family="text">
      <style:text-properties style:font-name="Arial" fo:color="#000000" fo:font-size="10pt" style:font-size-asian="10pt" style:font-size-complex="10pt"/>
    </style:style>
    <style:style style:name="T3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9" style:parent-style-name="Normal" style:family="paragraph">
      <style:paragraph-properties style:punctuation-wrap="simple"/>
    </style:style>
    <style:style style:name="T370" style:parent-style-name="Fuentedepárrafopredeter." style:family="text">
      <style:text-properties style:font-name="Arial" fo:color="#000000" fo:font-size="10pt" style:font-size-asian="10pt" style:font-size-complex="10pt"/>
    </style:style>
    <style:style style:name="T3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2" style:parent-style-name="Normal" style:family="paragraph">
      <style:paragraph-properties style:punctuation-wrap="simple"/>
    </style:style>
    <style:style style:name="T373" style:parent-style-name="Fuentedepárrafopredeter." style:family="text">
      <style:text-properties style:font-name="Arial" fo:color="#000000" fo:font-size="10pt" style:font-size-asian="10pt" style:font-size-complex="10pt"/>
    </style:style>
    <style:style style:name="T3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5" style:parent-style-name="Normal" style:family="paragraph">
      <style:paragraph-properties style:punctuation-wrap="simple"/>
    </style:style>
    <style:style style:name="T376" style:parent-style-name="Fuentedepárrafopredeter." style:family="text">
      <style:text-properties style:font-name="Arial" fo:color="#000000" fo:font-size="10pt" style:font-size-asian="10pt" style:font-size-complex="10pt"/>
    </style:style>
    <style:style style:name="T377" style:parent-style-name="Fuentedepárrafopredeter." style:family="text">
      <style:text-properties style:font-name="Arial" fo:color="#000000" fo:font-size="10pt" style:font-size-asian="10pt" style:font-size-complex="10pt"/>
    </style:style>
    <style:style style:name="T3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9" style:parent-style-name="Normal" style:family="paragraph">
      <style:paragraph-properties style:punctuation-wrap="simple"/>
    </style:style>
    <style:style style:name="T380" style:parent-style-name="Fuentedepárrafopredeter." style:family="text">
      <style:text-properties style:font-name="Arial" fo:color="#000000" fo:font-size="10pt" style:font-size-asian="10pt" style:font-size-complex="10pt"/>
    </style:style>
    <style:style style:name="T3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2" style:parent-style-name="Normal" style:family="paragraph">
      <style:paragraph-properties style:punctuation-wrap="simple"/>
    </style:style>
    <style:style style:name="T38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384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3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6" style:parent-style-name="Normal" style:family="paragraph">
      <style:paragraph-properties style:punctuation-wrap="simple"/>
    </style:style>
    <style:style style:name="T387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3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9" style:parent-style-name="Normal" style:family="paragraph">
      <style:paragraph-properties style:punctuation-wrap="simple"/>
    </style:style>
    <style:style style:name="T390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391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3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3" style:parent-style-name="Normal" style:family="paragraph">
      <style:paragraph-properties style:punctuation-wrap="simple"/>
    </style:style>
    <style:style style:name="T394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395" style:parent-style-name="Fuentedepárrafopredeter." style:family="text">
      <style:text-properties style:font-name="Arial" fo:color="#000000" fo:font-size="10pt" style:font-size-asian="10pt" style:font-size-complex="10pt"/>
    </style:style>
    <style:style style:name="T3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7" style:parent-style-name="Normal" style:family="paragraph">
      <style:paragraph-properties style:punctuation-wrap="simple"/>
    </style:style>
    <style:style style:name="T398" style:parent-style-name="Fuentedepárrafopredeter." style:family="text">
      <style:text-properties style:font-name="Arial" fo:color="#000000" fo:font-size="10pt" style:font-size-asian="10pt" style:font-size-complex="10pt"/>
    </style:style>
    <style:style style:name="T3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0" style:parent-style-name="Normal" style:family="paragraph">
      <style:paragraph-properties style:punctuation-wrap="simple"/>
    </style:style>
    <style:style style:name="T401" style:parent-style-name="Fuentedepárrafopredeter." style:family="text">
      <style:text-properties style:font-name="Arial" fo:color="#000000" fo:font-size="10pt" style:font-size-asian="10pt" style:font-size-complex="10pt"/>
    </style:style>
    <style:style style:name="T4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3" style:parent-style-name="Normal" style:family="paragraph">
      <style:paragraph-properties style:punctuation-wrap="simple"/>
    </style:style>
    <style:style style:name="T404" style:parent-style-name="Fuentedepárrafopredeter." style:family="text">
      <style:text-properties style:font-name="Arial" fo:color="#000000" fo:font-size="10pt" style:font-size-asian="10pt" style:font-size-complex="10pt"/>
    </style:style>
    <style:style style:name="T4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6" style:parent-style-name="Normal" style:family="paragraph">
      <style:paragraph-properties style:punctuation-wrap="simple"/>
    </style:style>
    <style:style style:name="T407" style:parent-style-name="Fuentedepárrafopredeter." style:family="text">
      <style:text-properties style:font-name="Arial" fo:color="#000000" fo:font-size="10pt" style:font-size-asian="10pt" style:font-size-complex="10pt"/>
    </style:style>
    <style:style style:name="T408" style:parent-style-name="Fuentedepárrafopredeter." style:family="text">
      <style:text-properties style:font-name="Arial" fo:color="#000000" fo:font-size="10pt" style:font-size-asian="10pt" style:font-size-complex="10pt"/>
    </style:style>
    <style:style style:name="T4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0" style:parent-style-name="Normal" style:family="paragraph">
      <style:paragraph-properties style:punctuation-wrap="simple"/>
    </style:style>
    <style:style style:name="T411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12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4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5" style:parent-style-name="Normal" style:family="paragraph">
      <style:paragraph-properties style:punctuation-wrap="simple"/>
    </style:style>
    <style:style style:name="T41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417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4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9" style:parent-style-name="Normal" style:family="paragraph">
      <style:paragraph-properties style:punctuation-wrap="simple"/>
    </style:style>
    <style:style style:name="T420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4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2" style:parent-style-name="Normal" style:family="paragraph">
      <style:paragraph-properties style:punctuation-wrap="simple"/>
    </style:style>
    <style:style style:name="T42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4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5" style:parent-style-name="Normal" style:family="paragraph">
      <style:paragraph-properties style:punctuation-wrap="simple"/>
    </style:style>
    <style:style style:name="T42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4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8" style:parent-style-name="Normal" style:family="paragraph">
      <style:paragraph-properties style:punctuation-wrap="simple"/>
    </style:style>
    <style:style style:name="T42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4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1" style:parent-style-name="Normal" style:family="paragraph">
      <style:paragraph-properties style:punctuation-wrap="simple"/>
    </style:style>
    <style:style style:name="T432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4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4" style:parent-style-name="Normal" style:family="paragraph">
      <style:paragraph-properties style:punctuation-wrap="simple"/>
    </style:style>
    <style:style style:name="T43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436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8" style:parent-style-name="Normal" style:family="paragraph">
      <style:paragraph-properties style:punctuation-wrap="simple"/>
    </style:style>
    <style:style style:name="T43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1" style:parent-style-name="Normal" style:family="paragraph">
      <style:paragraph-properties style:punctuation-wrap="simple"/>
    </style:style>
    <style:style style:name="T442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4" style:parent-style-name="Normal" style:family="paragraph">
      <style:paragraph-properties style:punctuation-wrap="simple"/>
    </style:style>
    <style:style style:name="T445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7" style:parent-style-name="Normal" style:family="paragraph">
      <style:paragraph-properties style:punctuation-wrap="simple"/>
    </style:style>
    <style:style style:name="T448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0" style:parent-style-name="Normal" style:family="paragraph">
      <style:paragraph-properties style:punctuation-wrap="simple"/>
    </style:style>
    <style:style style:name="T451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3" style:parent-style-name="Normal" style:family="paragraph">
      <style:paragraph-properties style:punctuation-wrap="simple"/>
    </style:style>
    <style:style style:name="T454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6" style:parent-style-name="Normal" style:family="paragraph">
      <style:paragraph-properties style:punctuation-wrap="simple"/>
    </style:style>
    <style:style style:name="T457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9" style:parent-style-name="Normal" style:family="paragraph">
      <style:paragraph-properties style:punctuation-wrap="simple"/>
    </style:style>
    <style:style style:name="T460" style:parent-style-name="Fuentedepárrafopredeter." style:family="text">
      <style:text-properties style:font-name="Arial" fo:color="#000000" fo:font-size="10pt" style:font-size-asian="10pt" style:font-size-complex="10pt"/>
    </style:style>
    <style:style style:name="T4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2" style:parent-style-name="Normal" style:family="paragraph">
      <style:paragraph-properties style:punctuation-wrap="simple"/>
    </style:style>
    <style:style style:name="T46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5" style:parent-style-name="Normal" style:family="paragraph">
      <style:paragraph-properties style:punctuation-wrap="simple"/>
    </style:style>
    <style:style style:name="T466" style:parent-style-name="Fuentedepárrafopredeter." style:family="text">
      <style:text-properties style:font-name="Arial" fo:color="#000000" fo:font-size="10pt" style:font-size-asian="10pt" style:font-size-complex="10pt"/>
    </style:style>
    <style:style style:name="T4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8" style:parent-style-name="Normal" style:family="paragraph">
      <style:paragraph-properties style:punctuation-wrap="simple"/>
    </style:style>
    <style:style style:name="T46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71" style:parent-style-name="Normal" style:family="paragraph">
      <style:paragraph-properties style:punctuation-wrap="simple"/>
    </style:style>
    <style:style style:name="T472" style:parent-style-name="Fuentedepárrafopredeter." style:family="text">
      <style:text-properties style:font-name="Arial" fo:color="#000000" fo:font-size="10pt" style:font-size-asian="10pt" style:font-size-complex="10pt"/>
    </style:style>
    <style:style style:name="T4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74" style:parent-style-name="Normal" style:family="paragraph">
      <style:paragraph-properties style:punctuation-wrap="simple"/>
    </style:style>
    <style:style style:name="T475" style:parent-style-name="Fuentedepárrafopredeter." style:family="text">
      <style:text-properties style:font-name="Arial" fo:color="#000000" fo:font-size="10pt" style:font-size-asian="10pt" style:font-size-complex="10pt"/>
    </style:style>
    <style:style style:name="T4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77" style:parent-style-name="Normal" style:family="paragraph">
      <style:paragraph-properties style:punctuation-wrap="simple"/>
    </style:style>
    <style:style style:name="T478" style:parent-style-name="Fuentedepárrafopredeter." style:family="text">
      <style:text-properties style:font-name="Arial" fo:color="#000000" fo:font-size="10pt" style:font-size-asian="10pt" style:font-size-complex="10pt"/>
    </style:style>
    <style:style style:name="T4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0" style:parent-style-name="Normal" style:family="paragraph">
      <style:paragraph-properties style:punctuation-wrap="simple"/>
    </style:style>
    <style:style style:name="T481" style:parent-style-name="Fuentedepárrafopredeter." style:family="text">
      <style:text-properties style:font-name="Arial" fo:color="#000000" fo:font-size="10pt" style:font-size-asian="10pt" style:font-size-complex="10pt"/>
    </style:style>
    <style:style style:name="T4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3" style:parent-style-name="Normal" style:family="paragraph">
      <style:paragraph-properties style:punctuation-wrap="simple"/>
    </style:style>
    <style:style style:name="T484" style:parent-style-name="Fuentedepárrafopredeter." style:family="text">
      <style:text-properties style:font-name="Arial" fo:color="#000000" fo:font-size="10pt" style:font-size-asian="10pt" style:font-size-complex="10pt"/>
    </style:style>
    <style:style style:name="T4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6" style:parent-style-name="Normal" style:family="paragraph">
      <style:paragraph-properties style:punctuation-wrap="simple"/>
    </style:style>
    <style:style style:name="T487" style:parent-style-name="Fuentedepárrafopredeter." style:family="text">
      <style:text-properties style:font-name="Arial" fo:color="#000000" fo:font-size="10pt" style:font-size-asian="10pt" style:font-size-complex="10pt"/>
    </style:style>
    <style:style style:name="T4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89" style:parent-style-name="Normal" style:family="paragraph">
      <style:paragraph-properties style:punctuation-wrap="simple"/>
    </style:style>
    <style:style style:name="T490" style:parent-style-name="Fuentedepárrafopredeter." style:family="text">
      <style:text-properties style:font-name="Arial" fo:color="#000000" fo:font-size="10pt" style:font-size-asian="10pt" style:font-size-complex="10pt"/>
    </style:style>
    <style:style style:name="T4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92" style:parent-style-name="Normal" style:family="paragraph">
      <style:paragraph-properties style:punctuation-wrap="simple"/>
    </style:style>
    <style:style style:name="T49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95" style:parent-style-name="Normal" style:family="paragraph">
      <style:paragraph-properties style:punctuation-wrap="simple"/>
    </style:style>
    <style:style style:name="T49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4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98" style:parent-style-name="Normal" style:family="paragraph">
      <style:paragraph-properties style:punctuation-wrap="simple"/>
    </style:style>
    <style:style style:name="T49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5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1" style:parent-style-name="Normal" style:family="paragraph">
      <style:paragraph-properties style:punctuation-wrap="simple"/>
    </style:style>
    <style:style style:name="T502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503" style:parent-style-name="Fuentedepárrafopredeter." style:family="text">
      <style:text-properties style:font-name="Arial" fo:color="#000000" fo:font-size="10pt" style:font-size-asian="10pt" style:font-size-complex="10pt"/>
    </style:style>
    <style:style style:name="T504" style:parent-style-name="Fuentedepárrafopredeter." style:family="text">
      <style:text-properties style:font-name="Arial" fo:color="#000000" fo:font-size="10pt" style:font-size-asian="10pt" style:font-size-complex="10pt"/>
    </style:style>
    <style:style style:name="T5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6" style:parent-style-name="Normal" style:family="paragraph">
      <style:paragraph-properties style:punctuation-wrap="simple"/>
    </style:style>
    <style:style style:name="T507" style:parent-style-name="Fuentedepárrafopredeter." style:family="text">
      <style:text-properties style:font-name="Arial" fo:color="#000000" fo:font-size="10pt" style:font-size-asian="10pt" style:font-size-complex="10pt"/>
    </style:style>
    <style:style style:name="T5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09" style:parent-style-name="Normal" style:family="paragraph">
      <style:paragraph-properties style:punctuation-wrap="simple"/>
    </style:style>
    <style:style style:name="T510" style:parent-style-name="Fuentedepárrafopredeter." style:family="text">
      <style:text-properties style:font-name="Arial" fo:color="#000000" fo:font-size="10pt" style:font-size-asian="10pt" style:font-size-complex="10pt"/>
    </style:style>
    <style:style style:name="T5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2" style:parent-style-name="Normal" style:family="paragraph">
      <style:paragraph-properties style:punctuation-wrap="simple"/>
    </style:style>
    <style:style style:name="T513" style:parent-style-name="Fuentedepárrafopredeter." style:family="text">
      <style:text-properties style:font-name="Arial" fo:color="#000000" fo:font-size="10pt" style:font-size-asian="10pt" style:font-size-complex="10pt"/>
    </style:style>
    <style:style style:name="T514" style:parent-style-name="Fuentedepárrafopredeter." style:family="text">
      <style:text-properties style:font-name="Arial" fo:color="#000000" fo:font-size="10pt" style:font-size-asian="10pt" style:font-size-complex="10pt"/>
    </style:style>
    <style:style style:name="T5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6" style:parent-style-name="Normal" style:family="paragraph">
      <style:paragraph-properties style:punctuation-wrap="simple"/>
    </style:style>
    <style:style style:name="T517" style:parent-style-name="Fuentedepárrafopredeter." style:family="text">
      <style:text-properties style:font-name="Arial" fo:color="#000000" fo:font-size="10pt" style:font-size-asian="10pt" style:font-size-complex="10pt"/>
    </style:style>
    <style:style style:name="T5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19" style:parent-style-name="Normal" style:family="paragraph">
      <style:paragraph-properties style:punctuation-wrap="simple"/>
    </style:style>
    <style:style style:name="T520" style:parent-style-name="Fuentedepárrafopredeter." style:family="text">
      <style:text-properties style:font-name="Arial" fo:color="#000000" fo:font-size="10pt" style:font-size-asian="10pt" style:font-size-complex="10pt"/>
    </style:style>
    <style:style style:name="T5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2" style:parent-style-name="Normal" style:family="paragraph">
      <style:paragraph-properties style:punctuation-wrap="simple"/>
    </style:style>
    <style:style style:name="T52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5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5" style:parent-style-name="Normal" style:family="paragraph">
      <style:paragraph-properties style:punctuation-wrap="simple"/>
    </style:style>
    <style:style style:name="T526" style:parent-style-name="Fuentedepárrafopredeter." style:family="text">
      <style:text-properties style:font-name="Arial" fo:color="#000000" fo:font-size="10pt" style:font-size-asian="10pt" style:font-size-complex="10pt"/>
    </style:style>
    <style:style style:name="T5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28" style:parent-style-name="Normal" style:family="paragraph">
      <style:paragraph-properties style:punctuation-wrap="simple"/>
    </style:style>
    <style:style style:name="T529" style:parent-style-name="Fuentedepárrafopredeter." style:family="text">
      <style:text-properties style:font-name="Arial" fo:color="#000000" fo:font-size="10pt" style:font-size-asian="10pt" style:font-size-complex="10pt"/>
    </style:style>
    <style:style style:name="T5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1" style:parent-style-name="Normal" style:family="paragraph">
      <style:paragraph-properties style:punctuation-wrap="simple"/>
    </style:style>
    <style:style style:name="T532" style:parent-style-name="Fuentedepárrafopredeter." style:family="text">
      <style:text-properties style:font-name="Arial" fo:color="#000000" fo:font-size="10pt" style:font-size-asian="10pt" style:font-size-complex="10pt"/>
    </style:style>
    <style:style style:name="T533" style:parent-style-name="Fuentedepárrafopredeter." style:family="text">
      <style:text-properties style:font-name="Arial" fo:color="#000000" fo:font-size="10pt" style:font-size-asian="10pt" style:font-size-complex="10pt"/>
    </style:style>
    <style:style style:name="T5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5" style:parent-style-name="Normal" style:family="paragraph">
      <style:paragraph-properties style:punctuation-wrap="simple"/>
    </style:style>
    <style:style style:name="T536" style:parent-style-name="Fuentedepárrafopredeter." style:family="text">
      <style:text-properties style:font-name="Arial" fo:color="#000000" fo:font-size="10pt" style:font-size-asian="10pt" style:font-size-complex="10pt"/>
    </style:style>
    <style:style style:name="T5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38" style:parent-style-name="Normal" style:family="paragraph">
      <style:paragraph-properties style:punctuation-wrap="simple"/>
    </style:style>
    <style:style style:name="T539" style:parent-style-name="Fuentedepárrafopredeter." style:family="text">
      <style:text-properties style:font-name="Arial" fo:color="#000000" fo:font-size="10pt" style:font-size-asian="10pt" style:font-size-complex="10pt"/>
    </style:style>
    <style:style style:name="T5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41" style:parent-style-name="Normal" style:family="paragraph">
      <style:paragraph-properties style:punctuation-wrap="simple"/>
    </style:style>
    <style:style style:name="T542" style:parent-style-name="Fuentedepárrafopredeter." style:family="text">
      <style:text-properties style:font-name="Arial" fo:color="#000000" fo:font-size="10pt" style:font-size-asian="10pt" style:font-size-complex="10pt"/>
    </style:style>
    <style:style style:name="T5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44" style:parent-style-name="Normal" style:family="paragraph">
      <style:paragraph-properties style:punctuation-wrap="simple"/>
    </style:style>
    <style:style style:name="T545" style:parent-style-name="Fuentedepárrafopredeter." style:family="text">
      <style:text-properties style:font-name="Arial" fo:color="#000000" fo:font-size="10pt" style:font-size-asian="10pt" style:font-size-complex="10pt"/>
    </style:style>
    <style:style style:name="T5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47" style:parent-style-name="Normal" style:family="paragraph">
      <style:paragraph-properties style:punctuation-wrap="simple"/>
    </style:style>
    <style:style style:name="T548" style:parent-style-name="Fuentedepárrafopredeter." style:family="text">
      <style:text-properties style:font-name="Arial" fo:color="#000000" fo:font-size="10pt" style:font-size-asian="10pt" style:font-size-complex="10pt"/>
    </style:style>
    <style:style style:name="T5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50" style:parent-style-name="Normal" style:family="paragraph">
      <style:paragraph-properties style:punctuation-wrap="simple"/>
    </style:style>
    <style:style style:name="T551" style:parent-style-name="Fuentedepárrafopredeter." style:family="text">
      <style:text-properties style:font-name="Arial" fo:color="#000000" fo:font-size="10pt" style:font-size-asian="10pt" style:font-size-complex="10pt"/>
    </style:style>
    <style:style style:name="T5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53" style:parent-style-name="Normal" style:family="paragraph">
      <style:paragraph-properties style:punctuation-wrap="simple"/>
    </style:style>
    <style:style style:name="T554" style:parent-style-name="Fuentedepárrafopredeter." style:family="text">
      <style:text-properties style:font-name="Arial" fo:color="#000000" fo:font-size="10pt" style:font-size-asian="10pt" style:font-size-complex="10pt"/>
    </style:style>
    <style:style style:name="T5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56" style:parent-style-name="Normal" style:family="paragraph">
      <style:paragraph-properties style:punctuation-wrap="simple"/>
    </style:style>
    <style:style style:name="T557" style:parent-style-name="Fuentedepárrafopredeter." style:family="text">
      <style:text-properties style:font-name="Arial" fo:color="#000000" fo:font-size="10pt" style:font-size-asian="10pt" style:font-size-complex="10pt"/>
    </style:style>
    <style:style style:name="T5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59" style:parent-style-name="Normal" style:family="paragraph">
      <style:paragraph-properties style:punctuation-wrap="simple"/>
    </style:style>
    <style:style style:name="T560" style:parent-style-name="Fuentedepárrafopredeter." style:family="text">
      <style:text-properties style:font-name="Arial" fo:color="#000000" fo:font-size="10pt" style:font-size-asian="10pt" style:font-size-complex="10pt"/>
    </style:style>
    <style:style style:name="T5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62" style:parent-style-name="Normal" style:family="paragraph">
      <style:paragraph-properties style:punctuation-wrap="simple"/>
    </style:style>
    <style:style style:name="T563" style:parent-style-name="Fuentedepárrafopredeter." style:family="text">
      <style:text-properties style:font-name="Arial" fo:color="#000000" fo:font-size="10pt" style:font-size-asian="10pt" style:font-size-complex="10pt"/>
    </style:style>
    <style:style style:name="T5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65" style:parent-style-name="Normal" style:family="paragraph">
      <style:paragraph-properties style:punctuation-wrap="simple"/>
    </style:style>
    <style:style style:name="T566" style:parent-style-name="Fuentedepárrafopredeter." style:family="text">
      <style:text-properties style:font-name="Arial" fo:color="#000000" fo:font-size="10pt" style:font-size-asian="10pt" style:font-size-complex="10pt"/>
    </style:style>
    <style:style style:name="T5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68" style:parent-style-name="Normal" style:family="paragraph">
      <style:paragraph-properties style:punctuation-wrap="simple"/>
    </style:style>
    <style:style style:name="T569" style:parent-style-name="Fuentedepárrafopredeter." style:family="text">
      <style:text-properties style:font-name="Arial" fo:color="#000000" fo:font-size="10pt" style:font-size-asian="10pt" style:font-size-complex="10pt"/>
    </style:style>
    <style:style style:name="T5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1" style:parent-style-name="Normal" style:family="paragraph">
      <style:paragraph-properties style:punctuation-wrap="simple"/>
    </style:style>
    <style:style style:name="T572" style:parent-style-name="Fuentedepárrafopredeter." style:family="text">
      <style:text-properties style:font-name="Arial" fo:color="#000000" fo:font-size="10pt" style:font-size-asian="10pt" style:font-size-complex="10pt"/>
    </style:style>
    <style:style style:name="T5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4" style:parent-style-name="Normal" style:family="paragraph">
      <style:paragraph-properties style:punctuation-wrap="simple"/>
    </style:style>
    <style:style style:name="T575" style:parent-style-name="Fuentedepárrafopredeter." style:family="text">
      <style:text-properties style:font-name="Arial" fo:color="#000000" fo:font-size="10pt" style:font-size-asian="10pt" style:font-size-complex="10pt"/>
    </style:style>
    <style:style style:name="T5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77" style:parent-style-name="Normal" style:family="paragraph">
      <style:paragraph-properties style:punctuation-wrap="simple"/>
    </style:style>
    <style:style style:name="T578" style:parent-style-name="Fuentedepárrafopredeter." style:family="text">
      <style:text-properties style:font-name="Arial" fo:color="#000000" fo:font-size="10pt" style:font-size-asian="10pt" style:font-size-complex="10pt"/>
    </style:style>
    <style:style style:name="T5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0" style:parent-style-name="Normal" style:family="paragraph">
      <style:paragraph-properties style:punctuation-wrap="simple"/>
    </style:style>
    <style:style style:name="T581" style:parent-style-name="Fuentedepárrafopredeter." style:family="text">
      <style:text-properties style:font-name="Arial" fo:color="#000000" fo:font-size="10pt" style:font-size-asian="10pt" style:font-size-complex="10pt"/>
    </style:style>
    <style:style style:name="T5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3" style:parent-style-name="Normal" style:family="paragraph">
      <style:paragraph-properties style:punctuation-wrap="simple"/>
    </style:style>
    <style:style style:name="T584" style:parent-style-name="Fuentedepárrafopredeter." style:family="text">
      <style:text-properties style:font-name="Arial" fo:color="#000000" fo:font-size="10pt" style:font-size-asian="10pt" style:font-size-complex="10pt"/>
    </style:style>
    <style:style style:name="T5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6" style:parent-style-name="Normal" style:family="paragraph">
      <style:paragraph-properties style:punctuation-wrap="simple"/>
    </style:style>
    <style:style style:name="T587" style:parent-style-name="Fuentedepárrafopredeter." style:family="text">
      <style:text-properties style:font-name="Arial" fo:color="#000000" fo:font-size="10pt" style:font-size-asian="10pt" style:font-size-complex="10pt"/>
    </style:style>
    <style:style style:name="T5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89" style:parent-style-name="Normal" style:family="paragraph">
      <style:paragraph-properties style:punctuation-wrap="simple"/>
    </style:style>
    <style:style style:name="T590" style:parent-style-name="Fuentedepárrafopredeter." style:family="text">
      <style:text-properties style:font-name="Arial" fo:color="#000000" fo:font-size="10pt" style:font-size-asian="10pt" style:font-size-complex="10pt"/>
    </style:style>
    <style:style style:name="T5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2" style:parent-style-name="Normal" style:family="paragraph">
      <style:paragraph-properties style:punctuation-wrap="simple"/>
    </style:style>
    <style:style style:name="T59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5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5" style:parent-style-name="Normal" style:family="paragraph">
      <style:paragraph-properties style:punctuation-wrap="simple"/>
    </style:style>
    <style:style style:name="T59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P597" style:parent-style-name="Normal" style:master-page-name="MP2" style:family="paragraph">
      <style:paragraph-properties fo:break-before="page"/>
    </style:style>
    <style:style style:name="T5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599" style:parent-style-name="Normal" style:family="paragraph">
      <style:paragraph-properties style:punctuation-wrap="simple"/>
    </style:style>
    <style:style style:name="T600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6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02" style:parent-style-name="Normal" style:family="paragraph">
      <style:paragraph-properties style:punctuation-wrap="simple"/>
    </style:style>
    <style:style style:name="T603" style:parent-style-name="Fuentedepárrafopredeter." style:family="text">
      <style:text-properties style:font-name="Arial" fo:color="#000000" fo:font-size="10pt" style:font-size-asian="10pt" style:font-size-complex="10pt"/>
    </style:style>
    <style:style style:name="T604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60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6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07" style:parent-style-name="Normal" style:family="paragraph">
      <style:paragraph-properties style:punctuation-wrap="simple"/>
    </style:style>
    <style:style style:name="T608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609" style:parent-style-name="Fuentedepárrafopredeter." style:family="text">
      <style:text-properties style:font-name="Arial" fo:color="#000000" fo:font-size="10pt" style:font-size-asian="10pt" style:font-size-complex="10pt"/>
    </style:style>
    <style:style style:name="T6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1" style:parent-style-name="Normal" style:family="paragraph">
      <style:paragraph-properties style:punctuation-wrap="simple"/>
    </style:style>
    <style:style style:name="T612" style:parent-style-name="Fuentedepárrafopredeter." style:family="text">
      <style:text-properties style:font-name="Arial" fo:color="#000000" fo:font-size="10pt" style:font-size-asian="10pt" style:font-size-complex="10pt"/>
    </style:style>
    <style:style style:name="T6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4" style:parent-style-name="Normal" style:family="paragraph">
      <style:paragraph-properties style:punctuation-wrap="simple"/>
    </style:style>
    <style:style style:name="T615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616" style:parent-style-name="Fuentedepárrafopredeter." style:family="text">
      <style:text-properties style:font-name="Arial" fo:color="#000000" fo:font-size="10pt" style:font-size-asian="10pt" style:font-size-complex="10pt"/>
    </style:style>
    <style:style style:name="T6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18" style:parent-style-name="Normal" style:family="paragraph">
      <style:paragraph-properties style:punctuation-wrap="simple"/>
    </style:style>
    <style:style style:name="T619" style:parent-style-name="Fuentedepárrafopredeter." style:family="text">
      <style:text-properties style:font-name="Arial" fo:color="#000000" fo:font-size="10pt" style:font-size-asian="10pt" style:font-size-complex="10pt"/>
    </style:style>
    <style:style style:name="T6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1" style:parent-style-name="Normal" style:family="paragraph">
      <style:paragraph-properties style:punctuation-wrap="simple"/>
    </style:style>
    <style:style style:name="T622" style:parent-style-name="Fuentedepárrafopredeter." style:family="text">
      <style:text-properties style:font-name="Arial" fo:color="#000000" fo:font-size="10pt" style:font-size-asian="10pt" style:font-size-complex="10pt"/>
    </style:style>
    <style:style style:name="T623" style:parent-style-name="Fuentedepárrafopredeter." style:family="text">
      <style:text-properties style:font-name="Arial" fo:color="#000000" fo:font-size="10pt" style:font-size-asian="10pt" style:font-size-complex="10pt"/>
    </style:style>
    <style:style style:name="T6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5" style:parent-style-name="Normal" style:family="paragraph">
      <style:paragraph-properties style:punctuation-wrap="simple"/>
    </style:style>
    <style:style style:name="T626" style:parent-style-name="Fuentedepárrafopredeter." style:family="text">
      <style:text-properties style:font-name="Arial" fo:color="#000000" fo:font-size="10pt" style:font-size-asian="10pt" style:font-size-complex="10pt"/>
    </style:style>
    <style:style style:name="T6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28" style:parent-style-name="Normal" style:family="paragraph">
      <style:paragraph-properties style:punctuation-wrap="simple"/>
    </style:style>
    <style:style style:name="T629" style:parent-style-name="Fuentedepárrafopredeter." style:family="text">
      <style:text-properties style:font-name="Arial" fo:color="#000000" fo:font-size="10pt" style:font-size-asian="10pt" style:font-size-complex="10pt"/>
    </style:style>
    <style:style style:name="T630" style:parent-style-name="Fuentedepárrafopredeter." style:family="text">
      <style:text-properties style:font-name="Arial" fo:color="#000000" fo:font-size="10pt" style:font-size-asian="10pt" style:font-size-complex="10pt"/>
    </style:style>
    <style:style style:name="T6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2" style:parent-style-name="Normal" style:family="paragraph">
      <style:paragraph-properties style:punctuation-wrap="simple"/>
    </style:style>
    <style:style style:name="T633" style:parent-style-name="Fuentedepárrafopredeter." style:family="text">
      <style:text-properties style:font-name="Arial" fo:color="#000000" fo:font-size="10pt" style:font-size-asian="10pt" style:font-size-complex="10pt"/>
    </style:style>
    <style:style style:name="T6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5" style:parent-style-name="Normal" style:family="paragraph">
      <style:paragraph-properties style:punctuation-wrap="simple"/>
    </style:style>
    <style:style style:name="T636" style:parent-style-name="Fuentedepárrafopredeter." style:family="text">
      <style:text-properties style:font-name="Arial" fo:color="#000000" fo:font-size="10pt" style:font-size-asian="10pt" style:font-size-complex="10pt"/>
    </style:style>
    <style:style style:name="T637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6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39" style:parent-style-name="Normal" style:family="paragraph">
      <style:paragraph-properties style:punctuation-wrap="simple"/>
    </style:style>
    <style:style style:name="T640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641" style:parent-style-name="Fuentedepárrafopredeter." style:family="text">
      <style:text-properties style:font-name="Arial" fo:color="#000000" fo:font-size="10pt" style:font-size-asian="10pt" style:font-size-complex="10pt"/>
    </style:style>
    <style:style style:name="T642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6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4" style:parent-style-name="Normal" style:family="paragraph">
      <style:paragraph-properties style:punctuation-wrap="simple"/>
    </style:style>
    <style:style style:name="T64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6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47" style:parent-style-name="Normal" style:family="paragraph">
      <style:paragraph-properties style:punctuation-wrap="simple"/>
    </style:style>
    <style:style style:name="T648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6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0" style:parent-style-name="Normal" style:family="paragraph">
      <style:paragraph-properties style:punctuation-wrap="simple"/>
    </style:style>
    <style:style style:name="T651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6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3" style:parent-style-name="Normal" style:family="paragraph">
      <style:paragraph-properties style:punctuation-wrap="simple"/>
    </style:style>
    <style:style style:name="T654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6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6" style:parent-style-name="Normal" style:family="paragraph">
      <style:paragraph-properties style:punctuation-wrap="simple"/>
    </style:style>
    <style:style style:name="T657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6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59" style:parent-style-name="Normal" style:family="paragraph">
      <style:paragraph-properties style:punctuation-wrap="simple"/>
    </style:style>
    <style:style style:name="T660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661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6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3" style:parent-style-name="Normal" style:family="paragraph">
      <style:paragraph-properties style:punctuation-wrap="simple"/>
    </style:style>
    <style:style style:name="T664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665" style:parent-style-name="Fuentedepárrafopredeter." style:family="text">
      <style:text-properties style:font-name="Arial" fo:color="#000000" fo:font-size="10pt" style:font-size-asian="10pt" style:font-size-complex="10pt"/>
    </style:style>
    <style:style style:name="T6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67" style:parent-style-name="Normal" style:family="paragraph">
      <style:paragraph-properties style:punctuation-wrap="simple"/>
    </style:style>
    <style:style style:name="T668" style:parent-style-name="Fuentedepárrafopredeter." style:family="text">
      <style:text-properties style:font-name="Arial" fo:color="#000000" fo:font-size="10pt" style:font-size-asian="10pt" style:font-size-complex="10pt"/>
    </style:style>
    <style:style style:name="T669" style:parent-style-name="Fuentedepárrafopredeter." style:family="text">
      <style:text-properties style:font-name="Arial" fo:color="#000000" fo:font-size="10pt" style:font-size-asian="10pt" style:font-size-complex="10pt"/>
    </style:style>
    <style:style style:name="T6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1" style:parent-style-name="Normal" style:family="paragraph">
      <style:paragraph-properties style:punctuation-wrap="simple"/>
    </style:style>
    <style:style style:name="T672" style:parent-style-name="Fuentedepárrafopredeter." style:family="text">
      <style:text-properties style:font-name="Arial" fo:color="#000000" fo:font-size="10pt" style:font-size-asian="10pt" style:font-size-complex="10pt"/>
    </style:style>
    <style:style style:name="T6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74" style:parent-style-name="Normal" style:family="paragraph">
      <style:paragraph-properties style:punctuation-wrap="simple"/>
    </style:style>
    <style:style style:name="T675" style:parent-style-name="Fuentedepárrafopredeter." style:family="text">
      <style:text-properties style:font-name="Times New Roman" fo:color="#000000"/>
    </style:style>
    <style:style style:name="T676" style:parent-style-name="Fuentedepárrafopredeter." style:family="text">
      <style:text-properties style:font-name="Times New Roman" fo:font-weight="bold" style:font-weight-asian="bold" fo:color="#000000"/>
    </style:style>
    <style:style style:name="T677" style:parent-style-name="Fuentedepárrafopredeter." style:family="text">
      <style:text-properties style:font-name="Times New Roman" fo:color="#000000"/>
    </style:style>
    <style:style style:name="T678" style:parent-style-name="Fuentedepárrafopredeter." style:family="text">
      <style:text-properties style:font-name="Times New Roman" fo:font-weight="bold" style:font-weight-asian="bold" fo:color="#000000"/>
    </style:style>
    <style:style style:name="T679" style:parent-style-name="Fuentedepárrafopredeter." style:family="text">
      <style:text-properties style:font-name="Times New Roman" fo:color="#000000"/>
    </style:style>
    <style:style style:name="T6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85" style:parent-style-name="Normal" style:family="paragraph">
      <style:paragraph-properties style:punctuation-wrap="simple"/>
    </style:style>
    <style:style style:name="T686" style:parent-style-name="Fuentedepárrafopredeter." style:family="text">
      <style:text-properties style:font-name="Arial" fo:color="#000000" fo:font-size="8pt" style:font-size-asian="8pt" style:font-size-complex="8pt"/>
    </style:style>
    <style:style style:name="T6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88" style:parent-style-name="Normal" style:family="paragraph">
      <style:paragraph-properties style:punctuation-wrap="simple"/>
    </style:style>
    <style:style style:name="T689" style:parent-style-name="Fuentedepárrafopredeter." style:family="text">
      <style:text-properties style:font-name="Arial" fo:color="#000000" fo:font-size="8pt" style:font-size-asian="8pt" style:font-size-complex="8pt"/>
    </style:style>
    <style:style style:name="T690" style:parent-style-name="Fuentedepárrafopredeter." style:family="text">
      <style:text-properties style:font-name="Arial" fo:color="#000000" fo:font-size="8pt" style:font-size-asian="8pt" style:font-size-complex="8pt"/>
    </style:style>
    <style:style style:name="T6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2" style:parent-style-name="Normal" style:family="paragraph">
      <style:paragraph-properties style:punctuation-wrap="simple"/>
    </style:style>
    <style:style style:name="T693" style:parent-style-name="Fuentedepárrafopredeter." style:family="text">
      <style:text-properties style:font-name="Arial" fo:color="#000000" fo:font-size="8pt" style:font-size-asian="8pt" style:font-size-complex="8pt"/>
    </style:style>
    <style:style style:name="T6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6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6" style:parent-style-name="Normal" style:family="paragraph">
      <style:paragraph-properties style:punctuation-wrap="simple"/>
    </style:style>
    <style:style style:name="T697" style:parent-style-name="Fuentedepárrafopredeter." style:family="text">
      <style:text-properties style:font-name="Arial" fo:color="#000000" fo:font-size="10pt" style:font-size-asian="10pt" style:font-size-complex="10pt"/>
    </style:style>
    <style:style style:name="T6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699" style:parent-style-name="Normal" style:family="paragraph">
      <style:paragraph-properties style:punctuation-wrap="simple"/>
    </style:style>
    <style:style style:name="T700" style:parent-style-name="Fuentedepárrafopredeter." style:family="text">
      <style:text-properties style:font-name="Arial" fo:color="#000000" fo:font-size="10pt" style:font-size-asian="10pt" style:font-size-complex="10pt"/>
    </style:style>
    <style:style style:name="T7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2" style:parent-style-name="Normal" style:family="paragraph">
      <style:paragraph-properties style:punctuation-wrap="simple"/>
    </style:style>
    <style:style style:name="T703" style:parent-style-name="Fuentedepárrafopredeter." style:family="text">
      <style:text-properties style:font-name="Arial" fo:color="#000000" fo:font-size="10pt" style:font-size-asian="10pt" style:font-size-complex="10pt"/>
    </style:style>
    <style:style style:name="T704" style:parent-style-name="Fuentedepárrafopredeter." style:family="text">
      <style:text-properties style:font-name="Arial" fo:color="#000000" fo:font-size="10pt" style:font-size-asian="10pt" style:font-size-complex="10pt"/>
    </style:style>
    <style:style style:name="T7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6" style:parent-style-name="Normal" style:family="paragraph">
      <style:paragraph-properties style:punctuation-wrap="simple"/>
    </style:style>
    <style:style style:name="T707" style:parent-style-name="Fuentedepárrafopredeter." style:family="text">
      <style:text-properties style:font-name="Arial" fo:color="#000000" fo:font-size="10pt" style:font-size-asian="10pt" style:font-size-complex="10pt"/>
    </style:style>
    <style:style style:name="T7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09" style:parent-style-name="Normal" style:family="paragraph">
      <style:paragraph-properties style:punctuation-wrap="simple"/>
    </style:style>
    <style:style style:name="T710" style:parent-style-name="Fuentedepárrafopredeter." style:family="text">
      <style:text-properties style:font-name="Arial" fo:color="#000000" fo:font-size="10pt" style:font-size-asian="10pt" style:font-size-complex="10pt"/>
    </style:style>
    <style:style style:name="T7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12" style:parent-style-name="Normal" style:family="paragraph">
      <style:paragraph-properties style:punctuation-wrap="simple"/>
    </style:style>
    <style:style style:name="T713" style:parent-style-name="Fuentedepárrafopredeter." style:family="text">
      <style:text-properties style:font-name="Arial" fo:color="#000000" fo:font-size="10pt" style:font-size-asian="10pt" style:font-size-complex="10pt"/>
    </style:style>
    <style:style style:name="T714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7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16" style:parent-style-name="Normal" style:family="paragraph">
      <style:paragraph-properties style:punctuation-wrap="simple"/>
    </style:style>
    <style:style style:name="T717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7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19" style:parent-style-name="Normal" style:family="paragraph">
      <style:paragraph-properties style:punctuation-wrap="simple"/>
    </style:style>
    <style:style style:name="T720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7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22" style:parent-style-name="Normal" style:family="paragraph">
      <style:paragraph-properties style:punctuation-wrap="simple"/>
    </style:style>
    <style:style style:name="T72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724" style:parent-style-name="Fuentedepárrafopredeter." style:family="text">
      <style:text-properties style:font-name="Arial" fo:color="#000000" fo:font-size="10pt" style:font-size-asian="10pt" style:font-size-complex="10pt"/>
    </style:style>
    <style:style style:name="T72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7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27" style:parent-style-name="Normal" style:family="paragraph">
      <style:paragraph-properties style:punctuation-wrap="simple"/>
    </style:style>
    <style:style style:name="T728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729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730" style:parent-style-name="Fuentedepárrafopredeter." style:family="text">
      <style:text-properties style:font-name="Arial" fo:color="#000000" fo:font-size="10pt" style:font-size-asian="10pt" style:font-size-complex="10pt"/>
    </style:style>
    <style:style style:name="T7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2" style:parent-style-name="Normal" style:family="paragraph">
      <style:paragraph-properties style:punctuation-wrap="simple"/>
    </style:style>
    <style:style style:name="T733" style:parent-style-name="Fuentedepárrafopredeter." style:family="text">
      <style:text-properties style:font-name="Arial" fo:color="#000000" fo:font-size="10pt" style:font-size-asian="10pt" style:font-size-complex="10pt"/>
    </style:style>
    <style:style style:name="T7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5" style:parent-style-name="Normal" style:family="paragraph">
      <style:paragraph-properties style:punctuation-wrap="simple"/>
    </style:style>
    <style:style style:name="T736" style:parent-style-name="Fuentedepárrafopredeter." style:family="text">
      <style:text-properties style:font-name="Arial" fo:color="#000000" fo:font-size="10pt" style:font-size-asian="10pt" style:font-size-complex="10pt"/>
    </style:style>
    <style:style style:name="T737" style:parent-style-name="Fuentedepárrafopredeter." style:family="text">
      <style:text-properties style:font-name="Arial" fo:color="#000000" fo:font-size="10pt" style:font-size-asian="10pt" style:font-size-complex="10pt"/>
    </style:style>
    <style:style style:name="T7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39" style:parent-style-name="Normal" style:family="paragraph">
      <style:paragraph-properties style:punctuation-wrap="simple"/>
    </style:style>
    <style:style style:name="T740" style:parent-style-name="Fuentedepárrafopredeter." style:family="text">
      <style:text-properties style:font-name="Arial" fo:color="#000000" fo:font-size="10pt" style:font-size-asian="10pt" style:font-size-complex="10pt"/>
    </style:style>
    <style:style style:name="T7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42" style:parent-style-name="Normal" style:family="paragraph">
      <style:paragraph-properties style:punctuation-wrap="simple"/>
    </style:style>
    <style:style style:name="T743" style:parent-style-name="Fuentedepárrafopredeter." style:family="text">
      <style:text-properties style:font-name="Arial" fo:color="#000000" fo:font-size="10pt" style:font-size-asian="10pt" style:font-size-complex="10pt"/>
    </style:style>
    <style:style style:name="T7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45" style:parent-style-name="Normal" style:family="paragraph">
      <style:paragraph-properties style:punctuation-wrap="simple"/>
    </style:style>
    <style:style style:name="T746" style:parent-style-name="Fuentedepárrafopredeter." style:family="text">
      <style:text-properties style:font-name="Arial" fo:color="#000000" fo:font-size="10pt" style:font-size-asian="10pt" style:font-size-complex="10pt"/>
    </style:style>
    <style:style style:name="T7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48" style:parent-style-name="Normal" style:family="paragraph">
      <style:paragraph-properties style:punctuation-wrap="simple"/>
    </style:style>
    <style:style style:name="T749" style:parent-style-name="Fuentedepárrafopredeter." style:family="text">
      <style:text-properties style:font-name="Arial" fo:color="#000000" fo:font-size="10pt" style:font-size-asian="10pt" style:font-size-complex="10pt"/>
    </style:style>
    <style:style style:name="T7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1" style:parent-style-name="Normal" style:family="paragraph">
      <style:paragraph-properties style:punctuation-wrap="simple"/>
    </style:style>
    <style:style style:name="T752" style:parent-style-name="Fuentedepárrafopredeter." style:family="text">
      <style:text-properties style:font-name="Arial" fo:color="#000000" fo:font-size="10pt" style:font-size-asian="10pt" style:font-size-complex="10pt"/>
    </style:style>
    <style:style style:name="T7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4" style:parent-style-name="Normal" style:family="paragraph">
      <style:paragraph-properties style:punctuation-wrap="simple"/>
    </style:style>
    <style:style style:name="T755" style:parent-style-name="Fuentedepárrafopredeter." style:family="text">
      <style:text-properties style:font-name="Arial" fo:color="#000000" fo:font-size="10pt" style:font-size-asian="10pt" style:font-size-complex="10pt"/>
    </style:style>
    <style:style style:name="T7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57" style:parent-style-name="Normal" style:family="paragraph">
      <style:paragraph-properties style:punctuation-wrap="simple"/>
    </style:style>
    <style:style style:name="T758" style:parent-style-name="Fuentedepárrafopredeter." style:family="text">
      <style:text-properties style:font-name="Arial" fo:color="#000000" fo:font-size="10pt" style:font-size-asian="10pt" style:font-size-complex="10pt"/>
    </style:style>
    <style:style style:name="T7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60" style:parent-style-name="Normal" style:family="paragraph">
      <style:paragraph-properties style:punctuation-wrap="simple"/>
    </style:style>
    <style:style style:name="T761" style:parent-style-name="Fuentedepárrafopredeter." style:family="text">
      <style:text-properties style:font-name="Arial" fo:color="#000000" fo:font-size="10pt" style:font-size-asian="10pt" style:font-size-complex="10pt"/>
    </style:style>
    <style:style style:name="T7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63" style:parent-style-name="Normal" style:family="paragraph">
      <style:paragraph-properties style:punctuation-wrap="simple"/>
    </style:style>
    <style:style style:name="T764" style:parent-style-name="Fuentedepárrafopredeter." style:family="text">
      <style:text-properties style:font-name="Arial" fo:color="#000000" fo:font-size="10pt" style:font-size-asian="10pt" style:font-size-complex="10pt"/>
    </style:style>
    <style:style style:name="T765" style:parent-style-name="Fuentedepárrafopredeter." style:family="text">
      <style:text-properties style:font-name="Arial" fo:color="#000000" fo:font-size="10pt" style:font-size-asian="10pt" style:font-size-complex="10pt"/>
    </style:style>
    <style:style style:name="T7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67" style:parent-style-name="Normal" style:family="paragraph">
      <style:paragraph-properties style:punctuation-wrap="simple"/>
    </style:style>
    <style:style style:name="T768" style:parent-style-name="Fuentedepárrafopredeter." style:family="text">
      <style:text-properties style:font-name="Arial" fo:color="#000000" fo:font-size="10pt" style:font-size-asian="10pt" style:font-size-complex="10pt"/>
    </style:style>
    <style:style style:name="T7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70" style:parent-style-name="Normal" style:family="paragraph">
      <style:paragraph-properties style:punctuation-wrap="simple"/>
    </style:style>
    <style:style style:name="T771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772" style:parent-style-name="Fuentedepárrafopredeter." style:family="text">
      <style:text-properties style:font-name="Arial" fo:color="#000000" fo:font-size="10pt" style:font-size-asian="10pt" style:font-size-complex="10pt"/>
    </style:style>
    <style:style style:name="T7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74" style:parent-style-name="Normal" style:family="paragraph">
      <style:paragraph-properties style:punctuation-wrap="simple"/>
    </style:style>
    <style:style style:name="T775" style:parent-style-name="Fuentedepárrafopredeter." style:family="text">
      <style:text-properties style:font-name="Arial" fo:color="#000000" fo:font-size="10pt" style:font-size-asian="10pt" style:font-size-complex="10pt"/>
    </style:style>
    <style:style style:name="T776" style:parent-style-name="Fuentedepárrafopredeter." style:family="text">
      <style:text-properties style:font-name="Arial" fo:color="#000000" fo:font-size="10pt" style:font-size-asian="10pt" style:font-size-complex="10pt"/>
    </style:style>
    <style:style style:name="T7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78" style:parent-style-name="Normal" style:family="paragraph">
      <style:paragraph-properties style:punctuation-wrap="simple"/>
    </style:style>
    <style:style style:name="T779" style:parent-style-name="Fuentedepárrafopredeter." style:family="text">
      <style:text-properties style:font-name="Arial" fo:color="#000000" fo:font-size="10pt" style:font-size-asian="10pt" style:font-size-complex="10pt"/>
    </style:style>
    <style:style style:name="T7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1" style:parent-style-name="Normal" style:family="paragraph">
      <style:paragraph-properties style:punctuation-wrap="simple"/>
    </style:style>
    <style:style style:name="T782" style:parent-style-name="Fuentedepárrafopredeter." style:family="text">
      <style:text-properties style:font-name="Arial" fo:color="#000000" fo:font-size="10pt" style:font-size-asian="10pt" style:font-size-complex="10pt"/>
    </style:style>
    <style:style style:name="T7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4" style:parent-style-name="Normal" style:family="paragraph">
      <style:paragraph-properties style:punctuation-wrap="simple"/>
    </style:style>
    <style:style style:name="T785" style:parent-style-name="Fuentedepárrafopredeter." style:family="text">
      <style:text-properties style:font-name="Arial" fo:color="#000000" fo:font-size="10pt" style:font-size-asian="10pt" style:font-size-complex="10pt"/>
    </style:style>
    <style:style style:name="T7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87" style:parent-style-name="Normal" style:family="paragraph">
      <style:paragraph-properties style:punctuation-wrap="simple"/>
    </style:style>
    <style:style style:name="T788" style:parent-style-name="Fuentedepárrafopredeter." style:family="text">
      <style:text-properties style:font-name="Arial" fo:color="#000000" fo:font-size="10pt" style:font-size-asian="10pt" style:font-size-complex="10pt"/>
    </style:style>
    <style:style style:name="T7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90" style:parent-style-name="Normal" style:family="paragraph">
      <style:paragraph-properties style:punctuation-wrap="simple"/>
    </style:style>
    <style:style style:name="T791" style:parent-style-name="Fuentedepárrafopredeter." style:family="text">
      <style:text-properties style:font-name="Arial" fo:color="#000000" fo:font-size="10pt" style:font-size-asian="10pt" style:font-size-complex="10pt"/>
    </style:style>
    <style:style style:name="T792" style:parent-style-name="Fuentedepárrafopredeter." style:family="text">
      <style:text-properties style:font-name="Arial" fo:color="#000000" fo:font-size="10pt" style:font-size-asian="10pt" style:font-size-complex="10pt"/>
    </style:style>
    <style:style style:name="T7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94" style:parent-style-name="Normal" style:family="paragraph">
      <style:paragraph-properties style:punctuation-wrap="simple"/>
    </style:style>
    <style:style style:name="T795" style:parent-style-name="Fuentedepárrafopredeter." style:family="text">
      <style:text-properties style:font-name="Arial" fo:color="#000000" fo:font-size="10pt" style:font-size-asian="10pt" style:font-size-complex="10pt"/>
    </style:style>
    <style:style style:name="P796" style:parent-style-name="Normal" style:master-page-name="MP3" style:family="paragraph">
      <style:paragraph-properties fo:break-before="page"/>
    </style:style>
    <style:style style:name="T7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798" style:parent-style-name="Normal" style:family="paragraph">
      <style:paragraph-properties style:punctuation-wrap="simple"/>
    </style:style>
    <style:style style:name="T799" style:parent-style-name="Fuentedepárrafopredeter." style:family="text">
      <style:text-properties style:font-name="Arial" fo:color="#000000" fo:font-size="10pt" style:font-size-asian="10pt" style:font-size-complex="10pt"/>
    </style:style>
    <style:style style:name="T8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1" style:parent-style-name="Normal" style:family="paragraph">
      <style:paragraph-properties style:punctuation-wrap="simple"/>
    </style:style>
    <style:style style:name="T802" style:parent-style-name="Fuentedepárrafopredeter." style:family="text">
      <style:text-properties style:font-name="Arial" fo:color="#000000" fo:font-size="10pt" style:font-size-asian="10pt" style:font-size-complex="10pt"/>
    </style:style>
    <style:style style:name="T8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4" style:parent-style-name="Normal" style:family="paragraph">
      <style:paragraph-properties style:punctuation-wrap="simple"/>
    </style:style>
    <style:style style:name="T805" style:parent-style-name="Fuentedepárrafopredeter." style:family="text">
      <style:text-properties style:font-name="Arial" fo:color="#000000" fo:font-size="10pt" style:font-size-asian="10pt" style:font-size-complex="10pt"/>
    </style:style>
    <style:style style:name="T8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07" style:parent-style-name="Normal" style:family="paragraph">
      <style:paragraph-properties style:punctuation-wrap="simple"/>
    </style:style>
    <style:style style:name="T808" style:parent-style-name="Fuentedepárrafopredeter." style:family="text">
      <style:text-properties style:font-name="Arial" fo:color="#000000" fo:font-size="10pt" style:font-size-asian="10pt" style:font-size-complex="10pt"/>
    </style:style>
    <style:style style:name="T8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0" style:parent-style-name="Normal" style:family="paragraph">
      <style:paragraph-properties style:punctuation-wrap="simple"/>
    </style:style>
    <style:style style:name="T811" style:parent-style-name="Fuentedepárrafopredeter." style:family="text">
      <style:text-properties style:font-name="Arial" fo:color="#000000" fo:font-size="10pt" style:font-size-asian="10pt" style:font-size-complex="10pt"/>
    </style:style>
    <style:style style:name="T8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3" style:parent-style-name="Normal" style:family="paragraph">
      <style:paragraph-properties style:punctuation-wrap="simple"/>
    </style:style>
    <style:style style:name="T814" style:parent-style-name="Fuentedepárrafopredeter." style:family="text">
      <style:text-properties style:font-name="Arial" fo:color="#000000" fo:font-size="10pt" style:font-size-asian="10pt" style:font-size-complex="10pt"/>
    </style:style>
    <style:style style:name="T8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6" style:parent-style-name="Normal" style:family="paragraph">
      <style:paragraph-properties style:punctuation-wrap="simple"/>
    </style:style>
    <style:style style:name="T817" style:parent-style-name="Fuentedepárrafopredeter." style:family="text">
      <style:text-properties style:font-name="Arial" fo:color="#000000" fo:font-size="10pt" style:font-size-asian="10pt" style:font-size-complex="10pt"/>
    </style:style>
    <style:style style:name="T8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19" style:parent-style-name="Normal" style:family="paragraph">
      <style:paragraph-properties style:punctuation-wrap="simple"/>
    </style:style>
    <style:style style:name="T820" style:parent-style-name="Fuentedepárrafopredeter." style:family="text">
      <style:text-properties style:font-name="Arial" fo:color="#000000" fo:font-size="10pt" style:font-size-asian="10pt" style:font-size-complex="10pt"/>
    </style:style>
    <style:style style:name="T8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2" style:parent-style-name="Normal" style:family="paragraph">
      <style:paragraph-properties style:punctuation-wrap="simple"/>
    </style:style>
    <style:style style:name="T823" style:parent-style-name="Fuentedepárrafopredeter." style:family="text">
      <style:text-properties style:font-name="Arial" fo:color="#000000" fo:font-size="10pt" style:font-size-asian="10pt" style:font-size-complex="10pt"/>
    </style:style>
    <style:style style:name="T8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5" style:parent-style-name="Normal" style:family="paragraph">
      <style:paragraph-properties style:punctuation-wrap="simple"/>
    </style:style>
    <style:style style:name="T826" style:parent-style-name="Fuentedepárrafopredeter." style:family="text">
      <style:text-properties style:font-name="Arial" fo:color="#000000" fo:font-size="10pt" style:font-size-asian="10pt" style:font-size-complex="10pt"/>
    </style:style>
    <style:style style:name="T8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28" style:parent-style-name="Normal" style:family="paragraph">
      <style:paragraph-properties style:punctuation-wrap="simple"/>
    </style:style>
    <style:style style:name="T829" style:parent-style-name="Fuentedepárrafopredeter." style:family="text">
      <style:text-properties style:font-name="Arial" fo:color="#000000" fo:font-size="10pt" style:font-size-asian="10pt" style:font-size-complex="10pt"/>
    </style:style>
    <style:style style:name="T8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1" style:parent-style-name="Normal" style:family="paragraph">
      <style:paragraph-properties style:punctuation-wrap="simple"/>
    </style:style>
    <style:style style:name="T832" style:parent-style-name="Fuentedepárrafopredeter." style:family="text">
      <style:text-properties style:font-name="Arial" fo:color="#000000" fo:font-size="10pt" style:font-size-asian="10pt" style:font-size-complex="10pt"/>
    </style:style>
    <style:style style:name="T8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4" style:parent-style-name="Normal" style:family="paragraph">
      <style:paragraph-properties style:punctuation-wrap="simple"/>
    </style:style>
    <style:style style:name="T835" style:parent-style-name="Fuentedepárrafopredeter." style:family="text">
      <style:text-properties style:font-name="Arial" fo:color="#000000" fo:font-size="10pt" style:font-size-asian="10pt" style:font-size-complex="10pt"/>
    </style:style>
    <style:style style:name="T8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37" style:parent-style-name="Normal" style:family="paragraph">
      <style:paragraph-properties style:punctuation-wrap="simple"/>
    </style:style>
    <style:style style:name="T838" style:parent-style-name="Fuentedepárrafopredeter." style:family="text">
      <style:text-properties style:font-name="Arial" fo:color="#000000" fo:font-size="10pt" style:font-size-asian="10pt" style:font-size-complex="10pt"/>
    </style:style>
    <style:style style:name="T8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0" style:parent-style-name="Normal" style:family="paragraph">
      <style:paragraph-properties style:punctuation-wrap="simple"/>
    </style:style>
    <style:style style:name="T841" style:parent-style-name="Fuentedepárrafopredeter." style:family="text">
      <style:text-properties style:font-name="Arial" fo:color="#000000" fo:font-size="10pt" style:font-size-asian="10pt" style:font-size-complex="10pt"/>
    </style:style>
    <style:style style:name="T8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3" style:parent-style-name="Normal" style:family="paragraph">
      <style:paragraph-properties style:punctuation-wrap="simple"/>
    </style:style>
    <style:style style:name="T844" style:parent-style-name="Fuentedepárrafopredeter." style:family="text">
      <style:text-properties style:font-name="Arial" fo:color="#000000" fo:font-size="10pt" style:font-size-asian="10pt" style:font-size-complex="10pt"/>
    </style:style>
    <style:style style:name="T8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6" style:parent-style-name="Normal" style:family="paragraph">
      <style:paragraph-properties style:punctuation-wrap="simple"/>
    </style:style>
    <style:style style:name="T847" style:parent-style-name="Fuentedepárrafopredeter." style:family="text">
      <style:text-properties style:font-name="Arial" fo:color="#000000" fo:font-size="10pt" style:font-size-asian="10pt" style:font-size-complex="10pt"/>
    </style:style>
    <style:style style:name="T8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49" style:parent-style-name="Normal" style:family="paragraph">
      <style:paragraph-properties style:punctuation-wrap="simple"/>
    </style:style>
    <style:style style:name="T850" style:parent-style-name="Fuentedepárrafopredeter." style:family="text">
      <style:text-properties style:font-name="Arial" fo:color="#000000" fo:font-size="10pt" style:font-size-asian="10pt" style:font-size-complex="10pt"/>
    </style:style>
    <style:style style:name="T8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2" style:parent-style-name="Normal" style:family="paragraph">
      <style:paragraph-properties style:punctuation-wrap="simple"/>
    </style:style>
    <style:style style:name="T853" style:parent-style-name="Fuentedepárrafopredeter." style:family="text">
      <style:text-properties style:font-name="Arial" fo:color="#000000" fo:font-size="10pt" style:font-size-asian="10pt" style:font-size-complex="10pt"/>
    </style:style>
    <style:style style:name="T8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5" style:parent-style-name="Normal" style:family="paragraph">
      <style:paragraph-properties style:punctuation-wrap="simple"/>
    </style:style>
    <style:style style:name="T856" style:parent-style-name="Fuentedepárrafopredeter." style:family="text">
      <style:text-properties style:font-name="Arial" fo:color="#000000" fo:font-size="10pt" style:font-size-asian="10pt" style:font-size-complex="10pt"/>
    </style:style>
    <style:style style:name="T8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58" style:parent-style-name="Normal" style:family="paragraph">
      <style:paragraph-properties style:punctuation-wrap="simple"/>
    </style:style>
    <style:style style:name="T859" style:parent-style-name="Fuentedepárrafopredeter." style:family="text">
      <style:text-properties style:font-name="Arial" fo:color="#000000" fo:font-size="10pt" style:font-size-asian="10pt" style:font-size-complex="10pt"/>
    </style:style>
    <style:style style:name="T860" style:parent-style-name="Fuentedepárrafopredeter." style:family="text">
      <style:text-properties style:font-name="Arial" fo:color="#000000" fo:font-size="10pt" style:font-size-asian="10pt" style:font-size-complex="10pt"/>
    </style:style>
    <style:style style:name="T8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62" style:parent-style-name="Normal" style:family="paragraph">
      <style:paragraph-properties style:punctuation-wrap="simple"/>
    </style:style>
    <style:style style:name="T863" style:parent-style-name="Fuentedepárrafopredeter." style:family="text">
      <style:text-properties style:font-name="Arial" fo:color="#000000" fo:font-size="10pt" style:font-size-asian="10pt" style:font-size-complex="10pt"/>
    </style:style>
    <style:style style:name="T8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65" style:parent-style-name="Normal" style:family="paragraph">
      <style:paragraph-properties style:punctuation-wrap="simple"/>
    </style:style>
    <style:style style:name="T866" style:parent-style-name="Fuentedepárrafopredeter." style:family="text">
      <style:text-properties style:font-name="Arial" fo:color="#000000" fo:font-size="10pt" style:font-size-asian="10pt" style:font-size-complex="10pt"/>
    </style:style>
    <style:style style:name="T8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68" style:parent-style-name="Normal" style:family="paragraph">
      <style:paragraph-properties style:punctuation-wrap="simple"/>
    </style:style>
    <style:style style:name="T869" style:parent-style-name="Fuentedepárrafopredeter." style:family="text">
      <style:text-properties style:font-name="Arial" fo:color="#000000" fo:font-size="10pt" style:font-size-asian="10pt" style:font-size-complex="10pt"/>
    </style:style>
    <style:style style:name="T8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71" style:parent-style-name="Normal" style:family="paragraph">
      <style:paragraph-properties style:punctuation-wrap="simple"/>
    </style:style>
    <style:style style:name="T872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873" style:parent-style-name="Fuentedepárrafopredeter." style:family="text">
      <style:text-properties style:font-name="Arial" fo:color="#000000" fo:font-size="10pt" style:font-size-asian="10pt" style:font-size-complex="10pt"/>
    </style:style>
    <style:style style:name="T8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76" style:parent-style-name="Normal" style:family="paragraph">
      <style:paragraph-properties style:punctuation-wrap="simple"/>
    </style:style>
    <style:style style:name="T877" style:parent-style-name="Fuentedepárrafopredeter." style:family="text">
      <style:text-properties style:font-name="Arial" fo:color="#000000" fo:font-size="8pt" style:font-size-asian="8pt" style:font-size-complex="8pt"/>
    </style:style>
    <style:style style:name="T8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79" style:parent-style-name="Normal" style:family="paragraph">
      <style:paragraph-properties style:punctuation-wrap="simple"/>
    </style:style>
    <style:style style:name="T880" style:parent-style-name="Fuentedepárrafopredeter." style:family="text">
      <style:text-properties style:font-name="Arial" fo:color="#000000" fo:font-size="8pt" style:font-size-asian="8pt" style:font-size-complex="8pt"/>
    </style:style>
    <style:style style:name="T8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82" style:parent-style-name="Normal" style:family="paragraph">
      <style:paragraph-properties style:punctuation-wrap="simple"/>
    </style:style>
    <style:style style:name="T883" style:parent-style-name="Fuentedepárrafopredeter." style:family="text">
      <style:text-properties style:font-name="Arial" fo:color="#000000" fo:font-size="8pt" style:font-size-asian="8pt" style:font-size-complex="8pt"/>
    </style:style>
    <style:style style:name="T8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8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89" style:parent-style-name="Normal" style:family="paragraph">
      <style:paragraph-properties style:punctuation-wrap="simple"/>
    </style:style>
    <style:style style:name="T890" style:parent-style-name="Fuentedepárrafopredeter." style:family="text">
      <style:text-properties style:font-name="Times New Roman" fo:color="#000000"/>
    </style:style>
    <style:style style:name="T891" style:parent-style-name="Fuentedepárrafopredeter." style:family="text">
      <style:text-properties style:font-name="Times New Roman" fo:font-weight="bold" style:font-weight-asian="bold" fo:color="#000000"/>
    </style:style>
    <style:style style:name="T892" style:parent-style-name="Fuentedepárrafopredeter." style:family="text">
      <style:text-properties style:font-name="Times New Roman" fo:color="#000000"/>
    </style:style>
    <style:style style:name="T893" style:parent-style-name="Fuentedepárrafopredeter." style:family="text">
      <style:text-properties style:font-name="Times New Roman" fo:font-weight="bold" style:font-weight-asian="bold" fo:color="#000000"/>
    </style:style>
    <style:style style:name="T894" style:parent-style-name="Fuentedepárrafopredeter." style:family="text">
      <style:text-properties style:font-name="Times New Roman" fo:color="#000000"/>
    </style:style>
    <style:style style:name="T8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896" style:parent-style-name="Normal" style:family="paragraph">
      <style:paragraph-properties style:punctuation-wrap="simple"/>
    </style:style>
    <style:style style:name="T897" style:parent-style-name="Fuentedepárrafopredeter." style:family="text">
      <style:text-properties style:font-name="Arial" fo:color="#000000" fo:font-size="10pt" style:font-size-asian="10pt" style:font-size-complex="10pt"/>
    </style:style>
    <style:style style:name="T898" style:parent-style-name="Fuentedepárrafopredeter." style:family="text">
      <style:text-properties style:font-name="Arial" fo:color="#000000" fo:font-size="10pt" style:font-size-asian="10pt" style:font-size-complex="10pt"/>
    </style:style>
    <style:style style:name="T8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0" style:parent-style-name="Normal" style:family="paragraph">
      <style:paragraph-properties style:punctuation-wrap="simple"/>
    </style:style>
    <style:style style:name="T901" style:parent-style-name="Fuentedepárrafopredeter." style:family="text">
      <style:text-properties style:font-name="Arial" fo:color="#000000" fo:font-size="10pt" style:font-size-asian="10pt" style:font-size-complex="10pt"/>
    </style:style>
    <style:style style:name="T9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3" style:parent-style-name="Normal" style:family="paragraph">
      <style:paragraph-properties style:punctuation-wrap="simple"/>
    </style:style>
    <style:style style:name="T904" style:parent-style-name="Fuentedepárrafopredeter." style:family="text">
      <style:text-properties style:font-name="Arial" fo:color="#000000" fo:font-size="10pt" style:font-size-asian="10pt" style:font-size-complex="10pt"/>
    </style:style>
    <style:style style:name="T9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6" style:parent-style-name="Normal" style:family="paragraph">
      <style:paragraph-properties style:punctuation-wrap="simple"/>
    </style:style>
    <style:style style:name="T907" style:parent-style-name="Fuentedepárrafopredeter." style:family="text">
      <style:text-properties style:font-name="Arial" fo:color="#000000" fo:font-size="10pt" style:font-size-asian="10pt" style:font-size-complex="10pt"/>
    </style:style>
    <style:style style:name="T9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09" style:parent-style-name="Normal" style:family="paragraph">
      <style:paragraph-properties style:punctuation-wrap="simple"/>
    </style:style>
    <style:style style:name="T910" style:parent-style-name="Fuentedepárrafopredeter." style:family="text">
      <style:text-properties style:font-name="Arial" fo:color="#000000" fo:font-size="10pt" style:font-size-asian="10pt" style:font-size-complex="10pt"/>
    </style:style>
    <style:style style:name="T9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12" style:parent-style-name="Normal" style:family="paragraph">
      <style:paragraph-properties style:punctuation-wrap="simple"/>
    </style:style>
    <style:style style:name="T913" style:parent-style-name="Fuentedepárrafopredeter." style:family="text">
      <style:text-properties style:font-name="Arial" fo:color="#000000" fo:font-size="10pt" style:font-size-asian="10pt" style:font-size-complex="10pt"/>
    </style:style>
    <style:style style:name="T9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15" style:parent-style-name="Normal" style:family="paragraph">
      <style:paragraph-properties style:punctuation-wrap="simple"/>
    </style:style>
    <style:style style:name="T916" style:parent-style-name="Fuentedepárrafopredeter." style:family="text">
      <style:text-properties style:font-name="Arial" fo:color="#000000" fo:font-size="10pt" style:font-size-asian="10pt" style:font-size-complex="10pt"/>
    </style:style>
    <style:style style:name="T9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18" style:parent-style-name="Normal" style:family="paragraph">
      <style:paragraph-properties style:punctuation-wrap="simple"/>
    </style:style>
    <style:style style:name="T919" style:parent-style-name="Fuentedepárrafopredeter." style:family="text">
      <style:text-properties style:font-name="Arial" fo:color="#000000" fo:font-size="10pt" style:font-size-asian="10pt" style:font-size-complex="10pt"/>
    </style:style>
    <style:style style:name="T9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1" style:parent-style-name="Normal" style:family="paragraph">
      <style:paragraph-properties style:punctuation-wrap="simple"/>
    </style:style>
    <style:style style:name="T922" style:parent-style-name="Fuentedepárrafopredeter." style:family="text">
      <style:text-properties style:font-name="Arial" fo:color="#000000" fo:font-size="10pt" style:font-size-asian="10pt" style:font-size-complex="10pt"/>
    </style:style>
    <style:style style:name="T923" style:parent-style-name="Fuentedepárrafopredeter." style:family="text">
      <style:text-properties style:font-name="Arial" fo:color="#000000" fo:font-size="10pt" style:font-size-asian="10pt" style:font-size-complex="10pt"/>
    </style:style>
    <style:style style:name="T9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5" style:parent-style-name="Normal" style:family="paragraph">
      <style:paragraph-properties style:punctuation-wrap="simple"/>
    </style:style>
    <style:style style:name="T926" style:parent-style-name="Fuentedepárrafopredeter." style:family="text">
      <style:text-properties style:font-name="Arial" fo:color="#000000" fo:font-size="10pt" style:font-size-asian="10pt" style:font-size-complex="10pt"/>
    </style:style>
    <style:style style:name="T9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28" style:parent-style-name="Normal" style:family="paragraph">
      <style:paragraph-properties style:punctuation-wrap="simple"/>
    </style:style>
    <style:style style:name="T929" style:parent-style-name="Fuentedepárrafopredeter." style:family="text">
      <style:text-properties style:font-name="Arial" fo:color="#000000" fo:font-size="10pt" style:font-size-asian="10pt" style:font-size-complex="10pt"/>
    </style:style>
    <style:style style:name="T9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1" style:parent-style-name="Normal" style:family="paragraph">
      <style:paragraph-properties style:punctuation-wrap="simple"/>
    </style:style>
    <style:style style:name="T932" style:parent-style-name="Fuentedepárrafopredeter." style:family="text">
      <style:text-properties style:font-name="Arial" fo:color="#000000" fo:font-size="10pt" style:font-size-asian="10pt" style:font-size-complex="10pt"/>
    </style:style>
    <style:style style:name="T9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4" style:parent-style-name="Normal" style:family="paragraph">
      <style:paragraph-properties style:punctuation-wrap="simple"/>
    </style:style>
    <style:style style:name="T935" style:parent-style-name="Fuentedepárrafopredeter." style:family="text">
      <style:text-properties style:font-name="Arial" fo:color="#000000" fo:font-size="10pt" style:font-size-asian="10pt" style:font-size-complex="10pt"/>
    </style:style>
    <style:style style:name="T9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37" style:parent-style-name="Normal" style:family="paragraph">
      <style:paragraph-properties style:punctuation-wrap="simple"/>
    </style:style>
    <style:style style:name="T938" style:parent-style-name="Fuentedepárrafopredeter." style:family="text">
      <style:text-properties style:font-name="Arial" fo:color="#000000" fo:font-size="10pt" style:font-size-asian="10pt" style:font-size-complex="10pt"/>
    </style:style>
    <style:style style:name="T9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0" style:parent-style-name="Normal" style:family="paragraph">
      <style:paragraph-properties style:punctuation-wrap="simple"/>
    </style:style>
    <style:style style:name="T941" style:parent-style-name="Fuentedepárrafopredeter." style:family="text">
      <style:text-properties style:font-name="Arial" fo:color="#000000" fo:font-size="10pt" style:font-size-asian="10pt" style:font-size-complex="10pt"/>
    </style:style>
    <style:style style:name="T9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3" style:parent-style-name="Normal" style:family="paragraph">
      <style:paragraph-properties style:punctuation-wrap="simple"/>
    </style:style>
    <style:style style:name="T944" style:parent-style-name="Fuentedepárrafopredeter." style:family="text">
      <style:text-properties style:font-name="Arial" fo:color="#000000" fo:font-size="10pt" style:font-size-asian="10pt" style:font-size-complex="10pt"/>
    </style:style>
    <style:style style:name="T9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6" style:parent-style-name="Normal" style:family="paragraph">
      <style:paragraph-properties style:punctuation-wrap="simple"/>
    </style:style>
    <style:style style:name="T947" style:parent-style-name="Fuentedepárrafopredeter." style:family="text">
      <style:text-properties style:font-name="Arial" fo:color="#000000" fo:font-size="10pt" style:font-size-asian="10pt" style:font-size-complex="10pt"/>
    </style:style>
    <style:style style:name="T9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49" style:parent-style-name="Normal" style:family="paragraph">
      <style:paragraph-properties style:punctuation-wrap="simple"/>
    </style:style>
    <style:style style:name="T950" style:parent-style-name="Fuentedepárrafopredeter." style:family="text">
      <style:text-properties style:font-name="Arial" fo:color="#000000" fo:font-size="10pt" style:font-size-asian="10pt" style:font-size-complex="10pt"/>
    </style:style>
    <style:style style:name="T9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52" style:parent-style-name="Normal" style:family="paragraph">
      <style:paragraph-properties style:punctuation-wrap="simple"/>
    </style:style>
    <style:style style:name="T953" style:parent-style-name="Fuentedepárrafopredeter." style:family="text">
      <style:text-properties style:font-name="Arial" fo:color="#000000" fo:font-size="10pt" style:font-size-asian="10pt" style:font-size-complex="10pt"/>
    </style:style>
    <style:style style:name="T9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55" style:parent-style-name="Normal" style:family="paragraph">
      <style:paragraph-properties style:punctuation-wrap="simple"/>
    </style:style>
    <style:style style:name="T956" style:parent-style-name="Fuentedepárrafopredeter." style:family="text">
      <style:text-properties style:font-name="Arial" fo:color="#000000" fo:font-size="10pt" style:font-size-asian="10pt" style:font-size-complex="10pt"/>
    </style:style>
    <style:style style:name="T9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58" style:parent-style-name="Normal" style:family="paragraph">
      <style:paragraph-properties style:punctuation-wrap="simple"/>
    </style:style>
    <style:style style:name="T959" style:parent-style-name="Fuentedepárrafopredeter." style:family="text">
      <style:text-properties style:font-name="Arial" fo:color="#000000" fo:font-size="10pt" style:font-size-asian="10pt" style:font-size-complex="10pt"/>
    </style:style>
    <style:style style:name="T9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1" style:parent-style-name="Normal" style:family="paragraph">
      <style:paragraph-properties style:punctuation-wrap="simple"/>
    </style:style>
    <style:style style:name="T962" style:parent-style-name="Fuentedepárrafopredeter." style:family="text">
      <style:text-properties style:font-name="Arial" fo:color="#000000" fo:font-size="10pt" style:font-size-asian="10pt" style:font-size-complex="10pt"/>
    </style:style>
    <style:style style:name="T9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4" style:parent-style-name="Normal" style:family="paragraph">
      <style:paragraph-properties style:punctuation-wrap="simple"/>
    </style:style>
    <style:style style:name="T965" style:parent-style-name="Fuentedepárrafopredeter." style:family="text">
      <style:text-properties style:font-name="Arial" fo:color="#000000" fo:font-size="10pt" style:font-size-asian="10pt" style:font-size-complex="10pt"/>
    </style:style>
    <style:style style:name="T9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67" style:parent-style-name="Normal" style:family="paragraph">
      <style:paragraph-properties style:punctuation-wrap="simple"/>
    </style:style>
    <style:style style:name="T968" style:parent-style-name="Fuentedepárrafopredeter." style:family="text">
      <style:text-properties style:font-name="Arial" fo:color="#000000" fo:font-size="10pt" style:font-size-asian="10pt" style:font-size-complex="10pt"/>
    </style:style>
    <style:style style:name="T9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0" style:parent-style-name="Normal" style:family="paragraph">
      <style:paragraph-properties style:punctuation-wrap="simple"/>
    </style:style>
    <style:style style:name="T971" style:parent-style-name="Fuentedepárrafopredeter." style:family="text">
      <style:text-properties style:font-name="Arial" fo:color="#000000" fo:font-size="10pt" style:font-size-asian="10pt" style:font-size-complex="10pt"/>
    </style:style>
    <style:style style:name="T9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3" style:parent-style-name="Normal" style:family="paragraph">
      <style:paragraph-properties style:punctuation-wrap="simple"/>
    </style:style>
    <style:style style:name="T974" style:parent-style-name="Fuentedepárrafopredeter." style:family="text">
      <style:text-properties style:font-name="Arial" fo:color="#000000" fo:font-size="10pt" style:font-size-asian="10pt" style:font-size-complex="10pt"/>
    </style:style>
    <style:style style:name="T9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6" style:parent-style-name="Normal" style:family="paragraph">
      <style:paragraph-properties style:punctuation-wrap="simple"/>
    </style:style>
    <style:style style:name="T977" style:parent-style-name="Fuentedepárrafopredeter." style:family="text">
      <style:text-properties style:font-name="Arial" fo:color="#000000" fo:font-size="10pt" style:font-size-asian="10pt" style:font-size-complex="10pt"/>
    </style:style>
    <style:style style:name="T9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79" style:parent-style-name="Normal" style:family="paragraph">
      <style:paragraph-properties style:punctuation-wrap="simple"/>
    </style:style>
    <style:style style:name="T980" style:parent-style-name="Fuentedepárrafopredeter." style:family="text">
      <style:text-properties style:font-name="Arial" fo:color="#000000" fo:font-size="10pt" style:font-size-asian="10pt" style:font-size-complex="10pt"/>
    </style:style>
    <style:style style:name="T981" style:parent-style-name="Fuentedepárrafopredeter." style:family="text">
      <style:text-properties style:font-name="Arial" fo:color="#000000" fo:font-size="10pt" style:font-size-asian="10pt" style:font-size-complex="10pt"/>
    </style:style>
    <style:style style:name="T9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83" style:parent-style-name="Normal" style:family="paragraph">
      <style:paragraph-properties style:punctuation-wrap="simple"/>
    </style:style>
    <style:style style:name="T984" style:parent-style-name="Fuentedepárrafopredeter." style:family="text">
      <style:text-properties style:font-name="Arial" fo:color="#000000" fo:font-size="10pt" style:font-size-asian="10pt" style:font-size-complex="10pt"/>
    </style:style>
    <style:style style:name="T9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86" style:parent-style-name="Normal" style:family="paragraph">
      <style:paragraph-properties style:punctuation-wrap="simple"/>
    </style:style>
    <style:style style:name="T987" style:parent-style-name="Fuentedepárrafopredeter." style:family="text">
      <style:text-properties style:font-name="Arial" fo:color="#000000" fo:font-size="10pt" style:font-size-asian="10pt" style:font-size-complex="10pt"/>
    </style:style>
    <style:style style:name="T9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89" style:parent-style-name="Normal" style:family="paragraph">
      <style:paragraph-properties style:punctuation-wrap="simple"/>
    </style:style>
    <style:style style:name="T990" style:parent-style-name="Fuentedepárrafopredeter." style:family="text">
      <style:text-properties style:font-name="Arial" fo:color="#000000" fo:font-size="10pt" style:font-size-asian="10pt" style:font-size-complex="10pt"/>
    </style:style>
    <style:style style:name="T991" style:parent-style-name="Fuentedepárrafopredeter." style:family="text">
      <style:text-properties style:font-name="Arial" fo:color="#000000" fo:font-size="10pt" style:font-size-asian="10pt" style:font-size-complex="10pt"/>
    </style:style>
    <style:style style:name="T9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3" style:parent-style-name="Normal" style:family="paragraph">
      <style:paragraph-properties style:punctuation-wrap="simple"/>
    </style:style>
    <style:style style:name="T994" style:parent-style-name="Fuentedepárrafopredeter." style:family="text">
      <style:text-properties style:font-name="Arial" fo:color="#000000" fo:font-size="10pt" style:font-size-asian="10pt" style:font-size-complex="10pt"/>
    </style:style>
    <style:style style:name="T9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996" style:parent-style-name="Normal" style:family="paragraph">
      <style:paragraph-properties style:punctuation-wrap="simple"/>
    </style:style>
    <style:style style:name="T997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998" style:parent-style-name="Fuentedepárrafopredeter." style:family="text">
      <style:text-properties style:font-name="Arial" fo:color="#000000" fo:font-size="10pt" style:font-size-asian="10pt" style:font-size-complex="10pt"/>
    </style:style>
    <style:style style:name="T9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0" style:parent-style-name="Normal" style:family="paragraph">
      <style:paragraph-properties style:punctuation-wrap="simple"/>
    </style:style>
    <style:style style:name="T100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3" style:parent-style-name="Normal" style:family="paragraph">
      <style:paragraph-properties style:punctuation-wrap="simple"/>
    </style:style>
    <style:style style:name="T100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6" style:parent-style-name="Normal" style:family="paragraph">
      <style:paragraph-properties style:punctuation-wrap="simple"/>
    </style:style>
    <style:style style:name="T100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09" style:parent-style-name="Normal" style:family="paragraph">
      <style:paragraph-properties style:punctuation-wrap="simple"/>
    </style:style>
    <style:style style:name="T101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1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13" style:parent-style-name="Normal" style:family="paragraph">
      <style:paragraph-properties style:punctuation-wrap="simple"/>
    </style:style>
    <style:style style:name="T1014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01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17" style:parent-style-name="Normal" style:family="paragraph">
      <style:paragraph-properties style:punctuation-wrap="simple"/>
    </style:style>
    <style:style style:name="T101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0" style:parent-style-name="Normal" style:family="paragraph">
      <style:paragraph-properties style:punctuation-wrap="simple"/>
    </style:style>
    <style:style style:name="T102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3" style:parent-style-name="Normal" style:family="paragraph">
      <style:paragraph-properties style:punctuation-wrap="simple"/>
    </style:style>
    <style:style style:name="T102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6" style:parent-style-name="Normal" style:family="paragraph">
      <style:paragraph-properties style:punctuation-wrap="simple"/>
    </style:style>
    <style:style style:name="T102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29" style:parent-style-name="Normal" style:family="paragraph">
      <style:paragraph-properties style:punctuation-wrap="simple"/>
    </style:style>
    <style:style style:name="T103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2" style:parent-style-name="Normal" style:family="paragraph">
      <style:paragraph-properties style:punctuation-wrap="simple"/>
    </style:style>
    <style:style style:name="T103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5" style:parent-style-name="Normal" style:family="paragraph">
      <style:paragraph-properties style:punctuation-wrap="simple"/>
    </style:style>
    <style:style style:name="T103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38" style:parent-style-name="Normal" style:family="paragraph">
      <style:paragraph-properties style:punctuation-wrap="simple"/>
    </style:style>
    <style:style style:name="T103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1" style:parent-style-name="Normal" style:family="paragraph">
      <style:paragraph-properties style:punctuation-wrap="simple"/>
    </style:style>
    <style:style style:name="T104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4" style:parent-style-name="Normal" style:family="paragraph">
      <style:paragraph-properties style:punctuation-wrap="simple"/>
    </style:style>
    <style:style style:name="T104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47" style:parent-style-name="Normal" style:family="paragraph">
      <style:paragraph-properties style:punctuation-wrap="simple"/>
    </style:style>
    <style:style style:name="T104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0" style:parent-style-name="Normal" style:family="paragraph">
      <style:paragraph-properties style:punctuation-wrap="simple"/>
    </style:style>
    <style:style style:name="T105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3" style:parent-style-name="Normal" style:family="paragraph">
      <style:paragraph-properties style:punctuation-wrap="simple"/>
    </style:style>
    <style:style style:name="T105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6" style:parent-style-name="Normal" style:family="paragraph">
      <style:paragraph-properties style:punctuation-wrap="simple"/>
    </style:style>
    <style:style style:name="T105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59" style:parent-style-name="Normal" style:family="paragraph">
      <style:paragraph-properties style:punctuation-wrap="simple"/>
    </style:style>
    <style:style style:name="T106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2" style:parent-style-name="Normal" style:family="paragraph">
      <style:paragraph-properties style:punctuation-wrap="simple"/>
    </style:style>
    <style:style style:name="T1063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06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66" style:parent-style-name="Normal" style:family="paragraph">
      <style:paragraph-properties style:punctuation-wrap="simple"/>
    </style:style>
    <style:style style:name="T106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6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0" style:parent-style-name="Normal" style:family="paragraph">
      <style:paragraph-properties style:punctuation-wrap="simple"/>
    </style:style>
    <style:style style:name="T107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3" style:parent-style-name="Normal" style:family="paragraph">
      <style:paragraph-properties style:punctuation-wrap="simple"/>
    </style:style>
    <style:style style:name="T107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76" style:parent-style-name="Normal" style:family="paragraph">
      <style:paragraph-properties style:punctuation-wrap="simple"/>
    </style:style>
    <style:style style:name="T107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7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0" style:parent-style-name="Normal" style:family="paragraph">
      <style:paragraph-properties style:punctuation-wrap="simple"/>
    </style:style>
    <style:style style:name="T108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3" style:parent-style-name="Normal" style:family="paragraph">
      <style:paragraph-properties style:punctuation-wrap="simple"/>
    </style:style>
    <style:style style:name="T1084" style:parent-style-name="Fuentedepárrafopredeter." style:family="text">
      <style:text-properties style:font-name="Arial" fo:color="#000000" fo:font-size="10pt" style:font-size-asian="10pt" style:font-size-complex="10pt"/>
    </style:style>
    <style:style style:name="P1085" style:parent-style-name="Normal" style:master-page-name="MP4" style:family="paragraph">
      <style:paragraph-properties fo:break-before="page"/>
    </style:style>
    <style:style style:name="T10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87" style:parent-style-name="Normal" style:family="paragraph">
      <style:paragraph-properties style:punctuation-wrap="simple"/>
    </style:style>
    <style:style style:name="T108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0" style:parent-style-name="Normal" style:family="paragraph">
      <style:paragraph-properties style:punctuation-wrap="simple"/>
    </style:style>
    <style:style style:name="T109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9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4" style:parent-style-name="Normal" style:family="paragraph">
      <style:paragraph-properties style:punctuation-wrap="simple"/>
    </style:style>
    <style:style style:name="T109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097" style:parent-style-name="Normal" style:family="paragraph">
      <style:paragraph-properties style:punctuation-wrap="simple"/>
    </style:style>
    <style:style style:name="T109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0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0" style:parent-style-name="Normal" style:family="paragraph">
      <style:paragraph-properties style:punctuation-wrap="simple"/>
    </style:style>
    <style:style style:name="T110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3" style:parent-style-name="Normal" style:family="paragraph">
      <style:paragraph-properties style:punctuation-wrap="simple"/>
    </style:style>
    <style:style style:name="T110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6" style:parent-style-name="Normal" style:family="paragraph">
      <style:paragraph-properties style:punctuation-wrap="simple"/>
    </style:style>
    <style:style style:name="T110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09" style:parent-style-name="Normal" style:family="paragraph">
      <style:paragraph-properties style:punctuation-wrap="simple"/>
    </style:style>
    <style:style style:name="T111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2" style:parent-style-name="Normal" style:family="paragraph">
      <style:paragraph-properties style:punctuation-wrap="simple"/>
    </style:style>
    <style:style style:name="T111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5" style:parent-style-name="Normal" style:family="paragraph">
      <style:paragraph-properties style:punctuation-wrap="simple"/>
    </style:style>
    <style:style style:name="T111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18" style:parent-style-name="Normal" style:family="paragraph">
      <style:paragraph-properties style:punctuation-wrap="simple"/>
    </style:style>
    <style:style style:name="T111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1" style:parent-style-name="Normal" style:family="paragraph">
      <style:paragraph-properties style:punctuation-wrap="simple"/>
    </style:style>
    <style:style style:name="T112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4" style:parent-style-name="Normal" style:family="paragraph">
      <style:paragraph-properties style:punctuation-wrap="simple"/>
    </style:style>
    <style:style style:name="T112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27" style:parent-style-name="Normal" style:family="paragraph">
      <style:paragraph-properties style:punctuation-wrap="simple"/>
    </style:style>
    <style:style style:name="T112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0" style:parent-style-name="Normal" style:family="paragraph">
      <style:paragraph-properties style:punctuation-wrap="simple"/>
    </style:style>
    <style:style style:name="T113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3" style:parent-style-name="Normal" style:family="paragraph">
      <style:paragraph-properties style:punctuation-wrap="simple"/>
    </style:style>
    <style:style style:name="T113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6" style:parent-style-name="Normal" style:family="paragraph">
      <style:paragraph-properties style:punctuation-wrap="simple"/>
    </style:style>
    <style:style style:name="T113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39" style:parent-style-name="Normal" style:family="paragraph">
      <style:paragraph-properties style:punctuation-wrap="simple"/>
    </style:style>
    <style:style style:name="T114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2" style:parent-style-name="Normal" style:family="paragraph">
      <style:paragraph-properties style:punctuation-wrap="simple"/>
    </style:style>
    <style:style style:name="T114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45" style:parent-style-name="Normal" style:family="paragraph">
      <style:paragraph-properties style:punctuation-wrap="simple"/>
    </style:style>
    <style:style style:name="T114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47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14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0" style:parent-style-name="Normal" style:family="paragraph">
      <style:paragraph-properties style:punctuation-wrap="simple"/>
    </style:style>
    <style:style style:name="T115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3" style:parent-style-name="Normal" style:family="paragraph">
      <style:paragraph-properties style:punctuation-wrap="simple"/>
    </style:style>
    <style:style style:name="T115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5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57" style:parent-style-name="Normal" style:family="paragraph">
      <style:paragraph-properties style:punctuation-wrap="simple"/>
    </style:style>
    <style:style style:name="T115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0" style:parent-style-name="Normal" style:family="paragraph">
      <style:paragraph-properties style:punctuation-wrap="simple"/>
    </style:style>
    <style:style style:name="T116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3" style:parent-style-name="Normal" style:family="paragraph">
      <style:paragraph-properties style:punctuation-wrap="simple"/>
    </style:style>
    <style:style style:name="T116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1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67" style:parent-style-name="Normal" style:family="paragraph">
      <style:paragraph-properties style:punctuation-wrap="simple"/>
    </style:style>
    <style:style style:name="T1168" style:parent-style-name="Fuentedepárrafopredeter." style:family="text">
      <style:text-properties style:font-name="Arial" fo:color="#000000" fo:font-size="8pt" style:font-size-asian="8pt" style:font-size-complex="8pt"/>
    </style:style>
    <style:style style:name="T11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70" style:parent-style-name="Normal" style:family="paragraph">
      <style:paragraph-properties style:punctuation-wrap="simple"/>
    </style:style>
    <style:style style:name="T1171" style:parent-style-name="Fuentedepárrafopredeter." style:family="text">
      <style:text-properties style:font-name="Arial" fo:color="#000000" fo:font-size="8pt" style:font-size-asian="8pt" style:font-size-complex="8pt"/>
    </style:style>
    <style:style style:name="T11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73" style:parent-style-name="Normal" style:family="paragraph">
      <style:paragraph-properties style:punctuation-wrap="simple"/>
    </style:style>
    <style:style style:name="T1174" style:parent-style-name="Fuentedepárrafopredeter." style:family="text">
      <style:text-properties style:font-name="Arial" fo:color="#000000" fo:font-size="8pt" style:font-size-asian="8pt" style:font-size-complex="8pt"/>
    </style:style>
    <style:style style:name="T11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1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1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1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1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0" style:parent-style-name="Normal" style:family="paragraph">
      <style:paragraph-properties style:punctuation-wrap="simple"/>
    </style:style>
    <style:style style:name="T1181" style:parent-style-name="Fuentedepárrafopredeter." style:family="text">
      <style:text-properties style:font-name="Times New Roman" fo:color="#000000"/>
    </style:style>
    <style:style style:name="T1182" style:parent-style-name="Fuentedepárrafopredeter." style:family="text">
      <style:text-properties style:font-name="Times New Roman" fo:font-weight="bold" style:font-weight-asian="bold" fo:color="#000000"/>
    </style:style>
    <style:style style:name="T1183" style:parent-style-name="Fuentedepárrafopredeter." style:family="text">
      <style:text-properties style:font-name="Times New Roman" fo:color="#000000"/>
    </style:style>
    <style:style style:name="T1184" style:parent-style-name="Fuentedepárrafopredeter." style:family="text">
      <style:text-properties style:font-name="Times New Roman" fo:font-weight="bold" style:font-weight-asian="bold" fo:color="#000000"/>
    </style:style>
    <style:style style:name="T1185" style:parent-style-name="Fuentedepárrafopredeter." style:family="text">
      <style:text-properties style:font-name="Times New Roman" fo:color="#000000"/>
    </style:style>
    <style:style style:name="T11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87" style:parent-style-name="Normal" style:family="paragraph">
      <style:paragraph-properties style:punctuation-wrap="simple"/>
    </style:style>
    <style:style style:name="T118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90" style:parent-style-name="Normal" style:family="paragraph">
      <style:paragraph-properties style:punctuation-wrap="simple"/>
    </style:style>
    <style:style style:name="T119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93" style:parent-style-name="Normal" style:family="paragraph">
      <style:paragraph-properties style:punctuation-wrap="simple"/>
    </style:style>
    <style:style style:name="T119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196" style:parent-style-name="Normal" style:family="paragraph">
      <style:paragraph-properties style:punctuation-wrap="simple"/>
    </style:style>
    <style:style style:name="T119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9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1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00" style:parent-style-name="Normal" style:family="paragraph">
      <style:paragraph-properties style:punctuation-wrap="simple"/>
    </style:style>
    <style:style style:name="T120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03" style:parent-style-name="Normal" style:family="paragraph">
      <style:paragraph-properties style:punctuation-wrap="simple"/>
    </style:style>
    <style:style style:name="T120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06" style:parent-style-name="Normal" style:family="paragraph">
      <style:paragraph-properties style:punctuation-wrap="simple"/>
    </style:style>
    <style:style style:name="T120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09" style:parent-style-name="Normal" style:family="paragraph">
      <style:paragraph-properties style:punctuation-wrap="simple"/>
    </style:style>
    <style:style style:name="T121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1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3" style:parent-style-name="Normal" style:family="paragraph">
      <style:paragraph-properties style:punctuation-wrap="simple"/>
    </style:style>
    <style:style style:name="T121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6" style:parent-style-name="Normal" style:family="paragraph">
      <style:paragraph-properties style:punctuation-wrap="simple"/>
    </style:style>
    <style:style style:name="T121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19" style:parent-style-name="Normal" style:family="paragraph">
      <style:paragraph-properties style:punctuation-wrap="simple"/>
    </style:style>
    <style:style style:name="T122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2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23" style:parent-style-name="Normal" style:family="paragraph">
      <style:paragraph-properties style:punctuation-wrap="simple"/>
    </style:style>
    <style:style style:name="T122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26" style:parent-style-name="Normal" style:family="paragraph">
      <style:paragraph-properties style:punctuation-wrap="simple"/>
    </style:style>
    <style:style style:name="T122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29" style:parent-style-name="Normal" style:family="paragraph">
      <style:paragraph-properties style:punctuation-wrap="simple"/>
    </style:style>
    <style:style style:name="T123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32" style:parent-style-name="Normal" style:family="paragraph">
      <style:paragraph-properties style:punctuation-wrap="simple"/>
    </style:style>
    <style:style style:name="T123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35" style:parent-style-name="Normal" style:family="paragraph">
      <style:paragraph-properties style:punctuation-wrap="simple"/>
    </style:style>
    <style:style style:name="T123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38" style:parent-style-name="Normal" style:family="paragraph">
      <style:paragraph-properties style:punctuation-wrap="simple"/>
    </style:style>
    <style:style style:name="T123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41" style:parent-style-name="Normal" style:family="paragraph">
      <style:paragraph-properties style:punctuation-wrap="simple"/>
    </style:style>
    <style:style style:name="T124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4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244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2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46" style:parent-style-name="Normal" style:family="paragraph">
      <style:paragraph-properties style:punctuation-wrap="simple"/>
    </style:style>
    <style:style style:name="T124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49" style:parent-style-name="Normal" style:family="paragraph">
      <style:paragraph-properties style:punctuation-wrap="simple"/>
    </style:style>
    <style:style style:name="T125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52" style:parent-style-name="Normal" style:family="paragraph">
      <style:paragraph-properties style:punctuation-wrap="simple"/>
    </style:style>
    <style:style style:name="T125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54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2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56" style:parent-style-name="Normal" style:family="paragraph">
      <style:paragraph-properties style:punctuation-wrap="simple"/>
    </style:style>
    <style:style style:name="T125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5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60" style:parent-style-name="Normal" style:family="paragraph">
      <style:paragraph-properties style:punctuation-wrap="simple"/>
    </style:style>
    <style:style style:name="T126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63" style:parent-style-name="Normal" style:family="paragraph">
      <style:paragraph-properties style:punctuation-wrap="simple"/>
    </style:style>
    <style:style style:name="T126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6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2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67" style:parent-style-name="Normal" style:family="paragraph">
      <style:paragraph-properties style:punctuation-wrap="simple"/>
    </style:style>
    <style:style style:name="T126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70" style:parent-style-name="Normal" style:family="paragraph">
      <style:paragraph-properties style:punctuation-wrap="simple"/>
    </style:style>
    <style:style style:name="T127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73" style:parent-style-name="Normal" style:family="paragraph">
      <style:paragraph-properties style:punctuation-wrap="simple"/>
    </style:style>
    <style:style style:name="T127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76" style:parent-style-name="Normal" style:family="paragraph">
      <style:paragraph-properties style:punctuation-wrap="simple"/>
    </style:style>
    <style:style style:name="T127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79" style:parent-style-name="Normal" style:family="paragraph">
      <style:paragraph-properties style:punctuation-wrap="simple"/>
    </style:style>
    <style:style style:name="T128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8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83" style:parent-style-name="Normal" style:family="paragraph">
      <style:paragraph-properties style:punctuation-wrap="simple"/>
    </style:style>
    <style:style style:name="T1284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28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87" style:parent-style-name="Normal" style:family="paragraph">
      <style:paragraph-properties style:punctuation-wrap="simple"/>
    </style:style>
    <style:style style:name="T1288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28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29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92" style:parent-style-name="Normal" style:family="paragraph">
      <style:paragraph-properties style:punctuation-wrap="simple"/>
    </style:style>
    <style:style style:name="T129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95" style:parent-style-name="Normal" style:family="paragraph">
      <style:paragraph-properties style:punctuation-wrap="simple"/>
    </style:style>
    <style:style style:name="T129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2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298" style:parent-style-name="Normal" style:family="paragraph">
      <style:paragraph-properties style:punctuation-wrap="simple"/>
    </style:style>
    <style:style style:name="T129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01" style:parent-style-name="Normal" style:family="paragraph">
      <style:paragraph-properties style:punctuation-wrap="simple"/>
    </style:style>
    <style:style style:name="T130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04" style:parent-style-name="Normal" style:family="paragraph">
      <style:paragraph-properties style:punctuation-wrap="simple"/>
    </style:style>
    <style:style style:name="T1305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30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0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09" style:parent-style-name="Normal" style:family="paragraph">
      <style:paragraph-properties style:punctuation-wrap="simple"/>
    </style:style>
    <style:style style:name="T131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12" style:parent-style-name="Normal" style:family="paragraph">
      <style:paragraph-properties style:punctuation-wrap="simple"/>
    </style:style>
    <style:style style:name="T131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15" style:parent-style-name="Normal" style:family="paragraph">
      <style:paragraph-properties style:punctuation-wrap="simple"/>
    </style:style>
    <style:style style:name="T131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18" style:parent-style-name="Normal" style:family="paragraph">
      <style:paragraph-properties style:punctuation-wrap="simple"/>
    </style:style>
    <style:style style:name="T131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2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22" style:parent-style-name="Normal" style:family="paragraph">
      <style:paragraph-properties style:punctuation-wrap="simple"/>
    </style:style>
    <style:style style:name="T132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25" style:parent-style-name="Normal" style:family="paragraph">
      <style:paragraph-properties style:punctuation-wrap="simple"/>
    </style:style>
    <style:style style:name="T132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28" style:parent-style-name="Normal" style:family="paragraph">
      <style:paragraph-properties style:punctuation-wrap="simple"/>
    </style:style>
    <style:style style:name="T132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31" style:parent-style-name="Normal" style:family="paragraph">
      <style:paragraph-properties style:punctuation-wrap="simple"/>
    </style:style>
    <style:style style:name="T133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3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3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35" style:parent-style-name="Normal" style:family="paragraph">
      <style:paragraph-properties style:punctuation-wrap="simple"/>
    </style:style>
    <style:style style:name="T133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3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39" style:parent-style-name="Normal" style:family="paragraph">
      <style:paragraph-properties style:punctuation-wrap="simple"/>
    </style:style>
    <style:style style:name="T134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42" style:parent-style-name="Normal" style:family="paragraph">
      <style:paragraph-properties style:punctuation-wrap="simple"/>
    </style:style>
    <style:style style:name="T134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44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3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46" style:parent-style-name="Normal" style:family="paragraph">
      <style:paragraph-properties style:punctuation-wrap="simple"/>
    </style:style>
    <style:style style:name="T134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4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50" style:parent-style-name="Normal" style:family="paragraph">
      <style:paragraph-properties style:punctuation-wrap="simple"/>
    </style:style>
    <style:style style:name="T135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53" style:parent-style-name="Normal" style:family="paragraph">
      <style:paragraph-properties style:punctuation-wrap="simple"/>
    </style:style>
    <style:style style:name="T135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56" style:parent-style-name="Normal" style:family="paragraph">
      <style:paragraph-properties style:punctuation-wrap="simple"/>
    </style:style>
    <style:style style:name="T135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59" style:parent-style-name="Normal" style:family="paragraph">
      <style:paragraph-properties style:punctuation-wrap="simple"/>
    </style:style>
    <style:style style:name="T136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62" style:parent-style-name="Normal" style:family="paragraph">
      <style:paragraph-properties style:punctuation-wrap="simple"/>
    </style:style>
    <style:style style:name="T136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65" style:parent-style-name="Normal" style:family="paragraph">
      <style:paragraph-properties style:punctuation-wrap="simple"/>
    </style:style>
    <style:style style:name="T136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68" style:parent-style-name="Normal" style:family="paragraph">
      <style:paragraph-properties style:punctuation-wrap="simple"/>
    </style:style>
    <style:style style:name="T136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71" style:parent-style-name="Normal" style:family="paragraph">
      <style:paragraph-properties style:punctuation-wrap="simple"/>
    </style:style>
    <style:style style:name="T137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74" style:parent-style-name="Normal" style:family="paragraph">
      <style:paragraph-properties style:punctuation-wrap="simple"/>
    </style:style>
    <style:style style:name="T137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77" style:parent-style-name="Normal" style:family="paragraph">
      <style:paragraph-properties style:punctuation-wrap="simple"/>
    </style:style>
    <style:style style:name="T137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80" style:parent-style-name="Normal" style:family="paragraph">
      <style:paragraph-properties style:punctuation-wrap="simple"/>
    </style:style>
    <style:style style:name="T1381" style:parent-style-name="Fuentedepárrafopredeter." style:family="text">
      <style:text-properties style:font-name="Arial" fo:color="#000000" fo:font-size="10pt" style:font-size-asian="10pt" style:font-size-complex="10pt"/>
    </style:style>
    <style:style style:name="P1382" style:parent-style-name="Normal" style:master-page-name="MP5" style:family="paragraph">
      <style:paragraph-properties fo:break-before="page"/>
    </style:style>
    <style:style style:name="T13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84" style:parent-style-name="Normal" style:family="paragraph">
      <style:paragraph-properties style:punctuation-wrap="simple"/>
    </style:style>
    <style:style style:name="T1385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38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88" style:parent-style-name="Normal" style:family="paragraph">
      <style:paragraph-properties style:punctuation-wrap="simple"/>
    </style:style>
    <style:style style:name="T138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3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92" style:parent-style-name="Normal" style:family="paragraph">
      <style:paragraph-properties style:punctuation-wrap="simple"/>
    </style:style>
    <style:style style:name="T1393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39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3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3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397" style:parent-style-name="Normal" style:family="paragraph">
      <style:paragraph-properties style:punctuation-wrap="simple"/>
    </style:style>
    <style:style style:name="T1398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3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4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01" style:parent-style-name="Normal" style:family="paragraph">
      <style:paragraph-properties style:punctuation-wrap="simple"/>
    </style:style>
    <style:style style:name="T1402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4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04" style:parent-style-name="Normal" style:family="paragraph">
      <style:paragraph-properties style:punctuation-wrap="simple"/>
    </style:style>
    <style:style style:name="T1405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406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4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08" style:parent-style-name="Normal" style:family="paragraph">
      <style:paragraph-properties style:punctuation-wrap="simple"/>
    </style:style>
    <style:style style:name="T140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410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4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4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13" style:parent-style-name="Normal" style:family="paragraph">
      <style:paragraph-properties style:punctuation-wrap="simple"/>
    </style:style>
    <style:style style:name="T1414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41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4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17" style:parent-style-name="Normal" style:family="paragraph">
      <style:paragraph-properties style:punctuation-wrap="simple"/>
    </style:style>
    <style:style style:name="T1418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4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20" style:parent-style-name="Normal" style:family="paragraph">
      <style:paragraph-properties style:punctuation-wrap="simple"/>
    </style:style>
    <style:style style:name="T1421" style:parent-style-name="Fuentedepárrafopredeter." style:family="text">
      <style:text-properties style:font-name="Arial" fo:font-weight="bold" style:font-weight-asian="bold" fo:font-style="italic" style:font-style-asian="italic" fo:color="#000000" fo:font-size="10pt" style:font-size-asian="10pt" style:font-size-complex="10pt"/>
    </style:style>
    <style:style style:name="T1422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4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24" style:parent-style-name="Normal" style:family="paragraph">
      <style:paragraph-properties style:punctuation-wrap="simple"/>
    </style:style>
    <style:style style:name="T142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4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27" style:parent-style-name="Normal" style:family="paragraph">
      <style:paragraph-properties style:punctuation-wrap="simple"/>
    </style:style>
    <style:style style:name="T1428" style:parent-style-name="Fuentedepárrafopredeter." style:family="text">
      <style:text-properties style:font-name="Arial" fo:font-weight="bold" style:font-weight-asian="bold" fo:font-style="italic" style:font-style-asian="italic" fo:color="#000000" fo:font-size="10pt" style:font-size-asian="10pt" style:font-size-complex="10pt"/>
    </style:style>
    <style:style style:name="T142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4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31" style:parent-style-name="Normal" style:family="paragraph">
      <style:paragraph-properties style:punctuation-wrap="simple"/>
    </style:style>
    <style:style style:name="T143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4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34" style:parent-style-name="Normal" style:family="paragraph">
      <style:paragraph-properties style:punctuation-wrap="simple"/>
    </style:style>
    <style:style style:name="T1435" style:parent-style-name="Fuentedepárrafopredeter." style:family="text">
      <style:text-properties style:font-name="Arial" fo:font-weight="bold" style:font-weight-asian="bold" fo:font-style="italic" style:font-style-asian="italic" fo:color="#000000" fo:font-size="10pt" style:font-size-asian="10pt" style:font-size-complex="10pt"/>
    </style:style>
    <style:style style:name="T143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4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38" style:parent-style-name="Normal" style:family="paragraph">
      <style:paragraph-properties style:punctuation-wrap="simple"/>
    </style:style>
    <style:style style:name="T143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4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41" style:parent-style-name="Normal" style:family="paragraph">
      <style:paragraph-properties style:punctuation-wrap="simple"/>
    </style:style>
    <style:style style:name="T144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4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4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45" style:parent-style-name="Normal" style:family="paragraph">
      <style:paragraph-properties style:punctuation-wrap="simple"/>
    </style:style>
    <style:style style:name="T1446" style:parent-style-name="Fuentedepárrafopredeter." style:family="text">
      <style:text-properties style:font-name="Arial" fo:color="#000000" fo:font-size="8pt" style:font-size-asian="8pt" style:font-size-complex="8pt"/>
    </style:style>
    <style:style style:name="T14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48" style:parent-style-name="Normal" style:family="paragraph">
      <style:paragraph-properties style:punctuation-wrap="simple"/>
    </style:style>
    <style:style style:name="T1449" style:parent-style-name="Fuentedepárrafopredeter." style:family="text">
      <style:text-properties style:font-name="Arial" fo:color="#000000" fo:font-size="8pt" style:font-size-asian="8pt" style:font-size-complex="8pt"/>
    </style:style>
    <style:style style:name="T14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51" style:parent-style-name="Normal" style:family="paragraph">
      <style:paragraph-properties style:punctuation-wrap="simple"/>
    </style:style>
    <style:style style:name="T1452" style:parent-style-name="Fuentedepárrafopredeter." style:family="text">
      <style:text-properties style:font-name="Arial" fo:color="#000000" fo:font-size="8pt" style:font-size-asian="8pt" style:font-size-complex="8pt"/>
    </style:style>
    <style:style style:name="T1453" style:parent-style-name="Fuentedepárrafopredeter." style:family="text">
      <style:text-properties style:font-name="Arial" fo:color="#000000" fo:font-size="8pt" style:font-size-asian="8pt" style:font-size-complex="8pt"/>
    </style:style>
    <style:style style:name="T14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4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4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4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4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59" style:parent-style-name="Normal" style:family="paragraph">
      <style:paragraph-properties style:punctuation-wrap="simple"/>
    </style:style>
    <style:style style:name="T1460" style:parent-style-name="Fuentedepárrafopredeter." style:family="text">
      <style:text-properties style:font-name="Times New Roman" fo:color="#000000"/>
    </style:style>
    <style:style style:name="T1461" style:parent-style-name="Fuentedepárrafopredeter." style:family="text">
      <style:text-properties style:font-name="Times New Roman" fo:font-weight="bold" style:font-weight-asian="bold" fo:color="#000000"/>
    </style:style>
    <style:style style:name="T1462" style:parent-style-name="Fuentedepárrafopredeter." style:family="text">
      <style:text-properties style:font-name="Times New Roman" fo:color="#000000"/>
    </style:style>
    <style:style style:name="T1463" style:parent-style-name="Fuentedepárrafopredeter." style:family="text">
      <style:text-properties style:font-name="Times New Roman" fo:font-weight="bold" style:font-weight-asian="bold" fo:color="#000000"/>
    </style:style>
    <style:style style:name="T1464" style:parent-style-name="Fuentedepárrafopredeter." style:family="text">
      <style:text-properties style:font-name="Times New Roman" fo:color="#000000"/>
    </style:style>
    <style:style style:name="T14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66" style:parent-style-name="Normal" style:family="paragraph">
      <style:paragraph-properties style:punctuation-wrap="simple"/>
    </style:style>
    <style:style style:name="T146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4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69" style:parent-style-name="Normal" style:family="paragraph">
      <style:paragraph-properties style:punctuation-wrap="simple"/>
    </style:style>
    <style:style style:name="T147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4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72" style:parent-style-name="Normal" style:family="paragraph">
      <style:paragraph-properties style:punctuation-wrap="simple"/>
    </style:style>
    <style:style style:name="T147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47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4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76" style:parent-style-name="Normal" style:family="paragraph">
      <style:paragraph-properties style:punctuation-wrap="simple"/>
    </style:style>
    <style:style style:name="T147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478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4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80" style:parent-style-name="Normal" style:family="paragraph">
      <style:paragraph-properties style:punctuation-wrap="simple"/>
    </style:style>
    <style:style style:name="T1481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48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48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4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85" style:parent-style-name="Normal" style:family="paragraph">
      <style:paragraph-properties style:punctuation-wrap="simple"/>
    </style:style>
    <style:style style:name="T1486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14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88" style:parent-style-name="Normal" style:family="paragraph">
      <style:paragraph-properties style:punctuation-wrap="simple"/>
    </style:style>
    <style:style style:name="T148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4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4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92" style:parent-style-name="Normal" style:family="paragraph">
      <style:paragraph-properties style:punctuation-wrap="simple"/>
    </style:style>
    <style:style style:name="T149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4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95" style:parent-style-name="Normal" style:family="paragraph">
      <style:paragraph-properties style:punctuation-wrap="simple"/>
    </style:style>
    <style:style style:name="T149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4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498" style:parent-style-name="Normal" style:family="paragraph">
      <style:paragraph-properties style:punctuation-wrap="simple"/>
    </style:style>
    <style:style style:name="T149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0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02" style:parent-style-name="Normal" style:family="paragraph">
      <style:paragraph-properties style:punctuation-wrap="simple"/>
    </style:style>
    <style:style style:name="T150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05" style:parent-style-name="Normal" style:family="paragraph">
      <style:paragraph-properties style:punctuation-wrap="simple"/>
    </style:style>
    <style:style style:name="T150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08" style:parent-style-name="Normal" style:family="paragraph">
      <style:paragraph-properties style:punctuation-wrap="simple"/>
    </style:style>
    <style:style style:name="T150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51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12" style:parent-style-name="Normal" style:family="paragraph">
      <style:paragraph-properties style:punctuation-wrap="simple"/>
    </style:style>
    <style:style style:name="T151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5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15" style:parent-style-name="Normal" style:family="paragraph">
      <style:paragraph-properties style:punctuation-wrap="simple"/>
    </style:style>
    <style:style style:name="T151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5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18" style:parent-style-name="Normal" style:family="paragraph">
      <style:paragraph-properties style:punctuation-wrap="simple"/>
    </style:style>
    <style:style style:name="T151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5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21" style:parent-style-name="Normal" style:family="paragraph">
      <style:paragraph-properties style:punctuation-wrap="simple"/>
    </style:style>
    <style:style style:name="T1522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5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24" style:parent-style-name="Normal" style:family="paragraph">
      <style:paragraph-properties style:punctuation-wrap="simple"/>
    </style:style>
    <style:style style:name="T152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5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27" style:parent-style-name="Normal" style:family="paragraph">
      <style:paragraph-properties style:punctuation-wrap="simple"/>
    </style:style>
    <style:style style:name="T152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30" style:parent-style-name="Normal" style:family="paragraph">
      <style:paragraph-properties style:punctuation-wrap="simple"/>
    </style:style>
    <style:style style:name="T1531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5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33" style:parent-style-name="Normal" style:family="paragraph">
      <style:paragraph-properties style:punctuation-wrap="simple"/>
    </style:style>
    <style:style style:name="T1534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5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36" style:parent-style-name="Normal" style:family="paragraph">
      <style:paragraph-properties style:punctuation-wrap="simple"/>
    </style:style>
    <style:style style:name="T1537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5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39" style:parent-style-name="Normal" style:family="paragraph">
      <style:paragraph-properties style:punctuation-wrap="simple"/>
    </style:style>
    <style:style style:name="T1540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5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42" style:parent-style-name="Normal" style:family="paragraph">
      <style:paragraph-properties style:punctuation-wrap="simple"/>
    </style:style>
    <style:style style:name="T154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44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5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46" style:parent-style-name="Normal" style:family="paragraph">
      <style:paragraph-properties style:punctuation-wrap="simple"/>
    </style:style>
    <style:style style:name="T154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49" style:parent-style-name="Normal" style:family="paragraph">
      <style:paragraph-properties style:punctuation-wrap="simple"/>
    </style:style>
    <style:style style:name="T1550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55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53" style:parent-style-name="Normal" style:family="paragraph">
      <style:paragraph-properties style:punctuation-wrap="simple"/>
    </style:style>
    <style:style style:name="T155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56" style:parent-style-name="Normal" style:family="paragraph">
      <style:paragraph-properties style:punctuation-wrap="simple"/>
    </style:style>
    <style:style style:name="T155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5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60" style:parent-style-name="Normal" style:family="paragraph">
      <style:paragraph-properties style:punctuation-wrap="simple"/>
    </style:style>
    <style:style style:name="T156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63" style:parent-style-name="Normal" style:family="paragraph">
      <style:paragraph-properties style:punctuation-wrap="simple"/>
    </style:style>
    <style:style style:name="T156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66" style:parent-style-name="Normal" style:family="paragraph">
      <style:paragraph-properties style:punctuation-wrap="simple"/>
    </style:style>
    <style:style style:name="T156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69" style:parent-style-name="Normal" style:family="paragraph">
      <style:paragraph-properties style:punctuation-wrap="simple"/>
    </style:style>
    <style:style style:name="T1570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57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73" style:parent-style-name="Normal" style:family="paragraph">
      <style:paragraph-properties style:punctuation-wrap="simple"/>
    </style:style>
    <style:style style:name="T157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7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77" style:parent-style-name="Normal" style:family="paragraph">
      <style:paragraph-properties style:punctuation-wrap="simple"/>
    </style:style>
    <style:style style:name="T1578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57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81" style:parent-style-name="Normal" style:family="paragraph">
      <style:paragraph-properties style:punctuation-wrap="simple"/>
    </style:style>
    <style:style style:name="T158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84" style:parent-style-name="Normal" style:family="paragraph">
      <style:paragraph-properties style:punctuation-wrap="simple"/>
    </style:style>
    <style:style style:name="T158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87" style:parent-style-name="Normal" style:family="paragraph">
      <style:paragraph-properties style:punctuation-wrap="simple"/>
    </style:style>
    <style:style style:name="T158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8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91" style:parent-style-name="Normal" style:family="paragraph">
      <style:paragraph-properties style:punctuation-wrap="simple"/>
    </style:style>
    <style:style style:name="T159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94" style:parent-style-name="Normal" style:family="paragraph">
      <style:paragraph-properties style:punctuation-wrap="simple"/>
    </style:style>
    <style:style style:name="T159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9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5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598" style:parent-style-name="Normal" style:family="paragraph">
      <style:paragraph-properties style:punctuation-wrap="simple"/>
    </style:style>
    <style:style style:name="T159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01" style:parent-style-name="Normal" style:family="paragraph">
      <style:paragraph-properties style:punctuation-wrap="simple"/>
    </style:style>
    <style:style style:name="T160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04" style:parent-style-name="Normal" style:family="paragraph">
      <style:paragraph-properties style:punctuation-wrap="simple"/>
    </style:style>
    <style:style style:name="T160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07" style:parent-style-name="Normal" style:family="paragraph">
      <style:paragraph-properties style:punctuation-wrap="simple"/>
    </style:style>
    <style:style style:name="T160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0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11" style:parent-style-name="Normal" style:family="paragraph">
      <style:paragraph-properties style:punctuation-wrap="simple"/>
    </style:style>
    <style:style style:name="T1612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61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15" style:parent-style-name="Normal" style:family="paragraph">
      <style:paragraph-properties style:punctuation-wrap="simple"/>
    </style:style>
    <style:style style:name="T1616" style:parent-style-name="Fuentedepárrafopredeter." style:family="text">
      <style:text-properties style:font-name="Arial" fo:color="#000000" fo:font-size="10pt" style:font-size-asian="10pt" style:font-size-complex="10pt"/>
    </style:style>
    <style:style style:name="P1617" style:parent-style-name="Normal" style:master-page-name="MP6" style:family="paragraph">
      <style:paragraph-properties fo:break-before="page"/>
    </style:style>
    <style:style style:name="T16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19" style:parent-style-name="Normal" style:family="paragraph">
      <style:paragraph-properties style:punctuation-wrap="simple"/>
    </style:style>
    <style:style style:name="T162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22" style:parent-style-name="Normal" style:family="paragraph">
      <style:paragraph-properties style:punctuation-wrap="simple"/>
    </style:style>
    <style:style style:name="T162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25" style:parent-style-name="Normal" style:family="paragraph">
      <style:paragraph-properties style:punctuation-wrap="simple"/>
    </style:style>
    <style:style style:name="T162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2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29" style:parent-style-name="Normal" style:family="paragraph">
      <style:paragraph-properties style:punctuation-wrap="simple"/>
    </style:style>
    <style:style style:name="T163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32" style:parent-style-name="Normal" style:family="paragraph">
      <style:paragraph-properties style:punctuation-wrap="simple"/>
    </style:style>
    <style:style style:name="T163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35" style:parent-style-name="Normal" style:family="paragraph">
      <style:paragraph-properties style:punctuation-wrap="simple"/>
    </style:style>
    <style:style style:name="T163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63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39" style:parent-style-name="Normal" style:family="paragraph">
      <style:paragraph-properties style:punctuation-wrap="simple"/>
    </style:style>
    <style:style style:name="T1640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641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6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43" style:parent-style-name="Normal" style:family="paragraph">
      <style:paragraph-properties style:punctuation-wrap="simple"/>
    </style:style>
    <style:style style:name="T164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4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6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47" style:parent-style-name="Normal" style:family="paragraph">
      <style:paragraph-properties style:punctuation-wrap="simple"/>
    </style:style>
    <style:style style:name="T164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4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51" style:parent-style-name="Normal" style:family="paragraph">
      <style:paragraph-properties style:punctuation-wrap="simple"/>
    </style:style>
    <style:style style:name="T1652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65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55" style:parent-style-name="Normal" style:family="paragraph">
      <style:paragraph-properties style:punctuation-wrap="simple"/>
    </style:style>
    <style:style style:name="T165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58" style:parent-style-name="Normal" style:family="paragraph">
      <style:paragraph-properties style:punctuation-wrap="simple"/>
    </style:style>
    <style:style style:name="T165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6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6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63" style:parent-style-name="Normal" style:family="paragraph">
      <style:paragraph-properties style:punctuation-wrap="simple"/>
    </style:style>
    <style:style style:name="T1664" style:parent-style-name="Fuentedepárrafopredeter." style:family="text">
      <style:text-properties style:font-name="Arial" fo:color="#000000" fo:font-size="8pt" style:font-size-asian="8pt" style:font-size-complex="8pt"/>
    </style:style>
    <style:style style:name="T16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66" style:parent-style-name="Normal" style:family="paragraph">
      <style:paragraph-properties style:punctuation-wrap="simple"/>
    </style:style>
    <style:style style:name="T1667" style:parent-style-name="Fuentedepárrafopredeter." style:family="text">
      <style:text-properties style:font-name="Arial" fo:color="#000000" fo:font-size="8pt" style:font-size-asian="8pt" style:font-size-complex="8pt"/>
    </style:style>
    <style:style style:name="T16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69" style:parent-style-name="Normal" style:family="paragraph">
      <style:paragraph-properties style:punctuation-wrap="simple"/>
    </style:style>
    <style:style style:name="T1670" style:parent-style-name="Fuentedepárrafopredeter." style:family="text">
      <style:text-properties style:font-name="Arial" fo:color="#000000" fo:font-size="8pt" style:font-size-asian="8pt" style:font-size-complex="8pt"/>
    </style:style>
    <style:style style:name="T1671" style:parent-style-name="Fuentedepárrafopredeter." style:family="text">
      <style:text-properties style:font-name="Arial" fo:color="#000000" fo:font-size="8pt" style:font-size-asian="8pt" style:font-size-complex="8pt"/>
    </style:style>
    <style:style style:name="T16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6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6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6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6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77" style:parent-style-name="Normal" style:family="paragraph">
      <style:paragraph-properties style:punctuation-wrap="simple"/>
    </style:style>
    <style:style style:name="T1678" style:parent-style-name="Fuentedepárrafopredeter." style:family="text">
      <style:text-properties style:font-name="Times New Roman" fo:color="#000000"/>
    </style:style>
    <style:style style:name="T1679" style:parent-style-name="Fuentedepárrafopredeter." style:family="text">
      <style:text-properties style:font-name="Times New Roman" fo:font-weight="bold" style:font-weight-asian="bold" fo:color="#000000"/>
    </style:style>
    <style:style style:name="T1680" style:parent-style-name="Fuentedepárrafopredeter." style:family="text">
      <style:text-properties style:font-name="Times New Roman" fo:color="#000000"/>
    </style:style>
    <style:style style:name="T1681" style:parent-style-name="Fuentedepárrafopredeter." style:family="text">
      <style:text-properties style:font-name="Times New Roman" fo:font-weight="bold" style:font-weight-asian="bold" fo:color="#000000"/>
    </style:style>
    <style:style style:name="T1682" style:parent-style-name="Fuentedepárrafopredeter." style:family="text">
      <style:text-properties style:font-name="Times New Roman" fo:color="#000000"/>
    </style:style>
    <style:style style:name="T16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84" style:parent-style-name="Normal" style:family="paragraph">
      <style:paragraph-properties style:punctuation-wrap="simple"/>
    </style:style>
    <style:style style:name="T168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87" style:parent-style-name="Normal" style:family="paragraph">
      <style:paragraph-properties style:punctuation-wrap="simple"/>
    </style:style>
    <style:style style:name="T168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8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91" style:parent-style-name="Normal" style:family="paragraph">
      <style:paragraph-properties style:punctuation-wrap="simple"/>
    </style:style>
    <style:style style:name="T169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94" style:parent-style-name="Normal" style:family="paragraph">
      <style:paragraph-properties style:punctuation-wrap="simple"/>
    </style:style>
    <style:style style:name="T169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697" style:parent-style-name="Normal" style:family="paragraph">
      <style:paragraph-properties style:punctuation-wrap="simple"/>
    </style:style>
    <style:style style:name="T169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6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00" style:parent-style-name="Normal" style:family="paragraph">
      <style:paragraph-properties style:punctuation-wrap="simple"/>
    </style:style>
    <style:style style:name="T170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03" style:parent-style-name="Normal" style:family="paragraph">
      <style:paragraph-properties style:punctuation-wrap="simple"/>
    </style:style>
    <style:style style:name="T170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06" style:parent-style-name="Normal" style:family="paragraph">
      <style:paragraph-properties style:punctuation-wrap="simple"/>
    </style:style>
    <style:style style:name="T170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09" style:parent-style-name="Normal" style:family="paragraph">
      <style:paragraph-properties style:punctuation-wrap="simple"/>
    </style:style>
    <style:style style:name="T171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12" style:parent-style-name="Normal" style:family="paragraph">
      <style:paragraph-properties style:punctuation-wrap="simple"/>
    </style:style>
    <style:style style:name="T171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15" style:parent-style-name="Normal" style:family="paragraph">
      <style:paragraph-properties style:punctuation-wrap="simple"/>
    </style:style>
    <style:style style:name="T171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1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19" style:parent-style-name="Normal" style:family="paragraph">
      <style:paragraph-properties style:punctuation-wrap="simple"/>
    </style:style>
    <style:style style:name="T172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22" style:parent-style-name="Normal" style:family="paragraph">
      <style:paragraph-properties style:punctuation-wrap="simple"/>
    </style:style>
    <style:style style:name="T172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7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25" style:parent-style-name="Normal" style:family="paragraph">
      <style:paragraph-properties style:punctuation-wrap="simple"/>
    </style:style>
    <style:style style:name="T172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27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7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29" style:parent-style-name="Normal" style:family="paragraph">
      <style:paragraph-properties style:punctuation-wrap="simple"/>
    </style:style>
    <style:style style:name="T173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32" style:parent-style-name="Normal" style:family="paragraph">
      <style:paragraph-properties style:punctuation-wrap="simple"/>
    </style:style>
    <style:style style:name="T173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73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36" style:parent-style-name="Normal" style:family="paragraph">
      <style:paragraph-properties style:punctuation-wrap="simple"/>
    </style:style>
    <style:style style:name="T1737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7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39" style:parent-style-name="Normal" style:family="paragraph">
      <style:paragraph-properties style:punctuation-wrap="simple"/>
    </style:style>
    <style:style style:name="T1740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7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42" style:parent-style-name="Normal" style:family="paragraph">
      <style:paragraph-properties style:punctuation-wrap="simple"/>
    </style:style>
    <style:style style:name="T174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7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45" style:parent-style-name="Normal" style:family="paragraph">
      <style:paragraph-properties style:punctuation-wrap="simple"/>
    </style:style>
    <style:style style:name="T174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7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48" style:parent-style-name="Normal" style:family="paragraph">
      <style:paragraph-properties style:punctuation-wrap="simple"/>
    </style:style>
    <style:style style:name="T174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7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51" style:parent-style-name="Normal" style:family="paragraph">
      <style:paragraph-properties style:punctuation-wrap="simple"/>
    </style:style>
    <style:style style:name="T1752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7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54" style:parent-style-name="Normal" style:family="paragraph">
      <style:paragraph-properties style:punctuation-wrap="simple"/>
    </style:style>
    <style:style style:name="T175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7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57" style:parent-style-name="Normal" style:family="paragraph">
      <style:paragraph-properties style:punctuation-wrap="simple"/>
    </style:style>
    <style:style style:name="T1758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7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60" style:parent-style-name="Normal" style:family="paragraph">
      <style:paragraph-properties style:punctuation-wrap="simple"/>
    </style:style>
    <style:style style:name="T1761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7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63" style:parent-style-name="Normal" style:family="paragraph">
      <style:paragraph-properties style:punctuation-wrap="simple"/>
    </style:style>
    <style:style style:name="T1764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7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66" style:parent-style-name="Normal" style:family="paragraph">
      <style:paragraph-properties style:punctuation-wrap="simple"/>
    </style:style>
    <style:style style:name="T1767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7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69" style:parent-style-name="Normal" style:family="paragraph">
      <style:paragraph-properties style:punctuation-wrap="simple"/>
    </style:style>
    <style:style style:name="T1770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7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72" style:parent-style-name="Normal" style:family="paragraph">
      <style:paragraph-properties style:punctuation-wrap="simple"/>
    </style:style>
    <style:style style:name="T177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7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75" style:parent-style-name="Normal" style:family="paragraph">
      <style:paragraph-properties style:punctuation-wrap="simple"/>
    </style:style>
    <style:style style:name="T177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7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78" style:parent-style-name="Normal" style:family="paragraph">
      <style:paragraph-properties style:punctuation-wrap="simple"/>
    </style:style>
    <style:style style:name="T177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7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81" style:parent-style-name="Normal" style:family="paragraph">
      <style:paragraph-properties style:punctuation-wrap="simple"/>
    </style:style>
    <style:style style:name="T1782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7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84" style:parent-style-name="Normal" style:family="paragraph">
      <style:paragraph-properties style:punctuation-wrap="simple"/>
    </style:style>
    <style:style style:name="T178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7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87" style:parent-style-name="Normal" style:family="paragraph">
      <style:paragraph-properties style:punctuation-wrap="simple"/>
    </style:style>
    <style:style style:name="T178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8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7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91" style:parent-style-name="Normal" style:family="paragraph">
      <style:paragraph-properties style:punctuation-wrap="simple"/>
    </style:style>
    <style:style style:name="T1792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79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9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796" style:parent-style-name="Normal" style:family="paragraph">
      <style:paragraph-properties style:punctuation-wrap="simple"/>
    </style:style>
    <style:style style:name="T1797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79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7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00" style:parent-style-name="Normal" style:family="paragraph">
      <style:paragraph-properties style:punctuation-wrap="simple"/>
    </style:style>
    <style:style style:name="T180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03" style:parent-style-name="Normal" style:family="paragraph">
      <style:paragraph-properties style:punctuation-wrap="simple"/>
    </style:style>
    <style:style style:name="T180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06" style:parent-style-name="Normal" style:family="paragraph">
      <style:paragraph-properties style:punctuation-wrap="simple"/>
    </style:style>
    <style:style style:name="T180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09" style:parent-style-name="Normal" style:family="paragraph">
      <style:paragraph-properties style:punctuation-wrap="simple"/>
    </style:style>
    <style:style style:name="T181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12" style:parent-style-name="Normal" style:family="paragraph">
      <style:paragraph-properties style:punctuation-wrap="simple"/>
    </style:style>
    <style:style style:name="T181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1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16" style:parent-style-name="Normal" style:family="paragraph">
      <style:paragraph-properties style:punctuation-wrap="simple"/>
    </style:style>
    <style:style style:name="T181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19" style:parent-style-name="Normal" style:family="paragraph">
      <style:paragraph-properties style:punctuation-wrap="simple"/>
    </style:style>
    <style:style style:name="T182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22" style:parent-style-name="Normal" style:family="paragraph">
      <style:paragraph-properties style:punctuation-wrap="simple"/>
    </style:style>
    <style:style style:name="T182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25" style:parent-style-name="Normal" style:family="paragraph">
      <style:paragraph-properties style:punctuation-wrap="simple"/>
    </style:style>
    <style:style style:name="T182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28" style:parent-style-name="Normal" style:family="paragraph">
      <style:paragraph-properties style:punctuation-wrap="simple"/>
    </style:style>
    <style:style style:name="T1829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3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32" style:parent-style-name="Normal" style:family="paragraph">
      <style:paragraph-properties style:punctuation-wrap="simple"/>
    </style:style>
    <style:style style:name="T1833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35" style:parent-style-name="Normal" style:family="paragraph">
      <style:paragraph-properties style:punctuation-wrap="simple"/>
    </style:style>
    <style:style style:name="T183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38" style:parent-style-name="Normal" style:family="paragraph">
      <style:paragraph-properties style:punctuation-wrap="simple"/>
    </style:style>
    <style:style style:name="T1839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84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42" style:parent-style-name="Normal" style:family="paragraph">
      <style:paragraph-properties style:punctuation-wrap="simple"/>
    </style:style>
    <style:style style:name="T184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844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46" style:parent-style-name="Normal" style:family="paragraph">
      <style:paragraph-properties style:punctuation-wrap="simple"/>
    </style:style>
    <style:style style:name="T1847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8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49" style:parent-style-name="Normal" style:family="paragraph">
      <style:paragraph-properties style:punctuation-wrap="simple"/>
    </style:style>
    <style:style style:name="T1850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8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52" style:parent-style-name="Normal" style:family="paragraph">
      <style:paragraph-properties style:punctuation-wrap="simple"/>
    </style:style>
    <style:style style:name="T185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854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8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56" style:parent-style-name="Normal" style:family="paragraph">
      <style:paragraph-properties style:punctuation-wrap="simple"/>
    </style:style>
    <style:style style:name="T1857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8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59" style:parent-style-name="Normal" style:family="paragraph">
      <style:paragraph-properties style:punctuation-wrap="simple"/>
    </style:style>
    <style:style style:name="T1860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861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6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64" style:parent-style-name="Normal" style:family="paragraph">
      <style:paragraph-properties style:punctuation-wrap="simple"/>
    </style:style>
    <style:style style:name="T186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P1866" style:parent-style-name="Normal" style:master-page-name="MP7" style:family="paragraph">
      <style:paragraph-properties fo:break-before="page"/>
    </style:style>
    <style:style style:name="T18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68" style:parent-style-name="Normal" style:family="paragraph">
      <style:paragraph-properties style:punctuation-wrap="simple"/>
    </style:style>
    <style:style style:name="T186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8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71" style:parent-style-name="Normal" style:family="paragraph">
      <style:paragraph-properties style:punctuation-wrap="simple"/>
    </style:style>
    <style:style style:name="T187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73" style:parent-style-name="Fuentedepárrafopredeter." style:family="text">
      <style:text-properties style:font-name="Arial" fo:color="#222222" fo:font-size="10pt" style:font-size-asian="10pt" style:font-size-complex="10pt"/>
    </style:style>
    <style:style style:name="T18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75" style:parent-style-name="Normal" style:family="paragraph">
      <style:paragraph-properties style:punctuation-wrap="simple"/>
    </style:style>
    <style:style style:name="T187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78" style:parent-style-name="Normal" style:family="paragraph">
      <style:paragraph-properties style:punctuation-wrap="simple"/>
    </style:style>
    <style:style style:name="T187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880" style:parent-style-name="Fuentedepárrafopredeter." style:family="text">
      <style:text-properties style:font-name="Arial" fo:color="#000000" fo:font-size="10pt" style:font-size-asian="10pt" style:font-size-complex="10pt"/>
    </style:style>
    <style:style style:name="T18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82" style:parent-style-name="Normal" style:family="paragraph">
      <style:paragraph-properties style:punctuation-wrap="simple"/>
    </style:style>
    <style:style style:name="T188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884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8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86" style:parent-style-name="Normal" style:family="paragraph">
      <style:paragraph-properties style:punctuation-wrap="simple"/>
    </style:style>
    <style:style style:name="T1887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8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89" style:parent-style-name="Normal" style:family="paragraph">
      <style:paragraph-properties style:punctuation-wrap="simple"/>
    </style:style>
    <style:style style:name="T1890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8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92" style:parent-style-name="Normal" style:family="paragraph">
      <style:paragraph-properties style:punctuation-wrap="simple"/>
    </style:style>
    <style:style style:name="T189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8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95" style:parent-style-name="Normal" style:family="paragraph">
      <style:paragraph-properties style:punctuation-wrap="simple"/>
    </style:style>
    <style:style style:name="T189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8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898" style:parent-style-name="Normal" style:family="paragraph">
      <style:paragraph-properties style:punctuation-wrap="simple"/>
    </style:style>
    <style:style style:name="T189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01" style:parent-style-name="Normal" style:family="paragraph">
      <style:paragraph-properties style:punctuation-wrap="simple"/>
    </style:style>
    <style:style style:name="T1902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04" style:parent-style-name="Normal" style:family="paragraph">
      <style:paragraph-properties style:punctuation-wrap="simple"/>
    </style:style>
    <style:style style:name="T1905" style:parent-style-name="Fuentedepárrafopredeter." style:family="text">
      <style:text-properties style:font-name="Arial" fo:color="#222222" fo:font-size="10pt" style:font-size-asian="10pt" style:font-size-complex="10pt"/>
    </style:style>
    <style:style style:name="T19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07" style:parent-style-name="Normal" style:family="paragraph">
      <style:paragraph-properties style:punctuation-wrap="simple"/>
    </style:style>
    <style:style style:name="T1908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10" style:parent-style-name="Normal" style:family="paragraph">
      <style:paragraph-properties style:punctuation-wrap="simple"/>
    </style:style>
    <style:style style:name="T1911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13" style:parent-style-name="Normal" style:family="paragraph">
      <style:paragraph-properties style:punctuation-wrap="simple"/>
    </style:style>
    <style:style style:name="T1914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16" style:parent-style-name="Normal" style:family="paragraph">
      <style:paragraph-properties style:punctuation-wrap="simple"/>
    </style:style>
    <style:style style:name="T1917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19" style:parent-style-name="Normal" style:family="paragraph">
      <style:paragraph-properties style:punctuation-wrap="simple"/>
    </style:style>
    <style:style style:name="T1920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22" style:parent-style-name="Normal" style:family="paragraph">
      <style:paragraph-properties style:punctuation-wrap="simple"/>
    </style:style>
    <style:style style:name="T192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25" style:parent-style-name="Normal" style:family="paragraph">
      <style:paragraph-properties style:punctuation-wrap="simple"/>
    </style:style>
    <style:style style:name="T192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28" style:parent-style-name="Normal" style:family="paragraph">
      <style:paragraph-properties style:punctuation-wrap="simple"/>
    </style:style>
    <style:style style:name="T192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31" style:parent-style-name="Normal" style:family="paragraph">
      <style:paragraph-properties style:punctuation-wrap="simple"/>
    </style:style>
    <style:style style:name="T1932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34" style:parent-style-name="Normal" style:family="paragraph">
      <style:paragraph-properties style:punctuation-wrap="simple"/>
    </style:style>
    <style:style style:name="T193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9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38" style:parent-style-name="Normal" style:family="paragraph">
      <style:paragraph-properties style:punctuation-wrap="simple"/>
    </style:style>
    <style:style style:name="T1939" style:parent-style-name="Fuentedepárrafopredeter." style:family="text">
      <style:text-properties style:font-name="Arial" fo:color="#000000" fo:font-size="8pt" style:font-size-asian="8pt" style:font-size-complex="8pt"/>
    </style:style>
    <style:style style:name="T19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41" style:parent-style-name="Normal" style:family="paragraph">
      <style:paragraph-properties style:punctuation-wrap="simple"/>
    </style:style>
    <style:style style:name="T1942" style:parent-style-name="Fuentedepárrafopredeter." style:family="text">
      <style:text-properties style:font-name="Arial" fo:color="#000000" fo:font-size="8pt" style:font-size-asian="8pt" style:font-size-complex="8pt"/>
    </style:style>
    <style:style style:name="T1943" style:parent-style-name="Fuentedepárrafopredeter." style:family="text">
      <style:text-properties style:font-name="Arial" fo:color="#000000" fo:font-size="8pt" style:font-size-asian="8pt" style:font-size-complex="8pt"/>
    </style:style>
    <style:style style:name="T19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45" style:parent-style-name="Normal" style:family="paragraph">
      <style:paragraph-properties style:punctuation-wrap="simple"/>
    </style:style>
    <style:style style:name="T1946" style:parent-style-name="Fuentedepárrafopredeter." style:family="text">
      <style:text-properties style:font-name="Arial" fo:color="#000000" fo:font-size="8pt" style:font-size-asian="8pt" style:font-size-complex="8pt"/>
    </style:style>
    <style:style style:name="T19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9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9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9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19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52" style:parent-style-name="Normal" style:family="paragraph">
      <style:paragraph-properties style:punctuation-wrap="simple"/>
    </style:style>
    <style:style style:name="T1953" style:parent-style-name="Fuentedepárrafopredeter." style:family="text">
      <style:text-properties style:font-name="Times New Roman" fo:color="#000000"/>
    </style:style>
    <style:style style:name="T1954" style:parent-style-name="Fuentedepárrafopredeter." style:family="text">
      <style:text-properties style:font-name="Times New Roman" fo:font-weight="bold" style:font-weight-asian="bold" fo:color="#000000"/>
    </style:style>
    <style:style style:name="T1955" style:parent-style-name="Fuentedepárrafopredeter." style:family="text">
      <style:text-properties style:font-name="Times New Roman" fo:color="#000000"/>
    </style:style>
    <style:style style:name="T1956" style:parent-style-name="Fuentedepárrafopredeter." style:family="text">
      <style:text-properties style:font-name="Times New Roman" fo:font-weight="bold" style:font-weight-asian="bold" fo:color="#000000"/>
    </style:style>
    <style:style style:name="T1957" style:parent-style-name="Fuentedepárrafopredeter." style:family="text">
      <style:text-properties style:font-name="Times New Roman" fo:color="#000000"/>
    </style:style>
    <style:style style:name="T19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59" style:parent-style-name="Normal" style:family="paragraph">
      <style:paragraph-properties style:punctuation-wrap="simple"/>
    </style:style>
    <style:style style:name="T1960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62" style:parent-style-name="Normal" style:family="paragraph">
      <style:paragraph-properties style:punctuation-wrap="simple"/>
    </style:style>
    <style:style style:name="T196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65" style:parent-style-name="Normal" style:family="paragraph">
      <style:paragraph-properties style:punctuation-wrap="simple"/>
    </style:style>
    <style:style style:name="T196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68" style:parent-style-name="Normal" style:family="paragraph">
      <style:paragraph-properties style:punctuation-wrap="simple"/>
    </style:style>
    <style:style style:name="T196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71" style:parent-style-name="Normal" style:family="paragraph">
      <style:paragraph-properties style:punctuation-wrap="simple"/>
    </style:style>
    <style:style style:name="T197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97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19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75" style:parent-style-name="Normal" style:family="paragraph">
      <style:paragraph-properties style:punctuation-wrap="simple"/>
    </style:style>
    <style:style style:name="T1976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1977" style:parent-style-name="Fuentedepárrafopredeter." style:family="text">
      <style:text-properties style:font-name="Arial" fo:color="#000000" fo:font-size="10pt" style:font-size-asian="10pt" style:font-size-complex="10pt"/>
    </style:style>
    <style:style style:name="T1978" style:parent-style-name="Fuentedepárrafopredeter." style:family="text">
      <style:text-properties style:font-name="Arial" fo:color="#000000" fo:font-size="10pt" style:font-size-asian="10pt" style:font-size-complex="10pt"/>
    </style:style>
    <style:style style:name="T19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80" style:parent-style-name="Normal" style:family="paragraph">
      <style:paragraph-properties style:punctuation-wrap="simple"/>
    </style:style>
    <style:style style:name="T1981" style:parent-style-name="Fuentedepárrafopredeter." style:family="text">
      <style:text-properties style:font-name="Arial" fo:color="#222222" fo:font-size="10pt" style:font-size-asian="10pt" style:font-size-complex="10pt"/>
    </style:style>
    <style:style style:name="T1982" style:parent-style-name="Fuentedepárrafopredeter." style:family="text">
      <style:text-properties style:font-name="Arial" fo:color="#000000" fo:font-size="10pt" style:font-size-asian="10pt" style:font-size-complex="10pt"/>
    </style:style>
    <style:style style:name="T19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84" style:parent-style-name="Normal" style:family="paragraph">
      <style:paragraph-properties style:punctuation-wrap="simple"/>
    </style:style>
    <style:style style:name="T1985" style:parent-style-name="Fuentedepárrafopredeter." style:family="text">
      <style:text-properties style:font-name="Arial" fo:color="#222222" fo:font-size="10pt" style:font-size-asian="10pt" style:font-size-complex="10pt"/>
    </style:style>
    <style:style style:name="T19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87" style:parent-style-name="Normal" style:family="paragraph">
      <style:paragraph-properties style:punctuation-wrap="simple"/>
    </style:style>
    <style:style style:name="T1988" style:parent-style-name="Fuentedepárrafopredeter." style:family="text">
      <style:text-properties style:font-name="Arial" fo:color="#222222" fo:font-size="10pt" style:font-size-asian="10pt" style:font-size-complex="10pt"/>
    </style:style>
    <style:style style:name="T1989" style:parent-style-name="Fuentedepárrafopredeter." style:family="text">
      <style:text-properties style:font-name="Arial" fo:color="#222222" fo:font-size="10pt" style:font-size-asian="10pt" style:font-size-complex="10pt"/>
    </style:style>
    <style:style style:name="T19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91" style:parent-style-name="Normal" style:family="paragraph">
      <style:paragraph-properties style:punctuation-wrap="simple"/>
    </style:style>
    <style:style style:name="T1992" style:parent-style-name="Fuentedepárrafopredeter." style:family="text">
      <style:text-properties style:font-name="Arial" fo:color="#222222" fo:font-size="10pt" style:font-size-asian="10pt" style:font-size-complex="10pt"/>
    </style:style>
    <style:style style:name="T19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94" style:parent-style-name="Normal" style:family="paragraph">
      <style:paragraph-properties style:punctuation-wrap="simple"/>
    </style:style>
    <style:style style:name="T1995" style:parent-style-name="Fuentedepárrafopredeter." style:family="text">
      <style:text-properties style:font-name="Arial" fo:color="#000000" fo:font-size="10pt" style:font-size-asian="10pt" style:font-size-complex="10pt"/>
    </style:style>
    <style:style style:name="T1996" style:parent-style-name="Fuentedepárrafopredeter." style:family="text">
      <style:text-properties style:font-name="Arial" fo:color="#000000" fo:font-size="10pt" style:font-size-asian="10pt" style:font-size-complex="10pt"/>
    </style:style>
    <style:style style:name="T19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1998" style:parent-style-name="Normal" style:family="paragraph">
      <style:paragraph-properties style:punctuation-wrap="simple"/>
    </style:style>
    <style:style style:name="T1999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01" style:parent-style-name="Normal" style:family="paragraph">
      <style:paragraph-properties style:punctuation-wrap="simple"/>
    </style:style>
    <style:style style:name="T2002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04" style:parent-style-name="Normal" style:family="paragraph">
      <style:paragraph-properties style:punctuation-wrap="simple"/>
    </style:style>
    <style:style style:name="T2005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06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08" style:parent-style-name="Normal" style:family="paragraph">
      <style:paragraph-properties style:punctuation-wrap="simple"/>
    </style:style>
    <style:style style:name="T2009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11" style:parent-style-name="Normal" style:family="paragraph">
      <style:paragraph-properties style:punctuation-wrap="simple"/>
    </style:style>
    <style:style style:name="T2012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13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15" style:parent-style-name="Normal" style:family="paragraph">
      <style:paragraph-properties style:punctuation-wrap="simple"/>
    </style:style>
    <style:style style:name="T2016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18" style:parent-style-name="Normal" style:family="paragraph">
      <style:paragraph-properties style:punctuation-wrap="simple"/>
    </style:style>
    <style:style style:name="T2019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21" style:parent-style-name="Normal" style:family="paragraph">
      <style:paragraph-properties style:punctuation-wrap="simple"/>
    </style:style>
    <style:style style:name="T2022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23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25" style:parent-style-name="Normal" style:family="paragraph">
      <style:paragraph-properties style:punctuation-wrap="simple"/>
    </style:style>
    <style:style style:name="T2026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28" style:parent-style-name="Normal" style:family="paragraph">
      <style:paragraph-properties style:punctuation-wrap="simple"/>
    </style:style>
    <style:style style:name="T2029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31" style:parent-style-name="Normal" style:family="paragraph">
      <style:paragraph-properties style:punctuation-wrap="simple"/>
    </style:style>
    <style:style style:name="T2032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34" style:parent-style-name="Normal" style:family="paragraph">
      <style:paragraph-properties style:punctuation-wrap="simple"/>
    </style:style>
    <style:style style:name="T2035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37" style:parent-style-name="Normal" style:family="paragraph">
      <style:paragraph-properties style:punctuation-wrap="simple"/>
    </style:style>
    <style:style style:name="T2038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39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41" style:parent-style-name="Normal" style:family="paragraph">
      <style:paragraph-properties style:punctuation-wrap="simple"/>
    </style:style>
    <style:style style:name="T2042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44" style:parent-style-name="Normal" style:family="paragraph">
      <style:paragraph-properties style:punctuation-wrap="simple"/>
    </style:style>
    <style:style style:name="T2045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46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48" style:parent-style-name="Normal" style:family="paragraph">
      <style:paragraph-properties style:punctuation-wrap="simple"/>
    </style:style>
    <style:style style:name="T2049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51" style:parent-style-name="Normal" style:family="paragraph">
      <style:paragraph-properties style:punctuation-wrap="simple"/>
    </style:style>
    <style:style style:name="T2052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54" style:parent-style-name="Normal" style:family="paragraph">
      <style:paragraph-properties style:punctuation-wrap="simple"/>
    </style:style>
    <style:style style:name="T2055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56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58" style:parent-style-name="Normal" style:family="paragraph">
      <style:paragraph-properties style:punctuation-wrap="simple"/>
    </style:style>
    <style:style style:name="T2059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61" style:parent-style-name="Normal" style:family="paragraph">
      <style:paragraph-properties style:punctuation-wrap="simple"/>
    </style:style>
    <style:style style:name="T2062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2063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64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66" style:parent-style-name="Normal" style:family="paragraph">
      <style:paragraph-properties style:punctuation-wrap="simple"/>
    </style:style>
    <style:style style:name="T2067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2068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6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0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71" style:parent-style-name="Normal" style:family="paragraph">
      <style:paragraph-properties style:punctuation-wrap="simple"/>
    </style:style>
    <style:style style:name="T2072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74" style:parent-style-name="Normal" style:family="paragraph">
      <style:paragraph-properties style:punctuation-wrap="simple"/>
    </style:style>
    <style:style style:name="T2075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77" style:parent-style-name="Normal" style:family="paragraph">
      <style:paragraph-properties style:punctuation-wrap="simple"/>
    </style:style>
    <style:style style:name="T2078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80" style:parent-style-name="Normal" style:family="paragraph">
      <style:paragraph-properties style:punctuation-wrap="simple"/>
    </style:style>
    <style:style style:name="T2081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83" style:parent-style-name="Normal" style:family="paragraph">
      <style:paragraph-properties style:punctuation-wrap="simple"/>
    </style:style>
    <style:style style:name="T2084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85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87" style:parent-style-name="Normal" style:family="paragraph">
      <style:paragraph-properties style:punctuation-wrap="simple"/>
    </style:style>
    <style:style style:name="T2088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2089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91" style:parent-style-name="Normal" style:family="paragraph">
      <style:paragraph-properties style:punctuation-wrap="simple"/>
    </style:style>
    <style:style style:name="T2092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94" style:parent-style-name="Normal" style:family="paragraph">
      <style:paragraph-properties style:punctuation-wrap="simple"/>
    </style:style>
    <style:style style:name="T2095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96" style:parent-style-name="Fuentedepárrafopredeter." style:family="text">
      <style:text-properties style:font-name="Arial" fo:color="#000000" fo:font-size="10pt" style:font-size-asian="10pt" style:font-size-complex="10pt"/>
    </style:style>
    <style:style style:name="T20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098" style:parent-style-name="Normal" style:family="paragraph">
      <style:paragraph-properties style:punctuation-wrap="simple"/>
    </style:style>
    <style:style style:name="T2099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2100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02" style:parent-style-name="Normal" style:family="paragraph">
      <style:paragraph-properties style:punctuation-wrap="simple"/>
    </style:style>
    <style:style style:name="T2103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05" style:parent-style-name="Normal" style:family="paragraph">
      <style:paragraph-properties style:punctuation-wrap="simple"/>
    </style:style>
    <style:style style:name="T2106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08" style:parent-style-name="Normal" style:family="paragraph">
      <style:paragraph-properties style:punctuation-wrap="simple"/>
    </style:style>
    <style:style style:name="T2109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11" style:parent-style-name="Normal" style:family="paragraph">
      <style:paragraph-properties style:punctuation-wrap="simple"/>
    </style:style>
    <style:style style:name="T2112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13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15" style:parent-style-name="Normal" style:family="paragraph">
      <style:paragraph-properties style:punctuation-wrap="simple"/>
    </style:style>
    <style:style style:name="T2116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18" style:parent-style-name="Normal" style:family="paragraph">
      <style:paragraph-properties style:punctuation-wrap="simple"/>
    </style:style>
    <style:style style:name="T2119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20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22" style:parent-style-name="Normal" style:family="paragraph">
      <style:paragraph-properties style:punctuation-wrap="simple"/>
    </style:style>
    <style:style style:name="T2123" style:parent-style-name="Fuentedepárrafopredeter." style:family="text">
      <style:text-properties style:font-name="Arial" fo:color="#000000" fo:font-size="10pt" style:font-size-asian="10pt" style:font-size-complex="10pt"/>
    </style:style>
    <style:style style:name="P2124" style:parent-style-name="Normal" style:master-page-name="MP8" style:family="paragraph">
      <style:paragraph-properties fo:break-before="page"/>
    </style:style>
    <style:style style:name="T21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1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1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28" style:parent-style-name="Normal" style:family="paragraph">
      <style:paragraph-properties style:punctuation-wrap="simple"/>
    </style:style>
    <style:style style:name="T2129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31" style:parent-style-name="Normal" style:family="paragraph">
      <style:paragraph-properties style:punctuation-wrap="simple"/>
    </style:style>
    <style:style style:name="T2132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34" style:parent-style-name="Normal" style:family="paragraph">
      <style:paragraph-properties style:punctuation-wrap="simple"/>
    </style:style>
    <style:style style:name="T2135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37" style:parent-style-name="Normal" style:family="paragraph">
      <style:paragraph-properties style:punctuation-wrap="simple"/>
    </style:style>
    <style:style style:name="T2138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40" style:parent-style-name="Normal" style:family="paragraph">
      <style:paragraph-properties style:punctuation-wrap="simple"/>
    </style:style>
    <style:style style:name="T2141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43" style:parent-style-name="Normal" style:family="paragraph">
      <style:paragraph-properties style:punctuation-wrap="simple"/>
    </style:style>
    <style:style style:name="T2144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45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47" style:parent-style-name="Normal" style:family="paragraph">
      <style:paragraph-properties style:punctuation-wrap="simple"/>
    </style:style>
    <style:style style:name="T2148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50" style:parent-style-name="Normal" style:family="paragraph">
      <style:paragraph-properties style:punctuation-wrap="simple"/>
    </style:style>
    <style:style style:name="T2151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52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54" style:parent-style-name="Normal" style:family="paragraph">
      <style:paragraph-properties style:punctuation-wrap="simple"/>
    </style:style>
    <style:style style:name="T2155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57" style:parent-style-name="Normal" style:family="paragraph">
      <style:paragraph-properties style:punctuation-wrap="simple"/>
    </style:style>
    <style:style style:name="T2158" style:parent-style-name="Fuentedepárrafopredeter." style:family="text">
      <style:text-properties style:font-name="Arial" fo:color="#000000" fo:font-size="11pt" style:font-size-asian="11pt" style:font-size-complex="11pt"/>
    </style:style>
    <style:style style:name="T21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60" style:parent-style-name="Normal" style:family="paragraph">
      <style:paragraph-properties style:punctuation-wrap="simple"/>
    </style:style>
    <style:style style:name="T2161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63" style:parent-style-name="Normal" style:family="paragraph">
      <style:paragraph-properties style:punctuation-wrap="simple"/>
    </style:style>
    <style:style style:name="T2164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66" style:parent-style-name="Normal" style:family="paragraph">
      <style:paragraph-properties style:punctuation-wrap="simple"/>
    </style:style>
    <style:style style:name="T2167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69" style:parent-style-name="Normal" style:family="paragraph">
      <style:paragraph-properties style:punctuation-wrap="simple"/>
    </style:style>
    <style:style style:name="T2170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72" style:parent-style-name="Normal" style:family="paragraph">
      <style:paragraph-properties style:punctuation-wrap="simple"/>
    </style:style>
    <style:style style:name="T2173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75" style:parent-style-name="Normal" style:family="paragraph">
      <style:paragraph-properties style:punctuation-wrap="simple"/>
    </style:style>
    <style:style style:name="T2176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78" style:parent-style-name="Normal" style:family="paragraph">
      <style:paragraph-properties style:punctuation-wrap="simple"/>
    </style:style>
    <style:style style:name="T2179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81" style:parent-style-name="Normal" style:family="paragraph">
      <style:paragraph-properties style:punctuation-wrap="simple"/>
    </style:style>
    <style:style style:name="T2182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84" style:parent-style-name="Normal" style:family="paragraph">
      <style:paragraph-properties style:punctuation-wrap="simple"/>
    </style:style>
    <style:style style:name="T2185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87" style:parent-style-name="Normal" style:family="paragraph">
      <style:paragraph-properties style:punctuation-wrap="simple"/>
    </style:style>
    <style:style style:name="T2188" style:parent-style-name="Fuentedepárrafopredeter." style:family="text">
      <style:text-properties style:font-name="Arial" fo:color="#000000" fo:font-size="10pt" style:font-size-asian="10pt" style:font-size-complex="10pt"/>
    </style:style>
    <style:style style:name="T21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90" style:parent-style-name="Normal" style:family="paragraph">
      <style:paragraph-properties style:punctuation-wrap="simple"/>
    </style:style>
    <style:style style:name="T219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1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1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94" style:parent-style-name="Normal" style:family="paragraph">
      <style:paragraph-properties style:punctuation-wrap="simple"/>
    </style:style>
    <style:style style:name="T2195" style:parent-style-name="Fuentedepárrafopredeter." style:family="text">
      <style:text-properties style:font-name="Arial" fo:color="#000000" fo:font-size="8pt" style:font-size-asian="8pt" style:font-size-complex="8pt"/>
    </style:style>
    <style:style style:name="T21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197" style:parent-style-name="Normal" style:family="paragraph">
      <style:paragraph-properties style:punctuation-wrap="simple"/>
    </style:style>
    <style:style style:name="T2198" style:parent-style-name="Fuentedepárrafopredeter." style:family="text">
      <style:text-properties style:font-name="Arial" fo:color="#000000" fo:font-size="8pt" style:font-size-asian="8pt" style:font-size-complex="8pt"/>
    </style:style>
    <style:style style:name="T2199" style:parent-style-name="Fuentedepárrafopredeter." style:family="text">
      <style:text-properties style:font-name="Arial" fo:color="#000000" fo:font-size="8pt" style:font-size-asian="8pt" style:font-size-complex="8pt"/>
    </style:style>
    <style:style style:name="T22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01" style:parent-style-name="Normal" style:family="paragraph">
      <style:paragraph-properties style:punctuation-wrap="simple"/>
    </style:style>
    <style:style style:name="T2202" style:parent-style-name="Fuentedepárrafopredeter." style:family="text">
      <style:text-properties style:font-name="Arial" fo:color="#000000" fo:font-size="8pt" style:font-size-asian="8pt" style:font-size-complex="8pt"/>
    </style:style>
    <style:style style:name="T22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2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2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2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2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08" style:parent-style-name="Normal" style:family="paragraph">
      <style:paragraph-properties style:punctuation-wrap="simple"/>
    </style:style>
    <style:style style:name="T2209" style:parent-style-name="Fuentedepárrafopredeter." style:family="text">
      <style:text-properties style:font-name="Times New Roman" fo:color="#000000"/>
    </style:style>
    <style:style style:name="T2210" style:parent-style-name="Fuentedepárrafopredeter." style:family="text">
      <style:text-properties style:font-name="Times New Roman" fo:font-weight="bold" style:font-weight-asian="bold" fo:color="#000000"/>
    </style:style>
    <style:style style:name="T2211" style:parent-style-name="Fuentedepárrafopredeter." style:family="text">
      <style:text-properties style:font-name="Times New Roman" fo:color="#000000"/>
    </style:style>
    <style:style style:name="T2212" style:parent-style-name="Fuentedepárrafopredeter." style:family="text">
      <style:text-properties style:font-name="Times New Roman" fo:font-weight="bold" style:font-weight-asian="bold" fo:color="#000000"/>
    </style:style>
    <style:style style:name="T2213" style:parent-style-name="Fuentedepárrafopredeter." style:family="text">
      <style:text-properties style:font-name="Times New Roman" fo:color="#000000"/>
    </style:style>
    <style:style style:name="T22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15" style:parent-style-name="Normal" style:family="paragraph">
      <style:paragraph-properties style:punctuation-wrap="simple"/>
    </style:style>
    <style:style style:name="T221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2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18" style:parent-style-name="Normal" style:family="paragraph">
      <style:paragraph-properties style:punctuation-wrap="simple"/>
    </style:style>
    <style:style style:name="T2219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21" style:parent-style-name="Normal" style:family="paragraph">
      <style:paragraph-properties style:punctuation-wrap="simple"/>
    </style:style>
    <style:style style:name="T222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22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2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2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26" style:parent-style-name="Normal" style:family="paragraph">
      <style:paragraph-properties style:punctuation-wrap="simple"/>
    </style:style>
    <style:style style:name="T2227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29" style:parent-style-name="Normal" style:family="paragraph">
      <style:paragraph-properties style:punctuation-wrap="simple"/>
    </style:style>
    <style:style style:name="T2230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32" style:parent-style-name="Normal" style:family="paragraph">
      <style:paragraph-properties style:punctuation-wrap="simple"/>
    </style:style>
    <style:style style:name="T2233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2234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36" style:parent-style-name="Normal" style:family="paragraph">
      <style:paragraph-properties style:punctuation-wrap="simple"/>
    </style:style>
    <style:style style:name="T2237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38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40" style:parent-style-name="Normal" style:family="paragraph">
      <style:paragraph-properties style:punctuation-wrap="simple"/>
    </style:style>
    <style:style style:name="T2241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2242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43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2244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46" style:parent-style-name="Normal" style:family="paragraph">
      <style:paragraph-properties style:punctuation-wrap="simple"/>
    </style:style>
    <style:style style:name="T2247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2248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49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22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2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52" style:parent-style-name="Normal" style:family="paragraph">
      <style:paragraph-properties style:punctuation-wrap="simple"/>
    </style:style>
    <style:style style:name="T2253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2254" style:parent-style-name="Fuentedepárrafopredeter." style:family="text">
      <style:text-properties style:font-name="Arial" fo:color="#000000" fo:font-size="11pt" style:font-size-asian="11pt" style:font-size-complex="11pt"/>
    </style:style>
    <style:style style:name="T22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56" style:parent-style-name="Normal" style:family="paragraph">
      <style:paragraph-properties style:punctuation-wrap="simple"/>
    </style:style>
    <style:style style:name="T2257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258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2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60" style:parent-style-name="Normal" style:family="paragraph">
      <style:paragraph-properties style:punctuation-wrap="simple"/>
    </style:style>
    <style:style style:name="T2261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63" style:parent-style-name="Normal" style:family="paragraph">
      <style:paragraph-properties style:punctuation-wrap="simple"/>
    </style:style>
    <style:style style:name="T2264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2265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66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68" style:parent-style-name="Normal" style:family="paragraph">
      <style:paragraph-properties style:punctuation-wrap="simple"/>
    </style:style>
    <style:style style:name="T226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2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71" style:parent-style-name="Normal" style:family="paragraph">
      <style:paragraph-properties style:punctuation-wrap="simple"/>
    </style:style>
    <style:style style:name="T2272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2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74" style:parent-style-name="Normal" style:family="paragraph">
      <style:paragraph-properties style:punctuation-wrap="simple"/>
    </style:style>
    <style:style style:name="T227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27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2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78" style:parent-style-name="Normal" style:family="paragraph">
      <style:paragraph-properties style:punctuation-wrap="simple"/>
    </style:style>
    <style:style style:name="T227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2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81" style:parent-style-name="Normal" style:family="paragraph">
      <style:paragraph-properties style:punctuation-wrap="simple"/>
    </style:style>
    <style:style style:name="T2282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2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84" style:parent-style-name="Normal" style:family="paragraph">
      <style:paragraph-properties style:punctuation-wrap="simple"/>
    </style:style>
    <style:style style:name="T228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2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87" style:parent-style-name="Normal" style:family="paragraph">
      <style:paragraph-properties style:punctuation-wrap="simple"/>
    </style:style>
    <style:style style:name="T2288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2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90" style:parent-style-name="Normal" style:family="paragraph">
      <style:paragraph-properties style:punctuation-wrap="simple"/>
    </style:style>
    <style:style style:name="T2291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2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93" style:parent-style-name="Normal" style:family="paragraph">
      <style:paragraph-properties style:punctuation-wrap="simple"/>
    </style:style>
    <style:style style:name="T2294" style:parent-style-name="Fuentedepárrafopredeter." style:family="text">
      <style:text-properties style:font-name="Arial" fo:color="#000000" fo:font-size="10pt" style:font-size-asian="10pt" style:font-size-complex="10pt"/>
    </style:style>
    <style:style style:name="T22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96" style:parent-style-name="Normal" style:family="paragraph">
      <style:paragraph-properties style:punctuation-wrap="simple"/>
    </style:style>
    <style:style style:name="T2297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2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299" style:parent-style-name="Normal" style:family="paragraph">
      <style:paragraph-properties style:punctuation-wrap="simple"/>
    </style:style>
    <style:style style:name="T2300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02" style:parent-style-name="Normal" style:family="paragraph">
      <style:paragraph-properties style:punctuation-wrap="simple"/>
    </style:style>
    <style:style style:name="T2303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304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06" style:parent-style-name="Normal" style:family="paragraph">
      <style:paragraph-properties style:punctuation-wrap="simple"/>
    </style:style>
    <style:style style:name="T2307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3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09" style:parent-style-name="Normal" style:family="paragraph">
      <style:paragraph-properties style:punctuation-wrap="simple"/>
    </style:style>
    <style:style style:name="T2310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11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3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13" style:parent-style-name="Normal" style:family="paragraph">
      <style:paragraph-properties style:punctuation-wrap="simple"/>
    </style:style>
    <style:style style:name="T2314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2315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16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18" style:parent-style-name="Normal" style:family="paragraph">
      <style:paragraph-properties style:punctuation-wrap="simple"/>
    </style:style>
    <style:style style:name="T231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3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21" style:parent-style-name="Normal" style:family="paragraph">
      <style:paragraph-properties style:punctuation-wrap="simple"/>
    </style:style>
    <style:style style:name="T2322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3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24" style:parent-style-name="Normal" style:family="paragraph">
      <style:paragraph-properties style:punctuation-wrap="simple"/>
    </style:style>
    <style:style style:name="T232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326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3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28" style:parent-style-name="Normal" style:family="paragraph">
      <style:paragraph-properties style:punctuation-wrap="simple"/>
    </style:style>
    <style:style style:name="T2329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23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31" style:parent-style-name="Normal" style:family="paragraph">
      <style:paragraph-properties style:punctuation-wrap="simple"/>
    </style:style>
    <style:style style:name="T2332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34" style:parent-style-name="Normal" style:family="paragraph">
      <style:paragraph-properties style:punctuation-wrap="simple"/>
    </style:style>
    <style:style style:name="T2335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37" style:parent-style-name="Normal" style:family="paragraph">
      <style:paragraph-properties style:punctuation-wrap="simple"/>
    </style:style>
    <style:style style:name="T2338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40" style:parent-style-name="Normal" style:family="paragraph">
      <style:paragraph-properties style:punctuation-wrap="simple"/>
    </style:style>
    <style:style style:name="T2341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43" style:parent-style-name="Normal" style:family="paragraph">
      <style:paragraph-properties style:punctuation-wrap="simple"/>
    </style:style>
    <style:style style:name="T2344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23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46" style:parent-style-name="Normal" style:family="paragraph">
      <style:paragraph-properties style:punctuation-wrap="simple"/>
    </style:style>
    <style:style style:name="T2347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48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50" style:parent-style-name="Normal" style:family="paragraph">
      <style:paragraph-properties style:punctuation-wrap="simple"/>
    </style:style>
    <style:style style:name="T2351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2352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54" style:parent-style-name="Normal" style:family="paragraph">
      <style:paragraph-properties style:punctuation-wrap="simple"/>
    </style:style>
    <style:style style:name="T2355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57" style:parent-style-name="Normal" style:family="paragraph">
      <style:paragraph-properties style:punctuation-wrap="simple"/>
    </style:style>
    <style:style style:name="T2358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60" style:parent-style-name="Normal" style:family="paragraph">
      <style:paragraph-properties style:punctuation-wrap="simple"/>
    </style:style>
    <style:style style:name="T2361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63" style:parent-style-name="Normal" style:family="paragraph">
      <style:paragraph-properties style:punctuation-wrap="simple"/>
    </style:style>
    <style:style style:name="T2364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66" style:parent-style-name="Normal" style:family="paragraph">
      <style:paragraph-properties style:punctuation-wrap="simple"/>
    </style:style>
    <style:style style:name="T2367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69" style:parent-style-name="Normal" style:family="paragraph">
      <style:paragraph-properties style:punctuation-wrap="simple"/>
    </style:style>
    <style:style style:name="T2370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72" style:parent-style-name="Normal" style:family="paragraph">
      <style:paragraph-properties style:punctuation-wrap="simple"/>
    </style:style>
    <style:style style:name="T2373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75" style:parent-style-name="Normal" style:family="paragraph">
      <style:paragraph-properties style:punctuation-wrap="simple"/>
    </style:style>
    <style:style style:name="T2376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78" style:parent-style-name="Normal" style:family="paragraph">
      <style:paragraph-properties style:punctuation-wrap="simple"/>
    </style:style>
    <style:style style:name="T2379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81" style:parent-style-name="Normal" style:family="paragraph">
      <style:paragraph-properties style:punctuation-wrap="simple"/>
    </style:style>
    <style:style style:name="T2382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84" style:parent-style-name="Normal" style:family="paragraph">
      <style:paragraph-properties style:punctuation-wrap="simple"/>
    </style:style>
    <style:style style:name="T2385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87" style:parent-style-name="Normal" style:family="paragraph">
      <style:paragraph-properties style:punctuation-wrap="simple"/>
    </style:style>
    <style:style style:name="T2388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90" style:parent-style-name="Normal" style:family="paragraph">
      <style:paragraph-properties style:punctuation-wrap="simple"/>
    </style:style>
    <style:style style:name="T2391" style:parent-style-name="Fuentedepárrafopredeter." style:family="text">
      <style:text-properties style:font-name="Arial" fo:color="#000000" fo:font-size="10pt" style:font-size-asian="10pt" style:font-size-complex="10pt"/>
    </style:style>
    <style:style style:name="T23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93" style:parent-style-name="Normal" style:family="paragraph">
      <style:paragraph-properties style:punctuation-wrap="simple"/>
    </style:style>
    <style:style style:name="T2394" style:parent-style-name="Fuentedepárrafopredeter." style:family="text">
      <style:text-properties style:font-name="Arial" fo:color="#000000" fo:font-size="10pt" style:font-size-asian="10pt" style:font-size-complex="10pt"/>
    </style:style>
    <style:style style:name="P2395" style:parent-style-name="Normal" style:master-page-name="MP9" style:family="paragraph">
      <style:paragraph-properties fo:break-before="page"/>
    </style:style>
    <style:style style:name="T23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397" style:parent-style-name="Normal" style:family="paragraph">
      <style:paragraph-properties style:punctuation-wrap="simple"/>
    </style:style>
    <style:style style:name="T239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3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00" style:parent-style-name="Normal" style:family="paragraph">
      <style:paragraph-properties style:punctuation-wrap="simple"/>
    </style:style>
    <style:style style:name="T2401" style:parent-style-name="Fuentedepárrafopredeter." style:family="text">
      <style:text-properties style:font-name="Symbol" fo:color="#000000" fo:font-size="11pt" style:font-size-asian="11pt" style:font-size-complex="11pt"/>
    </style:style>
    <style:style style:name="T24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03" style:parent-style-name="Normal" style:family="paragraph">
      <style:paragraph-properties style:punctuation-wrap="simple"/>
    </style:style>
    <style:style style:name="T240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06" style:parent-style-name="Normal" style:family="paragraph">
      <style:paragraph-properties style:punctuation-wrap="simple"/>
    </style:style>
    <style:style style:name="T240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0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10" style:parent-style-name="Normal" style:family="paragraph">
      <style:paragraph-properties style:punctuation-wrap="simple"/>
    </style:style>
    <style:style style:name="T241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13" style:parent-style-name="Normal" style:family="paragraph">
      <style:paragraph-properties style:punctuation-wrap="simple"/>
    </style:style>
    <style:style style:name="T241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16" style:parent-style-name="Normal" style:family="paragraph">
      <style:paragraph-properties style:punctuation-wrap="simple"/>
    </style:style>
    <style:style style:name="T241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19" style:parent-style-name="Normal" style:family="paragraph">
      <style:paragraph-properties style:punctuation-wrap="simple"/>
    </style:style>
    <style:style style:name="T242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22" style:parent-style-name="Normal" style:family="paragraph">
      <style:paragraph-properties style:punctuation-wrap="simple"/>
    </style:style>
    <style:style style:name="T242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25" style:parent-style-name="Normal" style:family="paragraph">
      <style:paragraph-properties style:punctuation-wrap="simple"/>
    </style:style>
    <style:style style:name="T242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28" style:parent-style-name="Normal" style:family="paragraph">
      <style:paragraph-properties style:punctuation-wrap="simple"/>
    </style:style>
    <style:style style:name="T242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31" style:parent-style-name="Normal" style:family="paragraph">
      <style:paragraph-properties style:punctuation-wrap="simple"/>
    </style:style>
    <style:style style:name="T243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34" style:parent-style-name="Normal" style:family="paragraph">
      <style:paragraph-properties style:punctuation-wrap="simple"/>
    </style:style>
    <style:style style:name="T243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37" style:parent-style-name="Normal" style:family="paragraph">
      <style:paragraph-properties style:punctuation-wrap="simple"/>
    </style:style>
    <style:style style:name="T243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40" style:parent-style-name="Normal" style:family="paragraph">
      <style:paragraph-properties style:punctuation-wrap="simple"/>
    </style:style>
    <style:style style:name="T244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43" style:parent-style-name="Normal" style:family="paragraph">
      <style:paragraph-properties style:punctuation-wrap="simple"/>
    </style:style>
    <style:style style:name="T244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46" style:parent-style-name="Normal" style:family="paragraph">
      <style:paragraph-properties style:punctuation-wrap="simple"/>
    </style:style>
    <style:style style:name="T244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49" style:parent-style-name="Normal" style:family="paragraph">
      <style:paragraph-properties style:punctuation-wrap="simple"/>
    </style:style>
    <style:style style:name="T245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52" style:parent-style-name="Normal" style:family="paragraph">
      <style:paragraph-properties style:punctuation-wrap="simple"/>
    </style:style>
    <style:style style:name="T245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55" style:parent-style-name="Normal" style:family="paragraph">
      <style:paragraph-properties style:punctuation-wrap="simple"/>
    </style:style>
    <style:style style:name="T245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58" style:parent-style-name="Normal" style:family="paragraph">
      <style:paragraph-properties style:punctuation-wrap="simple"/>
    </style:style>
    <style:style style:name="T245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61" style:parent-style-name="Normal" style:family="paragraph">
      <style:paragraph-properties style:punctuation-wrap="simple"/>
    </style:style>
    <style:style style:name="T2462" style:parent-style-name="Fuentedepárrafopredeter." style:family="text">
      <style:text-properties style:font-name="Symbol" fo:color="#000000" fo:font-size="11pt" style:font-size-asian="11pt" style:font-size-complex="11pt"/>
    </style:style>
    <style:style style:name="T24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64" style:parent-style-name="Normal" style:family="paragraph">
      <style:paragraph-properties style:punctuation-wrap="simple"/>
    </style:style>
    <style:style style:name="T246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67" style:parent-style-name="Normal" style:family="paragraph">
      <style:paragraph-properties style:punctuation-wrap="simple"/>
    </style:style>
    <style:style style:name="T246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70" style:parent-style-name="Normal" style:family="paragraph">
      <style:paragraph-properties style:punctuation-wrap="simple"/>
    </style:style>
    <style:style style:name="T247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73" style:parent-style-name="Normal" style:family="paragraph">
      <style:paragraph-properties style:punctuation-wrap="simple"/>
    </style:style>
    <style:style style:name="T247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76" style:parent-style-name="Normal" style:family="paragraph">
      <style:paragraph-properties style:punctuation-wrap="simple"/>
    </style:style>
    <style:style style:name="T247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79" style:parent-style-name="Normal" style:family="paragraph">
      <style:paragraph-properties style:punctuation-wrap="simple"/>
    </style:style>
    <style:style style:name="T248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82" style:parent-style-name="Normal" style:family="paragraph">
      <style:paragraph-properties style:punctuation-wrap="simple"/>
    </style:style>
    <style:style style:name="T248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8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4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4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87" style:parent-style-name="Normal" style:family="paragraph">
      <style:paragraph-properties style:punctuation-wrap="simple"/>
    </style:style>
    <style:style style:name="T2488" style:parent-style-name="Fuentedepárrafopredeter." style:family="text">
      <style:text-properties style:font-name="Arial" fo:color="#000000" fo:font-size="8pt" style:font-size-asian="8pt" style:font-size-complex="8pt"/>
    </style:style>
    <style:style style:name="T24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90" style:parent-style-name="Normal" style:family="paragraph">
      <style:paragraph-properties style:punctuation-wrap="simple"/>
    </style:style>
    <style:style style:name="T2491" style:parent-style-name="Fuentedepárrafopredeter." style:family="text">
      <style:text-properties style:font-name="Arial" fo:color="#000000" fo:font-size="8pt" style:font-size-asian="8pt" style:font-size-complex="8pt"/>
    </style:style>
    <style:style style:name="T24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493" style:parent-style-name="Normal" style:family="paragraph">
      <style:paragraph-properties style:punctuation-wrap="simple"/>
    </style:style>
    <style:style style:name="T2494" style:parent-style-name="Fuentedepárrafopredeter." style:family="text">
      <style:text-properties style:font-name="Arial" fo:color="#000000" fo:font-size="8pt" style:font-size-asian="8pt" style:font-size-complex="8pt"/>
    </style:style>
    <style:style style:name="T2495" style:parent-style-name="Fuentedepárrafopredeter." style:family="text">
      <style:text-properties style:font-name="Arial" fo:color="#000000" fo:font-size="8pt" style:font-size-asian="8pt" style:font-size-complex="8pt"/>
    </style:style>
    <style:style style:name="T24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4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4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4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5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01" style:parent-style-name="Normal" style:family="paragraph">
      <style:paragraph-properties style:punctuation-wrap="simple"/>
    </style:style>
    <style:style style:name="T2502" style:parent-style-name="Fuentedepárrafopredeter." style:family="text">
      <style:text-properties style:font-name="Times New Roman" fo:color="#000000"/>
    </style:style>
    <style:style style:name="T2503" style:parent-style-name="Fuentedepárrafopredeter." style:family="text">
      <style:text-properties style:font-name="Times New Roman" fo:font-weight="bold" style:font-weight-asian="bold" fo:color="#000000"/>
    </style:style>
    <style:style style:name="T2504" style:parent-style-name="Fuentedepárrafopredeter." style:family="text">
      <style:text-properties style:font-name="Times New Roman" fo:color="#000000"/>
    </style:style>
    <style:style style:name="T2505" style:parent-style-name="Fuentedepárrafopredeter." style:family="text">
      <style:text-properties style:font-name="Times New Roman" fo:font-weight="bold" style:font-weight-asian="bold" fo:color="#000000"/>
    </style:style>
    <style:style style:name="T2506" style:parent-style-name="Fuentedepárrafopredeter." style:family="text">
      <style:text-properties style:font-name="Times New Roman" fo:color="#000000"/>
    </style:style>
    <style:style style:name="T25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08" style:parent-style-name="Normal" style:family="paragraph">
      <style:paragraph-properties style:punctuation-wrap="simple"/>
    </style:style>
    <style:style style:name="T250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11" style:parent-style-name="Normal" style:family="paragraph">
      <style:paragraph-properties style:punctuation-wrap="simple"/>
    </style:style>
    <style:style style:name="T251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14" style:parent-style-name="Normal" style:family="paragraph">
      <style:paragraph-properties style:punctuation-wrap="simple"/>
    </style:style>
    <style:style style:name="T2515" style:parent-style-name="Fuentedepárrafopredeter." style:family="text">
      <style:text-properties style:font-name="Symbol" fo:color="#000000" fo:font-size="11pt" style:font-size-asian="11pt" style:font-size-complex="11pt"/>
    </style:style>
    <style:style style:name="T25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17" style:parent-style-name="Normal" style:family="paragraph">
      <style:paragraph-properties style:punctuation-wrap="simple"/>
    </style:style>
    <style:style style:name="T251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1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21" style:parent-style-name="Normal" style:family="paragraph">
      <style:paragraph-properties style:punctuation-wrap="simple"/>
    </style:style>
    <style:style style:name="T252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24" style:parent-style-name="Normal" style:family="paragraph">
      <style:paragraph-properties style:punctuation-wrap="simple"/>
    </style:style>
    <style:style style:name="T252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27" style:parent-style-name="Normal" style:family="paragraph">
      <style:paragraph-properties style:punctuation-wrap="simple"/>
    </style:style>
    <style:style style:name="T252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30" style:parent-style-name="Normal" style:family="paragraph">
      <style:paragraph-properties style:punctuation-wrap="simple"/>
    </style:style>
    <style:style style:name="T253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33" style:parent-style-name="Normal" style:family="paragraph">
      <style:paragraph-properties style:punctuation-wrap="simple"/>
    </style:style>
    <style:style style:name="T253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36" style:parent-style-name="Normal" style:family="paragraph">
      <style:paragraph-properties style:punctuation-wrap="simple"/>
    </style:style>
    <style:style style:name="T253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39" style:parent-style-name="Normal" style:family="paragraph">
      <style:paragraph-properties style:punctuation-wrap="simple"/>
    </style:style>
    <style:style style:name="T254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42" style:parent-style-name="Normal" style:family="paragraph">
      <style:paragraph-properties style:punctuation-wrap="simple"/>
    </style:style>
    <style:style style:name="T254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45" style:parent-style-name="Normal" style:family="paragraph">
      <style:paragraph-properties style:punctuation-wrap="simple"/>
    </style:style>
    <style:style style:name="T254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48" style:parent-style-name="Normal" style:family="paragraph">
      <style:paragraph-properties style:punctuation-wrap="simple"/>
    </style:style>
    <style:style style:name="T254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51" style:parent-style-name="Normal" style:family="paragraph">
      <style:paragraph-properties style:punctuation-wrap="simple"/>
    </style:style>
    <style:style style:name="T255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54" style:parent-style-name="Normal" style:family="paragraph">
      <style:paragraph-properties style:punctuation-wrap="simple"/>
    </style:style>
    <style:style style:name="T255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57" style:parent-style-name="Normal" style:family="paragraph">
      <style:paragraph-properties style:punctuation-wrap="simple"/>
    </style:style>
    <style:style style:name="T255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60" style:parent-style-name="Normal" style:family="paragraph">
      <style:paragraph-properties style:punctuation-wrap="simple"/>
    </style:style>
    <style:style style:name="T256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63" style:parent-style-name="Normal" style:family="paragraph">
      <style:paragraph-properties style:punctuation-wrap="simple"/>
    </style:style>
    <style:style style:name="T2564" style:parent-style-name="Fuentedepárrafopredeter." style:family="text">
      <style:text-properties style:font-name="Symbol" fo:color="#000000" fo:font-size="11pt" style:font-size-asian="11pt" style:font-size-complex="11pt"/>
    </style:style>
    <style:style style:name="T25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66" style:parent-style-name="Normal" style:family="paragraph">
      <style:paragraph-properties style:punctuation-wrap="simple"/>
    </style:style>
    <style:style style:name="T256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69" style:parent-style-name="Normal" style:family="paragraph">
      <style:paragraph-properties style:punctuation-wrap="simple"/>
    </style:style>
    <style:style style:name="T257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72" style:parent-style-name="Normal" style:family="paragraph">
      <style:paragraph-properties style:punctuation-wrap="simple"/>
    </style:style>
    <style:style style:name="T257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75" style:parent-style-name="Normal" style:family="paragraph">
      <style:paragraph-properties style:punctuation-wrap="simple"/>
    </style:style>
    <style:style style:name="T257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78" style:parent-style-name="Normal" style:family="paragraph">
      <style:paragraph-properties style:punctuation-wrap="simple"/>
    </style:style>
    <style:style style:name="T257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81" style:parent-style-name="Normal" style:family="paragraph">
      <style:paragraph-properties style:punctuation-wrap="simple"/>
    </style:style>
    <style:style style:name="T2582" style:parent-style-name="Fuentedepárrafopredeter." style:family="text">
      <style:text-properties style:font-name="Symbol" fo:color="#000000" fo:font-size="11pt" style:font-size-asian="11pt" style:font-size-complex="11pt"/>
    </style:style>
    <style:style style:name="T25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84" style:parent-style-name="Normal" style:family="paragraph">
      <style:paragraph-properties style:punctuation-wrap="simple"/>
    </style:style>
    <style:style style:name="T258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87" style:parent-style-name="Normal" style:family="paragraph">
      <style:paragraph-properties style:punctuation-wrap="simple"/>
    </style:style>
    <style:style style:name="T258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90" style:parent-style-name="Normal" style:family="paragraph">
      <style:paragraph-properties style:punctuation-wrap="simple"/>
    </style:style>
    <style:style style:name="T259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93" style:parent-style-name="Normal" style:family="paragraph">
      <style:paragraph-properties style:punctuation-wrap="simple"/>
    </style:style>
    <style:style style:name="T2594" style:parent-style-name="Fuentedepárrafopredeter." style:family="text">
      <style:text-properties style:font-name="Symbol" fo:color="#000000" fo:font-size="11pt" style:font-size-asian="11pt" style:font-size-complex="11pt"/>
    </style:style>
    <style:style style:name="T25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96" style:parent-style-name="Normal" style:family="paragraph">
      <style:paragraph-properties style:punctuation-wrap="simple"/>
    </style:style>
    <style:style style:name="T259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5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599" style:parent-style-name="Normal" style:family="paragraph">
      <style:paragraph-properties style:punctuation-wrap="simple"/>
    </style:style>
    <style:style style:name="T260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02" style:parent-style-name="Normal" style:family="paragraph">
      <style:paragraph-properties style:punctuation-wrap="simple"/>
    </style:style>
    <style:style style:name="T260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0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06" style:parent-style-name="Normal" style:family="paragraph">
      <style:paragraph-properties style:punctuation-wrap="simple"/>
    </style:style>
    <style:style style:name="T260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09" style:parent-style-name="Normal" style:family="paragraph">
      <style:paragraph-properties style:punctuation-wrap="simple"/>
    </style:style>
    <style:style style:name="T261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12" style:parent-style-name="Normal" style:family="paragraph">
      <style:paragraph-properties style:punctuation-wrap="simple"/>
    </style:style>
    <style:style style:name="T261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15" style:parent-style-name="Normal" style:family="paragraph">
      <style:paragraph-properties style:punctuation-wrap="simple"/>
    </style:style>
    <style:style style:name="T261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18" style:parent-style-name="Normal" style:family="paragraph">
      <style:paragraph-properties style:punctuation-wrap="simple"/>
    </style:style>
    <style:style style:name="T261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21" style:parent-style-name="Normal" style:family="paragraph">
      <style:paragraph-properties style:punctuation-wrap="simple"/>
    </style:style>
    <style:style style:name="T262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24" style:parent-style-name="Normal" style:family="paragraph">
      <style:paragraph-properties style:punctuation-wrap="simple"/>
    </style:style>
    <style:style style:name="T262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27" style:parent-style-name="Normal" style:family="paragraph">
      <style:paragraph-properties style:punctuation-wrap="simple"/>
    </style:style>
    <style:style style:name="T262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30" style:parent-style-name="Normal" style:family="paragraph">
      <style:paragraph-properties style:punctuation-wrap="simple"/>
    </style:style>
    <style:style style:name="T263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33" style:parent-style-name="Normal" style:family="paragraph">
      <style:paragraph-properties style:punctuation-wrap="simple"/>
    </style:style>
    <style:style style:name="T263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3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37" style:parent-style-name="Normal" style:family="paragraph">
      <style:paragraph-properties style:punctuation-wrap="simple"/>
    </style:style>
    <style:style style:name="T263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40" style:parent-style-name="Normal" style:family="paragraph">
      <style:paragraph-properties style:punctuation-wrap="simple"/>
    </style:style>
    <style:style style:name="T264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43" style:parent-style-name="Normal" style:family="paragraph">
      <style:paragraph-properties style:punctuation-wrap="simple"/>
    </style:style>
    <style:style style:name="T264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4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47" style:parent-style-name="Normal" style:family="paragraph">
      <style:paragraph-properties style:punctuation-wrap="simple"/>
    </style:style>
    <style:style style:name="T264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50" style:parent-style-name="Normal" style:family="paragraph">
      <style:paragraph-properties style:punctuation-wrap="simple"/>
    </style:style>
    <style:style style:name="T265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53" style:parent-style-name="Normal" style:family="paragraph">
      <style:paragraph-properties style:punctuation-wrap="simple"/>
    </style:style>
    <style:style style:name="T265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56" style:parent-style-name="Normal" style:family="paragraph">
      <style:paragraph-properties style:punctuation-wrap="simple"/>
    </style:style>
    <style:style style:name="T265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59" style:parent-style-name="Normal" style:family="paragraph">
      <style:paragraph-properties style:punctuation-wrap="simple"/>
    </style:style>
    <style:style style:name="T266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62" style:parent-style-name="Normal" style:family="paragraph">
      <style:paragraph-properties style:punctuation-wrap="simple"/>
    </style:style>
    <style:style style:name="T266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65" style:parent-style-name="Normal" style:family="paragraph">
      <style:paragraph-properties style:punctuation-wrap="simple"/>
    </style:style>
    <style:style style:name="T266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68" style:parent-style-name="Normal" style:family="paragraph">
      <style:paragraph-properties style:punctuation-wrap="simple"/>
    </style:style>
    <style:style style:name="T266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71" style:parent-style-name="Normal" style:family="paragraph">
      <style:paragraph-properties style:punctuation-wrap="simple"/>
    </style:style>
    <style:style style:name="T267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74" style:parent-style-name="Normal" style:family="paragraph">
      <style:paragraph-properties style:punctuation-wrap="simple"/>
    </style:style>
    <style:style style:name="T2675" style:parent-style-name="Fuentedepárrafopredeter." style:family="text">
      <style:text-properties style:font-name="Symbol" fo:color="#000000" fo:font-size="11pt" style:font-size-asian="11pt" style:font-size-complex="11pt"/>
    </style:style>
    <style:style style:name="T26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77" style:parent-style-name="Normal" style:family="paragraph">
      <style:paragraph-properties style:punctuation-wrap="simple"/>
    </style:style>
    <style:style style:name="T267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80" style:parent-style-name="Normal" style:family="paragraph">
      <style:paragraph-properties style:punctuation-wrap="simple"/>
    </style:style>
    <style:style style:name="T268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83" style:parent-style-name="Normal" style:family="paragraph">
      <style:paragraph-properties style:punctuation-wrap="simple"/>
    </style:style>
    <style:style style:name="T268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86" style:parent-style-name="Normal" style:family="paragraph">
      <style:paragraph-properties style:punctuation-wrap="simple"/>
    </style:style>
    <style:style style:name="T268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89" style:parent-style-name="Normal" style:family="paragraph">
      <style:paragraph-properties style:punctuation-wrap="simple"/>
    </style:style>
    <style:style style:name="T2690" style:parent-style-name="Fuentedepárrafopredeter." style:family="text">
      <style:text-properties style:font-name="Symbol" fo:color="#000000" fo:font-size="11pt" style:font-size-asian="11pt" style:font-size-complex="11pt"/>
    </style:style>
    <style:style style:name="T26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92" style:parent-style-name="Normal" style:family="paragraph">
      <style:paragraph-properties style:punctuation-wrap="simple"/>
    </style:style>
    <style:style style:name="T269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9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96" style:parent-style-name="Normal" style:family="paragraph">
      <style:paragraph-properties style:punctuation-wrap="simple"/>
    </style:style>
    <style:style style:name="T269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6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699" style:parent-style-name="Normal" style:family="paragraph">
      <style:paragraph-properties style:punctuation-wrap="simple"/>
    </style:style>
    <style:style style:name="T270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02" style:parent-style-name="Normal" style:family="paragraph">
      <style:paragraph-properties style:punctuation-wrap="simple"/>
    </style:style>
    <style:style style:name="T270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05" style:parent-style-name="Normal" style:family="paragraph">
      <style:paragraph-properties style:punctuation-wrap="simple"/>
    </style:style>
    <style:style style:name="T2706" style:parent-style-name="Fuentedepárrafopredeter." style:family="text">
      <style:text-properties style:font-name="Symbol" fo:color="#000000" fo:font-size="11pt" style:font-size-asian="11pt" style:font-size-complex="11pt"/>
    </style:style>
    <style:style style:name="T27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08" style:parent-style-name="Normal" style:family="paragraph">
      <style:paragraph-properties style:punctuation-wrap="simple"/>
    </style:style>
    <style:style style:name="T270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11" style:parent-style-name="Normal" style:family="paragraph">
      <style:paragraph-properties style:punctuation-wrap="simple"/>
    </style:style>
    <style:style style:name="T271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14" style:parent-style-name="Normal" style:family="paragraph">
      <style:paragraph-properties style:punctuation-wrap="simple"/>
    </style:style>
    <style:style style:name="T271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17" style:parent-style-name="Normal" style:family="paragraph">
      <style:paragraph-properties style:punctuation-wrap="simple"/>
    </style:style>
    <style:style style:name="T271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20" style:parent-style-name="Normal" style:family="paragraph">
      <style:paragraph-properties style:punctuation-wrap="simple"/>
    </style:style>
    <style:style style:name="T272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23" style:parent-style-name="Normal" style:family="paragraph">
      <style:paragraph-properties style:punctuation-wrap="simple"/>
    </style:style>
    <style:style style:name="T272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26" style:parent-style-name="Normal" style:family="paragraph">
      <style:paragraph-properties style:punctuation-wrap="simple"/>
    </style:style>
    <style:style style:name="T272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P2728" style:parent-style-name="Normal" style:master-page-name="MP10" style:family="paragraph">
      <style:paragraph-properties fo:break-before="page"/>
    </style:style>
    <style:style style:name="T27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30" style:parent-style-name="Normal" style:family="paragraph">
      <style:paragraph-properties style:punctuation-wrap="simple"/>
    </style:style>
    <style:style style:name="T273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33" style:parent-style-name="Normal" style:family="paragraph">
      <style:paragraph-properties style:punctuation-wrap="simple"/>
    </style:style>
    <style:style style:name="T273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36" style:parent-style-name="Normal" style:family="paragraph">
      <style:paragraph-properties style:punctuation-wrap="simple"/>
    </style:style>
    <style:style style:name="T273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39" style:parent-style-name="Normal" style:family="paragraph">
      <style:paragraph-properties style:punctuation-wrap="simple"/>
    </style:style>
    <style:style style:name="T274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42" style:parent-style-name="Normal" style:family="paragraph">
      <style:paragraph-properties style:punctuation-wrap="simple"/>
    </style:style>
    <style:style style:name="T274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45" style:parent-style-name="Normal" style:family="paragraph">
      <style:paragraph-properties style:punctuation-wrap="simple"/>
    </style:style>
    <style:style style:name="T274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48" style:parent-style-name="Normal" style:family="paragraph">
      <style:paragraph-properties style:punctuation-wrap="simple"/>
    </style:style>
    <style:style style:name="T274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51" style:parent-style-name="Normal" style:family="paragraph">
      <style:paragraph-properties style:punctuation-wrap="simple"/>
    </style:style>
    <style:style style:name="T275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54" style:parent-style-name="Normal" style:family="paragraph">
      <style:paragraph-properties style:punctuation-wrap="simple"/>
    </style:style>
    <style:style style:name="T275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57" style:parent-style-name="Normal" style:family="paragraph">
      <style:paragraph-properties style:punctuation-wrap="simple"/>
    </style:style>
    <style:style style:name="T275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60" style:parent-style-name="Normal" style:family="paragraph">
      <style:paragraph-properties style:punctuation-wrap="simple"/>
    </style:style>
    <style:style style:name="T276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63" style:parent-style-name="Normal" style:family="paragraph">
      <style:paragraph-properties style:punctuation-wrap="simple"/>
    </style:style>
    <style:style style:name="T276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66" style:parent-style-name="Normal" style:family="paragraph">
      <style:paragraph-properties style:punctuation-wrap="simple"/>
    </style:style>
    <style:style style:name="T276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69" style:parent-style-name="Normal" style:family="paragraph">
      <style:paragraph-properties style:punctuation-wrap="simple"/>
    </style:style>
    <style:style style:name="T277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72" style:parent-style-name="Normal" style:family="paragraph">
      <style:paragraph-properties style:punctuation-wrap="simple"/>
    </style:style>
    <style:style style:name="T277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75" style:parent-style-name="Normal" style:family="paragraph">
      <style:paragraph-properties style:punctuation-wrap="simple"/>
    </style:style>
    <style:style style:name="T277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78" style:parent-style-name="Normal" style:family="paragraph">
      <style:paragraph-properties style:punctuation-wrap="simple"/>
    </style:style>
    <style:style style:name="T277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8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82" style:parent-style-name="Normal" style:family="paragraph">
      <style:paragraph-properties style:punctuation-wrap="simple"/>
    </style:style>
    <style:style style:name="T278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85" style:parent-style-name="Normal" style:family="paragraph">
      <style:paragraph-properties style:punctuation-wrap="simple"/>
    </style:style>
    <style:style style:name="T278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88" style:parent-style-name="Normal" style:family="paragraph">
      <style:paragraph-properties style:punctuation-wrap="simple"/>
    </style:style>
    <style:style style:name="T278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9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92" style:parent-style-name="Normal" style:family="paragraph">
      <style:paragraph-properties style:punctuation-wrap="simple"/>
    </style:style>
    <style:style style:name="T279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95" style:parent-style-name="Normal" style:family="paragraph">
      <style:paragraph-properties style:punctuation-wrap="simple"/>
    </style:style>
    <style:style style:name="T279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7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798" style:parent-style-name="Normal" style:family="paragraph">
      <style:paragraph-properties style:punctuation-wrap="simple"/>
    </style:style>
    <style:style style:name="T279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01" style:parent-style-name="Normal" style:family="paragraph">
      <style:paragraph-properties style:punctuation-wrap="simple"/>
    </style:style>
    <style:style style:name="T280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04" style:parent-style-name="Normal" style:family="paragraph">
      <style:paragraph-properties style:punctuation-wrap="simple"/>
    </style:style>
    <style:style style:name="T280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0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8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09" style:parent-style-name="Normal" style:family="paragraph">
      <style:paragraph-properties style:punctuation-wrap="simple"/>
    </style:style>
    <style:style style:name="T2810" style:parent-style-name="Fuentedepárrafopredeter." style:family="text">
      <style:text-properties style:font-name="Arial" fo:color="#000000" fo:font-size="8pt" style:font-size-asian="8pt" style:font-size-complex="8pt"/>
    </style:style>
    <style:style style:name="T28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12" style:parent-style-name="Normal" style:family="paragraph">
      <style:paragraph-properties style:punctuation-wrap="simple"/>
    </style:style>
    <style:style style:name="T2813" style:parent-style-name="Fuentedepárrafopredeter." style:family="text">
      <style:text-properties style:font-name="Arial" fo:color="#000000" fo:font-size="8pt" style:font-size-asian="8pt" style:font-size-complex="8pt"/>
    </style:style>
    <style:style style:name="T28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15" style:parent-style-name="Normal" style:family="paragraph">
      <style:paragraph-properties style:punctuation-wrap="simple"/>
    </style:style>
    <style:style style:name="T2816" style:parent-style-name="Fuentedepárrafopredeter." style:family="text">
      <style:text-properties style:font-name="Arial" fo:color="#000000" fo:font-size="8pt" style:font-size-asian="8pt" style:font-size-complex="8pt"/>
    </style:style>
    <style:style style:name="T28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8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8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8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8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22" style:parent-style-name="Normal" style:family="paragraph">
      <style:paragraph-properties style:punctuation-wrap="simple"/>
    </style:style>
    <style:style style:name="T2823" style:parent-style-name="Fuentedepárrafopredeter." style:family="text">
      <style:text-properties style:font-name="Times New Roman" fo:color="#000000"/>
    </style:style>
    <style:style style:name="T2824" style:parent-style-name="Fuentedepárrafopredeter." style:family="text">
      <style:text-properties style:font-name="Times New Roman" fo:color="#000000"/>
    </style:style>
    <style:style style:name="T2825" style:parent-style-name="Fuentedepárrafopredeter." style:family="text">
      <style:text-properties style:font-name="Times New Roman" fo:font-weight="bold" style:font-weight-asian="bold" fo:color="#000000"/>
    </style:style>
    <style:style style:name="T2826" style:parent-style-name="Fuentedepárrafopredeter." style:family="text">
      <style:text-properties style:font-name="Times New Roman" fo:color="#000000"/>
    </style:style>
    <style:style style:name="T2827" style:parent-style-name="Fuentedepárrafopredeter." style:family="text">
      <style:text-properties style:font-name="Times New Roman" fo:font-weight="bold" style:font-weight-asian="bold" fo:color="#000000"/>
    </style:style>
    <style:style style:name="T2828" style:parent-style-name="Fuentedepárrafopredeter." style:family="text">
      <style:text-properties style:font-name="Times New Roman" fo:color="#000000"/>
    </style:style>
    <style:style style:name="T28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30" style:parent-style-name="Normal" style:family="paragraph">
      <style:paragraph-properties style:punctuation-wrap="simple"/>
    </style:style>
    <style:style style:name="T283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33" style:parent-style-name="Normal" style:family="paragraph">
      <style:paragraph-properties style:punctuation-wrap="simple"/>
    </style:style>
    <style:style style:name="T283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36" style:parent-style-name="Normal" style:family="paragraph">
      <style:paragraph-properties style:punctuation-wrap="simple"/>
    </style:style>
    <style:style style:name="T283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8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40" style:parent-style-name="Normal" style:family="paragraph">
      <style:paragraph-properties style:punctuation-wrap="simple"/>
    </style:style>
    <style:style style:name="T2841" style:parent-style-name="Fuentedepárrafopredeter." style:family="text">
      <style:text-properties style:font-name="Arial" fo:color="#000000" fo:font-size="10pt" style:font-size-asian="10pt" style:font-size-complex="10pt"/>
    </style:style>
    <style:style style:name="T28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43" style:parent-style-name="Normal" style:family="paragraph">
      <style:paragraph-properties style:punctuation-wrap="simple"/>
    </style:style>
    <style:style style:name="T2844" style:parent-style-name="Fuentedepárrafopredeter." style:family="text">
      <style:text-properties style:font-name="Arial" fo:color="#000000" fo:font-size="10pt" style:font-size-asian="10pt" style:font-size-complex="10pt"/>
    </style:style>
    <style:style style:name="T28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46" style:parent-style-name="Normal" style:family="paragraph">
      <style:paragraph-properties style:punctuation-wrap="simple"/>
    </style:style>
    <style:style style:name="T284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49" style:parent-style-name="Normal" style:family="paragraph">
      <style:paragraph-properties style:punctuation-wrap="simple"/>
    </style:style>
    <style:style style:name="T285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52" style:parent-style-name="Normal" style:family="paragraph">
      <style:paragraph-properties style:punctuation-wrap="simple"/>
    </style:style>
    <style:style style:name="T285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5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56" style:parent-style-name="Normal" style:family="paragraph">
      <style:paragraph-properties style:punctuation-wrap="simple"/>
    </style:style>
    <style:style style:name="T285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59" style:parent-style-name="Normal" style:family="paragraph">
      <style:paragraph-properties style:punctuation-wrap="simple"/>
    </style:style>
    <style:style style:name="T286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62" style:parent-style-name="Normal" style:family="paragraph">
      <style:paragraph-properties style:punctuation-wrap="simple"/>
    </style:style>
    <style:style style:name="T286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65" style:parent-style-name="Normal" style:family="paragraph">
      <style:paragraph-properties style:punctuation-wrap="simple"/>
    </style:style>
    <style:style style:name="T286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6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69" style:parent-style-name="Normal" style:family="paragraph">
      <style:paragraph-properties style:punctuation-wrap="simple"/>
    </style:style>
    <style:style style:name="T287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72" style:parent-style-name="Normal" style:family="paragraph">
      <style:paragraph-properties style:punctuation-wrap="simple"/>
    </style:style>
    <style:style style:name="T287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75" style:parent-style-name="Normal" style:family="paragraph">
      <style:paragraph-properties style:punctuation-wrap="simple"/>
    </style:style>
    <style:style style:name="T2876" style:parent-style-name="Fuentedepárrafopredeter." style:family="text">
      <style:text-properties style:font-name="Arial" fo:color="#000000" fo:font-size="10pt" style:font-size-asian="10pt" style:font-size-complex="10pt"/>
    </style:style>
    <style:style style:name="T28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78" style:parent-style-name="Normal" style:family="paragraph">
      <style:paragraph-properties style:punctuation-wrap="simple"/>
    </style:style>
    <style:style style:name="T2879" style:parent-style-name="Fuentedepárrafopredeter." style:family="text">
      <style:text-properties style:font-name="Arial" fo:color="#000000" fo:font-size="10pt" style:font-size-asian="10pt" style:font-size-complex="10pt"/>
    </style:style>
    <style:style style:name="T28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81" style:parent-style-name="Normal" style:family="paragraph">
      <style:paragraph-properties style:punctuation-wrap="simple"/>
    </style:style>
    <style:style style:name="T288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8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85" style:parent-style-name="Normal" style:family="paragraph">
      <style:paragraph-properties style:punctuation-wrap="simple"/>
    </style:style>
    <style:style style:name="T288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88" style:parent-style-name="Normal" style:family="paragraph">
      <style:paragraph-properties style:punctuation-wrap="simple"/>
    </style:style>
    <style:style style:name="T288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91" style:parent-style-name="Normal" style:family="paragraph">
      <style:paragraph-properties style:punctuation-wrap="simple"/>
    </style:style>
    <style:style style:name="T289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9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95" style:parent-style-name="Normal" style:family="paragraph">
      <style:paragraph-properties style:punctuation-wrap="simple"/>
    </style:style>
    <style:style style:name="T289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8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898" style:parent-style-name="Normal" style:family="paragraph">
      <style:paragraph-properties style:punctuation-wrap="simple"/>
    </style:style>
    <style:style style:name="T289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01" style:parent-style-name="Normal" style:family="paragraph">
      <style:paragraph-properties style:punctuation-wrap="simple"/>
    </style:style>
    <style:style style:name="T2902" style:parent-style-name="Fuentedepárrafopredeter." style:family="text">
      <style:text-properties style:font-name="Symbol" fo:color="#000000" fo:font-size="11pt" style:font-size-asian="11pt" style:font-size-complex="11pt"/>
    </style:style>
    <style:style style:name="T29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04" style:parent-style-name="Normal" style:family="paragraph">
      <style:paragraph-properties style:punctuation-wrap="simple"/>
    </style:style>
    <style:style style:name="T290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07" style:parent-style-name="Normal" style:family="paragraph">
      <style:paragraph-properties style:punctuation-wrap="simple"/>
    </style:style>
    <style:style style:name="T290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9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11" style:parent-style-name="Normal" style:family="paragraph">
      <style:paragraph-properties style:punctuation-wrap="simple"/>
    </style:style>
    <style:style style:name="T291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14" style:parent-style-name="Normal" style:family="paragraph">
      <style:paragraph-properties style:punctuation-wrap="simple"/>
    </style:style>
    <style:style style:name="T291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17" style:parent-style-name="Normal" style:family="paragraph">
      <style:paragraph-properties style:punctuation-wrap="simple"/>
    </style:style>
    <style:style style:name="T291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20" style:parent-style-name="Normal" style:family="paragraph">
      <style:paragraph-properties style:punctuation-wrap="simple"/>
    </style:style>
    <style:style style:name="T292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23" style:parent-style-name="Normal" style:family="paragraph">
      <style:paragraph-properties style:punctuation-wrap="simple"/>
    </style:style>
    <style:style style:name="T292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26" style:parent-style-name="Normal" style:family="paragraph">
      <style:paragraph-properties style:punctuation-wrap="simple"/>
    </style:style>
    <style:style style:name="T292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29" style:parent-style-name="Normal" style:family="paragraph">
      <style:paragraph-properties style:punctuation-wrap="simple"/>
    </style:style>
    <style:style style:name="T293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32" style:parent-style-name="Normal" style:family="paragraph">
      <style:paragraph-properties style:punctuation-wrap="simple"/>
    </style:style>
    <style:style style:name="T293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35" style:parent-style-name="Normal" style:family="paragraph">
      <style:paragraph-properties style:punctuation-wrap="simple"/>
    </style:style>
    <style:style style:name="T293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38" style:parent-style-name="Normal" style:family="paragraph">
      <style:paragraph-properties style:punctuation-wrap="simple"/>
    </style:style>
    <style:style style:name="T293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41" style:parent-style-name="Normal" style:family="paragraph">
      <style:paragraph-properties style:punctuation-wrap="simple"/>
    </style:style>
    <style:style style:name="T294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44" style:parent-style-name="Normal" style:family="paragraph">
      <style:paragraph-properties style:punctuation-wrap="simple"/>
    </style:style>
    <style:style style:name="T294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29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48" style:parent-style-name="Normal" style:family="paragraph">
      <style:paragraph-properties style:punctuation-wrap="simple"/>
    </style:style>
    <style:style style:name="T2949" style:parent-style-name="Fuentedepárrafopredeter." style:family="text">
      <style:text-properties style:font-name="Arial" fo:color="#000000" fo:font-size="10pt" style:font-size-asian="10pt" style:font-size-complex="10pt"/>
    </style:style>
    <style:style style:name="T2950" style:parent-style-name="Fuentedepárrafopredeter." style:family="text">
      <style:text-properties style:font-name="Arial" fo:color="#000000" fo:font-size="10pt" style:font-size-asian="10pt" style:font-size-complex="10pt"/>
    </style:style>
    <style:style style:name="T29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52" style:parent-style-name="Normal" style:family="paragraph">
      <style:paragraph-properties style:punctuation-wrap="simple"/>
    </style:style>
    <style:style style:name="T2953" style:parent-style-name="Fuentedepárrafopredeter." style:family="text">
      <style:text-properties style:font-name="Arial" fo:color="#000000" fo:font-size="10pt" style:font-size-asian="10pt" style:font-size-complex="10pt"/>
    </style:style>
    <style:style style:name="T29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55" style:parent-style-name="Normal" style:family="paragraph">
      <style:paragraph-properties style:punctuation-wrap="simple"/>
    </style:style>
    <style:style style:name="T295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58" style:parent-style-name="Normal" style:family="paragraph">
      <style:paragraph-properties style:punctuation-wrap="simple"/>
    </style:style>
    <style:style style:name="T295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61" style:parent-style-name="Normal" style:family="paragraph">
      <style:paragraph-properties style:punctuation-wrap="simple"/>
    </style:style>
    <style:style style:name="T296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64" style:parent-style-name="Normal" style:family="paragraph">
      <style:paragraph-properties style:punctuation-wrap="simple"/>
    </style:style>
    <style:style style:name="T296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67" style:parent-style-name="Normal" style:family="paragraph">
      <style:paragraph-properties style:punctuation-wrap="simple"/>
    </style:style>
    <style:style style:name="T296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70" style:parent-style-name="Normal" style:family="paragraph">
      <style:paragraph-properties style:punctuation-wrap="simple"/>
    </style:style>
    <style:style style:name="T297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7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74" style:parent-style-name="Normal" style:family="paragraph">
      <style:paragraph-properties style:punctuation-wrap="simple"/>
    </style:style>
    <style:style style:name="T297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77" style:parent-style-name="Normal" style:family="paragraph">
      <style:paragraph-properties style:punctuation-wrap="simple"/>
    </style:style>
    <style:style style:name="T297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80" style:parent-style-name="Normal" style:family="paragraph">
      <style:paragraph-properties style:punctuation-wrap="simple"/>
    </style:style>
    <style:style style:name="T298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83" style:parent-style-name="Normal" style:family="paragraph">
      <style:paragraph-properties style:punctuation-wrap="simple"/>
    </style:style>
    <style:style style:name="T298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86" style:parent-style-name="Normal" style:family="paragraph">
      <style:paragraph-properties style:punctuation-wrap="simple"/>
    </style:style>
    <style:style style:name="T298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89" style:parent-style-name="Normal" style:family="paragraph">
      <style:paragraph-properties style:punctuation-wrap="simple"/>
    </style:style>
    <style:style style:name="T299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92" style:parent-style-name="Normal" style:family="paragraph">
      <style:paragraph-properties style:punctuation-wrap="simple"/>
    </style:style>
    <style:style style:name="T299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95" style:parent-style-name="Normal" style:family="paragraph">
      <style:paragraph-properties style:punctuation-wrap="simple"/>
    </style:style>
    <style:style style:name="T299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29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2998" style:parent-style-name="Normal" style:family="paragraph">
      <style:paragraph-properties style:punctuation-wrap="simple"/>
    </style:style>
    <style:style style:name="T299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01" style:parent-style-name="Normal" style:family="paragraph">
      <style:paragraph-properties style:punctuation-wrap="simple"/>
    </style:style>
    <style:style style:name="T300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04" style:parent-style-name="Normal" style:family="paragraph">
      <style:paragraph-properties style:punctuation-wrap="simple"/>
    </style:style>
    <style:style style:name="T300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07" style:parent-style-name="Normal" style:family="paragraph">
      <style:paragraph-properties style:punctuation-wrap="simple"/>
    </style:style>
    <style:style style:name="T300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10" style:parent-style-name="Normal" style:family="paragraph">
      <style:paragraph-properties style:punctuation-wrap="simple"/>
    </style:style>
    <style:style style:name="T301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P3012" style:parent-style-name="Normal" style:master-page-name="MP11" style:family="paragraph">
      <style:paragraph-properties fo:break-before="page"/>
    </style:style>
    <style:style style:name="T30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14" style:parent-style-name="Normal" style:family="paragraph">
      <style:paragraph-properties style:punctuation-wrap="simple"/>
    </style:style>
    <style:style style:name="T3015" style:parent-style-name="Fuentedepárrafopredeter." style:family="text">
      <style:text-properties style:font-name="DejaVu Sans Condensed" fo:font-style="italic" style:font-style-asian="italic" fo:color="#000000" fo:font-size="11pt" style:font-size-asian="11pt" style:font-size-complex="11pt"/>
    </style:style>
    <style:style style:name="T301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18" style:parent-style-name="Normal" style:family="paragraph">
      <style:paragraph-properties style:punctuation-wrap="simple"/>
    </style:style>
    <style:style style:name="T301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21" style:parent-style-name="Normal" style:family="paragraph">
      <style:paragraph-properties style:punctuation-wrap="simple"/>
    </style:style>
    <style:style style:name="T302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24" style:parent-style-name="Normal" style:family="paragraph">
      <style:paragraph-properties style:punctuation-wrap="simple"/>
    </style:style>
    <style:style style:name="T302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27" style:parent-style-name="Normal" style:family="paragraph">
      <style:paragraph-properties style:punctuation-wrap="simple"/>
    </style:style>
    <style:style style:name="T302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30" style:parent-style-name="Normal" style:family="paragraph">
      <style:paragraph-properties style:punctuation-wrap="simple"/>
    </style:style>
    <style:style style:name="T303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33" style:parent-style-name="Normal" style:family="paragraph">
      <style:paragraph-properties style:punctuation-wrap="simple"/>
    </style:style>
    <style:style style:name="T303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36" style:parent-style-name="Normal" style:family="paragraph">
      <style:paragraph-properties style:punctuation-wrap="simple"/>
    </style:style>
    <style:style style:name="T303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39" style:parent-style-name="Normal" style:family="paragraph">
      <style:paragraph-properties style:punctuation-wrap="simple"/>
    </style:style>
    <style:style style:name="T304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42" style:parent-style-name="Normal" style:family="paragraph">
      <style:paragraph-properties style:punctuation-wrap="simple"/>
    </style:style>
    <style:style style:name="T304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44" style:parent-style-name="Fuentedepárrafopredeter." style:family="text">
      <style:text-properties style:font-name="DejaVu Sans Condensed" fo:font-style="italic" style:font-style-asian="italic" fo:color="#000000" fo:font-size="11pt" style:font-size-asian="11pt" style:font-size-complex="11pt"/>
    </style:style>
    <style:style style:name="T304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46" style:parent-style-name="Fuentedepárrafopredeter." style:family="text">
      <style:text-properties style:font-name="DejaVu Sans Condensed" fo:font-style="italic" style:font-style-asian="italic" fo:color="#000000" fo:font-size="11pt" style:font-size-asian="11pt" style:font-size-complex="11pt"/>
    </style:style>
    <style:style style:name="T30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48" style:parent-style-name="Normal" style:family="paragraph">
      <style:paragraph-properties style:punctuation-wrap="simple"/>
    </style:style>
    <style:style style:name="T304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51" style:parent-style-name="Normal" style:family="paragraph">
      <style:paragraph-properties style:punctuation-wrap="simple"/>
    </style:style>
    <style:style style:name="T305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54" style:parent-style-name="Normal" style:family="paragraph">
      <style:paragraph-properties style:punctuation-wrap="simple"/>
    </style:style>
    <style:style style:name="T305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57" style:parent-style-name="Normal" style:family="paragraph">
      <style:paragraph-properties style:punctuation-wrap="simple"/>
    </style:style>
    <style:style style:name="T305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60" style:parent-style-name="Normal" style:family="paragraph">
      <style:paragraph-properties style:punctuation-wrap="simple"/>
    </style:style>
    <style:style style:name="T306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63" style:parent-style-name="Normal" style:family="paragraph">
      <style:paragraph-properties style:punctuation-wrap="simple"/>
    </style:style>
    <style:style style:name="T306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6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67" style:parent-style-name="Normal" style:family="paragraph">
      <style:paragraph-properties style:punctuation-wrap="simple"/>
    </style:style>
    <style:style style:name="T306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70" style:parent-style-name="Normal" style:family="paragraph">
      <style:paragraph-properties style:punctuation-wrap="simple"/>
    </style:style>
    <style:style style:name="T3071" style:parent-style-name="Fuentedepárrafopredeter." style:family="text">
      <style:text-properties style:font-name="Times New Roman" fo:color="#000000" fo:font-size="10pt" style:font-size-asian="10pt" style:font-size-complex="10pt"/>
    </style:style>
    <style:style style:name="T30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73" style:parent-style-name="Normal" style:family="paragraph">
      <style:paragraph-properties style:punctuation-wrap="simple"/>
    </style:style>
    <style:style style:name="T307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76" style:parent-style-name="Normal" style:family="paragraph">
      <style:paragraph-properties style:punctuation-wrap="simple"/>
    </style:style>
    <style:style style:name="T307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79" style:parent-style-name="Normal" style:family="paragraph">
      <style:paragraph-properties style:punctuation-wrap="simple"/>
    </style:style>
    <style:style style:name="T308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82" style:parent-style-name="Normal" style:family="paragraph">
      <style:paragraph-properties style:punctuation-wrap="simple"/>
    </style:style>
    <style:style style:name="T308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85" style:parent-style-name="Normal" style:family="paragraph">
      <style:paragraph-properties style:punctuation-wrap="simple"/>
    </style:style>
    <style:style style:name="T308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88" style:parent-style-name="Normal" style:family="paragraph">
      <style:paragraph-properties style:punctuation-wrap="simple"/>
    </style:style>
    <style:style style:name="T308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91" style:parent-style-name="Normal" style:family="paragraph">
      <style:paragraph-properties style:punctuation-wrap="simple"/>
    </style:style>
    <style:style style:name="T309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94" style:parent-style-name="Normal" style:family="paragraph">
      <style:paragraph-properties style:punctuation-wrap="simple"/>
    </style:style>
    <style:style style:name="T309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097" style:parent-style-name="Normal" style:family="paragraph">
      <style:paragraph-properties style:punctuation-wrap="simple"/>
    </style:style>
    <style:style style:name="T309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0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00" style:parent-style-name="Normal" style:family="paragraph">
      <style:paragraph-properties style:punctuation-wrap="simple"/>
    </style:style>
    <style:style style:name="T310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03" style:parent-style-name="Normal" style:family="paragraph">
      <style:paragraph-properties style:punctuation-wrap="simple"/>
    </style:style>
    <style:style style:name="T310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06" style:parent-style-name="Normal" style:family="paragraph">
      <style:paragraph-properties style:punctuation-wrap="simple"/>
    </style:style>
    <style:style style:name="T310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09" style:parent-style-name="Normal" style:family="paragraph">
      <style:paragraph-properties style:punctuation-wrap="simple"/>
    </style:style>
    <style:style style:name="T311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12" style:parent-style-name="Normal" style:family="paragraph">
      <style:paragraph-properties style:punctuation-wrap="simple"/>
    </style:style>
    <style:style style:name="T311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15" style:parent-style-name="Normal" style:family="paragraph">
      <style:paragraph-properties style:punctuation-wrap="simple"/>
    </style:style>
    <style:style style:name="T311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18" style:parent-style-name="Normal" style:family="paragraph">
      <style:paragraph-properties style:punctuation-wrap="simple"/>
    </style:style>
    <style:style style:name="T311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21" style:parent-style-name="Normal" style:family="paragraph">
      <style:paragraph-properties style:punctuation-wrap="simple"/>
    </style:style>
    <style:style style:name="T312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24" style:parent-style-name="Normal" style:family="paragraph">
      <style:paragraph-properties style:punctuation-wrap="simple"/>
    </style:style>
    <style:style style:name="T312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27" style:parent-style-name="Normal" style:family="paragraph">
      <style:paragraph-properties style:punctuation-wrap="simple"/>
    </style:style>
    <style:style style:name="T3128" style:parent-style-name="Fuentedepárrafopredeter." style:family="text">
      <style:text-properties style:font-name="Times New Roman" fo:color="#000000"/>
    </style:style>
    <style:style style:name="T3129" style:parent-style-name="Fuentedepárrafopredeter." style:family="text">
      <style:text-properties style:font-name="Times New Roman" fo:font-weight="bold" style:font-weight-asian="bold" fo:color="#000000"/>
    </style:style>
    <style:style style:name="T3130" style:parent-style-name="Fuentedepárrafopredeter." style:family="text">
      <style:text-properties style:font-name="Times New Roman" fo:color="#000000"/>
    </style:style>
    <style:style style:name="T3131" style:parent-style-name="Fuentedepárrafopredeter." style:family="text">
      <style:text-properties style:font-name="Times New Roman" fo:font-weight="bold" style:font-weight-asian="bold" fo:color="#000000"/>
    </style:style>
    <style:style style:name="T3132" style:parent-style-name="Fuentedepárrafopredeter." style:family="text">
      <style:text-properties style:font-name="Times New Roman" fo:color="#000000"/>
    </style:style>
    <style:style style:name="T31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34" style:parent-style-name="Normal" style:family="paragraph">
      <style:paragraph-properties style:punctuation-wrap="simple"/>
    </style:style>
    <style:style style:name="T313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37" style:parent-style-name="Normal" style:family="paragraph">
      <style:paragraph-properties style:punctuation-wrap="simple"/>
    </style:style>
    <style:style style:name="T313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40" style:parent-style-name="Normal" style:family="paragraph">
      <style:paragraph-properties style:punctuation-wrap="simple"/>
    </style:style>
    <style:style style:name="T314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4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44" style:parent-style-name="Normal" style:family="paragraph">
      <style:paragraph-properties style:punctuation-wrap="simple"/>
    </style:style>
    <style:style style:name="T314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47" style:parent-style-name="Normal" style:family="paragraph">
      <style:paragraph-properties style:punctuation-wrap="simple"/>
    </style:style>
    <style:style style:name="T314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50" style:parent-style-name="Normal" style:family="paragraph">
      <style:paragraph-properties style:punctuation-wrap="simple"/>
    </style:style>
    <style:style style:name="T315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53" style:parent-style-name="Normal" style:family="paragraph">
      <style:paragraph-properties style:punctuation-wrap="simple"/>
    </style:style>
    <style:style style:name="T315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56" style:parent-style-name="Normal" style:family="paragraph">
      <style:paragraph-properties style:punctuation-wrap="simple"/>
    </style:style>
    <style:style style:name="T315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5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60" style:parent-style-name="Normal" style:family="paragraph">
      <style:paragraph-properties style:punctuation-wrap="simple"/>
    </style:style>
    <style:style style:name="T3161" style:parent-style-name="Fuentedepárrafopredeter." style:family="text">
      <style:text-properties style:font-name="Arial" fo:color="#000000" fo:font-size="10pt" style:font-size-asian="10pt" style:font-size-complex="10pt"/>
    </style:style>
    <style:style style:name="T31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1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1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1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1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67" style:parent-style-name="Normal" style:family="paragraph">
      <style:paragraph-properties style:punctuation-wrap="simple"/>
    </style:style>
    <style:style style:name="T3168" style:parent-style-name="Fuentedepárrafopredeter." style:family="text">
      <style:text-properties style:font-name="Arial" fo:color="#000000" fo:font-size="8pt" style:font-size-asian="8pt" style:font-size-complex="8pt"/>
    </style:style>
    <style:style style:name="T31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70" style:parent-style-name="Normal" style:family="paragraph">
      <style:paragraph-properties style:punctuation-wrap="simple"/>
    </style:style>
    <style:style style:name="T3171" style:parent-style-name="Fuentedepárrafopredeter." style:family="text">
      <style:text-properties style:font-name="Arial" fo:color="#000000" fo:font-size="8pt" style:font-size-asian="8pt" style:font-size-complex="8pt"/>
    </style:style>
    <style:style style:name="T31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73" style:parent-style-name="Normal" style:family="paragraph">
      <style:paragraph-properties style:punctuation-wrap="simple"/>
    </style:style>
    <style:style style:name="T3174" style:parent-style-name="Fuentedepárrafopredeter." style:family="text">
      <style:text-properties style:font-name="Arial" fo:color="#000000" fo:font-size="8pt" style:font-size-asian="8pt" style:font-size-complex="8pt"/>
    </style:style>
    <style:style style:name="T31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1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77" style:parent-style-name="Normal" style:family="paragraph">
      <style:paragraph-properties style:punctuation-wrap="simple"/>
    </style:style>
    <style:style style:name="T317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80" style:parent-style-name="Normal" style:family="paragraph">
      <style:paragraph-properties style:punctuation-wrap="simple"/>
    </style:style>
    <style:style style:name="T318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83" style:parent-style-name="Normal" style:family="paragraph">
      <style:paragraph-properties style:punctuation-wrap="simple"/>
    </style:style>
    <style:style style:name="T318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86" style:parent-style-name="Normal" style:family="paragraph">
      <style:paragraph-properties style:punctuation-wrap="simple"/>
    </style:style>
    <style:style style:name="T3187" style:parent-style-name="Fuentedepárrafopredeter." style:family="text">
      <style:text-properties style:font-name="Arial" fo:color="#000000" fo:font-size="10pt" style:font-size-asian="10pt" style:font-size-complex="10pt"/>
    </style:style>
    <style:style style:name="T31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89" style:parent-style-name="Normal" style:family="paragraph">
      <style:paragraph-properties style:punctuation-wrap="simple"/>
    </style:style>
    <style:style style:name="T319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92" style:parent-style-name="Normal" style:family="paragraph">
      <style:paragraph-properties style:punctuation-wrap="simple"/>
    </style:style>
    <style:style style:name="T319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95" style:parent-style-name="Normal" style:family="paragraph">
      <style:paragraph-properties style:punctuation-wrap="simple"/>
    </style:style>
    <style:style style:name="T319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9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1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199" style:parent-style-name="Normal" style:family="paragraph">
      <style:paragraph-properties style:punctuation-wrap="simple"/>
    </style:style>
    <style:style style:name="T320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02" style:parent-style-name="Normal" style:family="paragraph">
      <style:paragraph-properties style:punctuation-wrap="simple"/>
    </style:style>
    <style:style style:name="T320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05" style:parent-style-name="Normal" style:family="paragraph">
      <style:paragraph-properties style:punctuation-wrap="simple"/>
    </style:style>
    <style:style style:name="T320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08" style:parent-style-name="Normal" style:family="paragraph">
      <style:paragraph-properties style:punctuation-wrap="simple"/>
    </style:style>
    <style:style style:name="T320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11" style:parent-style-name="Normal" style:family="paragraph">
      <style:paragraph-properties style:punctuation-wrap="simple"/>
    </style:style>
    <style:style style:name="T321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14" style:parent-style-name="Normal" style:family="paragraph">
      <style:paragraph-properties style:punctuation-wrap="simple"/>
    </style:style>
    <style:style style:name="T321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17" style:parent-style-name="Normal" style:family="paragraph">
      <style:paragraph-properties style:punctuation-wrap="simple"/>
    </style:style>
    <style:style style:name="T321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20" style:parent-style-name="Normal" style:family="paragraph">
      <style:paragraph-properties style:punctuation-wrap="simple"/>
    </style:style>
    <style:style style:name="T322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23" style:parent-style-name="Normal" style:family="paragraph">
      <style:paragraph-properties style:punctuation-wrap="simple"/>
    </style:style>
    <style:style style:name="T322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26" style:parent-style-name="Normal" style:family="paragraph">
      <style:paragraph-properties style:punctuation-wrap="simple"/>
    </style:style>
    <style:style style:name="T322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29" style:parent-style-name="Normal" style:family="paragraph">
      <style:paragraph-properties style:punctuation-wrap="simple"/>
    </style:style>
    <style:style style:name="T323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32" style:parent-style-name="Normal" style:family="paragraph">
      <style:paragraph-properties style:punctuation-wrap="simple"/>
    </style:style>
    <style:style style:name="T323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35" style:parent-style-name="Normal" style:family="paragraph">
      <style:paragraph-properties style:punctuation-wrap="simple"/>
    </style:style>
    <style:style style:name="T323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38" style:parent-style-name="Normal" style:family="paragraph">
      <style:paragraph-properties style:punctuation-wrap="simple"/>
    </style:style>
    <style:style style:name="T323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41" style:parent-style-name="Normal" style:family="paragraph">
      <style:paragraph-properties style:punctuation-wrap="simple"/>
    </style:style>
    <style:style style:name="T324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44" style:parent-style-name="Normal" style:family="paragraph">
      <style:paragraph-properties style:punctuation-wrap="simple"/>
    </style:style>
    <style:style style:name="T324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47" style:parent-style-name="Normal" style:family="paragraph">
      <style:paragraph-properties style:punctuation-wrap="simple"/>
    </style:style>
    <style:style style:name="T324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50" style:parent-style-name="Normal" style:family="paragraph">
      <style:paragraph-properties style:punctuation-wrap="simple"/>
    </style:style>
    <style:style style:name="T325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53" style:parent-style-name="Normal" style:family="paragraph">
      <style:paragraph-properties style:punctuation-wrap="simple"/>
    </style:style>
    <style:style style:name="T325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56" style:parent-style-name="Normal" style:family="paragraph">
      <style:paragraph-properties style:punctuation-wrap="simple"/>
    </style:style>
    <style:style style:name="T325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59" style:parent-style-name="Normal" style:family="paragraph">
      <style:paragraph-properties style:punctuation-wrap="simple"/>
    </style:style>
    <style:style style:name="T326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62" style:parent-style-name="Normal" style:family="paragraph">
      <style:paragraph-properties style:punctuation-wrap="simple"/>
    </style:style>
    <style:style style:name="T326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65" style:parent-style-name="Normal" style:family="paragraph">
      <style:paragraph-properties style:punctuation-wrap="simple"/>
    </style:style>
    <style:style style:name="T326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68" style:parent-style-name="Normal" style:family="paragraph">
      <style:paragraph-properties style:punctuation-wrap="simple"/>
    </style:style>
    <style:style style:name="T326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71" style:parent-style-name="Normal" style:family="paragraph">
      <style:paragraph-properties style:punctuation-wrap="simple"/>
    </style:style>
    <style:style style:name="T327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74" style:parent-style-name="Normal" style:family="paragraph">
      <style:paragraph-properties style:punctuation-wrap="simple"/>
    </style:style>
    <style:style style:name="T327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77" style:parent-style-name="Normal" style:family="paragraph">
      <style:paragraph-properties style:punctuation-wrap="simple"/>
    </style:style>
    <style:style style:name="T327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80" style:parent-style-name="Normal" style:family="paragraph">
      <style:paragraph-properties style:punctuation-wrap="simple"/>
    </style:style>
    <style:style style:name="T328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83" style:parent-style-name="Normal" style:family="paragraph">
      <style:paragraph-properties style:punctuation-wrap="simple"/>
    </style:style>
    <style:style style:name="T328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86" style:parent-style-name="Normal" style:family="paragraph">
      <style:paragraph-properties style:punctuation-wrap="simple"/>
    </style:style>
    <style:style style:name="T328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2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89" style:parent-style-name="Normal" style:family="paragraph">
      <style:paragraph-properties style:punctuation-wrap="simple"/>
    </style:style>
    <style:style style:name="T3290" style:parent-style-name="Fuentedepárrafopredeter." style:family="text">
      <style:text-properties style:font-name="Arial" fo:color="#000000" fo:font-size="10pt" style:font-size-asian="10pt" style:font-size-complex="10pt"/>
    </style:style>
    <style:style style:name="T3291" style:parent-style-name="Fuentedepárrafopredeter." style:family="text">
      <style:text-properties style:font-name="Arial" fo:color="#000000" fo:font-size="10pt" style:font-size-asian="10pt" style:font-size-complex="10pt"/>
    </style:style>
    <style:style style:name="T32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93" style:parent-style-name="Normal" style:family="paragraph">
      <style:paragraph-properties style:punctuation-wrap="simple"/>
    </style:style>
    <style:style style:name="T3294" style:parent-style-name="Fuentedepárrafopredeter." style:family="text">
      <style:text-properties style:font-name="Arial" fo:color="#000000" fo:font-size="10pt" style:font-size-asian="10pt" style:font-size-complex="10pt"/>
    </style:style>
    <style:style style:name="T32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296" style:parent-style-name="Normal" style:family="paragraph">
      <style:paragraph-properties style:punctuation-wrap="simple"/>
    </style:style>
    <style:style style:name="T3297" style:parent-style-name="Fuentedepárrafopredeter." style:family="text">
      <style:text-properties style:font-name="Arial" fo:color="#000000" fo:font-size="10pt" style:font-size-asian="10pt" style:font-size-complex="10pt"/>
    </style:style>
    <style:style style:name="T32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2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00" style:parent-style-name="Normal" style:family="paragraph">
      <style:paragraph-properties style:punctuation-wrap="simple"/>
    </style:style>
    <style:style style:name="T330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03" style:parent-style-name="Normal" style:family="paragraph">
      <style:paragraph-properties style:punctuation-wrap="simple"/>
    </style:style>
    <style:style style:name="T330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06" style:parent-style-name="Normal" style:family="paragraph">
      <style:paragraph-properties style:punctuation-wrap="simple"/>
    </style:style>
    <style:style style:name="T330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09" style:parent-style-name="Normal" style:family="paragraph">
      <style:paragraph-properties style:punctuation-wrap="simple"/>
    </style:style>
    <style:style style:name="T331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12" style:parent-style-name="Normal" style:family="paragraph">
      <style:paragraph-properties style:punctuation-wrap="simple"/>
    </style:style>
    <style:style style:name="T3313" style:parent-style-name="Fuentedepárrafopredeter." style:family="text">
      <style:text-properties style:font-name="Arial" fo:color="#000000" fo:font-size="10pt" style:font-size-asian="10pt" style:font-size-complex="10pt"/>
    </style:style>
    <style:style style:name="T33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15" style:parent-style-name="Normal" style:family="paragraph">
      <style:paragraph-properties style:punctuation-wrap="simple"/>
    </style:style>
    <style:style style:name="T331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3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19" style:parent-style-name="Normal" style:family="paragraph">
      <style:paragraph-properties style:punctuation-wrap="simple"/>
    </style:style>
    <style:style style:name="T332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2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23" style:parent-style-name="Normal" style:family="paragraph">
      <style:paragraph-properties style:punctuation-wrap="simple"/>
    </style:style>
    <style:style style:name="T332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26" style:parent-style-name="Normal" style:family="paragraph">
      <style:paragraph-properties style:punctuation-wrap="simple"/>
    </style:style>
    <style:style style:name="T332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29" style:parent-style-name="Normal" style:family="paragraph">
      <style:paragraph-properties style:punctuation-wrap="simple"/>
    </style:style>
    <style:style style:name="T333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32" style:parent-style-name="Normal" style:family="paragraph">
      <style:paragraph-properties style:punctuation-wrap="simple"/>
    </style:style>
    <style:style style:name="T3333" style:parent-style-name="Fuentedepárrafopredeter." style:family="text">
      <style:text-properties style:font-name="Arial" fo:color="#000000" fo:font-size="10pt" style:font-size-asian="10pt" style:font-size-complex="10pt"/>
    </style:style>
    <style:style style:name="T33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35" style:parent-style-name="Normal" style:family="paragraph">
      <style:paragraph-properties style:punctuation-wrap="simple"/>
    </style:style>
    <style:style style:name="T3336" style:parent-style-name="Fuentedepárrafopredeter." style:family="text">
      <style:text-properties style:font-name="Arial" fo:color="#000000" fo:font-size="10pt" style:font-size-asian="10pt" style:font-size-complex="10pt"/>
    </style:style>
    <style:style style:name="T33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3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39" style:parent-style-name="Normal" style:family="paragraph">
      <style:paragraph-properties style:punctuation-wrap="simple"/>
    </style:style>
    <style:style style:name="T334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42" style:parent-style-name="Normal" style:family="paragraph">
      <style:paragraph-properties style:punctuation-wrap="simple"/>
    </style:style>
    <style:style style:name="T334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45" style:parent-style-name="Normal" style:family="paragraph">
      <style:paragraph-properties style:punctuation-wrap="simple"/>
    </style:style>
    <style:style style:name="T334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48" style:parent-style-name="Normal" style:family="paragraph">
      <style:paragraph-properties style:punctuation-wrap="simple"/>
    </style:style>
    <style:style style:name="T334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51" style:parent-style-name="Normal" style:family="paragraph">
      <style:paragraph-properties style:punctuation-wrap="simple"/>
    </style:style>
    <style:style style:name="T335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54" style:parent-style-name="Normal" style:family="paragraph">
      <style:paragraph-properties style:punctuation-wrap="simple"/>
    </style:style>
    <style:style style:name="T335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57" style:parent-style-name="Normal" style:family="paragraph">
      <style:paragraph-properties style:punctuation-wrap="simple"/>
    </style:style>
    <style:style style:name="T3358" style:parent-style-name="Fuentedepárrafopredeter." style:family="text">
      <style:text-properties style:font-name="Arial" fo:color="#000000" fo:font-size="10pt" style:font-size-asian="10pt" style:font-size-complex="10pt"/>
    </style:style>
    <style:style style:name="T33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60" style:parent-style-name="Normal" style:family="paragraph">
      <style:paragraph-properties style:punctuation-wrap="simple"/>
    </style:style>
    <style:style style:name="T336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63" style:parent-style-name="Normal" style:family="paragraph">
      <style:paragraph-properties style:punctuation-wrap="simple"/>
    </style:style>
    <style:style style:name="T336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66" style:parent-style-name="Normal" style:family="paragraph">
      <style:paragraph-properties style:punctuation-wrap="simple"/>
    </style:style>
    <style:style style:name="T336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69" style:parent-style-name="Normal" style:family="paragraph">
      <style:paragraph-properties style:punctuation-wrap="simple"/>
    </style:style>
    <style:style style:name="T337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72" style:parent-style-name="Normal" style:family="paragraph">
      <style:paragraph-properties style:punctuation-wrap="simple"/>
    </style:style>
    <style:style style:name="T337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75" style:parent-style-name="Normal" style:family="paragraph">
      <style:paragraph-properties style:punctuation-wrap="simple"/>
    </style:style>
    <style:style style:name="T337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78" style:parent-style-name="Normal" style:family="paragraph">
      <style:paragraph-properties style:punctuation-wrap="simple"/>
    </style:style>
    <style:style style:name="T337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81" style:parent-style-name="Normal" style:family="paragraph">
      <style:paragraph-properties style:punctuation-wrap="simple"/>
    </style:style>
    <style:style style:name="T338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84" style:parent-style-name="Normal" style:family="paragraph">
      <style:paragraph-properties style:punctuation-wrap="simple"/>
    </style:style>
    <style:style style:name="T338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87" style:parent-style-name="Normal" style:family="paragraph">
      <style:paragraph-properties style:punctuation-wrap="simple"/>
    </style:style>
    <style:style style:name="T338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90" style:parent-style-name="Normal" style:family="paragraph">
      <style:paragraph-properties style:punctuation-wrap="simple"/>
    </style:style>
    <style:style style:name="T339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93" style:parent-style-name="Normal" style:family="paragraph">
      <style:paragraph-properties style:punctuation-wrap="simple"/>
    </style:style>
    <style:style style:name="T339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96" style:parent-style-name="Normal" style:family="paragraph">
      <style:paragraph-properties style:punctuation-wrap="simple"/>
    </style:style>
    <style:style style:name="T339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3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399" style:parent-style-name="Normal" style:family="paragraph">
      <style:paragraph-properties style:punctuation-wrap="simple"/>
    </style:style>
    <style:style style:name="T340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02" style:parent-style-name="Normal" style:family="paragraph">
      <style:paragraph-properties style:punctuation-wrap="simple"/>
    </style:style>
    <style:style style:name="T340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05" style:parent-style-name="Normal" style:family="paragraph">
      <style:paragraph-properties style:punctuation-wrap="simple"/>
    </style:style>
    <style:style style:name="T340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08" style:parent-style-name="Normal" style:family="paragraph">
      <style:paragraph-properties style:punctuation-wrap="simple"/>
    </style:style>
    <style:style style:name="T340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11" style:parent-style-name="Normal" style:family="paragraph">
      <style:paragraph-properties style:punctuation-wrap="simple"/>
    </style:style>
    <style:style style:name="T341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14" style:parent-style-name="Normal" style:family="paragraph">
      <style:paragraph-properties style:punctuation-wrap="simple"/>
    </style:style>
    <style:style style:name="T341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17" style:parent-style-name="Normal" style:family="paragraph">
      <style:paragraph-properties style:punctuation-wrap="simple"/>
    </style:style>
    <style:style style:name="T3418" style:parent-style-name="Fuentedepárrafopredeter." style:family="text">
      <style:text-properties style:font-name="Arial" fo:color="#000000" fo:font-size="11pt" style:font-size-asian="11pt" style:font-size-complex="11pt"/>
    </style:style>
    <style:style style:name="T34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20" style:parent-style-name="Normal" style:family="paragraph">
      <style:paragraph-properties style:punctuation-wrap="simple"/>
    </style:style>
    <style:style style:name="T342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23" style:parent-style-name="Normal" style:family="paragraph">
      <style:paragraph-properties style:punctuation-wrap="simple"/>
    </style:style>
    <style:style style:name="T342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26" style:parent-style-name="Normal" style:family="paragraph">
      <style:paragraph-properties style:punctuation-wrap="simple"/>
    </style:style>
    <style:style style:name="T342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29" style:parent-style-name="Normal" style:family="paragraph">
      <style:paragraph-properties style:punctuation-wrap="simple"/>
    </style:style>
    <style:style style:name="T343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32" style:parent-style-name="Normal" style:family="paragraph">
      <style:paragraph-properties style:punctuation-wrap="simple"/>
    </style:style>
    <style:style style:name="T343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35" style:parent-style-name="Normal" style:family="paragraph">
      <style:paragraph-properties style:punctuation-wrap="simple"/>
    </style:style>
    <style:style style:name="T343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38" style:parent-style-name="Normal" style:family="paragraph">
      <style:paragraph-properties style:punctuation-wrap="simple"/>
    </style:style>
    <style:style style:name="T343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41" style:parent-style-name="Normal" style:family="paragraph">
      <style:paragraph-properties style:punctuation-wrap="simple"/>
    </style:style>
    <style:style style:name="T344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P3443" style:parent-style-name="Normal" style:master-page-name="MP12" style:family="paragraph">
      <style:paragraph-properties fo:break-before="page"/>
    </style:style>
    <style:style style:name="T34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45" style:parent-style-name="Normal" style:family="paragraph">
      <style:paragraph-properties style:punctuation-wrap="simple"/>
    </style:style>
    <style:style style:name="T344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4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4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4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51" style:parent-style-name="Normal" style:family="paragraph">
      <style:paragraph-properties style:punctuation-wrap="simple"/>
    </style:style>
    <style:style style:name="T345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54" style:parent-style-name="Normal" style:family="paragraph">
      <style:paragraph-properties style:punctuation-wrap="simple"/>
    </style:style>
    <style:style style:name="T345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57" style:parent-style-name="Normal" style:family="paragraph">
      <style:paragraph-properties style:punctuation-wrap="simple"/>
    </style:style>
    <style:style style:name="T345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60" style:parent-style-name="Normal" style:family="paragraph">
      <style:paragraph-properties style:punctuation-wrap="simple"/>
    </style:style>
    <style:style style:name="T346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63" style:parent-style-name="Normal" style:family="paragraph">
      <style:paragraph-properties style:punctuation-wrap="simple"/>
    </style:style>
    <style:style style:name="T346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66" style:parent-style-name="Normal" style:family="paragraph">
      <style:paragraph-properties style:punctuation-wrap="simple"/>
    </style:style>
    <style:style style:name="T346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69" style:parent-style-name="Normal" style:family="paragraph">
      <style:paragraph-properties style:punctuation-wrap="simple"/>
    </style:style>
    <style:style style:name="T347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72" style:parent-style-name="Normal" style:family="paragraph">
      <style:paragraph-properties style:punctuation-wrap="simple"/>
    </style:style>
    <style:style style:name="T347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75" style:parent-style-name="Normal" style:family="paragraph">
      <style:paragraph-properties style:punctuation-wrap="simple"/>
    </style:style>
    <style:style style:name="T347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78" style:parent-style-name="Normal" style:family="paragraph">
      <style:paragraph-properties style:punctuation-wrap="simple"/>
    </style:style>
    <style:style style:name="T347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81" style:parent-style-name="Normal" style:family="paragraph">
      <style:paragraph-properties style:punctuation-wrap="simple"/>
    </style:style>
    <style:style style:name="T348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84" style:parent-style-name="Normal" style:family="paragraph">
      <style:paragraph-properties style:punctuation-wrap="simple"/>
    </style:style>
    <style:style style:name="T348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4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88" style:parent-style-name="Normal" style:family="paragraph">
      <style:paragraph-properties style:punctuation-wrap="simple"/>
    </style:style>
    <style:style style:name="T348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91" style:parent-style-name="Normal" style:family="paragraph">
      <style:paragraph-properties style:punctuation-wrap="simple"/>
    </style:style>
    <style:style style:name="T349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94" style:parent-style-name="Normal" style:family="paragraph">
      <style:paragraph-properties style:punctuation-wrap="simple"/>
    </style:style>
    <style:style style:name="T349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497" style:parent-style-name="Normal" style:family="paragraph">
      <style:paragraph-properties style:punctuation-wrap="simple"/>
    </style:style>
    <style:style style:name="T349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4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00" style:parent-style-name="Normal" style:family="paragraph">
      <style:paragraph-properties style:punctuation-wrap="simple"/>
    </style:style>
    <style:style style:name="T350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0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04" style:parent-style-name="Normal" style:family="paragraph">
      <style:paragraph-properties style:punctuation-wrap="simple"/>
    </style:style>
    <style:style style:name="T350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07" style:parent-style-name="Normal" style:family="paragraph">
      <style:paragraph-properties style:punctuation-wrap="simple"/>
    </style:style>
    <style:style style:name="T350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10" style:parent-style-name="Normal" style:family="paragraph">
      <style:paragraph-properties style:punctuation-wrap="simple"/>
    </style:style>
    <style:style style:name="T351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13" style:parent-style-name="Normal" style:family="paragraph">
      <style:paragraph-properties style:punctuation-wrap="simple"/>
    </style:style>
    <style:style style:name="T3514" style:parent-style-name="Fuentedepárrafopredeter." style:family="text">
      <style:text-properties style:font-name="Arial" fo:color="#000000" fo:font-size="10pt" style:font-size-asian="10pt" style:font-size-complex="10pt"/>
    </style:style>
    <style:style style:name="T35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16" style:parent-style-name="Normal" style:family="paragraph">
      <style:paragraph-properties style:punctuation-wrap="simple"/>
    </style:style>
    <style:style style:name="T351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19" style:parent-style-name="Normal" style:family="paragraph">
      <style:paragraph-properties style:punctuation-wrap="simple"/>
    </style:style>
    <style:style style:name="T352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22" style:parent-style-name="Normal" style:family="paragraph">
      <style:paragraph-properties style:punctuation-wrap="simple"/>
    </style:style>
    <style:style style:name="T352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2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26" style:parent-style-name="Normal" style:family="paragraph">
      <style:paragraph-properties style:punctuation-wrap="simple"/>
    </style:style>
    <style:style style:name="T352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29" style:parent-style-name="Normal" style:family="paragraph">
      <style:paragraph-properties style:punctuation-wrap="simple"/>
    </style:style>
    <style:style style:name="T353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5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33" style:parent-style-name="Normal" style:family="paragraph">
      <style:paragraph-properties style:punctuation-wrap="simple"/>
    </style:style>
    <style:style style:name="T3534" style:parent-style-name="Fuentedepárrafopredeter." style:family="text">
      <style:text-properties style:font-name="Arial" fo:color="#000000" fo:font-size="8pt" style:font-size-asian="8pt" style:font-size-complex="8pt"/>
    </style:style>
    <style:style style:name="T35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36" style:parent-style-name="Normal" style:family="paragraph">
      <style:paragraph-properties style:punctuation-wrap="simple"/>
    </style:style>
    <style:style style:name="T3537" style:parent-style-name="Fuentedepárrafopredeter." style:family="text">
      <style:text-properties style:font-name="Arial" fo:color="#000000" fo:font-size="8pt" style:font-size-asian="8pt" style:font-size-complex="8pt"/>
    </style:style>
    <style:style style:name="T3538" style:parent-style-name="Fuentedepárrafopredeter." style:family="text">
      <style:text-properties style:font-name="Arial" fo:color="#000000" fo:font-size="8pt" style:font-size-asian="8pt" style:font-size-complex="8pt"/>
    </style:style>
    <style:style style:name="T35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40" style:parent-style-name="Normal" style:family="paragraph">
      <style:paragraph-properties style:punctuation-wrap="simple"/>
    </style:style>
    <style:style style:name="T3541" style:parent-style-name="Fuentedepárrafopredeter." style:family="text">
      <style:text-properties style:font-name="Arial" fo:color="#000000" fo:font-size="8pt" style:font-size-asian="8pt" style:font-size-complex="8pt"/>
    </style:style>
    <style:style style:name="T35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5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5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5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5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47" style:parent-style-name="Normal" style:family="paragraph">
      <style:paragraph-properties style:punctuation-wrap="simple"/>
    </style:style>
    <style:style style:name="T3548" style:parent-style-name="Fuentedepárrafopredeter." style:family="text">
      <style:text-properties style:font-name="Times New Roman" fo:color="#000000"/>
    </style:style>
    <style:style style:name="T3549" style:parent-style-name="Fuentedepárrafopredeter." style:family="text">
      <style:text-properties style:font-name="Times New Roman" fo:font-weight="bold" style:font-weight-asian="bold" fo:color="#000000"/>
    </style:style>
    <style:style style:name="T3550" style:parent-style-name="Fuentedepárrafopredeter." style:family="text">
      <style:text-properties style:font-name="Times New Roman" fo:color="#000000"/>
    </style:style>
    <style:style style:name="T3551" style:parent-style-name="Fuentedepárrafopredeter." style:family="text">
      <style:text-properties style:font-name="Times New Roman" fo:font-weight="bold" style:font-weight-asian="bold" fo:color="#000000"/>
    </style:style>
    <style:style style:name="T3552" style:parent-style-name="Fuentedepárrafopredeter." style:family="text">
      <style:text-properties style:font-name="Times New Roman" fo:color="#000000"/>
    </style:style>
    <style:style style:name="T35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5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55" style:parent-style-name="Normal" style:family="paragraph">
      <style:paragraph-properties style:punctuation-wrap="simple"/>
    </style:style>
    <style:style style:name="T3556" style:parent-style-name="Fuentedepárrafopredeter." style:family="text">
      <style:text-properties style:font-name="Arial" fo:color="#000000" fo:font-size="10pt" style:font-size-asian="10pt" style:font-size-complex="10pt"/>
    </style:style>
    <style:style style:name="T35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58" style:parent-style-name="Normal" style:family="paragraph">
      <style:paragraph-properties style:punctuation-wrap="simple"/>
    </style:style>
    <style:style style:name="T3559" style:parent-style-name="Fuentedepárrafopredeter." style:family="text">
      <style:text-properties style:font-name="Arial" fo:color="#000000" fo:font-size="10pt" style:font-size-asian="10pt" style:font-size-complex="10pt"/>
    </style:style>
    <style:style style:name="T35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61" style:parent-style-name="Normal" style:family="paragraph">
      <style:paragraph-properties style:punctuation-wrap="simple"/>
    </style:style>
    <style:style style:name="T356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64" style:parent-style-name="Normal" style:family="paragraph">
      <style:paragraph-properties style:punctuation-wrap="simple"/>
    </style:style>
    <style:style style:name="T356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67" style:parent-style-name="Normal" style:family="paragraph">
      <style:paragraph-properties style:punctuation-wrap="simple"/>
    </style:style>
    <style:style style:name="T356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70" style:parent-style-name="Normal" style:family="paragraph">
      <style:paragraph-properties style:punctuation-wrap="simple"/>
    </style:style>
    <style:style style:name="T357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73" style:parent-style-name="Normal" style:family="paragraph">
      <style:paragraph-properties style:punctuation-wrap="simple"/>
    </style:style>
    <style:style style:name="T357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76" style:parent-style-name="Normal" style:family="paragraph">
      <style:paragraph-properties style:punctuation-wrap="simple"/>
    </style:style>
    <style:style style:name="T357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79" style:parent-style-name="Normal" style:family="paragraph">
      <style:paragraph-properties style:punctuation-wrap="simple"/>
    </style:style>
    <style:style style:name="T358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82" style:parent-style-name="Normal" style:family="paragraph">
      <style:paragraph-properties style:punctuation-wrap="simple"/>
    </style:style>
    <style:style style:name="T358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85" style:parent-style-name="Normal" style:family="paragraph">
      <style:paragraph-properties style:punctuation-wrap="simple"/>
    </style:style>
    <style:style style:name="T358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88" style:parent-style-name="Normal" style:family="paragraph">
      <style:paragraph-properties style:punctuation-wrap="simple"/>
    </style:style>
    <style:style style:name="T358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91" style:parent-style-name="Normal" style:family="paragraph">
      <style:paragraph-properties style:punctuation-wrap="simple"/>
    </style:style>
    <style:style style:name="T359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94" style:parent-style-name="Normal" style:family="paragraph">
      <style:paragraph-properties style:punctuation-wrap="simple"/>
    </style:style>
    <style:style style:name="T359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597" style:parent-style-name="Normal" style:family="paragraph">
      <style:paragraph-properties style:punctuation-wrap="simple"/>
    </style:style>
    <style:style style:name="T359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59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00" style:parent-style-name="Normal" style:family="paragraph">
      <style:paragraph-properties style:punctuation-wrap="simple"/>
    </style:style>
    <style:style style:name="T360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6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04" style:parent-style-name="Normal" style:family="paragraph">
      <style:paragraph-properties style:punctuation-wrap="simple"/>
    </style:style>
    <style:style style:name="T3605" style:parent-style-name="Fuentedepárrafopredeter." style:family="text">
      <style:text-properties style:font-name="Arial" fo:color="#000000" fo:font-size="10pt" style:font-size-asian="10pt" style:font-size-complex="10pt"/>
    </style:style>
    <style:style style:name="T36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07" style:parent-style-name="Normal" style:family="paragraph">
      <style:paragraph-properties style:punctuation-wrap="simple"/>
    </style:style>
    <style:style style:name="T3608" style:parent-style-name="Fuentedepárrafopredeter." style:family="text">
      <style:text-properties style:font-name="Arial" fo:color="#000000" fo:font-size="10pt" style:font-size-asian="10pt" style:font-size-complex="10pt"/>
    </style:style>
    <style:style style:name="T36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6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11" style:parent-style-name="Normal" style:family="paragraph">
      <style:paragraph-properties style:punctuation-wrap="simple"/>
    </style:style>
    <style:style style:name="T361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14" style:parent-style-name="Normal" style:family="paragraph">
      <style:paragraph-properties style:punctuation-wrap="simple"/>
    </style:style>
    <style:style style:name="T361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17" style:parent-style-name="Normal" style:family="paragraph">
      <style:paragraph-properties style:punctuation-wrap="simple"/>
    </style:style>
    <style:style style:name="T361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20" style:parent-style-name="Normal" style:family="paragraph">
      <style:paragraph-properties style:punctuation-wrap="simple"/>
    </style:style>
    <style:style style:name="T362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23" style:parent-style-name="Normal" style:family="paragraph">
      <style:paragraph-properties style:punctuation-wrap="simple"/>
    </style:style>
    <style:style style:name="T362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26" style:parent-style-name="Normal" style:family="paragraph">
      <style:paragraph-properties style:punctuation-wrap="simple"/>
    </style:style>
    <style:style style:name="T362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29" style:parent-style-name="Normal" style:family="paragraph">
      <style:paragraph-properties style:punctuation-wrap="simple"/>
    </style:style>
    <style:style style:name="T363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32" style:parent-style-name="Normal" style:family="paragraph">
      <style:paragraph-properties style:punctuation-wrap="simple"/>
    </style:style>
    <style:style style:name="T363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35" style:parent-style-name="Normal" style:family="paragraph">
      <style:paragraph-properties style:punctuation-wrap="simple"/>
    </style:style>
    <style:style style:name="T363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38" style:parent-style-name="Normal" style:family="paragraph">
      <style:paragraph-properties style:punctuation-wrap="simple"/>
    </style:style>
    <style:style style:name="T363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41" style:parent-style-name="Normal" style:family="paragraph">
      <style:paragraph-properties style:punctuation-wrap="simple"/>
    </style:style>
    <style:style style:name="T364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44" style:parent-style-name="Normal" style:family="paragraph">
      <style:paragraph-properties style:punctuation-wrap="simple"/>
    </style:style>
    <style:style style:name="T364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47" style:parent-style-name="Normal" style:family="paragraph">
      <style:paragraph-properties style:punctuation-wrap="simple"/>
    </style:style>
    <style:style style:name="T364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50" style:parent-style-name="Normal" style:family="paragraph">
      <style:paragraph-properties style:punctuation-wrap="simple"/>
    </style:style>
    <style:style style:name="T365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53" style:parent-style-name="Normal" style:family="paragraph">
      <style:paragraph-properties style:punctuation-wrap="simple"/>
    </style:style>
    <style:style style:name="T365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56" style:parent-style-name="Normal" style:family="paragraph">
      <style:paragraph-properties style:punctuation-wrap="simple"/>
    </style:style>
    <style:style style:name="T365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59" style:parent-style-name="Normal" style:family="paragraph">
      <style:paragraph-properties style:punctuation-wrap="simple"/>
    </style:style>
    <style:style style:name="T366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62" style:parent-style-name="Normal" style:family="paragraph">
      <style:paragraph-properties style:punctuation-wrap="simple"/>
    </style:style>
    <style:style style:name="T366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65" style:parent-style-name="Normal" style:family="paragraph">
      <style:paragraph-properties style:punctuation-wrap="simple"/>
    </style:style>
    <style:style style:name="T366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68" style:parent-style-name="Normal" style:family="paragraph">
      <style:paragraph-properties style:punctuation-wrap="simple"/>
    </style:style>
    <style:style style:name="T366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71" style:parent-style-name="Normal" style:family="paragraph">
      <style:paragraph-properties style:punctuation-wrap="simple"/>
    </style:style>
    <style:style style:name="T367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74" style:parent-style-name="Normal" style:family="paragraph">
      <style:paragraph-properties style:punctuation-wrap="simple"/>
    </style:style>
    <style:style style:name="T367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77" style:parent-style-name="Normal" style:family="paragraph">
      <style:paragraph-properties style:punctuation-wrap="simple"/>
    </style:style>
    <style:style style:name="T367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80" style:parent-style-name="Normal" style:family="paragraph">
      <style:paragraph-properties style:punctuation-wrap="simple"/>
    </style:style>
    <style:style style:name="T368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83" style:parent-style-name="Normal" style:family="paragraph">
      <style:paragraph-properties style:punctuation-wrap="simple"/>
    </style:style>
    <style:style style:name="T368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86" style:parent-style-name="Normal" style:family="paragraph">
      <style:paragraph-properties style:punctuation-wrap="simple"/>
    </style:style>
    <style:style style:name="T368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89" style:parent-style-name="Normal" style:family="paragraph">
      <style:paragraph-properties style:punctuation-wrap="simple"/>
    </style:style>
    <style:style style:name="T369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92" style:parent-style-name="Normal" style:family="paragraph">
      <style:paragraph-properties style:punctuation-wrap="simple"/>
    </style:style>
    <style:style style:name="T369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95" style:parent-style-name="Normal" style:family="paragraph">
      <style:paragraph-properties style:punctuation-wrap="simple"/>
    </style:style>
    <style:style style:name="T369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9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6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699" style:parent-style-name="Normal" style:family="paragraph">
      <style:paragraph-properties style:punctuation-wrap="simple"/>
    </style:style>
    <style:style style:name="T3700" style:parent-style-name="Fuentedepárrafopredeter." style:family="text">
      <style:text-properties style:font-name="Arial" fo:color="#000000" fo:font-size="10pt" style:font-size-asian="10pt" style:font-size-complex="10pt"/>
    </style:style>
    <style:style style:name="T37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02" style:parent-style-name="Normal" style:family="paragraph">
      <style:paragraph-properties style:punctuation-wrap="simple"/>
    </style:style>
    <style:style style:name="T370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05" style:parent-style-name="Normal" style:family="paragraph">
      <style:paragraph-properties style:punctuation-wrap="simple"/>
    </style:style>
    <style:style style:name="T370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08" style:parent-style-name="Normal" style:family="paragraph">
      <style:paragraph-properties style:punctuation-wrap="simple"/>
    </style:style>
    <style:style style:name="T370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11" style:parent-style-name="Normal" style:family="paragraph">
      <style:paragraph-properties style:punctuation-wrap="simple"/>
    </style:style>
    <style:style style:name="T371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14" style:parent-style-name="Normal" style:family="paragraph">
      <style:paragraph-properties style:punctuation-wrap="simple"/>
    </style:style>
    <style:style style:name="T371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17" style:parent-style-name="Normal" style:family="paragraph">
      <style:paragraph-properties style:punctuation-wrap="simple"/>
    </style:style>
    <style:style style:name="T371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20" style:parent-style-name="Normal" style:family="paragraph">
      <style:paragraph-properties style:punctuation-wrap="simple"/>
    </style:style>
    <style:style style:name="T372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23" style:parent-style-name="Normal" style:family="paragraph">
      <style:paragraph-properties style:punctuation-wrap="simple"/>
    </style:style>
    <style:style style:name="T372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26" style:parent-style-name="Normal" style:family="paragraph">
      <style:paragraph-properties style:punctuation-wrap="simple"/>
    </style:style>
    <style:style style:name="T372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29" style:parent-style-name="Normal" style:family="paragraph">
      <style:paragraph-properties style:punctuation-wrap="simple"/>
    </style:style>
    <style:style style:name="T373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32" style:parent-style-name="Normal" style:family="paragraph">
      <style:paragraph-properties style:punctuation-wrap="simple"/>
    </style:style>
    <style:style style:name="T373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35" style:parent-style-name="Normal" style:family="paragraph">
      <style:paragraph-properties style:punctuation-wrap="simple"/>
    </style:style>
    <style:style style:name="T373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38" style:parent-style-name="Normal" style:family="paragraph">
      <style:paragraph-properties style:punctuation-wrap="simple"/>
    </style:style>
    <style:style style:name="T373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41" style:parent-style-name="Normal" style:family="paragraph">
      <style:paragraph-properties style:punctuation-wrap="simple"/>
    </style:style>
    <style:style style:name="T374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44" style:parent-style-name="Normal" style:family="paragraph">
      <style:paragraph-properties style:punctuation-wrap="simple"/>
    </style:style>
    <style:style style:name="T374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47" style:parent-style-name="Normal" style:family="paragraph">
      <style:paragraph-properties style:punctuation-wrap="simple"/>
    </style:style>
    <style:style style:name="T374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50" style:parent-style-name="Normal" style:family="paragraph">
      <style:paragraph-properties style:punctuation-wrap="simple"/>
    </style:style>
    <style:style style:name="T375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53" style:parent-style-name="Normal" style:family="paragraph">
      <style:paragraph-properties style:punctuation-wrap="simple"/>
    </style:style>
    <style:style style:name="T375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56" style:parent-style-name="Normal" style:family="paragraph">
      <style:paragraph-properties style:punctuation-wrap="simple"/>
    </style:style>
    <style:style style:name="T3757" style:parent-style-name="Fuentedepárrafopredeter." style:family="text">
      <style:text-properties style:font-name="Arial" fo:color="#000000" fo:font-size="10pt" style:font-size-asian="10pt" style:font-size-complex="10pt"/>
    </style:style>
    <style:style style:name="T37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59" style:parent-style-name="Normal" style:family="paragraph">
      <style:paragraph-properties style:punctuation-wrap="simple"/>
    </style:style>
    <style:style style:name="T376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62" style:parent-style-name="Normal" style:family="paragraph">
      <style:paragraph-properties style:punctuation-wrap="simple"/>
    </style:style>
    <style:style style:name="T376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65" style:parent-style-name="Normal" style:family="paragraph">
      <style:paragraph-properties style:punctuation-wrap="simple"/>
    </style:style>
    <style:style style:name="T376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68" style:parent-style-name="Normal" style:family="paragraph">
      <style:paragraph-properties style:punctuation-wrap="simple"/>
    </style:style>
    <style:style style:name="T376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7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72" style:parent-style-name="Normal" style:family="paragraph">
      <style:paragraph-properties style:punctuation-wrap="simple"/>
    </style:style>
    <style:style style:name="T377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75" style:parent-style-name="Normal" style:family="paragraph">
      <style:paragraph-properties style:punctuation-wrap="simple"/>
    </style:style>
    <style:style style:name="T3776" style:parent-style-name="Fuentedepárrafopredeter." style:family="text">
      <style:text-properties style:font-name="Arial" fo:color="#000000" fo:font-size="10pt" style:font-size-asian="10pt" style:font-size-complex="10pt"/>
    </style:style>
    <style:style style:name="T37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78" style:parent-style-name="Normal" style:family="paragraph">
      <style:paragraph-properties style:punctuation-wrap="simple"/>
    </style:style>
    <style:style style:name="T377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8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82" style:parent-style-name="Normal" style:family="paragraph">
      <style:paragraph-properties style:punctuation-wrap="simple"/>
    </style:style>
    <style:style style:name="T378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85" style:parent-style-name="Normal" style:family="paragraph">
      <style:paragraph-properties style:punctuation-wrap="simple"/>
    </style:style>
    <style:style style:name="T378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88" style:parent-style-name="Normal" style:family="paragraph">
      <style:paragraph-properties style:punctuation-wrap="simple"/>
    </style:style>
    <style:style style:name="T378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7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91" style:parent-style-name="Normal" style:family="paragraph">
      <style:paragraph-properties style:punctuation-wrap="simple"/>
    </style:style>
    <style:style style:name="T379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P3793" style:parent-style-name="Normal" style:master-page-name="MP13" style:family="paragraph">
      <style:paragraph-properties fo:break-before="page"/>
    </style:style>
    <style:style style:name="T37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95" style:parent-style-name="Normal" style:family="paragraph">
      <style:paragraph-properties style:punctuation-wrap="simple"/>
    </style:style>
    <style:style style:name="T3796" style:parent-style-name="Fuentedepárrafopredeter." style:family="text">
      <style:text-properties style:font-name="Arial" fo:color="#000000" fo:font-size="10pt" style:font-size-asian="10pt" style:font-size-complex="10pt"/>
    </style:style>
    <style:style style:name="T37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798" style:parent-style-name="Normal" style:family="paragraph">
      <style:paragraph-properties style:punctuation-wrap="simple"/>
    </style:style>
    <style:style style:name="T379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8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02" style:parent-style-name="Normal" style:family="paragraph">
      <style:paragraph-properties style:punctuation-wrap="simple"/>
    </style:style>
    <style:style style:name="T3803" style:parent-style-name="Fuentedepárrafopredeter." style:family="text">
      <style:text-properties style:font-name="Arial" fo:color="#000000" fo:font-size="10pt" style:font-size-asian="10pt" style:font-size-complex="10pt"/>
    </style:style>
    <style:style style:name="T38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8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06" style:parent-style-name="Normal" style:family="paragraph">
      <style:paragraph-properties style:punctuation-wrap="simple"/>
    </style:style>
    <style:style style:name="T3807" style:parent-style-name="Fuentedepárrafopredeter." style:family="text">
      <style:text-properties style:font-name="Arial" fo:color="#000000" fo:font-size="10pt" style:font-size-asian="10pt" style:font-size-complex="10pt"/>
    </style:style>
    <style:style style:name="T38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09" style:parent-style-name="Normal" style:family="paragraph">
      <style:paragraph-properties style:punctuation-wrap="simple"/>
    </style:style>
    <style:style style:name="T3810" style:parent-style-name="Fuentedepárrafopredeter." style:family="text">
      <style:text-properties style:font-name="Arial" fo:color="#000000" fo:font-size="10pt" style:font-size-asian="10pt" style:font-size-complex="10pt"/>
    </style:style>
    <style:style style:name="T38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12" style:parent-style-name="Normal" style:family="paragraph">
      <style:paragraph-properties style:punctuation-wrap="simple"/>
    </style:style>
    <style:style style:name="T3813" style:parent-style-name="Fuentedepárrafopredeter." style:family="text">
      <style:text-properties style:font-name="Arial" fo:color="#000000" fo:font-size="10pt" style:font-size-asian="10pt" style:font-size-complex="10pt"/>
    </style:style>
    <style:style style:name="T38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15" style:parent-style-name="Normal" style:family="paragraph">
      <style:paragraph-properties style:punctuation-wrap="simple"/>
    </style:style>
    <style:style style:name="T3816" style:parent-style-name="Fuentedepárrafopredeter." style:family="text">
      <style:text-properties style:font-name="Arial" fo:color="#000000" fo:font-size="10pt" style:font-size-asian="10pt" style:font-size-complex="10pt"/>
    </style:style>
    <style:style style:name="T38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18" style:parent-style-name="Normal" style:family="paragraph">
      <style:paragraph-properties style:punctuation-wrap="simple"/>
    </style:style>
    <style:style style:name="T3819" style:parent-style-name="Fuentedepárrafopredeter." style:family="text">
      <style:text-properties style:font-name="Arial" fo:color="#000000" fo:font-size="10pt" style:font-size-asian="10pt" style:font-size-complex="10pt"/>
    </style:style>
    <style:style style:name="T38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21" style:parent-style-name="Normal" style:family="paragraph">
      <style:paragraph-properties style:punctuation-wrap="simple"/>
    </style:style>
    <style:style style:name="T3822" style:parent-style-name="Fuentedepárrafopredeter." style:family="text">
      <style:text-properties style:font-name="Arial" fo:color="#000000" fo:font-size="10pt" style:font-size-asian="10pt" style:font-size-complex="10pt"/>
    </style:style>
    <style:style style:name="T38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24" style:parent-style-name="Normal" style:family="paragraph">
      <style:paragraph-properties style:punctuation-wrap="simple"/>
    </style:style>
    <style:style style:name="T3825" style:parent-style-name="Fuentedepárrafopredeter." style:family="text">
      <style:text-properties style:font-name="Arial" fo:color="#000000" fo:font-size="10pt" style:font-size-asian="10pt" style:font-size-complex="10pt"/>
    </style:style>
    <style:style style:name="T38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27" style:parent-style-name="Normal" style:family="paragraph">
      <style:paragraph-properties style:punctuation-wrap="simple"/>
    </style:style>
    <style:style style:name="T3828" style:parent-style-name="Fuentedepárrafopredeter." style:family="text">
      <style:text-properties style:font-name="Arial" fo:color="#000000" fo:font-size="10pt" style:font-size-asian="10pt" style:font-size-complex="10pt"/>
    </style:style>
    <style:style style:name="T38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30" style:parent-style-name="Normal" style:family="paragraph">
      <style:paragraph-properties style:punctuation-wrap="simple"/>
    </style:style>
    <style:style style:name="T3831" style:parent-style-name="Fuentedepárrafopredeter." style:family="text">
      <style:text-properties style:font-name="Arial" fo:color="#000000" fo:font-size="10pt" style:font-size-asian="10pt" style:font-size-complex="10pt"/>
    </style:style>
    <style:style style:name="T38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33" style:parent-style-name="Normal" style:family="paragraph">
      <style:paragraph-properties style:punctuation-wrap="simple"/>
    </style:style>
    <style:style style:name="T383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36" style:parent-style-name="Normal" style:family="paragraph">
      <style:paragraph-properties style:punctuation-wrap="simple"/>
    </style:style>
    <style:style style:name="T383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39" style:parent-style-name="Normal" style:family="paragraph">
      <style:paragraph-properties style:punctuation-wrap="simple"/>
    </style:style>
    <style:style style:name="T384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4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4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43" style:parent-style-name="Normal" style:family="paragraph">
      <style:paragraph-properties style:punctuation-wrap="simple"/>
    </style:style>
    <style:style style:name="T384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4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46" style:parent-style-name="Normal" style:family="paragraph">
      <style:paragraph-properties style:punctuation-wrap="simple"/>
    </style:style>
    <style:style style:name="T384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49" style:parent-style-name="Normal" style:family="paragraph">
      <style:paragraph-properties style:punctuation-wrap="simple"/>
    </style:style>
    <style:style style:name="T385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52" style:parent-style-name="Normal" style:family="paragraph">
      <style:paragraph-properties style:punctuation-wrap="simple"/>
    </style:style>
    <style:style style:name="T385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55" style:parent-style-name="Normal" style:family="paragraph">
      <style:paragraph-properties style:punctuation-wrap="simple"/>
    </style:style>
    <style:style style:name="T3856" style:parent-style-name="Fuentedepárrafopredeter." style:family="text">
      <style:text-properties style:font-name="Arial" fo:color="#000000" fo:font-size="10pt" style:font-size-asian="10pt" style:font-size-complex="10pt"/>
    </style:style>
    <style:style style:name="T38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58" style:parent-style-name="Normal" style:family="paragraph">
      <style:paragraph-properties style:punctuation-wrap="simple"/>
    </style:style>
    <style:style style:name="T385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61" style:parent-style-name="Normal" style:family="paragraph">
      <style:paragraph-properties style:punctuation-wrap="simple"/>
    </style:style>
    <style:style style:name="T386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6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64" style:parent-style-name="Normal" style:family="paragraph">
      <style:paragraph-properties style:punctuation-wrap="simple"/>
    </style:style>
    <style:style style:name="T3865" style:parent-style-name="Fuentedepárrafopredeter." style:family="text">
      <style:text-properties style:font-name="Arial" fo:color="#000000" fo:font-size="10pt" style:font-size-asian="10pt" style:font-size-complex="10pt"/>
    </style:style>
    <style:style style:name="T38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67" style:parent-style-name="Normal" style:family="paragraph">
      <style:paragraph-properties style:punctuation-wrap="simple"/>
    </style:style>
    <style:style style:name="T386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6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71" style:parent-style-name="Normal" style:family="paragraph">
      <style:paragraph-properties style:punctuation-wrap="simple"/>
    </style:style>
    <style:style style:name="T387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8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75" style:parent-style-name="Normal" style:family="paragraph">
      <style:paragraph-properties style:punctuation-wrap="simple"/>
    </style:style>
    <style:style style:name="T3876" style:parent-style-name="Fuentedepárrafopredeter." style:family="text">
      <style:text-properties style:font-name="Arial" fo:color="#000000" fo:font-size="8pt" style:font-size-asian="8pt" style:font-size-complex="8pt"/>
    </style:style>
    <style:style style:name="T38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78" style:parent-style-name="Normal" style:family="paragraph">
      <style:paragraph-properties style:punctuation-wrap="simple"/>
    </style:style>
    <style:style style:name="T3879" style:parent-style-name="Fuentedepárrafopredeter." style:family="text">
      <style:text-properties style:font-name="Arial" fo:color="#000000" fo:font-size="8pt" style:font-size-asian="8pt" style:font-size-complex="8pt"/>
    </style:style>
    <style:style style:name="T38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81" style:parent-style-name="Normal" style:family="paragraph">
      <style:paragraph-properties style:punctuation-wrap="simple"/>
    </style:style>
    <style:style style:name="T3882" style:parent-style-name="Fuentedepárrafopredeter." style:family="text">
      <style:text-properties style:font-name="Arial" fo:color="#000000" fo:font-size="8pt" style:font-size-asian="8pt" style:font-size-complex="8pt"/>
    </style:style>
    <style:style style:name="T3883" style:parent-style-name="Fuentedepárrafopredeter." style:family="text">
      <style:text-properties style:font-name="Arial" fo:color="#000000" fo:font-size="8pt" style:font-size-asian="8pt" style:font-size-complex="8pt"/>
    </style:style>
    <style:style style:name="T38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8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8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8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8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89" style:parent-style-name="Normal" style:family="paragraph">
      <style:paragraph-properties style:punctuation-wrap="simple"/>
    </style:style>
    <style:style style:name="T3890" style:parent-style-name="Fuentedepárrafopredeter." style:family="text">
      <style:text-properties style:font-name="Times New Roman" fo:color="#000000"/>
    </style:style>
    <style:style style:name="T3891" style:parent-style-name="Fuentedepárrafopredeter." style:family="text">
      <style:text-properties style:font-name="Times New Roman" fo:font-weight="bold" style:font-weight-asian="bold" fo:color="#000000"/>
    </style:style>
    <style:style style:name="T3892" style:parent-style-name="Fuentedepárrafopredeter." style:family="text">
      <style:text-properties style:font-name="Times New Roman" fo:color="#000000"/>
    </style:style>
    <style:style style:name="T3893" style:parent-style-name="Fuentedepárrafopredeter." style:family="text">
      <style:text-properties style:font-name="Times New Roman" fo:font-weight="bold" style:font-weight-asian="bold" fo:color="#000000"/>
    </style:style>
    <style:style style:name="T3894" style:parent-style-name="Fuentedepárrafopredeter." style:family="text">
      <style:text-properties style:font-name="Times New Roman" fo:color="#000000"/>
    </style:style>
    <style:style style:name="T38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96" style:parent-style-name="Normal" style:family="paragraph">
      <style:paragraph-properties style:punctuation-wrap="simple"/>
    </style:style>
    <style:style style:name="T389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8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899" style:parent-style-name="Normal" style:family="paragraph">
      <style:paragraph-properties style:punctuation-wrap="simple"/>
    </style:style>
    <style:style style:name="T390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02" style:parent-style-name="Normal" style:family="paragraph">
      <style:paragraph-properties style:punctuation-wrap="simple"/>
    </style:style>
    <style:style style:name="T390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05" style:parent-style-name="Normal" style:family="paragraph">
      <style:paragraph-properties style:punctuation-wrap="simple"/>
    </style:style>
    <style:style style:name="T390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0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09" style:parent-style-name="Normal" style:family="paragraph">
      <style:paragraph-properties style:punctuation-wrap="simple"/>
    </style:style>
    <style:style style:name="T391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12" style:parent-style-name="Normal" style:family="paragraph">
      <style:paragraph-properties style:punctuation-wrap="simple"/>
    </style:style>
    <style:style style:name="T391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15" style:parent-style-name="Normal" style:family="paragraph">
      <style:paragraph-properties style:punctuation-wrap="simple"/>
    </style:style>
    <style:style style:name="T391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18" style:parent-style-name="Normal" style:family="paragraph">
      <style:paragraph-properties style:punctuation-wrap="simple"/>
    </style:style>
    <style:style style:name="T391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21" style:parent-style-name="Normal" style:family="paragraph">
      <style:paragraph-properties style:punctuation-wrap="simple"/>
    </style:style>
    <style:style style:name="T392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2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2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25" style:parent-style-name="Normal" style:family="paragraph">
      <style:paragraph-properties style:punctuation-wrap="simple"/>
    </style:style>
    <style:style style:name="T392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28" style:parent-style-name="Normal" style:family="paragraph">
      <style:paragraph-properties style:punctuation-wrap="simple"/>
    </style:style>
    <style:style style:name="T392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31" style:parent-style-name="Normal" style:family="paragraph">
      <style:paragraph-properties style:punctuation-wrap="simple"/>
    </style:style>
    <style:style style:name="T393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34" style:parent-style-name="Normal" style:family="paragraph">
      <style:paragraph-properties style:punctuation-wrap="simple"/>
    </style:style>
    <style:style style:name="T393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37" style:parent-style-name="Normal" style:family="paragraph">
      <style:paragraph-properties style:punctuation-wrap="simple"/>
    </style:style>
    <style:style style:name="T393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3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41" style:parent-style-name="Normal" style:family="paragraph">
      <style:paragraph-properties style:punctuation-wrap="simple"/>
    </style:style>
    <style:style style:name="T394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44" style:parent-style-name="Normal" style:family="paragraph">
      <style:paragraph-properties style:punctuation-wrap="simple"/>
    </style:style>
    <style:style style:name="T394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47" style:parent-style-name="Normal" style:family="paragraph">
      <style:paragraph-properties style:punctuation-wrap="simple"/>
    </style:style>
    <style:style style:name="T394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50" style:parent-style-name="Normal" style:family="paragraph">
      <style:paragraph-properties style:punctuation-wrap="simple"/>
    </style:style>
    <style:style style:name="T395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39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54" style:parent-style-name="Normal" style:family="paragraph">
      <style:paragraph-properties style:punctuation-wrap="simple"/>
    </style:style>
    <style:style style:name="T3955" style:parent-style-name="Fuentedepárrafopredeter." style:family="text">
      <style:text-properties style:font-name="Arial" fo:color="#000000" fo:font-size="10pt" style:font-size-asian="10pt" style:font-size-complex="10pt"/>
    </style:style>
    <style:style style:name="T39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57" style:parent-style-name="Normal" style:family="paragraph">
      <style:paragraph-properties style:punctuation-wrap="simple"/>
    </style:style>
    <style:style style:name="T3958" style:parent-style-name="Fuentedepárrafopredeter." style:family="text">
      <style:text-properties style:font-name="Arial" fo:color="#000000" fo:font-size="10pt" style:font-size-asian="10pt" style:font-size-complex="10pt"/>
    </style:style>
    <style:style style:name="T39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60" style:parent-style-name="Normal" style:family="paragraph">
      <style:paragraph-properties style:punctuation-wrap="simple"/>
    </style:style>
    <style:style style:name="T396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63" style:parent-style-name="Normal" style:family="paragraph">
      <style:paragraph-properties style:punctuation-wrap="simple"/>
    </style:style>
    <style:style style:name="T396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66" style:parent-style-name="Normal" style:family="paragraph">
      <style:paragraph-properties style:punctuation-wrap="simple"/>
    </style:style>
    <style:style style:name="T396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69" style:parent-style-name="Normal" style:family="paragraph">
      <style:paragraph-properties style:punctuation-wrap="simple"/>
    </style:style>
    <style:style style:name="T397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72" style:parent-style-name="Normal" style:family="paragraph">
      <style:paragraph-properties style:punctuation-wrap="simple"/>
    </style:style>
    <style:style style:name="T397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75" style:parent-style-name="Normal" style:family="paragraph">
      <style:paragraph-properties style:punctuation-wrap="simple"/>
    </style:style>
    <style:style style:name="T397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78" style:parent-style-name="Normal" style:family="paragraph">
      <style:paragraph-properties style:punctuation-wrap="simple"/>
    </style:style>
    <style:style style:name="T397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81" style:parent-style-name="Normal" style:family="paragraph">
      <style:paragraph-properties style:punctuation-wrap="simple"/>
    </style:style>
    <style:style style:name="T398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84" style:parent-style-name="Normal" style:family="paragraph">
      <style:paragraph-properties style:punctuation-wrap="simple"/>
    </style:style>
    <style:style style:name="T398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87" style:parent-style-name="Normal" style:family="paragraph">
      <style:paragraph-properties style:punctuation-wrap="simple"/>
    </style:style>
    <style:style style:name="T398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90" style:parent-style-name="Normal" style:family="paragraph">
      <style:paragraph-properties style:punctuation-wrap="simple"/>
    </style:style>
    <style:style style:name="T399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93" style:parent-style-name="Normal" style:family="paragraph">
      <style:paragraph-properties style:punctuation-wrap="simple"/>
    </style:style>
    <style:style style:name="T399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96" style:parent-style-name="Normal" style:family="paragraph">
      <style:paragraph-properties style:punctuation-wrap="simple"/>
    </style:style>
    <style:style style:name="T399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39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3999" style:parent-style-name="Normal" style:family="paragraph">
      <style:paragraph-properties style:punctuation-wrap="simple"/>
    </style:style>
    <style:style style:name="T400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02" style:parent-style-name="Normal" style:family="paragraph">
      <style:paragraph-properties style:punctuation-wrap="simple"/>
    </style:style>
    <style:style style:name="T400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05" style:parent-style-name="Normal" style:family="paragraph">
      <style:paragraph-properties style:punctuation-wrap="simple"/>
    </style:style>
    <style:style style:name="T400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0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09" style:parent-style-name="Normal" style:family="paragraph">
      <style:paragraph-properties style:punctuation-wrap="simple"/>
    </style:style>
    <style:style style:name="T4010" style:parent-style-name="Fuentedepárrafopredeter." style:family="text">
      <style:text-properties style:font-name="Arial" fo:color="#000000" fo:font-size="10pt" style:font-size-asian="10pt" style:font-size-complex="10pt"/>
    </style:style>
    <style:style style:name="T40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12" style:parent-style-name="Normal" style:family="paragraph">
      <style:paragraph-properties style:punctuation-wrap="simple"/>
    </style:style>
    <style:style style:name="T401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0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15" style:parent-style-name="Normal" style:family="paragraph">
      <style:paragraph-properties style:punctuation-wrap="simple"/>
    </style:style>
    <style:style style:name="T401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18" style:parent-style-name="Normal" style:family="paragraph">
      <style:paragraph-properties style:punctuation-wrap="simple"/>
    </style:style>
    <style:style style:name="T401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21" style:parent-style-name="Normal" style:family="paragraph">
      <style:paragraph-properties style:punctuation-wrap="simple"/>
    </style:style>
    <style:style style:name="T402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24" style:parent-style-name="Normal" style:family="paragraph">
      <style:paragraph-properties style:punctuation-wrap="simple"/>
    </style:style>
    <style:style style:name="T402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27" style:parent-style-name="Normal" style:family="paragraph">
      <style:paragraph-properties style:punctuation-wrap="simple"/>
    </style:style>
    <style:style style:name="T4028" style:parent-style-name="Fuentedepárrafopredeter." style:family="text">
      <style:text-properties style:font-name="Arial" fo:color="#000000" fo:font-size="10pt" style:font-size-asian="10pt" style:font-size-complex="10pt"/>
    </style:style>
    <style:style style:name="T40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30" style:parent-style-name="Normal" style:family="paragraph">
      <style:paragraph-properties style:punctuation-wrap="simple"/>
    </style:style>
    <style:style style:name="T403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33" style:parent-style-name="Normal" style:family="paragraph">
      <style:paragraph-properties style:punctuation-wrap="simple"/>
    </style:style>
    <style:style style:name="T403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36" style:parent-style-name="Normal" style:family="paragraph">
      <style:paragraph-properties style:punctuation-wrap="simple"/>
    </style:style>
    <style:style style:name="T403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39" style:parent-style-name="Normal" style:family="paragraph">
      <style:paragraph-properties style:punctuation-wrap="simple"/>
    </style:style>
    <style:style style:name="T404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42" style:parent-style-name="Normal" style:family="paragraph">
      <style:paragraph-properties style:punctuation-wrap="simple"/>
    </style:style>
    <style:style style:name="T404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0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45" style:parent-style-name="Normal" style:family="paragraph">
      <style:paragraph-properties style:punctuation-wrap="simple"/>
    </style:style>
    <style:style style:name="T404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48" style:parent-style-name="Normal" style:family="paragraph">
      <style:paragraph-properties style:punctuation-wrap="simple"/>
    </style:style>
    <style:style style:name="T404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51" style:parent-style-name="Normal" style:family="paragraph">
      <style:paragraph-properties style:punctuation-wrap="simple"/>
    </style:style>
    <style:style style:name="T405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54" style:parent-style-name="Normal" style:family="paragraph">
      <style:paragraph-properties style:punctuation-wrap="simple"/>
    </style:style>
    <style:style style:name="T405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57" style:parent-style-name="Normal" style:family="paragraph">
      <style:paragraph-properties style:punctuation-wrap="simple"/>
    </style:style>
    <style:style style:name="T405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60" style:parent-style-name="Normal" style:family="paragraph">
      <style:paragraph-properties style:punctuation-wrap="simple"/>
    </style:style>
    <style:style style:name="T406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63" style:parent-style-name="Normal" style:family="paragraph">
      <style:paragraph-properties style:punctuation-wrap="simple"/>
    </style:style>
    <style:style style:name="T406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6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67" style:parent-style-name="Normal" style:family="paragraph">
      <style:paragraph-properties style:punctuation-wrap="simple"/>
    </style:style>
    <style:style style:name="T406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70" style:parent-style-name="Normal" style:family="paragraph">
      <style:paragraph-properties style:punctuation-wrap="simple"/>
    </style:style>
    <style:style style:name="T407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73" style:parent-style-name="Normal" style:family="paragraph">
      <style:paragraph-properties style:punctuation-wrap="simple"/>
    </style:style>
    <style:style style:name="T407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76" style:parent-style-name="Normal" style:family="paragraph">
      <style:paragraph-properties style:punctuation-wrap="simple"/>
    </style:style>
    <style:style style:name="T407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79" style:parent-style-name="Normal" style:family="paragraph">
      <style:paragraph-properties style:punctuation-wrap="simple"/>
    </style:style>
    <style:style style:name="T408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82" style:parent-style-name="Normal" style:family="paragraph">
      <style:paragraph-properties style:punctuation-wrap="simple"/>
    </style:style>
    <style:style style:name="T408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85" style:parent-style-name="Normal" style:family="paragraph">
      <style:paragraph-properties style:punctuation-wrap="simple"/>
    </style:style>
    <style:style style:name="T408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88" style:parent-style-name="Normal" style:family="paragraph">
      <style:paragraph-properties style:punctuation-wrap="simple"/>
    </style:style>
    <style:style style:name="T408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91" style:parent-style-name="Normal" style:family="paragraph">
      <style:paragraph-properties style:punctuation-wrap="simple"/>
    </style:style>
    <style:style style:name="T409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0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94" style:parent-style-name="Normal" style:family="paragraph">
      <style:paragraph-properties style:punctuation-wrap="simple"/>
    </style:style>
    <style:style style:name="T4095" style:parent-style-name="Fuentedepárrafopredeter." style:family="text">
      <style:text-properties style:font-name="Arial" fo:color="#000000" fo:font-size="10pt" style:font-size-asian="10pt" style:font-size-complex="10pt"/>
    </style:style>
    <style:style style:name="T409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097" style:parent-style-name="Normal" style:family="paragraph">
      <style:paragraph-properties style:punctuation-wrap="simple"/>
    </style:style>
    <style:style style:name="T409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P4099" style:parent-style-name="Normal" style:master-page-name="MP14" style:family="paragraph">
      <style:paragraph-properties fo:break-before="page"/>
    </style:style>
    <style:style style:name="T41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01" style:parent-style-name="Normal" style:family="paragraph">
      <style:paragraph-properties style:punctuation-wrap="simple"/>
    </style:style>
    <style:style style:name="T4102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0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04" style:parent-style-name="Normal" style:family="paragraph">
      <style:paragraph-properties style:punctuation-wrap="simple"/>
    </style:style>
    <style:style style:name="T4105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06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08" style:parent-style-name="Normal" style:family="paragraph">
      <style:paragraph-properties style:punctuation-wrap="simple"/>
    </style:style>
    <style:style style:name="T410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1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11" style:parent-style-name="Normal" style:family="paragraph">
      <style:paragraph-properties style:punctuation-wrap="simple"/>
    </style:style>
    <style:style style:name="T4112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11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15" style:parent-style-name="Normal" style:family="paragraph">
      <style:paragraph-properties style:punctuation-wrap="simple"/>
    </style:style>
    <style:style style:name="T4116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17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19" style:parent-style-name="Normal" style:family="paragraph">
      <style:paragraph-properties style:punctuation-wrap="simple"/>
    </style:style>
    <style:style style:name="T4120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22" style:parent-style-name="Normal" style:family="paragraph">
      <style:paragraph-properties style:punctuation-wrap="simple"/>
    </style:style>
    <style:style style:name="T412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24" style:parent-style-name="Fuentedepárrafopredeter." style:family="text">
      <style:text-properties style:font-name="Arial" fo:color="#FF0000" fo:font-size="10pt" style:font-size-asian="10pt" style:font-size-complex="10pt"/>
    </style:style>
    <style:style style:name="T4125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126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2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28" style:parent-style-name="Normal" style:family="paragraph">
      <style:paragraph-properties style:punctuation-wrap="simple"/>
    </style:style>
    <style:style style:name="T412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31" style:parent-style-name="Normal" style:family="paragraph">
      <style:paragraph-properties style:punctuation-wrap="simple"/>
    </style:style>
    <style:style style:name="T4132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34" style:parent-style-name="Normal" style:family="paragraph">
      <style:paragraph-properties style:punctuation-wrap="simple"/>
    </style:style>
    <style:style style:name="T4135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37" style:parent-style-name="Normal" style:family="paragraph">
      <style:paragraph-properties style:punctuation-wrap="simple"/>
    </style:style>
    <style:style style:name="T4138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3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40" style:parent-style-name="Normal" style:family="paragraph">
      <style:paragraph-properties style:punctuation-wrap="simple"/>
    </style:style>
    <style:style style:name="T4141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142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44" style:parent-style-name="Normal" style:family="paragraph">
      <style:paragraph-properties style:punctuation-wrap="simple"/>
    </style:style>
    <style:style style:name="T4145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47" style:parent-style-name="Normal" style:family="paragraph">
      <style:paragraph-properties style:punctuation-wrap="simple"/>
    </style:style>
    <style:style style:name="T4148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50" style:parent-style-name="Normal" style:family="paragraph">
      <style:paragraph-properties style:punctuation-wrap="simple"/>
    </style:style>
    <style:style style:name="T4151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53" style:parent-style-name="Normal" style:family="paragraph">
      <style:paragraph-properties style:punctuation-wrap="simple"/>
    </style:style>
    <style:style style:name="T4154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56" style:parent-style-name="Normal" style:family="paragraph">
      <style:paragraph-properties style:punctuation-wrap="simple"/>
    </style:style>
    <style:style style:name="T4157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59" style:parent-style-name="Normal" style:family="paragraph">
      <style:paragraph-properties style:punctuation-wrap="simple"/>
    </style:style>
    <style:style style:name="T4160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161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63" style:parent-style-name="Normal" style:family="paragraph">
      <style:paragraph-properties style:punctuation-wrap="simple"/>
    </style:style>
    <style:style style:name="T4164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41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66" style:parent-style-name="Normal" style:family="paragraph">
      <style:paragraph-properties style:punctuation-wrap="simple"/>
    </style:style>
    <style:style style:name="T4167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41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69" style:parent-style-name="Normal" style:family="paragraph">
      <style:paragraph-properties style:punctuation-wrap="simple"/>
    </style:style>
    <style:style style:name="T4170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41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72" style:parent-style-name="Normal" style:family="paragraph">
      <style:paragraph-properties style:punctuation-wrap="simple"/>
    </style:style>
    <style:style style:name="T417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75" style:parent-style-name="Normal" style:family="paragraph">
      <style:paragraph-properties style:punctuation-wrap="simple"/>
    </style:style>
    <style:style style:name="T4176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78" style:parent-style-name="Normal" style:family="paragraph">
      <style:paragraph-properties style:punctuation-wrap="simple"/>
    </style:style>
    <style:style style:name="T417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1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1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82" style:parent-style-name="Normal" style:family="paragraph">
      <style:paragraph-properties style:punctuation-wrap="simple"/>
    </style:style>
    <style:style style:name="T4183" style:parent-style-name="Fuentedepárrafopredeter." style:family="text">
      <style:text-properties style:font-name="Arial" fo:color="#000000" fo:font-size="8pt" style:font-size-asian="8pt" style:font-size-complex="8pt"/>
    </style:style>
    <style:style style:name="T41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85" style:parent-style-name="Normal" style:family="paragraph">
      <style:paragraph-properties style:punctuation-wrap="simple"/>
    </style:style>
    <style:style style:name="T4186" style:parent-style-name="Fuentedepárrafopredeter." style:family="text">
      <style:text-properties style:font-name="Arial" fo:color="#000000" fo:font-size="8pt" style:font-size-asian="8pt" style:font-size-complex="8pt"/>
    </style:style>
    <style:style style:name="T41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88" style:parent-style-name="Normal" style:family="paragraph">
      <style:paragraph-properties style:punctuation-wrap="simple"/>
    </style:style>
    <style:style style:name="T4189" style:parent-style-name="Fuentedepárrafopredeter." style:family="text">
      <style:text-properties style:font-name="Arial" fo:color="#000000" fo:font-size="8pt" style:font-size-asian="8pt" style:font-size-complex="8pt"/>
    </style:style>
    <style:style style:name="T4190" style:parent-style-name="Fuentedepárrafopredeter." style:family="text">
      <style:text-properties style:font-name="Arial" fo:color="#000000" fo:font-size="8pt" style:font-size-asian="8pt" style:font-size-complex="8pt"/>
    </style:style>
    <style:style style:name="T41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1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1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1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1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196" style:parent-style-name="Normal" style:family="paragraph">
      <style:paragraph-properties style:punctuation-wrap="simple"/>
    </style:style>
    <style:style style:name="T4197" style:parent-style-name="Fuentedepárrafopredeter." style:family="text">
      <style:text-properties style:font-name="Times New Roman" fo:color="#000000"/>
    </style:style>
    <style:style style:name="T4198" style:parent-style-name="Fuentedepárrafopredeter." style:family="text">
      <style:text-properties style:font-name="Times New Roman" fo:font-weight="bold" style:font-weight-asian="bold" fo:color="#000000"/>
    </style:style>
    <style:style style:name="T4199" style:parent-style-name="Fuentedepárrafopredeter." style:family="text">
      <style:text-properties style:font-name="Times New Roman" fo:color="#000000"/>
    </style:style>
    <style:style style:name="T4200" style:parent-style-name="Fuentedepárrafopredeter." style:family="text">
      <style:text-properties style:font-name="Times New Roman" fo:font-weight="bold" style:font-weight-asian="bold" fo:color="#000000"/>
    </style:style>
    <style:style style:name="T4201" style:parent-style-name="Fuentedepárrafopredeter." style:family="text">
      <style:text-properties style:font-name="Times New Roman" fo:color="#000000"/>
    </style:style>
    <style:style style:name="T420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03" style:parent-style-name="Normal" style:family="paragraph">
      <style:paragraph-properties style:punctuation-wrap="simple"/>
    </style:style>
    <style:style style:name="T4204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06" style:parent-style-name="Normal" style:family="paragraph">
      <style:paragraph-properties style:punctuation-wrap="simple"/>
    </style:style>
    <style:style style:name="T4207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09" style:parent-style-name="Normal" style:family="paragraph">
      <style:paragraph-properties style:punctuation-wrap="simple"/>
    </style:style>
    <style:style style:name="T4210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12" style:parent-style-name="Normal" style:family="paragraph">
      <style:paragraph-properties style:punctuation-wrap="simple"/>
    </style:style>
    <style:style style:name="T421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15" style:parent-style-name="Normal" style:family="paragraph">
      <style:paragraph-properties style:punctuation-wrap="simple"/>
    </style:style>
    <style:style style:name="T4216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17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1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19" style:parent-style-name="Normal" style:family="paragraph">
      <style:paragraph-properties style:punctuation-wrap="simple"/>
    </style:style>
    <style:style style:name="T4220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22" style:parent-style-name="Normal" style:family="paragraph">
      <style:paragraph-properties style:punctuation-wrap="simple"/>
    </style:style>
    <style:style style:name="T422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24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26" style:parent-style-name="Normal" style:family="paragraph">
      <style:paragraph-properties style:punctuation-wrap="simple"/>
    </style:style>
    <style:style style:name="T4227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29" style:parent-style-name="Normal" style:family="paragraph">
      <style:paragraph-properties style:punctuation-wrap="simple"/>
    </style:style>
    <style:style style:name="T4230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32" style:parent-style-name="Normal" style:family="paragraph">
      <style:paragraph-properties style:punctuation-wrap="simple"/>
    </style:style>
    <style:style style:name="T423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34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36" style:parent-style-name="Normal" style:family="paragraph">
      <style:paragraph-properties style:punctuation-wrap="simple"/>
    </style:style>
    <style:style style:name="T4237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39" style:parent-style-name="Normal" style:family="paragraph">
      <style:paragraph-properties style:punctuation-wrap="simple"/>
    </style:style>
    <style:style style:name="T4240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42" style:parent-style-name="Normal" style:family="paragraph">
      <style:paragraph-properties style:punctuation-wrap="simple"/>
    </style:style>
    <style:style style:name="T424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2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45" style:parent-style-name="Normal" style:family="paragraph">
      <style:paragraph-properties style:punctuation-wrap="simple"/>
    </style:style>
    <style:style style:name="T424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2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48" style:parent-style-name="Normal" style:family="paragraph">
      <style:paragraph-properties style:punctuation-wrap="simple"/>
    </style:style>
    <style:style style:name="T424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2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51" style:parent-style-name="Normal" style:family="paragraph">
      <style:paragraph-properties style:punctuation-wrap="simple"/>
    </style:style>
    <style:style style:name="T425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2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54" style:parent-style-name="Normal" style:family="paragraph">
      <style:paragraph-properties style:punctuation-wrap="simple"/>
    </style:style>
    <style:style style:name="T425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2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57" style:parent-style-name="Normal" style:family="paragraph">
      <style:paragraph-properties style:punctuation-wrap="simple"/>
    </style:style>
    <style:style style:name="T425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2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60" style:parent-style-name="Normal" style:family="paragraph">
      <style:paragraph-properties style:punctuation-wrap="simple"/>
    </style:style>
    <style:style style:name="T426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2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63" style:parent-style-name="Normal" style:family="paragraph">
      <style:paragraph-properties style:punctuation-wrap="simple"/>
    </style:style>
    <style:style style:name="T426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2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66" style:parent-style-name="Normal" style:family="paragraph">
      <style:paragraph-properties style:punctuation-wrap="simple"/>
    </style:style>
    <style:style style:name="T426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2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69" style:parent-style-name="Normal" style:family="paragraph">
      <style:paragraph-properties style:punctuation-wrap="simple"/>
    </style:style>
    <style:style style:name="T427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2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72" style:parent-style-name="Normal" style:family="paragraph">
      <style:paragraph-properties style:punctuation-wrap="simple"/>
    </style:style>
    <style:style style:name="T427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27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75" style:parent-style-name="Normal" style:family="paragraph">
      <style:paragraph-properties style:punctuation-wrap="simple"/>
    </style:style>
    <style:style style:name="T427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27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78" style:parent-style-name="Normal" style:family="paragraph">
      <style:paragraph-properties style:punctuation-wrap="simple"/>
    </style:style>
    <style:style style:name="T427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28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81" style:parent-style-name="Normal" style:family="paragraph">
      <style:paragraph-properties style:punctuation-wrap="simple"/>
    </style:style>
    <style:style style:name="T428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2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84" style:parent-style-name="Normal" style:family="paragraph">
      <style:paragraph-properties style:punctuation-wrap="simple"/>
    </style:style>
    <style:style style:name="T428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2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87" style:parent-style-name="Normal" style:family="paragraph">
      <style:paragraph-properties style:punctuation-wrap="simple"/>
    </style:style>
    <style:style style:name="T428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2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90" style:parent-style-name="Normal" style:family="paragraph">
      <style:paragraph-properties style:punctuation-wrap="simple"/>
    </style:style>
    <style:style style:name="T429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2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93" style:parent-style-name="Normal" style:family="paragraph">
      <style:paragraph-properties style:punctuation-wrap="simple"/>
    </style:style>
    <style:style style:name="T4294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2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96" style:parent-style-name="Normal" style:family="paragraph">
      <style:paragraph-properties style:punctuation-wrap="simple"/>
    </style:style>
    <style:style style:name="T4297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2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299" style:parent-style-name="Normal" style:family="paragraph">
      <style:paragraph-properties style:punctuation-wrap="simple"/>
    </style:style>
    <style:style style:name="T430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3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02" style:parent-style-name="Normal" style:family="paragraph">
      <style:paragraph-properties style:punctuation-wrap="simple"/>
    </style:style>
    <style:style style:name="T430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30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05" style:parent-style-name="Normal" style:family="paragraph">
      <style:paragraph-properties style:punctuation-wrap="simple"/>
    </style:style>
    <style:style style:name="T430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30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3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09" style:parent-style-name="Normal" style:family="paragraph">
      <style:paragraph-properties style:punctuation-wrap="simple"/>
    </style:style>
    <style:style style:name="T4310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12" style:parent-style-name="Normal" style:family="paragraph">
      <style:paragraph-properties style:punctuation-wrap="simple"/>
    </style:style>
    <style:style style:name="T431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15" style:parent-style-name="Normal" style:family="paragraph">
      <style:paragraph-properties style:punctuation-wrap="simple"/>
    </style:style>
    <style:style style:name="T431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3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18" style:parent-style-name="Normal" style:family="paragraph">
      <style:paragraph-properties style:punctuation-wrap="simple"/>
    </style:style>
    <style:style style:name="T431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21" style:parent-style-name="Normal" style:family="paragraph">
      <style:paragraph-properties style:punctuation-wrap="simple"/>
    </style:style>
    <style:style style:name="T4322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3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24" style:parent-style-name="Normal" style:family="paragraph">
      <style:paragraph-properties style:punctuation-wrap="simple"/>
    </style:style>
    <style:style style:name="T4325" style:parent-style-name="Fuentedepárrafopredeter." style:family="text">
      <style:text-properties style:font-name="Arial" fo:font-weight="bold" style:font-weight-asian="bold" fo:color="#000000" fo:font-size="11pt" style:font-size-asian="11pt" style:font-size-complex="11pt"/>
    </style:style>
    <style:style style:name="T43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27" style:parent-style-name="Normal" style:family="paragraph">
      <style:paragraph-properties style:punctuation-wrap="simple"/>
    </style:style>
    <style:style style:name="T4328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32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30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3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32" style:parent-style-name="Normal" style:family="paragraph">
      <style:paragraph-properties style:punctuation-wrap="simple"/>
    </style:style>
    <style:style style:name="T433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3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35" style:parent-style-name="Normal" style:family="paragraph">
      <style:paragraph-properties style:punctuation-wrap="simple"/>
    </style:style>
    <style:style style:name="T433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3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38" style:parent-style-name="Normal" style:family="paragraph">
      <style:paragraph-properties style:punctuation-wrap="simple"/>
    </style:style>
    <style:style style:name="T433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34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3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42" style:parent-style-name="Normal" style:family="paragraph">
      <style:paragraph-properties style:punctuation-wrap="simple"/>
    </style:style>
    <style:style style:name="T434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34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45" style:parent-style-name="Normal" style:family="paragraph">
      <style:paragraph-properties style:punctuation-wrap="simple"/>
    </style:style>
    <style:style style:name="T434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3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48" style:parent-style-name="Normal" style:family="paragraph">
      <style:paragraph-properties style:punctuation-wrap="simple"/>
    </style:style>
    <style:style style:name="T434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350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35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52" style:parent-style-name="Normal" style:family="paragraph">
      <style:paragraph-properties style:punctuation-wrap="simple"/>
    </style:style>
    <style:style style:name="T4353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35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55" style:parent-style-name="Normal" style:family="paragraph">
      <style:paragraph-properties style:punctuation-wrap="simple"/>
    </style:style>
    <style:style style:name="T435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35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3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59" style:parent-style-name="Normal" style:family="paragraph">
      <style:paragraph-properties style:punctuation-wrap="simple"/>
    </style:style>
    <style:style style:name="T4360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62" style:parent-style-name="Normal" style:family="paragraph">
      <style:paragraph-properties style:punctuation-wrap="simple"/>
    </style:style>
    <style:style style:name="T436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6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65" style:parent-style-name="Normal" style:family="paragraph">
      <style:paragraph-properties style:punctuation-wrap="simple"/>
    </style:style>
    <style:style style:name="T4366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36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68" style:parent-style-name="Normal" style:family="paragraph">
      <style:paragraph-properties style:punctuation-wrap="simple"/>
    </style:style>
    <style:style style:name="T4369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37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71" style:parent-style-name="Normal" style:family="paragraph">
      <style:paragraph-properties style:punctuation-wrap="simple"/>
    </style:style>
    <style:style style:name="T4372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37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74" style:parent-style-name="Normal" style:family="paragraph">
      <style:paragraph-properties style:punctuation-wrap="simple"/>
    </style:style>
    <style:style style:name="T4375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3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77" style:parent-style-name="Normal" style:family="paragraph">
      <style:paragraph-properties style:punctuation-wrap="simple"/>
    </style:style>
    <style:style style:name="T4378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T43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80" style:parent-style-name="Normal" style:family="paragraph">
      <style:paragraph-properties style:punctuation-wrap="simple"/>
    </style:style>
    <style:style style:name="T4381" style:parent-style-name="Fuentedepárrafopredeter." style:family="text">
      <style:text-properties style:font-name="DejaVu Sans Condensed" fo:color="#000000" fo:font-size="11pt" style:font-size-asian="11pt" style:font-size-complex="11pt"/>
    </style:style>
    <style:style style:name="P4382" style:parent-style-name="Normal" style:master-page-name="MP15" style:family="paragraph">
      <style:paragraph-properties fo:break-before="page"/>
    </style:style>
    <style:style style:name="T438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84" style:parent-style-name="Normal" style:family="paragraph">
      <style:paragraph-properties style:punctuation-wrap="simple"/>
    </style:style>
    <style:style style:name="T4385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8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87" style:parent-style-name="Normal" style:family="paragraph">
      <style:paragraph-properties style:punctuation-wrap="simple"/>
    </style:style>
    <style:style style:name="T4388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38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90" style:parent-style-name="Normal" style:family="paragraph">
      <style:paragraph-properties style:punctuation-wrap="simple"/>
    </style:style>
    <style:style style:name="T4391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39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93" style:parent-style-name="Normal" style:family="paragraph">
      <style:paragraph-properties style:punctuation-wrap="simple"/>
    </style:style>
    <style:style style:name="T4394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9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96" style:parent-style-name="Normal" style:family="paragraph">
      <style:paragraph-properties style:punctuation-wrap="simple"/>
    </style:style>
    <style:style style:name="T4397" style:parent-style-name="Fuentedepárrafopredeter." style:family="text">
      <style:text-properties style:font-name="Arial" fo:color="#000000" fo:font-size="10pt" style:font-size-asian="10pt" style:font-size-complex="10pt"/>
    </style:style>
    <style:style style:name="T439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399" style:parent-style-name="Normal" style:family="paragraph">
      <style:paragraph-properties style:punctuation-wrap="simple"/>
    </style:style>
    <style:style style:name="T4400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0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02" style:parent-style-name="Normal" style:family="paragraph">
      <style:paragraph-properties style:punctuation-wrap="simple"/>
    </style:style>
    <style:style style:name="T440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04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06" style:parent-style-name="Normal" style:family="paragraph">
      <style:paragraph-properties style:punctuation-wrap="simple"/>
    </style:style>
    <style:style style:name="T4407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09" style:parent-style-name="Normal" style:family="paragraph">
      <style:paragraph-properties style:punctuation-wrap="simple"/>
    </style:style>
    <style:style style:name="T4410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1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12" style:parent-style-name="Normal" style:family="paragraph">
      <style:paragraph-properties style:punctuation-wrap="simple"/>
    </style:style>
    <style:style style:name="T441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1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15" style:parent-style-name="Normal" style:family="paragraph">
      <style:paragraph-properties style:punctuation-wrap="simple"/>
    </style:style>
    <style:style style:name="T4416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41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18" style:parent-style-name="Normal" style:family="paragraph">
      <style:paragraph-properties style:punctuation-wrap="simple"/>
    </style:style>
    <style:style style:name="T441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21" style:parent-style-name="Normal" style:family="paragraph">
      <style:paragraph-properties style:punctuation-wrap="simple"/>
    </style:style>
    <style:style style:name="T4422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24" style:parent-style-name="Normal" style:family="paragraph">
      <style:paragraph-properties style:punctuation-wrap="simple"/>
    </style:style>
    <style:style style:name="T4425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2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27" style:parent-style-name="Normal" style:family="paragraph">
      <style:paragraph-properties style:punctuation-wrap="simple"/>
    </style:style>
    <style:style style:name="T4428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2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30" style:parent-style-name="Normal" style:family="paragraph">
      <style:paragraph-properties style:punctuation-wrap="simple"/>
    </style:style>
    <style:style style:name="T4431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3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33" style:parent-style-name="Normal" style:family="paragraph">
      <style:paragraph-properties style:punctuation-wrap="simple"/>
    </style:style>
    <style:style style:name="T4434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3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36" style:parent-style-name="Normal" style:family="paragraph">
      <style:paragraph-properties style:punctuation-wrap="simple"/>
    </style:style>
    <style:style style:name="T4437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3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39" style:parent-style-name="Normal" style:family="paragraph">
      <style:paragraph-properties style:punctuation-wrap="simple"/>
    </style:style>
    <style:style style:name="T4440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4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42" style:parent-style-name="Normal" style:family="paragraph">
      <style:paragraph-properties style:punctuation-wrap="simple"/>
    </style:style>
    <style:style style:name="T4443" style:parent-style-name="Fuentedepárrafopredeter." style:family="text">
      <style:text-properties style:font-name="Times New Roman" fo:color="#000000"/>
    </style:style>
    <style:style style:name="T4444" style:parent-style-name="Fuentedepárrafopredeter." style:family="text">
      <style:text-properties style:font-name="Times New Roman" fo:font-weight="bold" style:font-weight-asian="bold" fo:color="#000000"/>
    </style:style>
    <style:style style:name="T4445" style:parent-style-name="Fuentedepárrafopredeter." style:family="text">
      <style:text-properties style:font-name="Times New Roman" fo:color="#000000"/>
    </style:style>
    <style:style style:name="T4446" style:parent-style-name="Fuentedepárrafopredeter." style:family="text">
      <style:text-properties style:font-name="Times New Roman" fo:font-weight="bold" style:font-weight-asian="bold" fo:color="#000000"/>
    </style:style>
    <style:style style:name="T4447" style:parent-style-name="Fuentedepárrafopredeter." style:family="text">
      <style:text-properties style:font-name="Times New Roman" fo:color="#000000"/>
    </style:style>
    <style:style style:name="T444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44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50" style:parent-style-name="Normal" style:family="paragraph">
      <style:paragraph-properties style:punctuation-wrap="simple"/>
    </style:style>
    <style:style style:name="T4451" style:parent-style-name="Fuentedepárrafopredeter." style:family="text">
      <style:text-properties style:font-name="Arial" fo:color="#000000" fo:font-size="8pt" style:font-size-asian="8pt" style:font-size-complex="8pt"/>
    </style:style>
    <style:style style:name="T445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53" style:parent-style-name="Normal" style:family="paragraph">
      <style:paragraph-properties style:punctuation-wrap="simple"/>
    </style:style>
    <style:style style:name="T4454" style:parent-style-name="Fuentedepárrafopredeter." style:family="text">
      <style:text-properties style:font-name="Arial" fo:color="#000000" fo:font-size="8pt" style:font-size-asian="8pt" style:font-size-complex="8pt"/>
    </style:style>
    <style:style style:name="T445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56" style:parent-style-name="Normal" style:family="paragraph">
      <style:paragraph-properties style:punctuation-wrap="simple"/>
    </style:style>
    <style:style style:name="T4457" style:parent-style-name="Fuentedepárrafopredeter." style:family="text">
      <style:text-properties style:font-name="Arial" fo:color="#000000" fo:font-size="8pt" style:font-size-asian="8pt" style:font-size-complex="8pt"/>
    </style:style>
    <style:style style:name="T445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4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46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46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4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63" style:parent-style-name="Normal" style:family="paragraph">
      <style:paragraph-properties style:punctuation-wrap="simple"/>
    </style:style>
    <style:style style:name="T4464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66" style:parent-style-name="Normal" style:family="paragraph">
      <style:paragraph-properties style:punctuation-wrap="simple"/>
    </style:style>
    <style:style style:name="T4467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68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6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70" style:parent-style-name="Normal" style:family="paragraph">
      <style:paragraph-properties style:punctuation-wrap="simple"/>
    </style:style>
    <style:style style:name="T4471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7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73" style:parent-style-name="Normal" style:family="paragraph">
      <style:paragraph-properties style:punctuation-wrap="simple"/>
    </style:style>
    <style:style style:name="T4474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75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7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77" style:parent-style-name="Normal" style:family="paragraph">
      <style:paragraph-properties style:punctuation-wrap="simple"/>
    </style:style>
    <style:style style:name="T4478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7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80" style:parent-style-name="Normal" style:family="paragraph">
      <style:paragraph-properties style:punctuation-wrap="simple"/>
    </style:style>
    <style:style style:name="T4481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8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83" style:parent-style-name="Normal" style:family="paragraph">
      <style:paragraph-properties style:punctuation-wrap="simple"/>
    </style:style>
    <style:style style:name="T4484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48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86" style:parent-style-name="Normal" style:family="paragraph">
      <style:paragraph-properties style:punctuation-wrap="simple"/>
    </style:style>
    <style:style style:name="T4487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48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89" style:parent-style-name="Normal" style:family="paragraph">
      <style:paragraph-properties style:punctuation-wrap="simple"/>
    </style:style>
    <style:style style:name="T4490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49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92" style:parent-style-name="Normal" style:family="paragraph">
      <style:paragraph-properties style:punctuation-wrap="simple"/>
    </style:style>
    <style:style style:name="T4493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49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95" style:parent-style-name="Normal" style:family="paragraph">
      <style:paragraph-properties style:punctuation-wrap="simple"/>
    </style:style>
    <style:style style:name="T4496" style:parent-style-name="Fuentedepárrafopredeter." style:family="text">
      <style:text-properties style:font-name="Arial" fo:color="#000000" fo:font-size="10pt" style:font-size-asian="10pt" style:font-size-complex="10pt"/>
    </style:style>
    <style:style style:name="T44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498" style:parent-style-name="Normal" style:family="paragraph">
      <style:paragraph-properties style:punctuation-wrap="simple"/>
    </style:style>
    <style:style style:name="T449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01" style:parent-style-name="Normal" style:family="paragraph">
      <style:paragraph-properties style:punctuation-wrap="simple"/>
    </style:style>
    <style:style style:name="T4502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0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04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505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0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07" style:parent-style-name="Normal" style:family="paragraph">
      <style:paragraph-properties style:punctuation-wrap="simple"/>
    </style:style>
    <style:style style:name="T4508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10" style:parent-style-name="Normal" style:family="paragraph">
      <style:paragraph-properties style:punctuation-wrap="simple"/>
    </style:style>
    <style:style style:name="T4511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12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1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14" style:parent-style-name="Normal" style:family="paragraph">
      <style:paragraph-properties style:punctuation-wrap="simple"/>
    </style:style>
    <style:style style:name="T4515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1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17" style:parent-style-name="Normal" style:family="paragraph">
      <style:paragraph-properties style:punctuation-wrap="simple"/>
    </style:style>
    <style:style style:name="T4518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20" style:parent-style-name="Normal" style:family="paragraph">
      <style:paragraph-properties style:punctuation-wrap="simple"/>
    </style:style>
    <style:style style:name="T4521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23" style:parent-style-name="Normal" style:family="paragraph">
      <style:paragraph-properties style:punctuation-wrap="simple"/>
    </style:style>
    <style:style style:name="T4524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2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26" style:parent-style-name="Normal" style:family="paragraph">
      <style:paragraph-properties style:punctuation-wrap="simple"/>
    </style:style>
    <style:style style:name="T4527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2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29" style:parent-style-name="Normal" style:family="paragraph">
      <style:paragraph-properties style:punctuation-wrap="simple"/>
    </style:style>
    <style:style style:name="T4530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53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32" style:parent-style-name="Normal" style:family="paragraph">
      <style:paragraph-properties style:punctuation-wrap="simple"/>
    </style:style>
    <style:style style:name="T4533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53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35" style:parent-style-name="Normal" style:family="paragraph">
      <style:paragraph-properties style:punctuation-wrap="simple"/>
    </style:style>
    <style:style style:name="T4536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5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38" style:parent-style-name="Normal" style:family="paragraph">
      <style:paragraph-properties style:punctuation-wrap="simple"/>
    </style:style>
    <style:style style:name="T4539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5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41" style:parent-style-name="Normal" style:family="paragraph">
      <style:paragraph-properties style:punctuation-wrap="simple"/>
    </style:style>
    <style:style style:name="T4542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5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44" style:parent-style-name="Normal" style:family="paragraph">
      <style:paragraph-properties style:punctuation-wrap="simple"/>
    </style:style>
    <style:style style:name="T4545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546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54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48" style:parent-style-name="Normal" style:family="paragraph">
      <style:paragraph-properties style:punctuation-wrap="simple"/>
    </style:style>
    <style:style style:name="T4549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5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51" style:parent-style-name="Normal" style:family="paragraph">
      <style:paragraph-properties style:punctuation-wrap="simple"/>
    </style:style>
    <style:style style:name="T4552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5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54" style:parent-style-name="Normal" style:family="paragraph">
      <style:paragraph-properties style:punctuation-wrap="simple"/>
    </style:style>
    <style:style style:name="T4555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5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57" style:parent-style-name="Normal" style:family="paragraph">
      <style:paragraph-properties style:punctuation-wrap="simple"/>
    </style:style>
    <style:style style:name="T4558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60" style:parent-style-name="Normal" style:family="paragraph">
      <style:paragraph-properties style:punctuation-wrap="simple"/>
    </style:style>
    <style:style style:name="T4561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63" style:parent-style-name="Normal" style:family="paragraph">
      <style:paragraph-properties style:punctuation-wrap="simple"/>
    </style:style>
    <style:style style:name="T4564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6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66" style:parent-style-name="Normal" style:family="paragraph">
      <style:paragraph-properties style:punctuation-wrap="simple"/>
    </style:style>
    <style:style style:name="T4567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56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69" style:parent-style-name="Normal" style:family="paragraph">
      <style:paragraph-properties style:punctuation-wrap="simple"/>
    </style:style>
    <style:style style:name="T4570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57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72" style:parent-style-name="Normal" style:family="paragraph">
      <style:paragraph-properties style:punctuation-wrap="simple"/>
    </style:style>
    <style:style style:name="T4573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574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57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76" style:parent-style-name="Normal" style:family="paragraph">
      <style:paragraph-properties style:punctuation-wrap="simple"/>
    </style:style>
    <style:style style:name="T4577" style:parent-style-name="Fuentedepárrafopredeter." style:family="text">
      <style:text-properties style:font-name="Arial" fo:font-weight="bold" style:font-weight-asian="bold" fo:color="#000000" fo:font-size="10pt" style:font-size-asian="10pt" style:font-size-complex="10pt"/>
    </style:style>
    <style:style style:name="T457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79" style:parent-style-name="Normal" style:family="paragraph">
      <style:paragraph-properties style:punctuation-wrap="simple"/>
    </style:style>
    <style:style style:name="T4580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8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82" style:parent-style-name="Normal" style:family="paragraph">
      <style:paragraph-properties style:punctuation-wrap="simple"/>
    </style:style>
    <style:style style:name="T4583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84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85" style:parent-style-name="Normal" style:family="paragraph">
      <style:paragraph-properties style:punctuation-wrap="simple"/>
    </style:style>
    <style:style style:name="T4586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8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88" style:parent-style-name="Normal" style:family="paragraph">
      <style:paragraph-properties style:punctuation-wrap="simple"/>
    </style:style>
    <style:style style:name="T458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9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91" style:parent-style-name="Normal" style:family="paragraph">
      <style:paragraph-properties style:punctuation-wrap="simple"/>
    </style:style>
    <style:style style:name="T4592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9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94" style:parent-style-name="Normal" style:family="paragraph">
      <style:paragraph-properties style:punctuation-wrap="simple"/>
    </style:style>
    <style:style style:name="T4595" style:parent-style-name="Fuentedepárrafopredeter." style:family="text">
      <style:text-properties style:font-name="Arial" fo:font-style="italic" style:font-style-asian="italic" fo:color="#000000" fo:font-size="10pt" style:font-size-asian="10pt" style:font-size-complex="10pt"/>
    </style:style>
    <style:style style:name="T4596" style:parent-style-name="Fuentedepárrafopredeter." style:family="text">
      <style:text-properties style:font-name="Arial" fo:color="#000000" fo:font-size="10pt" style:font-size-asian="10pt" style:font-size-complex="10pt"/>
    </style:style>
    <style:style style:name="T459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598" style:parent-style-name="Normal" style:family="paragraph">
      <style:paragraph-properties style:punctuation-wrap="simple"/>
    </style:style>
    <style:style style:name="T459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60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01" style:parent-style-name="Normal" style:family="paragraph">
      <style:paragraph-properties style:punctuation-wrap="simple"/>
    </style:style>
    <style:style style:name="T4602" style:parent-style-name="Fuentedepárrafopredeter." style:family="text">
      <style:text-properties style:font-name="Arial" fo:color="#000000" fo:font-size="10pt" style:font-size-asian="10pt" style:font-size-complex="10pt"/>
    </style:style>
    <style:style style:name="T4603" style:parent-style-name="Fuentedepárrafopredeter." style:family="text">
      <style:text-properties style:font-name="Arial" fo:color="#000000" fo:font-size="10pt" style:font-size-asian="10pt" style:font-size-complex="10pt"/>
    </style:style>
    <style:style style:name="P4604" style:parent-style-name="Normal" style:master-page-name="MP16" style:family="paragraph">
      <style:paragraph-properties fo:break-before="page"/>
    </style:style>
    <style:style style:name="T460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06" style:parent-style-name="Normal" style:family="paragraph">
      <style:paragraph-properties style:punctuation-wrap="simple"/>
    </style:style>
    <style:style style:name="T4607" style:parent-style-name="Fuentedepárrafopredeter." style:family="text">
      <style:text-properties style:font-name="Arial" fo:color="#000000" fo:font-size="11pt" style:font-size-asian="11pt" style:font-size-complex="11pt"/>
    </style:style>
    <style:style style:name="T4608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60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10" style:parent-style-name="Normal" style:family="paragraph">
      <style:paragraph-properties style:punctuation-wrap="simple"/>
    </style:style>
    <style:style style:name="T4611" style:parent-style-name="Fuentedepárrafopredeter." style:family="text">
      <style:text-properties style:font-name="Arial" fo:color="#000000" fo:font-size="8pt" style:font-size-asian="8pt" style:font-size-complex="8pt"/>
    </style:style>
    <style:style style:name="T461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13" style:parent-style-name="Normal" style:family="paragraph">
      <style:paragraph-properties style:punctuation-wrap="simple"/>
    </style:style>
    <style:style style:name="T4614" style:parent-style-name="Fuentedepárrafopredeter." style:family="text">
      <style:text-properties style:font-name="Arial" fo:color="#000000" fo:font-size="8pt" style:font-size-asian="8pt" style:font-size-complex="8pt"/>
    </style:style>
    <style:style style:name="T4615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16" style:parent-style-name="Normal" style:family="paragraph">
      <style:paragraph-properties style:punctuation-wrap="simple"/>
    </style:style>
    <style:style style:name="T4617" style:parent-style-name="Fuentedepárrafopredeter." style:family="text">
      <style:text-properties style:font-name="Arial" fo:color="#000000" fo:font-size="8pt" style:font-size-asian="8pt" style:font-size-complex="8pt"/>
    </style:style>
    <style:style style:name="T4618" style:parent-style-name="Fuentedepárrafopredeter." style:family="text">
      <style:text-properties style:font-name="Arial" fo:color="#000000" fo:font-size="8pt" style:font-size-asian="8pt" style:font-size-complex="8pt"/>
    </style:style>
    <style:style style:name="T461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62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621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62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62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24" style:parent-style-name="Normal" style:family="paragraph">
      <style:paragraph-properties style:punctuation-wrap="simple"/>
    </style:style>
    <style:style style:name="T4625" style:parent-style-name="Fuentedepárrafopredeter." style:family="text">
      <style:text-properties style:font-name="Times New Roman" fo:color="#000000"/>
    </style:style>
    <style:style style:name="T4626" style:parent-style-name="Fuentedepárrafopredeter." style:family="text">
      <style:text-properties style:font-name="Times New Roman" fo:font-weight="bold" style:font-weight-asian="bold" fo:color="#000000"/>
    </style:style>
    <style:style style:name="T4627" style:parent-style-name="Fuentedepárrafopredeter." style:family="text">
      <style:text-properties style:font-name="Times New Roman" fo:color="#000000"/>
    </style:style>
    <style:style style:name="T4628" style:parent-style-name="Fuentedepárrafopredeter." style:family="text">
      <style:text-properties style:font-name="Times New Roman" fo:font-weight="bold" style:font-weight-asian="bold" fo:color="#000000"/>
    </style:style>
    <style:style style:name="T4629" style:parent-style-name="Fuentedepárrafopredeter." style:family="text">
      <style:text-properties style:font-name="Times New Roman" fo:color="#000000"/>
    </style:style>
    <style:style style:name="T463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31" style:parent-style-name="Normal" style:family="paragraph">
      <style:paragraph-properties style:punctuation-wrap="simple"/>
    </style:style>
    <style:style style:name="T4632" style:parent-style-name="Fuentedepárrafopredeter." style:family="text">
      <style:text-properties style:font-name="Arial" fo:color="#000000" fo:font-size="11pt" style:font-size-asian="11pt" style:font-size-complex="11pt"/>
    </style:style>
    <style:style style:name="T463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34" style:parent-style-name="Normal" style:family="paragraph">
      <style:paragraph-properties style:punctuation-wrap="simple"/>
    </style:style>
    <style:style style:name="T4635" style:parent-style-name="Fuentedepárrafopredeter." style:family="text">
      <style:text-properties style:font-name="Arial" fo:color="#000000" fo:font-size="11pt" style:font-size-asian="11pt" style:font-size-complex="11pt"/>
    </style:style>
    <style:style style:name="T463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T4637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38" style:parent-style-name="Normal" style:family="paragraph">
      <style:paragraph-properties style:punctuation-wrap="simple"/>
    </style:style>
    <style:style style:name="T463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64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41" style:parent-style-name="Normal" style:family="paragraph">
      <style:paragraph-properties style:punctuation-wrap="simple"/>
    </style:style>
    <style:style style:name="T4642" style:parent-style-name="Fuentedepárrafopredeter." style:family="text">
      <style:text-properties style:font-name="Arial" fo:color="#000000" fo:font-size="10pt" style:font-size-asian="10pt" style:font-size-complex="10pt"/>
    </style:style>
    <style:style style:name="T464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44" style:parent-style-name="Normal" style:family="paragraph">
      <style:paragraph-properties style:punctuation-wrap="simple"/>
    </style:style>
    <style:style style:name="T4645" style:parent-style-name="Fuentedepárrafopredeter." style:family="text">
      <style:text-properties style:font-name="Arial" fo:color="#000000" fo:font-size="10pt" style:font-size-asian="10pt" style:font-size-complex="10pt"/>
    </style:style>
    <style:style style:name="T464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47" style:parent-style-name="Normal" style:family="paragraph">
      <style:paragraph-properties style:punctuation-wrap="simple"/>
    </style:style>
    <style:style style:name="T4648" style:parent-style-name="Fuentedepárrafopredeter." style:family="text">
      <style:text-properties style:font-name="Arial" fo:color="#000000" fo:font-size="10pt" style:font-size-asian="10pt" style:font-size-complex="10pt"/>
    </style:style>
    <style:style style:name="T4649" style:parent-style-name="Fuentedepárrafopredeter." style:family="text">
      <style:text-properties style:font-name="Arial" fo:color="#000000" fo:font-size="10pt" style:font-size-asian="10pt" style:font-size-complex="10pt"/>
    </style:style>
    <style:style style:name="T4650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51" style:parent-style-name="Normal" style:family="paragraph">
      <style:paragraph-properties style:punctuation-wrap="simple"/>
    </style:style>
    <style:style style:name="T4652" style:parent-style-name="Fuentedepárrafopredeter." style:family="text">
      <style:text-properties style:font-name="Arial" fo:color="#000000" fo:font-size="10pt" style:font-size-asian="10pt" style:font-size-complex="10pt"/>
    </style:style>
    <style:style style:name="T4653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54" style:parent-style-name="Normal" style:family="paragraph">
      <style:paragraph-properties style:punctuation-wrap="simple"/>
    </style:style>
    <style:style style:name="T4655" style:parent-style-name="Fuentedepárrafopredeter." style:family="text">
      <style:text-properties style:font-name="Arial" fo:color="#000000" fo:font-size="10pt" style:font-size-asian="10pt" style:font-size-complex="10pt"/>
    </style:style>
    <style:style style:name="T465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57" style:parent-style-name="Normal" style:family="paragraph">
      <style:paragraph-properties style:punctuation-wrap="simple"/>
    </style:style>
    <style:style style:name="T4658" style:parent-style-name="Fuentedepárrafopredeter." style:family="text">
      <style:text-properties style:font-name="Arial" fo:color="#000000" fo:font-size="10pt" style:font-size-asian="10pt" style:font-size-complex="10pt"/>
    </style:style>
    <style:style style:name="T4659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60" style:parent-style-name="Normal" style:family="paragraph">
      <style:paragraph-properties style:punctuation-wrap="simple"/>
    </style:style>
    <style:style style:name="T4661" style:parent-style-name="Fuentedepárrafopredeter." style:family="text">
      <style:text-properties style:font-name="Arial" fo:color="#000000" fo:font-size="10pt" style:font-size-asian="10pt" style:font-size-complex="10pt"/>
    </style:style>
    <style:style style:name="T4662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63" style:parent-style-name="Normal" style:family="paragraph">
      <style:paragraph-properties style:punctuation-wrap="simple"/>
    </style:style>
    <style:style style:name="T4664" style:parent-style-name="Fuentedepárrafopredeter." style:family="text">
      <style:text-properties style:font-name="Arial" fo:color="#000000" fo:font-size="10pt" style:font-size-asian="10pt" style:font-size-complex="10pt"/>
    </style:style>
    <style:style style:name="T4665" style:parent-style-name="Fuentedepárrafopredeter." style:family="text">
      <style:text-properties style:font-name="Arial" fo:color="#000000" fo:font-size="10pt" style:font-size-asian="10pt" style:font-size-complex="10pt"/>
    </style:style>
    <style:style style:name="T4666" style:parent-style-name="Fuentedepárrafopredeter." style:family="text">
      <style:text-properties fo:language="es" fo:country="ES" style:language-asian="es" style:country-asian="ES" style:language-complex="ar" style:country-complex="SA"/>
    </style:style>
    <style:style style:name="P4667" style:parent-style-name="Normal" style:family="paragraph">
      <style:paragraph-properties style:punctuation-wrap="simple"/>
    </style:style>
    <style:style style:name="T4668" style:parent-style-name="Fuentedepárrafopredeter." style:family="text">
      <style:text-properties style:font-name="Arial" fo:color="#000000" fo:font-size="10pt" style:font-size-asian="10pt" style:font-size-complex="10pt"/>
    </style:style>
    <style:style style:family="graphic" style:name="a11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0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0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0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30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0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30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0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3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3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3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3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49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26">
      <style:graphic-properties style:wrap="parallel" style:wrap-contour="false" draw:fill="none" draw:stroke="solid" svg:stroke-width="0.00984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50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151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1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64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1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6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45">
      <style:graphic-properties style:wrap="parallel" style:wrap-contour="false" draw:fill="none" draw:stroke="solid" svg:stroke-width="0.00984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8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1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8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8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8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8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89">
      <style:graphic-properties style:wrap="parallel" style:wrap-contour="false" draw:fill="none" draw:stroke="solid" svg:stroke-width="0.00984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3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3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6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4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5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5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55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5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5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5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5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58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5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8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4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5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5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5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7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5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60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3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9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3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5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5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5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7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5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7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55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5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5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9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73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73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73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7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6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6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6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9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9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9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9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0">
      <style:graphic-properties style:wrap="parallel" style:wrap-contour="false" draw:fill="none" draw:stroke="solid" svg:stroke-width="0.00984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7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7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7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2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9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3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9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3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93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93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93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9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43">
      <style:graphic-properties style:wrap="parallel" style:wrap-contour="false" draw:fill="none" draw:stroke="solid" svg:stroke-width="0.00984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9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7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66">
      <style:graphic-properties style:wrap="parallel" style:wrap-contour="false" draw:fill="none" draw:stroke="solid" svg:stroke-width="0.00984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9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79">
      <style:graphic-properties style:wrap="parallel" style:wrap-contour="false" draw:fill="none" draw:stroke="solid" svg:stroke-width="0.00984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9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90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9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2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33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3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57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58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59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0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2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06">
      <style:graphic-properties style:wrap="parallel" style:wrap-contour="false" draw:fill="none" draw:stroke="solid" svg:stroke-width="0.00984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2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09" style:parent-style-name="Graphics">
      <style:graphic-properties fo:border="0in none" fo:background-color="transparent" style:wrap="parallel" style:wrap-contour="false" style:horizontal-rel="paragraph" style:vertical-rel="paragraph" style:horizontal-pos="from-left" style:vertical-pos="from-top"/>
    </style:style>
    <style:style style:family="graphic" style:name="a10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4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2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5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05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05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0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5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0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0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0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0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0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0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2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9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4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2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4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4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4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4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56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2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4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97">
      <style:graphic-properties style:wrap="parallel" style:wrap-contour="false" draw:fill="none" draw:stroke="solid" svg:stroke-width="0.00984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45">
      <style:graphic-properties style:wrap="parallel" style:wrap-contour="false" draw:fill="none" draw:stroke="solid" svg:stroke-width="0.00984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73">
      <style:graphic-properties style:wrap="parallel" style:wrap-contour="false" draw:fill="none" draw:stroke="solid" svg:stroke-width="0.00984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2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75">
      <style:graphic-properties style:wrap="parallel" style:wrap-contour="false" draw:fill="none" draw:stroke="solid" svg:stroke-width="0.00984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2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0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60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2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62">
      <style:graphic-properties style:wrap="parallel" style:wrap-contour="false" draw:fill="none" draw:stroke="solid" svg:stroke-width="0.00984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90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2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12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9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6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5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2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58">
      <style:graphic-properties style:wrap="parallel" style:wrap-contour="false" draw:fill="none" draw:stroke="solid" svg:stroke-width="0.0126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0">
      <style:graphic-properties style:wrap="parallel" style:wrap-contour="false" draw:fill="none" draw:stroke="solid" svg:stroke-width="0.01457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2">
      <style:graphic-properties style:wrap="parallel" style:wrap-contour="false" draw:fill="none" draw:stroke="solid" svg:stroke-width="0.01457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6">
      <style:graphic-properties style:wrap="parallel" style:wrap-contour="false" draw:fill="none" draw:stroke="solid" svg:stroke-width="0.00984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9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2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4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4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49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8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49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8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9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8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9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8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4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5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6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4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3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4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2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2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2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82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2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2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26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827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828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829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650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65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65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6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1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82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83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84">
      <style:graphic-properties style:wrap="parallel" style:wrap-contour="false" draw:fill="none" draw:stroke="solid" svg:stroke-width="0.00709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3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3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3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3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3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3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3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3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3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3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3">
      <style:graphic-properties style:wrap="parallel" style:wrap-contour="false" draw:fill="none" draw:stroke="solid" svg:stroke-width="0.00984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4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4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4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4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4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4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4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4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4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4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4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6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6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6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6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6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6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6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6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6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6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2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6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4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6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7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7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7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7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7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7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7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7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7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7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8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8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8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8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8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8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8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87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88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8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9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91">
      <style:graphic-properties style:wrap="parallel" style:wrap-contour="false" style:writing-mode="lr-tb" draw:fill="solid" draw:fill-color="#ffffff" draw:opacity="100%" draw:stroke="none" style:horizontal-rel="paragraph" style:vertical-rel="paragraph" style:horizontal-pos="from-left" style:vertical-pos="from-top"/>
      <style:paragraph-properties/>
    </style:style>
    <style:style style:family="graphic" style:name="a89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9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9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9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9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9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9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9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0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01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0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0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04">
      <style:graphic-properties style:wrap="parallel" style:wrap-contour="false" draw:fill="none" draw:stroke="solid" svg:stroke-width="0.00984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10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0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0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0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0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10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11">
      <style:graphic-properties style:wrap="parallel" style:wrap-contour="false" draw:fill="none" draw:stroke="solid" svg:stroke-width="0.00984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1112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13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14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15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16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17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18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19" style:parent-style-name="Graphics">
      <style:graphic-properties fo:wrap-option="wrap" fo:border="0in none" fo:padding-top="0in" fo:padding-bottom="0in" fo:padding-left="0in" fo:padding-right="0in" fo:background-color="transparent" draw:textarea-vertical-align="top" draw:textarea-horizontal-align="left" style:wrap="parallel" style:wrap-contour="fals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522560" draw:id="id0" draw:style-name="a0" draw:name="Shape46" text:anchor-type="paragraph" svg:x="0.7875in" svg:y="9.11389in" svg:width="6.225in" svg:height="0.16806in" style:rel-width="scale" style:rel-height="scale"><draw:text-box><text:p text:style-name="P3"><text:span text:style-name="T4">europeos, en particular los provenientes del Instrumento Europeo de Recuperación, aprobándose en<text:s/></text:span></text:p></draw:text-box><svg:title/><svg:desc/></draw:frame></text:span><draw:custom-shape svg:x="0in" svg:y="6.25in" svg:width="8.33264in" svg:height="6.25in" draw:z-index="252413440" draw:id="id1" draw:style-name="a1" draw:name="Shape3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"><draw:frame draw:z-index="251310592" draw:id="id2" draw:style-name="a2" draw:name="Shape33" text:anchor-type="paragraph" svg:x="3.50972in" svg:y="6.52917in" svg:width="1.24236in" svg:height="0.18472in" style:rel-width="scale" style:rel-height="scale"><draw:text-box><text:p text:style-name="P6"><text:span text:style-name="T7">ANTECEDENTES</text:span></text:p></draw:text-box><svg:title/><svg:desc/></draw:frame></text:span><text:span text:style-name="T8"><draw:frame draw:z-index="251333120" draw:id="id3" draw:style-name="a3" draw:name="Shape34" text:anchor-type="paragraph" svg:x="1.27986in" svg:y="6.87778in" svg:width="6.16806in" svg:height="0.16806in" style:rel-width="scale" style:rel-height="scale"><draw:text-box><text:p text:style-name="P9"><text:span text:style-name="T10">Primero.-<text:s/></text:span><text:span text:style-name="T11">El impacto económico y social derivado de la crisis sanitaria generada por la Covid-19 ha<text:s/></text:span></text:p></draw:text-box><svg:title/><svg:desc/></draw:frame></text:span><text:span text:style-name="T12"><draw:frame draw:z-index="251342336" draw:id="id4" draw:style-name="a4" draw:name="Shape35" text:anchor-type="paragraph" svg:x="0.7875in" svg:y="7.0375in" svg:width="6.26181in" svg:height="0.16806in" style:rel-width="scale" style:rel-height="scale"><draw:text-box><text:p text:style-name="P13"><text:span text:style-name="T14">hecho necesario impulsar la recuperación y reactivación de todos los sectores económicos, así como<text:s/></text:span></text:p></draw:text-box><svg:title/><svg:desc/></draw:frame></text:span><text:span text:style-name="T15"><draw:frame draw:z-index="251357696" draw:id="id5" draw:style-name="a5" draw:name="Shape36" text:anchor-type="paragraph" svg:x="0.7875in" svg:y="7.19722in" svg:width="6.65764in" svg:height="0.16806in" style:rel-width="scale" style:rel-height="scale"><draw:text-box><text:p text:style-name="P16"><text:span text:style-name="T17">proteger y crear empleos. En el Consejo Europeo de 21 de julio de 2020 se aprobó la puesta en marcha del<text:s/></text:span></text:p></draw:text-box><svg:title/><svg:desc/></draw:frame></text:span><text:span text:style-name="T18"><draw:frame draw:z-index="251378176" draw:id="id6" draw:style-name="a6" draw:name="Shape37" text:anchor-type="paragraph" svg:x="0.7875in" svg:y="7.35694in" svg:width="6.23819in" svg:height="0.16806in" style:rel-width="scale" style:rel-height="scale"><draw:text-box><text:p text:style-name="P19"><text:span text:style-name="T20">Instrumento Europeo de Recuperación, en cuyo</text:span><text:span text:style-name="T21"><text:s/>desarrollo se dicto el Reglamento (UE) 2021/241 del<text:s/></text:span></text:p></draw:text-box><svg:title/><svg:desc/></draw:frame></text:span><text:span text:style-name="T22"><draw:frame draw:z-index="251396608" draw:id="id7" draw:style-name="a7" draw:name="Shape38" text:anchor-type="paragraph" svg:x="0.7875in" svg:y="7.51667in" svg:width="6.29653in" svg:height="0.16806in" style:rel-width="scale" style:rel-height="scale"><draw:text-box><text:p text:style-name="P23"><text:span text:style-name="T24">Parlamento Europeo y del Consejo, de 12 de febrero de 2021, con el objetivo de fomentar la cohesión<text:s/></text:span></text:p></draw:text-box><svg:title/><svg:desc/></draw:frame></text:span><text:span text:style-name="T25"><draw:frame draw:z-index="251415040" draw:id="id8" draw:style-name="a8" draw:name="Shape39" text:anchor-type="paragraph" svg:x="0.7875in" svg:y="7.67639in" svg:width="6.47986in" svg:height="0.16806in" style:rel-width="scale" style:rel-height="scale"><draw:text-box><text:p text:style-name="P26"><text:span text:style-name="T27">económica, social y territorial de la Unión, mitigando el impacto social y económico de dicha c</text:span><text:span text:style-name="T28">risis.<text:s/></text:span><text:span text:style-name="T29">Dicho<text:s/></text:span></text:p></draw:text-box><svg:title/><svg:desc/></draw:frame></text:span><text:span text:style-name="T30"><draw:frame draw:z-index="251418112" draw:id="id9" draw:style-name="a9" draw:name="Shape40" text:anchor-type="paragraph" svg:x="0.7875in" svg:y="7.83611in" svg:width="6.66181in" svg:height="0.16806in" style:rel-width="scale" style:rel-height="scale"><draw:text-box><text:p text:style-name="P31"><text:span text:style-name="T32">reglamento establece el Mecanismo de Recuperación y Resiliencia que se financia con el nuevo fondo Next<text:s/></text:span></text:p></draw:text-box><svg:title/><svg:desc/></draw:frame></text:span><text:span text:style-name="T33"><draw:frame draw:z-index="251437568" draw:id="id10" draw:style-name="a10" draw:name="Shape41" text:anchor-type="paragraph" svg:x="0.7875in" svg:y="7.99583in" svg:width="3.94444in" svg:height="0.16806in" style:rel-width="scale" style:rel-height="scale"><draw:text-box><text:p text:style-name="P34"><text:span text:style-name="T35">Generation EU y regula los planes de recuperación y resiliencia.</text:span></text:p></draw:text-box><svg:title/><svg:desc/></draw:frame></text:span><text:span text:style-name="T36"><draw:frame draw:z-index="251457024" draw:id="id11" draw:style-name="a11" draw:name="Shape42" text:anchor-type="paragraph" svg:x="1.27986in" svg:y="8.475in" svg:width="6.08681in" svg:height="0.16806in" style:rel-width="scale" style:rel-height="scale"><draw:text-box><text:p text:style-name="P37"><text:span text:style-name="T38">Segundo.-<text:s/></text:span><text:span text:style-name="T39">En este marco, se aprobó en España el Real Decreto-ley 36/2020, de 30 de diciembre,<text:s/></text:span></text:p></draw:text-box><svg:title/><svg:desc/></draw:frame></text:span><text:span text:style-name="T40"><draw:frame draw:z-index="251479552" draw:id="id12" draw:style-name="a12" draw:name="Shape43" text:anchor-type="paragraph" svg:x="0.7875in" svg:y="8.63472in" svg:width="6.36042in" svg:height="0.16806in" style:rel-width="scale" style:rel-height="scale"><draw:text-box><text:p text:style-name="P41"><text:span text:style-name="T42">por el que se aprueban medidas urgentes para la modernización de la Administración Pública y para la<text:s/></text:span></text:p></draw:text-box><svg:title/><svg:desc/></draw:frame></text:span><text:span text:style-name="T43"><draw:frame draw:z-index="251483648" draw:id="id13" draw:style-name="a13" draw:name="Shape44" text:anchor-type="paragraph" svg:x="0.7875in" svg:y="8.79375in" svg:width="6.32639in" svg:height="0.16806in" style:rel-width="scale" style:rel-height="scale"><draw:text-box><text:p text:style-name="P44"><text:span text:style-name="T45">ejecución del Plan de Recuperación, Transformación y Resilienci</text:span><text:span text:style-name="T46">a (en adelante el PRTR), con el fin de<text:s/></text:span></text:p></draw:text-box><svg:title/><svg:desc/></draw:frame></text:span><text:span text:style-name="T47"><draw:frame draw:z-index="251502080" draw:id="id14" draw:style-name="a14" draw:name="Shape45" text:anchor-type="paragraph" svg:x="0.7875in" svg:y="8.95417in" svg:width="6.53611in" svg:height="0.16806in" style:rel-width="scale" style:rel-height="scale"><draw:text-box><text:p text:style-name="P48"><text:span text:style-name="T49">facilitar la programación, presupuestación, gestión y ejecución de las actuaciones financiables con fondos<text:s/></text:span></text:p></draw:text-box><svg:title/><svg:desc/></draw:frame></text:span><text:span text:style-name="T50"><draw:frame draw:z-index="251648512" draw:style-name="a15" draw:name="Shape31" text:anchor-type="paragraph" svg:x="6.54653in" svg:y="5.55486in" svg:width="0.5626in" svg:height="0.66654in" style:rel-width="scale" style:rel-height="scale"><draw:image xlink:href="media/image1.png" xlink:type="simple" xlink:show="embed" xlink:actuate="onLoad"/><svg:title/><svg:desc/></draw:frame></text:span><text:span text:style-name="T51"><draw:frame draw:z-index="251543040" draw:id="id15" draw:style-name="a16" draw:name="Shape47" text:anchor-type="paragraph" svg:x="0.7875in" svg:y="9.27292in" svg:width="6.30972in" svg:height="0.16806in" style:rel-width="scale" style:rel-height="scale"><draw:text-box><text:p text:style-name="P52"><text:span text:style-name="T53">aplicación del mismo por el Consejo de Ministros del día 27 de abril de 2021, el PRTR de la economía<text:s/></text:span></text:p></draw:text-box><svg:title/><svg:desc/></draw:frame></text:span><text:span text:style-name="T54"><draw:frame draw:z-index="251551232" draw:id="id16" draw:style-name="a17" draw:name="Shape48" text:anchor-type="paragraph" svg:x="0.7875in" svg:y="9.43333in" svg:width="6.22361in" svg:height="0.16806in" style:rel-width="scale" style:rel-height="scale"><draw:text-box><text:p text:style-name="P55"><text:span text:style-name="T56">española, dividido en diferentes componentes según los ejes de actuación en los que intervienen los<text:s/></text:span></text:p></draw:text-box><svg:title/><svg:desc/></draw:frame></text:span><text:span text:style-name="T57"><draw:frame draw:z-index="251574784" draw:id="id17" draw:style-name="a18" draw:name="Shape49" text:anchor-type="paragraph" svg:x="0.7875in" svg:y="9.59306in" svg:width="1.83611in" svg:height="0.16806in" style:rel-width="scale" style:rel-height="scale"><draw:text-box><text:p text:style-name="P58"><text:span text:style-name="T59">Departamentos ministeriales.<text:s/></text:span></text:p></draw:text-box><svg:title/><svg:desc/></draw:frame></text:span><text:span text:style-name="T60"><draw:frame draw:z-index="251594240" draw:id="id18" draw:style-name="a19" draw:name="Shape50" text:anchor-type="paragraph" svg:x="1.27986in" svg:y="9.9125in" svg:width="5.92014in" svg:height="0.16806in" style:rel-width="scale" style:rel-height="scale"><draw:text-box><text:p text:style-name="P61"><text:span text:style-name="T62">Entre los componentes en los que se divide el Plan se encuentra el Componente 1 denominado<text:s/></text:span></text:p></draw:text-box><svg:title/><svg:desc/></draw:frame></text:span><text:span text:style-name="T63"><draw:frame draw:z-index="251690496" draw:id="id19" draw:style-name="a20" draw:name="Shape51" text:anchor-type="paragraph" svg:x="0.7875in" svg:y="10.07222in" svg:width="6.43472in" svg:height="0.16806in" style:rel-width="scale" style:rel-height="scale"><draw:text-box><text:p text:style-name="P64"><text:span text:style-name="T65">«Plan de choque de movilidad segura, sostenible y conectada en entornos urbanos y metropolitanos» el<text:s/></text:span></text:p></draw:text-box><svg:title/><svg:desc/></draw:frame></text:span><text:span text:style-name="T66"><draw:frame draw:z-index="250855936" draw:id="id20" draw:style-name="a21" draw:name="Shape52" text:anchor-type="paragraph" svg:x="6.49444in" svg:y="10.34167in" svg:width="1.02639in" svg:height="0.20278in" style:rel-width="scale" style:rel-height="scale"><draw:text-box><text:p text:style-name="P67"><text:span text:style-name="T68">Página<text:s/></text:span><text:span text:style-name="T69">1</text:span><text:span text:style-name="T70"><text:s/>de<text:s/></text:span><text:span text:style-name="T71">17</text:span><text:span text:style-name="T72"><text:s/></text:span></text:p></draw:text-box><svg:title/><svg:desc/></draw:frame></text:span><text:span text:style-name="T73"><draw:connector draw:type="line" svg:x1="0.48819in" svg:y1="10.94236in" svg:x2="7.68264in" svg:y2="10.94306in" draw:z-index="250973696" draw:id="id21" draw:style-name="a22" draw:name="Shape53" text:anchor-type="paragraph"><svg:title/><svg:desc/></draw:connector></text:span><text:span text:style-name="T74"><draw:connector draw:type="line" svg:x1="0.49167in" svg:y1="10.94583in" svg:x2="0.49236in" svg:y2="11.32986in" draw:z-index="250917376" draw:id="id22" draw:style-name="a23" draw:name="Shape54" text:anchor-type="paragraph"><svg:title/><svg:desc/></draw:connector></text:span><text:span text:style-name="T75"><draw:connector draw:type="line" svg:x1="1.37847in" svg:y1="10.94583in" svg:x2="1.37917in" svg:y2="11.32986in" draw:z-index="250931712" draw:id="id23" draw:style-name="a24" draw:name="Shape55" text:anchor-type="paragraph"><svg:title/><svg:desc/></draw:connector></text:span><text:span text:style-name="T76"><draw:connector draw:type="line" svg:x1="7.67847in" svg:y1="10.94583in" svg:x2="7.67917in" svg:y2="11.32986in" draw:z-index="250947072" draw:id="id24" draw:style-name="a25" draw:name="Shape56" text:anchor-type="paragraph"><svg:title/><svg:desc/></draw:connector></text:span><text:span text:style-name="T77"><draw:frame draw:z-index="250881536" draw:id="id25" draw:style-name="a26" draw:name="Shape57" text:anchor-type="paragraph" svg:x="1.45347in" svg:y="10.96875in" svg:width="4.97708in" svg:height="0.13472in" style:rel-width="scale" style:rel-height="scale"><draw:text-box><text:p text:style-name="P78"><text:span text:style-name="T79">Cabildo Insular de La Palma. El registro realizado está amparado en el Artículo 16 de la Ley 39/2015.</text:span></text:p></draw:text-box><svg:title/><svg:desc/></draw:frame></text:span><text:span text:style-name="T80"><draw:frame draw:z-index="250904064" draw:id="id26" draw:style-name="a27" draw:name="Shape58" text:anchor-type="paragraph" svg:x="1.45347in" svg:y="11.09653in" svg:width="2.96042in" svg:height="0.13472in" style:rel-width="scale" style:rel-height="scale"><draw:text-box><text:p text:style-name="P81"><text:span text:style-name="T82">Código de verificación<text:s/></text:span><text:span text:style-name="T83">electrónica: 14612674510332634340</text:span></text:p></draw:text-box><svg:title/><svg:desc/></draw:frame></text:span><text:span text:style-name="T84"><draw:frame draw:z-index="251001344" draw:id="id27" draw:style-name="a28" draw:name="Shape59" text:anchor-type="paragraph" svg:x="1.45347in" svg:y="11.22431in" svg:width="2.71319in" svg:height="0.13472in" style:rel-width="scale" style:rel-height="scale"><draw:text-box><text:p text:style-name="P85"><text:span text:style-name="T86">https://sedeelectronica.cabildodelapalma.es/validacion/</text:span></text:p></draw:text-box><svg:title/><svg:desc/></draw:frame></text:span><text:span text:style-name="T87"><draw:connector draw:type="line" svg:x1="0.48819in" svg:y1="11.33194in" svg:x2="7.68264in" svg:y2="11.33264in" draw:z-index="250992128" draw:id="id28" draw:style-name="a29" draw:name="Shape60" text:anchor-type="paragraph"><svg:title/><svg:desc/></draw:connector></text:span><text:span text:style-name="T88"><draw:frame draw:z-index="251791872" draw:id="id29" draw:style-name="a30" draw:name="Shape16" text:anchor-type="paragraph" svg:x="0.36111in" svg:y="2.71528in" svg:width="1.84722in" svg:height="0.16806in" style:rel-width="scale" style:rel-height="scale"><draw:text-box><text:p text:style-name="P89"><text:span text:style-name="T90">Fecha de registro: 20/11/2023</text:span></text:p></draw:text-box><svg:title/><svg:desc/></draw:frame></text:span><draw:custom-shape svg:x="4.34931in" svg:y="0.20347in" svg:width="2.67708in" svg:height="0.275in" draw:z-index="252414464" draw:id="id30" draw:style-name="a31" draw:name="Shape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91"><draw:frame draw:z-index="251734528" draw:id="id31" draw:style-name="a32" draw:name="Shape3" text:anchor-type="paragraph" svg:x="6.92639in" svg:y="0.28472in" svg:width="0.00208in" svg:height="0.19583in" style:rel-width="scale" style:rel-height="scale"><draw:text-box/><svg:title/><svg:desc/></draw:frame></text:span><text:span text:style-name="T92"><draw:frame draw:z-index="251724288" draw:style-name="a33" draw:name="Shape4" text:anchor-type="paragraph" svg:x="0.20417in" svg:y="0.04792in" svg:width="1.69724in" svg:height="1.01024in" style:rel-width="scale" style:rel-height="scale"><draw:image xlink:href="media/image2.png" xlink:type="simple" xlink:show="embed" xlink:actuate="onLoad"/><svg:title/><svg:desc/></draw:frame></text:span><draw:custom-shape svg:x="0.33819in" svg:y="1.91597in" svg:width="2.68403in" svg:height="1.02431in" draw:z-index="252415488" draw:id="id32" draw:style-name="a34" draw:name="Shape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93"><draw:frame draw:z-index="251024896" draw:id="id33" draw:style-name="a35" draw:name="Shape6" text:anchor-type="paragraph" svg:x="3.69583in" svg:y="1.94583in" svg:width="1.02431in" svg:height="0.20139in" style:rel-width="scale" style:rel-height="scale"><draw:text-box><text:p text:style-name="P94"><text:span text:style-name="T95">Destinatario:</text:span></text:p></draw:text-box><svg:title/><svg:desc/></draw:frame></text:span><text:span text:style-name="T96"><draw:frame draw:z-index="251041280" draw:id="id34" draw:style-name="a36" draw:name="Shape7" text:anchor-type="paragraph" svg:x="4.86458in" svg:y="1.94583in" svg:width="2.36042in" svg:height="0.20139in" style:rel-width="scale" style:rel-height="scale"><draw:text-box><text:p text:style-name="P97"><text:span text:style-name="T98">TRANSPORTES INSULAR LA<text:s/></text:span></text:p></draw:text-box><svg:title/><svg:desc/></draw:frame></text:span><text:span text:style-name="T99"><draw:frame draw:z-index="251050496" draw:id="id35" draw:style-name="a37" draw:name="Shape8" text:anchor-type="paragraph" svg:x="4.86458in" svg:y="2.1375in" svg:width="1.54583in" svg:height="0.20139in" style:rel-width="scale" style:rel-height="scale"><draw:text-box><text:p text:style-name="P100"><text:span text:style-name="T101">PALMA SOCIEDAD<text:s/></text:span></text:p></draw:text-box><svg:title/><svg:desc/></draw:frame></text:span><text:span text:style-name="T102"><draw:frame draw:z-index="251746816" draw:id="id36" draw:style-name="a38" draw:name="Shape9" text:anchor-type="paragraph" svg:x="0.36111in" svg:y="2.29861in" svg:width="1.54236in" svg:height="0.16806in" style:rel-width="scale" style:rel-height="scale"><draw:text-box><text:p text:style-name="P103"><text:span text:style-name="T104">CABILDO DE LA PALMA</text:span></text:p></draw:text-box><svg:title/><svg:desc/></draw:frame></text:span><text:span text:style-name="T105"><draw:frame draw:z-index="251069952" draw:id="id37" draw:style-name="a39" draw:name="Shape10" text:anchor-type="paragraph" svg:x="4.86458in" svg:y="2.32847in" svg:width="1.19375in" svg:height="0.20139in" style:rel-width="scale" style:rel-height="scale"><draw:text-box><text:p text:style-name="P106"><text:span text:style-name="T107">COOPERATIVA</text:span></text:p></draw:text-box><svg:title/><svg:desc/></draw:frame></text:span><text:span text:style-name="T108"><draw:frame draw:z-index="251769344" draw:id="id38" draw:style-name="a40" draw:name="Shape11" text:anchor-type="paragraph" svg:x="0.36111in" svg:y="2.4375in" svg:width="1.47153in" svg:height="0.16806in" style:rel-width="scale" style:rel-height="scale"><draw:text-box><text:p text:style-name="P109"><text:span text:style-name="T110">REGISTRO DE SALIDA</text:span></text:p></draw:text-box><svg:title/><svg:desc/></draw:frame></text:span><text:span text:style-name="T111"><draw:frame draw:z-index="251096576" draw:id="id39" draw:style-name="a41" draw:name="Shape12" text:anchor-type="paragraph" svg:x="3.89931in" svg:y="2.52014in" svg:width="0.81806in" svg:height="0.20139in" style:rel-width="scale" style:rel-height="scale"><draw:text-box><text:p text:style-name="P112"><text:span text:style-name="T113">Dirección:</text:span></text:p></draw:text-box><svg:title/><svg:desc/></draw:frame></text:span><text:span text:style-name="T114"><draw:frame draw:z-index="251111936" draw:id="id40" draw:style-name="a42" draw:name="Shape13" text:anchor-type="paragraph" svg:x="4.86458in" svg:y="2.52014in" svg:width="1.36111in" svg:height="0.20139in" style:rel-width="scale" style:rel-height="scale"><draw:text-box><text:p text:style-name="P115"><text:span text:style-name="T116">AV INDIANOS, 14</text:span></text:p></draw:text-box><svg:title/><svg:desc/></draw:frame></text:span><text:span text:style-name="T117"><draw:frame draw:z-index="251778560" draw:id="id41" draw:style-name="a43" draw:name="Shape14" text:anchor-type="paragraph" svg:x="0.36111in" svg:y="2.57639in" svg:width="2.03472in" svg:height="0.16806in" style:rel-width="scale" style:rel-height="scale"><draw:text-box><text:p text:style-name="P118"><text:span text:style-name="T119">Número de registro: 2023022192</text:span></text:p></draw:text-box><svg:title/><svg:desc/></draw:frame></text:span><text:span text:style-name="T120"><draw:frame draw:z-index="251122176" draw:id="id42" draw:style-name="a44" draw:name="Shape15" text:anchor-type="paragraph" svg:x="4.86458in" svg:y="2.7125in" svg:width="2.16806in" svg:height="0.20139in" style:rel-width="scale" style:rel-height="scale"><draw:text-box><text:p text:style-name="P121"><text:span text:style-name="T122">38700 SANTA CRUZ DE LA<text:s/></text:span></text:p></draw:text-box><svg:title/><svg:desc/></draw:frame></text:span><draw:custom-shape svg:x="0in" svg:y="0in" svg:width="8.33264in" svg:height="6.25in" draw:z-index="252416512" draw:id="id43" draw:style-name="a45" draw:name="Shape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23"><draw:frame draw:z-index="251139584" draw:id="id44" draw:style-name="a46" draw:name="Shape17" text:anchor-type="paragraph" svg:x="4.86458in" svg:y="2.90417in" svg:width="0.58056in" svg:height="0.20139in" style:rel-width="scale" style:rel-height="scale"><draw:text-box><text:p text:style-name="P124"><text:span text:style-name="T125">PALMA</text:span></text:p></draw:text-box><svg:title/><svg:desc/></draw:frame></text:span><text:span text:style-name="T126"><draw:frame draw:z-index="251817472" draw:id="id45" draw:style-name="a47" draw:name="Shape18" text:anchor-type="paragraph" svg:x="0.33333in" svg:y="2.99306in" svg:width="0.04861in" svg:height="0.16806in" style:rel-width="scale" style:rel-height="scale"><draw:text-box><text:p text:style-name="P127"><text:span text:style-name="T128">-</text:span></text:p></draw:text-box><svg:title/><svg:desc/></draw:frame></text:span><text:span text:style-name="T129"><draw:frame draw:z-index="251151872" draw:id="id46" draw:style-name="a48" draw:name="Shape19" text:anchor-type="paragraph" svg:x="4.86458in" svg:y="3.09583in" svg:width="2.21111in" svg:height="0.20139in" style:rel-width="scale" style:rel-height="scale"><draw:text-box><text:p text:style-name="P130"><text:span text:style-name="T131">SANTA CRUZ DE TENERIFE</text:span></text:p></draw:text-box><svg:title/><svg:desc/></draw:frame></text:span><text:span text:style-name="T132"><draw:frame draw:z-index="251176448" draw:id="id47" draw:style-name="a49" draw:name="Shape20" text:anchor-type="paragraph" svg:x="3.2375in" svg:y="3.28681in" svg:width="1.45556in" svg:height="0.20139in" style:rel-width="scale" style:rel-height="scale"><draw:text-box><text:p text:style-name="P133"><text:span text:style-name="T134">Núm. notificación:</text:span></text:p></draw:text-box><svg:title/><svg:desc/></draw:frame></text:span><text:span text:style-name="T135"><draw:frame draw:z-index="251196928" draw:id="id48" draw:style-name="a50" draw:name="Shape21" text:anchor-type="paragraph" svg:x="4.86458in" svg:y="3.28681in" svg:width="2.32361in" svg:height="0.20139in" style:rel-width="scale" style:rel-height="scale"><draw:text-box><text:p text:style-name="P136"><text:span text:style-name="T137">CA/00000110/0001/000068856</text:span></text:p></draw:text-box><svg:title/><svg:desc/></draw:frame></text:span><text:span text:style-name="T138"><draw:frame draw:z-index="251209216" draw:id="id49" draw:style-name="a51" draw:name="Shape22" text:anchor-type="paragraph" svg:x="3.58194in" svg:y="3.82708in" svg:width="1.09306in" svg:height="0.18472in" style:rel-width="scale" style:rel-height="scale"><draw:text-box><text:p text:style-name="P139"><text:span text:style-name="T140">NOTIFICACIÓN</text:span></text:p></draw:text-box><svg:title/><svg:desc/></draw:frame></text:span><text:span text:style-name="T141"><draw:frame draw:z-index="251233792" draw:id="id50" draw:style-name="a52" draw:name="Shape23" text:anchor-type="paragraph" svg:x="1.27986in" svg:y="4.17847in" svg:width="5.90972in" svg:height="0.18472in" style:rel-width="scale" style:rel-height="scale"><draw:text-box><text:p text:style-name="P142"><text:span text:style-name="T143">Por medio del presente escrito le comunico que el/la Sr./Sra.<text:s/></text:span><text:span text:style-name="T144">Consejero/a ha dictado la<text:s/></text:span></text:p></draw:text-box><svg:title/><svg:desc/></draw:frame></text:span><text:span text:style-name="T145"><draw:frame draw:z-index="251239936" draw:id="id51" draw:style-name="a53" draw:name="Shape24" text:anchor-type="paragraph" svg:x="0.7875in" svg:y="4.35417in" svg:width="0.65278in" svg:height="0.18472in" style:rel-width="scale" style:rel-height="scale"><draw:text-box><text:p text:style-name="P146"><text:span text:style-name="T147">siguiente:</text:span></text:p></draw:text-box><svg:title/><svg:desc/></draw:frame></text:span><text:span text:style-name="T148"><draw:frame draw:z-index="251263488" draw:id="id52" draw:style-name="a54" draw:name="Shape25" text:anchor-type="paragraph" svg:x="2.46528in" svg:y="4.70556in" svg:width="3.33264in" svg:height="0.18472in" style:rel-width="scale" style:rel-height="scale"><draw:text-box><text:p text:style-name="P149"><text:span text:style-name="T150">RESOLUCIÓN 2023/10999 de fecha 20/11/2023</text:span></text:p></draw:text-box><svg:title/><svg:desc/></draw:frame></text:span><text:span text:style-name="T151"><draw:frame draw:z-index="251281920" draw:id="id53" draw:style-name="a55" draw:name="Shape26" text:anchor-type="paragraph" svg:x="1.27986in" svg:y="5.05694in" svg:width="4.21458in" svg:height="0.18472in" style:rel-width="scale" style:rel-height="scale"><draw:text-box><text:p text:style-name="P152"><text:span text:style-name="T153">Visto el expediente referenciado y atendiendo a los siguientes:</text:span></text:p></draw:text-box><svg:title/><svg:desc/></draw:frame></text:span><text:span text:style-name="T154"><draw:frame draw:z-index="251298304" draw:id="id54" draw:style-name="a56" draw:name="Shape27" text:anchor-type="paragraph" svg:x="0.7875in" svg:y="5.40833in" svg:width="0.00208in" svg:height="0.19583in" style:rel-width="scale" style:rel-height="scale"><draw:text-box/><svg:title/><svg:desc/></draw:frame></text:span><text:span text:style-name="T155"><draw:frame draw:z-index="251624960" draw:style-name="a57" draw:name="Shape28" text:anchor-type="paragraph" svg:x="2.08472in" svg:y="5.76181in" svg:width="1.35551in" svg:height="0.4063in" style:rel-width="scale" style:rel-height="scale"><draw:image xlink:href="media/image3.jpeg" xlink:type="simple" xlink:show="embed" xlink:actuate="onLoad"/><svg:title/><svg:desc/></draw:frame></text:span><text:span text:style-name="T156"><draw:frame draw:z-index="251633152" draw:style-name="a58" draw:name="Shape29" text:anchor-type="paragraph" svg:x="3.72569in" svg:y="5.74861in" svg:width="0.97992in" svg:height="0.47165in" style:rel-width="scale" style:rel-height="scale"><draw:image xlink:href="media/image4.png" xlink:type="simple" xlink:show="embed" xlink:actuate="onLoad"/><svg:title/><svg:desc/></draw:frame></text:span><text:span text:style-name="T157"><draw:frame draw:z-index="251600384" draw:style-name="a59" draw:name="Shape30" text:anchor-type="paragraph" svg:x="5.02292in" svg:y="5.75139in" svg:width="1.11811in" svg:height="0.41654in" style:rel-width="scale" style:rel-height="scale"><draw:image xlink:href="media/image5.jpeg" xlink:type="simple" xlink:show="embed" xlink:actuate="onLoad"/><svg:title/><svg:desc/></draw:frame></text:span></text:p>
      <text:soft-page-break/>
      <text:p text:style-name="P158"><text:span text:style-name="T159"><draw:frame draw:z-index="252318208" draw:id="id55" draw:style-name="a60" draw:name="Shape159" text:anchor-type="paragraph" svg:x="5.47986in" svg:y="6.49167in" svg:width="0.54167in" svg:height="0.16806in" style:rel-width="scale" style:rel-height="scale"><draw:text-box><text:p text:style-name="P160"><text:span text:style-name="T161">aparece<text:s/></text:span></text:p></draw:text-box><svg:title/><svg:desc/></draw:frame></text:span><text:span text:style-name="T162"><draw:frame draw:z-index="252278272" draw:id="id56" draw:style-name="a61" draw:name="Shape151" text:anchor-type="paragraph" svg:x="1.70208in" svg:y="6.49167in" svg:width="0.1875in" svg:height="0.16806in" style:rel-width="scale" style:rel-height="scale"><draw:text-box><text:p text:style-name="P163"><text:span text:style-name="T164">se<text:s/></text:span></text:p></draw:text-box><svg:title/><svg:desc/></draw:frame></text:span><text:span text:style-name="T165"><draw:frame draw:z-index="252284416" draw:id="id57" draw:style-name="a62" draw:name="Shape152" text:anchor-type="paragraph" svg:x="1.93819in" svg:y="6.49167in" svg:width="0.73542in" svg:height="0.16806in" style:rel-width="scale" style:rel-height="scale"><draw:text-box><text:p text:style-name="P166"><text:span text:style-name="T167">especifican<text:s/></text:span></text:p></draw:text-box><svg:title/><svg:desc/></draw:frame></text:span><text:span text:style-name="T168"><draw:frame draw:z-index="252288512" draw:id="id58" draw:style-name="a63" draw:name="Shape153" text:anchor-type="paragraph" svg:x="2.72222in" svg:y="6.49167in" svg:width="0.21806in" svg:height="0.16806in" style:rel-width="scale" style:rel-height="scale"><draw:text-box><text:p text:style-name="P169"><text:span text:style-name="T170">las<text:s/></text:span></text:p></draw:text-box><svg:title/><svg:desc/></draw:frame></text:span><text:span text:style-name="T171"><draw:frame draw:z-index="252290560" draw:id="id59" draw:style-name="a64" draw:name="Shape154" text:anchor-type="paragraph" svg:x="2.98889in" svg:y="6.49167in" svg:width="0.78194in" svg:height="0.16806in" style:rel-width="scale" style:rel-height="scale"><draw:text-box><text:p text:style-name="P172"><text:span text:style-name="T173">actuaciones<text:s/></text:span></text:p></draw:text-box><svg:title/><svg:desc/></draw:frame></text:span><text:span text:style-name="T174"><draw:frame draw:z-index="252296704" draw:id="id60" draw:style-name="a65" draw:name="Shape155" text:anchor-type="paragraph" svg:x="3.81875in" svg:y="6.49167in" svg:width="0.61736in" svg:height="0.16806in" style:rel-width="scale" style:rel-height="scale"><draw:text-box><text:p text:style-name="P175"><text:span text:style-name="T176">incluidas,<text:s/></text:span></text:p></draw:text-box><svg:title/><svg:desc/></draw:frame></text:span><text:span text:style-name="T177"><draw:frame draw:z-index="252301824" draw:id="id61" draw:style-name="a66" draw:name="Shape156" text:anchor-type="paragraph" svg:x="4.48681in" svg:y="6.49167in" svg:width="0.35556in" svg:height="0.16806in" style:rel-width="scale" style:rel-height="scale"><draw:text-box><text:p text:style-name="P178"><text:span text:style-name="T179">entre<text:s/></text:span></text:p></draw:text-box><svg:title/><svg:desc/></draw:frame></text:span><text:span text:style-name="T180"><draw:frame draw:z-index="252306944" draw:id="id62" draw:style-name="a67" draw:name="Shape157" text:anchor-type="paragraph" svg:x="4.89236in" svg:y="6.49167in" svg:width="0.21806in" svg:height="0.16806in" style:rel-width="scale" style:rel-height="scale"><draw:text-box><text:p text:style-name="P181"><text:span text:style-name="T182">las<text:s/></text:span></text:p></draw:text-box><svg:title/><svg:desc/></draw:frame></text:span><text:span text:style-name="T183"><draw:frame draw:z-index="252314112" draw:id="id63" draw:style-name="a68" draw:name="Shape158" text:anchor-type="paragraph" svg:x="5.15903in" svg:y="6.49167in" svg:width="0.27222in" svg:height="0.16806in" style:rel-width="scale" style:rel-height="scale"><draw:text-box><text:p text:style-name="P184"><text:span text:style-name="T185">que<text:s/></text:span></text:p></draw:text-box><svg:title/><svg:desc/></draw:frame></text:span><text:span text:style-name="T186"><draw:frame draw:z-index="252273152" draw:id="id64" draw:style-name="a69" draw:name="Shape150" text:anchor-type="paragraph" svg:x="0.7875in" svg:y="6.49167in" svg:width="0.86528in" svg:height="0.16806in" style:rel-width="scale" style:rel-height="scale"><draw:text-box><text:p text:style-name="P187"><text:span text:style-name="T188">Financiación”<text:s/></text:span></text:p></draw:text-box><svg:title/><svg:desc/></draw:frame></text:span><text:span text:style-name="T189"><draw:frame draw:z-index="252322304" draw:id="id65" draw:style-name="a70" draw:name="Shape160" text:anchor-type="paragraph" svg:x="6.07083in" svg:y="6.49167in" svg:width="0.57222in" svg:height="0.16806in" style:rel-width="scale" style:rel-height="scale"><draw:text-box><text:p text:style-name="P190"><text:span text:style-name="T191">recogida<text:s/></text:span></text:p></draw:text-box><svg:title/><svg:desc/></draw:frame></text:span><text:span text:style-name="T192"><draw:frame draw:z-index="252325376" draw:id="id66" draw:style-name="a71" draw:name="Shape161" text:anchor-type="paragraph" svg:x="6.69306in" svg:y="6.49167in" svg:width="0.14861in" svg:height="0.16806in" style:rel-width="scale" style:rel-height="scale"><draw:text-box><text:p text:style-name="P193"><text:span text:style-name="T194">la<text:s/></text:span></text:p></draw:text-box><svg:title/><svg:desc/></draw:frame></text:span><text:span text:style-name="T195"><draw:frame draw:z-index="252327424" draw:id="id67" draw:style-name="a72" draw:name="Shape162" text:anchor-type="paragraph" svg:x="6.88958in" svg:y="6.49167in" svg:width="0.63542in" svg:height="0.16806in" style:rel-width="scale" style:rel-height="scale"><draw:text-box><text:p text:style-name="P196"><text:span text:style-name="T197">actuación<text:s/></text:span></text:p></draw:text-box><svg:title/><svg:desc/></draw:frame></text:span><text:span text:style-name="T198"><draw:frame draw:z-index="252333568" draw:id="id68" draw:style-name="a73" draw:name="Shape163" text:anchor-type="paragraph" svg:x="0.7875in" svg:y="6.65139in" svg:width="6.66319in" svg:height="0.16806in" style:rel-width="scale" style:rel-height="scale"><draw:text-box><text:p text:style-name="P199"><text:span text:style-name="T200">denominada “Adquisición de cinco guaguas sostenibles con destino al servicio de transporte público regular<text:s/></text:span></text:p></draw:text-box><svg:title/><svg:desc/></draw:frame></text:span><text:span text:style-name="T201"><draw:frame draw:z-index="252336640" draw:id="id69" draw:style-name="a74" draw:name="Shape164" text:anchor-type="paragraph" svg:x="0.7875in" svg:y="6.81111in" svg:width="3.02639in" svg:height="0.16806in" style:rel-width="scale" style:rel-height="scale"><draw:text-box><text:p text:style-name="P202"><text:span text:style-name="T203">de viajeros por carretera de la isla de La Palma”.<text:s/></text:span></text:p></draw:text-box><svg:title/><svg:desc/></draw:frame></text:span><text:span text:style-name="T204"><draw:frame draw:z-index="252339712" draw:id="id70" draw:style-name="a75" draw:name="Shape165" text:anchor-type="paragraph" svg:x="1.27986in" svg:y="7.29028in" svg:width="6.225in" svg:height="0.16806in" style:rel-width="scale" style:rel-height="scale"><draw:text-box><text:p text:style-name="P205"><text:span text:style-name="T206">Cuarto.-<text:s/></text:span><text:span text:style-name="T207">Conforme a lo anterior se concedió al Excmo.<text:s/></text:span><text:span text:style-name="T208">Cabildo Insular de La Palma mediante Orden<text:s/></text:span></text:p></draw:text-box><svg:title/><svg:desc/></draw:frame></text:span><text:span text:style-name="T209"><draw:frame draw:z-index="252341760" draw:id="id71" draw:style-name="a76" draw:name="Shape166" text:anchor-type="paragraph" svg:x="0.7875in" svg:y="7.44931in" svg:width="6.4625in" svg:height="0.16806in" style:rel-width="scale" style:rel-height="scale"><draw:text-box><text:p text:style-name="P210"><text:span text:style-name="T211">395/2022, de fecha 28 de diciembre de 2022 del Consejero de obras públicas, transportes y vivienda d</text:span><text:span text:style-name="T212">el<text:s/></text:span></text:p></draw:text-box><svg:title/><svg:desc/></draw:frame></text:span><text:span text:style-name="T213"><draw:frame draw:z-index="252344832" draw:id="id72" draw:style-name="a77" draw:name="Shape167" text:anchor-type="paragraph" svg:x="0.7875in" svg:y="7.60972in" svg:width="6.63403in" svg:height="0.16806in" style:rel-width="scale" style:rel-height="scale"><draw:text-box><text:p text:style-name="P214"><text:span text:style-name="T215">Gobierno de Canarias, una aportación dineraria por importe de 1.351.273,17€, para financiar la adquisición<text:s/></text:span></text:p></draw:text-box><svg:title/><svg:desc/></draw:frame></text:span><text:span text:style-name="T216"><draw:frame draw:z-index="252210688" draw:id="id73" draw:style-name="a78" draw:name="Shape141" text:anchor-type="paragraph" svg:x="6.72778in" svg:y="5.05417in" svg:width="0.78889in" svg:height="0.16806in" style:rel-width="scale" style:rel-height="scale"><draw:text-box><text:p text:style-name="P217"><text:span text:style-name="T218">subproyecto<text:s/></text:span></text:p></draw:text-box><svg:title/><svg:desc/></draw:frame></text:span><text:span text:style-name="T219"><draw:frame draw:z-index="252126720" draw:id="id74" draw:style-name="a79" draw:name="Shape133" text:anchor-type="paragraph" svg:x="3.59236in" svg:y="5.05417in" svg:width="0.33264in" svg:height="0.16806in" style:rel-width="scale" style:rel-height="scale"><draw:text-box><text:p text:style-name="P220"><text:span text:style-name="T221">hitos<text:s/></text:span></text:p></draw:text-box><svg:title/><svg:desc/></draw:frame></text:span><text:span text:style-name="T222"><draw:frame draw:z-index="252132864" draw:id="id75" draw:style-name="a80" draw:name="Shape134" text:anchor-type="paragraph" svg:x="4.00417in" svg:y="5.05417in" svg:width="0.11042in" svg:height="0.16806in" style:rel-width="scale" style:rel-height="scale"><draw:text-box><text:p text:style-name="P223"><text:span text:style-name="T224">y<text:s/></text:span></text:p></draw:text-box><svg:title/><svg:desc/></draw:frame></text:span><text:span text:style-name="T225"><draw:frame draw:z-index="252146176" draw:id="id76" draw:style-name="a81" draw:name="Shape135" text:anchor-type="paragraph" svg:x="4.19097in" svg:y="5.05417in" svg:width="0.58403in" svg:height="0.16806in" style:rel-width="scale" style:rel-height="scale"><draw:text-box><text:p text:style-name="P226"><text:span text:style-name="T227">objetivos<text:s/></text:span></text:p></draw:text-box><svg:title/><svg:desc/></draw:frame></text:span><text:span text:style-name="T228"><draw:frame draw:z-index="252160512" draw:id="id77" draw:style-name="a82" draw:name="Shape136" text:anchor-type="paragraph" svg:x="4.85694in" svg:y="5.05417in" svg:width="0.11806in" svg:height="0.16806in" style:rel-width="scale" style:rel-height="scale"><draw:text-box><text:p text:style-name="P229"><text:span text:style-name="T230">a<text:s/></text:span></text:p></draw:text-box><svg:title/><svg:desc/></draw:frame></text:span><text:span text:style-name="T231"><draw:frame draw:z-index="252168704" draw:id="id78" draw:style-name="a83" draw:name="Shape137" text:anchor-type="paragraph" svg:x="5.05208in" svg:y="5.05417in" svg:width="0.48819in" svg:height="0.16806in" style:rel-width="scale" style:rel-height="scale"><draw:text-box><text:p text:style-name="P232"><text:span text:style-name="T233">cumplir<text:s/></text:span></text:p></draw:text-box><svg:title/><svg:desc/></draw:frame></text:span><text:span text:style-name="T234"><draw:frame draw:z-index="252178944" draw:id="id79" draw:style-name="a84" draw:name="Shape138" text:anchor-type="paragraph" svg:x="5.61806in" svg:y="5.05417in" svg:width="0.31806in" svg:height="0.16806in" style:rel-width="scale" style:rel-height="scale"><draw:text-box><text:p text:style-name="P235"><text:span text:style-name="T236">para<text:s/></text:span></text:p></draw:text-box><svg:title/><svg:desc/></draw:frame></text:span><text:span text:style-name="T237"><draw:frame draw:z-index="252191232" draw:id="id80" draw:style-name="a85" draw:name="Shape139" text:anchor-type="paragraph" svg:x="6.01319in" svg:y="5.05417in" svg:width="0.14792in" svg:height="0.16806in" style:rel-width="scale" style:rel-height="scale"><draw:text-box><text:p text:style-name="P238"><text:span text:style-name="T239">el<text:s/></text:span></text:p></draw:text-box><svg:title/><svg:desc/></draw:frame></text:span><text:span text:style-name="T240"><draw:frame draw:z-index="252203520" draw:id="id81" draw:style-name="a86" draw:name="Shape140" text:anchor-type="paragraph" svg:x="6.23958in" svg:y="5.05417in" svg:width="0.41111in" svg:height="0.16806in" style:rel-width="scale" style:rel-height="scale"><draw:text-box><text:p text:style-name="P241"><text:span text:style-name="T242">citado<text:s/></text:span></text:p></draw:text-box><svg:title/><svg:desc/></draw:frame></text:span><text:span text:style-name="T243"><draw:frame draw:z-index="252347904" draw:id="id82" draw:style-name="a87" draw:name="Shape168" text:anchor-type="paragraph" svg:x="0.7875in" svg:y="7.76944in" svg:width="6.23819in" svg:height="0.16806in" style:rel-width="scale" style:rel-height="scale"><draw:text-box><text:p text:style-name="P244"><text:span text:style-name="T245">de cinco guaguas sostenibles, en el marco de la línea de inversión C.1-I.1 del Plan de Recuperación,<text:s/></text:span></text:p></draw:text-box><svg:title/><svg:desc/></draw:frame></text:span><text:span text:style-name="T246"><draw:frame draw:z-index="252221952" draw:id="id83" draw:style-name="a88" draw:name="Shape142" text:anchor-type="paragraph" svg:x="0.7875in" svg:y="5.21389in" svg:width="6.49375in" svg:height="0.16806in" style:rel-width="scale" style:rel-height="scale"><draw:text-box><text:p text:style-name="P247"><text:span text:style-name="T248">C01.I01.P02.S02, en el Acuerdo de la Conferencia Nacional de Transportes, de 5 de noviembre de 2021,<text:s/></text:span></text:p></draw:text-box><svg:title/><svg:desc/></draw:frame></text:span><text:span text:style-name="T249"><draw:frame draw:z-index="252228096" draw:id="id84" draw:style-name="a89" draw:name="Shape143" text:anchor-type="paragraph" svg:x="0.7875in" svg:y="5.37361in" svg:width="6.65347in" svg:height="0.16806in" style:rel-width="scale" style:rel-height="scale"><draw:text-box><text:p text:style-name="P250"><text:span text:style-name="T251">adoptado en sesión extraordinaria, se acuerda<text:s/></text:span><text:span text:style-name="T252">fijar los criterios de distribución territorial de los créditos para<text:s/></text:span></text:p></draw:text-box><svg:title/><svg:desc/></draw:frame></text:span><text:span text:style-name="T253"><draw:frame draw:z-index="252239360" draw:id="id85" draw:style-name="a90" draw:name="Shape144" text:anchor-type="paragraph" svg:x="0.7875in" svg:y="5.53333in" svg:width="6.68542in" svg:height="0.16806in" style:rel-width="scale" style:rel-height="scale"><draw:text-box><text:p text:style-name="P254"><text:span text:style-name="T255">los ejercicios 2021 y 2022 para la financiación de las líneas de inversión previstas en el PRTR, entre las que<text:s/></text:span></text:p></draw:text-box><svg:title/><svg:desc/></draw:frame></text:span><text:span text:style-name="T256"><draw:frame draw:z-index="252243456" draw:id="id86" draw:style-name="a91" draw:name="Shape145" text:anchor-type="paragraph" svg:x="0.7875in" svg:y="5.69306in" svg:width="3.11111in" svg:height="0.16806in" style:rel-width="scale" style:rel-height="scale"><draw:text-box><text:p text:style-name="P257"><text:span text:style-name="T258">se encuentra la ya citada línea de inversión C1.I1.<text:s/></text:span></text:p></draw:text-box><svg:title/><svg:desc/></draw:frame></text:span><text:span text:style-name="T259"><draw:frame draw:z-index="252256768" draw:id="id87" draw:style-name="a92" draw:name="Shape146" text:anchor-type="paragraph" svg:x="1.27986in" svg:y="6.0125in" svg:width="6.15694in" svg:height="0.16806in" style:rel-width="scale" style:rel-height="scale"><draw:text-box><text:p text:style-name="P260"><text:span text:style-name="T261">Para la financiación de las actuaciones fijadas en el marco del reseñado Acuerdo de la Conferencia<text:s/></text:span></text:p></draw:text-box><svg:title/><svg:desc/></draw:frame></text:span><text:span text:style-name="T262"><draw:frame draw:z-index="252263936" draw:id="id88" draw:style-name="a93" draw:name="Shape147" text:anchor-type="paragraph" svg:x="0.7875in" svg:y="6.17222in" svg:width="6.69375in" svg:height="0.16806in" style:rel-width="scale" style:rel-height="scale"><draw:text-box><text:p text:style-name="P263"><text:span text:style-name="T264">Nacional de Transportes se dicta Resolución de la Secretaria de Estado de Transportes, Movilidad y Agenda<text:s/></text:span></text:p></draw:text-box><svg:title/><svg:desc/></draw:frame></text:span><draw:custom-shape svg:x="0in" svg:y="6.25in" svg:width="8.33264in" svg:height="6.25in" draw:z-index="252417536" draw:id="id89" draw:style-name="a94" draw:name="Shape148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265"><draw:frame draw:z-index="252264960" draw:id="id90" draw:style-name="a95" draw:name="Shape149" text:anchor-type="paragraph" svg:x="0.7875in" svg:y="6.33194in" svg:width="6.33958in" svg:height="0.16806in" style:rel-width="scale" style:rel-height="scale"><draw:text-box><text:p text:style-name="P266"><text:span text:style-name="T267">Urbana con fecha 24 de noviembre del año 2</text:span><text:span text:style-name="T268">021, en cuyo Anexo, denominado “Actuaciones Objeto de<text:s/></text:span></text:p></draw:text-box><svg:title/><svg:desc/></draw:frame></text:span><text:span text:style-name="T269"><draw:frame draw:z-index="250865152" draw:id="id91" draw:style-name="a96" draw:name="Shape195" text:anchor-type="paragraph" svg:x="6.49444in" svg:y="10.34167in" svg:width="1.02639in" svg:height="0.20278in" style:rel-width="scale" style:rel-height="scale"><draw:text-box><text:p text:style-name="P270"><text:span text:style-name="T271">Página<text:s/></text:span><text:span text:style-name="T272">2</text:span><text:span text:style-name="T273"><text:s/>de<text:s/></text:span><text:span text:style-name="T274">17</text:span><text:span text:style-name="T275"><text:s/></text:span></text:p></draw:text-box><svg:title/><svg:desc/></draw:frame></text:span><text:span text:style-name="T276"><draw:frame draw:z-index="252393984" draw:id="id92" draw:style-name="a97" draw:name="Shape187" text:anchor-type="paragraph" svg:x="1.27986in" svg:y="9.04653in" svg:width="6.16389in" svg:height="0.16806in" style:rel-width="scale" style:rel-height="scale"><draw:text-box><text:p text:style-name="P277"><text:span text:style-name="T278">1. El Impuesto sobre el Valor Añadido o, en su caso, el Impuesto General Indirecto Canario (IGIC) o<text:s/></text:span></text:p></draw:text-box><svg:title/><svg:desc/></draw:frame></text:span><text:span text:style-name="T279"><draw:frame draw:z-index="252396032" draw:id="id93" draw:style-name="a98" draw:name="Shape188" text:anchor-type="paragraph" svg:x="0.7875in" svg:y="9.20694in" svg:width="4.29375in" svg:height="0.16806in" style:rel-width="scale" style:rel-height="scale"><draw:text-box><text:p text:style-name="P280"><text:span text:style-name="T281">el Impuesto sobre la Producción, los Servicios y la Importación (IPSI).</text:span></text:p></draw:text-box><svg:title/><svg:desc/></draw:frame></text:span><text:span text:style-name="T282"><draw:frame draw:z-index="252398080" draw:id="id94" draw:style-name="a99" draw:name="Shape189" text:anchor-type="paragraph" svg:x="1.27986in" svg:y="9.36597in" svg:width="5.97014in" svg:height="0.16806in" style:rel-width="scale" style:rel-height="scale"><draw:text-box><text:p text:style-name="P283"><text:span text:style-name="T284">2. Autorizaciones administrativas, licencias, permisos, coste de avales y/o fianzas, multas, tasas,<text:s/></text:span></text:p></draw:text-box><svg:title/><svg:desc/></draw:frame></text:span><text:span text:style-name="T285"><draw:frame draw:z-index="252400128" draw:id="id95" draw:style-name="a100" draw:name="Shape190" text:anchor-type="paragraph" svg:x="0.7875in" svg:y="9.52569in" svg:width="1.27708in" svg:height="0.16806in" style:rel-width="scale" style:rel-height="scale"><draw:text-box><text:p text:style-name="P286"><text:span text:style-name="T287">impuestos o tributos.</text:span></text:p></draw:text-box><svg:title/><svg:desc/></draw:frame></text:span><text:span text:style-name="T288"><draw:frame draw:z-index="252402176" draw:id="id96" draw:style-name="a101" draw:name="Shape191" text:anchor-type="paragraph" svg:x="1.27986in" svg:y="9.68611in" svg:width="6.14583in" svg:height="0.16806in" style:rel-width="scale" style:rel-height="scale"><draw:text-box><text:p text:style-name="P289"><text:span text:style-name="T290">3. Cualesquiera gastos asociados a gestiones, contrataciones, consultas o trámites administrativos,<text:s/></text:span></text:p></draw:text-box><svg:title/><svg:desc/></draw:frame></text:span><text:span text:style-name="T291"><draw:frame draw:z-index="252404224" draw:id="id97" draw:style-name="a102" draw:name="Shape192" text:anchor-type="paragraph" svg:x="0.7875in" svg:y="9.84514in" svg:width="4.01319in" svg:height="0.16806in" style:rel-width="scale" style:rel-height="scale"><draw:text-box><text:p text:style-name="P292"><text:span text:style-name="T293">aun siendo necesarios p</text:span><text:span text:style-name="T294">ara la obtención de permisos o licencias.</text:span></text:p></draw:text-box><svg:title/><svg:desc/></draw:frame></text:span><text:span text:style-name="T295"><draw:frame draw:z-index="252407296" draw:id="id98" draw:style-name="a103" draw:name="Shape193" text:anchor-type="paragraph" svg:x="1.27986in" svg:y="10.00486in" svg:width="2.33194in" svg:height="0.16806in" style:rel-width="scale" style:rel-height="scale"><draw:text-box><text:p text:style-name="P296"><text:span text:style-name="T297">4. Seguros suscritos por el solicitante.</text:span></text:p></draw:text-box><svg:title/><svg:desc/></draw:frame></text:span><text:span text:style-name="T298"><draw:frame draw:z-index="252409344" draw:id="id99" draw:style-name="a104" draw:name="Shape194" text:anchor-type="paragraph" svg:x="1.27986in" svg:y="10.16528in" svg:width="2.15833in" svg:height="0.16806in" style:rel-width="scale" style:rel-height="scale"><draw:text-box><text:p text:style-name="P299"><text:span text:style-name="T300">5. Cualesquiera costes financieros.</text:span></text:p></draw:text-box><svg:title/><svg:desc/></draw:frame></text:span><text:span text:style-name="T301"><draw:frame draw:z-index="252391936" draw:id="id100" draw:style-name="a105" draw:name="Shape186" text:anchor-type="paragraph" svg:x="0.7875in" svg:y="8.72778in" svg:width="4.92778in" svg:height="0.16806in" style:rel-width="scale" style:rel-height="scale"><draw:text-box><text:p text:style-name="P302"><text:span text:style-name="T303">apartado 1, que no se considerarán subvencionables, los siguientes conceptos:<text:s/></text:span></text:p></draw:text-box><svg:title/><svg:desc/></draw:frame></text:span><text:span text:style-name="T304"><draw:connector draw:type="line" svg:x1="0.48819in" svg:y1="10.94236in" svg:x2="7.68264in" svg:y2="10.94306in" draw:z-index="250960384" draw:id="id101" draw:style-name="a106" draw:name="Shape196" text:anchor-type="paragraph"><svg:title/><svg:desc/></draw:connector></text:span><text:span text:style-name="T305"><draw:connector draw:type="line" svg:x1="0.49167in" svg:y1="10.94583in" svg:x2="0.49236in" svg:y2="11.32986in" draw:z-index="250921472" draw:id="id102" draw:style-name="a107" draw:name="Shape197" text:anchor-type="paragraph"><svg:title/><svg:desc/></draw:connector></text:span><text:span text:style-name="T306"><draw:connector draw:type="line" svg:x1="1.37847in" svg:y1="10.94583in" svg:x2="1.37917in" svg:y2="11.32986in" draw:z-index="250923520" draw:id="id103" draw:style-name="a108" draw:name="Shape198" text:anchor-type="paragraph"><svg:title/><svg:desc/></draw:connector></text:span><text:span text:style-name="T307"><draw:connector draw:type="line" svg:x1="7.67847in" svg:y1="10.94583in" svg:x2="7.67917in" svg:y2="11.32986in" draw:z-index="250955264" draw:id="id104" draw:style-name="a109" draw:name="Shape199" text:anchor-type="paragraph"><svg:title/><svg:desc/></draw:connector></text:span><text:span text:style-name="T308"><draw:frame draw:z-index="250876416" draw:id="id105" draw:style-name="a110" draw:name="Shape200" text:anchor-type="paragraph" svg:x="1.45347in" svg:y="10.96875in" svg:width="4.97708in" svg:height="0.13472in" style:rel-width="scale" style:rel-height="scale"><draw:text-box><text:p text:style-name="P309"><text:span text:style-name="T310">Cabildo Insular de La Palma. El registro<text:s/></text:span><text:span text:style-name="T311">realizado está amparado en el Artículo 16 de la Ley 39/2015.</text:span></text:p></draw:text-box><svg:title/><svg:desc/></draw:frame></text:span><text:span text:style-name="T312"><draw:frame draw:z-index="250897920" draw:id="id106" draw:style-name="a111" draw:name="Shape201" text:anchor-type="paragraph" svg:x="1.45347in" svg:y="11.09653in" svg:width="2.96042in" svg:height="0.13472in" style:rel-width="scale" style:rel-height="scale"><draw:text-box><text:p text:style-name="P313"><text:span text:style-name="T314">Código de verificación electrónica: 14612674510332634340</text:span></text:p></draw:text-box><svg:title/><svg:desc/></draw:frame></text:span><text:span text:style-name="T315"><draw:frame draw:z-index="250997248" draw:id="id107" draw:style-name="a112" draw:name="Shape202" text:anchor-type="paragraph" svg:x="1.45347in" svg:y="11.22431in" svg:width="2.71319in" svg:height="0.13472in" style:rel-width="scale" style:rel-height="scale"><draw:text-box><text:p text:style-name="P316"><text:span text:style-name="T317">https://sedeelectronica.cabildodelapalma.es/validacion/</text:span></text:p></draw:text-box><svg:title/><svg:desc/></draw:frame></text:span><text:span text:style-name="T318"><draw:connector draw:type="line" svg:x1="0.48819in" svg:y1="11.33194in" svg:x2="7.68264in" svg:y2="11.33264in" draw:z-index="250979840" draw:id="id108" draw:style-name="a113" draw:name="Shape203" text:anchor-type="paragraph"><svg:title/><svg:desc/></draw:connector></text:span><text:span text:style-name="T319"><draw:frame draw:z-index="252374528" draw:id="id109" draw:style-name="a114" draw:name="Shape177" text:anchor-type="paragraph" svg:x="3.94653in" svg:y="8.24861in" svg:width="0.66528in" svg:height="0.16806in" style:rel-width="scale" style:rel-height="scale"><draw:text-box><text:p text:style-name="P320"><text:span text:style-name="T321">emisiones<text:s/></text:span></text:p></draw:text-box><svg:title/><svg:desc/></draw:frame></text:span><text:span text:style-name="T322"><draw:frame draw:z-index="252352000" draw:id="id110" draw:style-name="a115" draw:name="Shape169" text:anchor-type="paragraph" svg:x="0.7875in" svg:y="7.92847in" svg:width="6.39375in" svg:height="0.16806in" style:rel-width="scale" style:rel-height="scale"><draw:text-box><text:p text:style-name="P323"><text:span text:style-name="T324">Transformación y Resiliencia (PRTR), - financiado por la U</text:span><text:span text:style-name="T325">nión Europea - fondos “Next Generation EU”,<text:s/></text:span></text:p></draw:text-box><svg:title/><svg:desc/></draw:frame></text:span><text:span text:style-name="T326"><draw:frame draw:z-index="252356096" draw:id="id111" draw:style-name="a116" draw:name="Shape170" text:anchor-type="paragraph" svg:x="0.7875in" svg:y="8.08889in" svg:width="6.18333in" svg:height="0.16806in" style:rel-width="scale" style:rel-height="scale"><draw:text-box><text:p text:style-name="P327"><text:span text:style-name="T328">componente 1 “Plan de Choque de movilidad segura, sostenible y conectada en entornos urbanos y<text:s/></text:span></text:p></draw:text-box><svg:title/><svg:desc/></draw:frame></text:span><text:span text:style-name="T329"><draw:frame draw:z-index="252357120" draw:id="id112" draw:style-name="a117" draw:name="Shape171" text:anchor-type="paragraph" svg:x="0.7875in" svg:y="8.24861in" svg:width="1.03125in" svg:height="0.16806in" style:rel-width="scale" style:rel-height="scale"><draw:text-box><text:p text:style-name="P330"><text:span text:style-name="T331">metropolitanos”;<text:s/></text:span></text:p></draw:text-box><svg:title/><svg:desc/></draw:frame></text:span><text:span text:style-name="T332"><draw:frame draw:z-index="252361216" draw:id="id113" draw:style-name="a118" draw:name="Shape172" text:anchor-type="paragraph" svg:x="1.88472in" svg:y="8.24861in" svg:width="0.60069in" svg:height="0.16806in" style:rel-width="scale" style:rel-height="scale"><draw:text-box><text:p text:style-name="P333"><text:span text:style-name="T334">Inversión<text:s/></text:span></text:p></draw:text-box><svg:title/><svg:desc/></draw:frame></text:span><text:span text:style-name="T335"><draw:frame draw:z-index="252363264" draw:id="id114" draw:style-name="a119" draw:name="Shape173" text:anchor-type="paragraph" svg:x="2.55069in" svg:y="8.24861in" svg:width="0.15694in" svg:height="0.16806in" style:rel-width="scale" style:rel-height="scale"><draw:text-box><text:p text:style-name="P336"><text:span text:style-name="T337">1:<text:s/></text:span></text:p></draw:text-box><svg:title/><svg:desc/></draw:frame></text:span><text:span text:style-name="T338"><draw:frame draw:z-index="252368384" draw:id="id115" draw:style-name="a120" draw:name="Shape174" text:anchor-type="paragraph" svg:x="2.76875in" svg:y="8.24861in" svg:width="0.425in" svg:height="0.16806in" style:rel-width="scale" style:rel-height="scale"><draw:text-box><text:p text:style-name="P339"><text:span text:style-name="T340">Zonas<text:s/></text:span></text:p></draw:text-box><svg:title/><svg:desc/></draw:frame></text:span><text:span text:style-name="T341"><draw:frame draw:z-index="252370432" draw:id="id116" draw:style-name="a121" draw:name="Shape175" text:anchor-type="paragraph" svg:x="3.25625in" svg:y="8.24861in" svg:width="0.19514in" svg:height="0.16806in" style:rel-width="scale" style:rel-height="scale"><draw:text-box><text:p text:style-name="P342"><text:span text:style-name="T343">de<text:s/></text:span></text:p></draw:text-box><svg:title/><svg:desc/></draw:frame></text:span><text:span text:style-name="T344"><draw:frame draw:z-index="252371456" draw:id="id117" draw:style-name="a122" draw:name="Shape176" text:anchor-type="paragraph" svg:x="3.51319in" svg:y="8.24861in" svg:width="0.37222in" svg:height="0.16806in" style:rel-width="scale" style:rel-height="scale"><draw:text-box><text:p text:style-name="P345"><text:span text:style-name="T346">bajas<text:s/></text:span></text:p></draw:text-box><svg:title/><svg:desc/></draw:frame></text:span><text:span text:style-name="T347"><draw:frame draw:z-index="252110336" draw:id="id118" draw:style-name="a123" draw:name="Shape132" text:anchor-type="paragraph" svg:x="3.29722in" svg:y="5.05417in" svg:width="0.21806in" svg:height="0.16806in" style:rel-width="scale" style:rel-height="scale"><draw:text-box><text:p text:style-name="P348"><text:span text:style-name="T349">los<text:s/></text:span></text:p></draw:text-box><svg:title/><svg:desc/></draw:frame></text:span><text:span text:style-name="T350"><draw:frame draw:z-index="252376576" draw:id="id119" draw:style-name="a124" draw:name="Shape178" text:anchor-type="paragraph" svg:x="4.67431in" svg:y="8.24861in" svg:width="0.11042in" svg:height="0.16806in" style:rel-width="scale" style:rel-height="scale"><draw:text-box><text:p text:style-name="P351"><text:span text:style-name="T352">y<text:s/></text:span></text:p></draw:text-box><svg:title/><svg:desc/></draw:frame></text:span><text:span text:style-name="T353"><draw:frame draw:z-index="252378624" draw:id="id120" draw:style-name="a125" draw:name="Shape179" text:anchor-type="paragraph" svg:x="4.84583in" svg:y="8.24861in" svg:width="0.95625in" svg:height="0.16806in" style:rel-width="scale" style:rel-height="scale"><draw:text-box><text:p text:style-name="P354"><text:span text:style-name="T355">transformación<text:s/></text:span></text:p></draw:text-box><svg:title/><svg:desc/></draw:frame></text:span><text:span text:style-name="T356"><draw:frame draw:z-index="252380672" draw:id="id121" draw:style-name="a126" draw:name="Shape180" text:anchor-type="paragraph" svg:x="5.86597in" svg:y="8.24861in" svg:width="0.22569in" svg:height="0.16806in" style:rel-width="scale" style:rel-height="scale"><draw:text-box><text:p text:style-name="P357"><text:span text:style-name="T358">del<text:s/></text:span></text:p></draw:text-box><svg:title/><svg:desc/></draw:frame></text:span><text:span text:style-name="T359"><draw:frame draw:z-index="252381696" draw:id="id122" draw:style-name="a127" draw:name="Shape181" text:anchor-type="paragraph" svg:x="6.15347in" svg:y="8.24861in" svg:width="0.66667in" svg:height="0.16806in" style:rel-width="scale" style:rel-height="scale"><draw:text-box><text:p text:style-name="P360"><text:span text:style-name="T361">transporte<text:s/></text:span></text:p></draw:text-box><svg:title/><svg:desc/></draw:frame></text:span><text:span text:style-name="T362"><draw:frame draw:z-index="252383744" draw:id="id123" draw:style-name="a128" draw:name="Shape182" text:anchor-type="paragraph" svg:x="6.88056in" svg:y="8.24861in" svg:width="0.47431in" svg:height="0.16806in" style:rel-width="scale" style:rel-height="scale"><draw:text-box><text:p text:style-name="P363"><text:span text:style-name="T364">urbano<text:s/></text:span></text:p></draw:text-box><svg:title/><svg:desc/></draw:frame></text:span><text:span text:style-name="T365"><draw:frame draw:z-index="252386816" draw:id="id124" draw:style-name="a129" draw:name="Shape183" text:anchor-type="paragraph" svg:x="7.41528in" svg:y="8.24861in" svg:width="0.11042in" svg:height="0.16806in" style:rel-width="scale" style:rel-height="scale"><draw:text-box><text:p text:style-name="P366"><text:span text:style-name="T367">y<text:s/></text:span></text:p></draw:text-box><svg:title/><svg:desc/></draw:frame></text:span><text:span text:style-name="T368"><draw:frame draw:z-index="252388864" draw:id="id125" draw:style-name="a130" draw:name="Shape184" text:anchor-type="paragraph" svg:x="0.7875in" svg:y="8.40764in" svg:width="6.40556in" svg:height="0.16806in" style:rel-width="scale" style:rel-height="scale"><draw:text-box><text:p text:style-name="P369"><text:span text:style-name="T370">metropolitano. Programa de ayudas a municipios para la implantación de zonas de bajas emisiones y la<text:s/></text:span></text:p></draw:text-box><svg:title/><svg:desc/></draw:frame></text:span><text:span text:style-name="T371"><draw:frame draw:z-index="252390912" draw:id="id126" draw:style-name="a131" draw:name="Shape185" text:anchor-type="paragraph" svg:x="0.7875in" svg:y="8.56806in" svg:width="6.52639in" svg:height="0.16806in" style:rel-width="scale" style:rel-height="scale"><draw:text-box><text:p text:style-name="P372"><text:span text:style-name="T373">transformación digital y sostenible del transporte urbano; Subproyecto - C01.I01.P02.S01, disponiendo su<text:s/></text:span></text:p></draw:text-box><svg:title/><svg:desc/></draw:frame></text:span><text:span text:style-name="T374"><draw:frame draw:z-index="251460096" draw:id="id127" draw:style-name="a132" draw:name="Shape88" text:anchor-type="paragraph" svg:x="0.7875in" svg:y="2.17986in" svg:width="5.77431in" svg:height="0.16806in" style:rel-width="scale" style:rel-height="scale"><draw:text-box><text:p text:style-name="P375"><text:span text:style-name="T376">servicios</text:span><text:span text:style-name="T377"><text:s/>de transporte mediante líneas de ayuda a convocar por cada Comunidad Autónoma.</text:span></text:p></draw:text-box><svg:title/><svg:desc/></draw:frame></text:span><text:span text:style-name="T378"><draw:frame draw:z-index="251329024" draw:id="id128" draw:style-name="a133" draw:name="Shape80" text:anchor-type="paragraph" svg:x="0.7875in" svg:y="0.90139in" svg:width="6.43333in" svg:height="0.16806in" style:rel-width="scale" style:rel-height="scale"><draw:text-box><text:p text:style-name="P379"><text:span text:style-name="T380">Componente 1 recoge una serie de líneas de inversión entre las que se encuentra la inversión 1 (C1.l1),<text:s/></text:span></text:p></draw:text-box><svg:title/><svg:desc/></draw:frame></text:span><text:span text:style-name="T381"><draw:frame draw:z-index="251338240" draw:id="id129" draw:style-name="a134" draw:name="Shape81" text:anchor-type="paragraph" svg:x="0.7875in" svg:y="1.06111in" svg:width="6.49306in" svg:height="0.18889in" style:rel-width="scale" style:rel-height="scale"><draw:text-box><text:p text:style-name="P382"><text:span text:style-name="T383">“Proyectos de inversión de ejecución directa por parte de las Com</text:span><text:span text:style-name="T384">unidades Autónomas y las ciudades de<text:s/></text:span></text:p></draw:text-box><svg:title/><svg:desc/></draw:frame></text:span><text:span text:style-name="T385"><draw:frame draw:z-index="251367936" draw:id="id130" draw:style-name="a135" draw:name="Shape82" text:anchor-type="paragraph" svg:x="0.7875in" svg:y="1.22153in" svg:width="6.70069in" svg:height="0.18889in" style:rel-width="scale" style:rel-height="scale"><draw:text-box><text:p text:style-name="P386"><text:span text:style-name="T387">Ceuta y Melilla o por convenio con otras administraciones o entidades, que contribuyan al objeto de creación<text:s/></text:span></text:p></draw:text-box><svg:title/><svg:desc/></draw:frame></text:span><text:span text:style-name="T388"><draw:frame draw:z-index="251377152" draw:id="id131" draw:style-name="a136" draw:name="Shape83" text:anchor-type="paragraph" svg:x="0.7875in" svg:y="1.38056in" svg:width="6.57639in" svg:height="0.18889in" style:rel-width="scale" style:rel-height="scale"><draw:text-box><text:p text:style-name="P389"><text:span text:style-name="T390">o funcionamiento de zonas de bajas emisiones en los entornos metropolitanos o a la transformación digi</text:span><text:span text:style-name="T391">tal<text:s/></text:span></text:p></draw:text-box><svg:title/><svg:desc/></draw:frame></text:span><text:span text:style-name="T392"><draw:frame draw:z-index="251388416" draw:id="id132" draw:style-name="a137" draw:name="Shape84" text:anchor-type="paragraph" svg:x="0.7875in" svg:y="1.54028in" svg:width="6.44306in" svg:height="0.19167in" style:rel-width="scale" style:rel-height="scale"><draw:text-box><text:p text:style-name="P393"><text:span text:style-name="T394">sostenible del transporte (submedida 1 de la inversión 1 del PRTR).<text:s/></text:span><text:span text:style-name="T395">Dicha línea de inversión apoya a las<text:s/></text:span></text:p></draw:text-box><svg:title/><svg:desc/></draw:frame></text:span><text:span text:style-name="T396"><draw:frame draw:z-index="251414016" draw:id="id133" draw:style-name="a138" draw:name="Shape85" text:anchor-type="paragraph" svg:x="0.7875in" svg:y="1.70069in" svg:width="6.56042in" svg:height="0.16806in" style:rel-width="scale" style:rel-height="scale"><draw:text-box><text:p text:style-name="P397"><text:span text:style-name="T398">administraciones y empresas para el diseño e implementación de zonas de bajas emisiones y medidas de<text:s/></text:span></text:p></draw:text-box><svg:title/><svg:desc/></draw:frame></text:span><text:span text:style-name="T399"><draw:frame draw:z-index="251429376" draw:id="id134" draw:style-name="a139" draw:name="Shape86" text:anchor-type="paragraph" svg:x="0.7875in" svg:y="1.85972in" svg:width="6.19514in" svg:height="0.16806in" style:rel-width="scale" style:rel-height="scale"><draw:text-box><text:p text:style-name="P400"><text:span text:style-name="T401">transformación digital y sostenible del transporte urbano y metropolitano, contemplándose a tal fin la<text:s/></text:span></text:p></draw:text-box><svg:title/><svg:desc/></draw:frame></text:span><text:span text:style-name="T402"><draw:frame draw:z-index="251439616" draw:id="id135" draw:style-name="a140" draw:name="Shape87" text:anchor-type="paragraph" svg:x="0.7875in" svg:y="2.01944in" svg:width="6.31042in" svg:height="0.16806in" style:rel-width="scale" style:rel-height="scale"><draw:text-box><text:p text:style-name="P403"><text:span text:style-name="T404">transformación de flotas de transporte de viajeros y mercancías de empresas privadas prestadoras de<text:s/></text:span></text:p></draw:text-box><svg:title/><svg:desc/></draw:frame></text:span><text:span text:style-name="T405"><draw:frame draw:z-index="251317760" draw:id="id136" draw:style-name="a141" draw:name="Shape79" text:anchor-type="paragraph" svg:x="0.7875in" svg:y="0.74236in" svg:width="6.42917in" svg:height="0.16806in" style:rel-width="scale" style:rel-height="scale"><draw:text-box><text:p text:style-name="P406"><text:span text:style-name="T407">infraestructuras y servicios de movilidad ver</text:span><text:span text:style-name="T408">des y sostenibles. Para alcanzar dichos objetivos, el referido<text:s/></text:span></text:p></draw:text-box><svg:title/><svg:desc/></draw:frame></text:span><text:span text:style-name="T409"><draw:frame draw:z-index="251469312" draw:id="id137" draw:style-name="a142" draw:name="Shape89" text:anchor-type="paragraph" svg:x="1.27986in" svg:y="2.65833in" svg:width="5.83333in" svg:height="0.19167in" style:rel-width="scale" style:rel-height="scale"><draw:text-box><text:p text:style-name="P410"><text:span text:style-name="T411">Tercero.-</text:span><text:span text:style-name="T412"><text:s/>Dentro de la inversión 1 (C1.l1), se incardina el proyecto C01.I01.P02.<text:s/></text:span><text:span text:style-name="T413">“Ayudas a las<text:s/></text:span></text:p></draw:text-box><svg:title/><svg:desc/></draw:frame></text:span><text:span text:style-name="T414"><draw:frame draw:z-index="251484672" draw:id="id138" draw:style-name="a143" draw:name="Shape90" text:anchor-type="paragraph" svg:x="0.7875in" svg:y="2.81806in" svg:width="6.50833in" svg:height="0.18889in" style:rel-width="scale" style:rel-height="scale"><draw:text-box><text:p text:style-name="P415"><text:span text:style-name="T416">Comunidades Autónomas y Ciudades con Estatuto de Autonomía para la ejecución de programas</text:span><text:span text:style-name="T417"><text:s/>para la<text:s/></text:span></text:p></draw:text-box><svg:title/><svg:desc/></draw:frame></text:span><text:span text:style-name="T418"><draw:frame draw:z-index="251500032" draw:id="id139" draw:style-name="a144" draw:name="Shape91" text:anchor-type="paragraph" svg:x="0.7875in" svg:y="2.97778in" svg:width="0.95139in" svg:height="0.18889in" style:rel-width="scale" style:rel-height="scale"><draw:text-box><text:p text:style-name="P419"><text:span text:style-name="T420">transformación<text:s/></text:span></text:p></draw:text-box><svg:title/><svg:desc/></draw:frame></text:span><text:span text:style-name="T421"><draw:frame draw:z-index="251526656" draw:id="id140" draw:style-name="a145" draw:name="Shape92" text:anchor-type="paragraph" svg:x="1.80486in" svg:y="2.97778in" svg:width="0.40208in" svg:height="0.18889in" style:rel-width="scale" style:rel-height="scale"><draw:text-box><text:p text:style-name="P422"><text:span text:style-name="T423">digital<text:s/></text:span></text:p></draw:text-box><svg:title/><svg:desc/></draw:frame></text:span><text:span text:style-name="T424"><draw:frame draw:z-index="251544064" draw:id="id141" draw:style-name="a146" draw:name="Shape93" text:anchor-type="paragraph" svg:x="2.26736in" svg:y="2.97778in" svg:width="0.11042in" svg:height="0.18889in" style:rel-width="scale" style:rel-height="scale"><draw:text-box><text:p text:style-name="P425"><text:span text:style-name="T426">y<text:s/></text:span></text:p></draw:text-box><svg:title/><svg:desc/></draw:frame></text:span><text:span text:style-name="T427"><draw:frame draw:z-index="251552256" draw:id="id142" draw:style-name="a147" draw:name="Shape94" text:anchor-type="paragraph" svg:x="2.43611in" svg:y="2.97778in" svg:width="0.6625in" svg:height="0.18889in" style:rel-width="scale" style:rel-height="scale"><draw:text-box><text:p text:style-name="P428"><text:span text:style-name="T429">sostenible<text:s/></text:span></text:p></draw:text-box><svg:title/><svg:desc/></draw:frame></text:span><text:span text:style-name="T430"><draw:frame draw:z-index="251576832" draw:id="id143" draw:style-name="a148" draw:name="Shape95" text:anchor-type="paragraph" svg:x="3.16042in" svg:y="2.97778in" svg:width="0.22569in" svg:height="0.18889in" style:rel-width="scale" style:rel-height="scale"><draw:text-box><text:p text:style-name="P431"><text:span text:style-name="T432">del<text:s/></text:span></text:p></draw:text-box><svg:title/><svg:desc/></draw:frame></text:span><text:span text:style-name="T433"><draw:frame draw:z-index="251592192" draw:id="id144" draw:style-name="a149" draw:name="Shape96" text:anchor-type="paragraph" svg:x="3.44514in" svg:y="2.97778in" svg:width="0.71042in" svg:height="0.19167in" style:rel-width="scale" style:rel-height="scale"><draw:text-box><text:p text:style-name="P434"><text:span text:style-name="T435">transporte”</text:span><text:span text:style-name="T436"><text:s/></text:span></text:p></draw:text-box><svg:title/><svg:desc/></draw:frame></text:span><text:span text:style-name="T437"><draw:frame draw:z-index="251153920" draw:id="id145" draw:style-name="a150" draw:name="Shape70" text:anchor-type="paragraph" svg:x="3.63681in" svg:y="0.58194in" svg:width="0.14861in" svg:height="0.16806in" style:rel-width="scale" style:rel-height="scale"><draw:text-box><text:p text:style-name="P438"><text:span text:style-name="T439">la<text:s/></text:span></text:p></draw:text-box><svg:title/><svg:desc/></draw:frame></text:span><text:span text:style-name="T440"><draw:frame draw:z-index="251016704" draw:id="id146" draw:style-name="a151" draw:name="Shape62" text:anchor-type="paragraph" svg:x="0.7875in" svg:y="0.42222in" svg:width="6.32778in" svg:height="0.16806in" style:rel-width="scale" style:rel-height="scale"><draw:text-box><text:p text:style-name="P441"><text:span text:style-name="T442">cual establece, entre sus objetivos, la apuesta de nuestro país por la descarbonización en la movilidad<text:s/></text:span></text:p></draw:text-box><svg:title/><svg:desc/></draw:frame></text:span><text:span text:style-name="T443"><draw:frame draw:z-index="251028992" draw:id="id147" draw:style-name="a152" draw:name="Shape63" text:anchor-type="paragraph" svg:x="0.7875in" svg:y="0.58194in" svg:width="0.47431in" svg:height="0.16806in" style:rel-width="scale" style:rel-height="scale"><draw:text-box><text:p text:style-name="P444"><text:span text:style-name="T445">urbana<text:s/></text:span></text:p></draw:text-box><svg:title/><svg:desc/></draw:frame></text:span><text:span text:style-name="T446"><draw:frame draw:z-index="251059712" draw:id="id148" draw:style-name="a153" draw:name="Shape64" text:anchor-type="paragraph" svg:x="1.32153in" svg:y="0.58194in" svg:width="0.11042in" svg:height="0.16806in" style:rel-width="scale" style:rel-height="scale"><draw:text-box><text:p text:style-name="P447"><text:span text:style-name="T448">y<text:s/></text:span></text:p></draw:text-box><svg:title/><svg:desc/></draw:frame></text:span><text:span text:style-name="T449"><draw:frame draw:z-index="251068928" draw:id="id149" draw:style-name="a154" draw:name="Shape65" text:anchor-type="paragraph" svg:x="1.49236in" svg:y="0.58194in" svg:width="0.91667in" svg:height="0.16806in" style:rel-width="scale" style:rel-height="scale"><draw:text-box><text:p text:style-name="P450"><text:span text:style-name="T451">metropolitana,<text:s/></text:span></text:p></draw:text-box><svg:title/><svg:desc/></draw:frame></text:span><text:span text:style-name="T452"><draw:frame draw:z-index="251082240" draw:id="id150" draw:style-name="a155" draw:name="Shape66" text:anchor-type="paragraph" svg:x="2.47431in" svg:y="0.58194in" svg:width="0.11042in" svg:height="0.16806in" style:rel-width="scale" style:rel-height="scale"><draw:text-box><text:p text:style-name="P453"><text:span text:style-name="T454">y<text:s/></text:span></text:p></draw:text-box><svg:title/><svg:desc/></draw:frame></text:span><text:span text:style-name="T455"><draw:frame draw:z-index="251098624" draw:id="id151" draw:style-name="a156" draw:name="Shape67" text:anchor-type="paragraph" svg:x="2.64514in" svg:y="0.58194in" svg:width="0.14861in" svg:height="0.16806in" style:rel-width="scale" style:rel-height="scale"><draw:text-box><text:p text:style-name="P456"><text:span text:style-name="T457">la<text:s/></text:span></text:p></draw:text-box><svg:title/><svg:desc/></draw:frame></text:span><text:span text:style-name="T458"><draw:frame draw:z-index="251130368" draw:id="id152" draw:style-name="a157" draw:name="Shape68" text:anchor-type="paragraph" svg:x="2.85486in" svg:y="0.58194in" svg:width="0.46389in" svg:height="0.16806in" style:rel-width="scale" style:rel-height="scale"><draw:text-box><text:p text:style-name="P459"><text:span text:style-name="T460">mejora<text:s/></text:span></text:p></draw:text-box><svg:title/><svg:desc/></draw:frame></text:span><text:span text:style-name="T461"><draw:frame draw:z-index="251148800" draw:id="id153" draw:style-name="a158" draw:name="Shape69" text:anchor-type="paragraph" svg:x="3.38125in" svg:y="0.58194in" svg:width="0.19514in" svg:height="0.16806in" style:rel-width="scale" style:rel-height="scale"><draw:text-box><text:p text:style-name="P462"><text:span text:style-name="T463">de<text:s/></text:span></text:p></draw:text-box><svg:title/><svg:desc/></draw:frame></text:span><text:span text:style-name="T464"><draw:frame draw:z-index="251602432" draw:id="id154" draw:style-name="a159" draw:name="Shape97" text:anchor-type="paragraph" svg:x="4.21597in" svg:y="2.97778in" svg:width="0.4625in" svg:height="0.16806in" style:rel-width="scale" style:rel-height="scale"><draw:text-box><text:p text:style-name="P465"><text:span text:style-name="T466">(objeto<text:s/></text:span></text:p></draw:text-box><svg:title/><svg:desc/></draw:frame></text:span><text:span text:style-name="T467"><draw:frame draw:z-index="251183616" draw:id="id155" draw:style-name="a160" draw:name="Shape71" text:anchor-type="paragraph" svg:x="3.84653in" svg:y="0.58194in" svg:width="0.48125in" svg:height="0.16806in" style:rel-width="scale" style:rel-height="scale"><draw:text-box><text:p text:style-name="P468"><text:span text:style-name="T469">calidad<text:s/></text:span></text:p></draw:text-box><svg:title/><svg:desc/></draw:frame></text:span><text:span text:style-name="T470"><draw:frame draw:z-index="251186688" draw:id="id156" draw:style-name="a161" draw:name="Shape72" text:anchor-type="paragraph" svg:x="4.38889in" svg:y="0.58194in" svg:width="0.22569in" svg:height="0.16806in" style:rel-width="scale" style:rel-height="scale"><draw:text-box><text:p text:style-name="P471"><text:span text:style-name="T472">del<text:s/></text:span></text:p></draw:text-box><svg:title/><svg:desc/></draw:frame></text:span><text:span text:style-name="T473"><draw:frame draw:z-index="251204096" draw:id="id157" draw:style-name="a162" draw:name="Shape73" text:anchor-type="paragraph" svg:x="4.67569in" svg:y="0.58194in" svg:width="0.27083in" svg:height="0.16806in" style:rel-width="scale" style:rel-height="scale"><draw:text-box><text:p text:style-name="P474"><text:span text:style-name="T475">aire<text:s/></text:span></text:p></draw:text-box><svg:title/><svg:desc/></draw:frame></text:span><text:span text:style-name="T476"><draw:frame draw:z-index="251232768" draw:id="id158" draw:style-name="a163" draw:name="Shape74" text:anchor-type="paragraph" svg:x="5.00833in" svg:y="0.58194in" svg:width="0.19514in" svg:height="0.16806in" style:rel-width="scale" style:rel-height="scale"><draw:text-box><text:p text:style-name="P477"><text:span text:style-name="T478">en<text:s/></text:span></text:p></draw:text-box><svg:title/><svg:desc/></draw:frame></text:span><text:span text:style-name="T479"><draw:frame draw:z-index="251248128" draw:id="id159" draw:style-name="a164" draw:name="Shape75" text:anchor-type="paragraph" svg:x="5.26528in" svg:y="0.58194in" svg:width="0.57083in" svg:height="0.16806in" style:rel-width="scale" style:rel-height="scale"><draw:text-box><text:p text:style-name="P480"><text:span text:style-name="T481">nuestras<text:s/></text:span></text:p></draw:text-box><svg:title/><svg:desc/></draw:frame></text:span><text:span text:style-name="T482"><draw:frame draw:z-index="251257344" draw:id="id160" draw:style-name="a165" draw:name="Shape76" text:anchor-type="paragraph" svg:x="5.89931in" svg:y="0.58194in" svg:width="0.63264in" svg:height="0.16806in" style:rel-width="scale" style:rel-height="scale"><draw:text-box><text:p text:style-name="P483"><text:span text:style-name="T484">ciudades,<text:s/></text:span></text:p></draw:text-box><svg:title/><svg:desc/></draw:frame></text:span><text:span text:style-name="T485"><draw:frame draw:z-index="251275776" draw:id="id161" draw:style-name="a166" draw:name="Shape77" text:anchor-type="paragraph" svg:x="6.59514in" svg:y="0.58194in" svg:width="0.675in" svg:height="0.16806in" style:rel-width="scale" style:rel-height="scale"><draw:text-box><text:p text:style-name="P486"><text:span text:style-name="T487">invirtiendo<text:s/></text:span></text:p></draw:text-box><svg:title/><svg:desc/></draw:frame></text:span><text:span text:style-name="T488"><draw:frame draw:z-index="251289088" draw:id="id162" draw:style-name="a167" draw:name="Shape78" text:anchor-type="paragraph" svg:x="7.32986in" svg:y="0.58194in" svg:width="0.19514in" svg:height="0.16806in" style:rel-width="scale" style:rel-height="scale"><draw:text-box><text:p text:style-name="P489"><text:span text:style-name="T490">en<text:s/></text:span></text:p></draw:text-box><svg:title/><svg:desc/></draw:frame></text:span><text:span text:style-name="T491"><draw:frame draw:z-index="251992576" draw:id="id163" draw:style-name="a168" draw:name="Shape123" text:anchor-type="paragraph" svg:x="1.0375in" svg:y="4.575in" svg:width="0.04861in" svg:height="0.16806in" style:rel-width="scale" style:rel-height="scale"><draw:text-box><text:p text:style-name="P492"><text:span text:style-name="T493">-</text:span></text:p></draw:text-box><svg:title/><svg:desc/></draw:frame></text:span><text:span text:style-name="T494"><draw:frame draw:z-index="251877888" draw:id="id164" draw:style-name="a169" draw:name="Shape115" text:anchor-type="paragraph" svg:x="6.95139in" svg:y="3.1375in" svg:width="0.57361in" svg:height="0.18889in" style:rel-width="scale" style:rel-height="scale"><draw:text-box><text:p text:style-name="P495"><text:span text:style-name="T496">guaguas<text:s/></text:span></text:p></draw:text-box><svg:title/><svg:desc/></draw:frame></text:span><text:span text:style-name="T497"><draw:frame draw:z-index="251893248" draw:id="id165" draw:style-name="a170" draw:name="Shape116" text:anchor-type="paragraph" svg:x="0.7875in" svg:y="3.29722in" svg:width="6.44375in" svg:height="0.18889in" style:rel-width="scale" style:rel-height="scale"><draw:text-box><text:p text:style-name="P498"><text:span text:style-name="T499">sostenibles con destino al servicio de transporte público regular de viajeros por carretera de la isla de La<text:s/></text:span></text:p></draw:text-box><svg:title/><svg:desc/></draw:frame></text:span><text:span text:style-name="T500"><draw:frame draw:z-index="251903488" draw:id="id166" draw:style-name="a171" draw:name="Shape117" text:anchor-type="paragraph" svg:x="0.7875in" svg:y="3.45694in" svg:width="3.00278in" svg:height="0.19167in" style:rel-width="scale" style:rel-height="scale"><draw:text-box><text:p text:style-name="P501"><text:span text:style-name="T502">Palma”</text:span><text:span text:style-name="T503">,<text:s/></text:span><text:span text:style-name="T504">con un importe asignado 1.500.000,00 €</text:span></text:p></draw:text-box><svg:title/><svg:desc/></draw:frame></text:span><text:span text:style-name="T505"><draw:frame draw:z-index="251930112" draw:id="id167" draw:style-name="a172" draw:name="Shape118" text:anchor-type="paragraph" svg:x="1.27986in" svg:y="3.77639in" svg:width="5.84236in" svg:height="0.16806in" style:rel-width="scale" style:rel-height="scale"><draw:text-box><text:p text:style-name="P506"><text:span text:style-name="T507">Dicho subproyecto C01.I01.P02.S02 tiene como finalidad desarrollar actuaciones de ejecución<text:s/></text:span></text:p></draw:text-box><svg:title/><svg:desc/></draw:frame></text:span><text:span text:style-name="T508"><draw:frame draw:z-index="251932160" draw:id="id168" draw:style-name="a173" draw:name="Shape119" text:anchor-type="paragraph" svg:x="0.7875in" svg:y="3.93611in" svg:width="6.43333in" svg:height="0.16806in" style:rel-width="scale" style:rel-height="scale"><draw:text-box><text:p text:style-name="P509"><text:span text:style-name="T510">directa que contribuyan a fomentar la movilidad sostenible en municipios de más de 50.000 habitantes y<text:s/></text:span></text:p></draw:text-box><svg:title/><svg:desc/></draw:frame></text:span><text:span text:style-name="T511"><draw:frame draw:z-index="251951616" draw:id="id169" draw:style-name="a174" draw:name="Shape120" text:anchor-type="paragraph" svg:x="0.7875in" svg:y="4.09583in" svg:width="6.70694in" svg:height="0.16806in" style:rel-width="scale" style:rel-height="scale"><draw:text-box><text:p text:style-name="P512"><text:span text:style-name="T513">capitales d</text:span><text:span text:style-name="T514">e provincia y, en determinadas condiciones de entre 20.000 y 50.000 habitantes, contribuyendo a:<text:s/></text:span></text:p></draw:text-box><svg:title/><svg:desc/></draw:frame></text:span><text:span text:style-name="T515"><draw:frame draw:z-index="251972096" draw:id="id170" draw:style-name="a175" draw:name="Shape121" text:anchor-type="paragraph" svg:x="1.0375in" svg:y="4.41528in" svg:width="0.04861in" svg:height="0.16806in" style:rel-width="scale" style:rel-height="scale"><draw:text-box><text:p text:style-name="P516"><text:span text:style-name="T517">-</text:span></text:p></draw:text-box><svg:title/><svg:desc/></draw:frame></text:span><text:span text:style-name="T518"><draw:frame draw:z-index="251981312" draw:id="id171" draw:style-name="a176" draw:name="Shape122" text:anchor-type="paragraph" svg:x="1.27986in" svg:y="4.41528in" svg:width="3.66667in" svg:height="0.16806in" style:rel-width="scale" style:rel-height="scale"><draw:text-box><text:p text:style-name="P519"><text:span text:style-name="T520">la creación o funcionamiento de zonas de bajas emisiones,<text:s/></text:span></text:p></draw:text-box><svg:title/><svg:desc/></draw:frame></text:span><text:span text:style-name="T521"><draw:frame draw:z-index="251865600" draw:id="id172" draw:style-name="a177" draw:name="Shape114" text:anchor-type="paragraph" svg:x="6.53681in" svg:y="3.1375in" svg:width="0.36528in" svg:height="0.18889in" style:rel-width="scale" style:rel-height="scale"><draw:text-box><text:p text:style-name="P522"><text:span text:style-name="T523">cinco<text:s/></text:span></text:p></draw:text-box><svg:title/><svg:desc/></draw:frame></text:span><text:span text:style-name="T524"><draw:frame draw:z-index="252014080" draw:id="id173" draw:style-name="a178" draw:name="Shape124" text:anchor-type="paragraph" svg:x="1.27986in" svg:y="4.575in" svg:width="3.87639in" svg:height="0.16806in" style:rel-width="scale" style:rel-height="scale"><draw:text-box><text:p text:style-name="P525"><text:span text:style-name="T526">la transformación digital o sostenible del sistema de transporte<text:s/></text:span></text:p></draw:text-box><svg:title/><svg:desc/></draw:frame></text:span><text:span text:style-name="T527"><draw:frame draw:z-index="252023296" draw:id="id174" draw:style-name="a179" draw:name="Shape125" text:anchor-type="paragraph" svg:x="1.0375in" svg:y="4.73472in" svg:width="0.04861in" svg:height="0.16806in" style:rel-width="scale" style:rel-height="scale"><draw:text-box><text:p text:style-name="P528"><text:span text:style-name="T529">-</text:span></text:p></draw:text-box><svg:title/><svg:desc/></draw:frame></text:span><text:span text:style-name="T530"><draw:frame draw:z-index="252035584" draw:id="id175" draw:style-name="a180" draw:name="Shape126" text:anchor-type="paragraph" svg:x="1.27986in" svg:y="4.73472in" svg:width="2.15694in" svg:height="0.16806in" style:rel-width="scale" style:rel-height="scale"><draw:text-box><text:p text:style-name="P531"><text:span text:style-name="T532">la<text:s/></text:span><text:span text:style-name="T533">promoción de la movilidad activa</text:span></text:p></draw:text-box><svg:title/><svg:desc/></draw:frame></text:span><text:span text:style-name="T534"><draw:frame draw:z-index="252051968" draw:id="id176" draw:style-name="a181" draw:name="Shape127" text:anchor-type="paragraph" svg:x="1.27986in" svg:y="5.05417in" svg:width="0.21042in" svg:height="0.16806in" style:rel-width="scale" style:rel-height="scale"><draw:text-box><text:p text:style-name="P535"><text:span text:style-name="T536">En<text:s/></text:span></text:p></draw:text-box><svg:title/><svg:desc/></draw:frame></text:span><text:span text:style-name="T537"><draw:frame draw:z-index="252068352" draw:id="id177" draw:style-name="a182" draw:name="Shape128" text:anchor-type="paragraph" svg:x="1.56736in" svg:y="5.05417in" svg:width="0.64375in" svg:height="0.16806in" style:rel-width="scale" style:rel-height="scale"><draw:text-box><text:p text:style-name="P538"><text:span text:style-name="T539">particular,<text:s/></text:span></text:p></draw:text-box><svg:title/><svg:desc/></draw:frame></text:span><text:span text:style-name="T540"><draw:frame draw:z-index="252069376" draw:id="id178" draw:style-name="a183" draw:name="Shape129" text:anchor-type="paragraph" svg:x="2.29514in" svg:y="5.05417in" svg:width="0.19514in" svg:height="0.16806in" style:rel-width="scale" style:rel-height="scale"><draw:text-box><text:p text:style-name="P541"><text:span text:style-name="T542">en<text:s/></text:span></text:p></draw:text-box><svg:title/><svg:desc/></draw:frame></text:span><text:span text:style-name="T543"><draw:frame draw:z-index="252088832" draw:id="id179" draw:style-name="a184" draw:name="Shape130" text:anchor-type="paragraph" svg:x="2.56736in" svg:y="5.05417in" svg:width="0.45625in" svg:height="0.16806in" style:rel-width="scale" style:rel-height="scale"><draw:text-box><text:p text:style-name="P544"><text:span text:style-name="T545">cuanto<text:s/></text:span></text:p></draw:text-box><svg:title/><svg:desc/></draw:frame></text:span><text:span text:style-name="T546"><draw:frame draw:z-index="252093952" draw:id="id180" draw:style-name="a185" draw:name="Shape131" text:anchor-type="paragraph" svg:x="3.10208in" svg:y="5.05417in" svg:width="0.11806in" svg:height="0.16806in" style:rel-width="scale" style:rel-height="scale"><draw:text-box><text:p text:style-name="P547"><text:span text:style-name="T548">a<text:s/></text:span></text:p></draw:text-box><svg:title/><svg:desc/></draw:frame></text:span><text:span text:style-name="T549"><draw:frame draw:z-index="251752960" draw:id="id181" draw:style-name="a186" draw:name="Shape106" text:anchor-type="paragraph" svg:x="2.41736in" svg:y="3.1375in" svg:width="0.29583in" svg:height="0.16806in" style:rel-width="scale" style:rel-height="scale"><draw:text-box><text:p text:style-name="P550"><text:span text:style-name="T551">cual<text:s/></text:span></text:p></draw:text-box><svg:title/><svg:desc/></draw:frame></text:span><text:span text:style-name="T552"><draw:frame draw:z-index="251621888" draw:id="id182" draw:style-name="a187" draw:name="Shape98" text:anchor-type="paragraph" svg:x="4.74028in" svg:y="2.97778in" svg:width="0.19514in" svg:height="0.16806in" style:rel-width="scale" style:rel-height="scale"><draw:text-box><text:p text:style-name="P553"><text:span text:style-name="T554">de<text:s/></text:span></text:p></draw:text-box><svg:title/><svg:desc/></draw:frame></text:span><text:span text:style-name="T555"><draw:frame draw:z-index="251639296" draw:id="id183" draw:style-name="a188" draw:name="Shape99" text:anchor-type="paragraph" svg:x="4.99375in" svg:y="2.97778in" svg:width="0.14861in" svg:height="0.16806in" style:rel-width="scale" style:rel-height="scale"><draw:text-box><text:p text:style-name="P556"><text:span text:style-name="T557">la<text:s/></text:span></text:p></draw:text-box><svg:title/><svg:desc/></draw:frame></text:span><text:span text:style-name="T558"><draw:frame draw:z-index="251655680" draw:id="id184" draw:style-name="a189" draw:name="Shape100" text:anchor-type="paragraph" svg:x="5.20139in" svg:y="2.97778in" svg:width="0.57708in" svg:height="0.16806in" style:rel-width="scale" style:rel-height="scale"><draw:text-box><text:p text:style-name="P559"><text:span text:style-name="T560">presente<text:s/></text:span></text:p></draw:text-box><svg:title/><svg:desc/></draw:frame></text:span><text:span text:style-name="T561"><draw:frame draw:z-index="251674112" draw:id="id185" draw:style-name="a190" draw:name="Shape101" text:anchor-type="paragraph" svg:x="5.84097in" svg:y="2.97778in" svg:width="0.82361in" svg:height="0.16806in" style:rel-width="scale" style:rel-height="scale"><draw:text-box><text:p text:style-name="P562"><text:span text:style-name="T563">subvención),<text:s/></text:span></text:p></draw:text-box><svg:title/><svg:desc/></draw:frame></text:span><text:span text:style-name="T564"><draw:frame draw:z-index="251681280" draw:id="id186" draw:style-name="a191" draw:name="Shape102" text:anchor-type="paragraph" svg:x="6.72778in" svg:y="2.97778in" svg:width="0.78889in" svg:height="0.16806in" style:rel-width="scale" style:rel-height="scale"><draw:text-box><text:p text:style-name="P565"><text:span text:style-name="T566">subproyecto<text:s/></text:span></text:p></draw:text-box><svg:title/><svg:desc/></draw:frame></text:span><text:span text:style-name="T567"><draw:frame draw:z-index="251698688" draw:id="id187" draw:style-name="a192" draw:name="Shape103" text:anchor-type="paragraph" svg:x="0.7875in" svg:y="3.1375in" svg:width="1.13681in" svg:height="0.16806in" style:rel-width="scale" style:rel-height="scale"><draw:text-box><text:p text:style-name="P568"><text:span text:style-name="T569">C01.I01.P02.S02,<text:s/></text:span></text:p></draw:text-box><svg:title/><svg:desc/></draw:frame></text:span><text:span text:style-name="T570"><draw:frame draw:z-index="251720192" draw:id="id188" draw:style-name="a193" draw:name="Shape104" text:anchor-type="paragraph" svg:x="1.97431in" svg:y="3.1375in" svg:width="0.19514in" svg:height="0.16806in" style:rel-width="scale" style:rel-height="scale"><draw:text-box><text:p text:style-name="P571"><text:span text:style-name="T572">en<text:s/></text:span></text:p></draw:text-box><svg:title/><svg:desc/></draw:frame></text:span><text:span text:style-name="T573"><draw:frame draw:z-index="251738624" draw:id="id189" draw:style-name="a194" draw:name="Shape105" text:anchor-type="paragraph" svg:x="2.21875in" svg:y="3.1375in" svg:width="0.14792in" svg:height="0.16806in" style:rel-width="scale" style:rel-height="scale"><draw:text-box><text:p text:style-name="P574"><text:span text:style-name="T575">el<text:s/></text:span></text:p></draw:text-box><svg:title/><svg:desc/></draw:frame></text:span><draw:custom-shape svg:x="0in" svg:y="0in" svg:width="8.33264in" svg:height="6.25in" draw:z-index="252418560" draw:id="id190" draw:style-name="a195" draw:name="Shape6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576"><draw:frame draw:z-index="251772416" draw:id="id191" draw:style-name="a196" draw:name="Shape107" text:anchor-type="paragraph" svg:x="2.7625in" svg:y="3.1375in" svg:width="0.1875in" svg:height="0.16806in" style:rel-width="scale" style:rel-height="scale"><draw:text-box><text:p text:style-name="P577"><text:span text:style-name="T578">se<text:s/></text:span></text:p></draw:text-box><svg:title/><svg:desc/></draw:frame></text:span><text:span text:style-name="T579"><draw:frame draw:z-index="251779584" draw:id="id192" draw:style-name="a197" draw:name="Shape108" text:anchor-type="paragraph" svg:x="2.99931in" svg:y="3.1375in" svg:width="0.65694in" svg:height="0.16806in" style:rel-width="scale" style:rel-height="scale"><draw:text-box><text:p text:style-name="P580"><text:span text:style-name="T581">encuentra<text:s/></text:span></text:p></draw:text-box><svg:title/><svg:desc/></draw:frame></text:span><text:span text:style-name="T582"><draw:frame draw:z-index="251804160" draw:id="id193" draw:style-name="a198" draw:name="Shape109" text:anchor-type="paragraph" svg:x="3.70764in" svg:y="3.1375in" svg:width="0.14861in" svg:height="0.16806in" style:rel-width="scale" style:rel-height="scale"><draw:text-box><text:p text:style-name="P583"><text:span text:style-name="T584">la<text:s/></text:span></text:p></draw:text-box><svg:title/><svg:desc/></draw:frame></text:span><text:span text:style-name="T585"><draw:frame draw:z-index="251813376" draw:id="id194" draw:style-name="a199" draw:name="Shape110" text:anchor-type="paragraph" svg:x="3.90625in" svg:y="3.1375in" svg:width="0.63542in" svg:height="0.16806in" style:rel-width="scale" style:rel-height="scale"><draw:text-box><text:p text:style-name="P586"><text:span text:style-name="T587">actuación<text:s/></text:span></text:p></draw:text-box><svg:title/><svg:desc/></draw:frame></text:span><text:span text:style-name="T588"><draw:frame draw:z-index="251828736" draw:id="id195" draw:style-name="a200" draw:name="Shape111" text:anchor-type="paragraph" svg:x="4.59028in" svg:y="3.1375in" svg:width="0.80417in" svg:height="0.16806in" style:rel-width="scale" style:rel-height="scale"><draw:text-box><text:p text:style-name="P589"><text:span text:style-name="T590">denominada<text:s/></text:span></text:p></draw:text-box><svg:title/><svg:desc/></draw:frame></text:span><text:span text:style-name="T591"><draw:frame draw:z-index="251845120" draw:id="id196" draw:style-name="a201" draw:name="Shape112" text:anchor-type="paragraph" svg:x="5.44514in" svg:y="3.1375in" svg:width="0.79722in" svg:height="0.18889in" style:rel-width="scale" style:rel-height="scale"><draw:text-box><text:p text:style-name="P592"><text:span text:style-name="T593">“Adquisición<text:s/></text:span></text:p></draw:text-box><svg:title/><svg:desc/></draw:frame></text:span><text:span text:style-name="T594"><draw:frame draw:z-index="251853312" draw:id="id197" draw:style-name="a202" draw:name="Shape113" text:anchor-type="paragraph" svg:x="6.29236in" svg:y="3.1375in" svg:width="0.19514in" svg:height="0.18889in" style:rel-width="scale" style:rel-height="scale"><draw:text-box><text:p text:style-name="P595"><text:span text:style-name="T596">de<text:s/></text:span></text:p></draw:text-box><svg:title/><svg:desc/></draw:frame></text:span></text:p>
      <text:soft-page-break/>
      <text:p text:style-name="P597"><text:span text:style-name="T598"><draw:frame draw:z-index="251767296" draw:id="id198" draw:style-name="a203" draw:name="Shape251" text:anchor-type="paragraph" svg:x="0.7875in" svg:y="9.13681in" svg:width="6.42708in" svg:height="0.18889in" style:rel-width="scale" style:rel-height="scale"><draw:text-box><text:p text:style-name="P599"><text:span text:style-name="T600">establecidos en la legislación vigente y en los particulares que se establezcan en los pliegos que rijan la<text:s/></text:span></text:p></draw:text-box><svg:title/><svg:desc/></draw:frame></text:span><text:span text:style-name="T601"><draw:frame draw:z-index="251517440" draw:id="id199" draw:style-name="a204" draw:name="Shape236" text:anchor-type="paragraph" svg:x="0.7875in" svg:y="6.2625in" svg:width="6.4625in" svg:height="0.19167in" style:rel-width="scale" style:rel-height="scale"><draw:text-box><text:p text:style-name="P602"><text:span text:style-name="T603">amparo de lo dispuesto en la citada Disposición Transitoria Segunda, apartado cuarto<text:s/></text:span><text:span text:style-name="T604">(“…vigenci</text:span><text:span text:style-name="T605">a como<text:s/></text:span></text:p></draw:text-box><svg:title/><svg:desc/></draw:frame></text:span><text:span text:style-name="T606"><draw:frame draw:z-index="251537920" draw:id="id200" draw:style-name="a205" draw:name="Shape237" text:anchor-type="paragraph" svg:x="0.7875in" svg:y="6.42222in" svg:width="6.70764in" svg:height="0.19167in" style:rel-width="scale" style:rel-height="scale"><draw:text-box><text:p text:style-name="P607"><text:span text:style-name="T608">mínimo hasta el año 2022 y como máximo hasta el año 2027</text:span><text:span text:style-name="T609">”), y previa solicitud de la entidad concesionaria<text:s/></text:span></text:p></draw:text-box><svg:title/><svg:desc/></draw:frame></text:span><text:span text:style-name="T610"><draw:frame draw:z-index="251557376" draw:id="id201" draw:style-name="a206" draw:name="Shape238" text:anchor-type="paragraph" svg:x="0.7875in" svg:y="6.58194in" svg:width="5.05208in" svg:height="0.16806in" style:rel-width="scale" style:rel-height="scale"><draw:text-box><text:p text:style-name="P611"><text:span text:style-name="T612">de fecha 20 de diciembre de 2007, núm. de registro de entrada 37775 al respecto.</text:span></text:p></draw:text-box><svg:title/><svg:desc/></draw:frame></text:span><text:span text:style-name="T613"><draw:frame draw:z-index="251573760" draw:id="id202" draw:style-name="a207" draw:name="Shape239" text:anchor-type="paragraph" svg:x="1.27986in" svg:y="6.90139in" svg:width="6.19583in" svg:height="0.16806in" style:rel-width="scale" style:rel-height="scale"><draw:text-box><text:p text:style-name="P614"><text:span text:style-name="T615">Séptimo.-<text:s/></text:span><text:span text:style-name="T616">El régimen concesional y el tarifario de la concesión del transporte regular interurbano de<text:s/></text:span></text:p></draw:text-box><svg:title/><svg:desc/></draw:frame></text:span><text:span text:style-name="T617"><draw:frame draw:z-index="251595264" draw:id="id203" draw:style-name="a208" draw:name="Shape240" text:anchor-type="paragraph" svg:x="0.7875in" svg:y="7.06111in" svg:width="6.62222in" svg:height="0.16806in" style:rel-width="scale" style:rel-height="scale"><draw:text-box><text:p text:style-name="P618"><text:span text:style-name="T619">viajeros por carretera en La Palma fue modificado nuevamente mediante acuerdo del Consejo de Gobierno<text:s/></text:span></text:p></draw:text-box><svg:title/><svg:desc/></draw:frame></text:span><text:span text:style-name="T620"><draw:frame draw:z-index="251609600" draw:id="id204" draw:style-name="a209" draw:name="Shape241" text:anchor-type="paragraph" svg:x="0.7875in" svg:y="7.22014in" svg:width="6.51458in" svg:height="0.16806in" style:rel-width="scale" style:rel-height="scale"><draw:text-box><text:p text:style-name="P621"><text:span text:style-name="T622">Insular adoptado en Sesión Extraordinaria y Urgente de</text:span><text:span text:style-name="T623"><text:s/>fecha 5 de diciembre de 2018, cuyo apartado 3.5<text:s/></text:span></text:p></draw:text-box><svg:title/><svg:desc/></draw:frame></text:span><text:span text:style-name="T624"><draw:frame draw:z-index="251622912" draw:id="id205" draw:style-name="a210" draw:name="Shape242" text:anchor-type="paragraph" svg:x="0.7875in" svg:y="7.38056in" svg:width="6.08403in" svg:height="0.16806in" style:rel-width="scale" style:rel-height="scale"><draw:text-box><text:p text:style-name="P625"><text:span text:style-name="T626">relativo al Plan de Inversiones, hace mención a las adquisiciones de flota que realizará la empresa<text:s/></text:span></text:p></draw:text-box><svg:title/><svg:desc/></draw:frame></text:span><text:span text:style-name="T627"><draw:frame draw:z-index="251632128" draw:id="id206" draw:style-name="a211" draw:name="Shape243" text:anchor-type="paragraph" svg:x="0.7875in" svg:y="7.54028in" svg:width="6.48264in" svg:height="0.16806in" style:rel-width="scale" style:rel-height="scale"><draw:text-box><text:p text:style-name="P628"><text:span text:style-name="T629">operadora hasta el ejercicio 2027. El cumplimiento de dicho Plan de Inversiones debe acreditarse an</text:span><text:span text:style-name="T630">te el<text:s/></text:span></text:p></draw:text-box><svg:title/><svg:desc/></draw:frame></text:span><text:span text:style-name="T631"><draw:frame draw:z-index="251656704" draw:id="id207" draw:style-name="a212" draw:name="Shape244" text:anchor-type="paragraph" svg:x="0.7875in" svg:y="7.69931in" svg:width="3.23958in" svg:height="0.16806in" style:rel-width="scale" style:rel-height="scale"><draw:text-box><text:p text:style-name="P632"><text:span text:style-name="T633">Cabildo a 31 de diciembre de cada uno de los años.<text:s/></text:span></text:p></draw:text-box><svg:title/><svg:desc/></draw:frame></text:span><text:span text:style-name="T634"><draw:frame draw:z-index="251668992" draw:id="id208" draw:style-name="a213" draw:name="Shape245" text:anchor-type="paragraph" svg:x="1.27986in" svg:y="8.01944in" svg:width="6.01458in" svg:height="0.19167in" style:rel-width="scale" style:rel-height="scale"><draw:text-box><text:p text:style-name="P635"><text:span text:style-name="T636">Por su parte, el apartado 4.3 del mismo acuerdo relativo a la “</text:span><text:span text:style-name="T637">Valoración y traspaso de los bienes<text:s/></text:span></text:p></draw:text-box><svg:title/><svg:desc/></draw:frame></text:span><text:span text:style-name="T638"><draw:frame draw:z-index="251684352" draw:id="id209" draw:style-name="a214" draw:name="Shape246" text:anchor-type="paragraph" svg:x="0.7875in" svg:y="8.17847in" svg:width="6.70833in" svg:height="0.19167in" style:rel-width="scale" style:rel-height="scale"><draw:text-box><text:p text:style-name="P639"><text:span text:style-name="T640">adscritos a la concesión del nuevo concesionario”,<text:s/></text:span><text:span text:style-name="T641">dispone que</text:span><text:span text:style-name="T642"><text:s/>“el concesionario habrá de presentar, ante el<text:s/></text:span></text:p></draw:text-box><svg:title/><svg:desc/></draw:frame></text:span><text:span text:style-name="T643"><draw:frame draw:z-index="251700736" draw:id="id210" draw:style-name="a215" draw:name="Shape247" text:anchor-type="paragraph" svg:x="0.7875in" svg:y="8.33889in" svg:width="5.96667in" svg:height="0.18889in" style:rel-width="scale" style:rel-height="scale"><draw:text-box><text:p text:style-name="P644"><text:span text:style-name="T645">Servicio de Transportes del Cabildo Insular, dentro del mes de diciembre de cada año la relación<text:s/></text:span></text:p></draw:text-box><svg:title/><svg:desc/></draw:frame></text:span><text:span text:style-name="T646"><draw:frame draw:z-index="251716096" draw:id="id211" draw:style-name="a216" draw:name="Shape248" text:anchor-type="paragraph" svg:x="0.7875in" svg:y="8.49861in" svg:width="6.16875in" svg:height="0.18889in" style:rel-width="scale" style:rel-height="scale"><draw:text-box><text:p text:style-name="P647"><text:span text:style-name="T648">actualizada y detallada de los bienes adscritos a la Concesión incluyendo el cuadro de amortización<text:s/></text:span></text:p></draw:text-box><svg:title/><svg:desc/></draw:frame></text:span><text:span text:style-name="T649"><draw:frame draw:z-index="251740672" draw:id="id212" draw:style-name="a217" draw:name="Shape249" text:anchor-type="paragraph" svg:x="0.7875in" svg:y="8.65764in" svg:width="1.87986in" svg:height="0.18889in" style:rel-width="scale" style:rel-height="scale"><draw:text-box><text:p text:style-name="P650"><text:span text:style-name="T651">correspondiente a los mismos.</text:span></text:p></draw:text-box><svg:title/><svg:desc/></draw:frame></text:span><text:span text:style-name="T652"><draw:frame draw:z-index="251757056" draw:id="id213" draw:style-name="a218" draw:name="Shape250" text:anchor-type="paragraph" svg:x="1.27986in" svg:y="8.97778in" svg:width="6.00278in" svg:height="0.18889in" style:rel-width="scale" style:rel-height="scale"><draw:text-box><text:p text:style-name="P653"><text:span text:style-name="T654">Una vez extinguido el plazo de vigencia de la Concesión, el nuevo concesionario, en los términos<text:s/></text:span></text:p></draw:text-box><svg:title/><svg:desc/></draw:frame></text:span><draw:custom-shape svg:x="0in" svg:y="6.25in" svg:width="8.33264in" svg:height="6.25in" draw:z-index="252419584" draw:id="id214" draw:style-name="a219" draw:name="Shape23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655"><draw:frame draw:z-index="251783680" draw:id="id215" draw:style-name="a220" draw:name="Shape252" text:anchor-type="paragraph" svg:x="0.7875in" svg:y="9.29653in" svg:width="6.2125in" svg:height="0.18889in" style:rel-width="scale" style:rel-height="scale"><draw:text-box><text:p text:style-name="P656"><text:span text:style-name="T657">contratación habrá de mantener en sus activos los bienes adscritos a la Concesión según la relación<text:s/></text:span></text:p></draw:text-box><svg:title/><svg:desc/></draw:frame></text:span><text:span text:style-name="T658"><draw:frame draw:z-index="251790848" draw:id="id216" draw:style-name="a221" draw:name="Shape253" text:anchor-type="paragraph" svg:x="0.7875in" svg:y="9.45694in" svg:width="6.35278in" svg:height="0.18889in" style:rel-width="scale" style:rel-height="scale"><draw:text-box><text:p text:style-name="P659"><text:span text:style-name="T660">detallada de los<text:s/></text:span><text:span text:style-name="T661">mismos existente al día de extinción de la Concesión. El valor de dichos activos estará<text:s/></text:span></text:p></draw:text-box><svg:title/><svg:desc/></draw:frame></text:span><text:span text:style-name="T662"><draw:frame draw:z-index="251816448" draw:id="id217" draw:style-name="a222" draw:name="Shape254" text:anchor-type="paragraph" svg:x="0.7875in" svg:y="9.61597in" svg:width="4.74722in" svg:height="0.19167in" style:rel-width="scale" style:rel-height="scale"><draw:text-box><text:p text:style-name="P663"><text:span text:style-name="T664">determinado por el importe de la amortización pendiente a la indicada fecha.</text:span><text:span text:style-name="T665">”</text:span></text:p></draw:text-box><svg:title/><svg:desc/></draw:frame></text:span><text:span text:style-name="T666"><draw:frame draw:z-index="251830784" draw:id="id218" draw:style-name="a223" draw:name="Shape255" text:anchor-type="paragraph" svg:x="1.27986in" svg:y="9.93611in" svg:width="6.16736in" svg:height="0.16806in" style:rel-width="scale" style:rel-height="scale"><draw:text-box><text:p text:style-name="P667"><text:span text:style-name="T668">En vista de lo expuesto, la flota adquirida por la entidad concesionaria se conside</text:span><text:span text:style-name="T669">ra activo revertible<text:s/></text:span></text:p></draw:text-box><svg:title/><svg:desc/></draw:frame></text:span><text:span text:style-name="T670"><draw:frame draw:z-index="251838976" draw:id="id219" draw:style-name="a224" draw:name="Shape256" text:anchor-type="paragraph" svg:x="0.7875in" svg:y="10.09514in" svg:width="3.95694in" svg:height="0.16806in" style:rel-width="scale" style:rel-height="scale"><draw:text-box><text:p text:style-name="P671"><text:span text:style-name="T672">al Cabildo de La Palma cuando finalice el plazo de la concesión.</text:span></text:p></draw:text-box><svg:title/><svg:desc/></draw:frame></text:span><text:span text:style-name="T673"><draw:frame draw:z-index="250856960" draw:id="id220" draw:style-name="a225" draw:name="Shape257" text:anchor-type="paragraph" svg:x="6.49444in" svg:y="10.34167in" svg:width="1.02639in" svg:height="0.20278in" style:rel-width="scale" style:rel-height="scale"><draw:text-box><text:p text:style-name="P674"><text:span text:style-name="T675">Página<text:s/></text:span><text:span text:style-name="T676">3</text:span><text:span text:style-name="T677"><text:s/>de<text:s/></text:span><text:span text:style-name="T678">17</text:span><text:span text:style-name="T679"><text:s/></text:span></text:p></draw:text-box><svg:title/><svg:desc/></draw:frame></text:span><text:span text:style-name="T680"><draw:connector draw:type="line" svg:x1="0.48819in" svg:y1="10.94236in" svg:x2="7.68264in" svg:y2="10.94306in" draw:z-index="250958336" draw:id="id221" draw:style-name="a226" draw:name="Shape258" text:anchor-type="paragraph"><svg:title/><svg:desc/></draw:connector></text:span><text:span text:style-name="T681"><draw:connector draw:type="line" svg:x1="0.49167in" svg:y1="10.94583in" svg:x2="0.49236in" svg:y2="11.32986in" draw:z-index="250918400" draw:id="id222" draw:style-name="a227" draw:name="Shape259" text:anchor-type="paragraph"><svg:title/><svg:desc/></draw:connector></text:span><text:span text:style-name="T682"><draw:connector draw:type="line" svg:x1="1.37847in" svg:y1="10.94583in" svg:x2="1.37917in" svg:y2="11.32986in" draw:z-index="250928640" draw:id="id223" draw:style-name="a228" draw:name="Shape260" text:anchor-type="paragraph"><svg:title/><svg:desc/></draw:connector></text:span><text:span text:style-name="T683"><draw:connector draw:type="line" svg:x1="7.67847in" svg:y1="10.94583in" svg:x2="7.67917in" svg:y2="11.32986in" draw:z-index="250944000" draw:id="id224" draw:style-name="a229" draw:name="Shape261" text:anchor-type="paragraph"><svg:title/><svg:desc/></draw:connector></text:span><text:span text:style-name="T684"><draw:frame draw:z-index="250883584" draw:id="id225" draw:style-name="a230" draw:name="Shape262" text:anchor-type="paragraph" svg:x="1.45347in" svg:y="10.96875in" svg:width="4.97708in" svg:height="0.13472in" style:rel-width="scale" style:rel-height="scale"><draw:text-box><text:p text:style-name="P685"><text:span text:style-name="T686">Cabildo Insular de La Palma. El registro realizado está amparado en el Artículo 16 de la Ley 39/2015.</text:span></text:p></draw:text-box><svg:title/><svg:desc/></draw:frame></text:span><text:span text:style-name="T687"><draw:frame draw:z-index="250888704" draw:id="id226" draw:style-name="a231" draw:name="Shape263" text:anchor-type="paragraph" svg:x="1.45347in" svg:y="11.09653in" svg:width="2.96042in" svg:height="0.13472in" style:rel-width="scale" style:rel-height="scale"><draw:text-box><text:p text:style-name="P688"><text:span text:style-name="T689">Código de verificación electrónica:</text:span><text:span text:style-name="T690"><text:s/>14612674510332634340</text:span></text:p></draw:text-box><svg:title/><svg:desc/></draw:frame></text:span><text:span text:style-name="T691"><draw:frame draw:z-index="250994176" draw:id="id227" draw:style-name="a232" draw:name="Shape264" text:anchor-type="paragraph" svg:x="1.45347in" svg:y="11.22431in" svg:width="2.71319in" svg:height="0.13472in" style:rel-width="scale" style:rel-height="scale"><draw:text-box><text:p text:style-name="P692"><text:span text:style-name="T693">https://sedeelectronica.cabildodelapalma.es/validacion/</text:span></text:p></draw:text-box><svg:title/><svg:desc/></draw:frame></text:span><text:span text:style-name="T694"><draw:connector draw:type="line" svg:x1="0.48819in" svg:y1="11.33194in" svg:x2="7.68264in" svg:y2="11.33264in" draw:z-index="250985984" draw:id="id228" draw:style-name="a233" draw:name="Shape265" text:anchor-type="paragraph"><svg:title/><svg:desc/></draw:connector></text:span><text:span text:style-name="T695"><draw:frame draw:z-index="251273728" draw:id="id229" draw:style-name="a234" draw:name="Shape220" text:anchor-type="paragraph" svg:x="1.27986in" svg:y="3.38056in" svg:width="2.00278in" svg:height="0.16806in" style:rel-width="scale" style:rel-height="scale"><draw:text-box><text:p text:style-name="P696"><text:span text:style-name="T697">a) V1863-TF14 que comprende:<text:s/></text:span></text:p></draw:text-box><svg:title/><svg:desc/></draw:frame></text:span><text:span text:style-name="T698"><draw:frame draw:z-index="251013632" draw:id="id230" draw:style-name="a235" draw:name="Shape205" text:anchor-type="paragraph" svg:x="1.27986in" svg:y="0.42222in" svg:width="5.45486in" svg:height="0.16806in" style:rel-width="scale" style:rel-height="scale"><draw:text-box><text:p text:style-name="P699"><text:span text:style-name="T700">6. Costes asociados a sanciones penales, así como gastos de procedimientos judiciales.</text:span></text:p></draw:text-box><svg:title/><svg:desc/></draw:frame></text:span><text:span text:style-name="T701"><draw:frame draw:z-index="251042304" draw:id="id231" draw:style-name="a236" draw:name="Shape206" text:anchor-type="paragraph" svg:x="1.27986in" svg:y="0.58194in" svg:width="4.42986in" svg:height="0.16806in" style:rel-width="scale" style:rel-height="scale"><draw:text-box><text:p text:style-name="P702"><text:span text:style-name="T703">7. Licencias destinadas a sistemas operativos y<text:s/></text:span><text:span text:style-name="T704">aplicaciones ofimáticas.</text:span></text:p></draw:text-box><svg:title/><svg:desc/></draw:frame></text:span><text:span text:style-name="T705"><draw:frame draw:z-index="251058688" draw:id="id232" draw:style-name="a237" draw:name="Shape207" text:anchor-type="paragraph" svg:x="1.27986in" svg:y="0.74236in" svg:width="5.64028in" svg:height="0.16806in" style:rel-width="scale" style:rel-height="scale"><draw:text-box><text:p text:style-name="P706"><text:span text:style-name="T707">8. Cualquier gasto de operación y mantenimiento de las actuaciones o gastos propios de la<text:s/></text:span></text:p></draw:text-box><svg:title/><svg:desc/></draw:frame></text:span><text:span text:style-name="T708"><draw:frame draw:z-index="251074048" draw:id="id233" draw:style-name="a238" draw:name="Shape208" text:anchor-type="paragraph" svg:x="0.7875in" svg:y="0.90139in" svg:width="0.93403in" svg:height="0.16806in" style:rel-width="scale" style:rel-height="scale"><draw:text-box><text:p text:style-name="P709"><text:span text:style-name="T710">administración.</text:span></text:p></draw:text-box><svg:title/><svg:desc/></draw:frame></text:span><text:span text:style-name="T711"><draw:frame draw:z-index="251084288" draw:id="id234" draw:style-name="a239" draw:name="Shape209" text:anchor-type="paragraph" svg:x="1.27986in" svg:y="1.22153in" svg:width="6.03056in" svg:height="0.19167in" style:rel-width="scale" style:rel-height="scale"><draw:text-box><text:p text:style-name="P712"><text:span text:style-name="T713">Por otro lado, el apartado quinto de la reseñada Orden dispone que “</text:span><text:span text:style-name="T714">La presente aportación tiene<text:s/></text:span></text:p></draw:text-box><svg:title/><svg:desc/></draw:frame></text:span><text:span text:style-name="T715"><draw:frame draw:z-index="251097600" draw:id="id235" draw:style-name="a240" draw:name="Shape210" text:anchor-type="paragraph" svg:x="0.7875in" svg:y="1.38056in" svg:width="6.58194in" svg:height="0.18889in" style:rel-width="scale" style:rel-height="scale"><draw:text-box><text:p text:style-name="P716"><text:span text:style-name="T717">como objetivo la mejora de la calidad del aire a través de la “Adquisición de cinco guaguas sostenibles con<text:s/></text:span></text:p></draw:text-box><svg:title/><svg:desc/></draw:frame></text:span><text:span text:style-name="T718"><draw:frame draw:z-index="251120128" draw:id="id236" draw:style-name="a241" draw:name="Shape211" text:anchor-type="paragraph" svg:x="0.7875in" svg:y="1.54028in" svg:width="6.6875in" svg:height="0.18889in" style:rel-width="scale" style:rel-height="scale"><draw:text-box><text:p text:style-name="P719"><text:span text:style-name="T720">destino al servicio de transporte público regular de viajeros por carretera de la isla de La Palma” en el marco<text:s/></text:span></text:p></draw:text-box><svg:title/><svg:desc/></draw:frame></text:span><text:span text:style-name="T721"><draw:frame draw:z-index="251138560" draw:id="id237" draw:style-name="a242" draw:name="Shape212" text:anchor-type="paragraph" svg:x="0.7875in" svg:y="1.70069in" svg:width="1.29653in" svg:height="0.19167in" style:rel-width="scale" style:rel-height="scale"><draw:text-box><text:p text:style-name="P722"><text:span text:style-name="T723">del C.I-L.1 del</text:span><text:span text:style-name="T724"><text:s/></text:span><text:span text:style-name="T725">MRR.”</text:span></text:p></draw:text-box><svg:title/><svg:desc/></draw:frame></text:span><text:span text:style-name="T726"><draw:frame draw:z-index="251163136" draw:id="id238" draw:style-name="a243" draw:name="Shape213" text:anchor-type="paragraph" svg:x="1.27986in" svg:y="2.17986in" svg:width="5.73403in" svg:height="0.16806in" style:rel-width="scale" style:rel-height="scale"><draw:text-box><text:p text:style-name="P727"><text:span text:style-name="T728">Qui</text:span><text:span text:style-name="T729">nto.-<text:s/></text:span><text:span text:style-name="T730">El servicio de transporte público regular permanente de uso general de viajeros por<text:s/></text:span></text:p></draw:text-box><svg:title/><svg:desc/></draw:frame></text:span><text:span text:style-name="T731"><draw:frame draw:z-index="251172352" draw:id="id239" draw:style-name="a244" draw:name="Shape214" text:anchor-type="paragraph" svg:x="0.7875in" svg:y="2.33889in" svg:width="6.4in" svg:height="0.16806in" style:rel-width="scale" style:rel-height="scale"><draw:text-box><text:p text:style-name="P732"><text:span text:style-name="T733">carretera de la isla de La Palma fue adjudicado definitivamente mediante Resolución de 10 de enero de<text:s/></text:span></text:p></draw:text-box><svg:title/><svg:desc/></draw:frame></text:span><text:span text:style-name="T734"><draw:frame draw:z-index="251195904" draw:id="id240" draw:style-name="a245" draw:name="Shape215" text:anchor-type="paragraph" svg:x="0.7875in" svg:y="2.49861in" svg:width="6.41181in" svg:height="0.16806in" style:rel-width="scale" style:rel-height="scale"><draw:text-box><text:p text:style-name="P735"><text:span text:style-name="T736">1992 de la Dirección General de Transportes, a la empres</text:span><text:span text:style-name="T737">a “Sociedad Cooperativa Industrial de Trabajo<text:s/></text:span></text:p></draw:text-box><svg:title/><svg:desc/></draw:frame></text:span><text:span text:style-name="T738"><draw:frame draw:z-index="251206144" draw:id="id241" draw:style-name="a246" draw:name="Shape216" text:anchor-type="paragraph" svg:x="0.7875in" svg:y="2.65833in" svg:width="6.45278in" svg:height="0.16806in" style:rel-width="scale" style:rel-height="scale"><draw:text-box><text:p text:style-name="P739"><text:span text:style-name="T740">Asociado Transportes del Norte de La Palma” (cambiada su denominación social a la actual Transportes<text:s/></text:span></text:p></draw:text-box><svg:title/><svg:desc/></draw:frame></text:span><text:span text:style-name="T741"><draw:frame draw:z-index="251228672" draw:id="id242" draw:style-name="a247" draw:name="Shape217" text:anchor-type="paragraph" svg:x="0.7875in" svg:y="2.81806in" svg:width="6.28681in" svg:height="0.16806in" style:rel-width="scale" style:rel-height="scale"><draw:text-box><text:p text:style-name="P742"><text:span text:style-name="T743">Insular La Palma S. Coop. por acuerdo de la Asamblea General celebrada el día 30 de junio de 1992,<text:s/></text:span></text:p></draw:text-box><svg:title/><svg:desc/></draw:frame></text:span><text:span text:style-name="T744"><draw:frame draw:z-index="251245056" draw:id="id243" draw:style-name="a248" draw:name="Shape218" text:anchor-type="paragraph" svg:x="0.7875in" svg:y="2.97778in" svg:width="6.46944in" svg:height="0.16806in" style:rel-width="scale" style:rel-height="scale"><draw:text-box><text:p text:style-name="P745"><text:span text:style-name="T746">elevado a público mediante escritura otorgada en Los Llanos de Aridane el 8 de octubre de 1993, bajo el<text:s/></text:span></text:p></draw:text-box><svg:title/><svg:desc/></draw:frame></text:span><text:span text:style-name="T747"><draw:frame draw:z-index="251266560" draw:id="id244" draw:style-name="a249" draw:name="Shape219" text:anchor-type="paragraph" svg:x="0.7875in" svg:y="3.1375in" svg:width="5.33681in" svg:height="0.16806in" style:rel-width="scale" style:rel-height="scale"><draw:text-box><text:p text:style-name="P748"><text:span text:style-name="T749">número de protocolo 2.061), en las tres concesiones que se relacionan a continuación:</text:span></text:p></draw:text-box><svg:title/><svg:desc/></draw:frame></text:span><draw:custom-shape svg:x="0in" svg:y="0in" svg:width="8.33264in" svg:height="6.25in" draw:z-index="252420608" draw:id="id245" draw:style-name="a250" draw:name="Shape204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750"><draw:frame draw:z-index="251295232" draw:id="id246" draw:style-name="a251" draw:name="Shape221" text:anchor-type="paragraph" svg:x="1.47708in" svg:y="3.54028in" svg:width="3.27708in" svg:height="0.16806in" style:rel-width="scale" style:rel-height="scale"><draw:text-box><text:p text:style-name="P751"><text:span text:style-name="T752">- S/C de la Palma-Glorieta de Buenavista con hijuela<text:s/></text:span></text:p></draw:text-box><svg:title/><svg:desc/></draw:frame></text:span><text:span text:style-name="T753"><draw:frame draw:z-index="251308544" draw:id="id247" draw:style-name="a252" draw:name="Shape222" text:anchor-type="paragraph" svg:x="1.47708in" svg:y="3.7in" svg:width="4.35625in" svg:height="0.16806in" style:rel-width="scale" style:rel-height="scale"><draw:text-box><text:p text:style-name="P754"><text:span text:style-name="T755">- S/C de la Palma-Casa Camacho por Candelaria, Mirca y Las Nieves.<text:s/></text:span></text:p></draw:text-box><svg:title/><svg:desc/></draw:frame></text:span><text:span text:style-name="T756"><draw:frame draw:z-index="251331072" draw:id="id248" draw:style-name="a253" draw:name="Shape223" text:anchor-type="paragraph" svg:x="1.27986in" svg:y="3.94306in" svg:width="2.04097in" svg:height="0.16806in" style:rel-width="scale" style:rel-height="scale"><draw:text-box><text:p text:style-name="P757"><text:span text:style-name="T758">b) V2365-TF18, que comprende:<text:s/></text:span></text:p></draw:text-box><svg:title/><svg:desc/></draw:frame></text:span><text:span text:style-name="T759"><draw:frame draw:z-index="251336192" draw:id="id249" draw:style-name="a254" draw:name="Shape224" text:anchor-type="paragraph" svg:x="1.47708in" svg:y="4.10278in" svg:width="5.85278in" svg:height="0.16806in" style:rel-width="scale" style:rel-height="scale"><draw:text-box><text:p text:style-name="P760"><text:span text:style-name="T761">- S/C de La Palma-San Andrés y Sauces, con prolongación a Barlovento e hijuela de empalme<text:s/></text:span></text:p></draw:text-box><svg:title/><svg:desc/></draw:frame></text:span><text:span text:style-name="T762"><draw:frame draw:z-index="251363840" draw:id="id250" draw:style-name="a255" draw:name="Shape225" text:anchor-type="paragraph" svg:x="1.47708in" svg:y="4.2625in" svg:width="3.91944in" svg:height="0.16806in" style:rel-width="scale" style:rel-height="scale"><draw:text-box><text:p text:style-name="P763"><text:span text:style-name="T764">de Bajamar, a Lomo La Cueva, San Andrés y Puerto Espíndo</text:span><text:span text:style-name="T765">la.</text:span></text:p></draw:text-box><svg:title/><svg:desc/></draw:frame></text:span><text:span text:style-name="T766"><draw:frame draw:z-index="251381248" draw:id="id251" draw:style-name="a256" draw:name="Shape226" text:anchor-type="paragraph" svg:x="1.27986in" svg:y="4.50556in" svg:width="4.46389in" svg:height="0.16806in" style:rel-width="scale" style:rel-height="scale"><draw:text-box><text:p text:style-name="P767"><text:span text:style-name="T768">c) Concesión del servicio regular de viajeros del Sudoeste de La Palma.<text:s/></text:span></text:p></draw:text-box><svg:title/><svg:desc/></draw:frame></text:span><text:span text:style-name="T769"><draw:frame draw:z-index="251397632" draw:id="id252" draw:style-name="a257" draw:name="Shape227" text:anchor-type="paragraph" svg:x="1.27986in" svg:y="4.98472in" svg:width="5.93819in" svg:height="0.16806in" style:rel-width="scale" style:rel-height="scale"><draw:text-box><text:p text:style-name="P770"><text:span text:style-name="T771">Sexto.-<text:s/></text:span><text:span text:style-name="T772">Con la aprobación de la Ley 13/2007, de 17 de mayo, de Ordenación del Transporte por<text:s/></text:span></text:p></draw:text-box><svg:title/><svg:desc/></draw:frame></text:span><text:span text:style-name="T773"><draw:frame draw:z-index="251405824" draw:id="id253" draw:style-name="a258" draw:name="Shape228" text:anchor-type="paragraph" svg:x="0.7875in" svg:y="5.14444in" svg:width="6.1in" svg:height="0.16806in" style:rel-width="scale" style:rel-height="scale"><draw:text-box><text:p text:style-name="P774"><text:span text:style-name="T775">carretera de Canarias (en adelante LOTCC), y en base a lo dispuesto en su Di</text:span><text:span text:style-name="T776">sposición Transitoria<text:s/></text:span></text:p></draw:text-box><svg:title/><svg:desc/></draw:frame></text:span><text:span text:style-name="T777"><draw:frame draw:z-index="251428352" draw:id="id254" draw:style-name="a259" draw:name="Shape229" text:anchor-type="paragraph" svg:x="0.7875in" svg:y="5.30417in" svg:width="6.66528in" svg:height="0.16806in" style:rel-width="scale" style:rel-height="scale"><draw:text-box><text:p text:style-name="P778"><text:span text:style-name="T779">Segunda, mediante acuerdo del Consejo de Gobierno del Cabildo Insular de La Palma, adoptado en Sesión<text:s/></text:span></text:p></draw:text-box><svg:title/><svg:desc/></draw:frame></text:span><text:span text:style-name="T780"><draw:frame draw:z-index="251436544" draw:id="id255" draw:style-name="a260" draw:name="Shape230" text:anchor-type="paragraph" svg:x="0.7875in" svg:y="5.46389in" svg:width="6.00139in" svg:height="0.16806in" style:rel-width="scale" style:rel-height="scale"><draw:text-box><text:p text:style-name="P781"><text:span text:style-name="T782">Extraordinaria celebrada el 23 de junio de 2008, se aprobó la adaptación de las tres concesiones<text:s/></text:span></text:p></draw:text-box><svg:title/><svg:desc/></draw:frame></text:span><text:span text:style-name="T783"><draw:frame draw:z-index="251453952" draw:id="id256" draw:style-name="a261" draw:name="Shape231" text:anchor-type="paragraph" svg:x="0.7875in" svg:y="5.62361in" svg:width="6.49861in" svg:height="0.16806in" style:rel-width="scale" style:rel-height="scale"><draw:text-box><text:p text:style-name="P784"><text:span text:style-name="T785">anteriormente mencionadas, unificándolas en una sola denominada “Transporte regular interurbano en la<text:s/></text:span></text:p></draw:text-box><svg:title/><svg:desc/></draw:frame></text:span><text:span text:style-name="T786"><draw:frame draw:z-index="251482624" draw:id="id257" draw:style-name="a262" draw:name="Shape232" text:anchor-type="paragraph" svg:x="0.7875in" svg:y="5.78333in" svg:width="6.63611in" svg:height="0.16806in" style:rel-width="scale" style:rel-height="scale"><draw:text-box><text:p text:style-name="P787"><text:span text:style-name="T788">isla de La Palma”, adjudicada a la empresa Transportes Insular La Palma S.COOP. de ámbito insular, única<text:s/></text:span></text:p></draw:text-box><svg:title/><svg:desc/></draw:frame></text:span><text:span text:style-name="T789"><draw:frame draw:z-index="251491840" draw:id="id258" draw:style-name="a263" draw:name="Shape233" text:anchor-type="paragraph" svg:x="0.7875in" svg:y="5.94306in" svg:width="6.49653in" svg:height="0.16806in" style:rel-width="scale" style:rel-height="scale"><draw:text-box><text:p text:style-name="P790"><text:span text:style-name="T791">entidad concesionaria en la isla. En dich</text:span><text:span text:style-name="T792">o acuerdo se estableció su vigencia hasta el año 2022, ampliada<text:s/></text:span></text:p></draw:text-box><svg:title/><svg:desc/></draw:frame></text:span><text:span text:style-name="T793"><draw:frame draw:z-index="251508224" draw:id="id259" draw:style-name="a264" draw:name="Shape234" text:anchor-type="paragraph" svg:x="0.7875in" svg:y="6.10278in" svg:width="6.42986in" svg:height="0.16806in" style:rel-width="scale" style:rel-height="scale"><draw:text-box><text:p text:style-name="P794"><text:span text:style-name="T795">hasta el año 2027 mediante acuerdo del mismo órgano colegiado de fecha 28 de noviembre de 2008, al<text:s/></text:span></text:p></draw:text-box><svg:title/><svg:desc/></draw:frame></text:span></text:p>
      <text:soft-page-break/>
      <text:p text:style-name="P796"><text:span text:style-name="T797"><draw:frame draw:z-index="251953664" draw:id="id260" draw:style-name="a265" draw:name="Shape326" text:anchor-type="paragraph" svg:x="6.41042in" svg:y="7.60972in" svg:width="0.7875in" svg:height="0.16806in" style:rel-width="scale" style:rel-height="scale"><draw:text-box><text:p text:style-name="P798"><text:span text:style-name="T799">enchufables<text:s/></text:span></text:p></draw:text-box><svg:title/><svg:desc/></draw:frame></text:span><text:span text:style-name="T800"><draw:frame draw:z-index="252096000" draw:id="id261" draw:style-name="a266" draw:name="Shape337" text:anchor-type="paragraph" svg:x="5.40625in" svg:y="7.76944in" svg:width="0.25694in" svg:height="0.16806in" style:rel-width="scale" style:rel-height="scale"><draw:text-box><text:p text:style-name="P801"><text:span text:style-name="T802">sus<text:s/></text:span></text:p></draw:text-box><svg:title/><svg:desc/></draw:frame></text:span><text:span text:style-name="T803"><draw:frame draw:z-index="252084736" draw:id="id262" draw:style-name="a267" draw:name="Shape336" text:anchor-type="paragraph" svg:x="4.4625in" svg:y="7.76944in" svg:width="0.88889in" svg:height="0.16806in" style:rel-width="scale" style:rel-height="scale"><draw:text-box><text:p text:style-name="P804"><text:span text:style-name="T805">recargándose<text:s/></text:span></text:p></draw:text-box><svg:title/><svg:desc/></draw:frame></text:span><text:span text:style-name="T806"><draw:frame draw:z-index="252077568" draw:id="id263" draw:style-name="a268" draw:name="Shape335" text:anchor-type="paragraph" svg:x="3.96597in" svg:y="7.76944in" svg:width="0.43889in" svg:height="0.16806in" style:rel-width="scale" style:rel-height="scale"><draw:text-box><text:p text:style-name="P807"><text:span text:style-name="T808">diesel,<text:s/></text:span></text:p></draw:text-box><svg:title/><svg:desc/></draw:frame></text:span><text:span text:style-name="T809"><draw:frame draw:z-index="252058112" draw:id="id264" draw:style-name="a269" draw:name="Shape334" text:anchor-type="paragraph" svg:x="3.23056in" svg:y="7.76944in" svg:width="0.68056in" svg:height="0.16806in" style:rel-width="scale" style:rel-height="scale"><draw:text-box><text:p text:style-name="P810"><text:span text:style-name="T811">propulsión<text:s/></text:span></text:p></draw:text-box><svg:title/><svg:desc/></draw:frame></text:span><text:span text:style-name="T812"><draw:frame draw:z-index="252048896" draw:id="id265" draw:style-name="a270" draw:name="Shape333" text:anchor-type="paragraph" svg:x="3.02778in" svg:y="7.76944in" svg:width="0.14861in" svg:height="0.16806in" style:rel-width="scale" style:rel-height="scale"><draw:text-box><text:p text:style-name="P813"><text:span text:style-name="T814">la<text:s/></text:span></text:p></draw:text-box><svg:title/><svg:desc/></draw:frame></text:span><text:span text:style-name="T815"><draw:frame draw:z-index="252036608" draw:id="id266" draw:style-name="a271" draw:name="Shape332" text:anchor-type="paragraph" svg:x="2.86389in" svg:y="7.76944in" svg:width="0.11042in" svg:height="0.16806in" style:rel-width="scale" style:rel-height="scale"><draw:text-box><text:p text:style-name="P816"><text:span text:style-name="T817">y<text:s/></text:span></text:p></draw:text-box><svg:title/><svg:desc/></draw:frame></text:span><text:span text:style-name="T818"><draw:frame draw:z-index="252017152" draw:id="id267" draw:style-name="a272" draw:name="Shape331" text:anchor-type="paragraph" svg:x="2.25208in" svg:y="7.76944in" svg:width="0.55903in" svg:height="0.16806in" style:rel-width="scale" style:rel-height="scale"><draw:text-box><text:p text:style-name="P819"><text:span text:style-name="T820">eléctrica<text:s/></text:span></text:p></draw:text-box><svg:title/><svg:desc/></draw:frame></text:span><text:span text:style-name="T821"><draw:frame draw:z-index="252013056" draw:id="id268" draw:style-name="a273" draw:name="Shape330" text:anchor-type="paragraph" svg:x="1.68681in" svg:y="7.76944in" svg:width="0.51111in" svg:height="0.16806in" style:rel-width="scale" style:rel-height="scale"><draw:text-box><text:p text:style-name="P822"><text:span text:style-name="T823">energía<text:s/></text:span></text:p></draw:text-box><svg:title/><svg:desc/></draw:frame></text:span><text:span text:style-name="T824"><draw:frame draw:z-index="251997696" draw:id="id269" draw:style-name="a274" draw:name="Shape329" text:anchor-type="paragraph" svg:x="1.48403in" svg:y="7.76944in" svg:width="0.14861in" svg:height="0.16806in" style:rel-width="scale" style:rel-height="scale"><draw:text-box><text:p text:style-name="P825"><text:span text:style-name="T826">la<text:s/></text:span></text:p></draw:text-box><svg:title/><svg:desc/></draw:frame></text:span><text:span text:style-name="T827"><draw:frame draw:z-index="251982336" draw:id="id270" draw:style-name="a275" draw:name="Shape328" text:anchor-type="paragraph" svg:x="0.7875in" svg:y="7.76944in" svg:width="0.64375in" svg:height="0.16806in" style:rel-width="scale" style:rel-height="scale"><draw:text-box><text:p text:style-name="P828"><text:span text:style-name="T829">combinan<text:s/></text:span></text:p></draw:text-box><svg:title/><svg:desc/></draw:frame></text:span><text:span text:style-name="T830"><draw:frame draw:z-index="251966976" draw:id="id271" draw:style-name="a276" draw:name="Shape327" text:anchor-type="paragraph" svg:x="7.25278in" svg:y="7.60972in" svg:width="0.27222in" svg:height="0.16806in" style:rel-width="scale" style:rel-height="scale"><draw:text-box><text:p text:style-name="P831"><text:span text:style-name="T832">que<text:s/></text:span></text:p></draw:text-box><svg:title/><svg:desc/></draw:frame></text:span><text:span text:style-name="T833"><draw:frame draw:z-index="252112384" draw:id="id272" draw:style-name="a277" draw:name="Shape338" text:anchor-type="paragraph" svg:x="5.71667in" svg:y="7.76944in" svg:width="0.53889in" svg:height="0.16806in" style:rel-width="scale" style:rel-height="scale"><draw:text-box><text:p text:style-name="P834"><text:span text:style-name="T835">baterías<text:s/></text:span></text:p></draw:text-box><svg:title/><svg:desc/></draw:frame></text:span><text:span text:style-name="T836"><draw:frame draw:z-index="251939328" draw:id="id273" draw:style-name="a278" draw:name="Shape325" text:anchor-type="paragraph" svg:x="6.16319in" svg:y="7.60972in" svg:width="0.19514in" svg:height="0.16806in" style:rel-width="scale" style:rel-height="scale"><draw:text-box><text:p text:style-name="P837"><text:span text:style-name="T838">no<text:s/></text:span></text:p></draw:text-box><svg:title/><svg:desc/></draw:frame></text:span><text:span text:style-name="T839"><draw:frame draw:z-index="251918848" draw:id="id274" draw:style-name="a279" draw:name="Shape324" text:anchor-type="paragraph" svg:x="5.57569in" svg:y="7.60972in" svg:width="0.53472in" svg:height="0.16806in" style:rel-width="scale" style:rel-height="scale"><draw:text-box><text:p text:style-name="P840"><text:span text:style-name="T841">híbridos<text:s/></text:span></text:p></draw:text-box><svg:title/><svg:desc/></draw:frame></text:span><text:span text:style-name="T842"><draw:frame draw:z-index="251909632" draw:id="id275" draw:style-name="a280" draw:name="Shape323" text:anchor-type="paragraph" svg:x="4.87292in" svg:y="7.60972in" svg:width="0.64306in" svg:height="0.16806in" style:rel-width="scale" style:rel-height="scale"><draw:text-box><text:p text:style-name="P843"><text:span text:style-name="T844">Vehículos<text:s/></text:span></text:p></draw:text-box><svg:title/><svg:desc/></draw:frame></text:span><text:span text:style-name="T845"><draw:frame draw:z-index="251901440" draw:id="id276" draw:style-name="a281" draw:name="Shape322" text:anchor-type="paragraph" svg:x="3.25903in" svg:y="7.60972in" svg:width="1.55417in" svg:height="0.16806in" style:rel-width="scale" style:rel-height="scale"><draw:text-box><text:p text:style-name="P846"><text:span text:style-name="T847">WMA42CZZ3PT040955.<text:s/></text:span></text:p></draw:text-box><svg:title/><svg:desc/></draw:frame></text:span><text:span text:style-name="T848"><draw:frame draw:z-index="251881984" draw:id="id277" draw:style-name="a282" draw:name="Shape321" text:anchor-type="paragraph" svg:x="3.09653in" svg:y="7.60972in" svg:width="0.11042in" svg:height="0.16806in" style:rel-width="scale" style:rel-height="scale"><draw:text-box><text:p text:style-name="P849"><text:span text:style-name="T850">y<text:s/></text:span></text:p></draw:text-box><svg:title/><svg:desc/></draw:frame></text:span><text:span text:style-name="T851"><draw:frame draw:z-index="251873792" draw:id="id278" draw:style-name="a283" draw:name="Shape320" text:anchor-type="paragraph" svg:x="1.52153in" svg:y="7.60972in" svg:width="1.51528in" svg:height="0.16806in" style:rel-width="scale" style:rel-height="scale"><draw:text-box><text:p text:style-name="P852"><text:span text:style-name="T853">WMA42CZZ6PT040920<text:s/></text:span></text:p></draw:text-box><svg:title/><svg:desc/></draw:frame></text:span><text:span text:style-name="T854"><draw:frame draw:z-index="251861504" draw:id="id279" draw:style-name="a284" draw:name="Shape319" text:anchor-type="paragraph" svg:x="0.7875in" svg:y="7.60972in" svg:width="0.67847in" svg:height="0.16806in" style:rel-width="scale" style:rel-height="scale"><draw:text-box><text:p text:style-name="P855"><text:span text:style-name="T856">bastidores<text:s/></text:span></text:p></draw:text-box><svg:title/><svg:desc/></draw:frame></text:span><text:span text:style-name="T857"><draw:frame draw:z-index="251848192" draw:id="id280" draw:style-name="a285" draw:name="Shape318" text:anchor-type="paragraph" svg:x="1.27986in" svg:y="7.44931in" svg:width="6.10139in" svg:height="0.16806in" style:rel-width="scale" style:rel-height="scale"><draw:text-box><text:p text:style-name="P858"><text:span text:style-name="T859">Vehículos marca MAN AUTOBUS, modelo B42CA601 / Autobús Lion'</text:span><text:span text:style-name="T860">s Intercity LE 12, números de<text:s/></text:span></text:p></draw:text-box><svg:title/><svg:desc/></draw:frame></text:span><text:span text:style-name="T861"><draw:frame draw:z-index="251824640" draw:id="id281" draw:style-name="a286" draw:name="Shape317" text:anchor-type="paragraph" svg:x="0.7875in" svg:y="7.13056in" svg:width="5.26528in" svg:height="0.16806in" style:rel-width="scale" style:rel-height="scale"><draw:text-box><text:p text:style-name="P862"><text:span text:style-name="T863">servicios por la gestión de matriculación, correspondiendo a los siguientes vehículos:<text:s/></text:span></text:p></draw:text-box><svg:title/><svg:desc/></draw:frame></text:span><text:span text:style-name="T864"><draw:frame draw:z-index="251809280" draw:id="id282" draw:style-name="a287" draw:name="Shape316" text:anchor-type="paragraph" svg:x="0.7875in" svg:y="6.97014in" svg:width="6.32639in" svg:height="0.16806in" style:rel-width="scale" style:rel-height="scale"><draw:text-box><text:p text:style-name="P865"><text:span text:style-name="T866">CINCO MIL CUATROCIENTOS NOVENTA EUROS (495.490,00€), sin incluir IGIC, tasas, impuestos ni<text:s/></text:span></text:p></draw:text-box><svg:title/><svg:desc/></draw:frame></text:span><text:span text:style-name="T867"><draw:frame draw:z-index="251794944" draw:id="id283" draw:style-name="a288" draw:name="Shape315" text:anchor-type="paragraph" svg:x="0.7875in" svg:y="6.81111in" svg:width="6.63889in" svg:height="0.16806in" style:rel-width="scale" style:rel-height="scale"><draw:text-box><text:p text:style-name="P868"><text:span text:style-name="T869">facturas de adquisición de las dos nuevas guaguas por un importe total de CUATROCIENTOS NOVENTA Y<text:s/></text:span></text:p></draw:text-box><svg:title/><svg:desc/></draw:frame></text:span><text:span text:style-name="T870"><draw:frame draw:z-index="252238336" draw:id="id284" draw:style-name="a289" draw:name="Shape350" text:anchor-type="paragraph" svg:x="1.27986in" svg:y="9.68611in" svg:width="5.94375in" svg:height="0.16806in" style:rel-width="scale" style:rel-height="scale"><draw:text-box><text:p text:style-name="P871"><text:span text:style-name="T872">Décimo primero</text:span><text:span text:style-name="T873">.- Conforme a la documentación presentada, las características técnicas de las<text:s/></text:span></text:p></draw:text-box><svg:title/><svg:desc/></draw:frame></text:span><text:span text:style-name="T874"><draw:connector draw:type="line" svg:x1="0.48819in" svg:y1="11.33194in" svg:x2="7.68264in" svg:y2="11.33264in" draw:z-index="250980864" draw:id="id285" draw:style-name="a290" draw:name="Shape361" text:anchor-type="paragraph"><svg:title/><svg:desc/></draw:connector></text:span><text:span text:style-name="T875"><draw:frame draw:z-index="251007488" draw:id="id286" draw:style-name="a291" draw:name="Shape360" text:anchor-type="paragraph" svg:x="1.45347in" svg:y="11.22431in" svg:width="2.71319in" svg:height="0.13472in" style:rel-width="scale" style:rel-height="scale"><draw:text-box><text:p text:style-name="P876"><text:span text:style-name="T877">https://sedeelectronica.cabildodelapalma.es/validacion/</text:span></text:p></draw:text-box><svg:title/><svg:desc/></draw:frame></text:span><text:span text:style-name="T878"><draw:frame draw:z-index="250889728" draw:id="id287" draw:style-name="a292" draw:name="Shape359" text:anchor-type="paragraph" svg:x="1.45347in" svg:y="11.09653in" svg:width="2.96042in" svg:height="0.13472in" style:rel-width="scale" style:rel-height="scale"><draw:text-box><text:p text:style-name="P879"><text:span text:style-name="T880">Código de verificación electrónica: 14612674510332634340</text:span></text:p></draw:text-box><svg:title/><svg:desc/></draw:frame></text:span><text:span text:style-name="T881"><draw:frame draw:z-index="250886656" draw:id="id288" draw:style-name="a293" draw:name="Shape358" text:anchor-type="paragraph" svg:x="1.45347in" svg:y="10.96875in" svg:width="4.97708in" svg:height="0.13472in" style:rel-width="scale" style:rel-height="scale"><draw:text-box><text:p text:style-name="P882"><text:span text:style-name="T883">Cabildo Insular de La Palma. El registro realizado está amparado en el Artículo 16 de la Ley 39/2015.</text:span></text:p></draw:text-box><svg:title/><svg:desc/></draw:frame></text:span><text:span text:style-name="T884"><draw:connector draw:type="line" svg:x1="7.67847in" svg:y1="10.94583in" svg:x2="7.67917in" svg:y2="11.32986in" draw:z-index="250942976" draw:id="id289" draw:style-name="a294" draw:name="Shape357" text:anchor-type="paragraph"><svg:title/><svg:desc/></draw:connector></text:span><text:span text:style-name="T885"><draw:connector draw:type="line" svg:x1="1.37847in" svg:y1="10.94583in" svg:x2="1.37917in" svg:y2="11.32986in" draw:z-index="250930688" draw:id="id290" draw:style-name="a295" draw:name="Shape356" text:anchor-type="paragraph"><svg:title/><svg:desc/></draw:connector></text:span><text:span text:style-name="T886"><draw:connector draw:type="line" svg:x1="0.49167in" svg:y1="10.94583in" svg:x2="0.49236in" svg:y2="11.32986in" draw:z-index="250912256" draw:id="id291" draw:style-name="a296" draw:name="Shape355" text:anchor-type="paragraph"><svg:title/><svg:desc/></draw:connector></text:span><text:span text:style-name="T887"><draw:connector draw:type="line" svg:x1="0.48819in" svg:y1="10.94236in" svg:x2="7.68264in" svg:y2="10.94306in" draw:z-index="250959360" draw:id="id292" draw:style-name="a297" draw:name="Shape354" text:anchor-type="paragraph"><svg:title/><svg:desc/></draw:connector></text:span><text:span text:style-name="T888"><draw:frame draw:z-index="250857984" draw:id="id293" draw:style-name="a298" draw:name="Shape353" text:anchor-type="paragraph" svg:x="6.49444in" svg:y="10.34167in" svg:width="1.02639in" svg:height="0.20278in" style:rel-width="scale" style:rel-height="scale"><draw:text-box><text:p text:style-name="P889"><text:span text:style-name="T890">Página<text:s/></text:span><text:span text:style-name="T891">4</text:span><text:span text:style-name="T892"><text:s/>de<text:s/></text:span><text:span text:style-name="T893">17</text:span><text:span text:style-name="T894"><text:s/></text:span></text:p></draw:text-box><svg:title/><svg:desc/></draw:frame></text:span><text:span text:style-name="T895"><draw:frame draw:z-index="252252672" draw:id="id294" draw:style-name="a299" draw:name="Shape352" text:anchor-type="paragraph" svg:x="0.7875in" svg:y="10.00486in" svg:width="6.64306in" svg:height="0.16806in" style:rel-width="scale" style:rel-height="scale"><draw:text-box><text:p text:style-name="P896"><text:span text:style-name="T897">vida útil de dichas guaguas y se ahorran unos 33.000 litros de co</text:span><text:span text:style-name="T898">mbustible al año, en comparación con una<text:s/></text:span></text:p></draw:text-box><svg:title/><svg:desc/></draw:frame></text:span><text:span text:style-name="T899"><draw:frame draw:z-index="252245504" draw:id="id295" draw:style-name="a300" draw:name="Shape351" text:anchor-type="paragraph" svg:x="0.7875in" svg:y="9.84514in" svg:width="6.49653in" svg:height="0.16806in" style:rel-width="scale" style:rel-height="scale"><draw:text-box><text:p text:style-name="P900"><text:span text:style-name="T901">cuatro guaguas a adquirir evitan la emisión de unas 800 toneladas de CO2 en el uso a lo largo de toda la<text:s/></text:span></text:p></draw:text-box><svg:title/><svg:desc/></draw:frame></text:span><text:span text:style-name="T902"><draw:frame draw:z-index="251789824" draw:id="id296" draw:style-name="a301" draw:name="Shape314" text:anchor-type="paragraph" svg:x="0.7875in" svg:y="6.65139in" svg:width="6.70278in" svg:height="0.16806in" style:rel-width="scale" style:rel-height="scale"><draw:text-box><text:p text:style-name="P903"><text:span text:style-name="T904">CÉNTMOS (530.576,28€), esto es, 265.288,14 € por cada una de las guaguas. Se presentan igualmente las<text:s/></text:span></text:p></draw:text-box><svg:title/><svg:desc/></draw:frame></text:span><text:span text:style-name="T905"><draw:frame draw:z-index="252226048" draw:id="id297" draw:style-name="a302" draw:name="Shape349" text:anchor-type="paragraph" svg:x="1.27986in" svg:y="9.20694in" svg:width="4.30694in" svg:height="0.16806in" style:rel-width="scale" style:rel-height="scale"><draw:text-box><text:p text:style-name="P906"><text:span text:style-name="T907">Se han incorporado al expediente las fichas técnicas de los vehículos.</text:span></text:p></draw:text-box><svg:title/><svg:desc/></draw:frame></text:span><text:span text:style-name="T908"><draw:frame draw:z-index="252217856" draw:id="id298" draw:style-name="a303" draw:name="Shape348" text:anchor-type="paragraph" svg:x="0.7875in" svg:y="8.88681in" svg:width="3.81181in" svg:height="0.16806in" style:rel-width="scale" style:rel-height="scale"><draw:text-box><text:p text:style-name="P909"><text:span text:style-name="T910">de registro 2023053703, descritas en el antecedente anterior.<text:s/></text:span></text:p></draw:text-box><svg:title/><svg:desc/></draw:frame></text:span><text:span text:style-name="T911"><draw:frame draw:z-index="252208640" draw:id="id299" draw:style-name="a304" draw:name="Shape347" text:anchor-type="paragraph" svg:x="0.7875in" svg:y="8.72778in" svg:width="6.66597in" svg:height="0.16806in" style:rel-width="scale" style:rel-height="scale"><draw:text-box><text:p text:style-name="P912"><text:span text:style-name="T913">través del Registro de Entrada del Servicio de Transportes del Excmo. Cabildo Insular de La Palma, número<text:s/></text:span></text:p></draw:text-box><svg:title/><svg:desc/></draw:frame></text:span><text:span text:style-name="T914"><draw:frame draw:z-index="252199424" draw:id="id300" draw:style-name="a305" draw:name="Shape346" text:anchor-type="paragraph" svg:x="0.7875in" svg:y="8.56806in" svg:width="6.45347in" svg:height="0.16806in" style:rel-width="scale" style:rel-height="scale"><draw:text-box><text:p text:style-name="P915"><text:span text:style-name="T916">previstas en la documentación presentada con fecha 26 de octubre de 2023 por la entidad beneficiaria a<text:s/></text:span></text:p></draw:text-box><svg:title/><svg:desc/></draw:frame></text:span><text:span text:style-name="T917"><draw:frame draw:z-index="252186112" draw:id="id301" draw:style-name="a306" draw:name="Shape345" text:anchor-type="paragraph" svg:x="1.27986in" svg:y="8.40764in" svg:width="6.06597in" svg:height="0.16806in" style:rel-width="scale" style:rel-height="scale"><draw:text-box><text:p text:style-name="P918"><text:span text:style-name="T919">Se señala en el escrito de solicitud que las características técnicas de estos dos vehículos son las<text:s/></text:span></text:p></draw:text-box><svg:title/><svg:desc/></draw:frame></text:span><text:span text:style-name="T920"><draw:frame draw:z-index="252173824" draw:id="id302" draw:style-name="a307" draw:name="Shape344" text:anchor-type="paragraph" svg:x="0.7875in" svg:y="8.08889in" svg:width="4.07708in" svg:height="0.16806in" style:rel-width="scale" style:rel-height="scale"><draw:text-box><text:p text:style-name="P921"><text:span text:style-name="T922">invernadero como el dióxido de carbono y los</text:span><text:span text:style-name="T923"><text:s/>óxidos de nitrógeno.</text:span></text:p></draw:text-box><svg:title/><svg:desc/></draw:frame></text:span><text:span text:style-name="T924"><draw:frame draw:z-index="252171776" draw:id="id303" draw:style-name="a308" draw:name="Shape343" text:anchor-type="paragraph" svg:x="0.7875in" svg:y="7.92847in" svg:width="6.51667in" svg:height="0.16806in" style:rel-width="scale" style:rel-height="scale"><draw:text-box><text:p text:style-name="P925"><text:span text:style-name="T926">temperatura y la fuerza del motor, sin tener que enchufarse, reduciendo las emisiones de gases de efecto<text:s/></text:span></text:p></draw:text-box><svg:title/><svg:desc/></draw:frame></text:span><text:span text:style-name="T927"><draw:frame draw:z-index="252151296" draw:id="id304" draw:style-name="a309" draw:name="Shape342" text:anchor-type="paragraph" svg:x="7.37639in" svg:y="7.76944in" svg:width="0.14861in" svg:height="0.16806in" style:rel-width="scale" style:rel-height="scale"><draw:text-box><text:p text:style-name="P928"><text:span text:style-name="T929">la<text:s/></text:span></text:p></draw:text-box><svg:title/><svg:desc/></draw:frame></text:span><text:span text:style-name="T930"><draw:frame draw:z-index="252144128" draw:id="id305" draw:style-name="a310" draw:name="Shape341" text:anchor-type="paragraph" svg:x="6.83403in" svg:y="7.76944in" svg:width="0.48681in" svg:height="0.16806in" style:rel-width="scale" style:rel-height="scale"><draw:text-box><text:p text:style-name="P931"><text:span text:style-name="T932">inercia,<text:s/></text:span></text:p></draw:text-box><svg:title/><svg:desc/></draw:frame></text:span><text:span text:style-name="T933"><draw:frame draw:z-index="252137984" draw:id="id306" draw:style-name="a311" draw:name="Shape340" text:anchor-type="paragraph" svg:x="6.63125in" svg:y="7.76944in" svg:width="0.14861in" svg:height="0.16806in" style:rel-width="scale" style:rel-height="scale"><draw:text-box><text:p text:style-name="P934"><text:span text:style-name="T935">la<text:s/></text:span></text:p></draw:text-box><svg:title/><svg:desc/></draw:frame></text:span><text:span text:style-name="T936"><draw:frame draw:z-index="252125696" draw:id="id307" draw:style-name="a312" draw:name="Shape339" text:anchor-type="paragraph" svg:x="6.31319in" svg:y="7.76944in" svg:width="0.26597in" svg:height="0.16806in" style:rel-width="scale" style:rel-height="scale"><draw:text-box><text:p text:style-name="P937"><text:span text:style-name="T938">con<text:s/></text:span></text:p></draw:text-box><svg:title/><svg:desc/></draw:frame></text:span><text:span text:style-name="T939"><draw:frame draw:z-index="251211264" draw:id="id308" draw:style-name="a313" draw:name="Shape278" text:anchor-type="paragraph" svg:x="1.27986in" svg:y="2.97778in" svg:width="6.08194in" svg:height="0.16806in" style:rel-width="scale" style:rel-height="scale"><draw:text-box><text:p text:style-name="P940"><text:span text:style-name="T941">Con fecha 26 de octubre de 2023 la entidad beneficiaria presenta a través del Registro de Entrada<text:s/></text:span></text:p></draw:text-box><svg:title/><svg:desc/></draw:frame></text:span><text:span text:style-name="T942"><draw:frame draw:z-index="251392512" draw:id="id309" draw:style-name="a314" draw:name="Shape289" text:anchor-type="paragraph" svg:x="0.7875in" svg:y="3.93611in" svg:width="6.29931in" svg:height="0.16806in" style:rel-width="scale" style:rel-height="scale"><draw:text-box><text:p text:style-name="P943"><text:span text:style-name="T944">respectivamente. Vehículos híbridos no enchufables que combinan la energía eléctrica y la propulsión<text:s/></text:span></text:p></draw:text-box><svg:title/><svg:desc/></draw:frame></text:span><text:span text:style-name="T945"><draw:frame draw:z-index="251383296" draw:id="id310" draw:style-name="a315" draw:name="Shape288" text:anchor-type="paragraph" svg:x="5.96389in" svg:y="3.77639in" svg:width="1.55417in" svg:height="0.16806in" style:rel-width="scale" style:rel-height="scale"><draw:text-box><text:p text:style-name="P946"><text:span text:style-name="T947">WMA42CZZ1PT040596,<text:s/></text:span></text:p></draw:text-box><svg:title/><svg:desc/></draw:frame></text:span><text:span text:style-name="T948"><draw:frame draw:z-index="251354624" draw:id="id311" draw:style-name="a316" draw:name="Shape287" text:anchor-type="paragraph" svg:x="5.68681in" svg:y="3.77639in" svg:width="0.11042in" svg:height="0.16806in" style:rel-width="scale" style:rel-height="scale"><draw:text-box><text:p text:style-name="P949"><text:span text:style-name="T950">y<text:s/></text:span></text:p></draw:text-box><svg:title/><svg:desc/></draw:frame></text:span><text:span text:style-name="T951"><draw:frame draw:z-index="251347456" draw:id="id312" draw:style-name="a317" draw:name="Shape286" text:anchor-type="paragraph" svg:x="3.99653in" svg:y="3.77639in" svg:width="1.51528in" svg:height="0.16806in" style:rel-width="scale" style:rel-height="scale"><draw:text-box><text:p text:style-name="P952"><text:span text:style-name="T953">WMA42CZZ9PT040605<text:s/></text:span></text:p></draw:text-box><svg:title/><svg:desc/></draw:frame></text:span><text:span text:style-name="T954"><draw:frame draw:z-index="251335168" draw:id="id313" draw:style-name="a318" draw:name="Shape285" text:anchor-type="paragraph" svg:x="3.14792in" svg:y="3.77639in" svg:width="0.67847in" svg:height="0.16806in" style:rel-width="scale" style:rel-height="scale"><draw:text-box><text:p text:style-name="P955"><text:span text:style-name="T956">bastidores<text:s/></text:span></text:p></draw:text-box><svg:title/><svg:desc/></draw:frame></text:span><text:span text:style-name="T957"><draw:frame draw:z-index="251305472" draw:id="id314" draw:style-name="a319" draw:name="Shape284" text:anchor-type="paragraph" svg:x="2.78611in" svg:y="3.77639in" svg:width="0.19514in" svg:height="0.16806in" style:rel-width="scale" style:rel-height="scale"><draw:text-box><text:p text:style-name="P958"><text:span text:style-name="T959">de<text:s/></text:span></text:p></draw:text-box><svg:title/><svg:desc/></draw:frame></text:span><text:span text:style-name="T960"><draw:frame draw:z-index="251292160" draw:id="id315" draw:style-name="a320" draw:name="Shape283" text:anchor-type="paragraph" svg:x="2.0375in" svg:y="3.77639in" svg:width="0.57986in" svg:height="0.16806in" style:rel-width="scale" style:rel-height="scale"><draw:text-box><text:p text:style-name="P961"><text:span text:style-name="T962">números<text:s/></text:span></text:p></draw:text-box><svg:title/><svg:desc/></draw:frame></text:span><text:span text:style-name="T963"><draw:frame draw:z-index="251272704" draw:id="id316" draw:style-name="a321" draw:name="Shape282" text:anchor-type="paragraph" svg:x="0.7875in" svg:y="3.77639in" svg:width="1.09167in" svg:height="0.16806in" style:rel-width="scale" style:rel-height="scale"><draw:text-box><text:p text:style-name="P964"><text:span text:style-name="T965">LEÜ360/D15/E6,<text:s/></text:span></text:p></draw:text-box><svg:title/><svg:desc/></draw:frame></text:span><text:span text:style-name="T966"><draw:frame draw:z-index="251260416" draw:id="id317" draw:style-name="a322" draw:name="Shape281" text:anchor-type="paragraph" svg:x="1.27986in" svg:y="3.61667in" svg:width="5.94514in" svg:height="0.16806in" style:rel-width="scale" style:rel-height="scale"><draw:text-box><text:p text:style-name="P967"><text:span text:style-name="T968">Vehículos marca MAN AUTOBUS, modelo B42CA601 / Autobús Lion's Intercity LE 12 y Autobús<text:s/></text:span></text:p></draw:text-box><svg:title/><svg:desc/></draw:frame></text:span><text:span text:style-name="T969"><draw:frame draw:z-index="251244032" draw:id="id318" draw:style-name="a323" draw:name="Shape280" text:anchor-type="paragraph" svg:x="0.7875in" svg:y="3.29722in" svg:width="5.48472in" svg:height="0.16806in" style:rel-width="scale" style:rel-height="scale"><draw:text-box><text:p text:style-name="P970"><text:span text:style-name="T971">documentación relativa a las características técnicas de los vehículos a adquirir, que son:</text:span></text:p></draw:text-box><svg:title/><svg:desc/></draw:frame></text:span><text:span text:style-name="T972"><draw:frame draw:z-index="251226624" draw:id="id319" draw:style-name="a324" draw:name="Shape279" text:anchor-type="paragraph" svg:x="0.7875in" svg:y="3.1375in" svg:width="6.30486in" svg:height="0.16806in" style:rel-width="scale" style:rel-height="scale"><draw:text-box><text:p text:style-name="P973"><text:span text:style-name="T974">del Servicio de Transportes del Excmo. Cabildo Insular de La Palma, número de registro 2023053703,<text:s/></text:span></text:p></draw:text-box><svg:title/><svg:desc/></draw:frame></text:span><text:span text:style-name="T975"><draw:frame draw:z-index="251406848" draw:id="id320" draw:style-name="a325" draw:name="Shape290" text:anchor-type="paragraph" svg:x="0.7875in" svg:y="4.09583in" svg:width="6.10278in" svg:height="0.16806in" style:rel-width="scale" style:rel-height="scale"><draw:text-box><text:p text:style-name="P976"><text:span text:style-name="T977">diesel, recargándose sus baterías con la inercia, la temperatura y la fuerza del motor, sin tener que<text:s/></text:span></text:p></draw:text-box><svg:title/><svg:desc/></draw:frame></text:span><text:span text:style-name="T978"><draw:frame draw:z-index="251191808" draw:id="id321" draw:style-name="a326" draw:name="Shape277" text:anchor-type="paragraph" svg:x="0.7875in" svg:y="2.65833in" svg:width="4.14167in" svg:height="0.16806in" style:rel-width="scale" style:rel-height="scale"><draw:text-box><text:p text:style-name="P979"><text:span text:style-name="T980">(530.576,28€), esto es, 265.288,14 € por cada u</text:span><text:span text:style-name="T981">na de las guaguas.</text:span></text:p></draw:text-box><svg:title/><svg:desc/></draw:frame></text:span><text:span text:style-name="T982"><draw:frame draw:z-index="251179520" draw:id="id322" draw:style-name="a327" draw:name="Shape276" text:anchor-type="paragraph" svg:x="0.7875in" svg:y="2.49861in" svg:width="6.31736in" svg:height="0.16806in" style:rel-width="scale" style:rel-height="scale"><draw:text-box><text:p text:style-name="P983"><text:span text:style-name="T984">QUINIENTOS TREINTA MIL QUINIENTOS SETENTA Y SEIS EUROS CON VEINTIOCHO CÉNTMOS<text:s/></text:span></text:p></draw:text-box><svg:title/><svg:desc/></draw:frame></text:span><text:span text:style-name="T985"><draw:frame draw:z-index="251156992" draw:id="id323" draw:style-name="a328" draw:name="Shape275" text:anchor-type="paragraph" svg:x="0.7875in" svg:y="2.33889in" svg:width="6.65278in" svg:height="0.16806in" style:rel-width="scale" style:rel-height="scale"><draw:text-box><text:p text:style-name="P986"><text:span text:style-name="T987">adquisición de dos guaguas sostenibles destinadas al transporte regular de viajeros, por un importe total de<text:s/></text:span></text:p></draw:text-box><svg:title/><svg:desc/></draw:frame></text:span><text:span text:style-name="T988"><draw:frame draw:z-index="251133440" draw:id="id324" draw:style-name="a329" draw:name="Shape274" text:anchor-type="paragraph" svg:x="0.7875in" svg:y="2.17986in" svg:width="6.70417in" svg:height="0.16806in" style:rel-width="scale" style:rel-height="scale"><draw:text-box><text:p text:style-name="P989"><text:span text:style-name="T990">Excmo. Cabildo Insular de La Palma, con</text:span><text:span text:style-name="T991"><text:s/>número de registro 2023051751, la solicitud de subvención para la<text:s/></text:span></text:p></draw:text-box><svg:title/><svg:desc/></draw:frame></text:span><text:span text:style-name="T992"><draw:frame draw:z-index="251128320" draw:id="id325" draw:style-name="a330" draw:name="Shape273" text:anchor-type="paragraph" svg:x="0.7875in" svg:y="2.01944in" svg:width="6.57292in" svg:height="0.16806in" style:rel-width="scale" style:rel-height="scale"><draw:text-box><text:p text:style-name="P993"><text:span text:style-name="T994">La Palma S.COOP., con NIF F3801667-1, a través del Registro de Entrada del Servicio de Transportes del<text:s/></text:span></text:p></draw:text-box><svg:title/><svg:desc/></draw:frame></text:span><text:span text:style-name="T995"><draw:frame draw:z-index="251104768" draw:id="id326" draw:style-name="a331" draw:name="Shape272" text:anchor-type="paragraph" svg:x="1.27986in" svg:y="1.85972in" svg:width="6.14028in" svg:height="0.16806in" style:rel-width="scale" style:rel-height="scale"><draw:text-box><text:p text:style-name="P996"><text:span text:style-name="T997">Noveno.-<text:s/></text:span><text:span text:style-name="T998">Con fecha 13 de octubre de 2023 se presento por parte de la entidad Transportes Insular<text:s/></text:span></text:p></draw:text-box><svg:title/><svg:desc/></draw:frame></text:span><text:span text:style-name="T999"><draw:frame draw:z-index="251083264" draw:id="id327" draw:style-name="a332" draw:name="Shape271" text:anchor-type="paragraph" svg:x="0.7875in" svg:y="1.38056in" svg:width="3.90417in" svg:height="0.16806in" style:rel-width="scale" style:rel-height="scale"><draw:text-box><text:p text:style-name="P1000"><text:span text:style-name="T1001">sostenible, justificada previamente a la concesión de la misma.<text:s/></text:span></text:p></draw:text-box><svg:title/><svg:desc/></draw:frame></text:span><text:span text:style-name="T1002"><draw:frame draw:z-index="251065856" draw:id="id328" draw:style-name="a333" draw:name="Shape270" text:anchor-type="paragraph" svg:x="0.7875in" svg:y="1.22153in" svg:width="6.36319in" svg:height="0.16806in" style:rel-width="scale" style:rel-height="scale"><draw:text-box><text:p text:style-name="P1003"><text:span text:style-name="T1004">subvención nominativa por importe de 297.300,00€ para la adquisición de una guagua hibrida eléctrica<text:s/></text:span></text:p></draw:text-box><svg:title/><svg:desc/></draw:frame></text:span><text:span text:style-name="T1005"><draw:frame draw:z-index="251045376" draw:id="id329" draw:style-name="a334" draw:name="Shape269" text:anchor-type="paragraph" svg:x="0.7875in" svg:y="1.06111in" svg:width="6.42014in" svg:height="0.16806in" style:rel-width="scale" style:rel-height="scale"><draw:text-box><text:p text:style-name="P1006"><text:span text:style-name="T1007">resolvió conceder a la entidad TRANSPORTES INSULAR LA PALMA S.COOP, NIF nº F-38016671, una<text:s/></text:span></text:p></draw:text-box><svg:title/><svg:desc/></draw:frame></text:span><text:span text:style-name="T1008"><draw:frame draw:z-index="251036160" draw:id="id330" draw:style-name="a335" draw:name="Shape268" text:anchor-type="paragraph" svg:x="0.7875in" svg:y="0.90139in" svg:width="6.54028in" svg:height="0.16806in" style:rel-width="scale" style:rel-height="scale"><draw:text-box><text:p text:style-name="P1009"><text:span text:style-name="T1010">Corporativo Titular del Área de Hacienda, Recursos Human</text:span><text:span text:style-name="T1011">os, Aguas, Transportes, Industria y Energía se<text:s/></text:span></text:p></draw:text-box><svg:title/><svg:desc/></draw:frame></text:span><text:span text:style-name="T1012"><draw:frame draw:z-index="251020800" draw:id="id331" draw:style-name="a336" draw:name="Shape267" text:anchor-type="paragraph" svg:x="1.27986in" svg:y="0.74236in" svg:width="5.92292in" svg:height="0.16806in" style:rel-width="scale" style:rel-height="scale"><draw:text-box><text:p text:style-name="P1013"><text:span text:style-name="T1014">Octavo.-<text:s/></text:span><text:span text:style-name="T1015">Mediante Resolución 2023/1932, de fecha 09 de marzo de 2023, del anterior Miembro<text:s/></text:span></text:p></draw:text-box><svg:title/><svg:desc/></draw:frame></text:span><text:span text:style-name="T1016"><draw:frame draw:z-index="251581952" draw:id="id332" draw:style-name="a337" draw:name="Shape302" text:anchor-type="paragraph" svg:x="0.7875in" svg:y="6.49167in" svg:width="0.3in" svg:height="0.16806in" style:rel-width="scale" style:rel-height="scale"><draw:text-box><text:p text:style-name="P1017"><text:span text:style-name="T1018">total<text:s/></text:span></text:p></draw:text-box><svg:title/><svg:desc/></draw:frame></text:span><text:span text:style-name="T1019"><draw:frame draw:z-index="251773440" draw:id="id333" draw:style-name="a338" draw:name="Shape313" text:anchor-type="paragraph" svg:x="6.62014in" svg:y="6.49167in" svg:width="0.89583in" svg:height="0.16806in" style:rel-width="scale" style:rel-height="scale"><draw:text-box><text:p text:style-name="P1020"><text:span text:style-name="T1021">VEINTIOCHO<text:s/></text:span></text:p></draw:text-box><svg:title/><svg:desc/></draw:frame></text:span><text:span text:style-name="T1022"><draw:frame draw:z-index="251750912" draw:id="id334" draw:style-name="a339" draw:name="Shape312" text:anchor-type="paragraph" svg:x="6.21944in" svg:y="6.49167in" svg:width="0.34861in" svg:height="0.16806in" style:rel-width="scale" style:rel-height="scale"><draw:text-box><text:p text:style-name="P1023"><text:span text:style-name="T1024">CON<text:s/></text:span></text:p></draw:text-box><svg:title/><svg:desc/></draw:frame></text:span><text:span text:style-name="T1025"><draw:frame draw:z-index="251741696" draw:id="id335" draw:style-name="a340" draw:name="Shape311" text:anchor-type="paragraph" svg:x="5.63403in" svg:y="6.49167in" svg:width="0.53125in" svg:height="0.16806in" style:rel-width="scale" style:rel-height="scale"><draw:text-box><text:p text:style-name="P1026"><text:span text:style-name="T1027">EUROS<text:s/></text:span></text:p></draw:text-box><svg:title/><svg:desc/></draw:frame></text:span><text:span text:style-name="T1028"><draw:frame draw:z-index="251714048" draw:id="id336" draw:style-name="a341" draw:name="Shape310" text:anchor-type="paragraph" svg:x="5.22569in" svg:y="6.49167in" svg:width="0.35694in" svg:height="0.16806in" style:rel-width="scale" style:rel-height="scale"><draw:text-box><text:p text:style-name="P1029"><text:span text:style-name="T1030">SEIS<text:s/></text:span></text:p></draw:text-box><svg:title/><svg:desc/></draw:frame></text:span><text:span text:style-name="T1031"><draw:frame draw:z-index="251707904" draw:id="id337" draw:style-name="a342" draw:name="Shape309" text:anchor-type="paragraph" svg:x="5.04167in" svg:y="6.49167in" svg:width="0.13333in" svg:height="0.16806in" style:rel-width="scale" style:rel-height="scale"><draw:text-box><text:p text:style-name="P1032"><text:span text:style-name="T1033">Y<text:s/></text:span></text:p></draw:text-box><svg:title/><svg:desc/></draw:frame></text:span><text:span text:style-name="T1034"><draw:frame draw:z-index="251686400" draw:id="id338" draw:style-name="a343" draw:name="Shape308" text:anchor-type="paragraph" svg:x="4.30903in" svg:y="6.49167in" svg:width="0.6625in" svg:height="0.16806in" style:rel-width="scale" style:rel-height="scale"><draw:text-box><text:p text:style-name="P1035"><text:span text:style-name="T1036">SETENTA<text:s/></text:span></text:p></draw:text-box><svg:title/><svg:desc/></draw:frame></text:span><text:span text:style-name="T1037"><draw:frame draw:z-index="251675136" draw:id="id339" draw:style-name="a344" draw:name="Shape307" text:anchor-type="paragraph" svg:x="3.35347in" svg:y="6.49167in" svg:width="0.89583in" svg:height="0.16806in" style:rel-width="scale" style:rel-height="scale"><draw:text-box><text:p text:style-name="P1038"><text:span text:style-name="T1039">QUINIENTOS<text:s/></text:span></text:p></draw:text-box><svg:title/><svg:desc/></draw:frame></text:span><text:span text:style-name="T1040"><draw:frame draw:z-index="251658752" draw:id="id340" draw:style-name="a345" draw:name="Shape306" text:anchor-type="paragraph" svg:x="3.02986in" svg:y="6.49167in" svg:width="0.27222in" svg:height="0.16806in" style:rel-width="scale" style:rel-height="scale"><draw:text-box><text:p text:style-name="P1041"><text:span text:style-name="T1042">MIL<text:s/></text:span></text:p></draw:text-box><svg:title/><svg:desc/></draw:frame></text:span><text:span text:style-name="T1043"><draw:frame draw:z-index="251635200" draw:id="id341" draw:style-name="a346" draw:name="Shape305" text:anchor-type="paragraph" svg:x="2.34375in" svg:y="6.49167in" svg:width="0.61528in" svg:height="0.16806in" style:rel-width="scale" style:rel-height="scale"><draw:text-box><text:p text:style-name="P1044"><text:span text:style-name="T1045">TREINTA<text:s/></text:span></text:p></draw:text-box><svg:title/><svg:desc/></draw:frame></text:span><text:span text:style-name="T1046"><draw:frame draw:z-index="251615744" draw:id="id342" draw:style-name="a347" draw:name="Shape304" text:anchor-type="paragraph" svg:x="1.3875in" svg:y="6.49167in" svg:width="0.89583in" svg:height="0.16806in" style:rel-width="scale" style:rel-height="scale"><draw:text-box><text:p text:style-name="P1047"><text:span text:style-name="T1048">QUINIENTOS<text:s/></text:span></text:p></draw:text-box><svg:title/><svg:desc/></draw:frame></text:span><text:span text:style-name="T1049"><draw:frame draw:z-index="251611648" draw:id="id343" draw:style-name="a348" draw:name="Shape303" text:anchor-type="paragraph" svg:x="1.14167in" svg:y="6.49167in" svg:width="0.19514in" svg:height="0.16806in" style:rel-width="scale" style:rel-height="scale"><draw:text-box><text:p text:style-name="P1050"><text:span text:style-name="T1051">de<text:s/></text:span></text:p></draw:text-box><svg:title/><svg:desc/></draw:frame></text:span><draw:custom-shape svg:x="0in" svg:y="0in" svg:width="8.33264in" svg:height="6.25in" draw:z-index="252421632" draw:id="id344" draw:style-name="a349" draw:name="Shape266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052"><draw:frame draw:z-index="251569664" draw:id="id345" draw:style-name="a350" draw:name="Shape301" text:anchor-type="paragraph" svg:x="0.7875in" svg:y="6.33194in" svg:width="6.50625in" svg:height="0.16806in" style:rel-width="scale" style:rel-height="scale"><draw:text-box><text:p text:style-name="P1053"><text:span text:style-name="T1054">adquisición de otras dos guaguas sostenibles destinadas al transporte regular de viajeros, por un importe<text:s/></text:span></text:p></draw:text-box><svg:title/><svg:desc/></draw:frame></text:span><draw:custom-shape svg:x="0in" svg:y="6.25in" svg:width="8.33264in" svg:height="6.25in" draw:z-index="252422656" draw:id="id346" draw:style-name="a351" draw:name="Shape30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055"><draw:frame draw:z-index="251553280" draw:id="id347" draw:style-name="a352" draw:name="Shape299" text:anchor-type="paragraph" svg:x="0.7875in" svg:y="6.17222in" svg:width="6.70417in" svg:height="0.16806in" style:rel-width="scale" style:rel-height="scale"><draw:text-box><text:p text:style-name="P1056"><text:span text:style-name="T1057">Excmo. Cabildo Insular de La Palma, con número de registro 2023056215, la solicitud de subvención para la<text:s/></text:span></text:p></draw:text-box><svg:title/><svg:desc/></draw:frame></text:span><text:span text:style-name="T1058"><draw:frame draw:z-index="251548160" draw:id="id348" draw:style-name="a353" draw:name="Shape298" text:anchor-type="paragraph" svg:x="0.7875in" svg:y="6.0125in" svg:width="6.37917in" svg:height="0.16806in" style:rel-width="scale" style:rel-height="scale"><draw:text-box><text:p text:style-name="P1059"><text:span text:style-name="T1060">Palma S.COOP., con NIF F3801667-1, a través del Registro de Entrada del Servicio de Transportes del<text:s/></text:span></text:p></draw:text-box><svg:title/><svg:desc/></draw:frame></text:span><text:span text:style-name="T1061"><draw:frame draw:z-index="251529728" draw:id="id349" draw:style-name="a354" draw:name="Shape297" text:anchor-type="paragraph" svg:x="1.27986in" svg:y="5.85278in" svg:width="5.92569in" svg:height="0.16806in" style:rel-width="scale" style:rel-height="scale"><draw:text-box><text:p text:style-name="P1062"><text:span text:style-name="T1063">Décimo.-<text:s/></text:span><text:span text:style-name="T1064">El 9 de noviembre de 2023 se presento por parte de la entidad Transportes Insular La<text:s/></text:span></text:p></draw:text-box><svg:title/><svg:desc/></draw:frame></text:span><text:span text:style-name="T1065"><draw:frame draw:z-index="251515392" draw:id="id350" draw:style-name="a355" draw:name="Shape296" text:anchor-type="paragraph" svg:x="1.27986in" svg:y="5.37361in" svg:width="4.30694in" svg:height="0.16806in" style:rel-width="scale" style:rel-height="scale"><draw:text-box><text:p text:style-name="P1066"><text:span text:style-name="T1067">Se han incorporado al expediente las fichas técnicas<text:s/></text:span><text:span text:style-name="T1068">de los vehículos.</text:span></text:p></draw:text-box><svg:title/><svg:desc/></draw:frame></text:span><text:span text:style-name="T1069"><draw:frame draw:z-index="251497984" draw:id="id351" draw:style-name="a356" draw:name="Shape295" text:anchor-type="paragraph" svg:x="0.7875in" svg:y="5.05417in" svg:width="5.68403in" svg:height="0.16806in" style:rel-width="scale" style:rel-height="scale"><draw:text-box><text:p text:style-name="P1070"><text:span text:style-name="T1071">(495.490,00€), sin incluir IGIC, tasas, impuestos ni servicios por la gestión de matriculación.<text:s/></text:span></text:p></draw:text-box><svg:title/><svg:desc/></draw:frame></text:span><text:span text:style-name="T1072"><draw:frame draw:z-index="251478528" draw:id="id352" draw:style-name="a357" draw:name="Shape294" text:anchor-type="paragraph" svg:x="0.7875in" svg:y="4.89444in" svg:width="6.20625in" svg:height="0.16806in" style:rel-width="scale" style:rel-height="scale"><draw:text-box><text:p text:style-name="P1073"><text:span text:style-name="T1074">importe total de CUATROCIENTOS NOVENTA Y CINCO MIL CUATROCIENTOS NOVENTA EUROS<text:s/></text:span></text:p></draw:text-box><svg:title/><svg:desc/></draw:frame></text:span><text:span text:style-name="T1075"><draw:frame draw:z-index="251454976" draw:id="id353" draw:style-name="a358" draw:name="Shape293" text:anchor-type="paragraph" svg:x="1.27986in" svg:y="4.73472in" svg:width="5.96111in" svg:height="0.16806in" style:rel-width="scale" style:rel-height="scale"><draw:text-box><text:p text:style-name="P1076"><text:span text:style-name="T1077">Se presentan igualmente el 26 de octubre las factura</text:span><text:span text:style-name="T1078">s de adquisición de las dos guaguas por un<text:s/></text:span></text:p></draw:text-box><svg:title/><svg:desc/></draw:frame></text:span><text:span text:style-name="T1079"><draw:frame draw:z-index="251434496" draw:id="id354" draw:style-name="a359" draw:name="Shape292" text:anchor-type="paragraph" svg:x="0.7875in" svg:y="4.41528in" svg:width="1.28542in" svg:height="0.16806in" style:rel-width="scale" style:rel-height="scale"><draw:text-box><text:p text:style-name="P1080"><text:span text:style-name="T1081">óxidos de nitrógeno.<text:s/></text:span></text:p></draw:text-box><svg:title/><svg:desc/></draw:frame></text:span><text:span text:style-name="T1082"><draw:frame draw:z-index="251432448" draw:id="id355" draw:style-name="a360" draw:name="Shape291" text:anchor-type="paragraph" svg:x="0.7875in" svg:y="4.25556in" svg:width="6.40208in" svg:height="0.16806in" style:rel-width="scale" style:rel-height="scale"><draw:text-box><text:p text:style-name="P1083"><text:span text:style-name="T1084">enchufarse, reduciendo las emisiones de gases de efecto invernadero como el dióxido de carbono y los<text:s/></text:span></text:p></draw:text-box><svg:title/><svg:desc/></draw:frame></text:span></text:p>
      <text:soft-page-break/>
      <text:p text:style-name="P1085"><text:span text:style-name="T1086"><draw:frame draw:z-index="251933184" draw:id="id356" draw:style-name="a361" draw:name="Shape421" text:anchor-type="paragraph" svg:x="3.40139in" svg:y="7.47014in" svg:width="0.19514in" svg:height="0.16806in" style:rel-width="scale" style:rel-height="scale"><draw:text-box><text:p text:style-name="P1087"><text:span text:style-name="T1088">un<text:s/></text:span></text:p></draw:text-box><svg:title/><svg:desc/></draw:frame></text:span><text:span text:style-name="T1089"><draw:frame draw:z-index="252092928" draw:id="id357" draw:style-name="a362" draw:name="Shape432" text:anchor-type="paragraph" svg:x="1.27986in" svg:y="8.10972in" svg:width="5.56875in" svg:height="0.16806in" style:rel-width="scale" style:rel-height="scale"><draw:text-box><text:p text:style-name="P1090"><text:span text:style-name="T1091">Este tipo de vehículos, que como se ha indicado</text:span><text:span text:style-name="T1092"><text:s/>en el antecedente anterior, no tienen que<text:s/></text:span></text:p></draw:text-box><svg:title/><svg:desc/></draw:frame></text:span><text:span text:style-name="T1093"><draw:frame draw:z-index="252072448" draw:id="id358" draw:style-name="a363" draw:name="Shape431" text:anchor-type="paragraph" svg:x="0.7875in" svg:y="7.79028in" svg:width="5.51458in" svg:height="0.16806in" style:rel-width="scale" style:rel-height="scale"><draw:text-box><text:p text:style-name="P1094"><text:span text:style-name="T1095">que se recarga en los trayectos con más desnivel sin la utilización de otro tipo de energía.</text:span></text:p></draw:text-box><svg:title/><svg:desc/></draw:frame></text:span><text:span text:style-name="T1096"><draw:frame draw:z-index="252063232" draw:id="id359" draw:style-name="a364" draw:name="Shape430" text:anchor-type="paragraph" svg:x="0.7875in" svg:y="7.63056in" svg:width="6.49375in" svg:height="0.16806in" style:rel-width="scale" style:rel-height="scale"><draw:text-box><text:p text:style-name="P1097"><text:span text:style-name="T1098">medioambiental, ya que se mejora la emisión de gases, con la incorporación de la batería no enchufable,<text:s/></text:span></text:p></draw:text-box><svg:title/><svg:desc/></draw:frame></text:span><text:span text:style-name="T1099"><draw:frame draw:z-index="252045824" draw:id="id360" draw:style-name="a365" draw:name="Shape429" text:anchor-type="paragraph" svg:x="7.00625in" svg:y="7.47014in" svg:width="0.51458in" svg:height="0.16806in" style:rel-width="scale" style:rel-height="scale"><draw:text-box><text:p text:style-name="P1100"><text:span text:style-name="T1101">objetivo<text:s/></text:span></text:p></draw:text-box><svg:title/><svg:desc/></draw:frame></text:span><text:span text:style-name="T1102"><draw:frame draw:z-index="252040704" draw:id="id361" draw:style-name="a366" draw:name="Shape428" text:anchor-type="paragraph" svg:x="6.80069in" svg:y="7.47014in" svg:width="0.14792in" svg:height="0.16806in" style:rel-width="scale" style:rel-height="scale"><draw:text-box><text:p text:style-name="P1103"><text:span text:style-name="T1104">el<text:s/></text:span></text:p></draw:text-box><svg:title/><svg:desc/></draw:frame></text:span><text:span text:style-name="T1105"><draw:frame draw:z-index="252021248" draw:id="id362" draw:style-name="a367" draw:name="Shape427" text:anchor-type="paragraph" svg:x="6.35556in" svg:y="7.47014in" svg:width="0.38681in" svg:height="0.16806in" style:rel-width="scale" style:rel-height="scale"><draw:text-box><text:p text:style-name="P1106"><text:span text:style-name="T1107">sobre<text:s/></text:span></text:p></draw:text-box><svg:title/><svg:desc/></draw:frame></text:span><text:span text:style-name="T1108"><draw:frame draw:z-index="252003840" draw:id="id363" draw:style-name="a368" draw:name="Shape426" text:anchor-type="paragraph" svg:x="5.45556in" svg:y="7.47014in" svg:width="0.84236in" svg:height="0.16806in" style:rel-width="scale" style:rel-height="scale"><draw:text-box><text:p text:style-name="P1109"><text:span text:style-name="T1110">insignificante<text:s/></text:span></text:p></draw:text-box><svg:title/><svg:desc/></draw:frame></text:span><text:span text:style-name="T1111"><draw:frame draw:z-index="251996672" draw:id="id364" draw:style-name="a369" draw:name="Shape425" text:anchor-type="paragraph" svg:x="5.28125in" svg:y="7.47014in" svg:width="0.11806in" svg:height="0.16806in" style:rel-width="scale" style:rel-height="scale"><draw:text-box><text:p text:style-name="P1112"><text:span text:style-name="T1113">o<text:s/></text:span></text:p></draw:text-box><svg:title/><svg:desc/></draw:frame></text:span><text:span text:style-name="T1114"><draw:frame draw:z-index="251975168" draw:id="id365" draw:style-name="a370" draw:name="Shape424" text:anchor-type="paragraph" svg:x="4.92083in" svg:y="7.47014in" svg:width="0.30347in" svg:height="0.16806in" style:rel-width="scale" style:rel-height="scale"><draw:text-box><text:p text:style-name="P1115"><text:span text:style-name="T1116">nulo<text:s/></text:span></text:p></draw:text-box><svg:title/><svg:desc/></draw:frame></text:span><text:span text:style-name="T1117"><draw:frame draw:z-index="251960832" draw:id="id366" draw:style-name="a371" draw:name="Shape423" text:anchor-type="paragraph" svg:x="4.23681in" svg:y="7.47014in" svg:width="0.62361in" svg:height="0.16806in" style:rel-width="scale" style:rel-height="scale"><draw:text-box><text:p text:style-name="P1118"><text:span text:style-name="T1119">previsible<text:s/></text:span></text:p></draw:text-box><svg:title/><svg:desc/></draw:frame></text:span><text:span text:style-name="T1120"><draw:frame draw:z-index="251947520" draw:id="id367" draw:style-name="a372" draw:name="Shape422" text:anchor-type="paragraph" svg:x="3.65347in" svg:y="7.47014in" svg:width="0.52639in" svg:height="0.16806in" style:rel-width="scale" style:rel-height="scale"><draw:text-box><text:p text:style-name="P1121"><text:span text:style-name="T1122">impacto<text:s/></text:span></text:p></draw:text-box><svg:title/><svg:desc/></draw:frame></text:span><text:span text:style-name="T1123"><draw:frame draw:z-index="252100096" draw:id="id368" draw:style-name="a373" draw:name="Shape433" text:anchor-type="paragraph" svg:x="0.7875in" svg:y="8.26944in" svg:width="6.60694in" svg:height="0.16806in" style:rel-width="scale" style:rel-height="scale"><draw:text-box><text:p text:style-name="P1124"><text:span text:style-name="T1125">enchufarse, resulta más fácil de incorporar al transporte público en La Palma, ya que en la actualidad en la<text:s/></text:span></text:p></draw:text-box><svg:title/><svg:desc/></draw:frame></text:span><text:span text:style-name="T1126"><draw:frame draw:z-index="251928064" draw:id="id369" draw:style-name="a374" draw:name="Shape420" text:anchor-type="paragraph" svg:x="3.00347in" svg:y="7.47014in" svg:width="0.34097in" svg:height="0.16806in" style:rel-width="scale" style:rel-height="scale"><draw:text-box><text:p text:style-name="P1127"><text:span text:style-name="T1128">tiene<text:s/></text:span></text:p></draw:text-box><svg:title/><svg:desc/></draw:frame></text:span><text:span text:style-name="T1129"><draw:frame draw:z-index="251908608" draw:id="id370" draw:style-name="a375" draw:name="Shape419" text:anchor-type="paragraph" svg:x="2.45069in" svg:y="7.47014in" svg:width="0.49583in" svg:height="0.16806in" style:rel-width="scale" style:rel-height="scale"><draw:text-box><text:p text:style-name="P1130"><text:span text:style-name="T1131">medida<text:s/></text:span></text:p></draw:text-box><svg:title/><svg:desc/></draw:frame></text:span><text:span text:style-name="T1132"><draw:frame draw:z-index="251891200" draw:id="id371" draw:style-name="a376" draw:name="Shape418" text:anchor-type="paragraph" svg:x="2.24514in" svg:y="7.47014in" svg:width="0.14861in" svg:height="0.16806in" style:rel-width="scale" style:rel-height="scale"><draw:text-box><text:p text:style-name="P1133"><text:span text:style-name="T1134">la<text:s/></text:span></text:p></draw:text-box><svg:title/><svg:desc/></draw:frame></text:span><text:span text:style-name="T1135"><draw:frame draw:z-index="251878912" draw:id="id372" draw:style-name="a377" draw:name="Shape417" text:anchor-type="paragraph" svg:x="1.46042in" svg:y="7.47014in" svg:width="0.72083in" svg:height="0.16806in" style:rel-width="scale" style:rel-height="scale"><draw:text-box><text:p text:style-name="P1136"><text:span text:style-name="T1137">naturaleza,<text:s/></text:span></text:p></draw:text-box><svg:title/><svg:desc/></draw:frame></text:span><text:span text:style-name="T1138"><draw:frame draw:z-index="251870720" draw:id="id373" draw:style-name="a378" draw:name="Shape416" text:anchor-type="paragraph" svg:x="1.21667in" svg:y="7.47014in" svg:width="0.1875in" svg:height="0.16806in" style:rel-width="scale" style:rel-height="scale"><draw:text-box><text:p text:style-name="P1139"><text:span text:style-name="T1140">su<text:s/></text:span></text:p></draw:text-box><svg:title/><svg:desc/></draw:frame></text:span><text:span text:style-name="T1141"><draw:frame draw:z-index="251857408" draw:id="id374" draw:style-name="a379" draw:name="Shape415" text:anchor-type="paragraph" svg:x="0.7875in" svg:y="7.47014in" svg:width="0.37014in" svg:height="0.16806in" style:rel-width="scale" style:rel-height="scale"><draw:text-box><text:p text:style-name="P1142"><text:span text:style-name="T1143">Dada<text:s/></text:span></text:p></draw:text-box><svg:title/><svg:desc/></draw:frame></text:span><text:span text:style-name="T1144"><draw:frame draw:z-index="251844096" draw:id="id375" draw:style-name="a380" draw:name="Shape414" text:anchor-type="paragraph" svg:x="0.7875in" svg:y="7.31111in" svg:width="4.07431in" svg:height="0.19167in" style:rel-width="scale" style:rel-height="scale"><draw:text-box><text:p text:style-name="P1145"><text:span text:style-name="T1146">6.<text:s/></text:span><text:span text:style-name="T1147">Protección y restauración de la biodiversidad y los ecosistemas</text:span><text:span text:style-name="T1148">.</text:span></text:p></draw:text-box><svg:title/><svg:desc/></draw:frame></text:span><text:span text:style-name="T1149"><draw:frame draw:z-index="251825664" draw:id="id376" draw:style-name="a381" draw:name="Shape413" text:anchor-type="paragraph" svg:x="0.7875in" svg:y="7.06806in" svg:width="4.58472in" svg:height="0.16806in" style:rel-width="scale" style:rel-height="scale"><draw:text-box><text:p text:style-name="P1150"><text:span text:style-name="T1151">que ha almacenado en su batería, gracias al desnivel que acumula la isla.<text:s/></text:span></text:p></draw:text-box><svg:title/><svg:desc/></draw:frame></text:span><text:span text:style-name="T1152"><draw:frame draw:z-index="251818496" draw:id="id377" draw:style-name="a382" draw:name="Shape412" text:anchor-type="paragraph" svg:x="0.7875in" svg:y="6.90833in" svg:width="6.48194in" svg:height="0.16806in" style:rel-width="scale" style:rel-height="scale"><draw:text-box><text:p text:style-name="P1153"><text:span text:style-name="T1154">Directiva 2001/81/CE, ya que los vehículos adquiridos pasarán del consumo de energía fósil a la en</text:span><text:span text:style-name="T1155">ergía<text:s/></text:span></text:p></draw:text-box><svg:title/><svg:desc/></draw:frame></text:span><text:span text:style-name="T1156"><draw:frame draw:z-index="251801088" draw:id="id378" draw:style-name="a383" draw:name="Shape411" text:anchor-type="paragraph" svg:x="0.7875in" svg:y="6.74861in" svg:width="6.47917in" svg:height="0.16806in" style:rel-width="scale" style:rel-height="scale"><draw:text-box><text:p text:style-name="P1157"><text:span text:style-name="T1158">determinados contaminantes atmosféricos, por la que se modifica la Directiva 2003/35/CE y se deroga la<text:s/></text:span></text:p></draw:text-box><svg:title/><svg:desc/></draw:frame></text:span><text:span text:style-name="T1159"><draw:frame draw:z-index="251782656" draw:id="id379" draw:style-name="a384" draw:name="Shape410" text:anchor-type="paragraph" svg:x="0.7875in" svg:y="6.58889in" svg:width="6.55139in" svg:height="0.16806in" style:rel-width="scale" style:rel-height="scale"><draw:text-box><text:p text:style-name="P1160"><text:span text:style-name="T1161">Europeo y del Consejo de 14 de diciembre de 2016 relativa a la reducción de las emisiones nacionales de<text:s/></text:span></text:p></draw:text-box><svg:title/><svg:desc/></draw:frame></text:span><text:span text:style-name="T1162"><draw:frame draw:z-index="252233216" draw:id="id380" draw:style-name="a385" draw:name="Shape445" text:anchor-type="paragraph" svg:x="1.0375in" svg:y="9.86597in" svg:width="0.04861in" svg:height="0.16806in" style:rel-width="scale" style:rel-height="scale"><draw:text-box><text:p text:style-name="P1163"><text:span text:style-name="T1164">-</text:span></text:p></draw:text-box><svg:title/><svg:desc/></draw:frame></text:span><text:span text:style-name="T1165"><draw:connector draw:type="line" svg:x1="0.48819in" svg:y1="11.33194in" svg:x2="7.68264in" svg:y2="11.33264in" draw:z-index="250990080" draw:id="id381" draw:style-name="a386" draw:name="Shape456" text:anchor-type="paragraph"><svg:title/><svg:desc/></draw:connector></text:span><text:span text:style-name="T1166"><draw:frame draw:z-index="251003392" draw:id="id382" draw:style-name="a387" draw:name="Shape455" text:anchor-type="paragraph" svg:x="1.45347in" svg:y="11.22431in" svg:width="2.71319in" svg:height="0.13472in" style:rel-width="scale" style:rel-height="scale"><draw:text-box><text:p text:style-name="P1167"><text:span text:style-name="T1168">https://sedeelectronica.cabildodelapalma.es/validacion/</text:span></text:p></draw:text-box><svg:title/><svg:desc/></draw:frame></text:span><text:span text:style-name="T1169"><draw:frame draw:z-index="250905088" draw:id="id383" draw:style-name="a388" draw:name="Shape454" text:anchor-type="paragraph" svg:x="1.45347in" svg:y="11.09653in" svg:width="2.96042in" svg:height="0.13472in" style:rel-width="scale" style:rel-height="scale"><draw:text-box><text:p text:style-name="P1170"><text:span text:style-name="T1171">Código de verificación electrónica: 14612674510332634340</text:span></text:p></draw:text-box><svg:title/><svg:desc/></draw:frame></text:span><text:span text:style-name="T1172"><draw:frame draw:z-index="250882560" draw:id="id384" draw:style-name="a389" draw:name="Shape453" text:anchor-type="paragraph" svg:x="1.45347in" svg:y="10.96875in" svg:width="4.97708in" svg:height="0.13472in" style:rel-width="scale" style:rel-height="scale"><draw:text-box><text:p text:style-name="P1173"><text:span text:style-name="T1174">Cabildo Insular de La Palma. El registro realizado está amparado en el Artículo 16 de la Ley 39/2015.</text:span></text:p></draw:text-box><svg:title/><svg:desc/></draw:frame></text:span><text:span text:style-name="T1175"><draw:connector draw:type="line" svg:x1="7.67847in" svg:y1="10.94583in" svg:x2="7.67917in" svg:y2="11.32986in" draw:z-index="250946048" draw:id="id385" draw:style-name="a390" draw:name="Shape452" text:anchor-type="paragraph"><svg:title/><svg:desc/></draw:connector></text:span><text:span text:style-name="T1176"><draw:connector draw:type="line" svg:x1="1.37847in" svg:y1="10.94583in" svg:x2="1.37917in" svg:y2="11.32986in" draw:z-index="250932736" draw:id="id386" draw:style-name="a391" draw:name="Shape451" text:anchor-type="paragraph"><svg:title/><svg:desc/></draw:connector></text:span><text:span text:style-name="T1177"><draw:connector draw:type="line" svg:x1="0.49167in" svg:y1="10.94583in" svg:x2="0.49236in" svg:y2="11.32986in" draw:z-index="250910208" draw:id="id387" draw:style-name="a392" draw:name="Shape450" text:anchor-type="paragraph"><svg:title/><svg:desc/></draw:connector></text:span><text:span text:style-name="T1178"><draw:connector draw:type="line" svg:x1="0.48819in" svg:y1="10.94236in" svg:x2="7.68264in" svg:y2="10.94306in" draw:z-index="250974720" draw:id="id388" draw:style-name="a393" draw:name="Shape449" text:anchor-type="paragraph"><svg:title/><svg:desc/></draw:connector></text:span><text:span text:style-name="T1179"><draw:frame draw:z-index="250861056" draw:id="id389" draw:style-name="a394" draw:name="Shape448" text:anchor-type="paragraph" svg:x="6.49444in" svg:y="10.34167in" svg:width="1.02639in" svg:height="0.20278in" style:rel-width="scale" style:rel-height="scale"><draw:text-box><text:p text:style-name="P1180"><text:span text:style-name="T1181">Página<text:s/></text:span><text:span text:style-name="T1182">5</text:span><text:span text:style-name="T1183"><text:s/>de<text:s/></text:span><text:span text:style-name="T1184">17</text:span><text:span text:style-name="T1185"><text:s/></text:span></text:p></draw:text-box><svg:title/><svg:desc/></draw:frame></text:span><text:span text:style-name="T1186"><draw:frame draw:z-index="252248576" draw:id="id390" draw:style-name="a395" draw:name="Shape447" text:anchor-type="paragraph" svg:x="1.2875in" svg:y="10.02569in" svg:width="1.89028in" svg:height="0.16806in" style:rel-width="scale" style:rel-height="scale"><draw:text-box><text:p text:style-name="P1187"><text:span text:style-name="T1188">principal fuente de propulsión.<text:s/></text:span></text:p></draw:text-box><svg:title/><svg:desc/></draw:frame></text:span><text:span text:style-name="T1189"><draw:frame draw:z-index="252237312" draw:id="id391" draw:style-name="a396" draw:name="Shape446" text:anchor-type="paragraph" svg:x="1.27986in" svg:y="9.86597in" svg:width="5.89514in" svg:height="0.16806in" style:rel-width="scale" style:rel-height="scale"><draw:text-box><text:p text:style-name="P1190"><text:span text:style-name="T1191">cuando circulen por los dos grandes municipios, sus baterías irán recargadas, pasando a ser la<text:s/></text:span></text:p></draw:text-box><svg:title/><svg:desc/></draw:frame></text:span><text:span text:style-name="T1192"><draw:frame draw:z-index="251766272" draw:id="id392" draw:style-name="a397" draw:name="Shape409" text:anchor-type="paragraph" svg:x="0.7875in" svg:y="6.42917in" svg:width="6.61806in" svg:height="0.16806in" style:rel-width="scale" style:rel-height="scale"><draw:text-box><text:p text:style-name="P1193"><text:span text:style-name="T1194">los objetivos de reducción de la contaminación establecidos en la Directiva (UE) 2016/2284 del Parlamento<text:s/></text:span></text:p></draw:text-box><svg:title/><svg:desc/></draw:frame></text:span><text:span text:style-name="T1195"><draw:frame draw:z-index="252220928" draw:id="id393" draw:style-name="a398" draw:name="Shape444" text:anchor-type="paragraph" svg:x="1.2875in" svg:y="9.70694in" svg:width="5.45069in" svg:height="0.16806in" style:rel-width="scale" style:rel-height="scale"><draw:text-box><text:p text:style-name="P1196"><text:span text:style-name="T1197">de recarga<text:s/></text:span><text:span text:style-name="T1198">naturales, que no generan ningún consumo de energía cuando se recargan y</text:span></text:p></draw:text-box><svg:title/><svg:desc/></draw:frame></text:span><text:span text:style-name="T1199"><draw:frame draw:z-index="252214784" draw:id="id394" draw:style-name="a399" draw:name="Shape443" text:anchor-type="paragraph" svg:x="1.27986in" svg:y="9.54653in" svg:width="6.15625in" svg:height="0.16806in" style:rel-width="scale" style:rel-height="scale"><draw:text-box><text:p text:style-name="P1200"><text:span text:style-name="T1201">el desnivel que presenta la isla en distintas localizaciones geográficas se pueden considerar puntos<text:s/></text:span></text:p></draw:text-box><svg:title/><svg:desc/></draw:frame></text:span><text:span text:style-name="T1202"><draw:frame draw:z-index="252198400" draw:id="id395" draw:style-name="a400" draw:name="Shape442" text:anchor-type="paragraph" svg:x="1.0375in" svg:y="9.54653in" svg:width="0.04861in" svg:height="0.16806in" style:rel-width="scale" style:rel-height="scale"><draw:text-box><text:p text:style-name="P1203"><text:span text:style-name="T1204">-</text:span></text:p></draw:text-box><svg:title/><svg:desc/></draw:frame></text:span><text:span text:style-name="T1205"><draw:frame draw:z-index="252193280" draw:id="id396" draw:style-name="a401" draw:name="Shape441" text:anchor-type="paragraph" svg:x="1.2875in" svg:y="9.38681in" svg:width="1.21667in" svg:height="0.16806in" style:rel-width="scale" style:rel-height="scale"><draw:text-box><text:p text:style-name="P1206"><text:span text:style-name="T1207">efecto invernadero,<text:s/></text:span></text:p></draw:text-box><svg:title/><svg:desc/></draw:frame></text:span><text:span text:style-name="T1208"><draw:frame draw:z-index="252174848" draw:id="id397" draw:style-name="a402" draw:name="Shape440" text:anchor-type="paragraph" svg:x="1.27986in" svg:y="9.22778in" svg:width="5.83819in" svg:height="0.16806in" style:rel-width="scale" style:rel-height="scale"><draw:text-box><text:p text:style-name="P1209"><text:span text:style-name="T1210">la isla cuenta con una gran superficie arbolad</text:span><text:span text:style-name="T1211">a que supone grandes sumideros de esté gas de<text:s/></text:span></text:p></draw:text-box><svg:title/><svg:desc/></draw:frame></text:span><text:span text:style-name="T1212"><draw:frame draw:z-index="252166656" draw:id="id398" draw:style-name="a403" draw:name="Shape439" text:anchor-type="paragraph" svg:x="1.0375in" svg:y="9.22778in" svg:width="0.04861in" svg:height="0.16806in" style:rel-width="scale" style:rel-height="scale"><draw:text-box><text:p text:style-name="P1213"><text:span text:style-name="T1214">-</text:span></text:p></draw:text-box><svg:title/><svg:desc/></draw:frame></text:span><text:span text:style-name="T1215"><draw:frame draw:z-index="252159488" draw:id="id399" draw:style-name="a404" draw:name="Shape438" text:anchor-type="paragraph" svg:x="0.7875in" svg:y="9.06806in" svg:width="6.57639in" svg:height="0.16806in" style:rel-width="scale" style:rel-height="scale"><draw:text-box><text:p text:style-name="P1216"><text:span text:style-name="T1217">un consumo casi nulo. Todo ello contribuye a que la emisión de CO2 sea prácticamente nula, en tanto que:</text:span></text:p></draw:text-box><svg:title/><svg:desc/></draw:frame></text:span><text:span text:style-name="T1218"><draw:frame draw:z-index="252145152" draw:id="id400" draw:style-name="a405" draw:name="Shape437" text:anchor-type="paragraph" svg:x="0.7875in" svg:y="8.90764in" svg:width="6.63056in" svg:height="0.16806in" style:rel-width="scale" style:rel-height="scale"><draw:text-box><text:p text:style-name="P1219"><text:span text:style-name="T1220">trayectos largos, en los que sea necesario subir a los municipios del norte o noroeste, pasan</text:span><text:span text:style-name="T1221">do en ciudad a<text:s/></text:span></text:p></draw:text-box><svg:title/><svg:desc/></draw:frame></text:span><text:span text:style-name="T1222"><draw:frame draw:z-index="252131840" draw:id="id401" draw:style-name="a406" draw:name="Shape436" text:anchor-type="paragraph" svg:x="0.7875in" svg:y="8.74861in" svg:width="6.45556in" svg:height="0.16806in" style:rel-width="scale" style:rel-height="scale"><draw:text-box><text:p text:style-name="P1223"><text:span text:style-name="T1224">cuenta con muchísimo desnivel, solamente utilizarían el consumo de combustibles fósiles cuando hagan<text:s/></text:span></text:p></draw:text-box><svg:title/><svg:desc/></draw:frame></text:span><text:span text:style-name="T1225"><draw:frame draw:z-index="252120576" draw:id="id402" draw:style-name="a407" draw:name="Shape435" text:anchor-type="paragraph" svg:x="0.7875in" svg:y="8.58889in" svg:width="6.50208in" svg:height="0.16806in" style:rel-width="scale" style:rel-height="scale"><draw:text-box><text:p text:style-name="P1226"><text:span text:style-name="T1227">abastecer de energía las necesidades de recarga de una guagua. Asimismo, al moverse por una isla que<text:s/></text:span></text:p></draw:text-box><svg:title/><svg:desc/></draw:frame></text:span><text:span text:style-name="T1228"><draw:frame draw:z-index="252114432" draw:id="id403" draw:style-name="a408" draw:name="Shape434" text:anchor-type="paragraph" svg:x="0.7875in" svg:y="8.42847in" svg:width="6.17361in" svg:height="0.16806in" style:rel-width="scale" style:rel-height="scale"><draw:text-box><text:p text:style-name="P1229"><text:span text:style-name="T1230">isla no hay una red de puntos de recarga para vehículos eléctricos y por consiguiente tampoco para<text:s/></text:span></text:p></draw:text-box><svg:title/><svg:desc/></draw:frame></text:span><text:span text:style-name="T1231"><draw:frame draw:z-index="251217408" draw:id="id404" draw:style-name="a409" draw:name="Shape374" text:anchor-type="paragraph" svg:x="0.7875in" svg:y="2.81806in" svg:width="6.65347in" svg:height="0.16806in" style:rel-width="scale" style:rel-height="scale"><draw:text-box><text:p text:style-name="P1232"><text:span text:style-name="T1233">del Parlamento Europeo y del Consejo de 18 de junio de 2020, relativo al establecimiento de un marco para<text:s/></text:span></text:p></draw:text-box><svg:title/><svg:desc/></draw:frame></text:span><text:span text:style-name="T1234"><draw:frame draw:z-index="251393536" draw:id="id405" draw:style-name="a410" draw:name="Shape385" text:anchor-type="paragraph" svg:x="1.21667in" svg:y="4.66528in" svg:width="0.1875in" svg:height="0.16806in" style:rel-width="scale" style:rel-height="scale"><draw:text-box><text:p text:style-name="P1235"><text:span text:style-name="T1236">su<text:s/></text:span></text:p></draw:text-box><svg:title/><svg:desc/></draw:frame></text:span><text:span text:style-name="T1237"><draw:frame draw:z-index="251382272" draw:id="id406" draw:style-name="a411" draw:name="Shape384" text:anchor-type="paragraph" svg:x="0.7875in" svg:y="4.66528in" svg:width="0.37014in" svg:height="0.16806in" style:rel-width="scale" style:rel-height="scale"><draw:text-box><text:p text:style-name="P1238"><text:span text:style-name="T1239">Dada<text:s/></text:span></text:p></draw:text-box><svg:title/><svg:desc/></draw:frame></text:span><text:span text:style-name="T1240"><draw:frame draw:z-index="251360768" draw:id="id407" draw:style-name="a412" draw:name="Shape383" text:anchor-type="paragraph" svg:x="0.7875in" svg:y="4.50556in" svg:width="4.02847in" svg:height="0.19167in" style:rel-width="scale" style:rel-height="scale"><draw:text-box><text:p text:style-name="P1241"><text:span text:style-name="T1242">3.<text:s/></text:span><text:span text:style-name="T1243">Uso sostenible y<text:s/></text:span><text:span text:style-name="T1244">protección de los recursos hídricos y marinos.</text:span></text:p></draw:text-box><svg:title/><svg:desc/></draw:frame></text:span><text:span text:style-name="T1245"><draw:frame draw:z-index="251337216" draw:id="id408" draw:style-name="a413" draw:name="Shape382" text:anchor-type="paragraph" svg:x="0.7875in" svg:y="4.2625in" svg:width="2.67292in" svg:height="0.16806in" style:rel-width="scale" style:rel-height="scale"><draw:text-box><text:p text:style-name="P1246"><text:span text:style-name="T1247">objetivo de adaptación al cambio climático.<text:s/></text:span></text:p></draw:text-box><svg:title/><svg:desc/></draw:frame></text:span><text:span text:style-name="T1248"><draw:frame draw:z-index="251328000" draw:id="id409" draw:style-name="a414" draw:name="Shape381" text:anchor-type="paragraph" svg:x="0.7875in" svg:y="4.10278in" svg:width="6.37917in" svg:height="0.16806in" style:rel-width="scale" style:rel-height="scale"><draw:text-box><text:p text:style-name="P1249"><text:span text:style-name="T1250">La subvención de las citadas guaguas hibridas tiene un impacto previsible nulo o insignificante sobre el<text:s/></text:span></text:p></draw:text-box><svg:title/><svg:desc/></draw:frame></text:span><text:span text:style-name="T1251"><draw:frame draw:z-index="251314688" draw:id="id410" draw:style-name="a415" draw:name="Shape380" text:anchor-type="paragraph" svg:x="0.7875in" svg:y="3.94306in" svg:width="2.09722in" svg:height="0.19167in" style:rel-width="scale" style:rel-height="scale"><draw:text-box><text:p text:style-name="P1252"><text:span text:style-name="T1253">2.<text:s/></text:span><text:span text:style-name="T1254">Adaptación al cambio climático.</text:span></text:p></draw:text-box><svg:title/><svg:desc/></draw:frame></text:span><text:span text:style-name="T1255"><draw:frame draw:z-index="251300352" draw:id="id411" draw:style-name="a416" draw:name="Shape379" text:anchor-type="paragraph" svg:x="0.7875in" svg:y="3.7in" svg:width="5.63333in" svg:height="0.16806in" style:rel-width="scale" style:rel-height="scale"><draw:text-box><text:p text:style-name="P1256"><text:span text:style-name="T1257">particular<text:s/></text:span><text:span text:style-name="T1258">utilizando tecnologías innovadoras con un potencial de ahorro futuro significativo.<text:s/></text:span></text:p></draw:text-box><svg:title/><svg:desc/></draw:frame></text:span><text:span text:style-name="T1259"><draw:frame draw:z-index="251283968" draw:id="id412" draw:style-name="a417" draw:name="Shape378" text:anchor-type="paragraph" svg:x="0.7875in" svg:y="3.54028in" svg:width="6.34861in" svg:height="0.16806in" style:rel-width="scale" style:rel-height="scale"><draw:text-box><text:p text:style-name="P1260"><text:span text:style-name="T1261">La actuación implica el uso de energías renovables en consonancia con la Directiva UE 2018/2001, en<text:s/></text:span></text:p></draw:text-box><svg:title/><svg:desc/></draw:frame></text:span><text:span text:style-name="T1262"><draw:frame draw:z-index="251264512" draw:id="id413" draw:style-name="a418" draw:name="Shape377" text:anchor-type="paragraph" svg:x="0.7875in" svg:y="3.38056in" svg:width="2.06944in" svg:height="0.19167in" style:rel-width="scale" style:rel-height="scale"><draw:text-box><text:p text:style-name="P1263"><text:span text:style-name="T1264">1.<text:s/></text:span><text:span text:style-name="T1265">Mitigación del cambio climático</text:span></text:p></draw:text-box><svg:title/><svg:desc/></draw:frame></text:span><text:span text:style-name="T1266"><draw:frame draw:z-index="251235840" draw:id="id414" draw:style-name="a419" draw:name="Shape376" text:anchor-type="paragraph" svg:x="0.7875in" svg:y="3.1375in" svg:width="0.88056in" svg:height="0.16806in" style:rel-width="scale" style:rel-height="scale"><draw:text-box><text:p text:style-name="P1267"><text:span text:style-name="T1268">concretan en:<text:s/></text:span></text:p></draw:text-box><svg:title/><svg:desc/></draw:frame></text:span><text:span text:style-name="T1269"><draw:frame draw:z-index="251231744" draw:id="id415" draw:style-name="a420" draw:name="Shape375" text:anchor-type="paragraph" svg:x="0.7875in" svg:y="2.97778in" svg:width="6.11042in" svg:height="0.16806in" style:rel-width="scale" style:rel-height="scale"><draw:text-box><text:p text:style-name="P1270"><text:span text:style-name="T1271">facilitar las inversiones sostenibles y por el que se modifica el Reglamento (UE) 2019/2088, que se<text:s/></text:span></text:p></draw:text-box><svg:title/><svg:desc/></draw:frame></text:span><text:span text:style-name="T1272"><draw:frame draw:z-index="251409920" draw:id="id416" draw:style-name="a421" draw:name="Shape386" text:anchor-type="paragraph" svg:x="1.46042in" svg:y="4.66528in" svg:width="0.72083in" svg:height="0.16806in" style:rel-width="scale" style:rel-height="scale"><draw:text-box><text:p text:style-name="P1273"><text:span text:style-name="T1274">naturaleza,<text:s/></text:span></text:p></draw:text-box><svg:title/><svg:desc/></draw:frame></text:span><text:span text:style-name="T1275"><draw:frame draw:z-index="251184640" draw:id="id417" draw:style-name="a422" draw:name="Shape373" text:anchor-type="paragraph" svg:x="0.7875in" svg:y="2.65833in" svg:width="6.57639in" svg:height="0.16806in" style:rel-width="scale" style:rel-height="scale"><draw:text-box><text:p text:style-name="P1276"><text:span text:style-name="T1277">significativo (DNSH) y a los seis objetivos medioambientales definidos en el Reglamento (UE) nº 2020/852<text:s/></text:span></text:p></draw:text-box><svg:title/><svg:desc/></draw:frame></text:span><text:span text:style-name="T1278"><draw:frame draw:z-index="251171328" draw:id="id418" draw:style-name="a423" draw:name="Shape372" text:anchor-type="paragraph" svg:x="0.7875in" svg:y="2.49861in" svg:width="6.69514in" svg:height="0.16806in" style:rel-width="scale" style:rel-height="scale"><draw:text-box><text:p text:style-name="P1279"><text:span text:style-name="T1280">solicitud y documentación p</text:span><text:span text:style-name="T1281">resentada son acordes con las exigencias del principio de no causar un perjuicio<text:s/></text:span></text:p></draw:text-box><svg:title/><svg:desc/></draw:frame></text:span><text:span text:style-name="T1282"><draw:frame draw:z-index="251162112" draw:id="id419" draw:style-name="a424" draw:name="Shape371" text:anchor-type="paragraph" svg:x="1.27986in" svg:y="2.33889in" svg:width="6.08472in" svg:height="0.16806in" style:rel-width="scale" style:rel-height="scale"><draw:text-box><text:p text:style-name="P1283"><text:span text:style-name="T1284">Décimo tercero.-<text:s/></text:span><text:span text:style-name="T1285">Las características técnicas de las guaguas objeto de subvención conforme a la<text:s/></text:span></text:p></draw:text-box><svg:title/><svg:desc/></draw:frame></text:span><text:span text:style-name="T1286"><draw:frame draw:z-index="251132416" draw:id="id420" draw:style-name="a425" draw:name="Shape370" text:anchor-type="paragraph" svg:x="0.7875in" svg:y="1.85972in" svg:width="6.62014in" svg:height="0.19167in" style:rel-width="scale" style:rel-height="scale"><draw:text-box><text:p text:style-name="P1287"><text:span text:style-name="T1288">“son los únicos conocidos por TILP para el servicio de híbrido de bajo<text:s/></text:span><text:span text:style-name="T1289">voltaje que podría tener la empresa”.</text:span><text:span text:style-name="T1290"><text:s/></text:span></text:p></draw:text-box><svg:title/><svg:desc/></draw:frame></text:span><text:span text:style-name="T1291"><draw:frame draw:z-index="251126272" draw:id="id421" draw:style-name="a426" draw:name="Shape369" text:anchor-type="paragraph" svg:x="0.7875in" svg:y="1.70069in" svg:width="6.55in" svg:height="0.16806in" style:rel-width="scale" style:rel-height="scale"><draw:text-box><text:p text:style-name="P1292"><text:span text:style-name="T1293">334.850,00 €, así como escrito en el que expresa que los vehículos de MERCEDES junto con los de MAN<text:s/></text:span></text:p></draw:text-box><svg:title/><svg:desc/></draw:frame></text:span><text:span text:style-name="T1294"><draw:frame draw:z-index="251105792" draw:id="id422" draw:style-name="a427" draw:name="Shape368" text:anchor-type="paragraph" svg:x="0.7875in" svg:y="1.54028in" svg:width="6.20833in" svg:height="0.16806in" style:rel-width="scale" style:rel-height="scale"><draw:text-box><text:p text:style-name="P1295"><text:span text:style-name="T1296">presupuesto de fecha 26 de septiembre de 2023 de la empresa MERCEDES –BENZ, por importe de<text:s/></text:span></text:p></draw:text-box><svg:title/><svg:desc/></draw:frame></text:span><text:span text:style-name="T1297"><draw:frame draw:z-index="251080192" draw:id="id423" draw:style-name="a428" draw:name="Shape367" text:anchor-type="paragraph" svg:x="0.7875in" svg:y="1.38056in" svg:width="6.25625in" svg:height="0.16806in" style:rel-width="scale" style:rel-height="scale"><draw:text-box><text:p text:style-name="P1298"><text:span text:style-name="T1299">2020 y 4 de julio de 2022, por importe de 310.000 euros y 318.500 euros, respectivamente, un nuevo<text:s/></text:span></text:p></draw:text-box><svg:title/><svg:desc/></draw:frame></text:span><text:span text:style-name="T1300"><draw:frame draw:z-index="251062784" draw:id="id424" draw:style-name="a429" draw:name="Shape366" text:anchor-type="paragraph" svg:x="0.7875in" svg:y="1.22153in" svg:width="6.53333in" svg:height="0.16806in" style:rel-width="scale" style:rel-height="scale"><draw:text-box><text:p text:style-name="P1301"><text:span text:style-name="T1302">guaguas hibridas presentadas en su día de las empresas IRIZAR y RAHN, de fechas 25 de noviembre de<text:s/></text:span></text:p></draw:text-box><svg:title/><svg:desc/></draw:frame></text:span><text:span text:style-name="T1303"><draw:frame draw:z-index="251055616" draw:id="id425" draw:style-name="a430" draw:name="Shape365" text:anchor-type="paragraph" svg:x="1.27986in" svg:y="1.06111in" svg:width="5.68889in" svg:height="0.16806in" style:rel-width="scale" style:rel-height="scale"><draw:text-box><text:p text:style-name="P1304"><text:span text:style-name="T1305">Décimo segundo.-</text:span><text:span text:style-name="T1306"><text:s/>La entidad beneficiaria ha presen</text:span><text:span text:style-name="T1307">tado, además de dos presupuestos de<text:s/></text:span></text:p></draw:text-box><svg:title/><svg:desc/></draw:frame></text:span><text:span text:style-name="T1308"><draw:frame draw:z-index="251043328" draw:id="id426" draw:style-name="a431" draw:name="Shape364" text:anchor-type="paragraph" svg:x="0.7875in" svg:y="0.58194in" svg:width="1.34306in" svg:height="0.16806in" style:rel-width="scale" style:rel-height="scale"><draw:text-box><text:p text:style-name="P1309"><text:span text:style-name="T1310">uso de combustibles.<text:s/></text:span></text:p></draw:text-box><svg:title/><svg:desc/></draw:frame></text:span><text:span text:style-name="T1311"><draw:frame draw:z-index="251015680" draw:id="id427" draw:style-name="a432" draw:name="Shape363" text:anchor-type="paragraph" svg:x="0.7875in" svg:y="0.42222in" svg:width="6.52778in" svg:height="0.16806in" style:rel-width="scale" style:rel-height="scale"><draw:text-box><text:p text:style-name="P1312"><text:span text:style-name="T1313">guagua convencional de combustión, contribuyendo así a mejorar la calidad del aire y a la eficiencia en el<text:s/></text:span></text:p></draw:text-box><svg:title/><svg:desc/></draw:frame></text:span><text:span text:style-name="T1314"><draw:frame draw:z-index="251582976" draw:id="id428" draw:style-name="a433" draw:name="Shape397" text:anchor-type="paragraph" svg:x="6.80069in" svg:y="4.66528in" svg:width="0.14792in" svg:height="0.16806in" style:rel-width="scale" style:rel-height="scale"><draw:text-box><text:p text:style-name="P1315"><text:span text:style-name="T1316">el<text:s/></text:span></text:p></draw:text-box><svg:title/><svg:desc/></draw:frame></text:span><text:span text:style-name="T1317"><draw:frame draw:z-index="251758080" draw:id="id429" draw:style-name="a434" draw:name="Shape408" text:anchor-type="paragraph" svg:x="0.7875in" svg:y="6.26944in" svg:width="6.6875in" svg:height="0.16806in" style:rel-width="scale" style:rel-height="scale"><draw:text-box><text:p text:style-name="P1318"><text:span text:style-name="T1319">del conjunto de emisiones del sistema de transporte de La Palma. Se prete</text:span><text:span text:style-name="T1320">nde contribuir al cumplimiento de<text:s/></text:span></text:p></draw:text-box><svg:title/><svg:desc/></draw:frame></text:span><draw:custom-shape svg:x="0in" svg:y="6.25in" svg:width="8.33264in" svg:height="6.25in" draw:z-index="252423680" draw:id="id430" draw:style-name="a435" draw:name="Shape407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321"><draw:frame draw:z-index="251728384" draw:id="id431" draw:style-name="a436" draw:name="Shape406" text:anchor-type="paragraph" svg:x="0.7875in" svg:y="6.10972in" svg:width="6.7in" svg:height="0.16806in" style:rel-width="scale" style:rel-height="scale"><draw:text-box><text:p text:style-name="P1322"><text:span text:style-name="T1323">contaminantes y perjudiciales para la salud (CO2, NOx y Partículas). Por lo tanto, contribuyen a la reducción<text:s/></text:span></text:p></draw:text-box><svg:title/><svg:desc/></draw:frame></text:span><text:span text:style-name="T1324"><draw:frame draw:z-index="251719168" draw:id="id432" draw:style-name="a437" draw:name="Shape405" text:anchor-type="paragraph" svg:x="0.7875in" svg:y="5.95in" svg:width="6.14028in" svg:height="0.16806in" style:rel-width="scale" style:rel-height="scale"><draw:text-box><text:p text:style-name="P1325"><text:span text:style-name="T1326">inferior respecto de los vehículos que actualmente están en la flota, en lo que respecta a emisiones<text:s/></text:span></text:p></draw:text-box><svg:title/><svg:desc/></draw:frame></text:span><text:span text:style-name="T1327"><draw:frame draw:z-index="251705856" draw:id="id433" draw:style-name="a438" draw:name="Shape404" text:anchor-type="paragraph" svg:x="0.7875in" svg:y="5.79028in" svg:width="6.60069in" svg:height="0.16806in" style:rel-width="scale" style:rel-height="scale"><draw:text-box><text:p text:style-name="P1328"><text:span text:style-name="T1329">Los vehículos híbridos no comportan un perjuicio significativo puesto que tienen un nivel significativamente<text:s/></text:span></text:p></draw:text-box><svg:title/><svg:desc/></draw:frame></text:span><text:span text:style-name="T1330"><draw:frame draw:z-index="251694592" draw:id="id434" draw:style-name="a439" draw:name="Shape403" text:anchor-type="paragraph" svg:x="0.7875in" svg:y="5.63056in" svg:width="4.78819in" svg:height="0.19167in" style:rel-width="scale" style:rel-height="scale"><draw:text-box><text:p text:style-name="P1331"><text:span text:style-name="T1332">5.<text:s/></text:span><text:span text:style-name="T1333">Prevención y control de la contaminación a la atmósfera, el agua o el suelo.</text:span></text:p></draw:text-box><svg:title/><svg:desc/></draw:frame></text:span><text:span text:style-name="T1334"><draw:frame draw:z-index="251678208" draw:id="id435" draw:style-name="a440" draw:name="Shape402" text:anchor-type="paragraph" svg:x="0.7875in" svg:y="5.3875in" svg:width="5.41458in" svg:height="0.16806in" style:rel-width="scale" style:rel-height="scale"><draw:text-box><text:p text:style-name="P1335"><text:span text:style-name="T1336">recuperabilidad, de acuerdo con la ISO 22628, del 84,4% y<text:s/></text:span><text:span text:style-name="T1337">del 94,2% respectivamente.<text:s/></text:span></text:p></draw:text-box><svg:title/><svg:desc/></draw:frame></text:span><text:span text:style-name="T1338"><draw:frame draw:z-index="251649536" draw:id="id436" draw:style-name="a441" draw:name="Shape401" text:anchor-type="paragraph" svg:x="0.7875in" svg:y="5.22778in" svg:width="6.45556in" svg:height="0.16806in" style:rel-width="scale" style:rel-height="scale"><draw:text-box><text:p text:style-name="P1339"><text:span text:style-name="T1340">Las guaguas híbridas no comportan perjuicio significativo puesto que presentan tasas de reciclabilidad y<text:s/></text:span></text:p></draw:text-box><svg:title/><svg:desc/></draw:frame></text:span><text:span text:style-name="T1341"><draw:frame draw:z-index="251641344" draw:id="id437" draw:style-name="a442" draw:name="Shape400" text:anchor-type="paragraph" svg:x="0.7875in" svg:y="5.06806in" svg:width="4.36875in" svg:height="0.19167in" style:rel-width="scale" style:rel-height="scale"><draw:text-box><text:p text:style-name="P1342"><text:span text:style-name="T1343">4.<text:s/></text:span><text:span text:style-name="T1344">Economía circular, incluidos la prevención y el reciclado de residuos.</text:span></text:p></draw:text-box><svg:title/><svg:desc/></draw:frame></text:span><text:span text:style-name="T1345"><draw:frame draw:z-index="251625984" draw:id="id438" draw:style-name="a443" draw:name="Shape399" text:anchor-type="paragraph" svg:x="0.7875in" svg:y="4.825in" svg:width="5.06736in" svg:height="0.16806in" style:rel-width="scale" style:rel-height="scale"><draw:text-box><text:p text:style-name="P1346"><text:span text:style-name="T1347">medioambiental de uso sostenible y<text:s/></text:span><text:span text:style-name="T1348">protección de los recursos hídricos y marinos.</text:span></text:p></draw:text-box><svg:title/><svg:desc/></draw:frame></text:span><text:span text:style-name="T1349"><draw:frame draw:z-index="251606528" draw:id="id439" draw:style-name="a444" draw:name="Shape398" text:anchor-type="paragraph" svg:x="7.00625in" svg:y="4.66528in" svg:width="0.51458in" svg:height="0.16806in" style:rel-width="scale" style:rel-height="scale"><draw:text-box><text:p text:style-name="P1350"><text:span text:style-name="T1351">objetivo<text:s/></text:span></text:p></draw:text-box><svg:title/><svg:desc/></draw:frame></text:span><draw:custom-shape svg:x="0in" svg:y="0in" svg:width="8.33264in" svg:height="6.25in" draw:z-index="252424704" draw:id="id440" draw:style-name="a445" draw:name="Shape36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352"><draw:frame draw:z-index="251577856" draw:id="id441" draw:style-name="a446" draw:name="Shape396" text:anchor-type="paragraph" svg:x="6.35556in" svg:y="4.66528in" svg:width="0.38681in" svg:height="0.16806in" style:rel-width="scale" style:rel-height="scale"><draw:text-box><text:p text:style-name="P1353"><text:span text:style-name="T1354">sobre<text:s/></text:span></text:p></draw:text-box><svg:title/><svg:desc/></draw:frame></text:span><text:span text:style-name="T1355"><draw:frame draw:z-index="251550208" draw:id="id442" draw:style-name="a447" draw:name="Shape395" text:anchor-type="paragraph" svg:x="5.45556in" svg:y="4.66528in" svg:width="0.84236in" svg:height="0.16806in" style:rel-width="scale" style:rel-height="scale"><draw:text-box><text:p text:style-name="P1356"><text:span text:style-name="T1357">insignificante<text:s/></text:span></text:p></draw:text-box><svg:title/><svg:desc/></draw:frame></text:span><text:span text:style-name="T1358"><draw:frame draw:z-index="251535872" draw:id="id443" draw:style-name="a448" draw:name="Shape394" text:anchor-type="paragraph" svg:x="5.28125in" svg:y="4.66528in" svg:width="0.11806in" svg:height="0.16806in" style:rel-width="scale" style:rel-height="scale"><draw:text-box><text:p text:style-name="P1359"><text:span text:style-name="T1360">o<text:s/></text:span></text:p></draw:text-box><svg:title/><svg:desc/></draw:frame></text:span><text:span text:style-name="T1361"><draw:frame draw:z-index="251521536" draw:id="id444" draw:style-name="a449" draw:name="Shape393" text:anchor-type="paragraph" svg:x="4.92083in" svg:y="4.66528in" svg:width="0.30347in" svg:height="0.16806in" style:rel-width="scale" style:rel-height="scale"><draw:text-box><text:p text:style-name="P1362"><text:span text:style-name="T1363">nulo<text:s/></text:span></text:p></draw:text-box><svg:title/><svg:desc/></draw:frame></text:span><text:span text:style-name="T1364"><draw:frame draw:z-index="251513344" draw:id="id445" draw:style-name="a450" draw:name="Shape392" text:anchor-type="paragraph" svg:x="4.23681in" svg:y="4.66528in" svg:width="0.62361in" svg:height="0.16806in" style:rel-width="scale" style:rel-height="scale"><draw:text-box><text:p text:style-name="P1365"><text:span text:style-name="T1366">previsible<text:s/></text:span></text:p></draw:text-box><svg:title/><svg:desc/></draw:frame></text:span><text:span text:style-name="T1367"><draw:frame draw:z-index="251486720" draw:id="id446" draw:style-name="a451" draw:name="Shape391" text:anchor-type="paragraph" svg:x="3.65347in" svg:y="4.66528in" svg:width="0.52639in" svg:height="0.16806in" style:rel-width="scale" style:rel-height="scale"><draw:text-box><text:p text:style-name="P1368"><text:span text:style-name="T1369">impacto<text:s/></text:span></text:p></draw:text-box><svg:title/><svg:desc/></draw:frame></text:span><text:span text:style-name="T1370"><draw:frame draw:z-index="251481600" draw:id="id447" draw:style-name="a452" draw:name="Shape390" text:anchor-type="paragraph" svg:x="3.40139in" svg:y="4.66528in" svg:width="0.19514in" svg:height="0.16806in" style:rel-width="scale" style:rel-height="scale"><draw:text-box><text:p text:style-name="P1371"><text:span text:style-name="T1372">un<text:s/></text:span></text:p></draw:text-box><svg:title/><svg:desc/></draw:frame></text:span><text:span text:style-name="T1373"><draw:frame draw:z-index="251451904" draw:id="id448" draw:style-name="a453" draw:name="Shape389" text:anchor-type="paragraph" svg:x="3.00347in" svg:y="4.66528in" svg:width="0.34097in" svg:height="0.16806in" style:rel-width="scale" style:rel-height="scale"><draw:text-box><text:p text:style-name="P1374"><text:span text:style-name="T1375">tiene<text:s/></text:span></text:p></draw:text-box><svg:title/><svg:desc/></draw:frame></text:span><text:span text:style-name="T1376"><draw:frame draw:z-index="251443712" draw:id="id449" draw:style-name="a454" draw:name="Shape388" text:anchor-type="paragraph" svg:x="2.45069in" svg:y="4.66528in" svg:width="0.49583in" svg:height="0.16806in" style:rel-width="scale" style:rel-height="scale"><draw:text-box><text:p text:style-name="P1377"><text:span text:style-name="T1378">medida<text:s/></text:span></text:p></draw:text-box><svg:title/><svg:desc/></draw:frame></text:span><text:span text:style-name="T1379"><draw:frame draw:z-index="251433472" draw:id="id450" draw:style-name="a455" draw:name="Shape387" text:anchor-type="paragraph" svg:x="2.24514in" svg:y="4.66528in" svg:width="0.14861in" svg:height="0.16806in" style:rel-width="scale" style:rel-height="scale"><draw:text-box><text:p text:style-name="P1380"><text:span text:style-name="T1381">la<text:s/></text:span></text:p></draw:text-box><svg:title/><svg:desc/></draw:frame></text:span></text:p>
      <text:soft-page-break/>
      <text:p text:style-name="P1382"><text:span text:style-name="T1383"><draw:frame draw:z-index="251786752" draw:id="id451" draw:style-name="a456" draw:name="Shape505" text:anchor-type="paragraph" svg:x="1.27986in" svg:y="7.29028in" svg:width="6.12778in" svg:height="0.16806in" style:rel-width="scale" style:rel-height="scale"><draw:text-box><text:p text:style-name="P1384"><text:span text:style-name="T1385">Décimo octavo.-<text:s/></text:span><text:span text:style-name="T1386">Con fecha 13 de noviembre se informa favorablemente por la Jefa de Servicio de<text:s/></text:span></text:p></draw:text-box><svg:title/><svg:desc/></draw:frame></text:span><text:span text:style-name="T1387"><draw:frame draw:z-index="251919872" draw:id="id452" draw:style-name="a457" draw:name="Shape514" text:anchor-type="paragraph" svg:x="0.7875in" svg:y="8.24861in" svg:width="6.66042in" svg:height="0.16806in" style:rel-width="scale" style:rel-height="scale"><draw:text-box><text:p text:style-name="P1388"><text:span text:style-name="T1389">las facturas por tratarse de gastos asociados al IGIC, impuestos y tasas, asi como al servicio por gestión de<text:s/></text:span></text:p></draw:text-box><svg:title/><svg:desc/></draw:frame></text:span><text:span text:style-name="T1390"><draw:connector draw:type="line" svg:x1="0.7875in" svg:y1="8.21042in" svg:x2="7.48542in" svg:y2="8.21111in" draw:z-index="251884032" draw:id="id453" draw:style-name="a458" draw:name="Shape513" text:anchor-type="paragraph"><svg:title/><svg:desc/></draw:connector></text:span><text:span text:style-name="T1391"><draw:frame draw:z-index="251899392" draw:id="id454" draw:style-name="a459" draw:name="Shape512" text:anchor-type="paragraph" svg:x="0.7875in" svg:y="8.08889in" svg:width="6.45486in" svg:height="0.16806in" style:rel-width="scale" style:rel-height="scale"><draw:text-box><text:p text:style-name="P1392"><text:span text:style-name="T1393">NOVENTA MIL NOVECIENTOS OCHENTA (990.980,00€),<text:s/></text:span><text:span text:style-name="T1394">descontándose 70.172,56 euros que reflejan<text:s/></text:span></text:p></draw:text-box><svg:title/><svg:desc/></draw:frame></text:span><text:span text:style-name="T1395"><draw:connector draw:type="line" svg:x1="0.7875in" svg:y1="8.05208in" svg:x2="7.48472in" svg:y2="8.05278in" draw:z-index="251859456" draw:id="id455" draw:style-name="a460" draw:name="Shape511" text:anchor-type="paragraph"><svg:title/><svg:desc/></draw:connector></text:span><text:span text:style-name="T1396"><draw:frame draw:z-index="251872768" draw:id="id456" draw:style-name="a461" draw:name="Shape510" text:anchor-type="paragraph" svg:x="0.7875in" svg:y="7.92847in" svg:width="6.37778in" svg:height="0.16806in" style:rel-width="scale" style:rel-height="scale"><draw:text-box><text:p text:style-name="P1397"><text:span text:style-name="T1398">transporte regular interurbano de viajeros en la isla de La Palma, por importe de NOVECIENTOS<text:s/></text:span></text:p></draw:text-box><svg:title/><svg:desc/></draw:frame></text:span><text:span text:style-name="T1399"><draw:connector draw:type="line" svg:x1="4.32639in" svg:y1="7.89236in" svg:x2="7.48542in" svg:y2="7.89306in" draw:z-index="251832832" draw:id="id457" draw:style-name="a462" draw:name="Shape509" text:anchor-type="paragraph"><svg:title/><svg:desc/></draw:connector></text:span><text:span text:style-name="T1400"><draw:frame draw:z-index="251837952" draw:id="id458" draw:style-name="a463" draw:name="Shape508" text:anchor-type="paragraph" svg:x="0.7875in" svg:y="7.76944in" svg:width="6.66667in" svg:height="0.16806in" style:rel-width="scale" style:rel-height="scale"><draw:text-box><text:p text:style-name="P1401"><text:span text:style-name="T1402">transporte regular de viajeros para la adquisición de cuatro guaguas sostenibles que se afectarán al<text:s/></text:span></text:p></draw:text-box><svg:title/><svg:desc/></draw:frame></text:span><text:span text:style-name="T1403"><draw:frame draw:z-index="251811328" draw:id="id459" draw:style-name="a464" draw:name="Shape507" text:anchor-type="paragraph" svg:x="0.7875in" svg:y="7.60972in" svg:width="6.46458in" svg:height="0.16806in" style:rel-width="scale" style:rel-height="scale"><draw:text-box><text:p text:style-name="P1404"><text:span text:style-name="T1405">TRAN</text:span><text:span text:style-name="T1406">SPORTES INSULAR LA PALMA S.COOP, NIF nº F-38016671, única entidad concesionaria de<text:s/></text:span></text:p></draw:text-box><svg:title/><svg:desc/></draw:frame></text:span><text:span text:style-name="T1407"><draw:frame draw:z-index="251793920" draw:id="id460" draw:style-name="a465" draw:name="Shape506" text:anchor-type="paragraph" svg:x="0.7875in" svg:y="7.44931in" svg:width="6.50625in" svg:height="0.16806in" style:rel-width="scale" style:rel-height="scale"><draw:text-box><text:p text:style-name="P1408"><text:span text:style-name="T1409">Transportes,<text:s/></text:span><text:span text:style-name="T1410">que no existe reparo de índole jurídico para la concesión de una subvención directa a<text:s/></text:span></text:p></draw:text-box><svg:title/><svg:desc/></draw:frame></text:span><text:span text:style-name="T1411"><draw:connector draw:type="line" svg:x1="0.7875in" svg:y1="8.36944in" svg:x2="7.48472in" svg:y2="8.37014in" draw:z-index="251913728" draw:id="id461" draw:style-name="a466" draw:name="Shape515" text:anchor-type="paragraph"><svg:title/><svg:desc/></draw:connector></text:span><text:span text:style-name="T1412"><draw:frame draw:z-index="251770368" draw:id="id462" draw:style-name="a467" draw:name="Shape504" text:anchor-type="paragraph" svg:x="1.27986in" svg:y="6.81111in" svg:width="5.21875in" svg:height="0.18889in" style:rel-width="scale" style:rel-height="scale"><draw:text-box><text:p text:style-name="P1413"><text:span text:style-name="T1414">Todas las parejas decisor-potencial beneficiario están en<text:s/></text:span><text:span text:style-name="T1415">situación de bandera verde.</text:span></text:p></draw:text-box><svg:title/><svg:desc/></draw:frame></text:span><text:span text:style-name="T1416"><draw:frame draw:z-index="251748864" draw:id="id463" draw:style-name="a468" draw:name="Shape503" text:anchor-type="paragraph" svg:x="1.2875in" svg:y="6.65139in" svg:width="1.7875in" svg:height="0.18889in" style:rel-width="scale" style:rel-height="scale"><draw:text-box><text:p text:style-name="P1417"><text:span text:style-name="T1418">fallecidos (banderas negras).</text:span></text:p></draw:text-box><svg:title/><svg:desc/></draw:frame></text:span><text:span text:style-name="T1419"><draw:frame draw:z-index="251729408" draw:id="id464" draw:style-name="a469" draw:name="Shape502" text:anchor-type="paragraph" svg:x="1.27986in" svg:y="6.49167in" svg:width="5.86042in" svg:height="0.18889in" style:rel-width="scale" style:rel-height="scale"><draw:text-box><text:p text:style-name="P1420"><text:span text:style-name="T1421">0<text:s/></text:span><text:span text:style-name="T1422">potenciales beneficiarios para los que no consta información de titularidades o constan como<text:s/></text:span></text:p></draw:text-box><svg:title/><svg:desc/></draw:frame></text:span><text:span text:style-name="T1423"><draw:frame draw:z-index="251722240" draw:id="id465" draw:style-name="a470" draw:name="Shape501" text:anchor-type="paragraph" svg:x="1.0375in" svg:y="6.49167in" svg:width="0.04861in" svg:height="0.16806in" style:rel-width="scale" style:rel-height="scale"><draw:text-box><text:p text:style-name="P1424"><text:span text:style-name="T1425">-</text:span></text:p></draw:text-box><svg:title/><svg:desc/></draw:frame></text:span><text:span text:style-name="T1426"><draw:frame draw:z-index="251702784" draw:id="id466" draw:style-name="a471" draw:name="Shape500" text:anchor-type="paragraph" svg:x="1.27986in" svg:y="6.33194in" svg:width="5.18889in" svg:height="0.18889in" style:rel-width="scale" style:rel-height="scale"><draw:text-box><text:p text:style-name="P1427"><text:span text:style-name="T1428">0<text:s/></text:span><text:span text:style-name="T1429">casos de detección de existencia de riesgo de conflicto de interés (banderas rojas)</text:span></text:p></draw:text-box><svg:title/><svg:desc/></draw:frame></text:span><text:span text:style-name="T1430"><draw:frame draw:z-index="251691520" draw:id="id467" draw:style-name="a472" draw:name="Shape499" text:anchor-type="paragraph" svg:x="1.0375in" svg:y="6.33194in" svg:width="0.04861in" svg:height="0.16806in" style:rel-width="scale" style:rel-height="scale"><draw:text-box><text:p text:style-name="P1431"><text:span text:style-name="T1432">-</text:span></text:p></draw:text-box><svg:title/><svg:desc/></draw:frame></text:span><draw:custom-shape svg:x="0in" svg:y="6.25in" svg:width="8.33264in" svg:height="6.25in" draw:z-index="252425728" draw:id="id468" draw:style-name="a473" draw:name="Shape498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433"><draw:frame draw:z-index="251664896" draw:id="id469" draw:style-name="a474" draw:name="Shape497" text:anchor-type="paragraph" svg:x="1.27986in" svg:y="6.17222in" svg:width="5.49514in" svg:height="0.18889in" style:rel-width="scale" style:rel-height="scale"><draw:text-box><text:p text:style-name="P1434"><text:span text:style-name="T1435">5<text:s/></text:span><text:span text:style-name="T1436">casos de no detección de existencia de riesgo de conflicto de interés (banderas verdes)</text:span></text:p></draw:text-box><svg:title/><svg:desc/></draw:frame></text:span><text:span text:style-name="T1437"><draw:frame draw:z-index="251657728" draw:id="id470" draw:style-name="a475" draw:name="Shape496" text:anchor-type="paragraph" svg:x="1.0375in" svg:y="6.17222in" svg:width="0.04861in" svg:height="0.16806in" style:rel-width="scale" style:rel-height="scale"><draw:text-box><text:p text:style-name="P1438"><text:span text:style-name="T1439">-</text:span></text:p></draw:text-box><svg:title/><svg:desc/></draw:frame></text:span><text:span text:style-name="T1440"><draw:frame draw:z-index="252054016" draw:id="id471" draw:style-name="a476" draw:name="Shape524" text:anchor-type="paragraph" svg:x="0.7875in" svg:y="9.89306in" svg:width="0.80278in" svg:height="0.16806in" style:rel-width="scale" style:rel-height="scale"><draw:text-box><text:p text:style-name="P1441"><text:span text:style-name="T1442">Constitución.</text:span></text:p></draw:text-box><svg:title/><svg:desc/></draw:frame></text:span><text:span text:style-name="T1443"><draw:connector draw:type="line" svg:x1="0.48819in" svg:y1="11.33194in" svg:x2="7.68264in" svg:y2="11.33264in" draw:z-index="250989056" draw:id="id472" draw:style-name="a477" draw:name="Shape533" text:anchor-type="paragraph"><svg:title/><svg:desc/></draw:connector></text:span><text:span text:style-name="T1444"><draw:frame draw:z-index="251002368" draw:id="id473" draw:style-name="a478" draw:name="Shape532" text:anchor-type="paragraph" svg:x="1.45347in" svg:y="11.22431in" svg:width="2.71319in" svg:height="0.13472in" style:rel-width="scale" style:rel-height="scale"><draw:text-box><text:p text:style-name="P1445"><text:span text:style-name="T1446">https://sedeelectronica.cabildodelapalma.es/validacion/</text:span></text:p></draw:text-box><svg:title/><svg:desc/></draw:frame></text:span><text:span text:style-name="T1447"><draw:frame draw:z-index="250898944" draw:id="id474" draw:style-name="a479" draw:name="Shape531" text:anchor-type="paragraph" svg:x="1.45347in" svg:y="11.09653in" svg:width="2.96042in" svg:height="0.13472in" style:rel-width="scale" style:rel-height="scale"><draw:text-box><text:p text:style-name="P1448"><text:span text:style-name="T1449">Código de verificación electrónica: 14612674510332634340</text:span></text:p></draw:text-box><svg:title/><svg:desc/></draw:frame></text:span><text:span text:style-name="T1450"><draw:frame draw:z-index="250877440" draw:id="id475" draw:style-name="a480" draw:name="Shape530" text:anchor-type="paragraph" svg:x="1.45347in" svg:y="10.96875in" svg:width="4.97708in" svg:height="0.13472in" style:rel-width="scale" style:rel-height="scale"><draw:text-box><text:p text:style-name="P1451"><text:span text:style-name="T1452">Cabildo<text:s/></text:span><text:span text:style-name="T1453">Insular de La Palma. El registro realizado está amparado en el Artículo 16 de la Ley 39/2015.</text:span></text:p></draw:text-box><svg:title/><svg:desc/></draw:frame></text:span><text:span text:style-name="T1454"><draw:connector draw:type="line" svg:x1="7.67847in" svg:y1="10.94583in" svg:x2="7.67917in" svg:y2="11.32986in" draw:z-index="250952192" draw:id="id476" draw:style-name="a481" draw:name="Shape529" text:anchor-type="paragraph"><svg:title/><svg:desc/></draw:connector></text:span><text:span text:style-name="T1455"><draw:connector draw:type="line" svg:x1="1.37847in" svg:y1="10.94583in" svg:x2="1.37917in" svg:y2="11.32986in" draw:z-index="250927616" draw:id="id477" draw:style-name="a482" draw:name="Shape528" text:anchor-type="paragraph"><svg:title/><svg:desc/></draw:connector></text:span><text:span text:style-name="T1456"><draw:connector draw:type="line" svg:x1="0.49167in" svg:y1="10.94583in" svg:x2="0.49236in" svg:y2="11.32986in" draw:z-index="250913280" draw:id="id478" draw:style-name="a483" draw:name="Shape527" text:anchor-type="paragraph"><svg:title/><svg:desc/></draw:connector></text:span><text:span text:style-name="T1457"><draw:connector draw:type="line" svg:x1="0.48819in" svg:y1="10.94236in" svg:x2="7.68264in" svg:y2="10.94306in" draw:z-index="250972672" draw:id="id479" draw:style-name="a484" draw:name="Shape526" text:anchor-type="paragraph"><svg:title/><svg:desc/></draw:connector></text:span><text:span text:style-name="T1458"><draw:frame draw:z-index="250863104" draw:id="id480" draw:style-name="a485" draw:name="Shape525" text:anchor-type="paragraph" svg:x="6.49444in" svg:y="10.34167in" svg:width="1.02639in" svg:height="0.20278in" style:rel-width="scale" style:rel-height="scale"><draw:text-box><text:p text:style-name="P1459"><text:span text:style-name="T1460">Página<text:s/></text:span><text:span text:style-name="T1461">6</text:span><text:span text:style-name="T1462"><text:s/>de<text:s/></text:span><text:span text:style-name="T1463">17</text:span><text:span text:style-name="T1464"><text:s/></text:span></text:p></draw:text-box><svg:title/><svg:desc/></draw:frame></text:span><text:span text:style-name="T1465"><draw:frame draw:z-index="251644416" draw:id="id481" draw:style-name="a486" draw:name="Shape495" text:anchor-type="paragraph" svg:x="0.7875in" svg:y="6.0125in" svg:width="1.38542in" svg:height="0.16806in" style:rel-width="scale" style:rel-height="scale"><draw:text-box><text:p text:style-name="P1466"><text:span text:style-name="T1467">el siguiente resultado:<text:s/></text:span></text:p></draw:text-box><svg:title/><svg:desc/></draw:frame></text:span><text:span text:style-name="T1468"><draw:frame draw:z-index="252032512" draw:id="id482" draw:style-name="a487" draw:name="Shape523" text:anchor-type="paragraph" svg:x="0.7875in" svg:y="9.73333in" svg:width="6.12847in" svg:height="0.16806in" style:rel-width="scale" style:rel-height="scale"><draw:text-box><text:p text:style-name="P1469"><text:span text:style-name="T1470">potestades legislativas y reglamentarias, y la función ejecutiva que deberá ejercer con sujeción a la<text:s/></text:span></text:p></draw:text-box><svg:title/><svg:desc/></draw:frame></text:span><text:span text:style-name="T1471"><draw:frame draw:z-index="252026368" draw:id="id483" draw:style-name="a488" draw:name="Shape522" text:anchor-type="paragraph" svg:x="0.7875in" svg:y="9.57431in" svg:width="6.56389in" svg:height="0.19167in" style:rel-width="scale" style:rel-height="scale"><draw:text-box><text:p text:style-name="P1472"><text:span text:style-name="T1473">exclusiva sobre los transportes terrestres de viajeros y mercancías por carretera…”</text:span><text:span text:style-name="T1474">, correspondiéndole las<text:s/></text:span></text:p></draw:text-box><svg:title/><svg:desc/></draw:frame></text:span><text:span text:style-name="T1475"><draw:frame draw:z-index="252002816" draw:id="id484" draw:style-name="a489" draw:name="Shape521" text:anchor-type="paragraph" svg:x="0.7875in" svg:y="9.41389in" svg:width="6.18264in" svg:height="0.19167in" style:rel-width="scale" style:rel-height="scale"><draw:text-box><text:p text:style-name="P1476"><text:span text:style-name="T1477">cuyo artículo 160 dispone que<text:s/></text:span><text:span text:style-name="T1478">“corresponde a la Comunidad Autónoma de Canarias la competencia<text:s/></text:span></text:p></draw:text-box><svg:title/><svg:desc/></draw:frame></text:span><text:span text:style-name="T1479"><draw:frame draw:z-index="251993600" draw:id="id485" draw:style-name="a490" draw:name="Shape520" text:anchor-type="paragraph" svg:x="1.27917in" svg:y="9.25417in" svg:width="6.13681in" svg:height="0.16806in" style:rel-width="scale" style:rel-height="scale"><draw:text-box><text:p text:style-name="P1480"><text:span text:style-name="T1481">I.-</text:span><text:span text:style-name="T1482"><text:s/>La Ley Orgánica 1/2018, de 5 de noviembre,<text:s/></text:span><text:span text:style-name="T1483">de reforma del Estatuto de Autonomía de Canarias,<text:s/></text:span></text:p></draw:text-box><svg:title/><svg:desc/></draw:frame></text:span><text:span text:style-name="T1484"><draw:frame draw:z-index="251979264" draw:id="id486" draw:style-name="a491" draw:name="Shape519" text:anchor-type="paragraph" svg:x="3.53958in" svg:y="8.90625in" svg:width="1.18056in" svg:height="0.18472in" style:rel-width="scale" style:rel-height="scale"><draw:text-box><text:p text:style-name="P1485"><text:span text:style-name="T1486">FUNDAMENTOS</text:span></text:p></draw:text-box><svg:title/><svg:desc/></draw:frame></text:span><text:span text:style-name="T1487"><draw:frame draw:z-index="251961856" draw:id="id487" draw:style-name="a492" draw:name="Shape518" text:anchor-type="paragraph" svg:x="0.7875in" svg:y="8.56806in" svg:width="2.58056in" svg:height="0.16806in" style:rel-width="scale" style:rel-height="scale"><draw:text-box><text:p text:style-name="P1488"><text:span text:style-name="T1489">regular de viajeros en la isla de La Palma.</text:span></text:p></draw:text-box><svg:title/><svg:desc/></draw:frame></text:span><text:span text:style-name="T1490"><draw:connector draw:type="line" svg:x1="0.7875in" svg:y1="8.52917in" svg:x2="1.70139in" svg:y2="8.52986in" draw:z-index="251935232" draw:id="id488" draw:style-name="a493" draw:name="Shape517" text:anchor-type="paragraph"><svg:title/><svg:desc/></draw:connector></text:span><text:span text:style-name="T1491"><draw:frame draw:z-index="251954688" draw:id="id489" draw:style-name="a494" draw:name="Shape516" text:anchor-type="paragraph" svg:x="0.7875in" svg:y="8.40764in" svg:width="6.51458in" svg:height="0.16806in" style:rel-width="scale" style:rel-height="scale"><draw:text-box><text:p text:style-name="P1492"><text:span text:style-name="T1493">matriculación, no realizándose convocatoria pública, por ser la única entidad concesionaria del transporte<text:s/></text:span></text:p></draw:text-box><svg:title/><svg:desc/></draw:frame></text:span><text:span text:style-name="T1494"><draw:frame draw:z-index="251161088" draw:id="id490" draw:style-name="a495" draw:name="Shape466" text:anchor-type="paragraph" svg:x="4.23958in" svg:y="1.22153in" svg:width="0.75069in" svg:height="0.18889in" style:rel-width="scale" style:rel-height="scale"><draw:text-box><text:p text:style-name="P1495"><text:span text:style-name="T1496">Adquisición<text:s/></text:span></text:p></draw:text-box><svg:title/><svg:desc/></draw:frame></text:span><text:span text:style-name="T1497"><draw:frame draw:z-index="251318784" draw:id="id491" draw:style-name="a496" draw:name="Shape475" text:anchor-type="paragraph" svg:x="0.7875in" svg:y="1.85972in" svg:width="6.51667in" svg:height="0.16806in" style:rel-width="scale" style:rel-height="scale"><draw:text-box><text:p text:style-name="P1498"><text:span text:style-name="T1499">de 1.351.273</text:span><text:span text:style-name="T1500">,17 euros para financiar la adquisición de cinco guaguas sostenibles, en el marco del C.I_I.1<text:s/></text:span></text:p></draw:text-box><svg:title/><svg:desc/></draw:frame></text:span><text:span text:style-name="T1501"><draw:frame draw:z-index="251290112" draw:id="id492" draw:style-name="a497" draw:name="Shape474" text:anchor-type="paragraph" svg:x="0.7875in" svg:y="1.70069in" svg:width="6.67986in" svg:height="0.16806in" style:rel-width="scale" style:rel-height="scale"><draw:text-box><text:p text:style-name="P1502"><text:span text:style-name="T1503">Vivienda por la que se concede al Excmo. Cabildo Insular de La Palma una aportación dineraria por importe<text:s/></text:span></text:p></draw:text-box><svg:title/><svg:desc/></draw:frame></text:span><text:span text:style-name="T1504"><draw:frame draw:z-index="251284992" draw:id="id493" draw:style-name="a498" draw:name="Shape473" text:anchor-type="paragraph" svg:x="0.7875in" svg:y="1.54028in" svg:width="6.64375in" svg:height="0.16806in" style:rel-width="scale" style:rel-height="scale"><draw:text-box><text:p text:style-name="P1505"><text:span text:style-name="T1506">citada Orden 395/2022, de fecha 28 de diciembre de 2022, del Consejero de Obras Públicas, Transportes y<text:s/></text:span></text:p></draw:text-box><svg:title/><svg:desc/></draw:frame></text:span><text:span text:style-name="T1507"><draw:frame draw:z-index="251256320" draw:id="id494" draw:style-name="a499" draw:name="Shape472" text:anchor-type="paragraph" svg:x="0.7875in" svg:y="1.38056in" svg:width="6.70556in" svg:height="0.19167in" style:rel-width="scale" style:rel-height="scale"><draw:text-box><text:p text:style-name="P1508"><text:span text:style-name="T1509">Generation UE)</text:span><text:span text:style-name="T1510">”, del vigente Presupuesto de la Corporación, donde se recoge el crédito procedente de la ya<text:s/></text:span></text:p></draw:text-box><svg:title/><svg:desc/></draw:frame></text:span><text:span text:style-name="T1511"><draw:frame draw:z-index="251250176" draw:id="id495" draw:style-name="a500" draw:name="Shape471" text:anchor-type="paragraph" svg:x="7.15278in" svg:y="1.22153in" svg:width="0.36875in" svg:height="0.18889in" style:rel-width="scale" style:rel-height="scale"><draw:text-box><text:p text:style-name="P1512"><text:span text:style-name="T1513">(Next<text:s/></text:span></text:p></draw:text-box><svg:title/><svg:desc/></draw:frame></text:span><text:span text:style-name="T1514"><draw:frame draw:z-index="251219456" draw:id="id496" draw:style-name="a501" draw:name="Shape470" text:anchor-type="paragraph" svg:x="6.35833in" svg:y="1.22153in" svg:width="0.73194in" svg:height="0.18889in" style:rel-width="scale" style:rel-height="scale"><draw:text-box><text:p text:style-name="P1515"><text:span text:style-name="T1516">sostenibles<text:s/></text:span></text:p></draw:text-box><svg:title/><svg:desc/></draw:frame></text:span><text:span text:style-name="T1517"><draw:frame draw:z-index="251213312" draw:id="id497" draw:style-name="a502" draw:name="Shape469" text:anchor-type="paragraph" svg:x="5.72639in" svg:y="1.22153in" svg:width="0.57361in" svg:height="0.18889in" style:rel-width="scale" style:rel-height="scale"><draw:text-box><text:p text:style-name="P1518"><text:span text:style-name="T1519">guaguas<text:s/></text:span></text:p></draw:text-box><svg:title/><svg:desc/></draw:frame></text:span><text:span text:style-name="T1520"><draw:frame draw:z-index="251187712" draw:id="id498" draw:style-name="a503" draw:name="Shape468" text:anchor-type="paragraph" svg:x="5.30278in" svg:y="1.22153in" svg:width="0.36528in" svg:height="0.18889in" style:rel-width="scale" style:rel-height="scale"><draw:text-box><text:p text:style-name="P1521"><text:span text:style-name="T1522">cinco<text:s/></text:span></text:p></draw:text-box><svg:title/><svg:desc/></draw:frame></text:span><text:span text:style-name="T1523"><draw:frame draw:z-index="251175424" draw:id="id499" draw:style-name="a504" draw:name="Shape467" text:anchor-type="paragraph" svg:x="5.04931in" svg:y="1.22153in" svg:width="0.19514in" svg:height="0.18889in" style:rel-width="scale" style:rel-height="scale"><draw:text-box><text:p text:style-name="P1524"><text:span text:style-name="T1525">de<text:s/></text:span></text:p></draw:text-box><svg:title/><svg:desc/></draw:frame></text:span><text:span text:style-name="T1526"><draw:frame draw:z-index="251334144" draw:id="id500" draw:style-name="a505" draw:name="Shape476" text:anchor-type="paragraph" svg:x="0.7875in" svg:y="2.01944in" svg:width="6.20625in" svg:height="0.16806in" style:rel-width="scale" style:rel-height="scale"><draw:text-box><text:p text:style-name="P1527"><text:span text:style-name="T1528">del Plan de Recuperación, Transformación y Resilencia (PRTR),- Financiado por la Unión Europea, -<text:s/></text:span></text:p></draw:text-box><svg:title/><svg:desc/></draw:frame></text:span><text:span text:style-name="T1529"><draw:frame draw:z-index="251147776" draw:id="id501" draw:style-name="a506" draw:name="Shape465" text:anchor-type="paragraph" svg:x="3.70764in" svg:y="1.22153in" svg:width="0.46667in" svg:height="0.18889in" style:rel-width="scale" style:rel-height="scale"><draw:text-box><text:p text:style-name="P1530"><text:span text:style-name="T1531">Palma.<text:s/></text:span></text:p></draw:text-box><svg:title/><svg:desc/></draw:frame></text:span><text:span text:style-name="T1532"><draw:frame draw:z-index="251115008" draw:id="id502" draw:style-name="a507" draw:name="Shape464" text:anchor-type="paragraph" svg:x="3.45417in" svg:y="1.22153in" svg:width="0.19444in" svg:height="0.18889in" style:rel-width="scale" style:rel-height="scale"><draw:text-box><text:p text:style-name="P1533"><text:span text:style-name="T1534">La<text:s/></text:span></text:p></draw:text-box><svg:title/><svg:desc/></draw:frame></text:span><text:span text:style-name="T1535"><draw:frame draw:z-index="251103744" draw:id="id503" draw:style-name="a508" draw:name="Shape463" text:anchor-type="paragraph" svg:x="2.94583in" svg:y="1.22153in" svg:width="0.45in" svg:height="0.18889in" style:rel-width="scale" style:rel-height="scale"><draw:text-box><text:p text:style-name="P1536"><text:span text:style-name="T1537">insular<text:s/></text:span></text:p></draw:text-box><svg:title/><svg:desc/></draw:frame></text:span><text:span text:style-name="T1538"><draw:frame draw:z-index="251087360" draw:id="id504" draw:style-name="a509" draw:name="Shape462" text:anchor-type="paragraph" svg:x="2.46042in" svg:y="1.22153in" svg:width="0.42361in" svg:height="0.18889in" style:rel-width="scale" style:rel-height="scale"><draw:text-box><text:p text:style-name="P1539"><text:span text:style-name="T1540">Tptes.<text:s/></text:span></text:p></draw:text-box><svg:title/><svg:desc/></draw:frame></text:span><text:span text:style-name="T1541"><draw:frame draw:z-index="251066880" draw:id="id505" draw:style-name="a510" draw:name="Shape461" text:anchor-type="paragraph" svg:x="1.65139in" svg:y="1.22153in" svg:width="0.75208in" svg:height="0.19167in" style:rel-width="scale" style:rel-height="scale"><draw:text-box><text:p text:style-name="P1542"><text:span text:style-name="T1543">“</text:span><text:span text:style-name="T1544">Aportación<text:s/></text:span></text:p></draw:text-box><svg:title/><svg:desc/></draw:frame></text:span><text:span text:style-name="T1545"><draw:frame draw:z-index="251051520" draw:id="id506" draw:style-name="a511" draw:name="Shape460" text:anchor-type="paragraph" svg:x="0.7875in" svg:y="1.22153in" svg:width="0.80417in" svg:height="0.16806in" style:rel-width="scale" style:rel-height="scale"><draw:text-box><text:p text:style-name="P1546"><text:span text:style-name="T1547">denominada<text:s/></text:span></text:p></draw:text-box><svg:title/><svg:desc/></draw:frame></text:span><text:span text:style-name="T1548"><draw:frame draw:z-index="251030016" draw:id="id507" draw:style-name="a512" draw:name="Shape459" text:anchor-type="paragraph" svg:x="1.27986in" svg:y="1.06111in" svg:width="5.98542in" svg:height="0.16806in" style:rel-width="scale" style:rel-height="scale"><draw:text-box><text:p text:style-name="P1549"><text:span text:style-name="T1550">Décimo cuarto.-<text:s/></text:span><text:span text:style-name="T1551">Existe crédito adecuado y suficiente en la aplicación presupuestaria 441/77900<text:s/></text:span></text:p></draw:text-box><svg:title/><svg:desc/></draw:frame></text:span><text:span text:style-name="T1552"><draw:frame draw:z-index="251025920" draw:id="id508" draw:style-name="a513" draw:name="Shape458" text:anchor-type="paragraph" svg:x="1.27986in" svg:y="0.58194in" svg:width="6.05in" svg:height="0.16806in" style:rel-width="scale" style:rel-height="scale"><draw:text-box><text:p text:style-name="P1553"><text:span text:style-name="T1554">Todo lo anterior permite además reducir el nivel acústico, las averías y el gasto en mantenimiento.<text:s/></text:span></text:p></draw:text-box><svg:title/><svg:desc/></draw:frame></text:span><text:span text:style-name="T1555"><draw:frame draw:z-index="251472384" draw:id="id509" draw:style-name="a514" draw:name="Shape485" text:anchor-type="paragraph" svg:x="0.7875in" svg:y="3.77639in" svg:width="6.33264in" svg:height="0.16806in" style:rel-width="scale" style:rel-height="scale"><draw:text-box><text:p text:style-name="P1556"><text:span text:style-name="T1557">Subvenciones (en adelante LGS), así como la inscripción en el Censo d</text:span><text:span text:style-name="T1558">e empresarios, profesionales y<text:s/></text:span></text:p></draw:text-box><svg:title/><svg:desc/></draw:frame></text:span><text:span text:style-name="T1559"><draw:frame draw:z-index="251623936" draw:id="id510" draw:style-name="a515" draw:name="Shape494" text:anchor-type="paragraph" svg:x="0.7875in" svg:y="5.85278in" svg:width="6.59722in" svg:height="0.16806in" style:rel-width="scale" style:rel-height="scale"><draw:text-box><text:p text:style-name="P1560"><text:span text:style-name="T1561">decisoras de la presente actuación que ejecuta el Plan de Recuperación, Transformación y Resilencia, con<text:s/></text:span></text:p></draw:text-box><svg:title/><svg:desc/></draw:frame></text:span><text:span text:style-name="T1562"><draw:frame draw:z-index="251598336" draw:id="id511" draw:style-name="a516" draw:name="Shape493" text:anchor-type="paragraph" svg:x="0.7875in" svg:y="5.69306in" svg:width="6.58472in" svg:height="0.16806in" style:rel-width="scale" style:rel-height="scale"><draw:text-box><text:p text:style-name="P1563"><text:span text:style-name="T1564">riesgo de conflictos de intereses en el procedimiento de concesión de subvención referente a las personas<text:s/></text:span></text:p></draw:text-box><svg:title/><svg:desc/></draw:frame></text:span><text:span text:style-name="T1565"><draw:frame draw:z-index="251590144" draw:id="id512" draw:style-name="a517" draw:name="Shape492" text:anchor-type="paragraph" svg:x="0.7875in" svg:y="5.53333in" svg:width="6.61181in" svg:height="0.16806in" style:rel-width="scale" style:rel-height="scale"><draw:text-box><text:p text:style-name="P1566"><text:span text:style-name="T1567">data mining, con sede en la Agencia Estatal de Administración Tributaria de España, MINERVA, informe de<text:s/></text:span></text:p></draw:text-box><svg:title/><svg:desc/></draw:frame></text:span><text:span text:style-name="T1568"><draw:frame draw:z-index="251578880" draw:id="id513" draw:style-name="a518" draw:name="Shape491" text:anchor-type="paragraph" svg:x="1.27986in" svg:y="5.37361in" svg:width="6.00278in" svg:height="0.16806in" style:rel-width="scale" style:rel-height="scale"><draw:text-box><text:p text:style-name="P1569"><text:span text:style-name="T1570">Décimo séptimo.-</text:span><text:span text:style-name="T1571"><text:s/>Con fecha 27 de octubre de 2023 se obtiene de la herramienta informática de<text:s/></text:span></text:p></draw:text-box><svg:title/><svg:desc/></draw:frame></text:span><text:span text:style-name="T1572"><draw:frame draw:z-index="251563520" draw:id="id514" draw:style-name="a519" draw:name="Shape490" text:anchor-type="paragraph" svg:x="0.7875in" svg:y="4.89444in" svg:width="4.35278in" svg:height="0.16806in" style:rel-width="scale" style:rel-height="scale"><draw:text-box><text:p text:style-name="P1573"><text:span text:style-name="T1574">guagua sostenible al concesionario de Transporte Re</text:span><text:span text:style-name="T1575">gular de Viajeros.</text:span></text:p></draw:text-box><svg:title/><svg:desc/></draw:frame></text:span><text:span text:style-name="T1576"><draw:frame draw:z-index="251539968" draw:id="id515" draw:style-name="a520" draw:name="Shape489" text:anchor-type="paragraph" svg:x="1.27986in" svg:y="4.73472in" svg:width="5.90833in" svg:height="0.16806in" style:rel-width="scale" style:rel-height="scale"><draw:text-box><text:p text:style-name="P1577"><text:span text:style-name="T1578">Décimo sexto</text:span><text:span text:style-name="T1579">. Se comunicará a la BDNS la concesión de la subvención para la adquisición de<text:s/></text:span></text:p></draw:text-box><svg:title/><svg:desc/></draw:frame></text:span><text:span text:style-name="T1580"><draw:frame draw:z-index="251519488" draw:id="id516" draw:style-name="a521" draw:name="Shape488" text:anchor-type="paragraph" svg:x="0.7875in" svg:y="4.25556in" svg:width="1.17014in" svg:height="0.16806in" style:rel-width="scale" style:rel-height="scale"><draw:text-box><text:p text:style-name="P1581"><text:span text:style-name="T1582">a dicha interesada.</text:span></text:p></draw:text-box><svg:title/><svg:desc/></draw:frame></text:span><text:span text:style-name="T1583"><draw:frame draw:z-index="251506176" draw:id="id517" draw:style-name="a522" draw:name="Shape487" text:anchor-type="paragraph" svg:x="0.7875in" svg:y="4.09583in" svg:width="6.63472in" svg:height="0.16806in" style:rel-width="scale" style:rel-height="scale"><draw:text-box><text:p text:style-name="P1584"><text:span text:style-name="T1585">y no constando en el Servicio de Transportes la apertura de expediente alguno por reintegro de subvención<text:s/></text:span></text:p></draw:text-box><svg:title/><svg:desc/></draw:frame></text:span><text:span text:style-name="T1586"><draw:frame draw:z-index="251492864" draw:id="id518" draw:style-name="a523" draw:name="Shape486" text:anchor-type="paragraph" svg:x="0.7875in" svg:y="3.93611in" svg:width="6.65417in" svg:height="0.16806in" style:rel-width="scale" style:rel-height="scale"><draw:text-box><text:p text:style-name="P1587"><text:span text:style-name="T1588">retene</text:span><text:span text:style-name="T1589">dores de la Agencia Tributaria, en la que se refleja la actividad económica efectivamente desarrollada<text:s/></text:span></text:p></draw:text-box><svg:title/><svg:desc/></draw:frame></text:span><draw:custom-shape svg:x="0in" svg:y="0in" svg:width="8.33264in" svg:height="6.25in" draw:z-index="252426752" draw:id="id519" draw:style-name="a524" draw:name="Shape457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590"><draw:frame draw:z-index="251466240" draw:id="id520" draw:style-name="a525" draw:name="Shape484" text:anchor-type="paragraph" svg:x="0.7875in" svg:y="3.61667in" svg:width="6.44653in" svg:height="0.16806in" style:rel-width="scale" style:rel-height="scale"><draw:text-box><text:p text:style-name="P1591"><text:span text:style-name="T1592">subvención en los términos recogidos en el art. 13.2 de la Ley 38/2003, de 17 de noviembre, General de<text:s/></text:span></text:p></draw:text-box><svg:title/><svg:desc/></draw:frame></text:span><text:span text:style-name="T1593"><draw:frame draw:z-index="251449856" draw:id="id521" draw:style-name="a526" draw:name="Shape483" text:anchor-type="paragraph" svg:x="0.7875in" svg:y="3.45694in" svg:width="6.15764in" svg:height="0.16806in" style:rel-width="scale" style:rel-height="scale"><draw:text-box><text:p text:style-name="P1594"><text:span text:style-name="T1595">el expediente declaración responsable de<text:s/></text:span><text:span text:style-name="T1596">no estar incurso en prohibiciones para ser beneficiaria de<text:s/></text:span></text:p></draw:text-box><svg:title/><svg:desc/></draw:frame></text:span><text:span text:style-name="T1597"><draw:frame draw:z-index="251426304" draw:id="id522" draw:style-name="a527" draw:name="Shape482" text:anchor-type="paragraph" svg:x="0.7875in" svg:y="3.29722in" svg:width="6.58819in" svg:height="0.16806in" style:rel-width="scale" style:rel-height="scale"><draw:text-box><text:p text:style-name="P1598"><text:span text:style-name="T1599">Autónomos, acreditando dichas circunstancias con las certificaciones pertinentes, figurando igualmente en<text:s/></text:span></text:p></draw:text-box><svg:title/><svg:desc/></draw:frame></text:span><text:span text:style-name="T1600"><draw:frame draw:z-index="251402752" draw:id="id523" draw:style-name="a528" draw:name="Shape481" text:anchor-type="paragraph" svg:x="0.7875in" svg:y="3.1375in" svg:width="6.15417in" svg:height="0.16806in" style:rel-width="scale" style:rel-height="scale"><draw:text-box><text:p text:style-name="P1601"><text:span text:style-name="T1602">impuestas por las disposiciones vigentes, así como con esta Corporación Insular y sus Organismos<text:s/></text:span></text:p></draw:text-box><svg:title/><svg:desc/></draw:frame></text:span><text:span text:style-name="T1603"><draw:frame draw:z-index="251395584" draw:id="id524" draw:style-name="a529" draw:name="Shape480" text:anchor-type="paragraph" svg:x="0.7875in" svg:y="2.97778in" svg:width="6.12222in" svg:height="0.16806in" style:rel-width="scale" style:rel-height="scale"><draw:text-box><text:p text:style-name="P1604"><text:span text:style-name="T1605">encuentra al corriente en el cumplimiento de sus obligaciones tributarias y con la Seguridad Social,<text:s/></text:span></text:p></draw:text-box><svg:title/><svg:desc/></draw:frame></text:span><text:span text:style-name="T1606"><draw:frame draw:z-index="251379200" draw:id="id525" draw:style-name="a530" draw:name="Shape479" text:anchor-type="paragraph" svg:x="0.7875in" svg:y="2.81806in" svg:width="6.50833in" svg:height="0.16806in" style:rel-width="scale" style:rel-height="scale"><draw:text-box><text:p text:style-name="P1607"><text:span text:style-name="T1608">concesionaria en la isla de La Palma que será bene</text:span><text:span text:style-name="T1609">ficiaria de la concesión de la presente subvención, se<text:s/></text:span></text:p></draw:text-box><svg:title/><svg:desc/></draw:frame></text:span><text:span text:style-name="T1610"><draw:frame draw:z-index="251358720" draw:id="id526" draw:style-name="a531" draw:name="Shape478" text:anchor-type="paragraph" svg:x="1.27986in" svg:y="2.65833in" svg:width="5.74097in" svg:height="0.16806in" style:rel-width="scale" style:rel-height="scale"><draw:text-box><text:p text:style-name="P1611"><text:span text:style-name="T1612">Décimo quinto.-</text:span><text:span text:style-name="T1613"><text:s/>Transportes Insular La Palma S.COOP., con NIF F38016671, única entidad<text:s/></text:span></text:p></draw:text-box><svg:title/><svg:desc/></draw:frame></text:span><text:span text:style-name="T1614"><draw:frame draw:z-index="251346432" draw:id="id527" draw:style-name="a532" draw:name="Shape477" text:anchor-type="paragraph" svg:x="0.7875in" svg:y="2.17986in" svg:width="3.74861in" svg:height="0.16806in" style:rel-width="scale" style:rel-height="scale"><draw:text-box><text:p text:style-name="P1615"><text:span text:style-name="T1616">Fondos “Next Generation Eu”. RC numero 12023000007903.</text:span></text:p></draw:text-box><svg:title/><svg:desc/></draw:frame></text:span></text:p>
      <text:soft-page-break/>
      <text:p text:style-name="P1617"><draw:custom-shape svg:x="0.76736in" svg:y="6.7125in" svg:width="6.73264in" svg:height="0.15903in" draw:z-index="252427776" draw:id="id528" draw:style-name="a533" draw:name="Shape59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618"><draw:frame draw:z-index="252061184" draw:id="id529" draw:style-name="a534" draw:name="Shape601" text:anchor-type="paragraph" svg:x="0.7875in" svg:y="7.54028in" svg:width="6.575in" svg:height="0.16806in" style:rel-width="scale" style:rel-height="scale"><draw:text-box><text:p text:style-name="P1619"><text:span text:style-name="T1620">europeos aplicables, la concesión de la presente subvención para la adquisición de guaguas se encuentra<text:s/></text:span></text:p></draw:text-box><svg:title/><svg:desc/></draw:frame></text:span><draw:custom-shape svg:x="0.76736in" svg:y="7.51111in" svg:width="6.73264in" svg:height="0.15972in" draw:z-index="252428800" draw:id="id530" draw:style-name="a535" draw:name="Shape60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621"><draw:frame draw:z-index="252044800" draw:id="id531" draw:style-name="a536" draw:name="Shape599" text:anchor-type="paragraph" svg:x="0.7875in" svg:y="7.38056in" svg:width="6.49444in" svg:height="0.16806in" style:rel-width="scale" style:rel-height="scale"><draw:text-box><text:p text:style-name="P1622"><text:span text:style-name="T1623">normativa específica reguladora y las restantes normas de derecho administrativo y de gestión de fondos<text:s/></text:span></text:p></draw:text-box><svg:title/><svg:desc/></draw:frame></text:span><draw:custom-shape svg:x="0.76736in" svg:y="7.35139in" svg:width="6.73264in" svg:height="0.15903in" draw:z-index="252429824" draw:id="id532" draw:style-name="a537" draw:name="Shape598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624"><draw:frame draw:z-index="252038656" draw:id="id533" draw:style-name="a538" draw:name="Shape597" text:anchor-type="paragraph" svg:x="0.7875in" svg:y="7.22014in" svg:width="6.61042in" svg:height="0.16806in" style:rel-width="scale" style:rel-height="scale"><draw:text-box><text:p text:style-name="P1625"><text:span text:style-name="T1626">subvención financiada con cargo a fond</text:span><text:span text:style-name="T1627">os Next Generation UE, por lo cual, además de lo establecido en la<text:s/></text:span></text:p></draw:text-box><svg:title/><svg:desc/></draw:frame></text:span><draw:custom-shape svg:x="0.76736in" svg:y="7.19167in" svg:width="6.73264in" svg:height="0.15903in" draw:z-index="252430848" draw:id="id534" draw:style-name="a539" draw:name="Shape596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628"><draw:frame draw:z-index="252020224" draw:id="id535" draw:style-name="a540" draw:name="Shape595" text:anchor-type="paragraph" svg:x="0.7875in" svg:y="7.06111in" svg:width="6.43056in" svg:height="0.16806in" style:rel-width="scale" style:rel-height="scale"><draw:text-box><text:p text:style-name="P1629"><text:span text:style-name="T1630">Subvenciones del Cabildo de La Palma, tendrán carácter supletorio en este expediente de concesión de<text:s/></text:span></text:p></draw:text-box><svg:title/><svg:desc/></draw:frame></text:span><draw:custom-shape svg:x="0.76736in" svg:y="7.03194in" svg:width="6.73264in" svg:height="0.15972in" draw:z-index="252431872" draw:id="id536" draw:style-name="a541" draw:name="Shape594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631"><draw:frame draw:z-index="252008960" draw:id="id537" draw:style-name="a542" draw:name="Shape593" text:anchor-type="paragraph" svg:x="0.7875in" svg:y="6.90139in" svg:width="5.90069in" svg:height="0.16806in" style:rel-width="scale" style:rel-height="scale"><draw:text-box><text:p text:style-name="P1632"><text:span text:style-name="T1633">de la misma aprobado por el Real Decreto 887/2006, de 21 de julio, y la Ordenanza General de<text:s/></text:span></text:p></draw:text-box><svg:title/><svg:desc/></draw:frame></text:span><draw:custom-shape svg:x="0.76736in" svg:y="6.87222in" svg:width="6.73264in" svg:height="0.15903in" draw:z-index="252432896" draw:id="id538" draw:style-name="a543" draw:name="Shape59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634"><draw:frame draw:z-index="252000768" draw:id="id539" draw:style-name="a544" draw:name="Shape591" text:anchor-type="paragraph" svg:x="0.7875in" svg:y="6.74167in" svg:width="6.58056in" svg:height="0.19167in" style:rel-width="scale" style:rel-height="scale"><draw:text-box><text:p text:style-name="P1635"><text:span text:style-name="T1636">a las subvenciones financiadas con cargo a fondos de la Unión Europea”.</text:span><text:span text:style-name="T1637"><text:s/>Por tanto la LGS, el Reglamento<text:s/></text:span></text:p></draw:text-box><svg:title/><svg:desc/></draw:frame></text:span><draw:custom-shape svg:x="0.76736in" svg:y="7.67083in" svg:width="6.73264in" svg:height="0.15903in" draw:z-index="252433920" draw:id="id540" draw:style-name="a545" draw:name="Shape60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638"><draw:frame draw:z-index="251984384" draw:id="id541" draw:style-name="a546" draw:name="Shape589" text:anchor-type="paragraph" svg:x="0.7875in" svg:y="6.58194in" svg:width="6.69236in" svg:height="0.18889in" style:rel-width="scale" style:rel-height="scale"><draw:text-box><text:p text:style-name="P1639"><text:span text:style-name="T1640">subvenciones regulados en esta ley tendrán caráct</text:span><text:span text:style-name="T1641">er supletorio respecto de las normas de aplicación directa<text:s/></text:span></text:p></draw:text-box><svg:title/><svg:desc/></draw:frame></text:span><draw:custom-shape svg:x="0.76736in" svg:y="6.55278in" svg:width="6.73264in" svg:height="0.15972in" draw:z-index="252434944" draw:id="id542" draw:style-name="a547" draw:name="Shape588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642"><draw:frame draw:z-index="251968000" draw:id="id543" draw:style-name="a548" draw:name="Shape587" text:anchor-type="paragraph" svg:x="0.7875in" svg:y="6.42222in" svg:width="6.71319in" svg:height="0.19167in" style:rel-width="scale" style:rel-height="scale"><draw:text-box><text:p text:style-name="P1643"><text:span text:style-name="T1644">nacionales de desarrollo o transposición de aquéllas. 2.<text:s/></text:span><text:span text:style-name="T1645">Los procedimientos de concesión y de control de las<text:s/></text:span></text:p></draw:text-box><svg:title/><svg:desc/></draw:frame></text:span><draw:custom-shape svg:x="0.76736in" svg:y="6.39306in" svg:width="6.73264in" svg:height="0.15972in" draw:z-index="252435968" draw:id="id544" draw:style-name="a549" draw:name="Shape586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646"><draw:frame draw:z-index="251949568" draw:id="id545" draw:style-name="a550" draw:name="Shape585" text:anchor-type="paragraph" svg:x="0.7875in" svg:y="6.2625in" svg:width="6.13681in" svg:height="0.16806in" style:rel-width="scale" style:rel-height="scale"><draw:text-box><text:p text:style-name="P1647"><text:span text:style-name="T1648">la Unión Europea se regirán por las normas comunitarias aplicables en cada cas</text:span><text:span text:style-name="T1649">o y por las normas<text:s/></text:span></text:p></draw:text-box><svg:title/><svg:desc/></draw:frame></text:span><draw:custom-shape svg:x="0.76736in" svg:y="6.23333in" svg:width="6.73264in" svg:height="0.15903in" draw:z-index="252436992" draw:id="id546" draw:style-name="a551" draw:name="Shape584" text:anchor-type="paragraph"><svg:title/><svg:desc/><draw:enhanced-geometry draw:path-stretchpoint-x="21600" draw:path-stretchpoint-y="21600" draw:type="non-primitive" svg:viewBox="0 0 21600 21600" draw:text-areas="0 0 21600 21600"/></draw:custom-shape><draw:custom-shape svg:x="0in" svg:y="6.25in" svg:width="8.33264in" svg:height="6.25in" draw:z-index="252438016" draw:id="id547" draw:style-name="a552" draw:name="Shape58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650"><draw:frame draw:z-index="251934208" draw:id="id548" draw:style-name="a553" draw:name="Shape582" text:anchor-type="paragraph" svg:x="1.18125in" svg:y="6.10278in" svg:width="6.20625in" svg:height="0.16806in" style:rel-width="scale" style:rel-height="scale"><draw:text-box><text:p text:style-name="P1651"><text:span text:style-name="T1652">VI.-</text:span><text:span text:style-name="T1653"><text:s/>El artículo 6 de la LGS, al disponer que “1. Las subvenciones financiadas con cargo a fondos de<text:s/></text:span></text:p></draw:text-box><svg:title/><svg:desc/></draw:frame></text:span><draw:custom-shape svg:x="0.76736in" svg:y="6.07361in" svg:width="6.73264in" svg:height="0.15972in" draw:z-index="252439040" draw:id="id549" draw:style-name="a554" draw:name="Shape581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654"><draw:frame draw:z-index="251920896" draw:id="id550" draw:style-name="a555" draw:name="Shape580" text:anchor-type="paragraph" svg:x="1.18194in" svg:y="5.78333in" svg:width="5.19097in" svg:height="0.16806in" style:rel-width="scale" style:rel-height="scale"><draw:text-box><text:p text:style-name="P1655"><text:span text:style-name="T1656">actividad de utilidad pública o interés social o de promoción de una finalidad pública.</text:span></text:p></draw:text-box><svg:title/><svg:desc/></draw:frame></text:span><text:span text:style-name="T1657"><draw:frame draw:z-index="252189184" draw:id="id551" draw:style-name="a556" draw:name="Shape613" text:anchor-type="paragraph" svg:x="0.7875in" svg:y="9.63056in" svg:width="6.59514in" svg:height="0.16806in" style:rel-width="scale" style:rel-height="scale"><draw:text-box><text:p text:style-name="P1658"><text:span text:style-name="T1659">de Recuperación, Transformación y<text:s/></text:span><text:span text:style-name="T1660">Resiliencia (en adelante, Orden 1030/2021), resultando especialmente<text:s/></text:span></text:p></draw:text-box><svg:title/><svg:desc/></draw:frame></text:span><text:span text:style-name="T1661"><draw:connector draw:type="line" svg:x1="0.48819in" svg:y1="11.33194in" svg:x2="7.68264in" svg:y2="11.33264in" draw:z-index="250987008" draw:id="id552" draw:style-name="a557" draw:name="Shape623" text:anchor-type="paragraph"><svg:title/><svg:desc/></draw:connector></text:span><text:span text:style-name="T1662"><draw:frame draw:z-index="251005440" draw:id="id553" draw:style-name="a558" draw:name="Shape622" text:anchor-type="paragraph" svg:x="1.45347in" svg:y="11.22431in" svg:width="2.71319in" svg:height="0.13472in" style:rel-width="scale" style:rel-height="scale"><draw:text-box><text:p text:style-name="P1663"><text:span text:style-name="T1664">https://sedeelectronica.cabildodelapalma.es/validacion/</text:span></text:p></draw:text-box><svg:title/><svg:desc/></draw:frame></text:span><text:span text:style-name="T1665"><draw:frame draw:z-index="250895872" draw:id="id554" draw:style-name="a559" draw:name="Shape621" text:anchor-type="paragraph" svg:x="1.45347in" svg:y="11.09653in" svg:width="2.96042in" svg:height="0.13472in" style:rel-width="scale" style:rel-height="scale"><draw:text-box><text:p text:style-name="P1666"><text:span text:style-name="T1667">Código de verificación electrónica: 14612674510332634340</text:span></text:p></draw:text-box><svg:title/><svg:desc/></draw:frame></text:span><text:span text:style-name="T1668"><draw:frame draw:z-index="250872320" draw:id="id555" draw:style-name="a560" draw:name="Shape620" text:anchor-type="paragraph" svg:x="1.45347in" svg:y="10.96875in" svg:width="4.97708in" svg:height="0.13472in" style:rel-width="scale" style:rel-height="scale"><draw:text-box><text:p text:style-name="P1669"><text:span text:style-name="T1670">Cabildo Insular de La Palma. El registro realizado está<text:s/></text:span><text:span text:style-name="T1671">amparado en el Artículo 16 de la Ley 39/2015.</text:span></text:p></draw:text-box><svg:title/><svg:desc/></draw:frame></text:span><text:span text:style-name="T1672"><draw:connector draw:type="line" svg:x1="7.67847in" svg:y1="10.94583in" svg:x2="7.67917in" svg:y2="11.32986in" draw:z-index="250950144" draw:id="id556" draw:style-name="a561" draw:name="Shape619" text:anchor-type="paragraph"><svg:title/><svg:desc/></draw:connector></text:span><text:span text:style-name="T1673"><draw:connector draw:type="line" svg:x1="1.37847in" svg:y1="10.94583in" svg:x2="1.37917in" svg:y2="11.32986in" draw:z-index="250924544" draw:id="id557" draw:style-name="a562" draw:name="Shape618" text:anchor-type="paragraph"><svg:title/><svg:desc/></draw:connector></text:span><text:span text:style-name="T1674"><draw:connector draw:type="line" svg:x1="0.49167in" svg:y1="10.94583in" svg:x2="0.49236in" svg:y2="11.32986in" draw:z-index="250915328" draw:id="id558" draw:style-name="a563" draw:name="Shape617" text:anchor-type="paragraph"><svg:title/><svg:desc/></draw:connector></text:span><text:span text:style-name="T1675"><draw:connector draw:type="line" svg:x1="0.48819in" svg:y1="10.94236in" svg:x2="7.68264in" svg:y2="10.94306in" draw:z-index="250970624" draw:id="id559" draw:style-name="a564" draw:name="Shape616" text:anchor-type="paragraph"><svg:title/><svg:desc/></draw:connector></text:span><text:span text:style-name="T1676"><draw:frame draw:z-index="250864128" draw:id="id560" draw:style-name="a565" draw:name="Shape615" text:anchor-type="paragraph" svg:x="6.49444in" svg:y="10.34167in" svg:width="1.02639in" svg:height="0.20278in" style:rel-width="scale" style:rel-height="scale"><draw:text-box><text:p text:style-name="P1677"><text:span text:style-name="T1678">Página<text:s/></text:span><text:span text:style-name="T1679">7</text:span><text:span text:style-name="T1680"><text:s/>de<text:s/></text:span><text:span text:style-name="T1681">17</text:span><text:span text:style-name="T1682"><text:s/></text:span></text:p></draw:text-box><svg:title/><svg:desc/></draw:frame></text:span><text:span text:style-name="T1683"><draw:frame draw:z-index="252196352" draw:id="id561" draw:style-name="a566" draw:name="Shape614" text:anchor-type="paragraph" svg:x="0.7875in" svg:y="9.78958in" svg:width="5.35278in" svg:height="0.16806in" style:rel-width="scale" style:rel-height="scale"><draw:text-box><text:p text:style-name="P1684"><text:span text:style-name="T1685">de aplicación los principios de gestión específicos del PRTR, previstos en su artículo 2.</text:span></text:p></draw:text-box><svg:title/><svg:desc/></draw:frame></text:span><text:span text:style-name="T1686"><draw:frame draw:z-index="251749888" draw:id="id562" draw:style-name="a567" draw:name="Shape579" text:anchor-type="paragraph" svg:x="1.18194in" svg:y="5.62361in" svg:width="5.83472in" svg:height="0.16806in" style:rel-width="scale" style:rel-height="scale"><draw:text-box><text:p text:style-name="P1687"><text:span text:style-name="T1688">Que el proyecto, la acción, conducta o situación financiada tenga por objeto el fomento de<text:s/></text:span><text:span text:style-name="T1689">una<text:s/></text:span></text:p></draw:text-box><svg:title/><svg:desc/></draw:frame></text:span><text:span text:style-name="T1690"><draw:frame draw:z-index="252182016" draw:id="id563" draw:style-name="a568" draw:name="Shape612" text:anchor-type="paragraph" svg:x="1.27986in" svg:y="9.47014in" svg:width="6.22569in" svg:height="0.16806in" style:rel-width="scale" style:rel-height="scale"><draw:text-box><text:p text:style-name="P1691"><text:span text:style-name="T1692">- Orden HFP/1030/2021, de 29 de septiembre, por la que se configura el sistema de gestión del Plan<text:s/></text:span></text:p></draw:text-box><svg:title/><svg:desc/></draw:frame></text:span><text:span text:style-name="T1693"><draw:frame draw:z-index="252165632" draw:id="id564" draw:style-name="a569" draw:name="Shape611" text:anchor-type="paragraph" svg:x="0.7875in" svg:y="9.22778in" svg:width="2.39514in" svg:height="0.16806in" style:rel-width="scale" style:rel-height="scale"><draw:text-box><text:p text:style-name="P1694"><text:span text:style-name="T1695">el ámbito de la Comunidad Autónoma.<text:s/></text:span></text:p></draw:text-box><svg:title/><svg:desc/></draw:frame></text:span><text:span text:style-name="T1696"><draw:frame draw:z-index="252156416" draw:id="id565" draw:style-name="a570" draw:name="Shape610" text:anchor-type="paragraph" svg:x="0.7875in" svg:y="9.06806in" svg:width="6.63194in" svg:height="0.16806in" style:rel-width="scale" style:rel-height="scale"><draw:text-box><text:p text:style-name="P1697"><text:span text:style-name="T1698">de los fondos procedentes del instrumento europeo de recuperación denominado “Next Generation EU”, en<text:s/></text:span></text:p></draw:text-box><svg:title/><svg:desc/></draw:frame></text:span><text:span text:style-name="T1699"><draw:frame draw:z-index="252147200" draw:id="id566" draw:style-name="a571" draw:name="Shape609" text:anchor-type="paragraph" svg:x="1.27986in" svg:y="8.90764in" svg:width="6.09236in" svg:height="0.16806in" style:rel-width="scale" style:rel-height="scale"><draw:text-box><text:p text:style-name="P1700"><text:span text:style-name="T1701">- Ley 4/2021, de 02 de agosto, para la agilización administrativa y la planificación, gestión y control<text:s/></text:span></text:p></draw:text-box><svg:title/><svg:desc/></draw:frame></text:span><text:span text:style-name="T1702"><draw:frame draw:z-index="252139008" draw:id="id567" draw:style-name="a572" draw:name="Shape608" text:anchor-type="paragraph" svg:x="0.7875in" svg:y="8.66528in" svg:width="0.74722in" svg:height="0.16806in" style:rel-width="scale" style:rel-height="scale"><draw:text-box><text:p text:style-name="P1703"><text:span text:style-name="T1704">Resiliencia.<text:s/></text:span></text:p></draw:text-box><svg:title/><svg:desc/></draw:frame></text:span><text:span text:style-name="T1705"><draw:frame draw:z-index="252127744" draw:id="id568" draw:style-name="a573" draw:name="Shape607" text:anchor-type="paragraph" svg:x="0.7875in" svg:y="8.50486in" svg:width="6.675in" svg:height="0.16806in" style:rel-width="scale" style:rel-height="scale"><draw:text-box><text:p text:style-name="P1706"><text:span text:style-name="T1707">modernización de la Administración Pública y para la ejecución del Plan de Recuperación, Transformación y<text:s/></text:span></text:p></draw:text-box><svg:title/><svg:desc/></draw:frame></text:span><text:span text:style-name="T1708"><draw:frame draw:z-index="252111360" draw:id="id569" draw:style-name="a574" draw:name="Shape606" text:anchor-type="paragraph" svg:x="1.27986in" svg:y="8.34583in" svg:width="6.0875in" svg:height="0.16806in" style:rel-width="scale" style:rel-height="scale"><draw:text-box><text:p text:style-name="P1709"><text:span text:style-name="T1710">- Real Decreto Ley 36/2020, de 30 de diciembre, por el que se aprueban medidas urgentes para la<text:s/></text:span></text:p></draw:text-box><svg:title/><svg:desc/></draw:frame></text:span><text:span text:style-name="T1711"><draw:frame draw:z-index="252094976" draw:id="id570" draw:style-name="a575" draw:name="Shape605" text:anchor-type="paragraph" svg:x="0.7875in" svg:y="8.10208in" svg:width="5.23403in" svg:height="0.16806in" style:rel-width="scale" style:rel-height="scale"><draw:text-box><text:p text:style-name="P1712"><text:span text:style-name="T1713">el que se establece el Mecanismo de Recuperación y Resilencia (Reglamento MRR).</text:span></text:p></draw:text-box><svg:title/><svg:desc/></draw:frame></text:span><text:span text:style-name="T1714"><draw:frame draw:z-index="252091904" draw:id="id571" draw:style-name="a576" draw:name="Shape604" text:anchor-type="paragraph" svg:x="1.27986in" svg:y="7.94306in" svg:width="6.09167in" svg:height="0.16806in" style:rel-width="scale" style:rel-height="scale"><draw:text-box><text:p text:style-name="P1715"><text:span text:style-name="T1716">- Reglamento (UE) 2021/241 del Parlamento Europeo y del Consejo de 12 de<text:s/></text:span><text:span text:style-name="T1717">febrero de 2021, por<text:s/></text:span></text:p></draw:text-box><svg:title/><svg:desc/></draw:frame></text:span><text:span text:style-name="T1718"><draw:frame draw:z-index="252080640" draw:id="id572" draw:style-name="a577" draw:name="Shape603" text:anchor-type="paragraph" svg:x="0.7875in" svg:y="7.69931in" svg:width="4.31319in" svg:height="0.16806in" style:rel-width="scale" style:rel-height="scale"><draw:text-box><text:p text:style-name="P1719"><text:span text:style-name="T1720">sometida al siguiente régimen jurídico, constituido por lo dispuesto en:</text:span></text:p></draw:text-box><svg:title/><svg:desc/></draw:frame></text:span><text:span text:style-name="T1721"><draw:frame draw:z-index="251190784" draw:id="id573" draw:style-name="a578" draw:name="Shape545" text:anchor-type="paragraph" svg:x="2.63889in" svg:y="1.38056in" svg:width="0.38819in" svg:height="0.18889in" style:rel-width="scale" style:rel-height="scale"><draw:text-box><text:p text:style-name="P1722"><text:span text:style-name="T1723">modo<text:s/></text:span></text:p></draw:text-box><svg:title/><svg:desc/></draw:frame></text:span><text:span text:style-name="T1724"><draw:frame draw:z-index="251375104" draw:id="id574" draw:style-name="a579" draw:name="Shape556" text:anchor-type="paragraph" svg:x="0.7875in" svg:y="1.70069in" svg:width="6.65278in" svg:height="0.19167in" style:rel-width="scale" style:rel-height="scale"><draw:text-box><text:p text:style-name="P1725"><text:span text:style-name="T1726">entre los que se encuentra, en su letra d), entre otros, “</text:span><text:span text:style-name="T1727">La existencia en cada una de las islas de un servicio<text:s/></text:span></text:p></draw:text-box><svg:title/><svg:desc/></draw:frame></text:span><text:span text:style-name="T1728"><draw:frame draw:z-index="251361792" draw:id="id575" draw:style-name="a580" draw:name="Shape555" text:anchor-type="paragraph" svg:x="0.7875in" svg:y="1.54028in" svg:width="6.58472in" svg:height="0.16806in" style:rel-width="scale" style:rel-height="scale"><draw:text-box><text:p text:style-name="P1729"><text:span text:style-name="T1730">estableciendo el apartado 2 de dicho artículo los objetivos de la intervención pública sobre los transportes,<text:s/></text:span></text:p></draw:text-box><svg:title/><svg:desc/></draw:frame></text:span><text:span text:style-name="T1731"><draw:frame draw:z-index="251349504" draw:id="id576" draw:style-name="a581" draw:name="Shape554" text:anchor-type="paragraph" svg:x="6.98611in" svg:y="1.38056in" svg:width="0.53542in" svg:height="0.19167in" style:rel-width="scale" style:rel-height="scale"><draw:text-box><text:p text:style-name="P1732"><text:span text:style-name="T1733">insular”</text:span><text:span text:style-name="T1734">,<text:s/></text:span></text:p></draw:text-box><svg:title/><svg:desc/></draw:frame></text:span><text:span text:style-name="T1735"><draw:frame draw:z-index="251330048" draw:id="id577" draw:style-name="a582" draw:name="Shape553" text:anchor-type="paragraph" svg:x="6.38056in" svg:y="1.38056in" svg:width="0.54375in" svg:height="0.18889in" style:rel-width="scale" style:rel-height="scale"><draw:text-box><text:p text:style-name="P1736"><text:span text:style-name="T1737">territorio<text:s/></text:span></text:p></draw:text-box><svg:title/><svg:desc/></draw:frame></text:span><text:span text:style-name="T1738"><draw:frame draw:z-index="251306496" draw:id="id578" draw:style-name="a583" draw:name="Shape552" text:anchor-type="paragraph" svg:x="6.17639in" svg:y="1.38056in" svg:width="0.14861in" svg:height="0.18889in" style:rel-width="scale" style:rel-height="scale"><draw:text-box><text:p text:style-name="P1739"><text:span text:style-name="T1740">el<text:s/></text:span></text:p></draw:text-box><svg:title/><svg:desc/></draw:frame></text:span><text:span text:style-name="T1741"><draw:frame draw:z-index="251294208" draw:id="id579" draw:style-name="a584" draw:name="Shape551" text:anchor-type="paragraph" svg:x="5.87986in" svg:y="1.38056in" svg:width="0.24167in" svg:height="0.18889in" style:rel-width="scale" style:rel-height="scale"><draw:text-box><text:p text:style-name="P1742"><text:span text:style-name="T1743">por<text:s/></text:span></text:p></draw:text-box><svg:title/><svg:desc/></draw:frame></text:span><text:span text:style-name="T1744"><draw:frame draw:z-index="251277824" draw:id="id580" draw:style-name="a585" draw:name="Shape550" text:anchor-type="paragraph" svg:x="5.15069in" svg:y="1.38056in" svg:width="0.67083in" svg:height="0.18889in" style:rel-width="scale" style:rel-height="scale"><draw:text-box><text:p text:style-name="P1745"><text:span text:style-name="T1746">asequible,<text:s/></text:span></text:p></draw:text-box><svg:title/><svg:desc/></draw:frame></text:span><text:span text:style-name="T1747"><draw:frame draw:z-index="251261440" draw:id="id581" draw:style-name="a586" draw:name="Shape549" text:anchor-type="paragraph" svg:x="4.98472in" svg:y="1.38056in" svg:width="0.11042in" svg:height="0.18889in" style:rel-width="scale" style:rel-height="scale"><draw:text-box><text:p text:style-name="P1748"><text:span text:style-name="T1749">y<text:s/></text:span></text:p></draw:text-box><svg:title/><svg:desc/></draw:frame></text:span><text:span text:style-name="T1750"><draw:frame draw:z-index="251238912" draw:id="id582" draw:style-name="a587" draw:name="Shape548" text:anchor-type="paragraph" svg:x="4.30972in" svg:y="1.38056in" svg:width="0.62083in" svg:height="0.18889in" style:rel-width="scale" style:rel-height="scale"><draw:text-box><text:p text:style-name="P1751"><text:span text:style-name="T1752">accesible<text:s/></text:span></text:p></draw:text-box><svg:title/><svg:desc/></draw:frame></text:span><text:span text:style-name="T1753"><draw:frame draw:z-index="251222528" draw:id="id583" draw:style-name="a588" draw:name="Shape547" text:anchor-type="paragraph" svg:x="3.64931in" svg:y="1.38056in" svg:width="0.60139in" svg:height="0.18889in" style:rel-width="scale" style:rel-height="scale"><draw:text-box><text:p text:style-name="P1754"><text:span text:style-name="T1755">continuo,<text:s/></text:span></text:p></draw:text-box><svg:title/><svg:desc/></draw:frame></text:span><text:span text:style-name="T1756"><draw:frame draw:z-index="251201024" draw:id="id584" draw:style-name="a589" draw:name="Shape546" text:anchor-type="paragraph" svg:x="3.08264in" svg:y="1.38056in" svg:width="0.5in" svg:height="0.18889in" style:rel-width="scale" style:rel-height="scale"><draw:text-box><text:p text:style-name="P1757"><text:span text:style-name="T1758">regular,<text:s/></text:span></text:p></draw:text-box><svg:title/><svg:desc/></draw:frame></text:span><text:span text:style-name="T1759"><draw:frame draw:z-index="251400704" draw:id="id585" draw:style-name="a590" draw:name="Shape557" text:anchor-type="paragraph" svg:x="0.7875in" svg:y="1.85972in" svg:width="6.25625in" svg:height="0.18889in" style:rel-width="scale" style:rel-height="scale"><draw:text-box><text:p text:style-name="P1760"><text:span text:style-name="T1761">de transporte público regular de viajeros, sostenible y de calidad, en coordinación con los transportes<text:s/></text:span></text:p></draw:text-box><svg:title/><svg:desc/></draw:frame></text:span><text:span text:style-name="T1762"><draw:frame draw:z-index="251174400" draw:id="id586" draw:style-name="a591" draw:name="Shape544" text:anchor-type="paragraph" svg:x="2.38819in" svg:y="1.38056in" svg:width="0.19514in" svg:height="0.18889in" style:rel-width="scale" style:rel-height="scale"><draw:text-box><text:p text:style-name="P1763"><text:span text:style-name="T1764">de<text:s/></text:span></text:p></draw:text-box><svg:title/><svg:desc/></draw:frame></text:span><text:span text:style-name="T1765"><draw:frame draw:z-index="251160064" draw:id="id587" draw:style-name="a592" draw:name="Shape543" text:anchor-type="paragraph" svg:x="1.72083in" svg:y="1.38056in" svg:width="0.61111in" svg:height="0.18889in" style:rel-width="scale" style:rel-height="scale"><draw:text-box><text:p text:style-name="P1766"><text:span text:style-name="T1767">personas<text:s/></text:span></text:p></draw:text-box><svg:title/><svg:desc/></draw:frame></text:span><text:span text:style-name="T1768"><draw:frame draw:z-index="251144704" draw:id="id588" draw:style-name="a593" draw:name="Shape542" text:anchor-type="paragraph" svg:x="1.47014in" svg:y="1.38056in" svg:width="0.19514in" svg:height="0.18889in" style:rel-width="scale" style:rel-height="scale"><draw:text-box><text:p text:style-name="P1769"><text:span text:style-name="T1770">de<text:s/></text:span></text:p></draw:text-box><svg:title/><svg:desc/></draw:frame></text:span><text:span text:style-name="T1771"><draw:frame draw:z-index="251116032" draw:id="id589" draw:style-name="a594" draw:name="Shape541" text:anchor-type="paragraph" svg:x="0.7875in" svg:y="1.38056in" svg:width="0.62292in" svg:height="0.18889in" style:rel-width="scale" style:rel-height="scale"><draw:text-box><text:p text:style-name="P1772"><text:span text:style-name="T1773">movilidad<text:s/></text:span></text:p></draw:text-box><svg:title/><svg:desc/></draw:frame></text:span><text:span text:style-name="T1774"><draw:frame draw:z-index="251100672" draw:id="id590" draw:style-name="a595" draw:name="Shape540" text:anchor-type="paragraph" svg:x="0.7875in" svg:y="1.22153in" svg:width="6.35208in" svg:height="0.18889in" style:rel-width="scale" style:rel-height="scale"><draw:text-box><text:p text:style-name="P1775"><text:span text:style-name="T1776">transportes públicos de viajeros que se declaran servicio público esencial a los efectos de garantizar la<text:s/></text:span></text:p></draw:text-box><svg:title/><svg:desc/></draw:frame></text:span><text:span text:style-name="T1777"><draw:frame draw:z-index="251094528" draw:id="id591" draw:style-name="a596" draw:name="Shape539" text:anchor-type="paragraph" svg:x="0.7875in" svg:y="1.06111in" svg:width="6.16458in" svg:height="0.18889in" style:rel-width="scale" style:rel-height="scale"><draw:text-box><text:p text:style-name="P1778"><text:span text:style-name="T1779">islas, y de sus habitantes, que se rige por el principio de libre competencia, sin perjuicio de aquellos<text:s/></text:span></text:p></draw:text-box><svg:title/><svg:desc/></draw:frame></text:span><text:span text:style-name="T1780"><draw:frame draw:z-index="251072000" draw:id="id592" draw:style-name="a597" draw:name="Shape538" text:anchor-type="paragraph" svg:x="0.7875in" svg:y="0.90139in" svg:width="6.65486in" svg:height="0.18889in" style:rel-width="scale" style:rel-height="scale"><draw:text-box><text:p text:style-name="P1781"><text:span text:style-name="T1782">estratégico para el desarrollo y cohesión social, económica y territorial del Archipiélago, de cada una de sus<text:s/></text:span></text:p></draw:text-box><svg:title/><svg:desc/></draw:frame></text:span><text:span text:style-name="T1783"><draw:frame draw:z-index="251052544" draw:id="id593" draw:style-name="a598" draw:name="Shape537" text:anchor-type="paragraph" svg:x="0.7875in" svg:y="0.74236in" svg:width="6.19722in" svg:height="0.18889in" style:rel-width="scale" style:rel-height="scale"><draw:text-box><text:p text:style-name="P1784"><text:span text:style-name="T1785">carretera, dentro del sistema canario de transportes, es una actividad de interés general, de carácter<text:s/></text:span></text:p></draw:text-box><svg:title/><svg:desc/></draw:frame></text:span><text:span text:style-name="T1786"><draw:frame draw:z-index="251044352" draw:id="id594" draw:style-name="a599" draw:name="Shape536" text:anchor-type="paragraph" svg:x="0.7875in" svg:y="0.58194in" svg:width="6.43958in" svg:height="0.19167in" style:rel-width="scale" style:rel-height="scale"><draw:text-box><text:p text:style-name="P1787"><text:span text:style-name="T1788">Canarias ostenta en materia de transporte por carretera, cuyo artículo 4 establece que<text:s/></text:span><text:span text:style-name="T1789">“el transporte por<text:s/></text:span></text:p></draw:text-box><svg:title/><svg:desc/></draw:frame></text:span><text:span text:style-name="T1790"><draw:frame draw:z-index="251014656" draw:id="id595" draw:style-name="a600" draw:name="Shape535" text:anchor-type="paragraph" svg:x="1.27917in" svg:y="0.42222in" svg:width="5.86319in" svg:height="0.16806in" style:rel-width="scale" style:rel-height="scale"><draw:text-box><text:p text:style-name="P1791"><text:span text:style-name="T1792">II.-</text:span><text:span text:style-name="T1793"><text:s/>La LOTCC, aprobada en ejercicio de</text:span><text:span text:style-name="T1794"><text:s/>la potestad legislativa que la Comunidad Autónoma de<text:s/></text:span></text:p></draw:text-box><svg:title/><svg:desc/></draw:frame></text:span><text:span text:style-name="T1795"><draw:frame draw:z-index="251580928" draw:id="id596" draw:style-name="a601" draw:name="Shape568" text:anchor-type="paragraph" svg:x="1.27917in" svg:y="4.09583in" svg:width="5.63264in" svg:height="0.16806in" style:rel-width="scale" style:rel-height="scale"><draw:text-box><text:p text:style-name="P1796"><text:span text:style-name="T1797">V.-</text:span><text:span text:style-name="T1798"><text:s/>Los artículos 2 y 3 de la LGS, conforme a los cuales se entiende como subvención toda<text:s/></text:span></text:p></draw:text-box><svg:title/><svg:desc/></draw:frame></text:span><text:span text:style-name="T1799"><draw:frame draw:z-index="251742720" draw:id="id597" draw:style-name="a602" draw:name="Shape578" text:anchor-type="paragraph" svg:x="0.98472in" svg:y="5.62361in" svg:width="0.11806in" svg:height="0.16806in" style:rel-width="scale" style:rel-height="scale"><draw:text-box><text:p text:style-name="P1800"><text:span text:style-name="T1801">c)</text:span></text:p></draw:text-box><svg:title/><svg:desc/></draw:frame></text:span><text:span text:style-name="T1802"><draw:frame draw:z-index="251712000" draw:id="id598" draw:style-name="a603" draw:name="Shape577" text:anchor-type="paragraph" svg:x="1.18194in" svg:y="5.38056in" svg:width="3.125in" svg:height="0.16806in" style:rel-width="scale" style:rel-height="scale"><draw:text-box><text:p text:style-name="P1803"><text:span text:style-name="T1804">materiales y formales que se hubieran establecido.</text:span></text:p></draw:text-box><svg:title/><svg:desc/></draw:frame></text:span><text:span text:style-name="T1805"><draw:frame draw:z-index="251703808" draw:id="id599" draw:style-name="a604" draw:name="Shape576" text:anchor-type="paragraph" svg:x="1.18194in" svg:y="5.22083in" svg:width="5.92361in" svg:height="0.16806in" style:rel-width="scale" style:rel-height="scale"><draw:text-box><text:p text:style-name="P1806"><text:span text:style-name="T1807">desarrollar, o la concurrencia de una situación, debiendo el beneficiario cumplir las obligaciones<text:s/></text:span></text:p></draw:text-box><svg:title/><svg:desc/></draw:frame></text:span><text:span text:style-name="T1808"><draw:frame draw:z-index="251687424" draw:id="id600" draw:style-name="a605" draw:name="Shape575" text:anchor-type="paragraph" svg:x="1.18194in" svg:y="5.06111in" svg:width="5.86319in" svg:height="0.16806in" style:rel-width="scale" style:rel-height="scale"><draw:text-box><text:p text:style-name="P1809"><text:span text:style-name="T1810">la realización de una actividad, la adopción de un comportamiento singular, ya realizados o por<text:s/></text:span></text:p></draw:text-box><svg:title/><svg:desc/></draw:frame></text:span><text:span text:style-name="T1811"><draw:frame draw:z-index="251670016" draw:id="id601" draw:style-name="a606" draw:name="Shape574" text:anchor-type="paragraph" svg:x="1.18194in" svg:y="4.90139in" svg:width="6.16042in" svg:height="0.16806in" style:rel-width="scale" style:rel-height="scale"><draw:text-box><text:p text:style-name="P1812"><text:span text:style-name="T1813">Que la entrega esté sujeta al cumplimiento de un dete</text:span><text:span text:style-name="T1814">rminado objetivo, la ejecución de un proyecto,<text:s/></text:span></text:p></draw:text-box><svg:title/><svg:desc/></draw:frame></text:span><text:span text:style-name="T1815"><draw:frame draw:z-index="251651584" draw:id="id602" draw:style-name="a607" draw:name="Shape573" text:anchor-type="paragraph" svg:x="0.98472in" svg:y="4.90139in" svg:width="0.12569in" svg:height="0.16806in" style:rel-width="scale" style:rel-height="scale"><draw:text-box><text:p text:style-name="P1816"><text:span text:style-name="T1817">b)</text:span></text:p></draw:text-box><svg:title/><svg:desc/></draw:frame></text:span><text:span text:style-name="T1818"><draw:frame draw:z-index="251636224" draw:id="id603" draw:style-name="a608" draw:name="Shape572" text:anchor-type="paragraph" svg:x="1.18194in" svg:y="4.65833in" svg:width="4.54792in" svg:height="0.16806in" style:rel-width="scale" style:rel-height="scale"><draw:text-box><text:p text:style-name="P1819"><text:span text:style-name="T1820">Que la entrega se realice sin contraprestación directa de los beneficiarios.</text:span></text:p></draw:text-box><svg:title/><svg:desc/></draw:frame></text:span><text:span text:style-name="T1821"><draw:frame draw:z-index="251628032" draw:id="id604" draw:style-name="a609" draw:name="Shape571" text:anchor-type="paragraph" svg:x="0.98472in" svg:y="4.65833in" svg:width="0.12569in" svg:height="0.16806in" style:rel-width="scale" style:rel-height="scale"><draw:text-box><text:p text:style-name="P1822"><text:span text:style-name="T1823">a)</text:span></text:p></draw:text-box><svg:title/><svg:desc/></draw:frame></text:span><text:span text:style-name="T1824"><draw:frame draw:z-index="251605504" draw:id="id605" draw:style-name="a610" draw:name="Shape570" text:anchor-type="paragraph" svg:x="0.7875in" svg:y="4.41528in" svg:width="3.59792in" svg:height="0.16806in" style:rel-width="scale" style:rel-height="scale"><draw:text-box><text:p text:style-name="P1825"><text:span text:style-name="T1826">públicas o privadas y que cumpla los siguientes requisitos:</text:span></text:p></draw:text-box><svg:title/><svg:desc/></draw:frame></text:span><text:span text:style-name="T1827"><draw:frame draw:z-index="251588096" draw:id="id606" draw:style-name="a611" draw:name="Shape569" text:anchor-type="paragraph" svg:x="0.7875in" svg:y="4.25556in" svg:width="6.65278in" svg:height="0.16806in" style:rel-width="scale" style:rel-height="scale"><draw:text-box><text:p text:style-name="P1828"><text:span text:style-name="T1829">disposición dineraria realizada por las entidades<text:s/></text:span><text:span text:style-name="T1830">que integran la Administración Pública a favor de personas<text:s/></text:span></text:p></draw:text-box><svg:title/><svg:desc/></draw:frame></text:span><draw:custom-shape svg:x="0in" svg:y="0in" svg:width="8.33264in" svg:height="6.25in" draw:z-index="252440064" draw:id="id607" draw:style-name="a612" draw:name="Shape534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1831"><draw:frame draw:z-index="251562496" draw:id="id608" draw:style-name="a613" draw:name="Shape567" text:anchor-type="paragraph" svg:x="0.7875in" svg:y="3.77639in" svg:width="4.65764in" svg:height="0.16806in" style:rel-width="scale" style:rel-height="scale"><draw:text-box><text:p text:style-name="P1832"><text:span text:style-name="T1833">concesión del servicio público de transporte regular interurbano de viajeros.</text:span></text:p></draw:text-box><svg:title/><svg:desc/></draw:frame></text:span><text:span text:style-name="T1834"><draw:frame draw:z-index="251532800" draw:id="id609" draw:style-name="a614" draw:name="Shape566" text:anchor-type="paragraph" svg:x="0.7875in" svg:y="3.61667in" svg:width="6.59167in" svg:height="0.16806in" style:rel-width="scale" style:rel-height="scale"><draw:text-box><text:p text:style-name="P1835"><text:span text:style-name="T1836">celebrada el día 5 de diciembre de 2018, relativo a la modificación del régimen concesional y tarifario de la<text:s/></text:span></text:p></draw:text-box><svg:title/><svg:desc/></draw:frame></text:span><text:span text:style-name="T1837"><draw:frame draw:z-index="251525632" draw:id="id610" draw:style-name="a615" draw:name="Shape565" text:anchor-type="paragraph" svg:x="1.27917in" svg:y="3.45694in" svg:width="5.78542in" svg:height="0.16806in" style:rel-width="scale" style:rel-height="scale"><draw:text-box><text:p text:style-name="P1838"><text:span text:style-name="T1839">IV.-</text:span><text:span text:style-name="T1840"><text:s/>El acuerdo del Consejo de Gobierno Insular adoptado en Sesión Extraordinaria y Urgente<text:s/></text:span></text:p></draw:text-box><svg:title/><svg:desc/></draw:frame></text:span><text:span text:style-name="T1841"><draw:frame draw:z-index="251509248" draw:id="id611" draw:style-name="a616" draw:name="Shape564" text:anchor-type="paragraph" svg:x="0.7875in" svg:y="3.1375in" svg:width="3.40764in" svg:height="0.19167in" style:rel-width="scale" style:rel-height="scale"><draw:text-box><text:p text:style-name="P1842"><text:span text:style-name="T1843">transporte regular de viajeros por carretera no urbanos</text:span><text:span text:style-name="T1844">”</text:span></text:p></draw:text-box><svg:title/><svg:desc/></draw:frame></text:span><text:span text:style-name="T1845"><draw:frame draw:z-index="251490816" draw:id="id612" draw:style-name="a617" draw:name="Shape563" text:anchor-type="paragraph" svg:x="0.7875in" svg:y="2.97778in" svg:width="6.09583in" svg:height="0.18889in" style:rel-width="scale" style:rel-height="scale"><draw:text-box><text:p text:style-name="P1846"><text:span text:style-name="T1847">sectorial, de esta clase de transporte; …d) El establecimiento y prestación de servicios públicos de<text:s/></text:span></text:p></draw:text-box><svg:title/><svg:desc/></draw:frame></text:span><text:span text:style-name="T1848"><draw:frame draw:z-index="251468288" draw:id="id613" draw:style-name="a618" draw:name="Shape562" text:anchor-type="paragraph" svg:x="0.7875in" svg:y="2.81806in" svg:width="6.36667in" svg:height="0.18889in" style:rel-width="scale" style:rel-height="scale"><draw:text-box><text:p text:style-name="P1849"><text:span text:style-name="T1850">coordinación insular del transporte por carretera en el marco de la planificación autonómica, territorial y<text:s/></text:span></text:p></draw:text-box><svg:title/><svg:desc/></draw:frame></text:span><text:span text:style-name="T1851"><draw:frame draw:z-index="251456000" draw:id="id614" draw:style-name="a619" draw:name="Shape561" text:anchor-type="paragraph" svg:x="0.7875in" svg:y="2.65833in" svg:width="6.49375in" svg:height="0.18889in" style:rel-width="scale" style:rel-height="scale"><draw:text-box><text:p text:style-name="P1852"><text:span text:style-name="T1853">Comunidad Autónoma de Canarias y en par</text:span><text:span text:style-name="T1854">ticular, las siguientes: a) la programación, la planificación y la<text:s/></text:span></text:p></draw:text-box><svg:title/><svg:desc/></draw:frame></text:span><text:span text:style-name="T1855"><draw:frame draw:z-index="251435520" draw:id="id615" draw:style-name="a620" draw:name="Shape560" text:anchor-type="paragraph" svg:x="0.7875in" svg:y="2.49861in" svg:width="6.44375in" svg:height="0.18889in" style:rel-width="scale" style:rel-height="scale"><draw:text-box><text:p text:style-name="P1856"><text:span text:style-name="T1857">en materia de transporte que la legislación de régimen local les atribuya, así como las transferidas por la<text:s/></text:span></text:p></draw:text-box><svg:title/><svg:desc/></draw:frame></text:span><text:span text:style-name="T1858"><draw:frame draw:z-index="251427328" draw:id="id616" draw:style-name="a621" draw:name="Shape559" text:anchor-type="paragraph" svg:x="1.27917in" svg:y="2.33889in" svg:width="6.07222in" svg:height="0.16806in" style:rel-width="scale" style:rel-height="scale"><draw:text-box><text:p text:style-name="P1859"><text:span text:style-name="T1860">III.-</text:span><text:span text:style-name="T1861"><text:s/>El artículo 7.1 de la reseñada LOTCC, que establece la competencia<text:s/></text:span><text:span text:style-name="T1862">de los Cabildos Insulares<text:s/></text:span></text:p></draw:text-box><svg:title/><svg:desc/></draw:frame></text:span><text:span text:style-name="T1863"><draw:frame draw:z-index="251411968" draw:id="id617" draw:style-name="a622" draw:name="Shape558" text:anchor-type="paragraph" svg:x="0.7875in" svg:y="2.01944in" svg:width="2.69306in" svg:height="0.18889in" style:rel-width="scale" style:rel-height="scale"><draw:text-box><text:p text:style-name="P1864"><text:span text:style-name="T1865">urbanos que existan, o que puedan existir”.<text:s/></text:span></text:p></draw:text-box><svg:title/><svg:desc/></draw:frame></text:span></text:p>
      <text:soft-page-break/>
      <text:p text:style-name="P1866"><text:span text:style-name="T1867"><draw:frame draw:z-index="251807232" draw:id="id618" draw:style-name="a623" draw:name="Shape674" text:anchor-type="paragraph" svg:x="4.74792in" svg:y="7.54653in" svg:width="0.40972in" svg:height="0.18889in" style:rel-width="scale" style:rel-height="scale"><draw:text-box><text:p text:style-name="P1868"><text:span text:style-name="T1869">través<text:s/></text:span></text:p></draw:text-box><svg:title/><svg:desc/></draw:frame></text:span><text:span text:style-name="T1870"><draw:frame draw:z-index="251946496" draw:id="id619" draw:style-name="a624" draw:name="Shape684" text:anchor-type="paragraph" svg:x="0.7875in" svg:y="8.18611in" svg:width="6.53542in" svg:height="0.16806in" style:rel-width="scale" style:rel-height="scale"><draw:text-box><text:p text:style-name="P1871"><text:span text:style-name="T1872">mínimo que deberá contener la resolución de concesión de subvención directa, estos es: a</text:span><text:span text:style-name="T1873">) Definición del<text:s/></text:span></text:p></draw:text-box><svg:title/><svg:desc/></draw:frame></text:span><text:span text:style-name="T1874"><draw:frame draw:z-index="251938304" draw:id="id620" draw:style-name="a625" draw:name="Shape683" text:anchor-type="paragraph" svg:x="0.7875in" svg:y="8.02569in" svg:width="6.40903in" svg:height="0.16806in" style:rel-width="scale" style:rel-height="scale"><draw:text-box><text:p text:style-name="P1875"><text:span text:style-name="T1876">aprueba el Reglamento de la Ley 38/2003, de 17 de noviembre, General de Subvenciones, el contenido<text:s/></text:span></text:p></draw:text-box><svg:title/><svg:desc/></draw:frame></text:span><text:span text:style-name="T1877"><draw:frame draw:z-index="251926016" draw:id="id621" draw:style-name="a626" draw:name="Shape682" text:anchor-type="paragraph" svg:x="0.7875in" svg:y="7.86667in" svg:width="6.56667in" svg:height="0.19167in" style:rel-width="scale" style:rel-height="scale"><draw:text-box><text:p text:style-name="P1878"><text:span text:style-name="T1879">esta ley…”,</text:span><text:span text:style-name="T1880"><text:s/>estableciendo, junto con el artículo 65 del Real Decreto 887/2006, de 21 de julio, por el que se<text:s/></text:span></text:p></draw:text-box><svg:title/><svg:desc/></draw:frame></text:span><text:span text:style-name="T1881"><draw:frame draw:z-index="251912704" draw:id="id622" draw:style-name="a627" draw:name="Shape681" text:anchor-type="paragraph" svg:x="0.7875in" svg:y="7.70694in" svg:width="6.55486in" svg:height="0.18889in" style:rel-width="scale" style:rel-height="scale"><draw:text-box><text:p text:style-name="P1882"><text:span text:style-name="T1883">subvenciones establecerán las condicione</text:span><text:span text:style-name="T1884">s y compromisos aplicables de conformidad con lo dispuesto en<text:s/></text:span></text:p></draw:text-box><svg:title/><svg:desc/></draw:frame></text:span><text:span text:style-name="T1885"><draw:frame draw:z-index="251896320" draw:id="id623" draw:style-name="a628" draw:name="Shape680" text:anchor-type="paragraph" svg:x="7.14861in" svg:y="7.54653in" svg:width="0.36875in" svg:height="0.18889in" style:rel-width="scale" style:rel-height="scale"><draw:text-box><text:p text:style-name="P1886"><text:span text:style-name="T1887">estas<text:s/></text:span></text:p></draw:text-box><svg:title/><svg:desc/></draw:frame></text:span><text:span text:style-name="T1888"><draw:frame draw:z-index="251886080" draw:id="id624" draw:style-name="a629" draw:name="Shape679" text:anchor-type="paragraph" svg:x="6.46875in" svg:y="7.54653in" svg:width="0.62778in" svg:height="0.18889in" style:rel-width="scale" style:rel-height="scale"><draw:text-box><text:p text:style-name="P1889"><text:span text:style-name="T1890">canalicen<text:s/></text:span></text:p></draw:text-box><svg:title/><svg:desc/></draw:frame></text:span><text:span text:style-name="T1891"><draw:frame draw:z-index="251863552" draw:id="id625" draw:style-name="a630" draw:name="Shape678" text:anchor-type="paragraph" svg:x="6.22986in" svg:y="7.54653in" svg:width="0.1875in" svg:height="0.18889in" style:rel-width="scale" style:rel-height="scale"><draw:text-box><text:p text:style-name="P1892"><text:span text:style-name="T1893">se<text:s/></text:span></text:p></draw:text-box><svg:title/><svg:desc/></draw:frame></text:span><text:span text:style-name="T1894"><draw:frame draw:z-index="251856384" draw:id="id626" draw:style-name="a631" draw:name="Shape677" text:anchor-type="paragraph" svg:x="5.73611in" svg:y="7.54653in" svg:width="0.44167in" svg:height="0.18889in" style:rel-width="scale" style:rel-height="scale"><draw:text-box><text:p text:style-name="P1895"><text:span text:style-name="T1896">cuales<text:s/></text:span></text:p></draw:text-box><svg:title/><svg:desc/></draw:frame></text:span><text:span text:style-name="T1897"><draw:frame draw:z-index="251843072" draw:id="id627" draw:style-name="a632" draw:name="Shape676" text:anchor-type="paragraph" svg:x="5.46528in" svg:y="7.54653in" svg:width="0.21806in" svg:height="0.18889in" style:rel-width="scale" style:rel-height="scale"><draw:text-box><text:p text:style-name="P1898"><text:span text:style-name="T1899">los<text:s/></text:span></text:p></draw:text-box><svg:title/><svg:desc/></draw:frame></text:span><text:span text:style-name="T1900"><draw:frame draw:z-index="251822592" draw:id="id628" draw:style-name="a633" draw:name="Shape675" text:anchor-type="paragraph" svg:x="5.21875in" svg:y="7.54653in" svg:width="0.19514in" svg:height="0.18889in" style:rel-width="scale" style:rel-height="scale"><draw:text-box><text:p text:style-name="P1901"><text:span text:style-name="T1902">de<text:s/></text:span></text:p></draw:text-box><svg:title/><svg:desc/></draw:frame></text:span><text:span text:style-name="T1903"><draw:frame draw:z-index="251959808" draw:id="id629" draw:style-name="a634" draw:name="Shape685" text:anchor-type="paragraph" svg:x="0.7875in" svg:y="8.34583in" svg:width="6.61319in" svg:height="0.16806in" style:rel-width="scale" style:rel-height="scale"><draw:text-box><text:p text:style-name="P1904"><text:span text:style-name="T1905">objeto de las subvenciones, con indicación del carácter singular de las mismas y las razones que acreditan<text:s/></text:span></text:p></draw:text-box><svg:title/><svg:desc/></draw:frame></text:span><text:span text:style-name="T1906"><draw:frame draw:z-index="251803136" draw:id="id630" draw:style-name="a635" draw:name="Shape673" text:anchor-type="paragraph" svg:x="4.57778in" svg:y="7.54653in" svg:width="0.11806in" svg:height="0.18889in" style:rel-width="scale" style:rel-height="scale"><draw:text-box><text:p text:style-name="P1907"><text:span text:style-name="T1908">a<text:s/></text:span></text:p></draw:text-box><svg:title/><svg:desc/></draw:frame></text:span><text:span text:style-name="T1909"><draw:frame draw:z-index="251788800" draw:id="id631" draw:style-name="a636" draw:name="Shape672" text:anchor-type="paragraph" svg:x="3.85972in" svg:y="7.54653in" svg:width="0.66111in" svg:height="0.18889in" style:rel-width="scale" style:rel-height="scale"><draw:text-box><text:p text:style-name="P1910"><text:span text:style-name="T1911">convenios<text:s/></text:span></text:p></draw:text-box><svg:title/><svg:desc/></draw:frame></text:span><text:span text:style-name="T1912"><draw:frame draw:z-index="251774464" draw:id="id632" draw:style-name="a637" draw:name="Shape671" text:anchor-type="paragraph" svg:x="3.58958in" svg:y="7.54653in" svg:width="0.21806in" svg:height="0.18889in" style:rel-width="scale" style:rel-height="scale"><draw:text-box><text:p text:style-name="P1913"><text:span text:style-name="T1914">los<text:s/></text:span></text:p></draw:text-box><svg:title/><svg:desc/></draw:frame></text:span><text:span text:style-name="T1915"><draw:frame draw:z-index="251755008" draw:id="id633" draw:style-name="a638" draw:name="Shape670" text:anchor-type="paragraph" svg:x="3.16528in" svg:y="7.54653in" svg:width="0.36944in" svg:height="0.18889in" style:rel-width="scale" style:rel-height="scale"><draw:text-box><text:p text:style-name="P1916"><text:span text:style-name="T1917">caso,<text:s/></text:span></text:p></draw:text-box><svg:title/><svg:desc/></draw:frame></text:span><text:span text:style-name="T1918"><draw:frame draw:z-index="251739648" draw:id="id634" draw:style-name="a639" draw:name="Shape669" text:anchor-type="paragraph" svg:x="2.92569in" svg:y="7.54653in" svg:width="0.1875in" svg:height="0.18889in" style:rel-width="scale" style:rel-height="scale"><draw:text-box><text:p text:style-name="P1919"><text:span text:style-name="T1920">su<text:s/></text:span></text:p></draw:text-box><svg:title/><svg:desc/></draw:frame></text:span><text:span text:style-name="T1921"><draw:frame draw:z-index="251718144" draw:id="id635" draw:style-name="a640" draw:name="Shape668" text:anchor-type="paragraph" svg:x="2.67847in" svg:y="7.54653in" svg:width="0.19514in" svg:height="0.18889in" style:rel-width="scale" style:rel-height="scale"><draw:text-box><text:p text:style-name="P1922"><text:span text:style-name="T1923">en<text:s/></text:span></text:p></draw:text-box><svg:title/><svg:desc/></draw:frame></text:span><text:span text:style-name="T1924"><draw:frame draw:z-index="251709952" draw:id="id636" draw:style-name="a641" draw:name="Shape667" text:anchor-type="paragraph" svg:x="2.47778in" svg:y="7.54653in" svg:width="0.13958in" svg:height="0.18889in" style:rel-width="scale" style:rel-height="scale"><draw:text-box><text:p text:style-name="P1925"><text:span text:style-name="T1926">y,<text:s/></text:span></text:p></draw:text-box><svg:title/><svg:desc/></draw:frame></text:span><text:span text:style-name="T1927"><draw:frame draw:z-index="251692544" draw:id="id637" draw:style-name="a642" draw:name="Shape666" text:anchor-type="paragraph" svg:x="1.76042in" svg:y="7.54653in" svg:width="0.66667in" svg:height="0.18889in" style:rel-width="scale" style:rel-height="scale"><draw:text-box><text:p text:style-name="P1928"><text:span text:style-name="T1929">concesión<text:s/></text:span></text:p></draw:text-box><svg:title/><svg:desc/></draw:frame></text:span><text:span text:style-name="T1930"><draw:frame draw:z-index="251677184" draw:id="id638" draw:style-name="a643" draw:name="Shape665" text:anchor-type="paragraph" svg:x="1.51319in" svg:y="7.54653in" svg:width="0.19514in" svg:height="0.18889in" style:rel-width="scale" style:rel-height="scale"><draw:text-box><text:p text:style-name="P1931"><text:span text:style-name="T1932">de<text:s/></text:span></text:p></draw:text-box><svg:title/><svg:desc/></draw:frame></text:span><text:span text:style-name="T1933"><draw:frame draw:z-index="252098048" draw:id="id639" draw:style-name="a644" draw:name="Shape695" text:anchor-type="paragraph" svg:x="0.7875in" svg:y="10.10208in" svg:width="6.37847in" svg:height="0.18889in" style:rel-width="scale" style:rel-height="scale"><draw:text-box><text:p text:style-name="P1934"><text:span text:style-name="T1935">actividades a realizar, presupuesto de gastos e ingresos y cuantos requisitos entiendan conveniente los<text:s/></text:span></text:p></draw:text-box><svg:title/><svg:desc/></draw:frame></text:span><text:span text:style-name="T1936"><draw:connector draw:type="line" svg:x1="0.48819in" svg:y1="11.33194in" svg:x2="7.68264in" svg:y2="11.33264in" draw:z-index="250984960" draw:id="id640" draw:style-name="a645" draw:name="Shape704" text:anchor-type="paragraph"><svg:title/><svg:desc/></draw:connector></text:span><text:span text:style-name="T1937"><draw:frame draw:z-index="251006464" draw:id="id641" draw:style-name="a646" draw:name="Shape703" text:anchor-type="paragraph" svg:x="1.45347in" svg:y="11.22431in" svg:width="2.71319in" svg:height="0.13472in" style:rel-width="scale" style:rel-height="scale"><draw:text-box><text:p text:style-name="P1938"><text:span text:style-name="T1939">https://sedeelectronica.cabildodelapalma.es/validacion/</text:span></text:p></draw:text-box><svg:title/><svg:desc/></draw:frame></text:span><text:span text:style-name="T1940"><draw:frame draw:z-index="250891776" draw:id="id642" draw:style-name="a647" draw:name="Shape702" text:anchor-type="paragraph" svg:x="1.45347in" svg:y="11.09653in" svg:width="2.96042in" svg:height="0.13472in" style:rel-width="scale" style:rel-height="scale"><draw:text-box><text:p text:style-name="P1941"><text:span text:style-name="T1942">Código de verificación<text:s/></text:span><text:span text:style-name="T1943">electrónica: 14612674510332634340</text:span></text:p></draw:text-box><svg:title/><svg:desc/></draw:frame></text:span><text:span text:style-name="T1944"><draw:frame draw:z-index="250880512" draw:id="id643" draw:style-name="a648" draw:name="Shape701" text:anchor-type="paragraph" svg:x="1.45347in" svg:y="10.96875in" svg:width="4.97708in" svg:height="0.13472in" style:rel-width="scale" style:rel-height="scale"><draw:text-box><text:p text:style-name="P1945"><text:span text:style-name="T1946">Cabildo Insular de La Palma. El registro realizado está amparado en el Artículo 16 de la Ley 39/2015.</text:span></text:p></draw:text-box><svg:title/><svg:desc/></draw:frame></text:span><text:span text:style-name="T1947"><draw:connector draw:type="line" svg:x1="7.67847in" svg:y1="10.94583in" svg:x2="7.67917in" svg:y2="11.32986in" draw:z-index="250940928" draw:id="id644" draw:style-name="a649" draw:name="Shape700" text:anchor-type="paragraph"><svg:title/><svg:desc/></draw:connector></text:span><text:span text:style-name="T1948"><draw:connector draw:type="line" svg:x1="1.37847in" svg:y1="10.94583in" svg:x2="1.37917in" svg:y2="11.32986in" draw:z-index="250939904" draw:id="id645" draw:style-name="a650" draw:name="Shape699" text:anchor-type="paragraph"><svg:title/><svg:desc/></draw:connector></text:span><text:span text:style-name="T1949"><draw:connector draw:type="line" svg:x1="0.49167in" svg:y1="10.94583in" svg:x2="0.49236in" svg:y2="11.32986in" draw:z-index="250906112" draw:id="id646" draw:style-name="a651" draw:name="Shape698" text:anchor-type="paragraph"><svg:title/><svg:desc/></draw:connector></text:span><text:span text:style-name="T1950"><draw:connector draw:type="line" svg:x1="0.48819in" svg:y1="10.94236in" svg:x2="7.68264in" svg:y2="10.94306in" draw:z-index="250968576" draw:id="id647" draw:style-name="a652" draw:name="Shape697" text:anchor-type="paragraph"><svg:title/><svg:desc/></draw:connector></text:span><text:span text:style-name="T1951"><draw:frame draw:z-index="250860032" draw:id="id648" draw:style-name="a653" draw:name="Shape696" text:anchor-type="paragraph" svg:x="6.49444in" svg:y="10.34167in" svg:width="1.02639in" svg:height="0.20278in" style:rel-width="scale" style:rel-height="scale"><draw:text-box><text:p text:style-name="P1952"><text:span text:style-name="T1953">Página<text:s/></text:span><text:span text:style-name="T1954">8</text:span><text:span text:style-name="T1955"><text:s/>de<text:s/></text:span><text:span text:style-name="T1956">17</text:span><text:span text:style-name="T1957"><text:s/></text:span></text:p></draw:text-box><svg:title/><svg:desc/></draw:frame></text:span><text:span text:style-name="T1958"><draw:frame draw:z-index="251654656" draw:id="id649" draw:style-name="a654" draw:name="Shape664" text:anchor-type="paragraph" svg:x="0.7875in" svg:y="7.54653in" svg:width="0.67083in" svg:height="0.18889in" style:rel-width="scale" style:rel-height="scale"><draw:text-box><text:p text:style-name="P1959"><text:span text:style-name="T1960">resolución<text:s/></text:span></text:p></draw:text-box><svg:title/><svg:desc/></draw:frame></text:span><text:span text:style-name="T1961"><draw:frame draw:z-index="252081664" draw:id="id650" draw:style-name="a655" draw:name="Shape694" text:anchor-type="paragraph" svg:x="0.7875in" svg:y="9.94236in" svg:width="6.39792in" svg:height="0.18889in" style:rel-width="scale" style:rel-height="scale"><draw:text-box><text:p text:style-name="P1962"><text:span text:style-name="T1963">Consejeros con delegación especial, previa presentación por la entidad beneficiaria de una memoria de<text:s/></text:span></text:p></draw:text-box><svg:title/><svg:desc/></draw:frame></text:span><text:span text:style-name="T1964"><draw:frame draw:z-index="252079616" draw:id="id651" draw:style-name="a656" draw:name="Shape693" text:anchor-type="paragraph" svg:x="0.7875in" svg:y="9.78333in" svg:width="6.32569in" svg:height="0.18889in" style:rel-width="scale" style:rel-height="scale"><draw:text-box><text:p text:style-name="P1965"><text:span text:style-name="T1966">carácter de mera previsión, serán concedidas por Resolución de los Consejeros/Directores Insulares y<text:s/></text:span></text:p></draw:text-box><svg:title/><svg:desc/></draw:frame></text:span><text:span text:style-name="T1967"><draw:frame draw:z-index="252057088" draw:id="id652" draw:style-name="a657" draw:name="Shape692" text:anchor-type="paragraph" svg:x="0.7875in" svg:y="9.62292in" svg:width="6.65694in" svg:height="0.18889in" style:rel-width="scale" style:rel-height="scale"><draw:text-box><text:p text:style-name="P1968"><text:span text:style-name="T1969">subvenciones con asignación nominativa en los Presupuestos del Cabildo Insular de La Palma, que tendrán<text:s/></text:span></text:p></draw:text-box><svg:title/><svg:desc/></draw:frame></text:span><text:span text:style-name="T1970"><draw:frame draw:z-index="252043776" draw:id="id653" draw:style-name="a658" draw:name="Shape691" text:anchor-type="paragraph" svg:x="0.7875in" svg:y="9.46319in" svg:width="6.70278in" svg:height="0.19167in" style:rel-width="scale" style:rel-height="scale"><draw:text-box><text:p text:style-name="P1971"><text:span text:style-name="T1972">La Palma,<text:s/></text:span><text:span text:style-name="T1973">publicada en el B.O.P. nº 100 del día 22 de junio de 2005, al disponer este último artículo que “las<text:s/></text:span></text:p></draw:text-box><svg:title/><svg:desc/></draw:frame></text:span><text:span text:style-name="T1974"><draw:frame draw:z-index="252031488" draw:id="id654" draw:style-name="a659" draw:name="Shape690" text:anchor-type="paragraph" svg:x="1.27917in" svg:y="9.30417in" svg:width="6.14931in" svg:height="0.16806in" style:rel-width="scale" style:rel-height="scale"><draw:text-box><text:p text:style-name="P1975"><text:span text:style-name="T1976">XI.-</text:span><text:span text:style-name="T1977"><text:s/>Los artículos 19 y 20 de la<text:s/></text:span><text:span text:style-name="T1978">Ordenanza General de Subvenciones del Excmo. Cabildo Insular de<text:s/></text:span></text:p></draw:text-box><svg:title/><svg:desc/></draw:frame></text:span><text:span text:style-name="T1979"><draw:frame draw:z-index="252022272" draw:id="id655" draw:style-name="a660" draw:name="Shape689" text:anchor-type="paragraph" svg:x="0.7875in" svg:y="8.98403in" svg:width="1.96528in" svg:height="0.16806in" style:rel-width="scale" style:rel-height="scale"><draw:text-box><text:p text:style-name="P1980"><text:span text:style-name="T1981">caso, entidades colaboradoras.</text:span><text:span text:style-name="T1982"><text:s/></text:span></text:p></draw:text-box><svg:title/><svg:desc/></draw:frame></text:span><text:span text:style-name="T1983"><draw:frame draw:z-index="252009984" draw:id="id656" draw:style-name="a661" draw:name="Shape688" text:anchor-type="paragraph" svg:x="0.7875in" svg:y="8.825in" svg:width="6.60972in" svg:height="0.16806in" style:rel-width="scale" style:rel-height="scale"><draw:text-box><text:p text:style-name="P1984"><text:span text:style-name="T1985">concesión y régimen de justificación de la aplicación dada a las subvenciones por los beneficiarios y, en su<text:s/></text:span></text:p></draw:text-box><svg:title/><svg:desc/></draw:frame></text:span><text:span text:style-name="T1986"><draw:frame draw:z-index="252001792" draw:id="id657" draw:style-name="a662" draw:name="Shape687" text:anchor-type="paragraph" svg:x="0.7875in" svg:y="8.66528in" svg:width="6.23333in" svg:height="0.16806in" style:rel-width="scale" style:rel-height="scale"><draw:text-box><text:p text:style-name="P1987"><text:span text:style-name="T1988">pública; b) Régimen jurídico aplicable;<text:s/></text:span><text:span text:style-name="T1989">c) Beneficiarios y modalidades de ayuda; d) Procedimiento de<text:s/></text:span></text:p></draw:text-box><svg:title/><svg:desc/></draw:frame></text:span><text:span text:style-name="T1990"><draw:frame draw:z-index="251986432" draw:id="id658" draw:style-name="a663" draw:name="Shape686" text:anchor-type="paragraph" svg:x="0.7875in" svg:y="8.50486in" svg:width="6.58125in" svg:height="0.16806in" style:rel-width="scale" style:rel-height="scale"><draw:text-box><text:p text:style-name="P1991"><text:span text:style-name="T1992">el interés público, social, económico o humanitario y aquéllas que justifican la dificultad de su convocatoria<text:s/></text:span></text:p></draw:text-box><svg:title/><svg:desc/></draw:frame></text:span><text:span text:style-name="T1993"><draw:frame draw:z-index="251181568" draw:id="id659" draw:style-name="a664" draw:name="Shape634" text:anchor-type="paragraph" svg:x="0.7875in" svg:y="2.02708in" svg:width="6.54236in" svg:height="0.16806in" style:rel-width="scale" style:rel-height="scale"><draw:text-box><text:p text:style-name="P1994"><text:span text:style-name="T1995">2021 y 2022, así como la distribución de los correspondientes al ejercicio d</text:span><text:span text:style-name="T1996">e 2021, para la financiación de<text:s/></text:span></text:p></draw:text-box><svg:title/><svg:desc/></draw:frame></text:span><text:span text:style-name="T1997"><draw:frame draw:z-index="251321856" draw:id="id660" draw:style-name="a665" draw:name="Shape643" text:anchor-type="paragraph" svg:x="0.7875in" svg:y="3.63056in" svg:width="6.40278in" svg:height="0.16806in" style:rel-width="scale" style:rel-height="scale"><draw:text-box><text:p text:style-name="P1998"><text:span text:style-name="T1999">establecen instrucciones a fin de clarificar la condición de entidad ejecutoria, la designación de órganos<text:s/></text:span></text:p></draw:text-box><svg:title/><svg:desc/></draw:frame></text:span><text:span text:style-name="T2000"><draw:frame draw:z-index="251311616" draw:id="id661" draw:style-name="a666" draw:name="Shape642" text:anchor-type="paragraph" svg:x="1.27986in" svg:y="3.47083in" svg:width="5.97153in" svg:height="0.16806in" style:rel-width="scale" style:rel-height="scale"><draw:text-box><text:p text:style-name="P2001"><text:span text:style-name="T2002">- Resolución 1/2022, de 12 de abril, de la Secretaria General de Fondos Europeos, por la que se<text:s/></text:span></text:p></draw:text-box><svg:title/><svg:desc/></draw:frame></text:span><text:span text:style-name="T2003"><draw:frame draw:z-index="251302400" draw:id="id662" draw:style-name="a667" draw:name="Shape641" text:anchor-type="paragraph" svg:x="0.7875in" svg:y="3.22778in" svg:width="5.37917in" svg:height="0.16806in" style:rel-width="scale" style:rel-height="scale"><draw:text-box><text:p text:style-name="P2004"><text:span text:style-name="T2005">derivados</text:span><text:span text:style-name="T2006"><text:s/>del anteriormente citado Acuerdo de la Conferencia Nacional de Transportes.</text:span></text:p></draw:text-box><svg:title/><svg:desc/></draw:frame></text:span><text:span text:style-name="T2007"><draw:frame draw:z-index="251270656" draw:id="id663" draw:style-name="a668" draw:name="Shape640" text:anchor-type="paragraph" svg:x="0.7875in" svg:y="3.06806in" svg:width="6.09236in" svg:height="0.16806in" style:rel-width="scale" style:rel-height="scale"><draw:text-box><text:p text:style-name="P2008"><text:span text:style-name="T2009">Canarias para el ejercicio 2021 para la financiación de actuaciones en el marco del Componente 1<text:s/></text:span></text:p></draw:text-box><svg:title/><svg:desc/></draw:frame></text:span><text:span text:style-name="T2010"><draw:frame draw:z-index="251253248" draw:id="id664" draw:style-name="a669" draw:name="Shape639" text:anchor-type="paragraph" svg:x="0.7875in" svg:y="2.90833in" svg:width="6.33681in" svg:height="0.16806in" style:rel-width="scale" style:rel-height="scale"><draw:text-box><text:p text:style-name="P2011"><text:span text:style-name="T2012">Agenda Urbana por la que se formalizan los compromisos financieros con la C</text:span><text:span text:style-name="T2013">omunidad Autónoma de<text:s/></text:span></text:p></draw:text-box><svg:title/><svg:desc/></draw:frame></text:span><text:span text:style-name="T2014"><draw:frame draw:z-index="251236864" draw:id="id665" draw:style-name="a670" draw:name="Shape638" text:anchor-type="paragraph" svg:x="1.27986in" svg:y="2.74861in" svg:width="6.08819in" svg:height="0.16806in" style:rel-width="scale" style:rel-height="scale"><draw:text-box><text:p text:style-name="P2015"><text:span text:style-name="T2016">- Resolución, de 24 de noviembre de 2021, de la Secretaria de Estado de Transportes, Movilidad y<text:s/></text:span></text:p></draw:text-box><svg:title/><svg:desc/></draw:frame></text:span><text:span text:style-name="T2017"><draw:frame draw:z-index="251221504" draw:id="id666" draw:style-name="a671" draw:name="Shape637" text:anchor-type="paragraph" svg:x="0.7875in" svg:y="2.50625in" svg:width="2.92986in" svg:height="0.16806in" style:rel-width="scale" style:rel-height="scale"><draw:text-box><text:p text:style-name="P2018"><text:span text:style-name="T2019">de Recuperación, Transformación y Resiliencia.</text:span></text:p></draw:text-box><svg:title/><svg:desc/></draw:frame></text:span><text:span text:style-name="T2020"><draw:frame draw:z-index="251216384" draw:id="id667" draw:style-name="a672" draw:name="Shape636" text:anchor-type="paragraph" svg:x="0.7875in" svg:y="2.34583in" svg:width="6.62569in" svg:height="0.16806in" style:rel-width="scale" style:rel-height="scale"><draw:text-box><text:p text:style-name="P2021"><text:span text:style-name="T2022">y conectada en entornos urbanos y metropolitanos” y 6 “Movilidad sostenible, seg</text:span><text:span text:style-name="T2023">ura y conectada” del Plan<text:s/></text:span></text:p></draw:text-box><svg:title/><svg:desc/></draw:frame></text:span><text:span text:style-name="T2024"><draw:frame draw:z-index="251198976" draw:id="id668" draw:style-name="a673" draw:name="Shape635" text:anchor-type="paragraph" svg:x="0.7875in" svg:y="2.18611in" svg:width="6.63056in" svg:height="0.16806in" style:rel-width="scale" style:rel-height="scale"><draw:text-box><text:p text:style-name="P2025"><text:span text:style-name="T2026">actuación de inversión en el marco de los Componentes 1 “Plan de choque de movilidad sostenible, segura<text:s/></text:span></text:p></draw:text-box><svg:title/><svg:desc/></draw:frame></text:span><text:span text:style-name="T2027"><draw:frame draw:z-index="251341312" draw:id="id669" draw:style-name="a674" draw:name="Shape644" text:anchor-type="paragraph" svg:x="0.7875in" svg:y="3.79028in" svg:width="6.35486in" svg:height="0.16806in" style:rel-width="scale" style:rel-height="scale"><draw:text-box><text:p text:style-name="P2028"><text:span text:style-name="T2029">responsables de medidas y órganos gestores de proyectos y subproyectos, en el marco del sistema de<text:s/></text:span></text:p></draw:text-box><svg:title/><svg:desc/></draw:frame></text:span><text:span text:style-name="T2030"><draw:frame draw:z-index="251165184" draw:id="id670" draw:style-name="a675" draw:name="Shape633" text:anchor-type="paragraph" svg:x="0.7875in" svg:y="1.86667in" svg:width="6.53333in" svg:height="0.16806in" style:rel-width="scale" style:rel-height="scale"><draw:text-box><text:p text:style-name="P2031"><text:span text:style-name="T2032">2021, por el que se fijan los criterios de distribución territorial de créditos presupuestarios de los ejercicios<text:s/></text:span></text:p></draw:text-box><svg:title/><svg:desc/></draw:frame></text:span><text:span text:style-name="T2033"><draw:frame draw:z-index="251135488" draw:id="id671" draw:style-name="a676" draw:name="Shape632" text:anchor-type="paragraph" svg:x="0.7875in" svg:y="1.70694in" svg:width="6.59514in" svg:height="0.16806in" style:rel-width="scale" style:rel-height="scale"><draw:text-box><text:p text:style-name="P2034"><text:span text:style-name="T2035">Urbana, por la que se publica el Acuerdo de la Conferencia Nacional de Transportes de 5 de noviembre de<text:s/></text:span></text:p></draw:text-box><svg:title/><svg:desc/></draw:frame></text:span><text:span text:style-name="T2036"><draw:frame draw:z-index="251131392" draw:id="id672" draw:style-name="a677" draw:name="Shape631" text:anchor-type="paragraph" svg:x="1.27986in" svg:y="1.54792in" svg:width="5.95069in" svg:height="0.16806in" style:rel-width="scale" style:rel-height="scale"><draw:text-box><text:p text:style-name="P2037"><text:span text:style-name="T2038">- Resolución de 2 de noviembre</text:span><text:span text:style-name="T2039">, de la Secretaría de Estado de Transportes, Movilidad y Agenda<text:s/></text:span></text:p></draw:text-box><svg:title/><svg:desc/></draw:frame></text:span><text:span text:style-name="T2040"><draw:frame draw:z-index="251099648" draw:id="id673" draw:style-name="a678" draw:name="Shape630" text:anchor-type="paragraph" svg:x="0.7875in" svg:y="1.30417in" svg:width="6.03125in" svg:height="0.16806in" style:rel-width="scale" style:rel-height="scale"><draw:text-box><text:p text:style-name="P2041"><text:span text:style-name="T2042">interés en los procedimientos que ejecutan el Plan de Recuperación, Transformación y Resilencia.</text:span></text:p></draw:text-box><svg:title/><svg:desc/></draw:frame></text:span><text:span text:style-name="T2043"><draw:frame draw:z-index="251091456" draw:id="id674" draw:style-name="a679" draw:name="Shape629" text:anchor-type="paragraph" svg:x="1.27986in" svg:y="1.14514in" svg:width="5.84722in" svg:height="0.16806in" style:rel-width="scale" style:rel-height="scale"><draw:text-box><text:p text:style-name="P2044"><text:span text:style-name="T2045">- Orden HFP/55/2023, de 24 de enero, relativa al análisis sistemático del riesgo de conf</text:span><text:span text:style-name="T2046">licto de<text:s/></text:span></text:p></draw:text-box><svg:title/><svg:desc/></draw:frame></text:span><text:span text:style-name="T2047"><draw:frame draw:z-index="251070976" draw:id="id675" draw:style-name="a680" draw:name="Shape628" text:anchor-type="paragraph" svg:x="0.7875in" svg:y="0.90139in" svg:width="4.78611in" svg:height="0.16806in" style:rel-width="scale" style:rel-height="scale"><draw:text-box><text:p text:style-name="P2048"><text:span text:style-name="T2049">de los componentes del Plan de Recuperación, Transformación y Resiliencia.<text:s/></text:span></text:p></draw:text-box><svg:title/><svg:desc/></draw:frame></text:span><text:span text:style-name="T2050"><draw:frame draw:z-index="251061760" draw:id="id676" draw:style-name="a681" draw:name="Shape627" text:anchor-type="paragraph" svg:x="0.7875in" svg:y="0.74236in" svg:width="6.60347in" svg:height="0.16806in" style:rel-width="scale" style:rel-height="scale"><draw:text-box><text:p text:style-name="P2051"><text:span text:style-name="T2052">seguimiento del cumplimiento de hitos y objetivos y de ejecución presupuestaria y contable de las medidas<text:s/></text:span></text:p></draw:text-box><svg:title/><svg:desc/></draw:frame></text:span><text:span text:style-name="T2053"><draw:frame draw:z-index="251033088" draw:id="id677" draw:style-name="a682" draw:name="Shape626" text:anchor-type="paragraph" svg:x="0.7875in" svg:y="0.58194in" svg:width="6.50208in" svg:height="0.16806in" style:rel-width="scale" style:rel-height="scale"><draw:text-box><text:p text:style-name="P2054"><text:span text:style-name="T2055">de la información a proporcionar por las Entidades del</text:span><text:span text:style-name="T2056"><text:s/>Sector Público Estatal, Autonómico y Local para el<text:s/></text:span></text:p></draw:text-box><svg:title/><svg:desc/></draw:frame></text:span><text:span text:style-name="T2057"><draw:frame draw:z-index="251021824" draw:id="id678" draw:style-name="a683" draw:name="Shape625" text:anchor-type="paragraph" svg:x="1.27986in" svg:y="0.42222in" svg:width="6.04097in" svg:height="0.16806in" style:rel-width="scale" style:rel-height="scale"><draw:text-box><text:p text:style-name="P2058"><text:span text:style-name="T2059">- Orden HFP/1031/2021, de 29 de septiembre, por la que se establece el procedimiento y formato<text:s/></text:span></text:p></draw:text-box><svg:title/><svg:desc/></draw:frame></text:span><text:span text:style-name="T2060"><draw:frame draw:z-index="251505152" draw:id="id679" draw:style-name="a684" draw:name="Shape654" text:anchor-type="paragraph" svg:x="1.27986in" svg:y="5.79028in" svg:width="6.04028in" svg:height="0.16806in" style:rel-width="scale" style:rel-height="scale"><draw:text-box><text:p text:style-name="P2061"><text:span text:style-name="T2062">VIII.-<text:s/></text:span><text:span text:style-name="T2063">Los artículos 68 y 69 de la Ley 8/2015, de 1 de octubre, de Cabildos Insulares, referido a las</text:span><text:span text:style-name="T2064"><text:s/></text:span></text:p></draw:text-box><svg:title/><svg:desc/></draw:frame></text:span><text:span text:style-name="T2065"><draw:frame draw:z-index="251631104" draw:id="id680" draw:style-name="a685" draw:name="Shape663" text:anchor-type="paragraph" svg:x="1.27917in" svg:y="7.3875in" svg:width="6.06806in" svg:height="0.19167in" style:rel-width="scale" style:rel-height="scale"><draw:text-box><text:p text:style-name="P2066"><text:span text:style-name="T2067">X.-</text:span><text:span text:style-name="T2068"><text:s/>El artículo 28 de la LGS, al disponer en relación al procedimiento de concesión directa que<text:s/></text:span><text:span text:style-name="T2069">“La<text:s/></text:span></text:p></draw:text-box><svg:title/><svg:desc/></draw:frame></text:span><text:span text:style-name="T2070"><draw:frame draw:z-index="251614720" draw:id="id681" draw:style-name="a686" draw:name="Shape662" text:anchor-type="paragraph" svg:x="0.7875in" svg:y="7.06806in" svg:width="2.35069in" svg:height="0.16806in" style:rel-width="scale" style:rel-height="scale"><draw:text-box><text:p text:style-name="P2071"><text:span text:style-name="T2072">noviembre, General de Subvenciones.</text:span></text:p></draw:text-box><svg:title/><svg:desc/></draw:frame></text:span><text:span text:style-name="T2073"><draw:frame draw:z-index="251610624" draw:id="id682" draw:style-name="a687" draw:name="Shape661" text:anchor-type="paragraph" svg:x="0.7875in" svg:y="6.90833in" svg:width="6.00972in" svg:height="0.16806in" style:rel-width="scale" style:rel-height="scale"><draw:text-box><text:p text:style-name="P2074"><text:span text:style-name="T2075">887/2006, de fecha 21 de julio, por el que se aprueba el Reglamento de la Ley 38/2003, de 17 de<text:s/></text:span></text:p></draw:text-box><svg:title/><svg:desc/></draw:frame></text:span><text:span text:style-name="T2076"><draw:frame draw:z-index="251596288" draw:id="id683" draw:style-name="a688" draw:name="Shape660" text:anchor-type="paragraph" svg:x="0.7875in" svg:y="6.74861in" svg:width="6.32361in" svg:height="0.16806in" style:rel-width="scale" style:rel-height="scale"><draw:text-box><text:p text:style-name="P2077"><text:span text:style-name="T2078">reguladora de estas subvenciones. En el mismo sentido se pronuncia el artículo 65.1 del Real Decreto<text:s/></text:span></text:p></draw:text-box><svg:title/><svg:desc/></draw:frame></text:span><text:span text:style-name="T2079"><draw:frame draw:z-index="251572736" draw:id="id684" draw:style-name="a689" draw:name="Shape659" text:anchor-type="paragraph" svg:x="0.7875in" svg:y="6.58889in" svg:width="6.25278in" svg:height="0.16806in" style:rel-width="scale" style:rel-height="scale"><draw:text-box><text:p text:style-name="P2080"><text:span text:style-name="T2081">Autónomas o de las Entidades Locales, en los términos recogidos en los convenios y en la normativa<text:s/></text:span></text:p></draw:text-box><svg:title/><svg:desc/></draw:frame></text:span><text:span text:style-name="T2082"><draw:frame draw:z-index="251559424" draw:id="id685" draw:style-name="a690" draw:name="Shape658" text:anchor-type="paragraph" svg:x="0.7875in" svg:y="6.42917in" svg:width="6.56458in" svg:height="0.16806in" style:rel-width="scale" style:rel-height="scale"><draw:text-box><text:p text:style-name="P2083"><text:span text:style-name="T2084">subvenciones previstas nominativamente en los Pr</text:span><text:span text:style-name="T2085">esupuestos Generales del Estado, de las Comunidades<text:s/></text:span></text:p></draw:text-box><svg:title/><svg:desc/></draw:frame></text:span><text:span text:style-name="T2086"><draw:frame draw:z-index="251534848" draw:id="id686" draw:style-name="a691" draw:name="Shape657" text:anchor-type="paragraph" svg:x="1.27917in" svg:y="6.26944in" svg:width="5.73125in" svg:height="0.16806in" style:rel-width="scale" style:rel-height="scale"><draw:text-box><text:p text:style-name="P2087"><text:span text:style-name="T2088">IX.-</text:span><text:span text:style-name="T2089"><text:s/>El artículo 22.2 a) de la LGS, que establece que podrán concederse de forma directa las<text:s/></text:span></text:p></draw:text-box><svg:title/><svg:desc/></draw:frame></text:span><draw:custom-shape svg:x="0in" svg:y="6.25in" svg:width="8.33264in" svg:height="6.25in" draw:z-index="252441088" draw:id="id687" draw:style-name="a692" draw:name="Shape656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2090"><draw:frame draw:z-index="251518464" draw:id="id688" draw:style-name="a693" draw:name="Shape655" text:anchor-type="paragraph" svg:x="0.7875in" svg:y="5.95in" svg:width="5.45694in" svg:height="0.16806in" style:rel-width="scale" style:rel-height="scale"><draw:text-box><text:p text:style-name="P2091"><text:span text:style-name="T2092">Áreas y departamentos insulares y a las competencias de sus titulares, respectivamente.</text:span></text:p></draw:text-box><svg:title/><svg:desc/></draw:frame></text:span><draw:custom-shape svg:x="0in" svg:y="0in" svg:width="8.33264in" svg:height="6.25in" draw:z-index="252442112" draw:id="id689" draw:style-name="a694" draw:name="Shape624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2093"><draw:frame draw:z-index="251499008" draw:id="id690" draw:style-name="a695" draw:name="Shape653" text:anchor-type="paragraph" svg:x="0.7875in" svg:y="5.47083in" svg:width="3.11111in" svg:height="0.16806in" style:rel-width="scale" style:rel-height="scale"><draw:text-box><text:p text:style-name="P2094"><text:span text:style-name="T2095">abril, Reg</text:span><text:span text:style-name="T2096">uladora de las Bases del Régimen Local.</text:span></text:p></draw:text-box><svg:title/><svg:desc/></draw:frame></text:span><text:span text:style-name="T2097"><draw:frame draw:z-index="251467264" draw:id="id691" draw:style-name="a696" draw:name="Shape652" text:anchor-type="paragraph" svg:x="1.27986in" svg:y="5.31111in" svg:width="6.02153in" svg:height="0.16806in" style:rel-width="scale" style:rel-height="scale"><draw:text-box><text:p text:style-name="P2098"><text:span text:style-name="T2099">VII.-</text:span><text:span text:style-name="T2100"><text:s/>El Título X, en relación con la Disposición Adicional Decimocuarta, de la Ley 7/1985, de 2 de<text:s/></text:span></text:p></draw:text-box><svg:title/><svg:desc/></draw:frame></text:span><text:span text:style-name="T2101"><draw:frame draw:z-index="251462144" draw:id="id692" draw:style-name="a697" draw:name="Shape651" text:anchor-type="paragraph" svg:x="0.7875in" svg:y="4.99167in" svg:width="4.57569in" svg:height="0.16806in" style:rel-width="scale" style:rel-height="scale"><draw:text-box><text:p text:style-name="P2102"><text:span text:style-name="T2103">fondos del Mecanismo de Recuperación y Resiliencia (en adelante, MRR).</text:span></text:p></draw:text-box><svg:title/><svg:desc/></draw:frame></text:span><text:span text:style-name="T2104"><draw:frame draw:z-index="251440640" draw:id="id693" draw:style-name="a698" draw:name="Shape650" text:anchor-type="paragraph" svg:x="0.7875in" svg:y="4.83194in" svg:width="6.30625in" svg:height="0.16806in" style:rel-width="scale" style:rel-height="scale"><draw:text-box><text:p text:style-name="P2105"><text:span text:style-name="T2106">España en relación con la protección de los intereses financieros de la Unión como beneficiario de los<text:s/></text:span></text:p></draw:text-box><svg:title/><svg:desc/></draw:frame></text:span><text:span text:style-name="T2107"><draw:frame draw:z-index="251420160" draw:id="id694" draw:style-name="a699" draw:name="Shape649" text:anchor-type="paragraph" svg:x="0.7875in" svg:y="4.67222in" svg:width="6.61806in" svg:height="0.16806in" style:rel-width="scale" style:rel-height="scale"><draw:text-box><text:p text:style-name="P2108"><text:span text:style-name="T2109">Reglamento (UE) n.º 2021/241 del Parlamento Europeo y del Consejo, de 12 de febrero de 2021, impone a<text:s/></text:span></text:p></draw:text-box><svg:title/><svg:desc/></draw:frame></text:span><text:span text:style-name="T2110"><draw:frame draw:z-index="251407872" draw:id="id695" draw:style-name="a700" draw:name="Shape648" text:anchor-type="paragraph" svg:x="0.7875in" svg:y="4.5125in" svg:width="6.47639in" svg:height="0.16806in" style:rel-width="scale" style:rel-height="scale"><draw:text-box><text:p text:style-name="P2111"><text:span text:style-name="T2112">de Recuperación, transformación y resilienc</text:span><text:span text:style-name="T2113">ia, en cumplimiento de las obligaciones que el artículo 22 del<text:s/></text:span></text:p></draw:text-box><svg:title/><svg:desc/></draw:frame></text:span><text:span text:style-name="T2114"><draw:frame draw:z-index="251399680" draw:id="id696" draw:style-name="a701" draw:name="Shape647" text:anchor-type="paragraph" svg:x="0.7875in" svg:y="4.35278in" svg:width="6.69583in" svg:height="0.16806in" style:rel-width="scale" style:rel-height="scale"><draw:text-box><text:p text:style-name="P2115"><text:span text:style-name="T2116">de 2022 por el que se aprueba por el Cabildo de la Palma su Plan de medias antifraude en el marco del Pan<text:s/></text:span></text:p></draw:text-box><svg:title/><svg:desc/></draw:frame></text:span><text:span text:style-name="T2117"><draw:frame draw:z-index="251374080" draw:id="id697" draw:style-name="a702" draw:name="Shape646" text:anchor-type="paragraph" svg:x="1.27986in" svg:y="4.19306in" svg:width="6.23125in" svg:height="0.16806in" style:rel-width="scale" style:rel-height="scale"><draw:text-box><text:p text:style-name="P2118"><text:span text:style-name="T2119">- Acuerdo del Consejo de Gobierno adoptado en Sesión Ordinaria celebrada el día</text:span><text:span text:style-name="T2120"><text:s/>02 de septiembre<text:s/></text:span></text:p></draw:text-box><svg:title/><svg:desc/></draw:frame></text:span><text:span text:style-name="T2121"><draw:frame draw:z-index="251355648" draw:id="id698" draw:style-name="a703" draw:name="Shape645" text:anchor-type="paragraph" svg:x="0.7875in" svg:y="3.95in" svg:width="3.95069in" svg:height="0.16806in" style:rel-width="scale" style:rel-height="scale"><draw:text-box><text:p text:style-name="P2122"><text:span text:style-name="T2123">gestión del Plan de Recuperación, Transformación y Resiliencia.</text:span></text:p></draw:text-box><svg:title/><svg:desc/></draw:frame></text:span></text:p>
      <text:soft-page-break/>
      <text:p text:style-name="P2124"><text:span text:style-name="T2125"><draw:frame draw:z-index="251683328" draw:id="id699" draw:style-name="a704" draw:name="Shape760" text:anchor-type="paragraph" svg:x="1.54931in" svg:y="5.47014in" svg:width="0.00208in" svg:height="0.19583in" style:rel-width="scale" style:rel-height="scale"><draw:text-box/><svg:title/><svg:desc/></draw:frame></text:span><text:span text:style-name="T2126"><draw:frame draw:z-index="252037632" draw:id="id700" draw:style-name="a705" draw:name="Shape771" text:anchor-type="paragraph" svg:x="0.7875in" svg:y="7.06389in" svg:width="0.00208in" svg:height="0.19583in" style:rel-width="scale" style:rel-height="scale"><draw:text-box/><svg:title/><svg:desc/></draw:frame></text:span><text:span text:style-name="T2127"><draw:frame draw:z-index="252024320" draw:id="id701" draw:style-name="a706" draw:name="Shape770" text:anchor-type="paragraph" svg:x="0.7875in" svg:y="6.90139in" svg:width="2.13125in" svg:height="0.16806in" style:rel-width="scale" style:rel-height="scale"><draw:text-box><text:p text:style-name="P2128"><text:span text:style-name="T2129">Cabildo, referidas a tales materias.</text:span></text:p></draw:text-box><svg:title/><svg:desc/></draw:frame></text:span><text:span text:style-name="T2130"><draw:frame draw:z-index="252016128" draw:id="id702" draw:style-name="a707" draw:name="Shape769" text:anchor-type="paragraph" svg:x="0.7875in" svg:y="6.74167in" svg:width="6.4875in" svg:height="0.16806in" style:rel-width="scale" style:rel-height="scale"><draw:text-box><text:p text:style-name="P2131"><text:span text:style-name="T2132">el artículo 21.2 del vigente Reglamento Orgánico, de Gobierno, Administración y Funcionamiento de este<text:s/></text:span></text:p></draw:text-box><svg:title/><svg:desc/></draw:frame></text:span><text:span text:style-name="T2133"><draw:frame draw:z-index="251991552" draw:id="id703" draw:style-name="a708" draw:name="Shape768" text:anchor-type="paragraph" svg:x="0.7875in" svg:y="6.58194in" svg:width="6.62986in" svg:height="0.16806in" style:rel-width="scale" style:rel-height="scale"><draw:text-box><text:p text:style-name="P2134"><text:span text:style-name="T2135">tendrá la consideración de órgano desconcentrado, correspondiéndole las atribuciones que se disponen en<text:s/></text:span></text:p></draw:text-box><svg:title/><svg:desc/></draw:frame></text:span><text:span text:style-name="T2136"><draw:frame draw:z-index="251980288" draw:id="id704" draw:style-name="a709" draw:name="Shape767" text:anchor-type="paragraph" svg:x="0.7875in" svg:y="6.42222in" svg:width="6.3625in" svg:height="0.16806in" style:rel-width="scale" style:rel-height="scale"><draw:text-box><text:p text:style-name="P2137"><text:span text:style-name="T2138">Decreto de la Presidencia 2023/6517 de 5 de julio de 2023 (BOP núm. 84, de 12 de julio de 2023), que<text:s/></text:span></text:p></draw:text-box><svg:title/><svg:desc/></draw:frame></text:span><text:span text:style-name="T2139"><draw:frame draw:z-index="251965952" draw:id="id705" draw:style-name="a710" draw:name="Shape766" text:anchor-type="paragraph" svg:x="0.7875in" svg:y="6.2625in" svg:width="6.32361in" svg:height="0.16806in" style:rel-width="scale" style:rel-height="scale"><draw:text-box><text:p text:style-name="P2140"><text:span text:style-name="T2141">Miembro Corporativo Titular del Área de Obras Públicas, Servicios y Transportes, designado mediante<text:s/></text:span></text:p></draw:text-box><svg:title/><svg:desc/></draw:frame></text:span><draw:custom-shape svg:x="0in" svg:y="6.25in" svg:width="8.33264in" svg:height="6.25in" draw:z-index="252443136" draw:id="id706" draw:style-name="a711" draw:name="Shape76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2142"><draw:frame draw:z-index="251945472" draw:id="id707" draw:style-name="a712" draw:name="Shape764" text:anchor-type="paragraph" svg:x="0.7875in" svg:y="6.10278in" svg:width="6.56875in" svg:height="0.16806in" style:rel-width="scale" style:rel-height="scale"><draw:text-box><text:p text:style-name="P2143"><text:span text:style-name="T2144">Reguladora de las Bases de Régimen Local, la B</text:span><text:span text:style-name="T2145">ase 18.2.2.6.a) de Ejecución del Presupuesto General, al<text:s/></text:span></text:p></draw:text-box><svg:title/><svg:desc/></draw:frame></text:span><text:span text:style-name="T2146"><draw:frame draw:z-index="251943424" draw:id="id708" draw:style-name="a713" draw:name="Shape763" text:anchor-type="paragraph" svg:x="0.7875in" svg:y="5.94306in" svg:width="6.32153in" svg:height="0.16806in" style:rel-width="scale" style:rel-height="scale"><draw:text-box><text:p text:style-name="P2147"><text:span text:style-name="T2148">artículo 124, ñ) en relación con la Disposición Adicional Decimocuarta, de la Ley 7/1985, de 2 de abril,<text:s/></text:span></text:p></draw:text-box><svg:title/><svg:desc/></draw:frame></text:span><text:span text:style-name="T2149"><draw:frame draw:z-index="251921920" draw:id="id709" draw:style-name="a714" draw:name="Shape762" text:anchor-type="paragraph" svg:x="0.7875in" svg:y="5.78333in" svg:width="6.22431in" svg:height="0.16806in" style:rel-width="scale" style:rel-height="scale"><draw:text-box><text:p text:style-name="P2150"><text:span text:style-name="T2151">aplicación presupuestaria nominativa en el vigente presupuesto, corresponde, de confor</text:span><text:span text:style-name="T2152">midad con el<text:s/></text:span></text:p></draw:text-box><svg:title/><svg:desc/></draw:frame></text:span><text:span text:style-name="T2153"><draw:frame draw:z-index="251914752" draw:id="id710" draw:style-name="a715" draw:name="Shape761" text:anchor-type="paragraph" svg:x="0.7875in" svg:y="5.62361in" svg:width="6.23681in" svg:height="0.16806in" style:rel-width="scale" style:rel-height="scale"><draw:text-box><text:p text:style-name="P2154"><text:span text:style-name="T2155">concesionaria de transporte regular de viajeros por carretera en la isla de La Palma, recogida en una<text:s/></text:span></text:p></draw:text-box><svg:title/><svg:desc/></draw:frame></text:span><text:span text:style-name="T2156"><draw:frame draw:z-index="252047872" draw:id="id711" draw:style-name="a716" draw:name="Shape772" text:anchor-type="paragraph" svg:x="1.27986in" svg:y="7.41528in" svg:width="5.61667in" svg:height="0.18472in" style:rel-width="scale" style:rel-height="scale"><draw:text-box><text:p text:style-name="P2157"><text:span text:style-name="T2158">Considerando la propuesta emitida por el Servicio de Transportes de este Cabildo,<text:s/></text:span></text:p></draw:text-box><svg:title/><svg:desc/></draw:frame></text:span><text:span text:style-name="T2159"><draw:frame draw:z-index="251898368" draw:id="id712" draw:style-name="a717" draw:name="Shape759" text:anchor-type="paragraph" svg:x="7.02431in" svg:y="5.46389in" svg:width="0.49514in" svg:height="0.16806in" style:rel-width="scale" style:rel-height="scale"><draw:text-box><text:p text:style-name="P2160"><text:span text:style-name="T2161">entidad<text:s/></text:span></text:p></draw:text-box><svg:title/><svg:desc/></draw:frame></text:span><text:span text:style-name="T2162"><draw:frame draw:z-index="251885056" draw:id="id713" draw:style-name="a718" draw:name="Shape758" text:anchor-type="paragraph" svg:x="6.60278in" svg:y="5.46389in" svg:width="0.37361in" svg:height="0.16806in" style:rel-width="scale" style:rel-height="scale"><draw:text-box><text:p text:style-name="P2163"><text:span text:style-name="T2164">única<text:s/></text:span></text:p></draw:text-box><svg:title/><svg:desc/></draw:frame></text:span><text:span text:style-name="T2165"><draw:frame draw:z-index="251874816" draw:id="id714" draw:style-name="a719" draw:name="Shape757" text:anchor-type="paragraph" svg:x="6.40486in" svg:y="5.46389in" svg:width="0.14861in" svg:height="0.16806in" style:rel-width="scale" style:rel-height="scale"><draw:text-box><text:p text:style-name="P2166"><text:span text:style-name="T2167">la<text:s/></text:span></text:p></draw:text-box><svg:title/><svg:desc/></draw:frame></text:span><text:span text:style-name="T2168"><draw:frame draw:z-index="251855360" draw:id="id715" draw:style-name="a720" draw:name="Shape756" text:anchor-type="paragraph" svg:x="6.23819in" svg:y="5.46389in" svg:width="0.11806in" svg:height="0.16806in" style:rel-width="scale" style:rel-height="scale"><draw:text-box><text:p text:style-name="P2169"><text:span text:style-name="T2170">a<text:s/></text:span></text:p></draw:text-box><svg:title/><svg:desc/></draw:frame></text:span><text:span text:style-name="T2171"><draw:frame draw:z-index="251836928" draw:id="id716" draw:style-name="a721" draw:name="Shape755" text:anchor-type="paragraph" svg:x="5.73125in" svg:y="5.46389in" svg:width="0.45694in" svg:height="0.16806in" style:rel-width="scale" style:rel-height="scale"><draw:text-box><text:p text:style-name="P2172"><text:span text:style-name="T2173">directa<text:s/></text:span></text:p></draw:text-box><svg:title/><svg:desc/></draw:frame></text:span><text:span text:style-name="T2174"><draw:frame draw:z-index="251823616" draw:id="id717" draw:style-name="a722" draw:name="Shape754" text:anchor-type="paragraph" svg:x="4.93889in" svg:y="5.46389in" svg:width="0.73889in" svg:height="0.16806in" style:rel-width="scale" style:rel-height="scale"><draw:text-box><text:p text:style-name="P2175"><text:span text:style-name="T2176">subvención<text:s/></text:span></text:p></draw:text-box><svg:title/><svg:desc/></draw:frame></text:span><text:span text:style-name="T2177"><draw:frame draw:z-index="251812352" draw:id="id718" draw:style-name="a723" draw:name="Shape753" text:anchor-type="paragraph" svg:x="4.47847in" svg:y="5.46389in" svg:width="0.41042in" svg:height="0.16806in" style:rel-width="scale" style:rel-height="scale"><draw:text-box><text:p text:style-name="P2178"><text:span text:style-name="T2179">citada<text:s/></text:span></text:p></draw:text-box><svg:title/><svg:desc/></draw:frame></text:span><text:span text:style-name="T2180"><draw:frame draw:z-index="251792896" draw:id="id719" draw:style-name="a724" draw:name="Shape752" text:anchor-type="paragraph" svg:x="4.28125in" svg:y="5.46389in" svg:width="0.14861in" svg:height="0.16806in" style:rel-width="scale" style:rel-height="scale"><draw:text-box><text:p text:style-name="P2181"><text:span text:style-name="T2182">la<text:s/></text:span></text:p></draw:text-box><svg:title/><svg:desc/></draw:frame></text:span><text:span text:style-name="T2183"><draw:frame draw:z-index="251784704" draw:id="id720" draw:style-name="a725" draw:name="Shape751" text:anchor-type="paragraph" svg:x="4.03681in" svg:y="5.46389in" svg:width="0.19514in" svg:height="0.16806in" style:rel-width="scale" style:rel-height="scale"><draw:text-box><text:p text:style-name="P2184"><text:span text:style-name="T2185">de<text:s/></text:span></text:p></draw:text-box><svg:title/><svg:desc/></draw:frame></text:span><text:span text:style-name="T2186"><draw:frame draw:z-index="251765248" draw:id="id721" draw:style-name="a726" draw:name="Shape750" text:anchor-type="paragraph" svg:x="3.32153in" svg:y="5.46389in" svg:width="0.66736in" svg:height="0.16806in" style:rel-width="scale" style:rel-height="scale"><draw:text-box><text:p text:style-name="P2187"><text:span text:style-name="T2188">concesión<text:s/></text:span></text:p></draw:text-box><svg:title/><svg:desc/></draw:frame></text:span><text:span text:style-name="T2189"><draw:frame draw:z-index="252183040" draw:id="id722" draw:style-name="a727" draw:name="Shape783" text:anchor-type="paragraph" svg:x="0.7875in" svg:y="9.80069in" svg:width="7.45694in" svg:height="0.17917in" style:rel-width="scale" style:rel-height="scale"><draw:text-box><text:p text:style-name="P2190"><text:span text:style-name="T2191">Decreto 887/2006, de 21 de julio, por el que se aprueba el Reglamento de la Ley 38/2003, de 17<text:s/></text:span></text:p></draw:text-box><svg:title/><svg:desc/></draw:frame></text:span><text:span text:style-name="T2192"><draw:connector draw:type="line" svg:x1="0.48819in" svg:y1="11.33194in" svg:x2="7.68264in" svg:y2="11.33264in" draw:z-index="250983936" draw:id="id723" draw:style-name="a728" draw:name="Shape793" text:anchor-type="paragraph"><svg:title/><svg:desc/></draw:connector></text:span><text:span text:style-name="T2193"><draw:frame draw:z-index="251004416" draw:id="id724" draw:style-name="a729" draw:name="Shape792" text:anchor-type="paragraph" svg:x="1.45347in" svg:y="11.22431in" svg:width="2.71319in" svg:height="0.13472in" style:rel-width="scale" style:rel-height="scale"><draw:text-box><text:p text:style-name="P2194"><text:span text:style-name="T2195">https://sedeelectronica.cabildodelapalma.es/validacion/</text:span></text:p></draw:text-box><svg:title/><svg:desc/></draw:frame></text:span><text:span text:style-name="T2196"><draw:frame draw:z-index="250893824" draw:id="id725" draw:style-name="a730" draw:name="Shape791" text:anchor-type="paragraph" svg:x="1.45347in" svg:y="11.09653in" svg:width="2.96042in" svg:height="0.13472in" style:rel-width="scale" style:rel-height="scale"><draw:text-box><text:p text:style-name="P2197"><text:span text:style-name="T2198">Código de verificación electrónica:<text:s/></text:span><text:span text:style-name="T2199">14612674510332634340</text:span></text:p></draw:text-box><svg:title/><svg:desc/></draw:frame></text:span><text:span text:style-name="T2200"><draw:frame draw:z-index="250887680" draw:id="id726" draw:style-name="a731" draw:name="Shape790" text:anchor-type="paragraph" svg:x="1.45347in" svg:y="10.96875in" svg:width="4.97708in" svg:height="0.13472in" style:rel-width="scale" style:rel-height="scale"><draw:text-box><text:p text:style-name="P2201"><text:span text:style-name="T2202">Cabildo Insular de La Palma. El registro realizado está amparado en el Artículo 16 de la Ley 39/2015.</text:span></text:p></draw:text-box><svg:title/><svg:desc/></draw:frame></text:span><text:span text:style-name="T2203"><draw:connector draw:type="line" svg:x1="7.67847in" svg:y1="10.94583in" svg:x2="7.67917in" svg:y2="11.32986in" draw:z-index="250945024" draw:id="id727" draw:style-name="a732" draw:name="Shape789" text:anchor-type="paragraph"><svg:title/><svg:desc/></draw:connector></text:span><text:span text:style-name="T2204"><draw:connector draw:type="line" svg:x1="1.37847in" svg:y1="10.94583in" svg:x2="1.37917in" svg:y2="11.32986in" draw:z-index="250936832" draw:id="id728" draw:style-name="a733" draw:name="Shape788" text:anchor-type="paragraph"><svg:title/><svg:desc/></draw:connector></text:span><text:span text:style-name="T2205"><draw:connector draw:type="line" svg:x1="0.49167in" svg:y1="10.94583in" svg:x2="0.49236in" svg:y2="11.32986in" draw:z-index="250907136" draw:id="id729" draw:style-name="a734" draw:name="Shape787" text:anchor-type="paragraph"><svg:title/><svg:desc/></draw:connector></text:span><text:span text:style-name="T2206"><draw:connector draw:type="line" svg:x1="0.48819in" svg:y1="10.94236in" svg:x2="7.68264in" svg:y2="10.94306in" draw:z-index="250966528" draw:id="id730" draw:style-name="a735" draw:name="Shape786" text:anchor-type="paragraph"><svg:title/><svg:desc/></draw:connector></text:span><text:span text:style-name="T2207"><draw:frame draw:z-index="250866176" draw:id="id731" draw:style-name="a736" draw:name="Shape785" text:anchor-type="paragraph" svg:x="6.49444in" svg:y="10.34167in" svg:width="1.02639in" svg:height="0.20278in" style:rel-width="scale" style:rel-height="scale"><draw:text-box><text:p text:style-name="P2208"><text:span text:style-name="T2209">Página<text:s/></text:span><text:span text:style-name="T2210">9</text:span><text:span text:style-name="T2211"><text:s/>de<text:s/></text:span><text:span text:style-name="T2212">17</text:span><text:span text:style-name="T2213"><text:s/></text:span></text:p></draw:text-box><svg:title/><svg:desc/></draw:frame></text:span><text:span text:style-name="T2214"><draw:frame draw:z-index="252192256" draw:id="id732" draw:style-name="a737" draw:name="Shape784" text:anchor-type="paragraph" svg:x="0.7875in" svg:y="9.97847in" svg:width="6.88889in" svg:height="0.17917in" style:rel-width="scale" style:rel-height="scale"><draw:text-box><text:p text:style-name="P2215"><text:span text:style-name="T2216">de noviembre, General de Subvenciones, la Ordenanza General de Subvenciones de este<text:s/></text:span></text:p></draw:text-box><svg:title/><svg:desc/></draw:frame></text:span><text:span text:style-name="T2217"><draw:frame draw:z-index="251756032" draw:id="id733" draw:style-name="a738" draw:name="Shape749" text:anchor-type="paragraph" svg:x="3.12431in" svg:y="5.46389in" svg:width="0.14861in" svg:height="0.16806in" style:rel-width="scale" style:rel-height="scale"><draw:text-box><text:p text:style-name="P2218"><text:span text:style-name="T2219">la<text:s/></text:span></text:p></draw:text-box><svg:title/><svg:desc/></draw:frame></text:span><text:span text:style-name="T2220"><draw:frame draw:z-index="252172800" draw:id="id734" draw:style-name="a739" draw:name="Shape782" text:anchor-type="paragraph" svg:x="1.27917in" svg:y="9.62292in" svg:width="6.72708in" svg:height="0.17917in" style:rel-width="scale" style:rel-height="scale"><draw:text-box><text:p text:style-name="P2221"><text:span text:style-name="T2222">Ley 38/20</text:span><text:span text:style-name="T2223">03, de 17 de noviembre, General de Subvenciones (en adelante LGS), el Real<text:s/></text:span></text:p></draw:text-box><svg:title/><svg:desc/></draw:frame></text:span><text:span text:style-name="T2224"><draw:connector draw:type="line" svg:x1="1.27986in" svg:y1="9.52986in" svg:x2="2.90139in" svg:y2="9.53056in" draw:z-index="252141056" draw:id="id735" draw:style-name="a740" draw:name="Shape781" text:anchor-type="paragraph"><svg:title/><svg:desc/></draw:connector></text:span><text:span text:style-name="T2225"><draw:frame draw:z-index="252152320" draw:id="id736" draw:style-name="a741" draw:name="Shape780" text:anchor-type="paragraph" svg:x="1.27986in" svg:y="9.40833in" svg:width="1.62153in" svg:height="0.16806in" style:rel-width="scale" style:rel-height="scale"><draw:text-box><text:p text:style-name="P2226"><text:span text:style-name="T2227">NORMATIVA APLICABLE.</text:span></text:p></draw:text-box><svg:title/><svg:desc/></draw:frame></text:span><text:span text:style-name="T2228"><draw:frame draw:z-index="252134912" draw:id="id737" draw:style-name="a742" draw:name="Shape779" text:anchor-type="paragraph" svg:x="1.08194in" svg:y="9.40833in" svg:width="0.12569in" svg:height="0.16806in" style:rel-width="scale" style:rel-height="scale"><draw:text-box><text:p text:style-name="P2229"><text:span text:style-name="T2230">a)</text:span></text:p></draw:text-box><svg:title/><svg:desc/></draw:frame></text:span><text:span text:style-name="T2231"><draw:frame draw:z-index="252118528" draw:id="id738" draw:style-name="a743" draw:name="Shape778" text:anchor-type="paragraph" svg:x="0.7875in" svg:y="9.08958in" svg:width="5.87778in" svg:height="0.16806in" style:rel-width="scale" style:rel-height="scale"><draw:text-box><text:p text:style-name="P2232"><text:span text:style-name="T2233">SEGUNDO.-</text:span><text:span text:style-name="T2234"><text:s/>La gestión de la subvención se efectuará con arreglo a las siguientes condiciones:</text:span></text:p></draw:text-box><svg:title/><svg:desc/></draw:frame></text:span><text:span text:style-name="T2235"><draw:frame draw:z-index="252106240" draw:id="id739" draw:style-name="a744" draw:name="Shape777" text:anchor-type="paragraph" svg:x="0.7875in" svg:y="8.61042in" svg:width="4.5375in" svg:height="0.16806in" style:rel-width="scale" style:rel-height="scale"><draw:text-box><text:p text:style-name="P2236"><text:span text:style-name="T2237">considerando este acto de concesión como base<text:s/></text:span><text:span text:style-name="T2238">reguladora de la misma.</text:span></text:p></draw:text-box><svg:title/><svg:desc/></draw:frame></text:span><text:span text:style-name="T2239"><draw:frame draw:z-index="252102144" draw:id="id740" draw:style-name="a745" draw:name="Shape776" text:anchor-type="paragraph" svg:x="0.7875in" svg:y="8.45069in" svg:width="6.60764in" svg:height="0.16806in" style:rel-width="scale" style:rel-height="scale"><draw:text-box><text:p text:style-name="P2240"><text:span text:style-name="T2241">F-38016671</text:span><text:span text:style-name="T2242">, por la cuantía de<text:s/></text:span><text:span text:style-name="T2243">NOVECIENTOS NOVENTA MIL NOVECIENTOS OCHENTA (990.980,00€),</text:span><text:span text:style-name="T2244"><text:s/></text:span></text:p></draw:text-box><svg:title/><svg:desc/></draw:frame></text:span><text:span text:style-name="T2245"><draw:frame draw:z-index="252085760" draw:id="id741" draw:style-name="a746" draw:name="Shape775" text:anchor-type="paragraph" svg:x="0.7875in" svg:y="8.29028in" svg:width="6.59236in" svg:height="0.16806in" style:rel-width="scale" style:rel-height="scale"><draw:text-box><text:p text:style-name="P2246"><text:span text:style-name="T2247">PRIMERO.-</text:span><text:span text:style-name="T2248"><text:s/>Conceder una subvención nominativa a<text:s/></text:span><text:span text:style-name="T2249">TRANSPORTES INSULAR LA PALMA S.COOP, NIF<text:s/></text:span></text:p></draw:text-box><svg:title/><svg:desc/></draw:frame></text:span><text:span text:style-name="T2250"><draw:frame draw:z-index="252078592" draw:id="id742" draw:style-name="a747" draw:name="Shape774" text:anchor-type="paragraph" svg:x="0.7875in" svg:y="7.94236in" svg:width="0.00208in" svg:height="0.19583in" style:rel-width="scale" style:rel-height="scale"><draw:text-box/><svg:title/><svg:desc/></draw:frame></text:span><text:span text:style-name="T2251"><draw:frame draw:z-index="252062208" draw:id="id743" draw:style-name="a748" draw:name="Shape773" text:anchor-type="paragraph" svg:x="0.7875in" svg:y="7.59097in" svg:width="0.8625in" svg:height="0.18472in" style:rel-width="scale" style:rel-height="scale"><draw:text-box><text:p text:style-name="P2252"><text:span text:style-name="T2253">RESUELVO</text:span><text:span text:style-name="T2254">:</text:span></text:p></draw:text-box><svg:title/><svg:desc/></draw:frame></text:span><text:span text:style-name="T2255"><draw:frame draw:z-index="251188736" draw:id="id744" draw:style-name="a749" draw:name="Shape716" text:anchor-type="paragraph" svg:x="0.7875in" svg:y="2.17986in" svg:width="6.28333in" svg:height="0.18889in" style:rel-width="scale" style:rel-height="scale"><draw:text-box><text:p text:style-name="P2256"><text:span text:style-name="T2257">d.- Racionalización y agilidad</text:span><text:span text:style-name="T2258"><text:s/>de los procedimientos administrativos y de las actividades materiales de<text:s/></text:span></text:p></draw:text-box><svg:title/><svg:desc/></draw:frame></text:span><text:span text:style-name="T2259"><draw:frame draw:z-index="251352576" draw:id="id745" draw:style-name="a750" draw:name="Shape726" text:anchor-type="paragraph" svg:x="0.7875in" svg:y="4.18611in" svg:width="6.42569in" svg:height="0.16806in" style:rel-width="scale" style:rel-height="scale"><draw:text-box><text:p text:style-name="P2260"><text:span text:style-name="T2261">Gobierno Insular en Sesión Ordinaria celebrada el día 10 de febrero de 2023, que contempla la línea de<text:s/></text:span></text:p></draw:text-box><svg:title/><svg:desc/></draw:frame></text:span><text:span text:style-name="T2262"><draw:frame draw:z-index="251340288" draw:id="id746" draw:style-name="a751" draw:name="Shape725" text:anchor-type="paragraph" svg:x="1.27917in" svg:y="4.02639in" svg:width="5.99861in" svg:height="0.16806in" style:rel-width="scale" style:rel-height="scale"><draw:text-box><text:p text:style-name="P2263"><text:span text:style-name="T2264">XIII</text:span><text:span text:style-name="T2265">.- El vigente Plan Estratégico de Subvenciones de la Corporación ap</text:span><text:span text:style-name="T2266">robado por el Consejo de<text:s/></text:span></text:p></draw:text-box><svg:title/><svg:desc/></draw:frame></text:span><text:span text:style-name="T2267"><draw:frame draw:z-index="251325952" draw:id="id747" draw:style-name="a752" draw:name="Shape724" text:anchor-type="paragraph" svg:x="0.7875in" svg:y="3.70694in" svg:width="5.05694in" svg:height="0.18889in" style:rel-width="scale" style:rel-height="scale"><draw:text-box><text:p text:style-name="P2268"><text:span text:style-name="T2269">k.- Cooperación, colaboración y coordinación entre las Administraciones públicas.”</text:span></text:p></draw:text-box><svg:title/><svg:desc/></draw:frame></text:span><text:span text:style-name="T2270"><draw:frame draw:z-index="251303424" draw:id="id748" draw:style-name="a753" draw:name="Shape723" text:anchor-type="paragraph" svg:x="0.7875in" svg:y="3.46389in" svg:width="4.10417in" svg:height="0.18889in" style:rel-width="scale" style:rel-height="scale"><draw:text-box><text:p text:style-name="P2271"><text:span text:style-name="T2272">j.- Eficiencia en la asignación y utilización de los recursos públicos.</text:span></text:p></draw:text-box><svg:title/><svg:desc/></draw:frame></text:span><text:span text:style-name="T2273"><draw:frame draw:z-index="251291136" draw:id="id749" draw:style-name="a754" draw:name="Shape722" text:anchor-type="paragraph" svg:x="0.7875in" svg:y="3.22083in" svg:width="5.34236in" svg:height="0.18889in" style:rel-width="scale" style:rel-height="scale"><draw:text-box><text:p text:style-name="P2274"><text:span text:style-name="T2275">i.- Economía, suficiencia y adecuación estricta de los medios a lo</text:span><text:span text:style-name="T2276">s fines institucionales.</text:span></text:p></draw:text-box><svg:title/><svg:desc/></draw:frame></text:span><text:span text:style-name="T2277"><draw:frame draw:z-index="251282944" draw:id="id750" draw:style-name="a755" draw:name="Shape721" text:anchor-type="paragraph" svg:x="0.7875in" svg:y="2.97778in" svg:width="2.15486in" svg:height="0.18889in" style:rel-width="scale" style:rel-height="scale"><draw:text-box><text:p text:style-name="P2278"><text:span text:style-name="T2279">h.- Eficacia en los objetivos fijados.</text:span></text:p></draw:text-box><svg:title/><svg:desc/></draw:frame></text:span><text:span text:style-name="T2280"><draw:frame draw:z-index="251268608" draw:id="id751" draw:style-name="a756" draw:name="Shape720" text:anchor-type="paragraph" svg:x="0.7875in" svg:y="2.81806in" svg:width="0.14097in" svg:height="0.18889in" style:rel-width="scale" style:rel-height="scale"><draw:text-box><text:p text:style-name="P2281"><text:span text:style-name="T2282">…</text:span></text:p></draw:text-box><svg:title/><svg:desc/></draw:frame></text:span><text:span text:style-name="T2283"><draw:frame draw:z-index="251251200" draw:id="id752" draw:style-name="a757" draw:name="Shape719" text:anchor-type="paragraph" svg:x="0.7875in" svg:y="2.65833in" svg:width="2.56667in" svg:height="0.18889in" style:rel-width="scale" style:rel-height="scale"><draw:text-box><text:p text:style-name="P2284"><text:span text:style-name="T2285">f.- Responsabilidad por la gestión pública.</text:span></text:p></draw:text-box><svg:title/><svg:desc/></draw:frame></text:span><text:span text:style-name="T2286"><draw:frame draw:z-index="251223552" draw:id="id753" draw:style-name="a758" draw:name="Shape718" text:anchor-type="paragraph" svg:x="0.7875in" svg:y="2.49861in" svg:width="0.14097in" svg:height="0.18889in" style:rel-width="scale" style:rel-height="scale"><draw:text-box><text:p text:style-name="P2287"><text:span text:style-name="T2288">…</text:span></text:p></draw:text-box><svg:title/><svg:desc/></draw:frame></text:span><text:span text:style-name="T2289"><draw:frame draw:z-index="251203072" draw:id="id754" draw:style-name="a759" draw:name="Shape717" text:anchor-type="paragraph" svg:x="0.7875in" svg:y="2.33889in" svg:width="0.48542in" svg:height="0.18889in" style:rel-width="scale" style:rel-height="scale"><draw:text-box><text:p text:style-name="P2290"><text:span text:style-name="T2291">gestión.</text:span></text:p></draw:text-box><svg:title/><svg:desc/></draw:frame></text:span><text:span text:style-name="T2292"><draw:frame draw:z-index="251371008" draw:id="id755" draw:style-name="a760" draw:name="Shape727" text:anchor-type="paragraph" svg:x="0.7875in" svg:y="4.34583in" svg:width="6.63403in" svg:height="0.16806in" style:rel-width="scale" style:rel-height="scale"><draw:text-box><text:p text:style-name="P2293"><text:span text:style-name="T2294">subvención a conceder dentro del Área 3, de Hacienda, Recursos Humanos, Aguas, Transporte, Industria y<text:s/></text:span></text:p></draw:text-box><svg:title/><svg:desc/></draw:frame></text:span><text:span text:style-name="T2295"><draw:frame draw:z-index="251170304" draw:id="id756" draw:style-name="a761" draw:name="Shape715" text:anchor-type="paragraph" svg:x="0.7875in" svg:y="2.01944in" svg:width="0.1875in" svg:height="0.18889in" style:rel-width="scale" style:rel-height="scale"><draw:text-box><text:p text:style-name="P2296"><text:span text:style-name="T2297">“…</text:span></text:p></draw:text-box><svg:title/><svg:desc/></draw:frame></text:span><text:span text:style-name="T2298"><draw:frame draw:z-index="251150848" draw:id="id757" draw:style-name="a762" draw:name="Shape714" text:anchor-type="paragraph" svg:x="0.7875in" svg:y="1.85972in" svg:width="3.68611in" svg:height="0.16806in" style:rel-width="scale" style:rel-height="scale"><draw:text-box><text:p text:style-name="P2299"><text:span text:style-name="T2300">actuación y relaciones, entre otros, los siguientes principios:</text:span></text:p></draw:text-box><svg:title/><svg:desc/></draw:frame></text:span><text:span text:style-name="T2301"><draw:frame draw:z-index="251143680" draw:id="id758" draw:style-name="a763" draw:name="Shape713" text:anchor-type="paragraph" svg:x="0.7875in" svg:y="1.70069in" svg:width="6.63333in" svg:height="0.19167in" style:rel-width="scale" style:rel-height="scale"><draw:text-box><text:p text:style-name="P2302"><text:span text:style-name="T2303">sometimiento pleno a la Constitución, a la Ley y al Derecho”</text:span><text:span text:style-name="T2304">. Regula asimismo que deberán respetar, en su<text:s/></text:span></text:p></draw:text-box><svg:title/><svg:desc/></draw:frame></text:span><text:span text:style-name="T2305"><draw:frame draw:z-index="251125248" draw:id="id759" draw:style-name="a764" draw:name="Shape712" text:anchor-type="paragraph" svg:x="0.7875in" svg:y="1.54028in" svg:width="6.50764in" svg:height="0.18889in" style:rel-width="scale" style:rel-height="scale"><draw:text-box><text:p text:style-name="P2306"><text:span text:style-name="T2307">acuerdo con los principios de eficacia, jerarquía, descentralización, desconcentración y coordinación, con<text:s/></text:span></text:p></draw:text-box><svg:title/><svg:desc/></draw:frame></text:span><text:span text:style-name="T2308"><draw:frame draw:z-index="251107840" draw:id="id760" draw:style-name="a765" draw:name="Shape711" text:anchor-type="paragraph" svg:x="0.7875in" svg:y="1.38056in" svg:width="6.40625in" svg:height="0.19167in" style:rel-width="scale" style:rel-height="scale"><draw:text-box><text:p text:style-name="P2309"><text:span text:style-name="T2310">establece que<text:s/></text:span><text:span text:style-name="T2311">“las Administraciones Públicas sirven con objetividad los intereses generales y actúan de<text:s/></text:span></text:p></draw:text-box><svg:title/><svg:desc/></draw:frame></text:span><text:span text:style-name="T2312"><draw:frame draw:z-index="251081216" draw:id="id761" draw:style-name="a766" draw:name="Shape710" text:anchor-type="paragraph" svg:x="1.27917in" svg:y="1.22153in" svg:width="6.17569in" svg:height="0.16806in" style:rel-width="scale" style:rel-height="scale"><draw:text-box><text:p text:style-name="P2313"><text:span text:style-name="T2314">XII.-</text:span><text:span text:style-name="T2315"><text:s/>El artículo 3.1 de la Ley 40/20</text:span><text:span text:style-name="T2316">15, de 1 de octubre, de Régimen Jurídico del Sector Público, que<text:s/></text:span></text:p></draw:text-box><svg:title/><svg:desc/></draw:frame></text:span><text:span text:style-name="T2317"><draw:frame draw:z-index="251073024" draw:id="id762" draw:style-name="a767" draw:name="Shape709" text:anchor-type="paragraph" svg:x="0.7875in" svg:y="0.90139in" svg:width="2.70833in" svg:height="0.18889in" style:rel-width="scale" style:rel-height="scale"><draw:text-box><text:p text:style-name="P2318"><text:span text:style-name="T2319">modificación los datos relativos a la misma”.</text:span></text:p></draw:text-box><svg:title/><svg:desc/></draw:frame></text:span><text:span text:style-name="T2320"><draw:frame draw:z-index="251046400" draw:id="id763" draw:style-name="a768" draw:name="Shape708" text:anchor-type="paragraph" svg:x="0.7875in" svg:y="0.74236in" svg:width="6.16875in" svg:height="0.18889in" style:rel-width="scale" style:rel-height="scale"><draw:text-box><text:p text:style-name="P2321"><text:span text:style-name="T2322">caso, de la representación de quien actúa en su nombre, siempre y cuando no hayan sido objeto de<text:s/></text:span></text:p></draw:text-box><svg:title/><svg:desc/></draw:frame></text:span><text:span text:style-name="T2323"><draw:frame draw:z-index="251027968" draw:id="id764" draw:style-name="a769" draw:name="Shape707" text:anchor-type="paragraph" svg:x="0.7875in" svg:y="0.58194in" svg:width="6.65486in" svg:height="0.18889in" style:rel-width="scale" style:rel-height="scale"><draw:text-box><text:p text:style-name="P2324"><text:span text:style-name="T2325">esta Administración la aportación de<text:s/></text:span><text:span text:style-name="T2326">los documentos acreditativos de la personalidad del solicitante y, en su<text:s/></text:span></text:p></draw:text-box><svg:title/><svg:desc/></draw:frame></text:span><text:span text:style-name="T2327"><draw:frame draw:z-index="251022848" draw:id="id765" draw:style-name="a770" draw:name="Shape706" text:anchor-type="paragraph" svg:x="0.7875in" svg:y="0.42222in" svg:width="6.44722in" svg:height="0.18889in" style:rel-width="scale" style:rel-height="scale"><draw:text-box><text:p text:style-name="P2328"><text:span text:style-name="T2329">Servicios Gestores del Cabildo Insular de La Palma, debiendo requerirse, salvo que ya obre en poder de<text:s/></text:span></text:p></draw:text-box><svg:title/><svg:desc/></draw:frame></text:span><text:span text:style-name="T2330"><draw:frame draw:z-index="251549184" draw:id="id766" draw:style-name="a771" draw:name="Shape738" text:anchor-type="paragraph" svg:x="5.32778in" svg:y="4.50556in" svg:width="0.36597in" svg:height="0.16806in" style:rel-width="scale" style:rel-height="scale"><draw:text-box><text:p text:style-name="P2331"><text:span text:style-name="T2332">cinco<text:s/></text:span></text:p></draw:text-box><svg:title/><svg:desc/></draw:frame></text:span><text:span text:style-name="T2333"><draw:frame draw:z-index="251733504" draw:id="id767" draw:style-name="a772" draw:name="Shape748" text:anchor-type="paragraph" svg:x="2.75625in" svg:y="5.46389in" svg:width="0.31806in" svg:height="0.16806in" style:rel-width="scale" style:rel-height="scale"><draw:text-box><text:p text:style-name="P2334"><text:span text:style-name="T2335">para<text:s/></text:span></text:p></draw:text-box><svg:title/><svg:desc/></draw:frame></text:span><text:span text:style-name="T2336"><draw:frame draw:z-index="251715072" draw:id="id768" draw:style-name="a773" draw:name="Shape747" text:anchor-type="paragraph" svg:x="1.87917in" svg:y="5.46389in" svg:width="0.82639in" svg:height="0.16806in" style:rel-width="scale" style:rel-height="scale"><draw:text-box><text:p text:style-name="P2337"><text:span text:style-name="T2338">competencia<text:s/></text:span></text:p></draw:text-box><svg:title/><svg:desc/></draw:frame></text:span><text:span text:style-name="T2339"><draw:frame draw:z-index="251704832" draw:id="id769" draw:style-name="a774" draw:name="Shape746" text:anchor-type="paragraph" svg:x="1.63472in" svg:y="5.46389in" svg:width="0.19583in" svg:height="0.16806in" style:rel-width="scale" style:rel-height="scale"><draw:text-box><text:p text:style-name="P2340"><text:span text:style-name="T2341">La<text:s/></text:span></text:p></draw:text-box><svg:title/><svg:desc/></draw:frame></text:span><text:span text:style-name="T2342"><draw:frame draw:z-index="251676160" draw:id="id770" draw:style-name="a775" draw:name="Shape745" text:anchor-type="paragraph" svg:x="1.27917in" svg:y="5.46389in" svg:width="0.26389in" svg:height="0.16806in" style:rel-width="scale" style:rel-height="scale"><draw:text-box><text:p text:style-name="P2343"><text:span text:style-name="T2344">XV.-</text:span></text:p></draw:text-box><svg:title/><svg:desc/></draw:frame></text:span><text:span text:style-name="T2345"><draw:frame draw:z-index="251650560" draw:id="id771" draw:style-name="a776" draw:name="Shape744" text:anchor-type="paragraph" svg:x="0.7875in" svg:y="5.14444in" svg:width="5.59653in" svg:height="0.16806in" style:rel-width="scale" style:rel-height="scale"><draw:text-box><text:p text:style-name="P2346"><text:span text:style-name="T2347">Presupuesto de Gastos,</text:span><text:span text:style-name="T2348"><text:s/>de las de Ejecución del Presupuesto de la Corporación para 2023.</text:span></text:p></draw:text-box><svg:title/><svg:desc/></draw:frame></text:span><text:span text:style-name="T2349"><draw:frame draw:z-index="251634176" draw:id="id772" draw:style-name="a777" draw:name="Shape743" text:anchor-type="paragraph" svg:x="1.27917in" svg:y="4.98472in" svg:width="6.19792in" svg:height="0.16806in" style:rel-width="scale" style:rel-height="scale"><draw:text-box><text:p text:style-name="P2350"><text:span text:style-name="T2351">XIV.-</text:span><text:span text:style-name="T2352"><text:s/>Las Bases 27ª, referida a las subvenciones, y 17ª y siguientes sobre las fases de ejecución del<text:s/></text:span></text:p></draw:text-box><svg:title/><svg:desc/></draw:frame></text:span><text:span text:style-name="T2353"><draw:frame draw:z-index="251627008" draw:id="id773" draw:style-name="a778" draw:name="Shape742" text:anchor-type="paragraph" svg:x="0.7875in" svg:y="4.66528in" svg:width="0.99931in" svg:height="0.16806in" style:rel-width="scale" style:rel-height="scale"><draw:text-box><text:p text:style-name="P2354"><text:span text:style-name="T2355">Generation UE”.</text:span></text:p></draw:text-box><svg:title/><svg:desc/></draw:frame></text:span><text:span text:style-name="T2356"><draw:frame draw:z-index="251608576" draw:id="id774" draw:style-name="a779" draw:name="Shape741" text:anchor-type="paragraph" svg:x="7.14861in" svg:y="4.50556in" svg:width="0.36875in" svg:height="0.16806in" style:rel-width="scale" style:rel-height="scale"><draw:text-box><text:p text:style-name="P2357"><text:span text:style-name="T2358">(Next<text:s/></text:span></text:p></draw:text-box><svg:title/><svg:desc/></draw:frame></text:span><text:span text:style-name="T2359"><draw:frame draw:z-index="251589120" draw:id="id775" draw:style-name="a780" draw:name="Shape740" text:anchor-type="paragraph" svg:x="6.36389in" svg:y="4.50556in" svg:width="0.73264in" svg:height="0.16806in" style:rel-width="scale" style:rel-height="scale"><draw:text-box><text:p text:style-name="P2360"><text:span text:style-name="T2361">sostenibles<text:s/></text:span></text:p></draw:text-box><svg:title/><svg:desc/></draw:frame></text:span><text:span text:style-name="T2362"><draw:frame draw:z-index="251575808" draw:id="id776" draw:style-name="a781" draw:name="Shape739" text:anchor-type="paragraph" svg:x="5.74167in" svg:y="4.50556in" svg:width="0.57222in" svg:height="0.16806in" style:rel-width="scale" style:rel-height="scale"><draw:text-box><text:p text:style-name="P2363"><text:span text:style-name="T2364">guaguas<text:s/></text:span></text:p></draw:text-box><svg:title/><svg:desc/></draw:frame></text:span><draw:custom-shape svg:x="0in" svg:y="0in" svg:width="8.33264in" svg:height="6.25in" draw:z-index="252444160" draw:id="id777" draw:style-name="a782" draw:name="Shape70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2365"><draw:frame draw:z-index="251533824" draw:id="id778" draw:style-name="a783" draw:name="Shape737" text:anchor-type="paragraph" svg:x="5.08333in" svg:y="4.50556in" svg:width="0.19514in" svg:height="0.16806in" style:rel-width="scale" style:rel-height="scale"><draw:text-box><text:p text:style-name="P2366"><text:span text:style-name="T2367">de<text:s/></text:span></text:p></draw:text-box><svg:title/><svg:desc/></draw:frame></text:span><text:span text:style-name="T2368"><draw:frame draw:z-index="251531776" draw:id="id779" draw:style-name="a784" draw:name="Shape736" text:anchor-type="paragraph" svg:x="4.28333in" svg:y="4.50556in" svg:width="0.75in" svg:height="0.16806in" style:rel-width="scale" style:rel-height="scale"><draw:text-box><text:p text:style-name="P2369"><text:span text:style-name="T2370">Adquisición<text:s/></text:span></text:p></draw:text-box><svg:title/><svg:desc/></draw:frame></text:span><text:span text:style-name="T2371"><draw:frame draw:z-index="251514368" draw:id="id780" draw:style-name="a785" draw:name="Shape735" text:anchor-type="paragraph" svg:x="3.76181in" svg:y="4.50556in" svg:width="0.46806in" svg:height="0.16806in" style:rel-width="scale" style:rel-height="scale"><draw:text-box><text:p text:style-name="P2372"><text:span text:style-name="T2373">Palma.<text:s/></text:span></text:p></draw:text-box><svg:title/><svg:desc/></draw:frame></text:span><text:span text:style-name="T2374"><draw:frame draw:z-index="251487744" draw:id="id781" draw:style-name="a786" draw:name="Shape734" text:anchor-type="paragraph" svg:x="3.51806in" svg:y="4.50556in" svg:width="0.19583in" svg:height="0.16806in" style:rel-width="scale" style:rel-height="scale"><draw:text-box><text:p text:style-name="P2375"><text:span text:style-name="T2376">La<text:s/></text:span></text:p></draw:text-box><svg:title/><svg:desc/></draw:frame></text:span><text:span text:style-name="T2377"><draw:frame draw:z-index="251471360" draw:id="id782" draw:style-name="a787" draw:name="Shape733" text:anchor-type="paragraph" svg:x="3.20417in" svg:y="4.50556in" svg:width="0.26319in" svg:height="0.16806in" style:rel-width="scale" style:rel-height="scale"><draw:text-box><text:p text:style-name="P2378"><text:span text:style-name="T2379">Ins.<text:s/></text:span></text:p></draw:text-box><svg:title/><svg:desc/></draw:frame></text:span><text:span text:style-name="T2380"><draw:frame draw:z-index="251458048" draw:id="id783" draw:style-name="a788" draw:name="Shape732" text:anchor-type="paragraph" svg:x="2.80625in" svg:y="4.50556in" svg:width="0.34583in" svg:height="0.16806in" style:rel-width="scale" style:rel-height="scale"><draw:text-box><text:p text:style-name="P2381"><text:span text:style-name="T2382">Ttes.<text:s/></text:span></text:p></draw:text-box><svg:title/><svg:desc/></draw:frame></text:span><text:span text:style-name="T2383"><draw:frame draw:z-index="251444736" draw:id="id784" draw:style-name="a789" draw:name="Shape731" text:anchor-type="paragraph" svg:x="2.00625in" svg:y="4.50556in" svg:width="0.75417in" svg:height="0.16806in" style:rel-width="scale" style:rel-height="scale"><draw:text-box><text:p text:style-name="P2384"><text:span text:style-name="T2385">“Aportación<text:s/></text:span></text:p></draw:text-box><svg:title/><svg:desc/></draw:frame></text:span><text:span text:style-name="T2386"><draw:frame draw:z-index="251422208" draw:id="id785" draw:style-name="a790" draw:name="Shape730" text:anchor-type="paragraph" svg:x="1.83889in" svg:y="4.50556in" svg:width="0.11806in" svg:height="0.16806in" style:rel-width="scale" style:rel-height="scale"><draw:text-box><text:p text:style-name="P2387"><text:span text:style-name="T2388">6<text:s/></text:span></text:p></draw:text-box><svg:title/><svg:desc/></draw:frame></text:span><text:span text:style-name="T2389"><draw:frame draw:z-index="251401728" draw:id="id786" draw:style-name="a791" draw:name="Shape729" text:anchor-type="paragraph" svg:x="1.40208in" svg:y="4.50556in" svg:width="0.3875in" svg:height="0.16806in" style:rel-width="scale" style:rel-height="scale"><draw:text-box><text:p text:style-name="P2390"><text:span text:style-name="T2391">Línea<text:s/></text:span></text:p></draw:text-box><svg:title/><svg:desc/></draw:frame></text:span><text:span text:style-name="T2392"><draw:frame draw:z-index="251390464" draw:id="id787" draw:style-name="a792" draw:name="Shape728" text:anchor-type="paragraph" svg:x="0.7875in" svg:y="4.50556in" svg:width="0.56458in" svg:height="0.16806in" style:rel-width="scale" style:rel-height="scale"><draw:text-box><text:p text:style-name="P2393"><text:span text:style-name="T2394">Energía,<text:s/></text:span></text:p></draw:text-box><svg:title/><svg:desc/></draw:frame></text:span></text:p>
      <text:soft-page-break/>
      <text:p text:style-name="P2395"><text:span text:style-name="T2396"><draw:frame draw:z-index="252087808" draw:id="id788" draw:style-name="a793" draw:name="Shape864" text:anchor-type="paragraph" svg:x="2.76319in" svg:y="7.72292in" svg:width="1.37292in" svg:height="0.17917in" style:rel-width="scale" style:rel-height="scale"><draw:text-box><text:p text:style-name="P2397"><text:span text:style-name="T2398">correspondientes<text:s/></text:span></text:p></draw:text-box><svg:title/><svg:desc/></draw:frame></text:span><text:span text:style-name="T2399"><draw:frame draw:z-index="252219904" draw:id="id789" draw:style-name="a794" draw:name="Shape877" text:anchor-type="paragraph" svg:x="1.03472in" svg:y="8.55208in" svg:width="0.04028in" svg:height="0.15417in" style:rel-width="scale" style:rel-height="scale"><draw:text-box><text:p text:style-name="P2400"><text:span text:style-name="T2401"></text:span></text:p></draw:text-box><svg:title/><svg:desc/></draw:frame></text:span><text:span text:style-name="T2402"><draw:frame draw:z-index="252230144" draw:id="id790" draw:style-name="a795" draw:name="Shape876" text:anchor-type="paragraph" svg:x="1.27986in" svg:y="8.52986in" svg:width="6.525in" svg:height="0.17917in" style:rel-width="scale" style:rel-height="scale"><draw:text-box><text:p text:style-name="P2403"><text:span text:style-name="T2404">Resolución, de 24 de noviembre de 2021, de la Secretaria de Estado de Transportes,<text:s/></text:span></text:p></draw:text-box><svg:title/><svg:desc/></draw:frame></text:span><text:span text:style-name="T2405"><draw:frame draw:z-index="252206592" draw:id="id791" draw:style-name="a796" draw:name="Shape875" text:anchor-type="paragraph" svg:x="1.28333in" svg:y="8.25694in" svg:width="6.76389in" svg:height="0.17917in" style:rel-width="scale" style:rel-height="scale"><draw:text-box><text:p text:style-name="P2406"><text:span text:style-name="T2407">sostenible, segura y conectada” del<text:s/></text:span><text:span text:style-name="T2408">Plan de Recuperación, Transformación y Resiliencia.</text:span></text:p></draw:text-box><svg:title/><svg:desc/></draw:frame></text:span><text:span text:style-name="T2409"><draw:frame draw:z-index="252201472" draw:id="id792" draw:style-name="a797" draw:name="Shape874" text:anchor-type="paragraph" svg:x="1.28333in" svg:y="8.07847in" svg:width="6.63194in" svg:height="0.17917in" style:rel-width="scale" style:rel-height="scale"><draw:text-box><text:p text:style-name="P2410"><text:span text:style-name="T2411">sostenible, segura y conectada en entornos urbanos y metropolitanos” y 6 “Movilidad<text:s/></text:span></text:p></draw:text-box><svg:title/><svg:desc/></draw:frame></text:span><text:span text:style-name="T2412"><draw:frame draw:z-index="252187136" draw:id="id793" draw:style-name="a798" draw:name="Shape873" text:anchor-type="paragraph" svg:x="1.28333in" svg:y="7.90069in" svg:width="6.82917in" svg:height="0.17917in" style:rel-width="scale" style:rel-height="scale"><draw:text-box><text:p text:style-name="P2413"><text:span text:style-name="T2414">actuación de inversión en el marco de los Componentes 1 “Plan de choque de movilidad<text:s/></text:span></text:p></draw:text-box><svg:title/><svg:desc/></draw:frame></text:span><text:span text:style-name="T2415"><draw:frame draw:z-index="252175872" draw:id="id794" draw:style-name="a799" draw:name="Shape872" text:anchor-type="paragraph" svg:x="7.30833in" svg:y="7.72292in" svg:width="0.24167in" svg:height="0.17917in" style:rel-width="scale" style:rel-height="scale"><draw:text-box><text:p text:style-name="P2416"><text:span text:style-name="T2417">de<text:s/></text:span></text:p></draw:text-box><svg:title/><svg:desc/></draw:frame></text:span><text:span text:style-name="T2418"><draw:frame draw:z-index="252164608" draw:id="id795" draw:style-name="a800" draw:name="Shape871" text:anchor-type="paragraph" svg:x="6.37708in" svg:y="7.72292in" svg:width="0.97153in" svg:height="0.17917in" style:rel-width="scale" style:rel-height="scale"><draw:text-box><text:p text:style-name="P2419"><text:span text:style-name="T2420">financiación<text:s/></text:span></text:p></draw:text-box><svg:title/><svg:desc/></draw:frame></text:span><text:span text:style-name="T2421"><draw:frame draw:z-index="252157440" draw:id="id796" draw:style-name="a801" draw:name="Shape870" text:anchor-type="paragraph" svg:x="6.15208in" svg:y="7.72292in" svg:width="0.18681in" svg:height="0.17917in" style:rel-width="scale" style:rel-height="scale"><draw:text-box><text:p text:style-name="P2422"><text:span text:style-name="T2423">la<text:s/></text:span></text:p></draw:text-box><svg:title/><svg:desc/></draw:frame></text:span><text:span text:style-name="T2424"><draw:frame draw:z-index="252140032" draw:id="id797" draw:style-name="a802" draw:name="Shape869" text:anchor-type="paragraph" svg:x="5.73681in" svg:y="7.72292in" svg:width="0.39792in" svg:height="0.17917in" style:rel-width="scale" style:rel-height="scale"><draw:text-box><text:p text:style-name="P2425"><text:span text:style-name="T2426">para<text:s/></text:span></text:p></draw:text-box><svg:title/><svg:desc/></draw:frame></text:span><text:span text:style-name="T2427"><draw:frame draw:z-index="252128768" draw:id="id798" draw:style-name="a803" draw:name="Shape868" text:anchor-type="paragraph" svg:x="5.24028in" svg:y="7.72292in" svg:width="0.48819in" svg:height="0.17917in" style:rel-width="scale" style:rel-height="scale"><draw:text-box><text:p text:style-name="P2428"><text:span text:style-name="T2429">2021,<text:s/></text:span></text:p></draw:text-box><svg:title/><svg:desc/></draw:frame></text:span><text:span text:style-name="T2430"><draw:frame draw:z-index="252119552" draw:id="id799" draw:style-name="a804" draw:name="Shape867" text:anchor-type="paragraph" svg:x="4.96528in" svg:y="7.72292in" svg:width="0.24167in" svg:height="0.17917in" style:rel-width="scale" style:rel-height="scale"><draw:text-box><text:p text:style-name="P2431"><text:span text:style-name="T2432">de<text:s/></text:span></text:p></draw:text-box><svg:title/><svg:desc/></draw:frame></text:span><text:span text:style-name="T2433"><draw:frame draw:z-index="252113408" draw:id="id800" draw:style-name="a805" draw:name="Shape866" text:anchor-type="paragraph" svg:x="4.28681in" svg:y="7.72292in" svg:width="0.6875in" svg:height="0.17917in" style:rel-width="scale" style:rel-height="scale"><draw:text-box><text:p text:style-name="P2434"><text:span text:style-name="T2435">ejercicio<text:s/></text:span></text:p></draw:text-box><svg:title/><svg:desc/></draw:frame></text:span><text:span text:style-name="T2436"><draw:frame draw:z-index="252101120" draw:id="id801" draw:style-name="a806" draw:name="Shape865" text:anchor-type="paragraph" svg:x="4.06111in" svg:y="7.72292in" svg:width="0.18681in" svg:height="0.17917in" style:rel-width="scale" style:rel-height="scale"><draw:text-box><text:p text:style-name="P2437"><text:span text:style-name="T2438">al<text:s/></text:span></text:p></draw:text-box><svg:title/><svg:desc/></draw:frame></text:span><text:span text:style-name="T2439"><draw:frame draw:z-index="252235264" draw:id="id802" draw:style-name="a807" draw:name="Shape878" text:anchor-type="paragraph" svg:x="1.28333in" svg:y="8.70764in" svg:width="6.78264in" svg:height="0.17917in" style:rel-width="scale" style:rel-height="scale"><draw:text-box><text:p text:style-name="P2440"><text:span text:style-name="T2441">Movilidad y Agenda Urbana por la que se formalizan los compromisos financieros con la<text:s/></text:span></text:p></draw:text-box><svg:title/><svg:desc/></draw:frame></text:span><text:span text:style-name="T2442"><draw:frame draw:z-index="252070400" draw:id="id803" draw:style-name="a808" draw:name="Shape863" text:anchor-type="paragraph" svg:x="2.46597in" svg:y="7.72292in" svg:width="0.26667in" svg:height="0.17917in" style:rel-width="scale" style:rel-height="scale"><draw:text-box><text:p text:style-name="P2443"><text:span text:style-name="T2444">los<text:s/></text:span></text:p></draw:text-box><svg:title/><svg:desc/></draw:frame></text:span><text:span text:style-name="T2445"><draw:frame draw:z-index="252064256" draw:id="id804" draw:style-name="a809" draw:name="Shape862" text:anchor-type="paragraph" svg:x="2.19167in" svg:y="7.72292in" svg:width="0.24167in" svg:height="0.17917in" style:rel-width="scale" style:rel-height="scale"><draw:text-box><text:p text:style-name="P2446"><text:span text:style-name="T2447">de<text:s/></text:span></text:p></draw:text-box><svg:title/><svg:desc/></draw:frame></text:span><text:span text:style-name="T2448"><draw:frame draw:z-index="252049920" draw:id="id805" draw:style-name="a810" draw:name="Shape861" text:anchor-type="paragraph" svg:x="1.28333in" svg:y="7.72292in" svg:width="0.94583in" svg:height="0.17917in" style:rel-width="scale" style:rel-height="scale"><draw:text-box><text:p text:style-name="P2449"><text:span text:style-name="T2450">distribución<text:s/></text:span></text:p></draw:text-box><svg:title/><svg:desc/></draw:frame></text:span><text:span text:style-name="T2451"><draw:frame draw:z-index="252042752" draw:id="id806" draw:style-name="a811" draw:name="Shape860" text:anchor-type="paragraph" svg:x="1.28333in" svg:y="7.54514in" svg:width="6.18681in" svg:height="0.17917in" style:rel-width="scale" style:rel-height="scale"><draw:text-box><text:p text:style-name="P2452"><text:span text:style-name="T2453">territorial de créditos presupuestarios de los ejercicios 2021 y 2022, así como la<text:s/></text:span></text:p></draw:text-box><svg:title/><svg:desc/></draw:frame></text:span><text:span text:style-name="T2454"><draw:frame draw:z-index="252028416" draw:id="id807" draw:style-name="a812" draw:name="Shape859" text:anchor-type="paragraph" svg:x="1.28333in" svg:y="7.36736in" svg:width="6.69861in" svg:height="0.17917in" style:rel-width="scale" style:rel-height="scale"><draw:text-box><text:p text:style-name="P2455"><text:span text:style-name="T2456">Transportes de 5 de noviembre de 2021, por el que se fijan los criterios de distribución<text:s/></text:span></text:p></draw:text-box><svg:title/><svg:desc/></draw:frame></text:span><text:span text:style-name="T2457"><draw:frame draw:z-index="252004864" draw:id="id808" draw:style-name="a813" draw:name="Shape858" text:anchor-type="paragraph" svg:x="1.28333in" svg:y="7.18958in" svg:width="6.13264in" svg:height="0.17917in" style:rel-width="scale" style:rel-height="scale"><draw:text-box><text:p text:style-name="P2458"><text:span text:style-name="T2459">Agenda Urbana, por la que se publica el Acuerdo de la Conferencia Nacional de<text:s/></text:span></text:p></draw:text-box><svg:title/><svg:desc/></draw:frame></text:span><text:span text:style-name="T2460"><draw:frame draw:z-index="251974144" draw:id="id809" draw:style-name="a814" draw:name="Shape857" text:anchor-type="paragraph" svg:x="1.03472in" svg:y="7.03472in" svg:width="0.04028in" svg:height="0.15417in" style:rel-width="scale" style:rel-height="scale"><draw:text-box><text:p text:style-name="P2461"><text:span text:style-name="T2462"></text:span></text:p></draw:text-box><svg:title/><svg:desc/></draw:frame></text:span><text:span text:style-name="T2463"><draw:frame draw:z-index="251988480" draw:id="id810" draw:style-name="a815" draw:name="Shape856" text:anchor-type="paragraph" svg:x="1.27986in" svg:y="7.01181in" svg:width="6.62083in" svg:height="0.17917in" style:rel-width="scale" style:rel-height="scale"><draw:text-box><text:p text:style-name="P2464"><text:span text:style-name="T2465">Resolución de 2 de noviembre, de la Secretaría de Estado de Transportes, Movilidad y<text:s/></text:span></text:p></draw:text-box><svg:title/><svg:desc/></draw:frame></text:span><text:span text:style-name="T2466"><draw:frame draw:z-index="251963904" draw:id="id811" draw:style-name="a816" draw:name="Shape855" text:anchor-type="paragraph" svg:x="1.28333in" svg:y="6.73889in" svg:width="2.17778in" svg:height="0.17917in" style:rel-width="scale" style:rel-height="scale"><draw:text-box><text:p text:style-name="P2467"><text:span text:style-name="T2468">Transformación y Resilencia.</text:span></text:p></draw:text-box><svg:title/><svg:desc/></draw:frame></text:span><text:span text:style-name="T2469"><draw:frame draw:z-index="251958784" draw:id="id812" draw:style-name="a817" draw:name="Shape854" text:anchor-type="paragraph" svg:x="6.49653in" svg:y="6.56111in" svg:width="1.13819in" svg:height="0.17917in" style:rel-width="scale" style:rel-height="scale"><draw:text-box><text:p text:style-name="P2470"><text:span text:style-name="T2471">Recuperación,<text:s/></text:span></text:p></draw:text-box><svg:title/><svg:desc/></draw:frame></text:span><text:span text:style-name="T2472"><draw:frame draw:z-index="251942400" draw:id="id813" draw:style-name="a818" draw:name="Shape853" text:anchor-type="paragraph" svg:x="6.22431in" svg:y="6.56111in" svg:width="0.24167in" svg:height="0.17917in" style:rel-width="scale" style:rel-height="scale"><draw:text-box><text:p text:style-name="P2473"><text:span text:style-name="T2474">de<text:s/></text:span></text:p></draw:text-box><svg:title/><svg:desc/></draw:frame></text:span><text:span text:style-name="T2475"><draw:frame draw:z-index="251929088" draw:id="id814" draw:style-name="a819" draw:name="Shape852" text:anchor-type="paragraph" svg:x="5.83125in" svg:y="6.56111in" svg:width="0.37569in" svg:height="0.17917in" style:rel-width="scale" style:rel-height="scale"><draw:text-box><text:p text:style-name="P2476"><text:span text:style-name="T2477">Plan<text:s/></text:span></text:p></draw:text-box><svg:title/><svg:desc/></draw:frame></text:span><text:span text:style-name="T2478"><draw:frame draw:z-index="251904512" draw:id="id815" draw:style-name="a820" draw:name="Shape851" text:anchor-type="paragraph" svg:x="5.60764in" svg:y="6.56111in" svg:width="0.1875in" svg:height="0.17917in" style:rel-width="scale" style:rel-height="scale"><draw:text-box><text:p text:style-name="P2479"><text:span text:style-name="T2480">el<text:s/></text:span></text:p></draw:text-box><svg:title/><svg:desc/></draw:frame></text:span><text:span text:style-name="T2481"><draw:frame draw:z-index="252316160" draw:id="id816" draw:style-name="a821" draw:name="Shape892" text:anchor-type="paragraph" svg:x="1.28333in" svg:y="9.24097in" svg:width="3.27917in" svg:height="0.17917in" style:rel-width="scale" style:rel-height="scale"><draw:text-box><text:p text:style-name="P2482"><text:span text:style-name="T2483">de la<text:s/></text:span><text:span text:style-name="T2484">Conferencia Nacional de Transportes.</text:span></text:p></draw:text-box><svg:title/><svg:desc/></draw:frame></text:span><text:span text:style-name="T2485"><draw:connector draw:type="line" svg:x1="0.48819in" svg:y1="11.33194in" svg:x2="7.68264in" svg:y2="11.33264in" draw:z-index="250981888" draw:id="id817" draw:style-name="a822" draw:name="Shape905" text:anchor-type="paragraph"><svg:title/><svg:desc/></draw:connector></text:span><text:span text:style-name="T2486"><draw:frame draw:z-index="250996224" draw:id="id818" draw:style-name="a823" draw:name="Shape904" text:anchor-type="paragraph" svg:x="1.45347in" svg:y="11.22431in" svg:width="2.71319in" svg:height="0.13472in" style:rel-width="scale" style:rel-height="scale"><draw:text-box><text:p text:style-name="P2487"><text:span text:style-name="T2488">https://sedeelectronica.cabildodelapalma.es/validacion/</text:span></text:p></draw:text-box><svg:title/><svg:desc/></draw:frame></text:span><text:span text:style-name="T2489"><draw:frame draw:z-index="250892800" draw:id="id819" draw:style-name="a824" draw:name="Shape903" text:anchor-type="paragraph" svg:x="1.45347in" svg:y="11.09653in" svg:width="2.96042in" svg:height="0.13472in" style:rel-width="scale" style:rel-height="scale"><draw:text-box><text:p text:style-name="P2490"><text:span text:style-name="T2491">Código de verificación electrónica: 14612674510332634340</text:span></text:p></draw:text-box><svg:title/><svg:desc/></draw:frame></text:span><text:span text:style-name="T2492"><draw:frame draw:z-index="250878464" draw:id="id820" draw:style-name="a825" draw:name="Shape902" text:anchor-type="paragraph" svg:x="1.45347in" svg:y="10.96875in" svg:width="4.97708in" svg:height="0.13472in" style:rel-width="scale" style:rel-height="scale"><draw:text-box><text:p text:style-name="P2493"><text:span text:style-name="T2494">Cabildo Insular de La Palma. El registro realizado está amparado en el Artículo 16 de la Ley<text:s/></text:span><text:span text:style-name="T2495">39/2015.</text:span></text:p></draw:text-box><svg:title/><svg:desc/></draw:frame></text:span><text:span text:style-name="T2496"><draw:connector draw:type="line" svg:x1="7.67847in" svg:y1="10.94583in" svg:x2="7.67917in" svg:y2="11.32986in" draw:z-index="250954240" draw:id="id821" draw:style-name="a826" draw:name="Shape901" text:anchor-type="paragraph"><svg:title/><svg:desc/></draw:connector></text:span><text:span text:style-name="T2497"><draw:connector draw:type="line" svg:x1="1.37847in" svg:y1="10.94583in" svg:x2="1.37917in" svg:y2="11.32986in" draw:z-index="250938880" draw:id="id822" draw:style-name="a827" draw:name="Shape900" text:anchor-type="paragraph"><svg:title/><svg:desc/></draw:connector></text:span><text:span text:style-name="T2498"><draw:connector draw:type="line" svg:x1="0.49167in" svg:y1="10.94583in" svg:x2="0.49236in" svg:y2="11.32986in" draw:z-index="250922496" draw:id="id823" draw:style-name="a828" draw:name="Shape899" text:anchor-type="paragraph"><svg:title/><svg:desc/></draw:connector></text:span><text:span text:style-name="T2499"><draw:connector draw:type="line" svg:x1="0.48819in" svg:y1="10.94236in" svg:x2="7.68264in" svg:y2="10.94306in" draw:z-index="250964480" draw:id="id824" draw:style-name="a829" draw:name="Shape898" text:anchor-type="paragraph"><svg:title/><svg:desc/></draw:connector></text:span><text:span text:style-name="T2500"><draw:frame draw:z-index="250862080" draw:id="id825" draw:style-name="a830" draw:name="Shape897" text:anchor-type="paragraph" svg:x="6.41111in" svg:y="10.34167in" svg:width="1.10972in" svg:height="0.20278in" style:rel-width="scale" style:rel-height="scale"><draw:text-box><text:p text:style-name="P2501"><text:span text:style-name="T2502">Página<text:s/></text:span><text:span text:style-name="T2503">10</text:span><text:span text:style-name="T2504"><text:s/>de<text:s/></text:span><text:span text:style-name="T2505">17</text:span><text:span text:style-name="T2506"><text:s/></text:span></text:p></draw:text-box><svg:title/><svg:desc/></draw:frame></text:span><text:span text:style-name="T2507"><draw:frame draw:z-index="252332544" draw:id="id826" draw:style-name="a831" draw:name="Shape896" text:anchor-type="paragraph" svg:x="1.28333in" svg:y="9.86944in" svg:width="6.55347in" svg:height="0.17917in" style:rel-width="scale" style:rel-height="scale"><draw:text-box><text:p text:style-name="P2508"><text:span text:style-name="T2509">designación de órganos responsables de medidas y órganos gestores de proyectos y<text:s/></text:span></text:p></draw:text-box><svg:title/><svg:desc/></draw:frame></text:span><text:span text:style-name="T2510"><draw:frame draw:z-index="252330496" draw:id="id827" draw:style-name="a832" draw:name="Shape895" text:anchor-type="paragraph" svg:x="1.28333in" svg:y="9.69167in" svg:width="6.72014in" svg:height="0.17917in" style:rel-width="scale" style:rel-height="scale"><draw:text-box><text:p text:style-name="P2511"><text:span text:style-name="T2512">que se establecen instrucciones a fin de clarificar la condición de entidad ejecutoria, la<text:s/></text:span></text:p></draw:text-box><svg:title/><svg:desc/></draw:frame></text:span><text:span text:style-name="T2513"><draw:frame draw:z-index="252319232" draw:id="id828" draw:style-name="a833" draw:name="Shape894" text:anchor-type="paragraph" svg:x="1.03472in" svg:y="9.53681in" svg:width="0.04028in" svg:height="0.15417in" style:rel-width="scale" style:rel-height="scale"><draw:text-box><text:p text:style-name="P2514"><text:span text:style-name="T2515"></text:span></text:p></draw:text-box><svg:title/><svg:desc/></draw:frame></text:span><text:span text:style-name="T2516"><draw:frame draw:z-index="252323328" draw:id="id829" draw:style-name="a834" draw:name="Shape893" text:anchor-type="paragraph" svg:x="1.27986in" svg:y="9.51389in" svg:width="6.69653in" svg:height="0.17917in" style:rel-width="scale" style:rel-height="scale"><draw:text-box><text:p text:style-name="P2517"><text:span text:style-name="T2518">Resolución 1/2022, de 12 de abril,<text:s/></text:span><text:span text:style-name="T2519">de la Secretaria General de Fondos Europeos, por la<text:s/></text:span></text:p></draw:text-box><svg:title/><svg:desc/></draw:frame></text:span><text:span text:style-name="T2520"><draw:frame draw:z-index="251892224" draw:id="id830" draw:style-name="a835" draw:name="Shape850" text:anchor-type="paragraph" svg:x="4.91181in" svg:y="6.56111in" svg:width="0.7125in" svg:height="0.17917in" style:rel-width="scale" style:rel-height="scale"><draw:text-box><text:p text:style-name="P2521"><text:span text:style-name="T2522">ejecutan<text:s/></text:span></text:p></draw:text-box><svg:title/><svg:desc/></draw:frame></text:span><text:span text:style-name="T2523"><draw:frame draw:z-index="252312064" draw:id="id831" draw:style-name="a836" draw:name="Shape891" text:anchor-type="paragraph" svg:x="1.28333in" svg:y="9.06319in" svg:width="6.80139in" svg:height="0.17917in" style:rel-width="scale" style:rel-height="scale"><draw:text-box><text:p text:style-name="P2524"><text:span text:style-name="T2525">actuaciones en el marco del Componente 1 derivados del anteriormente citado Acuerdo<text:s/></text:span></text:p></draw:text-box><svg:title/><svg:desc/></draw:frame></text:span><text:span text:style-name="T2526"><draw:frame draw:z-index="252307968" draw:id="id832" draw:style-name="a837" draw:name="Shape890" text:anchor-type="paragraph" svg:x="7.30833in" svg:y="8.88542in" svg:width="0.24167in" svg:height="0.17917in" style:rel-width="scale" style:rel-height="scale"><draw:text-box><text:p text:style-name="P2527"><text:span text:style-name="T2528">de<text:s/></text:span></text:p></draw:text-box><svg:title/><svg:desc/></draw:frame></text:span><text:span text:style-name="T2529"><draw:frame draw:z-index="252302848" draw:id="id833" draw:style-name="a838" draw:name="Shape889" text:anchor-type="paragraph" svg:x="6.37708in" svg:y="8.88542in" svg:width="0.97153in" svg:height="0.17917in" style:rel-width="scale" style:rel-height="scale"><draw:text-box><text:p text:style-name="P2530"><text:span text:style-name="T2531">financiación<text:s/></text:span></text:p></draw:text-box><svg:title/><svg:desc/></draw:frame></text:span><text:span text:style-name="T2532"><draw:frame draw:z-index="252297728" draw:id="id834" draw:style-name="a839" draw:name="Shape888" text:anchor-type="paragraph" svg:x="6.15139in" svg:y="8.88542in" svg:width="0.18681in" svg:height="0.17917in" style:rel-width="scale" style:rel-height="scale"><draw:text-box><text:p text:style-name="P2533"><text:span text:style-name="T2534">la<text:s/></text:span></text:p></draw:text-box><svg:title/><svg:desc/></draw:frame></text:span><text:span text:style-name="T2535"><draw:frame draw:z-index="252292608" draw:id="id835" draw:style-name="a840" draw:name="Shape887" text:anchor-type="paragraph" svg:x="5.73611in" svg:y="8.88542in" svg:width="0.39792in" svg:height="0.17917in" style:rel-width="scale" style:rel-height="scale"><draw:text-box><text:p text:style-name="P2536"><text:span text:style-name="T2537">para<text:s/></text:span></text:p></draw:text-box><svg:title/><svg:desc/></draw:frame></text:span><text:span text:style-name="T2538"><draw:frame draw:z-index="252287488" draw:id="id836" draw:style-name="a841" draw:name="Shape886" text:anchor-type="paragraph" svg:x="5.28333in" svg:y="8.88542in" svg:width="0.43958in" svg:height="0.17917in" style:rel-width="scale" style:rel-height="scale"><draw:text-box><text:p text:style-name="P2539"><text:span text:style-name="T2540">2021<text:s/></text:span></text:p></draw:text-box><svg:title/><svg:desc/></draw:frame></text:span><text:span text:style-name="T2541"><draw:frame draw:z-index="252281344" draw:id="id837" draw:style-name="a842" draw:name="Shape885" text:anchor-type="paragraph" svg:x="4.60486in" svg:y="8.88542in" svg:width="0.6875in" svg:height="0.17917in" style:rel-width="scale" style:rel-height="scale"><draw:text-box><text:p text:style-name="P2542"><text:span text:style-name="T2543">ejercicio<text:s/></text:span></text:p></draw:text-box><svg:title/><svg:desc/></draw:frame></text:span><text:span text:style-name="T2544"><draw:frame draw:z-index="252275200" draw:id="id838" draw:style-name="a843" draw:name="Shape884" text:anchor-type="paragraph" svg:x="4.37847in" svg:y="8.88542in" svg:width="0.1875in" svg:height="0.17917in" style:rel-width="scale" style:rel-height="scale"><draw:text-box><text:p text:style-name="P2545"><text:span text:style-name="T2546">el<text:s/></text:span></text:p></draw:text-box><svg:title/><svg:desc/></draw:frame></text:span><text:span text:style-name="T2547"><draw:frame draw:z-index="252271104" draw:id="id839" draw:style-name="a844" draw:name="Shape883" text:anchor-type="paragraph" svg:x="3.96319in" svg:y="8.88542in" svg:width="0.39792in" svg:height="0.17917in" style:rel-width="scale" style:rel-height="scale"><draw:text-box><text:p text:style-name="P2548"><text:span text:style-name="T2549">para<text:s/></text:span></text:p></draw:text-box><svg:title/><svg:desc/></draw:frame></text:span><text:span text:style-name="T2550"><draw:frame draw:z-index="252267008" draw:id="id840" draw:style-name="a845" draw:name="Shape882" text:anchor-type="paragraph" svg:x="3.25833in" svg:y="8.88542in" svg:width="0.72014in" svg:height="0.17917in" style:rel-width="scale" style:rel-height="scale"><draw:text-box><text:p text:style-name="P2551"><text:span text:style-name="T2552">Canarias<text:s/></text:span></text:p></draw:text-box><svg:title/><svg:desc/></draw:frame></text:span><text:span text:style-name="T2553"><draw:frame draw:z-index="252262912" draw:id="id841" draw:style-name="a846" draw:name="Shape881" text:anchor-type="paragraph" svg:x="2.98333in" svg:y="8.88542in" svg:width="0.24167in" svg:height="0.17917in" style:rel-width="scale" style:rel-height="scale"><draw:text-box><text:p text:style-name="P2554"><text:span text:style-name="T2555">de<text:s/></text:span></text:p></draw:text-box><svg:title/><svg:desc/></draw:frame></text:span><text:span text:style-name="T2556"><draw:frame draw:z-index="252255744" draw:id="id842" draw:style-name="a847" draw:name="Shape880" text:anchor-type="paragraph" svg:x="2.17153in" svg:y="8.88542in" svg:width="0.83819in" svg:height="0.17917in" style:rel-width="scale" style:rel-height="scale"><draw:text-box><text:p text:style-name="P2557"><text:span text:style-name="T2558">Autónoma<text:s/></text:span></text:p></draw:text-box><svg:title/><svg:desc/></draw:frame></text:span><text:span text:style-name="T2559"><draw:frame draw:z-index="252247552" draw:id="id843" draw:style-name="a848" draw:name="Shape879" text:anchor-type="paragraph" svg:x="1.28333in" svg:y="8.88542in" svg:width="0.92361in" svg:height="0.17917in" style:rel-width="scale" style:rel-height="scale"><draw:text-box><text:p text:style-name="P2560"><text:span text:style-name="T2561">Comunidad<text:s/></text:span></text:p></draw:text-box><svg:title/><svg:desc/></draw:frame></text:span><text:span text:style-name="T2562"><draw:frame draw:z-index="251225600" draw:id="id844" draw:style-name="a849" draw:name="Shape808" text:anchor-type="paragraph" svg:x="1.03472in" svg:y="2.72917in" svg:width="0.04028in" svg:height="0.15417in" style:rel-width="scale" style:rel-height="scale"><draw:text-box><text:p text:style-name="P2563"><text:span text:style-name="T2564"></text:span></text:p></draw:text-box><svg:title/><svg:desc/></draw:frame></text:span><text:span text:style-name="T2565"><draw:frame draw:z-index="251465216" draw:id="id845" draw:style-name="a850" draw:name="Shape821" text:anchor-type="paragraph" svg:x="2.71389in" svg:y="4.14167in" svg:width="0.56528in" svg:height="0.17917in" style:rel-width="scale" style:rel-height="scale"><draw:text-box><text:p text:style-name="P2566"><text:span text:style-name="T2567">fondos<text:s/></text:span></text:p></draw:text-box><svg:title/><svg:desc/></draw:frame></text:span><text:span text:style-name="T2568"><draw:frame draw:z-index="251446784" draw:id="id846" draw:style-name="a851" draw:name="Shape820" text:anchor-type="paragraph" svg:x="2.39375in" svg:y="4.14167in" svg:width="0.26667in" svg:height="0.17917in" style:rel-width="scale" style:rel-height="scale"><draw:text-box><text:p text:style-name="P2569"><text:span text:style-name="T2570">los<text:s/></text:span></text:p></draw:text-box><svg:title/><svg:desc/></draw:frame></text:span><text:span text:style-name="T2571"><draw:frame draw:z-index="251424256" draw:id="id847" draw:style-name="a852" draw:name="Shape819" text:anchor-type="paragraph" svg:x="2.09583in" svg:y="4.14167in" svg:width="0.24167in" svg:height="0.17917in" style:rel-width="scale" style:rel-height="scale"><draw:text-box><text:p text:style-name="P2572"><text:span text:style-name="T2573">de<text:s/></text:span></text:p></draw:text-box><svg:title/><svg:desc/></draw:frame></text:span><text:span text:style-name="T2574"><draw:frame draw:z-index="251412992" draw:id="id848" draw:style-name="a853" draw:name="Shape818" text:anchor-type="paragraph" svg:x="1.49028in" svg:y="4.14167in" svg:width="0.58056in" svg:height="0.17917in" style:rel-width="scale" style:rel-height="scale"><draw:text-box><text:p text:style-name="P2575"><text:span text:style-name="T2576">control<text:s/></text:span></text:p></draw:text-box><svg:title/><svg:desc/></draw:frame></text:span><text:span text:style-name="T2577"><draw:frame draw:z-index="251398656" draw:id="id849" draw:style-name="a854" draw:name="Shape817" text:anchor-type="paragraph" svg:x="1.28333in" svg:y="4.14167in" svg:width="0.14097in" svg:height="0.17917in" style:rel-width="scale" style:rel-height="scale"><draw:text-box><text:p text:style-name="P2578"><text:span text:style-name="T2579">y<text:s/></text:span></text:p></draw:text-box><svg:title/><svg:desc/></draw:frame></text:span><text:span text:style-name="T2580"><draw:frame draw:z-index="251356672" draw:id="id850" draw:style-name="a855" draw:name="Shape816" text:anchor-type="paragraph" svg:x="1.03472in" svg:y="3.98681in" svg:width="0.04028in" svg:height="0.15417in" style:rel-width="scale" style:rel-height="scale"><draw:text-box><text:p text:style-name="P2581"><text:span text:style-name="T2582"></text:span></text:p></draw:text-box><svg:title/><svg:desc/></draw:frame></text:span><text:span text:style-name="T2583"><draw:frame draw:z-index="251373056" draw:id="id851" draw:style-name="a856" draw:name="Shape815" text:anchor-type="paragraph" svg:x="1.27986in" svg:y="3.96319in" svg:width="6.87569in" svg:height="0.17917in" style:rel-width="scale" style:rel-height="scale"><draw:text-box><text:p text:style-name="P2584"><text:span text:style-name="T2585">Ley 4/2021, de 02 de agosto, para la agilización administrativa y la planificación, gestión<text:s/></text:span></text:p></draw:text-box><svg:title/><svg:desc/></draw:frame></text:span><text:span text:style-name="T2586"><draw:frame draw:z-index="251348480" draw:id="id852" draw:style-name="a857" draw:name="Shape814" text:anchor-type="paragraph" svg:x="1.28333in" svg:y="3.69028in" svg:width="3.40486in" svg:height="0.17917in" style:rel-width="scale" style:rel-height="scale"><draw:text-box><text:p text:style-name="P2587"><text:span text:style-name="T2588">Recuperación, Transformación y Resiliencia.<text:s/></text:span></text:p></draw:text-box><svg:title/><svg:desc/></draw:frame></text:span><text:span text:style-name="T2589"><draw:frame draw:z-index="251332096" draw:id="id853" draw:style-name="a858" draw:name="Shape813" text:anchor-type="paragraph" svg:x="1.28333in" svg:y="3.5125in" svg:width="6.35625in" svg:height="0.17917in" style:rel-width="scale" style:rel-height="scale"><draw:text-box><text:p text:style-name="P2590"><text:span text:style-name="T2591">para la modernización de la Administración Pública y para la ejecución del Plan de<text:s/></text:span></text:p></draw:text-box><svg:title/><svg:desc/></draw:frame></text:span><text:span text:style-name="T2592"><draw:frame draw:z-index="251293184" draw:id="id854" draw:style-name="a859" draw:name="Shape812" text:anchor-type="paragraph" svg:x="1.03472in" svg:y="3.35764in" svg:width="0.04028in" svg:height="0.15417in" style:rel-width="scale" style:rel-height="scale"><draw:text-box><text:p text:style-name="P2593"><text:span text:style-name="T2594"></text:span></text:p></draw:text-box><svg:title/><svg:desc/></draw:frame></text:span><text:span text:style-name="T2595"><draw:frame draw:z-index="251315712" draw:id="id855" draw:style-name="a860" draw:name="Shape811" text:anchor-type="paragraph" svg:x="1.27986in" svg:y="3.33472in" svg:width="6.91181in" svg:height="0.17917in" style:rel-width="scale" style:rel-height="scale"><draw:text-box><text:p text:style-name="P2596"><text:span text:style-name="T2597">Real Decreto Ley 36/2020, de 30 de diciembre, por el que se aprueban medidas urgentes<text:s/></text:span></text:p></draw:text-box><svg:title/><svg:desc/></draw:frame></text:span><text:span text:style-name="T2598"><draw:frame draw:z-index="251276800" draw:id="id856" draw:style-name="a861" draw:name="Shape810" text:anchor-type="paragraph" svg:x="1.28333in" svg:y="3.06181in" svg:width="0.45417in" svg:height="0.17917in" style:rel-width="scale" style:rel-height="scale"><draw:text-box><text:p text:style-name="P2599"><text:span text:style-name="T2600">MRR).</text:span></text:p></draw:text-box><svg:title/><svg:desc/></draw:frame></text:span><text:span text:style-name="T2601"><draw:frame draw:z-index="251254272" draw:id="id857" draw:style-name="a862" draw:name="Shape809" text:anchor-type="paragraph" svg:x="1.28333in" svg:y="2.88403in" svg:width="6.73056in" svg:height="0.17917in" style:rel-width="scale" style:rel-height="scale"><draw:text-box><text:p text:style-name="P2602"><text:span text:style-name="T2603">2021, por el que se establece el Mecanismo de Recuperación y Resi</text:span><text:span text:style-name="T2604">lencia (Reglamento<text:s/></text:span></text:p></draw:text-box><svg:title/><svg:desc/></draw:frame></text:span><text:span text:style-name="T2605"><draw:frame draw:z-index="251470336" draw:id="id858" draw:style-name="a863" draw:name="Shape822" text:anchor-type="paragraph" svg:x="3.30278in" svg:y="4.14167in" svg:width="1in" svg:height="0.17917in" style:rel-width="scale" style:rel-height="scale"><draw:text-box><text:p text:style-name="P2606"><text:span text:style-name="T2607">procedentes<text:s/></text:span></text:p></draw:text-box><svg:title/><svg:desc/></draw:frame></text:span><text:span text:style-name="T2608"><draw:frame draw:z-index="251240960" draw:id="id859" draw:style-name="a864" draw:name="Shape807" text:anchor-type="paragraph" svg:x="1.27986in" svg:y="2.70625in" svg:width="6.64653in" svg:height="0.17917in" style:rel-width="scale" style:rel-height="scale"><draw:text-box><text:p text:style-name="P2609"><text:span text:style-name="T2610">Reglamento (UE) 2021/241 del Parlamento Europeo y del Consejo de 12 de febrero de<text:s/></text:span></text:p></draw:text-box><svg:title/><svg:desc/></draw:frame></text:span><text:span text:style-name="T2611"><draw:frame draw:z-index="251214336" draw:id="id860" draw:style-name="a865" draw:name="Shape806" text:anchor-type="paragraph" svg:x="0.7875in" svg:y="2.43333in" svg:width="2.41458in" svg:height="0.17917in" style:rel-width="scale" style:rel-height="scale"><draw:text-box><text:p text:style-name="P2612"><text:span text:style-name="T2613">constituido por lo dispuesto en:</text:span></text:p></draw:text-box><svg:title/><svg:desc/></draw:frame></text:span><text:span text:style-name="T2614"><draw:frame draw:z-index="251185664" draw:id="id861" draw:style-name="a866" draw:name="Shape805" text:anchor-type="paragraph" svg:x="0.7875in" svg:y="2.25556in" svg:width="7.44444in" svg:height="0.17917in" style:rel-width="scale" style:rel-height="scale"><draw:text-box><text:p text:style-name="P2615"><text:span text:style-name="T2616">subvención para la adquisición de guaguas se encuentra sometida al siguiente régimen jurídico,<text:s/></text:span></text:p></draw:text-box><svg:title/><svg:desc/></draw:frame></text:span><text:span text:style-name="T2617"><draw:frame draw:z-index="251182592" draw:id="id862" draw:style-name="a867" draw:name="Shape804" text:anchor-type="paragraph" svg:x="0.7875in" svg:y="2.07778in" svg:width="7.24236in" svg:height="0.17917in" style:rel-width="scale" style:rel-height="scale"><draw:text-box><text:p text:style-name="P2618"><text:span text:style-name="T2619">administrativo y de gestión de fondos europeos que resulten de aplicación, la concesión de la<text:s/></text:span></text:p></draw:text-box><svg:title/><svg:desc/></draw:frame></text:span><text:span text:style-name="T2620"><draw:frame draw:z-index="251159040" draw:id="id863" draw:style-name="a868" draw:name="Shape803" text:anchor-type="paragraph" svg:x="0.7875in" svg:y="1.89931in" svg:width="7.21319in" svg:height="0.17917in" style:rel-width="scale" style:rel-height="scale"><draw:text-box><text:p text:style-name="P2621"><text:span text:style-name="T2622">establecido en la normativa específica reguladora, así como las restantes normas de derecho<text:s/></text:span></text:p></draw:text-box><svg:title/><svg:desc/></draw:frame></text:span><text:span text:style-name="T2623"><draw:frame draw:z-index="251146752" draw:id="id864" draw:style-name="a869" draw:name="Shape802" text:anchor-type="paragraph" svg:x="1.27917in" svg:y="1.72222in" svg:width="6.9125in" svg:height="0.17917in" style:rel-width="scale" style:rel-height="scale"><draw:text-box><text:p text:style-name="P2624"><text:span text:style-name="T2625">Por tratarse de una subvención proveniente de los fondos Next Generation, además de lo<text:s/></text:span></text:p></draw:text-box><svg:title/><svg:desc/></draw:frame></text:span><text:span text:style-name="T2626"><draw:frame draw:z-index="251117056" draw:id="id865" draw:style-name="a870" draw:name="Shape801" text:anchor-type="paragraph" svg:x="0.7875in" svg:y="1.46042in" svg:width="0.64653in" svg:height="0.17917in" style:rel-width="scale" style:rel-height="scale"><draw:text-box><text:p text:style-name="P2627"><text:span text:style-name="T2628">viajeros.</text:span></text:p></draw:text-box><svg:title/><svg:desc/></draw:frame></text:span><text:span text:style-name="T2629"><draw:frame draw:z-index="251101696" draw:id="id866" draw:style-name="a871" draw:name="Shape800" text:anchor-type="paragraph" svg:x="0.7875in" svg:y="1.28264in" svg:width="7.37292in" svg:height="0.17917in" style:rel-width="scale" style:rel-height="scale"><draw:text-box><text:p text:style-name="P2630"><text:span text:style-name="T2631">concesional y tarifario de la concesión del servicio público de transporte regular interurbano de<text:s/></text:span></text:p></draw:text-box><svg:title/><svg:desc/></draw:frame></text:span><text:span text:style-name="T2632"><draw:frame draw:z-index="251093504" draw:id="id867" draw:style-name="a872" draw:name="Shape799" text:anchor-type="paragraph" svg:x="0.7875in" svg:y="1.10486in" svg:width="6.93264in" svg:height="0.17917in" style:rel-width="scale" style:rel-height="scale"><draw:text-box><text:p text:style-name="P2633"><text:span text:style-name="T2634">y Urgente celebrada el día 5 de diciembre de 2018,</text:span><text:span text:style-name="T2635"><text:s/>relativo a la modificación del régimen<text:s/></text:span></text:p></draw:text-box><svg:title/><svg:desc/></draw:frame></text:span><text:span text:style-name="T2636"><draw:frame draw:z-index="251078144" draw:id="id868" draw:style-name="a873" draw:name="Shape798" text:anchor-type="paragraph" svg:x="0.7875in" svg:y="0.92708in" svg:width="7.33403in" svg:height="0.17917in" style:rel-width="scale" style:rel-height="scale"><draw:text-box><text:p text:style-name="P2637"><text:span text:style-name="T2638">de 5 de marzo y el acuerdo del Consejo de Gobierno Insular adoptado en Sesión Extraordinaria<text:s/></text:span></text:p></draw:text-box><svg:title/><svg:desc/></draw:frame></text:span><text:span text:style-name="T2639"><draw:frame draw:z-index="251048448" draw:id="id869" draw:style-name="a874" draw:name="Shape797" text:anchor-type="paragraph" svg:x="0.7875in" svg:y="0.74931in" svg:width="7.24236in" svg:height="0.17917in" style:rel-width="scale" style:rel-height="scale"><draw:text-box><text:p text:style-name="P2640"><text:span text:style-name="T2641">de la Ley reguladora de las Haciendas Locales, aprobado por Real Decreto Legislativo 2/2004,<text:s/></text:span></text:p></draw:text-box><svg:title/><svg:desc/></draw:frame></text:span><text:span text:style-name="T2642"><draw:frame draw:z-index="251031040" draw:id="id870" draw:style-name="a875" draw:name="Shape796" text:anchor-type="paragraph" svg:x="0.7875in" svg:y="0.57153in" svg:width="7.30347in" svg:height="0.17917in" style:rel-width="scale" style:rel-height="scale"><draw:text-box><text:p text:style-name="P2643"><text:span text:style-name="T2644">por la Ley 7/1985,</text:span><text:span text:style-name="T2645"><text:s/>de 2 de Abril, reguladora de las Bases de Régimen Local, el Texto Refundido<text:s/></text:span></text:p></draw:text-box><svg:title/><svg:desc/></draw:frame></text:span><text:span text:style-name="T2646"><draw:frame draw:z-index="251026944" draw:id="id871" draw:style-name="a876" draw:name="Shape795" text:anchor-type="paragraph" svg:x="0.7875in" svg:y="0.39375in" svg:width="7.27292in" svg:height="0.17917in" style:rel-width="scale" style:rel-height="scale"><draw:text-box><text:p text:style-name="P2647"><text:span text:style-name="T2648">Cabildo, las vigentes Bases de Ejecución del Presupuesto General de la Corporación. Así como<text:s/></text:span></text:p></draw:text-box><svg:title/><svg:desc/></draw:frame></text:span><text:span text:style-name="T2649"><draw:frame draw:z-index="251695616" draw:id="id872" draw:style-name="a877" draw:name="Shape836" text:anchor-type="paragraph" svg:x="1.28333in" svg:y="5.57639in" svg:width="6.60903in" svg:height="0.17917in" style:rel-width="scale" style:rel-height="scale"><draw:text-box><text:p text:style-name="P2650"><text:span text:style-name="T2651">formato de la información a proporcionar por las Entidades del Sector Público Estatal,<text:s/></text:span></text:p></draw:text-box><svg:title/><svg:desc/></draw:frame></text:span><text:span text:style-name="T2652"><draw:frame draw:z-index="251876864" draw:id="id873" draw:style-name="a878" draw:name="Shape849" text:anchor-type="paragraph" svg:x="4.55208in" svg:y="6.56111in" svg:width="0.33889in" svg:height="0.17917in" style:rel-width="scale" style:rel-height="scale"><draw:text-box><text:p text:style-name="P2653"><text:span text:style-name="T2654">que<text:s/></text:span></text:p></draw:text-box><svg:title/><svg:desc/></draw:frame></text:span><text:span text:style-name="T2655"><draw:frame draw:z-index="251871744" draw:id="id874" draw:style-name="a879" draw:name="Shape848" text:anchor-type="paragraph" svg:x="3.38472in" svg:y="6.56111in" svg:width="1.23333in" svg:height="0.17917in" style:rel-width="scale" style:rel-height="scale"><draw:text-box><text:p text:style-name="P2656"><text:span text:style-name="T2657">procedimientos<text:s/></text:span></text:p></draw:text-box><svg:title/><svg:desc/></draw:frame></text:span><text:span text:style-name="T2658"><draw:frame draw:z-index="251860480" draw:id="id875" draw:style-name="a880" draw:name="Shape847" text:anchor-type="paragraph" svg:x="3.09028in" svg:y="6.56111in" svg:width="0.26667in" svg:height="0.17917in" style:rel-width="scale" style:rel-height="scale"><draw:text-box><text:p text:style-name="P2659"><text:span text:style-name="T2660">los<text:s/></text:span></text:p></draw:text-box><svg:title/><svg:desc/></draw:frame></text:span><text:span text:style-name="T2661"><draw:frame draw:z-index="251835904" draw:id="id876" draw:style-name="a881" draw:name="Shape846" text:anchor-type="paragraph" svg:x="2.81806in" svg:y="6.56111in" svg:width="0.24167in" svg:height="0.17917in" style:rel-width="scale" style:rel-height="scale"><draw:text-box><text:p text:style-name="P2662"><text:span text:style-name="T2663">en<text:s/></text:span></text:p></draw:text-box><svg:title/><svg:desc/></draw:frame></text:span><text:span text:style-name="T2664"><draw:frame draw:z-index="251829760" draw:id="id877" draw:style-name="a882" draw:name="Shape845" text:anchor-type="paragraph" svg:x="2.24097in" svg:y="6.56111in" svg:width="0.57708in" svg:height="0.17917in" style:rel-width="scale" style:rel-height="scale"><draw:text-box><text:p text:style-name="P2665"><text:span text:style-name="T2666">interés<text:s/></text:span></text:p></draw:text-box><svg:title/><svg:desc/></draw:frame></text:span><text:span text:style-name="T2667"><draw:frame draw:z-index="251814400" draw:id="id878" draw:style-name="a883" draw:name="Shape844" text:anchor-type="paragraph" svg:x="1.96875in" svg:y="6.56111in" svg:width="0.24167in" svg:height="0.17917in" style:rel-width="scale" style:rel-height="scale"><draw:text-box><text:p text:style-name="P2668"><text:span text:style-name="T2669">de<text:s/></text:span></text:p></draw:text-box><svg:title/><svg:desc/></draw:frame></text:span><text:span text:style-name="T2670"><draw:frame draw:z-index="251795968" draw:id="id879" draw:style-name="a884" draw:name="Shape843" text:anchor-type="paragraph" svg:x="1.28333in" svg:y="6.56111in" svg:width="0.70139in" svg:height="0.17917in" style:rel-width="scale" style:rel-height="scale"><draw:text-box><text:p text:style-name="P2671"><text:span text:style-name="T2672">conflicto<text:s/></text:span></text:p></draw:text-box><svg:title/><svg:desc/></draw:frame></text:span><text:span text:style-name="T2673"><draw:frame draw:z-index="251771392" draw:id="id880" draw:style-name="a885" draw:name="Shape842" text:anchor-type="paragraph" svg:x="1.03472in" svg:y="6.40625in" svg:width="0.04028in" svg:height="0.15417in" style:rel-width="scale" style:rel-height="scale"><draw:text-box><text:p text:style-name="P2674"><text:span text:style-name="T2675"></text:span></text:p></draw:text-box><svg:title/><svg:desc/></draw:frame></text:span><text:span text:style-name="T2676"><draw:frame draw:z-index="251787776" draw:id="id881" draw:style-name="a886" draw:name="Shape841" text:anchor-type="paragraph" svg:x="1.27986in" svg:y="6.38333in" svg:width="6.25in" svg:height="0.17917in" style:rel-width="scale" style:rel-height="scale"><draw:text-box><text:p text:style-name="P2677"><text:span text:style-name="T2678">Orden HFP/55/2023, de 24 de enero, relativa al análisis sistemático del riesgo de<text:s/></text:span></text:p></draw:text-box><svg:title/><svg:desc/></draw:frame></text:span><draw:custom-shape svg:x="0in" svg:y="6.25in" svg:width="8.33264in" svg:height="6.25in" draw:z-index="252445184" draw:id="id882" draw:style-name="a887" draw:name="Shape84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2679"><draw:frame draw:z-index="251751936" draw:id="id883" draw:style-name="a888" draw:name="Shape839" text:anchor-type="paragraph" svg:x="1.28333in" svg:y="6.11042in" svg:width="3.40486in" svg:height="0.17917in" style:rel-width="scale" style:rel-height="scale"><draw:text-box><text:p text:style-name="P2680"><text:span text:style-name="T2681">Recuperación, Transformación y Resiliencia.<text:s/></text:span></text:p></draw:text-box><svg:title/><svg:desc/></draw:frame></text:span><text:span text:style-name="T2682"><draw:frame draw:z-index="251732480" draw:id="id884" draw:style-name="a889" draw:name="Shape838" text:anchor-type="paragraph" svg:x="1.28333in" svg:y="5.93194in" svg:width="6.51458in" svg:height="0.17917in" style:rel-width="scale" style:rel-height="scale"><draw:text-box><text:p text:style-name="P2683"><text:span text:style-name="T2684">ejecución presupuestaria y contable de las medidas de los componentes del Plan de<text:s/></text:span></text:p></draw:text-box><svg:title/><svg:desc/></draw:frame></text:span><text:span text:style-name="T2685"><draw:frame draw:z-index="251725312" draw:id="id885" draw:style-name="a890" draw:name="Shape837" text:anchor-type="paragraph" svg:x="1.28333in" svg:y="5.75417in" svg:width="6.42153in" svg:height="0.17917in" style:rel-width="scale" style:rel-height="scale"><draw:text-box><text:p text:style-name="P2686"><text:span text:style-name="T2687">Autonómico y Local para el seguimiento del cumplimiento de hitos y objetivos y de<text:s/></text:span></text:p></draw:text-box><svg:title/><svg:desc/></draw:frame></text:span><draw:custom-shape svg:x="0in" svg:y="0in" svg:width="8.33264in" svg:height="6.25in" draw:z-index="252446208" draw:id="id886" draw:style-name="a891" draw:name="Shape794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2688"><draw:frame draw:z-index="251671040" draw:id="id887" draw:style-name="a892" draw:name="Shape835" text:anchor-type="paragraph" svg:x="1.03472in" svg:y="5.42153in" svg:width="0.04028in" svg:height="0.15417in" style:rel-width="scale" style:rel-height="scale"><draw:text-box><text:p text:style-name="P2689"><text:span text:style-name="T2690"></text:span></text:p></draw:text-box><svg:title/><svg:desc/></draw:frame></text:span><text:span text:style-name="T2691"><draw:frame draw:z-index="251689472" draw:id="id888" draw:style-name="a893" draw:name="Shape834" text:anchor-type="paragraph" svg:x="1.27986in" svg:y="5.39861in" svg:width="6.78611in" svg:height="0.17917in" style:rel-width="scale" style:rel-height="scale"><draw:text-box><text:p text:style-name="P2692"><text:span text:style-name="T2693">Orden HFP/1031/2021, de 29 d</text:span><text:span text:style-name="T2694">e septiembre, por la que se establece el procedimiento y<text:s/></text:span></text:p></draw:text-box><svg:title/><svg:desc/></draw:frame></text:span><text:span text:style-name="T2695"><draw:frame draw:z-index="251652608" draw:id="id889" draw:style-name="a894" draw:name="Shape833" text:anchor-type="paragraph" svg:x="1.28333in" svg:y="5.12569in" svg:width="2.74722in" svg:height="0.17917in" style:rel-width="scale" style:rel-height="scale"><draw:text-box><text:p text:style-name="P2696"><text:span text:style-name="T2697">del PRTR, previstos en su artículo 2.</text:span></text:p></draw:text-box><svg:title/><svg:desc/></draw:frame></text:span><text:span text:style-name="T2698"><draw:frame draw:z-index="251643392" draw:id="id890" draw:style-name="a895" draw:name="Shape832" text:anchor-type="paragraph" svg:x="1.28333in" svg:y="4.94792in" svg:width="6.87361in" svg:height="0.17917in" style:rel-width="scale" style:rel-height="scale"><draw:text-box><text:p text:style-name="P2699"><text:span text:style-name="T2700">1030/2021), resultando especialmente de aplicación los principios de gestión específicos<text:s/></text:span></text:p></draw:text-box><svg:title/><svg:desc/></draw:frame></text:span><text:span text:style-name="T2701"><draw:frame draw:z-index="251619840" draw:id="id891" draw:style-name="a896" draw:name="Shape831" text:anchor-type="paragraph" svg:x="1.28333in" svg:y="4.77014in" svg:width="6.44792in" svg:height="0.17917in" style:rel-width="scale" style:rel-height="scale"><draw:text-box><text:p text:style-name="P2702"><text:span text:style-name="T2703">gestión del Plan de Recuperación, Transformación y Resiliencia (en adelante, Orden<text:s/></text:span></text:p></draw:text-box><svg:title/><svg:desc/></draw:frame></text:span><text:span text:style-name="T2704"><draw:frame draw:z-index="251584000" draw:id="id892" draw:style-name="a897" draw:name="Shape830" text:anchor-type="paragraph" svg:x="1.03472in" svg:y="4.61528in" svg:width="0.04028in" svg:height="0.15417in" style:rel-width="scale" style:rel-height="scale"><draw:text-box><text:p text:style-name="P2705"><text:span text:style-name="T2706"></text:span></text:p></draw:text-box><svg:title/><svg:desc/></draw:frame></text:span><text:span text:style-name="T2707"><draw:frame draw:z-index="251604480" draw:id="id893" draw:style-name="a898" draw:name="Shape829" text:anchor-type="paragraph" svg:x="1.27986in" svg:y="4.59236in" svg:width="6.36389in" svg:height="0.17917in" style:rel-width="scale" style:rel-height="scale"><draw:text-box><text:p text:style-name="P2708"><text:span text:style-name="T2709">Orden HFP/1030/2021, de 29 de septiembre, por la que se configura el sistema de<text:s/></text:span></text:p></draw:text-box><svg:title/><svg:desc/></draw:frame></text:span><text:span text:style-name="T2710"><draw:frame draw:z-index="251579904" draw:id="id894" draw:style-name="a899" draw:name="Shape828" text:anchor-type="paragraph" svg:x="1.28333in" svg:y="4.31944in" svg:width="6.01319in" svg:height="0.17917in" style:rel-width="scale" style:rel-height="scale"><draw:text-box><text:p text:style-name="P2711"><text:span text:style-name="T2712">denominado “Next Generation EU”, en el ámbito de la Comunidad Autónoma.<text:s/></text:span></text:p></draw:text-box><svg:title/><svg:desc/></draw:frame></text:span><text:span text:style-name="T2713"><draw:frame draw:z-index="251554304" draw:id="id895" draw:style-name="a900" draw:name="Shape827" text:anchor-type="paragraph" svg:x="6.57847in" svg:y="4.14167in" svg:width="1.04931in" svg:height="0.17917in" style:rel-width="scale" style:rel-height="scale"><draw:text-box><text:p text:style-name="P2714"><text:span text:style-name="T2715">recuperación<text:s/></text:span></text:p></draw:text-box><svg:title/><svg:desc/></draw:frame></text:span><text:span text:style-name="T2716"><draw:frame draw:z-index="251540992" draw:id="id896" draw:style-name="a901" draw:name="Shape826" text:anchor-type="paragraph" svg:x="6.28125in" svg:y="4.14167in" svg:width="0.24167in" svg:height="0.17917in" style:rel-width="scale" style:rel-height="scale"><draw:text-box><text:p text:style-name="P2717"><text:span text:style-name="T2718">de<text:s/></text:span></text:p></draw:text-box><svg:title/><svg:desc/></draw:frame></text:span><text:span text:style-name="T2719"><draw:frame draw:z-index="251523584" draw:id="id897" draw:style-name="a902" draw:name="Shape825" text:anchor-type="paragraph" svg:x="5.58681in" svg:y="4.14167in" svg:width="0.67917in" svg:height="0.17917in" style:rel-width="scale" style:rel-height="scale"><draw:text-box><text:p text:style-name="P2720"><text:span text:style-name="T2721">europeo<text:s/></text:span></text:p></draw:text-box><svg:title/><svg:desc/></draw:frame></text:span><text:span text:style-name="T2722"><draw:frame draw:z-index="251511296" draw:id="id898" draw:style-name="a903" draw:name="Shape824" text:anchor-type="paragraph" svg:x="4.62222in" svg:y="4.14167in" svg:width="0.98264in" svg:height="0.17917in" style:rel-width="scale" style:rel-height="scale"><draw:text-box><text:p text:style-name="P2723"><text:span text:style-name="T2724">instrumento<text:s/></text:span></text:p></draw:text-box><svg:title/><svg:desc/></draw:frame></text:span><text:span text:style-name="T2725"><draw:frame draw:z-index="251489792" draw:id="id899" draw:style-name="a904" draw:name="Shape823" text:anchor-type="paragraph" svg:x="4.28611in" svg:y="4.14167in" svg:width="0.28403in" svg:height="0.17917in" style:rel-width="scale" style:rel-height="scale"><draw:text-box><text:p text:style-name="P2726"><text:span text:style-name="T2727">del<text:s/></text:span></text:p></draw:text-box><svg:title/><svg:desc/></draw:frame></text:span></text:p>
      <text:p text:style-name="P2728"><text:span text:style-name="T2729"><draw:frame draw:z-index="251955712" draw:id="id900" draw:style-name="a905" draw:name="Shape966" text:anchor-type="paragraph" svg:x="0.7875in" svg:y="6.62292in" svg:width="4.37639in" svg:height="0.17917in" style:rel-width="scale" style:rel-height="scale"><draw:text-box><text:p text:style-name="P2730"><text:span text:style-name="T2731">como gastos subvencionables, los siguientes conceptos:<text:s/></text:span></text:p></draw:text-box><svg:title/><svg:desc/></draw:frame></text:span><text:span text:style-name="T2732"><draw:frame draw:z-index="252108288" draw:id="id901" draw:style-name="a906" draw:name="Shape978" text:anchor-type="paragraph" svg:x="6.95069in" svg:y="7.23958in" svg:width="0.63958in" svg:height="0.17917in" style:rel-width="scale" style:rel-height="scale"><draw:text-box><text:p text:style-name="P2733"><text:span text:style-name="T2734">fianzas,<text:s/></text:span></text:p></draw:text-box><svg:title/><svg:desc/></draw:frame></text:span><text:span text:style-name="T2735"><draw:frame draw:z-index="252097024" draw:id="id902" draw:style-name="a907" draw:name="Shape977" text:anchor-type="paragraph" svg:x="6.63819in" svg:y="7.23958in" svg:width="0.28611in" svg:height="0.17917in" style:rel-width="scale" style:rel-height="scale"><draw:text-box><text:p text:style-name="P2736"><text:span text:style-name="T2737">y/o<text:s/></text:span></text:p></draw:text-box><svg:title/><svg:desc/></draw:frame></text:span><text:span text:style-name="T2738"><draw:frame draw:z-index="252083712" draw:id="id903" draw:style-name="a908" draw:name="Shape976" text:anchor-type="paragraph" svg:x="6.09306in" svg:y="7.23958in" svg:width="0.54444in" svg:height="0.17917in" style:rel-width="scale" style:rel-height="scale"><draw:text-box><text:p text:style-name="P2739"><text:span text:style-name="T2740">avales<text:s/></text:span></text:p></draw:text-box><svg:title/><svg:desc/></draw:frame></text:span><text:span text:style-name="T2741"><draw:frame draw:z-index="252074496" draw:id="id904" draw:style-name="a909" draw:name="Shape975" text:anchor-type="paragraph" svg:x="5.82014in" svg:y="7.23958in" svg:width="0.24167in" svg:height="0.17917in" style:rel-width="scale" style:rel-height="scale"><draw:text-box><text:p text:style-name="P2742"><text:span text:style-name="T2743">de<text:s/></text:span></text:p></draw:text-box><svg:title/><svg:desc/></draw:frame></text:span><text:span text:style-name="T2744"><draw:frame draw:z-index="252065280" draw:id="id905" draw:style-name="a910" draw:name="Shape974" text:anchor-type="paragraph" svg:x="5.35in" svg:y="7.23958in" svg:width="0.46181in" svg:height="0.17917in" style:rel-width="scale" style:rel-height="scale"><draw:text-box><text:p text:style-name="P2745"><text:span text:style-name="T2746">coste<text:s/></text:span></text:p></draw:text-box><svg:title/><svg:desc/></draw:frame></text:span><text:span text:style-name="T2747"><draw:frame draw:z-index="252055040" draw:id="id906" draw:style-name="a911" draw:name="Shape973" text:anchor-type="paragraph" svg:x="4.57778in" svg:y="7.23958in" svg:width="0.79444in" svg:height="0.17917in" style:rel-width="scale" style:rel-height="scale"><draw:text-box><text:p text:style-name="P2748"><text:span text:style-name="T2749">permisos,<text:s/></text:span></text:p></draw:text-box><svg:title/><svg:desc/></draw:frame></text:span><text:span text:style-name="T2750"><draw:frame draw:z-index="252041728" draw:id="id907" draw:style-name="a912" draw:name="Shape972" text:anchor-type="paragraph" svg:x="3.84028in" svg:y="7.23958in" svg:width="0.75903in" svg:height="0.17917in" style:rel-width="scale" style:rel-height="scale"><draw:text-box><text:p text:style-name="P2751"><text:span text:style-name="T2752">licencias,<text:s/></text:span></text:p></draw:text-box><svg:title/><svg:desc/></draw:frame></text:span><text:span text:style-name="T2753"><draw:frame draw:z-index="252029440" draw:id="id908" draw:style-name="a913" draw:name="Shape971" text:anchor-type="paragraph" svg:x="2.63125in" svg:y="7.23958in" svg:width="1.28264in" svg:height="0.17917in" style:rel-width="scale" style:rel-height="scale"><draw:text-box><text:p text:style-name="P2754"><text:span text:style-name="T2755">administrativas,<text:s/></text:span></text:p></draw:text-box><svg:title/><svg:desc/></draw:frame></text:span><text:span text:style-name="T2756"><draw:frame draw:z-index="252011008" draw:id="id909" draw:style-name="a914" draw:name="Shape970" text:anchor-type="paragraph" svg:x="1.51944in" svg:y="7.23958in" svg:width="1.175in" svg:height="0.17917in" style:rel-width="scale" style:rel-height="scale"><draw:text-box><text:p text:style-name="P2757"><text:span text:style-name="T2758">Autorizaciones<text:s/></text:span></text:p></draw:text-box><svg:title/><svg:desc/></draw:frame></text:span><text:span text:style-name="T2759"><draw:frame draw:z-index="251990528" draw:id="id910" draw:style-name="a915" draw:name="Shape969" text:anchor-type="paragraph" svg:x="1.2875in" svg:y="7.23958in" svg:width="0.19653in" svg:height="0.17917in" style:rel-width="scale" style:rel-height="scale"><draw:text-box><text:p text:style-name="P2760"><text:span text:style-name="T2761">2.<text:s/></text:span></text:p></draw:text-box><svg:title/><svg:desc/></draw:frame></text:span><text:span text:style-name="T2762"><draw:frame draw:z-index="251985408" draw:id="id911" draw:style-name="a916" draw:name="Shape968" text:anchor-type="paragraph" svg:x="0.7875in" svg:y="7.06181in" svg:width="6.54167in" svg:height="0.17917in" style:rel-width="scale" style:rel-height="scale"><draw:text-box><text:p text:style-name="P2763"><text:span text:style-name="T2764">Canario (IGIC) o el Impuesto sobre la Producción, los Servicios y la Importación (IPSI).</text:span></text:p></draw:text-box><svg:title/><svg:desc/></draw:frame></text:span><text:span text:style-name="T2765"><draw:frame draw:z-index="251962880" draw:id="id912" draw:style-name="a917" draw:name="Shape967" text:anchor-type="paragraph" svg:x="1.2875in" svg:y="6.88403in" svg:width="6.33611in" svg:height="0.17917in" style:rel-width="scale" style:rel-height="scale"><draw:text-box><text:p text:style-name="P2766"><text:span text:style-name="T2767">1. El Impuesto sobre el Valor Añadido o, en su caso, el Impuesto General Indirecto<text:s/></text:span></text:p></draw:text-box><svg:title/><svg:desc/></draw:frame></text:span><text:span text:style-name="T2768"><draw:frame draw:z-index="252123648" draw:id="id913" draw:style-name="a918" draw:name="Shape979" text:anchor-type="paragraph" svg:x="0.7875in" svg:y="7.41736in" svg:width="2.74792in" svg:height="0.17917in" style:rel-width="scale" style:rel-height="scale"><draw:text-box><text:p text:style-name="P2769"><text:span text:style-name="T2770">multas, tasas, impuestos o tributos.</text:span></text:p></draw:text-box><svg:title/><svg:desc/></draw:frame></text:span><text:span text:style-name="T2771"><draw:frame draw:z-index="251944448" draw:id="id914" draw:style-name="a919" draw:name="Shape965" text:anchor-type="paragraph" svg:x="0.7875in" svg:y="6.44514in" svg:width="7.15139in" svg:height="0.17917in" style:rel-width="scale" style:rel-height="scale"><draw:text-box><text:p text:style-name="P2772"><text:span text:style-name="T2773">(PRTR), - financiado por la Unión Europea - fondos “Next Generation EU”, no se considerarán<text:s/></text:span></text:p></draw:text-box><svg:title/><svg:desc/></draw:frame></text:span><text:span text:style-name="T2774"><draw:frame draw:z-index="251923968" draw:id="id915" draw:style-name="a920" draw:name="Shape964" text:anchor-type="paragraph" svg:x="0.7875in" svg:y="6.26667in" svg:width="7.15625in" svg:height="0.17917in" style:rel-width="scale" style:rel-height="scale"><draw:text-box><text:p text:style-name="P2775"><text:span text:style-name="T2776">marco de la línea de inversión C.1-I.1 del Plan de Recuperación, Transformación y Resiliencia<text:s/></text:span></text:p></draw:text-box><svg:title/><svg:desc/></draw:frame></text:span><draw:custom-shape svg:x="0in" svg:y="6.25in" svg:width="8.33264in" svg:height="6.25in" draw:z-index="252447232" draw:id="id916" draw:style-name="a921" draw:name="Shape96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2777"><draw:frame draw:z-index="251911680" draw:id="id917" draw:style-name="a922" draw:name="Shape962" text:anchor-type="paragraph" svg:x="0.7875in" svg:y="6.08958in" svg:width="7.38958in" svg:height="0.17917in" style:rel-width="scale" style:rel-height="scale"><draw:text-box><text:p text:style-name="P2778"><text:span text:style-name="T2779">por importe de 1.351.273,17€, para financiar la adquisición d</text:span><text:span text:style-name="T2780">e cinco guaguas sostenibles, en el<text:s/></text:span></text:p></draw:text-box><svg:title/><svg:desc/></draw:frame></text:span><text:span text:style-name="T2781"><draw:frame draw:z-index="251895296" draw:id="id918" draw:style-name="a923" draw:name="Shape961" text:anchor-type="paragraph" svg:x="0.7875in" svg:y="5.91111in" svg:width="7.39931in" svg:height="0.17917in" style:rel-width="scale" style:rel-height="scale"><draw:text-box><text:p text:style-name="P2782"><text:span text:style-name="T2783">Canarias por la que se concede al Excmo. Cabildo Insular de La Palma una aportación dineraria,<text:s/></text:span></text:p></draw:text-box><svg:title/><svg:desc/></draw:frame></text:span><text:span text:style-name="T2784"><draw:frame draw:z-index="251880960" draw:id="id919" draw:style-name="a924" draw:name="Shape960" text:anchor-type="paragraph" svg:x="0.7875in" svg:y="5.73333in" svg:width="7.05278in" svg:height="0.17917in" style:rel-width="scale" style:rel-height="scale"><draw:text-box><text:p text:style-name="P2785"><text:span text:style-name="T2786">diciembre de 2022 del Consejero de obras públicas, transportes y vivienda del Gobierno de<text:s/></text:span></text:p></draw:text-box><svg:title/><svg:desc/></draw:frame></text:span><text:span text:style-name="T2787"><draw:frame draw:z-index="251866624" draw:id="id920" draw:style-name="a925" draw:name="Shape959" text:anchor-type="paragraph" svg:x="1.2875in" svg:y="5.55556in" svg:width="6.19097in" svg:height="0.17917in" style:rel-width="scale" style:rel-height="scale"><draw:text-box><text:p text:style-name="P2788"><text:span text:style-name="T2789">Conforme a lo indicando<text:s/></text:span><text:span text:style-name="T2790">en el apartado 1 de la Orden 395/2022, de fecha 28 de<text:s/></text:span></text:p></draw:text-box><svg:title/><svg:desc/></draw:frame></text:span><text:span text:style-name="T2791"><draw:frame draw:z-index="251851264" draw:id="id921" draw:style-name="a926" draw:name="Shape958" text:anchor-type="paragraph" svg:x="0.7875in" svg:y="5.29444in" svg:width="2.50208in" svg:height="0.17917in" style:rel-width="scale" style:rel-height="scale"><draw:text-box><text:p text:style-name="P2792"><text:span text:style-name="T2793">descritas en la parte expositiva.<text:s/></text:span></text:p></draw:text-box><svg:title/><svg:desc/></draw:frame></text:span><text:span text:style-name="T2794"><draw:frame draw:z-index="251846144" draw:id="id922" draw:style-name="a927" draw:name="Shape957" text:anchor-type="paragraph" svg:x="0.7875in" svg:y="5.11667in" svg:width="7.34236in" svg:height="0.17917in" style:rel-width="scale" style:rel-height="scale"><draw:text-box><text:p text:style-name="P2795"><text:span text:style-name="T2796">presentada con fecha 26 de octubre de 2023, con número de registro de entrada 2023053703,<text:s/></text:span></text:p></draw:text-box><svg:title/><svg:desc/></draw:frame></text:span><text:span text:style-name="T2797"><draw:frame draw:z-index="251834880" draw:id="id923" draw:style-name="a928" draw:name="Shape956" text:anchor-type="paragraph" svg:x="0.7875in" svg:y="4.93889in" svg:width="6.88264in" svg:height="0.17917in" style:rel-width="scale" style:rel-height="scale"><draw:text-box><text:p text:style-name="P2798"><text:span text:style-name="T2799">reúnan las características técnicas que se recogen en la documentación complementaria<text:s/></text:span></text:p></draw:text-box><svg:title/><svg:desc/></draw:frame></text:span><text:span text:style-name="T2800"><draw:frame draw:z-index="251819520" draw:id="id924" draw:style-name="a929" draw:name="Shape955" text:anchor-type="paragraph" svg:x="0.7875in" svg:y="4.76111in" svg:width="7.20417in" svg:height="0.17917in" style:rel-width="scale" style:rel-height="scale"><draw:text-box><text:p text:style-name="P2801"><text:span text:style-name="T2802">inversión necesaria para la adquisición de cuatro guaguas hibridas eléctricas sostenibles que<text:s/></text:span></text:p></draw:text-box><svg:title/><svg:desc/></draw:frame></text:span><text:span text:style-name="T2803"><draw:frame draw:z-index="252249600" draw:id="id925" draw:style-name="a930" draw:name="Shape991" text:anchor-type="paragraph" svg:x="1.0375in" svg:y="9.60556in" svg:width="6.86458in" svg:height="0.17917in" style:rel-width="scale" style:rel-height="scale"><draw:text-box><text:p text:style-name="P2804"><text:span text:style-name="T2805">La empresa Transportes Insular la Palma S. COOP, con arreglo a lo es</text:span><text:span text:style-name="T2806">tablecido en la LGS,<text:s/></text:span></text:p></draw:text-box><svg:title/><svg:desc/></draw:frame></text:span><text:span text:style-name="T2807"><draw:connector draw:type="line" svg:x1="0.48819in" svg:y1="11.33194in" svg:x2="7.68264in" svg:y2="11.33264in" draw:z-index="250978816" draw:id="id926" draw:style-name="a931" draw:name="Shape1002" text:anchor-type="paragraph"><svg:title/><svg:desc/></draw:connector></text:span><text:span text:style-name="T2808"><draw:frame draw:z-index="250999296" draw:id="id927" draw:style-name="a932" draw:name="Shape1001" text:anchor-type="paragraph" svg:x="1.45347in" svg:y="11.22431in" svg:width="2.71319in" svg:height="0.13472in" style:rel-width="scale" style:rel-height="scale"><draw:text-box><text:p text:style-name="P2809"><text:span text:style-name="T2810">https://sedeelectronica.cabildodelapalma.es/validacion/</text:span></text:p></draw:text-box><svg:title/><svg:desc/></draw:frame></text:span><text:span text:style-name="T2811"><draw:frame draw:z-index="250896896" draw:id="id928" draw:style-name="a933" draw:name="Shape1000" text:anchor-type="paragraph" svg:x="1.45347in" svg:y="11.09653in" svg:width="2.96042in" svg:height="0.13472in" style:rel-width="scale" style:rel-height="scale"><draw:text-box><text:p text:style-name="P2812"><text:span text:style-name="T2813">Código de verificación electrónica: 14612674510332634340</text:span></text:p></draw:text-box><svg:title/><svg:desc/></draw:frame></text:span><text:span text:style-name="T2814"><draw:frame draw:z-index="250873344" draw:id="id929" draw:style-name="a934" draw:name="Shape999" text:anchor-type="paragraph" svg:x="1.45347in" svg:y="10.96875in" svg:width="4.97708in" svg:height="0.13472in" style:rel-width="scale" style:rel-height="scale"><draw:text-box><text:p text:style-name="P2815"><text:span text:style-name="T2816">Cabildo Insular de La Palma. El registro realizado está amparado en el Artículo 16 de la Ley 39/2015.</text:span></text:p></draw:text-box><svg:title/><svg:desc/></draw:frame></text:span><text:span text:style-name="T2817"><draw:connector draw:type="line" svg:x1="7.67847in" svg:y1="10.94583in" svg:x2="7.67917in" svg:y2="11.32986in" draw:z-index="250957312" draw:id="id930" draw:style-name="a935" draw:name="Shape998" text:anchor-type="paragraph"><svg:title/><svg:desc/></draw:connector></text:span><text:span text:style-name="T2818"><draw:connector draw:type="line" svg:x1="1.37847in" svg:y1="10.94583in" svg:x2="1.37917in" svg:y2="11.32986in" draw:z-index="250925568" draw:id="id931" draw:style-name="a936" draw:name="Shape997" text:anchor-type="paragraph"><svg:title/><svg:desc/></draw:connector></text:span><text:span text:style-name="T2819"><draw:connector draw:type="line" svg:x1="0.49167in" svg:y1="10.94583in" svg:x2="0.49236in" svg:y2="11.32986in" draw:z-index="250916352" draw:id="id932" draw:style-name="a937" draw:name="Shape996" text:anchor-type="paragraph"><svg:title/><svg:desc/></draw:connector></text:span><text:span text:style-name="T2820"><draw:connector draw:type="line" svg:x1="0.48819in" svg:y1="10.94236in" svg:x2="7.68264in" svg:y2="10.94306in" draw:z-index="250965504" draw:id="id933" draw:style-name="a938" draw:name="Shape995" text:anchor-type="paragraph"><svg:title/><svg:desc/></draw:connector></text:span><text:span text:style-name="T2821"><draw:frame draw:z-index="250853888" draw:id="id934" draw:style-name="a939" draw:name="Shape994" text:anchor-type="paragraph" svg:x="6.41111in" svg:y="10.34167in" svg:width="1.10972in" svg:height="0.20278in" style:rel-width="scale" style:rel-height="scale"><draw:text-box><text:p text:style-name="P2822"><text:span text:style-name="T2823">Pá</text:span><text:span text:style-name="T2824">gina<text:s/></text:span><text:span text:style-name="T2825">11</text:span><text:span text:style-name="T2826"><text:s/>de<text:s/></text:span><text:span text:style-name="T2827">17</text:span><text:span text:style-name="T2828"><text:s/></text:span></text:p></draw:text-box><svg:title/><svg:desc/></draw:frame></text:span><text:span text:style-name="T2829"><draw:frame draw:z-index="252259840" draw:id="id935" draw:style-name="a940" draw:name="Shape993" text:anchor-type="paragraph" svg:x="0.7875in" svg:y="9.96111in" svg:width="7.2in" svg:height="0.17917in" style:rel-width="scale" style:rel-height="scale"><draw:text-box><text:p text:style-name="P2830"><text:span text:style-name="T2831">concepto de adquisición de guagua con las características exigidas en este acto concesional.<text:s/></text:span></text:p></draw:text-box><svg:title/><svg:desc/></draw:frame></text:span><text:span text:style-name="T2832"><draw:frame draw:z-index="252253696" draw:id="id936" draw:style-name="a941" draw:name="Shape992" text:anchor-type="paragraph" svg:x="0.7875in" svg:y="9.78333in" svg:width="6.76806in" svg:height="0.17917in" style:rel-width="scale" style:rel-height="scale"><draw:text-box><text:p text:style-name="P2833"><text:span text:style-name="T2834">presenta, previamente a la concesión de esta subvención, cuatro facturas, cada una en<text:s/></text:span></text:p></draw:text-box><svg:title/><svg:desc/></draw:frame></text:span><text:span text:style-name="T2835"><draw:frame draw:z-index="251796992" draw:id="id937" draw:style-name="a942" draw:name="Shape954" text:anchor-type="paragraph" svg:x="1.27986in" svg:y="4.58333in" svg:width="6.82847in" svg:height="0.17917in" style:rel-width="scale" style:rel-height="scale"><draw:text-box><text:p text:style-name="P2836"><text:span text:style-name="T2837">Se consideran gastos subvencionables aquellos que de manera indubitada deriven de la<text:s/></text:span></text:p></draw:text-box><svg:title/><svg:desc/></draw:frame></text:span><text:span text:style-name="T2838"><draw:connector draw:type="line" svg:x1="1.2875in" svg:y1="9.5125in" svg:x2="3.24792in" svg:y2="9.51319in" draw:z-index="252227072" draw:id="id938" draw:style-name="a943" draw:name="Shape990" text:anchor-type="paragraph"><svg:title/><svg:desc/></draw:connector></text:span><text:span text:style-name="T2839"><draw:frame draw:z-index="252236288" draw:id="id939" draw:style-name="a944" draw:name="Shape989" text:anchor-type="paragraph" svg:x="1.2875in" svg:y="9.39167in" svg:width="1.92431in" svg:height="0.16806in" style:rel-width="scale" style:rel-height="scale"><draw:text-box><text:p text:style-name="P2840"><text:span text:style-name="T2841">JUSTIFICACION ANTICIPADA.</text:span></text:p></draw:text-box><svg:title/><svg:desc/></draw:frame></text:span><text:span text:style-name="T2842"><draw:frame draw:z-index="252215808" draw:id="id940" draw:style-name="a945" draw:name="Shape988" text:anchor-type="paragraph" svg:x="1.0375in" svg:y="9.39167in" svg:width="0.12708in" svg:height="0.16806in" style:rel-width="scale" style:rel-height="scale"><draw:text-box><text:p text:style-name="P2843"><text:span text:style-name="T2844">d)</text:span></text:p></draw:text-box><svg:title/><svg:desc/></draw:frame></text:span><text:span text:style-name="T2845"><draw:frame draw:z-index="252207616" draw:id="id941" draw:style-name="a946" draw:name="Shape987" text:anchor-type="paragraph" svg:x="0.7875in" svg:y="8.84028in" svg:width="1.36944in" svg:height="0.17917in" style:rel-width="scale" style:rel-height="scale"><draw:text-box><text:p text:style-name="P2846"><text:span text:style-name="T2847">la administración.</text:span></text:p></draw:text-box><svg:title/><svg:desc/></draw:frame></text:span><text:span text:style-name="T2848"><draw:frame draw:z-index="252202496" draw:id="id942" draw:style-name="a947" draw:name="Shape986" text:anchor-type="paragraph" svg:x="1.2875in" svg:y="8.6625in" svg:width="6.86875in" svg:height="0.17917in" style:rel-width="scale" style:rel-height="scale"><draw:text-box><text:p text:style-name="P2849"><text:span text:style-name="T2850">8. Cualquier gasto de operación y mantenimiento de las actuaciones o gastos propios de<text:s/></text:span></text:p></draw:text-box><svg:title/><svg:desc/></draw:frame></text:span><text:span text:style-name="T2851"><draw:frame draw:z-index="252185088" draw:id="id943" draw:style-name="a948" draw:name="Shape985" text:anchor-type="paragraph" svg:x="1.2875in" svg:y="8.48472in" svg:width="5.52569in" svg:height="0.17917in" style:rel-width="scale" style:rel-height="scale"><draw:text-box><text:p text:style-name="P2852"><text:span text:style-name="T2853">7. Licencias desti</text:span><text:span text:style-name="T2854">nadas a sistemas operativos y aplicaciones ofimáticas.</text:span></text:p></draw:text-box><svg:title/><svg:desc/></draw:frame></text:span><text:span text:style-name="T2855"><draw:frame draw:z-index="252180992" draw:id="id944" draw:style-name="a949" draw:name="Shape984" text:anchor-type="paragraph" svg:x="1.2875in" svg:y="8.30694in" svg:width="6.72986in" svg:height="0.17917in" style:rel-width="scale" style:rel-height="scale"><draw:text-box><text:p text:style-name="P2856"><text:span text:style-name="T2857">6. Costes asociados a sanciones penales, así como gastos de procedimientos judiciales.</text:span></text:p></draw:text-box><svg:title/><svg:desc/></draw:frame></text:span><text:span text:style-name="T2858"><draw:frame draw:z-index="252169728" draw:id="id945" draw:style-name="a950" draw:name="Shape983" text:anchor-type="paragraph" svg:x="1.2875in" svg:y="8.12847in" svg:width="2.67014in" svg:height="0.17917in" style:rel-width="scale" style:rel-height="scale"><draw:text-box><text:p text:style-name="P2859"><text:span text:style-name="T2860">5. Cualesquiera costes financieros.</text:span></text:p></draw:text-box><svg:title/><svg:desc/></draw:frame></text:span><text:span text:style-name="T2861"><draw:frame draw:z-index="252158464" draw:id="id946" draw:style-name="a951" draw:name="Shape982" text:anchor-type="paragraph" svg:x="1.2875in" svg:y="7.95069in" svg:width="2.91458in" svg:height="0.17917in" style:rel-width="scale" style:rel-height="scale"><draw:text-box><text:p text:style-name="P2862"><text:span text:style-name="T2863">4. Seguros suscritos por el solicitante.</text:span></text:p></draw:text-box><svg:title/><svg:desc/></draw:frame></text:span><text:span text:style-name="T2864"><draw:frame draw:z-index="252150272" draw:id="id947" draw:style-name="a952" draw:name="Shape981" text:anchor-type="paragraph" svg:x="0.7875in" svg:y="7.77292in" svg:width="6.26111in" svg:height="0.17917in" style:rel-width="scale" style:rel-height="scale"><draw:text-box><text:p text:style-name="P2865"><text:span text:style-name="T2866">administrativos, aun sien</text:span><text:span text:style-name="T2867">do necesarios para la obtención de permisos o licencias.</text:span></text:p></draw:text-box><svg:title/><svg:desc/></draw:frame></text:span><text:span text:style-name="T2868"><draw:frame draw:z-index="252130816" draw:id="id948" draw:style-name="a953" draw:name="Shape980" text:anchor-type="paragraph" svg:x="1.2875in" svg:y="7.59514in" svg:width="6.41875in" svg:height="0.17917in" style:rel-width="scale" style:rel-height="scale"><draw:text-box><text:p text:style-name="P2869"><text:span text:style-name="T2870">3. Cualesquiera gastos asociados a gestiones, contrataciones, consultas o trámites<text:s/></text:span></text:p></draw:text-box><svg:title/><svg:desc/></draw:frame></text:span><text:span text:style-name="T2871"><draw:frame draw:z-index="251207168" draw:id="id949" draw:style-name="a954" draw:name="Shape918" text:anchor-type="paragraph" svg:x="6.49653in" svg:y="0.39375in" svg:width="1.13819in" svg:height="0.17917in" style:rel-width="scale" style:rel-height="scale"><draw:text-box><text:p text:style-name="P2872"><text:span text:style-name="T2873">Recuperación,<text:s/></text:span></text:p></draw:text-box><svg:title/><svg:desc/></draw:frame></text:span><text:span text:style-name="T2874"><draw:frame draw:z-index="251408896" draw:id="id950" draw:style-name="a955" draw:name="Shape929" text:anchor-type="paragraph" svg:x="1.2875in" svg:y="2.46319in" svg:width="2.92014in" svg:height="0.16806in" style:rel-width="scale" style:rel-height="scale"><draw:text-box><text:p text:style-name="P2875"><text:span text:style-name="T2876">OBJETO O FINALIDAD DE LA SUBVENCIÓN.<text:s/></text:span></text:p></draw:text-box><svg:title/><svg:desc/></draw:frame></text:span><text:span text:style-name="T2877"><draw:frame draw:z-index="251369984" draw:id="id951" draw:style-name="a956" draw:name="Shape928" text:anchor-type="paragraph" svg:x="1.0375in" svg:y="2.46319in" svg:width="0.12569in" svg:height="0.16806in" style:rel-width="scale" style:rel-height="scale"><draw:text-box><text:p text:style-name="P2878"><text:span text:style-name="T2879">b)</text:span></text:p></draw:text-box><svg:title/><svg:desc/></draw:frame></text:span><text:span text:style-name="T2880"><draw:frame draw:z-index="251364864" draw:id="id952" draw:style-name="a957" draw:name="Shape927" text:anchor-type="paragraph" svg:x="1.28333in" svg:y="1.91111in" svg:width="5.87083in" svg:height="0.17917in" style:rel-width="scale" style:rel-height="scale"><draw:text-box><text:p text:style-name="P2881"><text:span text:style-name="T2882">los fondos del Mecanismo de Recuperación y<text:s/></text:span><text:span text:style-name="T2883">Resiliencia (en adelante, MRR).</text:span></text:p></draw:text-box><svg:title/><svg:desc/></draw:frame></text:span><text:span text:style-name="T2884"><draw:frame draw:z-index="251343360" draw:id="id953" draw:style-name="a958" draw:name="Shape926" text:anchor-type="paragraph" svg:x="1.28333in" svg:y="1.73333in" svg:width="6.72431in" svg:height="0.17917in" style:rel-width="scale" style:rel-height="scale"><draw:text-box><text:p text:style-name="P2885"><text:span text:style-name="T2886">relación con la protección de los intereses financieros de la Unión como beneficiario de<text:s/></text:span></text:p></draw:text-box><svg:title/><svg:desc/></draw:frame></text:span><text:span text:style-name="T2887"><draw:frame draw:z-index="251323904" draw:id="id954" draw:style-name="a959" draw:name="Shape925" text:anchor-type="paragraph" svg:x="1.28333in" svg:y="1.55625in" svg:width="6.66528in" svg:height="0.17917in" style:rel-width="scale" style:rel-height="scale"><draw:text-box><text:p text:style-name="P2888"><text:span text:style-name="T2889">del Parlamento Europeo y del Consejo, de 12 de febrero de 2021, impone a España en<text:s/></text:span></text:p></draw:text-box><svg:title/><svg:desc/></draw:frame></text:span><text:span text:style-name="T2890"><draw:frame draw:z-index="251309568" draw:id="id955" draw:style-name="a960" draw:name="Shape924" text:anchor-type="paragraph" svg:x="1.28333in" svg:y="1.37778in" svg:width="6.66944in" svg:height="0.17917in" style:rel-width="scale" style:rel-height="scale"><draw:text-box><text:p text:style-name="P2891"><text:span text:style-name="T2892">cumplimiento de las obligaciones que el a</text:span><text:span text:style-name="T2893">rtículo 22 del Reglamento (UE) n.º 2021/241<text:s/></text:span></text:p></draw:text-box><svg:title/><svg:desc/></draw:frame></text:span><text:span text:style-name="T2894"><draw:frame draw:z-index="251288064" draw:id="id956" draw:style-name="a961" draw:name="Shape923" text:anchor-type="paragraph" svg:x="1.28333in" svg:y="1.2in" svg:width="6.23194in" svg:height="0.17917in" style:rel-width="scale" style:rel-height="scale"><draw:text-box><text:p text:style-name="P2895"><text:span text:style-name="T2896">antifraude en el marco del Pan de Recuperación, transformación y resiliencia, en<text:s/></text:span></text:p></draw:text-box><svg:title/><svg:desc/></draw:frame></text:span><text:span text:style-name="T2897"><draw:frame draw:z-index="251271680" draw:id="id957" draw:style-name="a962" draw:name="Shape922" text:anchor-type="paragraph" svg:x="1.28333in" svg:y="1.02222in" svg:width="6.81111in" svg:height="0.17917in" style:rel-width="scale" style:rel-height="scale"><draw:text-box><text:p text:style-name="P2898"><text:span text:style-name="T2899">septiembre de 2022 por el que se aprueba por el Cabildo de la Palma su Plan de medias<text:s/></text:span></text:p></draw:text-box><svg:title/><svg:desc/></draw:frame></text:span><text:span text:style-name="T2900"><draw:frame draw:z-index="251247104" draw:id="id958" draw:style-name="a963" draw:name="Shape921" text:anchor-type="paragraph" svg:x="1.03472in" svg:y="0.86736in" svg:width="0.04028in" svg:height="0.15417in" style:rel-width="scale" style:rel-height="scale"><draw:text-box><text:p text:style-name="P2901"><text:span text:style-name="T2902"></text:span></text:p></draw:text-box><svg:title/><svg:desc/></draw:frame></text:span><text:span text:style-name="T2903"><draw:frame draw:z-index="251265536" draw:id="id959" draw:style-name="a964" draw:name="Shape920" text:anchor-type="paragraph" svg:x="1.27986in" svg:y="0.84444in" svg:width="6.67917in" svg:height="0.17917in" style:rel-width="scale" style:rel-height="scale"><draw:text-box><text:p text:style-name="P2904"><text:span text:style-name="T2905">Acuerdo del Consejo de Gobierno adoptado en Sesión Ordinaria celebrada el día 02 de<text:s/></text:span></text:p></draw:text-box><svg:title/><svg:desc/></draw:frame></text:span><text:span text:style-name="T2906"><draw:frame draw:z-index="251229696" draw:id="id960" draw:style-name="a965" draw:name="Shape919" text:anchor-type="paragraph" svg:x="1.28333in" svg:y="0.57153in" svg:width="2.22014in" svg:height="0.17917in" style:rel-width="scale" style:rel-height="scale"><draw:text-box><text:p text:style-name="P2907"><text:span text:style-name="T2908">Transformación y Resiliencia.</text:span></text:p></draw:text-box><svg:title/><svg:desc/></draw:frame></text:span><text:span text:style-name="T2909"><draw:connector draw:type="line" svg:x1="1.2875in" svg:y1="2.58403in" svg:x2="4.18958in" svg:y2="2.58472in" draw:z-index="251389440" draw:id="id961" draw:style-name="a966" draw:name="Shape930" text:anchor-type="paragraph"><svg:title/><svg:desc/></draw:connector></text:span><text:span text:style-name="T2910"><draw:frame draw:z-index="251197952" draw:id="id962" draw:style-name="a967" draw:name="Shape917" text:anchor-type="paragraph" svg:x="6.19583in" svg:y="0.39375in" svg:width="0.24167in" svg:height="0.17917in" style:rel-width="scale" style:rel-height="scale"><draw:text-box><text:p text:style-name="P2911"><text:span text:style-name="T2912">de<text:s/></text:span></text:p></draw:text-box><svg:title/><svg:desc/></draw:frame></text:span><text:span text:style-name="T2913"><draw:frame draw:z-index="251168256" draw:id="id963" draw:style-name="a968" draw:name="Shape916" text:anchor-type="paragraph" svg:x="5.775in" svg:y="0.39375in" svg:width="0.37569in" svg:height="0.17917in" style:rel-width="scale" style:rel-height="scale"><draw:text-box><text:p text:style-name="P2914"><text:span text:style-name="T2915">Plan<text:s/></text:span></text:p></draw:text-box><svg:title/><svg:desc/></draw:frame></text:span><text:span text:style-name="T2916"><draw:frame draw:z-index="251149824" draw:id="id964" draw:style-name="a969" draw:name="Shape915" text:anchor-type="paragraph" svg:x="5.43611in" svg:y="0.39375in" svg:width="0.28403in" svg:height="0.17917in" style:rel-width="scale" style:rel-height="scale"><draw:text-box><text:p text:style-name="P2917"><text:span text:style-name="T2918">del<text:s/></text:span></text:p></draw:text-box><svg:title/><svg:desc/></draw:frame></text:span><text:span text:style-name="T2919"><draw:frame draw:z-index="251145728" draw:id="id965" draw:style-name="a970" draw:name="Shape914" text:anchor-type="paragraph" svg:x="4.80069in" svg:y="0.39375in" svg:width="0.61389in" svg:height="0.17917in" style:rel-width="scale" style:rel-height="scale"><draw:text-box><text:p text:style-name="P2920"><text:span text:style-name="T2921">gestión<text:s/></text:span></text:p></draw:text-box><svg:title/><svg:desc/></draw:frame></text:span><text:span text:style-name="T2922"><draw:frame draw:z-index="251121152" draw:id="id966" draw:style-name="a971" draw:name="Shape913" text:anchor-type="paragraph" svg:x="4.5in" svg:y="0.39375in" svg:width="0.24167in" svg:height="0.17917in" style:rel-width="scale" style:rel-height="scale"><draw:text-box><text:p text:style-name="P2923"><text:span text:style-name="T2924">de<text:s/></text:span></text:p></draw:text-box><svg:title/><svg:desc/></draw:frame></text:span><text:span text:style-name="T2925"><draw:frame draw:z-index="251106816" draw:id="id967" draw:style-name="a972" draw:name="Shape912" text:anchor-type="paragraph" svg:x="3.83333in" svg:y="0.39375in" svg:width="0.64861in" svg:height="0.17917in" style:rel-width="scale" style:rel-height="scale"><draw:text-box><text:p text:style-name="P2926"><text:span text:style-name="T2927">sistema<text:s/></text:span></text:p></draw:text-box><svg:title/><svg:desc/></draw:frame></text:span><text:span text:style-name="T2928"><draw:frame draw:z-index="251089408" draw:id="id968" draw:style-name="a973" draw:name="Shape911" text:anchor-type="paragraph" svg:x="3.49514in" svg:y="0.39375in" svg:width="0.28403in" svg:height="0.17917in" style:rel-width="scale" style:rel-height="scale"><draw:text-box><text:p text:style-name="P2929"><text:span text:style-name="T2930">del<text:s/></text:span></text:p></draw:text-box><svg:title/><svg:desc/></draw:frame></text:span><text:span text:style-name="T2931"><draw:frame draw:z-index="251075072" draw:id="id969" draw:style-name="a974" draw:name="Shape910" text:anchor-type="paragraph" svg:x="2.93194in" svg:y="0.39375in" svg:width="0.53056in" svg:height="0.17917in" style:rel-width="scale" style:rel-height="scale"><draw:text-box><text:p text:style-name="P2932"><text:span text:style-name="T2933">marco<text:s/></text:span></text:p></draw:text-box><svg:title/><svg:desc/></draw:frame></text:span><text:span text:style-name="T2934"><draw:frame draw:z-index="251054592" draw:id="id970" draw:style-name="a975" draw:name="Shape909" text:anchor-type="paragraph" svg:x="2.68056in" svg:y="0.39375in" svg:width="0.1875in" svg:height="0.17917in" style:rel-width="scale" style:rel-height="scale"><draw:text-box><text:p text:style-name="P2935"><text:span text:style-name="T2936">el<text:s/></text:span></text:p></draw:text-box><svg:title/><svg:desc/></draw:frame></text:span><text:span text:style-name="T2937"><draw:frame draw:z-index="251037184" draw:id="id971" draw:style-name="a976" draw:name="Shape908" text:anchor-type="paragraph" svg:x="2.38056in" svg:y="0.39375in" svg:width="0.24167in" svg:height="0.17917in" style:rel-width="scale" style:rel-height="scale"><draw:text-box><text:p text:style-name="P2938"><text:span text:style-name="T2939">en<text:s/></text:span></text:p></draw:text-box><svg:title/><svg:desc/></draw:frame></text:span><text:span text:style-name="T2940"><draw:frame draw:z-index="251011584" draw:id="id972" draw:style-name="a977" draw:name="Shape907" text:anchor-type="paragraph" svg:x="1.28333in" svg:y="0.39375in" svg:width="1.12431in" svg:height="0.17917in" style:rel-width="scale" style:rel-height="scale"><draw:text-box><text:p text:style-name="P2941"><text:span text:style-name="T2942">subproyectos,<text:s/></text:span></text:p></draw:text-box><svg:title/><svg:desc/></draw:frame></text:span><text:span text:style-name="T2943"><draw:frame draw:z-index="251612672" draw:id="id973" draw:style-name="a978" draw:name="Shape942" text:anchor-type="paragraph" svg:x="7.08056in" svg:y="2.67708in" svg:width="0.24167in" svg:height="0.17917in" style:rel-width="scale" style:rel-height="scale"><draw:text-box><text:p text:style-name="P2944"><text:span text:style-name="T2945">en<text:s/></text:span></text:p></draw:text-box><svg:title/><svg:desc/></draw:frame></text:span><text:span text:style-name="T2946"><draw:connector draw:type="line" svg:x1="1.2875in" svg:y1="4.48333in" svg:x2="3.27153in" svg:y2="4.48403in" draw:z-index="251764224" draw:id="id974" draw:style-name="a979" draw:name="Shape953" text:anchor-type="paragraph"><svg:title/><svg:desc/></draw:connector></text:span><text:span text:style-name="T2947"><draw:frame draw:z-index="251759104" draw:id="id975" draw:style-name="a980" draw:name="Shape952" text:anchor-type="paragraph" svg:x="1.2875in" svg:y="4.3625in" svg:width="1.95347in" svg:height="0.16806in" style:rel-width="scale" style:rel-height="scale"><draw:text-box><text:p text:style-name="P2948"><text:span text:style-name="T2949">GASTOS<text:s/></text:span><text:span text:style-name="T2950">SUBVENCIONABLES</text:span></text:p></draw:text-box><svg:title/><svg:desc/></draw:frame></text:span><text:span text:style-name="T2951"><draw:frame draw:z-index="251730432" draw:id="id976" draw:style-name="a981" draw:name="Shape951" text:anchor-type="paragraph" svg:x="1.0375in" svg:y="4.3625in" svg:width="0.11806in" svg:height="0.16806in" style:rel-width="scale" style:rel-height="scale"><draw:text-box><text:p text:style-name="P2952"><text:span text:style-name="T2953">c)</text:span></text:p></draw:text-box><svg:title/><svg:desc/></draw:frame></text:span><text:span text:style-name="T2954"><draw:frame draw:z-index="251780608" draw:id="id977" draw:style-name="a982" draw:name="Shape950" text:anchor-type="paragraph" svg:x="3.27083in" svg:y="4.32222in" svg:width="0.09931in" svg:height="0.17917in" style:rel-width="scale" style:rel-height="scale"><draw:text-box><text:p text:style-name="P2955"><text:span text:style-name="T2956">.<text:s/></text:span></text:p></draw:text-box><svg:title/><svg:desc/></draw:frame></text:span><text:span text:style-name="T2957"><draw:frame draw:z-index="251713024" draw:id="id978" draw:style-name="a983" draw:name="Shape949" text:anchor-type="paragraph" svg:x="0.7875in" svg:y="3.74375in" svg:width="4.59375in" svg:height="0.17917in" style:rel-width="scale" style:rel-height="scale"><draw:text-box><text:p text:style-name="P2958"><text:span text:style-name="T2959">interurbano de viajeros por carretera en la isla de La Palma.</text:span></text:p></draw:text-box><svg:title/><svg:desc/></draw:frame></text:span><text:span text:style-name="T2960"><draw:frame draw:z-index="251706880" draw:id="id979" draw:style-name="a984" draw:name="Shape948" text:anchor-type="paragraph" svg:x="0.7875in" svg:y="3.56597in" svg:width="6.93681in" svg:height="0.17917in" style:rel-width="scale" style:rel-height="scale"><draw:text-box><text:p text:style-name="P2961"><text:span text:style-name="T2962">fondos procedentes del Fondo Next Generation EU, que se afectarán al transporte regular<text:s/></text:span></text:p></draw:text-box><svg:title/><svg:desc/></draw:frame></text:span><text:span text:style-name="T2963"><draw:frame draw:z-index="251679232" draw:id="id980" draw:style-name="a985" draw:name="Shape947" text:anchor-type="paragraph" svg:x="0.7875in" svg:y="3.38819in" svg:width="7.25417in" svg:height="0.17917in" style:rel-width="scale" style:rel-height="scale"><draw:text-box><text:p text:style-name="P2964"><text:span text:style-name="T2965">expositiva, en el marco del Plan de Recuperación, Transformación y Resilencia, financiada con<text:s/></text:span></text:p></draw:text-box><svg:title/><svg:desc/></draw:frame></text:span><text:span text:style-name="T2966"><draw:frame draw:z-index="251666944" draw:id="id981" draw:style-name="a986" draw:name="Shape946" text:anchor-type="paragraph" svg:x="0.7875in" svg:y="3.21042in" svg:width="7.29722in" svg:height="0.17917in" style:rel-width="scale" style:rel-height="scale"><draw:text-box><text:p text:style-name="P2967"><text:span text:style-name="T2968">cuatro guaguas hibridas eléctricas sostenibles con las características mencionadas en la parte<text:s/></text:span></text:p></draw:text-box><svg:title/><svg:desc/></draw:frame></text:span><text:span text:style-name="T2969"><draw:frame draw:z-index="251660800" draw:id="id982" draw:style-name="a987" draw:name="Shape945" text:anchor-type="paragraph" svg:x="0.7875in" svg:y="3.03264in" svg:width="7.14722in" svg:height="0.17917in" style:rel-width="scale" style:rel-height="scale"><draw:text-box><text:p text:style-name="P2970"><text:span text:style-name="T2971">Palma a favor de Transportes Insular la Palma S. COOP, NIF<text:s/></text:span><text:span text:style-name="T2972">F-38016671, es la adquisición de<text:s/></text:span></text:p></draw:text-box><svg:title/><svg:desc/></draw:frame></text:span><text:span text:style-name="T2973"><draw:frame draw:z-index="251637248" draw:id="id983" draw:style-name="a988" draw:name="Shape944" text:anchor-type="paragraph" svg:x="0.7875in" svg:y="2.85486in" svg:width="7.39375in" svg:height="0.17917in" style:rel-width="scale" style:rel-height="scale"><draw:text-box><text:p text:style-name="P2974"><text:span text:style-name="T2975">Presupuesto de la Corporación para el ejercicio 2023 por parte del Excmo. Cabildo Insular de La<text:s/></text:span></text:p></draw:text-box><svg:title/><svg:desc/></draw:frame></text:span><text:span text:style-name="T2976"><draw:frame draw:z-index="251617792" draw:id="id984" draw:style-name="a989" draw:name="Shape943" text:anchor-type="paragraph" svg:x="7.35764in" svg:y="2.67708in" svg:width="0.1875in" svg:height="0.17917in" style:rel-width="scale" style:rel-height="scale"><draw:text-box><text:p text:style-name="P2977"><text:span text:style-name="T2978">el<text:s/></text:span></text:p></draw:text-box><svg:title/><svg:desc/></draw:frame></text:span><draw:custom-shape svg:x="0in" svg:y="0in" svg:width="8.33264in" svg:height="6.25in" draw:z-index="252448256" draw:id="id985" draw:style-name="a990" draw:name="Shape906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2979"><draw:frame draw:z-index="251586048" draw:id="id986" draw:style-name="a991" draw:name="Shape941" text:anchor-type="paragraph" svg:x="6.20278in" svg:y="2.67708in" svg:width="0.90903in" svg:height="0.17917in" style:rel-width="scale" style:rel-height="scale"><draw:text-box><text:p text:style-name="P2980"><text:span text:style-name="T2981">nominativo<text:s/></text:span></text:p></draw:text-box><svg:title/><svg:desc/></draw:frame></text:span><text:span text:style-name="T2982"><draw:frame draw:z-index="251567616" draw:id="id987" draw:style-name="a992" draw:name="Shape940" text:anchor-type="paragraph" svg:x="5.52569in" svg:y="2.67708in" svg:width="0.68542in" svg:height="0.17917in" style:rel-width="scale" style:rel-height="scale"><draw:text-box><text:p text:style-name="P2983"><text:span text:style-name="T2984">carácter<text:s/></text:span></text:p></draw:text-box><svg:title/><svg:desc/></draw:frame></text:span><text:span text:style-name="T2985"><draw:frame draw:z-index="251555328" draw:id="id988" draw:style-name="a993" draw:name="Shape939" text:anchor-type="paragraph" svg:x="5.17361in" svg:y="2.67708in" svg:width="0.325in" svg:height="0.17917in" style:rel-width="scale" style:rel-height="scale"><draw:text-box><text:p text:style-name="P2986"><text:span text:style-name="T2987">con<text:s/></text:span></text:p></draw:text-box><svg:title/><svg:desc/></draw:frame></text:span><text:span text:style-name="T2988"><draw:frame draw:z-index="251546112" draw:id="id989" draw:style-name="a994" draw:name="Shape938" text:anchor-type="paragraph" svg:x="4.51042in" svg:y="2.67708in" svg:width="0.66736in" svg:height="0.17917in" style:rel-width="scale" style:rel-height="scale"><draw:text-box><text:p text:style-name="P2989"><text:span text:style-name="T2990">prevista<text:s/></text:span></text:p></draw:text-box><svg:title/><svg:desc/></draw:frame></text:span><text:span text:style-name="T2991"><draw:frame draw:z-index="251524608" draw:id="id990" draw:style-name="a995" draw:name="Shape937" text:anchor-type="paragraph" svg:x="3.62083in" svg:y="2.67708in" svg:width="0.92222in" svg:height="0.17917in" style:rel-width="scale" style:rel-height="scale"><draw:text-box><text:p text:style-name="P2992"><text:span text:style-name="T2993">subvención<text:s/></text:span></text:p></draw:text-box><svg:title/><svg:desc/></draw:frame></text:span><text:span text:style-name="T2994"><draw:frame draw:z-index="251507200" draw:id="id991" draw:style-name="a996" draw:name="Shape936" text:anchor-type="paragraph" svg:x="3.22153in" svg:y="2.67708in" svg:width="0.37778in" svg:height="0.17917in" style:rel-width="scale" style:rel-height="scale"><draw:text-box><text:p text:style-name="P2995"><text:span text:style-name="T2996">esta<text:s/></text:span></text:p></draw:text-box><svg:title/><svg:desc/></draw:frame></text:span><text:span text:style-name="T2997"><draw:frame draw:z-index="251494912" draw:id="id992" draw:style-name="a997" draw:name="Shape935" text:anchor-type="paragraph" svg:x="2.94375in" svg:y="2.67708in" svg:width="0.24167in" svg:height="0.17917in" style:rel-width="scale" style:rel-height="scale"><draw:text-box><text:p text:style-name="P2998"><text:span text:style-name="T2999">de<text:s/></text:span></text:p></draw:text-box><svg:title/><svg:desc/></draw:frame></text:span><text:span text:style-name="T3000"><draw:frame draw:z-index="251477504" draw:id="id993" draw:style-name="a998" draw:name="Shape934" text:anchor-type="paragraph" svg:x="2.24514in" svg:y="2.67708in" svg:width="0.70972in" svg:height="0.17917in" style:rel-width="scale" style:rel-height="scale"><draw:text-box><text:p text:style-name="P3001"><text:span text:style-name="T3002">finalidad<text:s/></text:span></text:p></draw:text-box><svg:title/><svg:desc/></draw:frame></text:span><text:span text:style-name="T3003"><draw:frame draw:z-index="251459072" draw:id="id994" draw:style-name="a999" draw:name="Shape933" text:anchor-type="paragraph" svg:x="2.05556in" svg:y="2.67708in" svg:width="0.14444in" svg:height="0.17917in" style:rel-width="scale" style:rel-height="scale"><draw:text-box><text:p text:style-name="P3004"><text:span text:style-name="T3005">o<text:s/></text:span></text:p></draw:text-box><svg:title/><svg:desc/></draw:frame></text:span><text:span text:style-name="T3006"><draw:frame draw:z-index="251438592" draw:id="id995" draw:style-name="a1000" draw:name="Shape932" text:anchor-type="paragraph" svg:x="1.51806in" svg:y="2.67708in" svg:width="0.53125in" svg:height="0.17917in" style:rel-width="scale" style:rel-height="scale"><draw:text-box><text:p text:style-name="P3007"><text:span text:style-name="T3008">objeto<text:s/></text:span></text:p></draw:text-box><svg:title/><svg:desc/></draw:frame></text:span><text:span text:style-name="T3009"><draw:frame draw:z-index="251419136" draw:id="id996" draw:style-name="a1001" draw:name="Shape931" text:anchor-type="paragraph" svg:x="1.2875in" svg:y="2.67708in" svg:width="0.18958in" svg:height="0.17917in" style:rel-width="scale" style:rel-height="scale"><draw:text-box><text:p text:style-name="P3010"><text:span text:style-name="T3011">El<text:s/></text:span></text:p></draw:text-box><svg:title/><svg:desc/></draw:frame></text:span></text:p>
      <text:p text:style-name="P3012"><text:span text:style-name="T3013"><draw:frame draw:z-index="252331520" draw:id="id997" draw:style-name="a1002" draw:name="Shape1104" text:anchor-type="paragraph" svg:x="1.27986in" svg:y="6.17222in" svg:width="6.87639in" svg:height="0.17917in" style:rel-width="scale" style:rel-height="scale"><draw:text-box><text:p text:style-name="P3014"><text:span text:style-name="T3015">significant harm</text:span><text:span text:style-name="T3016">- DNSH) al medio ambiente previsto en el Reglamento (UE) 2021/241 del<text:s/></text:span></text:p></draw:text-box><svg:title/><svg:desc/></draw:frame></text:span><text:span text:style-name="T3017"><draw:frame draw:z-index="252291584" draw:id="id998" draw:style-name="a1003" draw:name="Shape1095" text:anchor-type="paragraph" svg:x="2.79236in" svg:y="5.81597in" svg:width="0.26667in" svg:height="0.17917in" style:rel-width="scale" style:rel-height="scale"><draw:text-box><text:p text:style-name="P3018"><text:span text:style-name="T3019">las<text:s/></text:span></text:p></draw:text-box><svg:title/><svg:desc/></draw:frame></text:span><text:span text:style-name="T3020"><draw:frame draw:z-index="252298752" draw:id="id999" draw:style-name="a1004" draw:name="Shape1096" text:anchor-type="paragraph" svg:x="3.08681in" svg:y="5.81597in" svg:width="0.70556in" svg:height="0.17917in" style:rel-width="scale" style:rel-height="scale"><draw:text-box><text:p text:style-name="P3021"><text:span text:style-name="T3022">guaguas<text:s/></text:span></text:p></draw:text-box><svg:title/><svg:desc/></draw:frame></text:span><text:span text:style-name="T3023"><draw:frame draw:z-index="252303872" draw:id="id1000" draw:style-name="a1005" draw:name="Shape1097" text:anchor-type="paragraph" svg:x="3.77708in" svg:y="5.81597in" svg:width="0.6625in" svg:height="0.17917in" style:rel-width="scale" style:rel-height="scale"><draw:text-box><text:p text:style-name="P3024"><text:span text:style-name="T3025">hibridas<text:s/></text:span></text:p></draw:text-box><svg:title/><svg:desc/></draw:frame></text:span><text:span text:style-name="T3026"><draw:frame draw:z-index="252308992" draw:id="id1001" draw:style-name="a1006" draw:name="Shape1098" text:anchor-type="paragraph" svg:x="4.42778in" svg:y="5.81597in" svg:width="1.02917in" svg:height="0.17917in" style:rel-width="scale" style:rel-height="scale"><draw:text-box><text:p text:style-name="P3027"><text:span text:style-name="T3028">(sostenibles)<text:s/></text:span></text:p></draw:text-box><svg:title/><svg:desc/></draw:frame></text:span><text:span text:style-name="T3029"><draw:frame draw:z-index="252313088" draw:id="id1002" draw:style-name="a1007" draw:name="Shape1099" text:anchor-type="paragraph" svg:x="5.40833in" svg:y="5.81597in" svg:width="0.53125in" svg:height="0.17917in" style:rel-width="scale" style:rel-height="scale"><draw:text-box><text:p text:style-name="P3030"><text:span text:style-name="T3031">objeto<text:s/></text:span></text:p></draw:text-box><svg:title/><svg:desc/></draw:frame></text:span><text:span text:style-name="T3032"><draw:frame draw:z-index="252315136" draw:id="id1003" draw:style-name="a1008" draw:name="Shape1100" text:anchor-type="paragraph" svg:x="5.94167in" svg:y="5.81597in" svg:width="0.24167in" svg:height="0.17917in" style:rel-width="scale" style:rel-height="scale"><draw:text-box><text:p text:style-name="P3033"><text:span text:style-name="T3034">de<text:s/></text:span></text:p></draw:text-box><svg:title/><svg:desc/></draw:frame></text:span><text:span text:style-name="T3035"><draw:frame draw:z-index="252321280" draw:id="id1004" draw:style-name="a1009" draw:name="Shape1101" text:anchor-type="paragraph" svg:x="6.21389in" svg:y="5.81597in" svg:width="0.92222in" svg:height="0.17917in" style:rel-width="scale" style:rel-height="scale"><draw:text-box><text:p text:style-name="P3036"><text:span text:style-name="T3037">subvención<text:s/></text:span></text:p></draw:text-box><svg:title/><svg:desc/></draw:frame></text:span><text:span text:style-name="T3038"><draw:frame draw:z-index="252326400" draw:id="id1005" draw:style-name="a1010" draw:name="Shape1102" text:anchor-type="paragraph" svg:x="7.09861in" svg:y="5.81597in" svg:width="0.475in" svg:height="0.17917in" style:rel-width="scale" style:rel-height="scale"><draw:text-box><text:p text:style-name="P3039"><text:span text:style-name="T3040">están<text:s/></text:span></text:p></draw:text-box><svg:title/><svg:desc/></draw:frame></text:span><text:span text:style-name="T3041"><draw:frame draw:z-index="252328448" draw:id="id1006" draw:style-name="a1011" draw:name="Shape1103" text:anchor-type="paragraph" svg:x="1.27986in" svg:y="5.99375in" svg:width="6.57778in" svg:height="0.17917in" style:rel-width="scale" style:rel-height="scale"><draw:text-box><text:p text:style-name="P3042"><text:span text:style-name="T3043">obligadas a respetar el principio de<text:s/></text:span><text:span text:style-name="T3044">“no causar un daño significativo”<text:s/></text:span><text:span text:style-name="T3045">(principio<text:s/></text:span><text:span text:style-name="T3046">do no<text:s/></text:span></text:p></draw:text-box><svg:title/><svg:desc/></draw:frame></text:span><text:span text:style-name="T3047"><draw:frame draw:z-index="252286464" draw:id="id1007" draw:style-name="a1012" draw:name="Shape1094" text:anchor-type="paragraph" svg:x="2.04653in" svg:y="5.81597in" svg:width="0.76458in" svg:height="0.17917in" style:rel-width="scale" style:rel-height="scale"><draw:text-box><text:p text:style-name="P3048"><text:span text:style-name="T3049">concreto,<text:s/></text:span></text:p></draw:text-box><svg:title/><svg:desc/></draw:frame></text:span><draw:custom-shape svg:x="0in" svg:y="6.25in" svg:width="8.33264in" svg:height="6.25in" draw:z-index="252449280" draw:id="id1008" draw:style-name="a1013" draw:name="Shape110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3050"><draw:frame draw:z-index="252337664" draw:id="id1009" draw:style-name="a1014" draw:name="Shape1106" text:anchor-type="paragraph" svg:x="1.27986in" svg:y="6.34931in" svg:width="6.74375in" svg:height="0.17917in" style:rel-width="scale" style:rel-height="scale"><draw:text-box><text:p text:style-name="P3051"><text:span text:style-name="T3052">Parlamento Europeo y del Consejo de 12 de febrero de 2021, por el que se establece el<text:s/></text:span></text:p></draw:text-box><svg:title/><svg:desc/></draw:frame></text:span><text:span text:style-name="T3053"><draw:frame draw:z-index="252340736" draw:id="id1010" draw:style-name="a1015" draw:name="Shape1107" text:anchor-type="paragraph" svg:x="1.27986in" svg:y="6.52778in" svg:width="6.55417in" svg:height="0.17917in" style:rel-width="scale" style:rel-height="scale"><draw:text-box><text:p text:style-name="P3054"><text:span text:style-name="T3055">Mecanismo de Recuperación y Resiliencia y demás normativa europea de aplicación.<text:s/></text:span></text:p></draw:text-box><svg:title/><svg:desc/></draw:frame></text:span><text:span text:style-name="T3056"><draw:frame draw:z-index="252343808" draw:id="id1011" draw:style-name="a1016" draw:name="Shape1108" text:anchor-type="paragraph" svg:x="1.27986in" svg:y="6.70556in" svg:width="6.58958in" svg:height="0.17917in" style:rel-width="scale" style:rel-height="scale"><draw:text-box><text:p text:style-name="P3057"><text:span text:style-name="T3058">Para ello se tendrá en cuenta la «Guía técnica sobre la aplicación del principio de “no<text:s/></text:span></text:p></draw:text-box><svg:title/><svg:desc/></draw:frame></text:span><text:span text:style-name="T3059"><draw:frame draw:z-index="252345856" draw:id="id1012" draw:style-name="a1017" draw:name="Shape1109" text:anchor-type="paragraph" svg:x="1.27986in" svg:y="6.88333in" svg:width="6.54167in" svg:height="0.17917in" style:rel-width="scale" style:rel-height="scale"><draw:text-box><text:p text:style-name="P3060"><text:span text:style-name="T3061">causar un perjuicio significativo” en virtud del Reglamento relativo al Mecanismo del<text:s/></text:span></text:p></draw:text-box><svg:title/><svg:desc/></draw:frame></text:span><text:span text:style-name="T3062"><draw:frame draw:z-index="252348928" draw:id="id1013" draw:style-name="a1018" draw:name="Shape1110" text:anchor-type="paragraph" svg:x="1.27986in" svg:y="7.06111in" svg:width="6.55694in" svg:height="0.17917in" style:rel-width="scale" style:rel-height="scale"><draw:text-box><text:p text:style-name="P3063"><text:span text:style-name="T3064">Recuperación y Resiliencia (2021/C 58/01)» («Guía Técnica de la Comisión<text:s/></text:span><text:span text:style-name="T3065">Europea»).</text:span></text:p></draw:text-box><svg:title/><svg:desc/></draw:frame></text:span><text:span text:style-name="T3066"><draw:frame draw:z-index="252355072" draw:id="id1014" draw:style-name="a1019" draw:name="Shape1111" text:anchor-type="paragraph" svg:x="7.39583in" svg:y="7.06111in" svg:width="0.14444in" svg:height="0.17917in" style:rel-width="scale" style:rel-height="scale"><draw:text-box><text:p text:style-name="P3067"><text:span text:style-name="T3068">e<text:s/></text:span></text:p></draw:text-box><svg:title/><svg:desc/></draw:frame></text:span><text:span text:style-name="T3069"><draw:frame draw:z-index="252353024" draw:id="id1015" draw:style-name="a1020" draw:name="Shape1112" text:anchor-type="paragraph" svg:x="7.27778in" svg:y="7.10764in" svg:width="0.07917in" svg:height="0.16806in" style:rel-width="scale" style:rel-height="scale"><draw:text-box><text:p text:style-name="P3070"><text:span text:style-name="T3071">S</text:span></text:p></draw:text-box><svg:title/><svg:desc/></draw:frame></text:span><text:span text:style-name="T3072"><draw:frame draw:z-index="252229120" draw:id="id1016" draw:style-name="a1021" draw:name="Shape1085" text:anchor-type="paragraph" svg:x="4.86181in" svg:y="5.10486in" svg:width="0.97014in" svg:height="0.17917in" style:rel-width="scale" style:rel-height="scale"><draw:text-box><text:p text:style-name="P3073"><text:span text:style-name="T3074">Reglamento<text:s/></text:span></text:p></draw:text-box><svg:title/><svg:desc/></draw:frame></text:span><text:span text:style-name="T3075"><draw:frame draw:z-index="252142080" draw:id="id1017" draw:style-name="a1022" draw:name="Shape1077" text:anchor-type="paragraph" svg:x="6.42917in" svg:y="4.92708in" svg:width="0.91528in" svg:height="0.17917in" style:rel-width="scale" style:rel-height="scale"><draw:text-box><text:p text:style-name="P3076"><text:span text:style-name="T3077">Mecanismo<text:s/></text:span></text:p></draw:text-box><svg:title/><svg:desc/></draw:frame></text:span><text:span text:style-name="T3078"><draw:frame draw:z-index="252155392" draw:id="id1018" draw:style-name="a1023" draw:name="Shape1078" text:anchor-type="paragraph" svg:x="7.30833in" svg:y="4.92708in" svg:width="0.24167in" svg:height="0.17917in" style:rel-width="scale" style:rel-height="scale"><draw:text-box><text:p text:style-name="P3079"><text:span text:style-name="T3080">de<text:s/></text:span></text:p></draw:text-box><svg:title/><svg:desc/></draw:frame></text:span><text:span text:style-name="T3081"><draw:frame draw:z-index="252170752" draw:id="id1019" draw:style-name="a1024" draw:name="Shape1079" text:anchor-type="paragraph" svg:x="1.2875in" svg:y="5.10486in" svg:width="1.08958in" svg:height="0.17917in" style:rel-width="scale" style:rel-height="scale"><draw:text-box><text:p text:style-name="P3082"><text:span text:style-name="T3083">Recuperación<text:s/></text:span></text:p></draw:text-box><svg:title/><svg:desc/></draw:frame></text:span><text:span text:style-name="T3084"><draw:frame draw:z-index="252184064" draw:id="id1020" draw:style-name="a1025" draw:name="Shape1080" text:anchor-type="paragraph" svg:x="2.33333in" svg:y="5.10486in" svg:width="0.14097in" svg:height="0.17917in" style:rel-width="scale" style:rel-height="scale"><draw:text-box><text:p text:style-name="P3085"><text:span text:style-name="T3086">y<text:s/></text:span></text:p></draw:text-box><svg:title/><svg:desc/></draw:frame></text:span><text:span text:style-name="T3087"><draw:frame draw:z-index="252194304" draw:id="id1021" draw:style-name="a1026" draw:name="Shape1081" text:anchor-type="paragraph" svg:x="2.52014in" svg:y="5.10486in" svg:width="0.91042in" svg:height="0.17917in" style:rel-width="scale" style:rel-height="scale"><draw:text-box><text:p text:style-name="P3088"><text:span text:style-name="T3089">Resiliencia,<text:s/></text:span></text:p></draw:text-box><svg:title/><svg:desc/></draw:frame></text:span><text:span text:style-name="T3090"><draw:frame draw:z-index="252200448" draw:id="id1022" draw:style-name="a1027" draw:name="Shape1082" text:anchor-type="paragraph" svg:x="3.40486in" svg:y="5.10486in" svg:width="0.92847in" svg:height="0.17917in" style:rel-width="scale" style:rel-height="scale"><draw:text-box><text:p text:style-name="P3091"><text:span text:style-name="T3092">establecido<text:s/></text:span></text:p></draw:text-box><svg:title/><svg:desc/></draw:frame></text:span><text:span text:style-name="T3093"><draw:frame draw:z-index="252209664" draw:id="id1023" draw:style-name="a1028" draw:name="Shape1083" text:anchor-type="paragraph" svg:x="4.30069in" svg:y="5.10486in" svg:width="0.30417in" svg:height="0.17917in" style:rel-width="scale" style:rel-height="scale"><draw:text-box><text:p text:style-name="P3094"><text:span text:style-name="T3095">por<text:s/></text:span></text:p></draw:text-box><svg:title/><svg:desc/></draw:frame></text:span><text:span text:style-name="T3096"><draw:frame draw:z-index="252222976" draw:id="id1024" draw:style-name="a1029" draw:name="Shape1084" text:anchor-type="paragraph" svg:x="4.63403in" svg:y="5.10486in" svg:width="0.1875in" svg:height="0.17917in" style:rel-width="scale" style:rel-height="scale"><draw:text-box><text:p text:style-name="P3097"><text:span text:style-name="T3098">el<text:s/></text:span></text:p></draw:text-box><svg:title/><svg:desc/></draw:frame></text:span><text:span text:style-name="T3099"><draw:frame draw:z-index="252358144" draw:id="id1025" draw:style-name="a1030" draw:name="Shape1113" text:anchor-type="paragraph" svg:x="1.27986in" svg:y="7.23889in" svg:width="6.41875in" svg:height="0.17917in" style:rel-width="scale" style:rel-height="scale"><draw:text-box><text:p text:style-name="P3100"><text:span text:style-name="T3101">deberá aportar declaración responsable de que la actuación o proyecto no causará<text:s/></text:span></text:p></draw:text-box><svg:title/><svg:desc/></draw:frame></text:span><text:span text:style-name="T3102"><draw:frame draw:z-index="252240384" draw:id="id1026" draw:style-name="a1031" draw:name="Shape1086" text:anchor-type="paragraph" svg:x="5.80069in" svg:y="5.10486in" svg:width="0.37847in" svg:height="0.17917in" style:rel-width="scale" style:rel-height="scale"><draw:text-box><text:p text:style-name="P3103"><text:span text:style-name="T3104">(UE)<text:s/></text:span></text:p></draw:text-box><svg:title/><svg:desc/></draw:frame></text:span><text:span text:style-name="T3105"><draw:frame draw:z-index="252244480" draw:id="id1027" draw:style-name="a1032" draw:name="Shape1087" text:anchor-type="paragraph" svg:x="6.20139in" svg:y="5.10486in" svg:width="0.27292in" svg:height="0.17917in" style:rel-width="scale" style:rel-height="scale"><draw:text-box><text:p text:style-name="P3106"><text:span text:style-name="T3107">n.°<text:s/></text:span></text:p></draw:text-box><svg:title/><svg:desc/></draw:frame></text:span><text:span text:style-name="T3108"><draw:frame draw:z-index="252257792" draw:id="id1028" draw:style-name="a1033" draw:name="Shape1088" text:anchor-type="paragraph" svg:x="6.50625in" svg:y="5.10486in" svg:width="0.78264in" svg:height="0.17917in" style:rel-width="scale" style:rel-height="scale"><draw:text-box><text:p text:style-name="P3109"><text:span text:style-name="T3110">2021/241<text:s/></text:span></text:p></draw:text-box><svg:title/><svg:desc/></draw:frame></text:span><text:span text:style-name="T3111"><draw:frame draw:z-index="252258816" draw:id="id1029" draw:style-name="a1034" draw:name="Shape1089" text:anchor-type="paragraph" svg:x="7.27014in" svg:y="5.10486in" svg:width="0.28403in" svg:height="0.17917in" style:rel-width="scale" style:rel-height="scale"><draw:text-box><text:p text:style-name="P3112"><text:span text:style-name="T3113">del<text:s/></text:span></text:p></draw:text-box><svg:title/><svg:desc/></draw:frame></text:span><text:span text:style-name="T3114"><draw:frame draw:z-index="252265984" draw:id="id1030" draw:style-name="a1035" draw:name="Shape1090" text:anchor-type="paragraph" svg:x="1.2875in" svg:y="5.28264in" svg:width="6.15694in" svg:height="0.17917in" style:rel-width="scale" style:rel-height="scale"><draw:text-box><text:p text:style-name="P3115"><text:span text:style-name="T3116">Parlamento Europeo y del Consejo, de 12 de febrero de 2021 y su normativa de<text:s/></text:span></text:p></draw:text-box><svg:title/><svg:desc/></draw:frame></text:span><text:span text:style-name="T3117"><draw:frame draw:z-index="252270080" draw:id="id1031" draw:style-name="a1036" draw:name="Shape1091" text:anchor-type="paragraph" svg:x="1.2875in" svg:y="5.46042in" svg:width="6.75903in" svg:height="0.17917in" style:rel-width="scale" style:rel-height="scale"><draw:text-box><text:p text:style-name="P3118"><text:span text:style-name="T3119">desarrollo, así como en la Decisión de Ejecución del Consejo relativa a la aprobación de<text:s/></text:span></text:p></draw:text-box><svg:title/><svg:desc/></draw:frame></text:span><text:span text:style-name="T3120"><draw:frame draw:z-index="252276224" draw:id="id1032" draw:style-name="a1037" draw:name="Shape1092" text:anchor-type="paragraph" svg:x="1.2875in" svg:y="5.63819in" svg:width="1.775in" svg:height="0.17917in" style:rel-width="scale" style:rel-height="scale"><draw:text-box><text:p text:style-name="P3121"><text:span text:style-name="T3122">la evaluación del PRTR.</text:span></text:p></draw:text-box><svg:title/><svg:desc/></draw:frame></text:span><text:span text:style-name="T3123"><draw:frame draw:z-index="252280320" draw:id="id1033" draw:style-name="a1038" draw:name="Shape1093" text:anchor-type="paragraph" svg:x="1.77222in" svg:y="5.81597in" svg:width="0.24444in" svg:height="0.17917in" style:rel-width="scale" style:rel-height="scale"><draw:text-box><text:p text:style-name="P3124"><text:span text:style-name="T3125">En<text:s/></text:span></text:p></draw:text-box><svg:title/><svg:desc/></draw:frame></text:span><text:span text:style-name="T3126"><draw:frame draw:z-index="250859008" draw:id="id1034" draw:style-name="a1039" draw:name="Shape1140" text:anchor-type="paragraph" svg:x="6.41111in" svg:y="10.34167in" svg:width="1.10972in" svg:height="0.20278in" style:rel-width="scale" style:rel-height="scale"><draw:text-box><text:p text:style-name="P3127"><text:span text:style-name="T3128">Página<text:s/></text:span><text:span text:style-name="T3129">12</text:span><text:span text:style-name="T3130"><text:s/>de<text:s/></text:span><text:span text:style-name="T3131">17</text:span><text:span text:style-name="T3132"><text:s/></text:span></text:p></draw:text-box><svg:title/><svg:desc/></draw:frame></text:span><text:span text:style-name="T3133"><draw:frame draw:z-index="252401152" draw:id="id1035" draw:style-name="a1040" draw:name="Shape1132" text:anchor-type="paragraph" svg:x="1.2875in" svg:y="8.82847in" svg:width="6.86944in" svg:height="0.17917in" style:rel-width="scale" style:rel-height="scale"><draw:text-box><text:p text:style-name="P3134"><text:span text:style-name="T3135">conflicto de intereses o doble financiación, respetando las obligaciones que impone a las<text:s/></text:span></text:p></draw:text-box><svg:title/><svg:desc/></draw:frame></text:span><text:span text:style-name="T3136"><draw:frame draw:z-index="252403200" draw:id="id1036" draw:style-name="a1041" draw:name="Shape1133" text:anchor-type="paragraph" svg:x="1.2875in" svg:y="9.00625in" svg:width="6.84861in" svg:height="0.17917in" style:rel-width="scale" style:rel-height="scale"><draw:text-box><text:p text:style-name="P3137"><text:span text:style-name="T3138">entidades beneficiarias de los fondos el Plan de medias antifraude del Cabildo Insular de<text:s/></text:span></text:p></draw:text-box><svg:title/><svg:desc/></draw:frame></text:span><text:span text:style-name="T3139"><draw:frame draw:z-index="252405248" draw:id="id1037" draw:style-name="a1042" draw:name="Shape1134" text:anchor-type="paragraph" svg:x="1.2875in" svg:y="9.18403in" svg:width="6.66597in" svg:height="0.17917in" style:rel-width="scale" style:rel-height="scale"><draw:text-box><text:p text:style-name="P3140"><text:span text:style-name="T3141">La Palma en el marco del Pan de Recuperación, transformación y resil</text:span><text:span text:style-name="T3142">iencia, aprobado<text:s/></text:span></text:p></draw:text-box><svg:title/><svg:desc/></draw:frame></text:span><text:span text:style-name="T3143"><draw:frame draw:z-index="252406272" draw:id="id1038" draw:style-name="a1043" draw:name="Shape1135" text:anchor-type="paragraph" svg:x="1.2875in" svg:y="9.36181in" svg:width="6.68194in" svg:height="0.17917in" style:rel-width="scale" style:rel-height="scale"><draw:text-box><text:p text:style-name="P3144"><text:span text:style-name="T3145">mediante acuerdo del Consejo de Gobierno adoptado en Sesión Ordinaria celebrada el<text:s/></text:span></text:p></draw:text-box><svg:title/><svg:desc/></draw:frame></text:span><text:span text:style-name="T3146"><draw:frame draw:z-index="252408320" draw:id="id1039" draw:style-name="a1044" draw:name="Shape1136" text:anchor-type="paragraph" svg:x="1.2875in" svg:y="9.53958in" svg:width="6.92292in" svg:height="0.17917in" style:rel-width="scale" style:rel-height="scale"><draw:text-box><text:p text:style-name="P3147"><text:span text:style-name="T3148">día 02 de septiembre de 2022, en cumplimiento de las obligaciones que el artículo 22 del<text:s/></text:span></text:p></draw:text-box><svg:title/><svg:desc/></draw:frame></text:span><text:span text:style-name="T3149"><draw:frame draw:z-index="252410368" draw:id="id1040" draw:style-name="a1045" draw:name="Shape1137" text:anchor-type="paragraph" svg:x="1.2875in" svg:y="9.71806in" svg:width="6.72153in" svg:height="0.17917in" style:rel-width="scale" style:rel-height="scale"><draw:text-box><text:p text:style-name="P3150"><text:span text:style-name="T3151">Reglamento (UE) n.º 2021/241 del Parlamento Europeo y del Consejo, de 12 de febrero<text:s/></text:span></text:p></draw:text-box><svg:title/><svg:desc/></draw:frame></text:span><text:span text:style-name="T3152"><draw:frame draw:z-index="252411392" draw:id="id1041" draw:style-name="a1046" draw:name="Shape1138" text:anchor-type="paragraph" svg:x="1.2875in" svg:y="9.89514in" svg:width="6.91528in" svg:height="0.17917in" style:rel-width="scale" style:rel-height="scale"><draw:text-box><text:p text:style-name="P3153"><text:span text:style-name="T3154">de 2021, impone a España en relación con la protección de los intereses financieros de la<text:s/></text:span></text:p></draw:text-box><svg:title/><svg:desc/></draw:frame></text:span><text:span text:style-name="T3155"><draw:frame draw:z-index="252412416" draw:id="id1042" draw:style-name="a1047" draw:name="Shape1139" text:anchor-type="paragraph" svg:x="1.2875in" svg:y="10.07292in" svg:width="6.54306in" svg:height="0.17917in" style:rel-width="scale" style:rel-height="scale"><draw:text-box><text:p text:style-name="P3156"><text:span text:style-name="T3157">Unión como beneficiario de los fondos del Mecanismo de Recuperación y Resi</text:span><text:span text:style-name="T3158">liencia.<text:s/></text:span></text:p></draw:text-box><svg:title/><svg:desc/></draw:frame></text:span><text:span text:style-name="T3159"><draw:frame draw:z-index="252377600" draw:id="id1043" draw:style-name="a1048" draw:name="Shape1131" text:anchor-type="paragraph" svg:x="1.08194in" svg:y="8.69097in" svg:width="0.04861in" svg:height="0.16806in" style:rel-width="scale" style:rel-height="scale"><draw:text-box><text:p text:style-name="P3160"><text:span text:style-name="T3161">-</text:span></text:p></draw:text-box><svg:title/><svg:desc/></draw:frame></text:span><text:span text:style-name="T3162"><draw:connector draw:type="line" svg:x1="0.48819in" svg:y1="10.94236in" svg:x2="7.68264in" svg:y2="10.94306in" draw:z-index="250963456" draw:id="id1044" draw:style-name="a1049" draw:name="Shape1141" text:anchor-type="paragraph"><svg:title/><svg:desc/></draw:connector></text:span><text:span text:style-name="T3163"><draw:connector draw:type="line" svg:x1="0.49167in" svg:y1="10.94583in" svg:x2="0.49236in" svg:y2="11.32986in" draw:z-index="250920448" draw:id="id1045" draw:style-name="a1050" draw:name="Shape1142" text:anchor-type="paragraph"><svg:title/><svg:desc/></draw:connector></text:span><text:span text:style-name="T3164"><draw:connector draw:type="line" svg:x1="1.37847in" svg:y1="10.94583in" svg:x2="1.37917in" svg:y2="11.32986in" draw:z-index="250926592" draw:id="id1046" draw:style-name="a1051" draw:name="Shape1143" text:anchor-type="paragraph"><svg:title/><svg:desc/></draw:connector></text:span><text:span text:style-name="T3165"><draw:connector draw:type="line" svg:x1="7.67847in" svg:y1="10.94583in" svg:x2="7.67917in" svg:y2="11.32986in" draw:z-index="250951168" draw:id="id1047" draw:style-name="a1052" draw:name="Shape1144" text:anchor-type="paragraph"><svg:title/><svg:desc/></draw:connector></text:span><text:span text:style-name="T3166"><draw:frame draw:z-index="250879488" draw:id="id1048" draw:style-name="a1053" draw:name="Shape1145" text:anchor-type="paragraph" svg:x="1.45347in" svg:y="10.96875in" svg:width="4.97708in" svg:height="0.13472in" style:rel-width="scale" style:rel-height="scale"><draw:text-box><text:p text:style-name="P3167"><text:span text:style-name="T3168">Cabildo Insular de La Palma. El registro realizado está amparado en el Artículo 16 de la Ley 39/2015.</text:span></text:p></draw:text-box><svg:title/><svg:desc/></draw:frame></text:span><text:span text:style-name="T3169"><draw:frame draw:z-index="250899968" draw:id="id1049" draw:style-name="a1054" draw:name="Shape1146" text:anchor-type="paragraph" svg:x="1.45347in" svg:y="11.09653in" svg:width="2.96042in" svg:height="0.13472in" style:rel-width="scale" style:rel-height="scale"><draw:text-box><text:p text:style-name="P3170"><text:span text:style-name="T3171">Código de verificación electrónica: 14612674510332634340</text:span></text:p></draw:text-box><svg:title/><svg:desc/></draw:frame></text:span><text:span text:style-name="T3172"><draw:frame draw:z-index="250993152" draw:id="id1050" draw:style-name="a1055" draw:name="Shape1147" text:anchor-type="paragraph" svg:x="1.45347in" svg:y="11.22431in" svg:width="2.71319in" svg:height="0.13472in" style:rel-width="scale" style:rel-height="scale"><draw:text-box><text:p text:style-name="P3173"><text:span text:style-name="T3174">https://sedeelectronica.cabildodelapalma.es/validacion/</text:span></text:p></draw:text-box><svg:title/><svg:desc/></draw:frame></text:span><text:span text:style-name="T3175"><draw:connector draw:type="line" svg:x1="0.48819in" svg:y1="11.33194in" svg:x2="7.68264in" svg:y2="11.33264in" draw:z-index="250977792" draw:id="id1051" draw:style-name="a1056" draw:name="Shape1148" text:anchor-type="paragraph"><svg:title/><svg:desc/></draw:connector></text:span><text:span text:style-name="T3176"><draw:frame draw:z-index="252382720" draw:id="id1052" draw:style-name="a1057" draw:name="Shape1122" text:anchor-type="paragraph" svg:x="1.93958in" svg:y="8.65069in" svg:width="0.70347in" svg:height="0.17917in" style:rel-width="scale" style:rel-height="scale"><draw:text-box><text:p text:style-name="P3177"><text:span text:style-name="T3178">medidas<text:s/></text:span></text:p></draw:text-box><svg:title/><svg:desc/></draw:frame></text:span><text:span text:style-name="T3179"><draw:frame draw:z-index="252360192" draw:id="id1053" draw:style-name="a1058" draw:name="Shape1114" text:anchor-type="paragraph" svg:x="1.27986in" svg:y="7.41667in" svg:width="6.01875in" svg:height="0.17917in" style:rel-width="scale" style:rel-height="scale"><draw:text-box><text:p text:style-name="P3180"><text:span text:style-name="T3181">directa o indirectamente un perjuicio significativo al medio ambiente (Anexo I)</text:span></text:p></draw:text-box><svg:title/><svg:desc/></draw:frame></text:span><text:span text:style-name="T3182"><draw:frame draw:z-index="252367360" draw:id="id1054" draw:style-name="a1059" draw:name="Shape1115" text:anchor-type="paragraph" svg:x="1.27986in" svg:y="7.67778in" svg:width="6.38472in" svg:height="0.17917in" style:rel-width="scale" style:rel-height="scale"><draw:text-box><text:p text:style-name="P3183"><text:span text:style-name="T3184">Las guaguas objeto de subvención deberán cumplir las condiciones del etiquetado<text:s/></text:span></text:p></draw:text-box><svg:title/><svg:desc/></draw:frame></text:span><text:span text:style-name="T3185"><draw:frame draw:z-index="252365312" draw:id="id1055" draw:style-name="a1060" draw:name="Shape1116" text:anchor-type="paragraph" svg:x="1.08194in" svg:y="7.71875in" svg:width="0.04861in" svg:height="0.16806in" style:rel-width="scale" style:rel-height="scale"><draw:text-box><text:p text:style-name="P3186"><text:span text:style-name="T3187">-</text:span></text:p></draw:text-box><svg:title/><svg:desc/></draw:frame></text:span><text:span text:style-name="T3188"><draw:frame draw:z-index="252369408" draw:id="id1056" draw:style-name="a1061" draw:name="Shape1117" text:anchor-type="paragraph" svg:x="1.2875in" svg:y="7.85625in" svg:width="6.62361in" svg:height="0.17917in" style:rel-width="scale" style:rel-height="scale"><draw:text-box><text:p text:style-name="P3189"><text:span text:style-name="T3190">climático, medioambiental y digital asignado al C.1-I.1 en el PRTR, de acuerdo con los<text:s/></text:span></text:p></draw:text-box><svg:title/><svg:desc/></draw:frame></text:span><text:span text:style-name="T3191"><draw:frame draw:z-index="252372480" draw:id="id1057" draw:style-name="a1062" draw:name="Shape1118" text:anchor-type="paragraph" svg:x="1.2875in" svg:y="8.03403in" svg:width="6.78681in" svg:height="0.17917in" style:rel-width="scale" style:rel-height="scale"><draw:text-box><text:p text:style-name="P3192"><text:span text:style-name="T3193">Anexos VI y VII del Reglamento (UE) 2021/241 del Parlamento Europeo y del Consejo de<text:s/></text:span></text:p></draw:text-box><svg:title/><svg:desc/></draw:frame></text:span><text:span text:style-name="T3194"><draw:frame draw:z-index="252373504" draw:id="id1058" draw:style-name="a1063" draw:name="Shape1119" text:anchor-type="paragraph" svg:x="1.2875in" svg:y="8.21111in" svg:width="6.15903in" svg:height="0.17917in" style:rel-width="scale" style:rel-height="scale"><draw:text-box><text:p text:style-name="P3195"><text:span text:style-name="T3196">12 de febrero de 2021 por el que se establece el Mecanismo de Recuperación y</text:span><text:span text:style-name="T3197"><text:s/></text:span></text:p></draw:text-box><svg:title/><svg:desc/></draw:frame></text:span><text:span text:style-name="T3198"><draw:frame draw:z-index="252375552" draw:id="id1059" draw:style-name="a1064" draw:name="Shape1120" text:anchor-type="paragraph" svg:x="1.2875in" svg:y="8.38958in" svg:width="0.86181in" svg:height="0.17917in" style:rel-width="scale" style:rel-height="scale"><draw:text-box><text:p text:style-name="P3199"><text:span text:style-name="T3200">Resiliencia.</text:span></text:p></draw:text-box><svg:title/><svg:desc/></draw:frame></text:span><text:span text:style-name="T3201"><draw:frame draw:z-index="252379648" draw:id="id1060" draw:style-name="a1065" draw:name="Shape1121" text:anchor-type="paragraph" svg:x="1.27986in" svg:y="8.65069in" svg:width="0.65625in" svg:height="0.17917in" style:rel-width="scale" style:rel-height="scale"><draw:text-box><text:p text:style-name="P3202"><text:span text:style-name="T3203">Adoptar<text:s/></text:span></text:p></draw:text-box><svg:title/><svg:desc/></draw:frame></text:span><text:span text:style-name="T3204"><draw:frame draw:z-index="252133888" draw:id="id1061" draw:style-name="a1066" draw:name="Shape1076" text:anchor-type="paragraph" svg:x="6.20486in" svg:y="4.92708in" svg:width="0.1875in" svg:height="0.17917in" style:rel-width="scale" style:rel-height="scale"><draw:text-box><text:p text:style-name="P3205"><text:span text:style-name="T3206">el<text:s/></text:span></text:p></draw:text-box><svg:title/><svg:desc/></draw:frame></text:span><text:span text:style-name="T3207"><draw:frame draw:z-index="252384768" draw:id="id1062" draw:style-name="a1067" draw:name="Shape1123" text:anchor-type="paragraph" svg:x="2.63889in" svg:y="8.65069in" svg:width="0.67639in" svg:height="0.17917in" style:rel-width="scale" style:rel-height="scale"><draw:text-box><text:p text:style-name="P3208"><text:span text:style-name="T3209">eficaces<text:s/></text:span></text:p></draw:text-box><svg:title/><svg:desc/></draw:frame></text:span><text:span text:style-name="T3210"><draw:frame draw:z-index="252385792" draw:id="id1063" draw:style-name="a1068" draw:name="Shape1124" text:anchor-type="paragraph" svg:x="3.31389in" svg:y="8.65069in" svg:width="0.14097in" svg:height="0.17917in" style:rel-width="scale" style:rel-height="scale"><draw:text-box><text:p text:style-name="P3211"><text:span text:style-name="T3212">y<text:s/></text:span></text:p></draw:text-box><svg:title/><svg:desc/></draw:frame></text:span><text:span text:style-name="T3213"><draw:frame draw:z-index="252387840" draw:id="id1064" draw:style-name="a1069" draw:name="Shape1125" text:anchor-type="paragraph" svg:x="3.50764in" svg:y="8.65069in" svg:width="1.23125in" svg:height="0.17917in" style:rel-width="scale" style:rel-height="scale"><draw:text-box><text:p text:style-name="P3214"><text:span text:style-name="T3215">proporcionadas<text:s/></text:span></text:p></draw:text-box><svg:title/><svg:desc/></draw:frame></text:span><text:span text:style-name="T3216"><draw:frame draw:z-index="252389888" draw:id="id1065" draw:style-name="a1070" draw:name="Shape1126" text:anchor-type="paragraph" svg:x="4.6875in" svg:y="8.65069in" svg:width="0.70625in" svg:height="0.17917in" style:rel-width="scale" style:rel-height="scale"><draw:text-box><text:p text:style-name="P3217"><text:span text:style-name="T3218">relativas<text:s/></text:span></text:p></draw:text-box><svg:title/><svg:desc/></draw:frame></text:span><text:span text:style-name="T3219"><draw:frame draw:z-index="252392960" draw:id="id1066" draw:style-name="a1071" draw:name="Shape1127" text:anchor-type="paragraph" svg:x="5.39306in" svg:y="8.65069in" svg:width="0.14444in" svg:height="0.17917in" style:rel-width="scale" style:rel-height="scale"><draw:text-box><text:p text:style-name="P3220"><text:span text:style-name="T3221">a<text:s/></text:span></text:p></draw:text-box><svg:title/><svg:desc/></draw:frame></text:span><text:span text:style-name="T3222"><draw:frame draw:z-index="252395008" draw:id="id1067" draw:style-name="a1072" draw:name="Shape1128" text:anchor-type="paragraph" svg:x="5.58958in" svg:y="8.65069in" svg:width="0.49375in" svg:height="0.17917in" style:rel-width="scale" style:rel-height="scale"><draw:text-box><text:p text:style-name="P3223"><text:span text:style-name="T3224">evitar<text:s/></text:span></text:p></draw:text-box><svg:title/><svg:desc/></draw:frame></text:span><text:span text:style-name="T3225"><draw:frame draw:z-index="252397056" draw:id="id1068" draw:style-name="a1073" draw:name="Shape1129" text:anchor-type="paragraph" svg:x="6.10069in" svg:y="8.65069in" svg:width="0.59722in" svg:height="0.17917in" style:rel-width="scale" style:rel-height="scale"><draw:text-box><text:p text:style-name="P3226"><text:span text:style-name="T3227">fraude,<text:s/></text:span></text:p></draw:text-box><svg:title/><svg:desc/></draw:frame></text:span><text:span text:style-name="T3228"><draw:frame draw:z-index="252399104" draw:id="id1069" draw:style-name="a1074" draw:name="Shape1130" text:anchor-type="paragraph" svg:x="6.70486in" svg:y="8.65069in" svg:width="0.91042in" svg:height="0.17917in" style:rel-width="scale" style:rel-height="scale"><draw:text-box><text:p text:style-name="P3229"><text:span text:style-name="T3230">corrupción,<text:s/></text:span></text:p></draw:text-box><svg:title/><svg:desc/></draw:frame></text:span><text:span text:style-name="T3231"><draw:frame draw:z-index="251473408" draw:id="id1070" draw:style-name="a1075" draw:name="Shape1031" text:anchor-type="paragraph" svg:x="6.53264in" svg:y="3.51389in" svg:width="0.79653in" svg:height="0.17917in" style:rel-width="scale" style:rel-height="scale"><draw:text-box><text:p text:style-name="P3232"><text:span text:style-name="T3233">Ministerio<text:s/></text:span></text:p></draw:text-box><svg:title/><svg:desc/></draw:frame></text:span><text:span text:style-name="T3234"><draw:frame draw:z-index="251319808" draw:id="id1071" draw:style-name="a1076" draw:name="Shape1022" text:anchor-type="paragraph" svg:x="0.7875in" svg:y="3.51389in" svg:width="0.85139in" svg:height="0.17917in" style:rel-width="scale" style:rel-height="scale"><draw:text-box><text:p text:style-name="P3235"><text:span text:style-name="T3236">especiales<text:s/></text:span></text:p></draw:text-box><svg:title/><svg:desc/></draw:frame></text:span><text:span text:style-name="T3237"><draw:frame draw:z-index="251344384" draw:id="id1072" draw:style-name="a1077" draw:name="Shape1023" text:anchor-type="paragraph" svg:x="1.6125in" svg:y="3.51389in" svg:width="0.88889in" svg:height="0.17917in" style:rel-width="scale" style:rel-height="scale"><draw:text-box><text:p text:style-name="P3238"><text:span text:style-name="T3239">contenidos<text:s/></text:span></text:p></draw:text-box><svg:title/><svg:desc/></draw:frame></text:span><text:span text:style-name="T3240"><draw:frame draw:z-index="251353600" draw:id="id1073" draw:style-name="a1078" draw:name="Shape1024" text:anchor-type="paragraph" svg:x="2.47083in" svg:y="3.51389in" svg:width="0.24167in" svg:height="0.17917in" style:rel-width="scale" style:rel-height="scale"><draw:text-box><text:p text:style-name="P3241"><text:span text:style-name="T3242">en<text:s/></text:span></text:p></draw:text-box><svg:title/><svg:desc/></draw:frame></text:span><text:span text:style-name="T3243"><draw:frame draw:z-index="251372032" draw:id="id1074" draw:style-name="a1079" draw:name="Shape1025" text:anchor-type="paragraph" svg:x="2.74792in" svg:y="3.51389in" svg:width="0.26667in" svg:height="0.17917in" style:rel-width="scale" style:rel-height="scale"><draw:text-box><text:p text:style-name="P3244"><text:span text:style-name="T3245">las<text:s/></text:span></text:p></draw:text-box><svg:title/><svg:desc/></draw:frame></text:span><text:span text:style-name="T3246"><draw:frame draw:z-index="251386368" draw:id="id1075" draw:style-name="a1080" draw:name="Shape1026" text:anchor-type="paragraph" svg:x="3.04653in" svg:y="3.51389in" svg:width="0.66597in" svg:height="0.17917in" style:rel-width="scale" style:rel-height="scale"><draw:text-box><text:p text:style-name="P3247"><text:span text:style-name="T3248">órdenes<text:s/></text:span></text:p></draw:text-box><svg:title/><svg:desc/></draw:frame></text:span><text:span text:style-name="T3249"><draw:frame draw:z-index="251416064" draw:id="id1076" draw:style-name="a1081" draw:name="Shape1027" text:anchor-type="paragraph" svg:x="3.70694in" svg:y="3.51389in" svg:width="1.22639in" svg:height="0.17917in" style:rel-width="scale" style:rel-height="scale"><draw:text-box><text:p text:style-name="P3250"><text:span text:style-name="T3251">HFP/1030/2021<text:s/></text:span></text:p></draw:text-box><svg:title/><svg:desc/></draw:frame></text:span><text:span text:style-name="T3252"><draw:frame draw:z-index="251431424" draw:id="id1077" draw:style-name="a1082" draw:name="Shape1028" text:anchor-type="paragraph" svg:x="4.86944in" svg:y="3.51389in" svg:width="0.14097in" svg:height="0.17917in" style:rel-width="scale" style:rel-height="scale"><draw:text-box><text:p text:style-name="P3253"><text:span text:style-name="T3254">y<text:s/></text:span></text:p></draw:text-box><svg:title/><svg:desc/></draw:frame></text:span><text:span text:style-name="T3255"><draw:frame draw:z-index="251447808" draw:id="id1078" draw:style-name="a1083" draw:name="Shape1029" text:anchor-type="paragraph" svg:x="5.05556in" svg:y="3.51389in" svg:width="1.22639in" svg:height="0.17917in" style:rel-width="scale" style:rel-height="scale"><draw:text-box><text:p text:style-name="P3256"><text:span text:style-name="T3257">HFP/1031/2021<text:s/></text:span></text:p></draw:text-box><svg:title/><svg:desc/></draw:frame></text:span><text:span text:style-name="T3258"><draw:frame draw:z-index="251464192" draw:id="id1079" draw:style-name="a1084" draw:name="Shape1030" text:anchor-type="paragraph" svg:x="6.21806in" svg:y="3.51389in" svg:width="0.28403in" svg:height="0.17917in" style:rel-width="scale" style:rel-height="scale"><draw:text-box><text:p text:style-name="P3259"><text:span text:style-name="T3260">del<text:s/></text:span></text:p></draw:text-box><svg:title/><svg:desc/></draw:frame></text:span><text:span text:style-name="T3261"><draw:frame draw:z-index="251316736" draw:id="id1080" draw:style-name="a1085" draw:name="Shape1021" text:anchor-type="paragraph" svg:x="1.08333in" svg:y="3.33611in" svg:width="6.33264in" svg:height="0.17917in" style:rel-width="scale" style:rel-height="scale"><draw:text-box><text:p text:style-name="P3262"><text:span text:style-name="T3263">La ejecución y gestión de los fondos del PRTR exige el cumplimiento de preceptos<text:s/></text:span></text:p></draw:text-box><svg:title/><svg:desc/></draw:frame></text:span><text:span text:style-name="T3264"><draw:frame draw:z-index="251485696" draw:id="id1081" draw:style-name="a1086" draw:name="Shape1032" text:anchor-type="paragraph" svg:x="7.30833in" svg:y="3.51389in" svg:width="0.24167in" svg:height="0.17917in" style:rel-width="scale" style:rel-height="scale"><draw:text-box><text:p text:style-name="P3265"><text:span text:style-name="T3266">de<text:s/></text:span></text:p></draw:text-box><svg:title/><svg:desc/></draw:frame></text:span><text:span text:style-name="T3267"><draw:frame draw:z-index="251503104" draw:id="id1082" draw:style-name="a1087" draw:name="Shape1033" text:anchor-type="paragraph" svg:x="0.7875in" svg:y="3.69167in" svg:width="6.42917in" svg:height="0.17917in" style:rel-width="scale" style:rel-height="scale"><draw:text-box><text:p text:style-name="P3268"><text:span text:style-name="T3269">Hacienda y Función Pública, así como, específicamente, las siguientes obligaciones:</text:span></text:p></draw:text-box><svg:title/><svg:desc/></draw:frame></text:span><text:span text:style-name="T3270"><draw:frame draw:z-index="251536896" draw:id="id1083" draw:style-name="a1088" draw:name="Shape1034" text:anchor-type="paragraph" svg:x="1.27986in" svg:y="3.95417in" svg:width="0.69792in" svg:height="0.17917in" style:rel-width="scale" style:rel-height="scale"><draw:text-box><text:p text:style-name="P3271"><text:span text:style-name="T3272">Destinar<text:s/></text:span></text:p></draw:text-box><svg:title/><svg:desc/></draw:frame></text:span><text:span text:style-name="T3273"><draw:frame draw:z-index="251561472" draw:id="id1084" draw:style-name="a1089" draw:name="Shape1035" text:anchor-type="paragraph" svg:x="1.98681in" svg:y="3.95417in" svg:width="0.1875in" svg:height="0.17917in" style:rel-width="scale" style:rel-height="scale"><draw:text-box><text:p text:style-name="P3274"><text:span text:style-name="T3275">el<text:s/></text:span></text:p></draw:text-box><svg:title/><svg:desc/></draw:frame></text:span><text:span text:style-name="T3276"><draw:frame draw:z-index="251566592" draw:id="id1085" draw:style-name="a1090" draw:name="Shape1036" text:anchor-type="paragraph" svg:x="2.23542in" svg:y="3.95417in" svg:width="0.64931in" svg:height="0.17917in" style:rel-width="scale" style:rel-height="scale"><draw:text-box><text:p text:style-name="P3277"><text:span text:style-name="T3278">importe<text:s/></text:span></text:p></draw:text-box><svg:title/><svg:desc/></draw:frame></text:span><text:span text:style-name="T3279"><draw:frame draw:z-index="251593216" draw:id="id1086" draw:style-name="a1091" draw:name="Shape1037" text:anchor-type="paragraph" svg:x="2.89931in" svg:y="3.95417in" svg:width="0.59375in" svg:height="0.17917in" style:rel-width="scale" style:rel-height="scale"><draw:text-box><text:p text:style-name="P3280"><text:span text:style-name="T3281">íntegro<text:s/></text:span></text:p></draw:text-box><svg:title/><svg:desc/></draw:frame></text:span><text:span text:style-name="T3282"><draw:frame draw:z-index="251601408" draw:id="id1087" draw:style-name="a1092" draw:name="Shape1038" text:anchor-type="paragraph" svg:x="3.51667in" svg:y="3.95417in" svg:width="0.24167in" svg:height="0.17917in" style:rel-width="scale" style:rel-height="scale"><draw:text-box><text:p text:style-name="P3283"><text:span text:style-name="T3284">de<text:s/></text:span></text:p></draw:text-box><svg:title/><svg:desc/></draw:frame></text:span><text:span text:style-name="T3285"><draw:frame draw:z-index="251620864" draw:id="id1088" draw:style-name="a1093" draw:name="Shape1039" text:anchor-type="paragraph" svg:x="3.81389in" svg:y="3.95417in" svg:width="0.18681in" svg:height="0.17917in" style:rel-width="scale" style:rel-height="scale"><draw:text-box><text:p text:style-name="P3286"><text:span text:style-name="T3287">la<text:s/></text:span></text:p></draw:text-box><svg:title/><svg:desc/></draw:frame></text:span><text:span text:style-name="T3288"><draw:frame draw:z-index="251173376" draw:id="id1089" draw:style-name="a1094" draw:name="Shape1012" text:anchor-type="paragraph" svg:x="1.2875in" svg:y="1.98264in" svg:width="3.3in" svg:height="0.16806in" style:rel-width="scale" style:rel-height="scale"><draw:text-box><text:p text:style-name="P3289"><text:span text:style-name="T3290">INCOMPATIBILIDAD</text:span><text:span text:style-name="T3291"><text:s/>CON OTRAS SUBVENCIONES.</text:span></text:p></draw:text-box><svg:title/><svg:desc/></draw:frame></text:span><text:span text:style-name="T3292"><draw:frame draw:z-index="251012608" draw:id="id1090" draw:style-name="a1095" draw:name="Shape1004" text:anchor-type="paragraph" svg:x="1.03472in" svg:y="0.68403in" svg:width="0.12569in" svg:height="0.16806in" style:rel-width="scale" style:rel-height="scale"><draw:text-box><text:p text:style-name="P3293"><text:span text:style-name="T3294">e)</text:span></text:p></draw:text-box><svg:title/><svg:desc/></draw:frame></text:span><text:span text:style-name="T3295"><draw:frame draw:z-index="251056640" draw:id="id1091" draw:style-name="a1096" draw:name="Shape1005" text:anchor-type="paragraph" svg:x="1.2875in" svg:y="0.68403in" svg:width="1.93194in" svg:height="0.16806in" style:rel-width="scale" style:rel-height="scale"><draw:text-box><text:p text:style-name="P3296"><text:span text:style-name="T3297">CREDITO PRESUPUESTARIO.</text:span></text:p></draw:text-box><svg:title/><svg:desc/></draw:frame></text:span><text:span text:style-name="T3298"><draw:connector draw:type="line" svg:x1="1.2875in" svg:y1="0.80486in" svg:x2="3.27083in" svg:y2="0.80556in" draw:z-index="251035136" draw:id="id1092" draw:style-name="a1097" draw:name="Shape1006" text:anchor-type="paragraph"><svg:title/><svg:desc/></draw:connector></text:span><text:span text:style-name="T3299"><draw:frame draw:z-index="251079168" draw:id="id1093" draw:style-name="a1098" draw:name="Shape1007" text:anchor-type="paragraph" svg:x="1.0375in" svg:y="0.89792in" svg:width="7.17778in" svg:height="0.17917in" style:rel-width="scale" style:rel-height="scale"><draw:text-box><text:p text:style-name="P3300"><text:span text:style-name="T3301">La financiación de la presente subvención se hará con cargo al crédito adecuado y suficiente<text:s/></text:span></text:p></draw:text-box><svg:title/><svg:desc/></draw:frame></text:span><text:span text:style-name="T3302"><draw:frame draw:z-index="251085312" draw:id="id1094" draw:style-name="a1099" draw:name="Shape1008" text:anchor-type="paragraph" svg:x="0.7875in" svg:y="1.07569in" svg:width="7.11181in" svg:height="0.17917in" style:rel-width="scale" style:rel-height="scale"><draw:text-box><text:p text:style-name="P3303"><text:span text:style-name="T3304">consignado en la aplicación presupuestaria 441/77900, denominada “Aportac. Tptes. Ins. La<text:s/></text:span></text:p></draw:text-box><svg:title/><svg:desc/></draw:frame></text:span><text:span text:style-name="T3305"><draw:frame draw:z-index="251102720" draw:id="id1095" draw:style-name="a1100" draw:name="Shape1009" text:anchor-type="paragraph" svg:x="0.7875in" svg:y="1.25347in" svg:width="6.93333in" svg:height="0.17917in" style:rel-width="scale" style:rel-height="scale"><draw:text-box><text:p text:style-name="P3306"><text:span text:style-name="T3307">Palma. Adquisición cinco guaguas sostenibles (Next Generation UE)”, (RC nº de operación<text:s/></text:span></text:p></draw:text-box><svg:title/><svg:desc/></draw:frame></text:span><text:span text:style-name="T3308"><draw:frame draw:z-index="251119104" draw:id="id1096" draw:style-name="a1101" draw:name="Shape1010" text:anchor-type="paragraph" svg:x="0.7875in" svg:y="1.43125in" svg:width="5.41667in" svg:height="0.17917in" style:rel-width="scale" style:rel-height="scale"><draw:text-box><text:p text:style-name="P3309"><text:span text:style-name="T3310">12023000007903) del vigente Presupuesto General de la Corporación.</text:span></text:p></draw:text-box><svg:title/><svg:desc/></draw:frame></text:span><text:span text:style-name="T3311"><draw:frame draw:z-index="251136512" draw:id="id1097" draw:style-name="a1102" draw:name="Shape1011" text:anchor-type="paragraph" svg:x="1.03472in" svg:y="1.98264in" svg:width="0.08819in" svg:height="0.16806in" style:rel-width="scale" style:rel-height="scale"><draw:text-box><text:p text:style-name="P3312"><text:span text:style-name="T3313">f)</text:span></text:p></draw:text-box><svg:title/><svg:desc/></draw:frame></text:span><text:span text:style-name="T3314"><draw:frame draw:z-index="251646464" draw:id="id1098" draw:style-name="a1103" draw:name="Shape1040" text:anchor-type="paragraph" svg:x="4.0625in" svg:y="3.95417in" svg:width="0.52222in" svg:height="0.17917in" style:rel-width="scale" style:rel-height="scale"><draw:text-box><text:p text:style-name="P3315"><text:span text:style-name="T3316">ayuda<text:s/></text:span></text:p></draw:text-box><svg:title/><svg:desc/></draw:frame></text:span><text:span text:style-name="T3317"><draw:connector draw:type="line" svg:x1="1.2875in" svg:y1="2.10417in" svg:x2="4.64444in" svg:y2="2.10486in" draw:z-index="251154944" draw:id="id1099" draw:style-name="a1104" draw:name="Shape1013" text:anchor-type="paragraph"><svg:title/><svg:desc/></draw:connector></text:span><text:span text:style-name="T3318"><draw:frame draw:z-index="251193856" draw:id="id1100" draw:style-name="a1105" draw:name="Shape1014" text:anchor-type="paragraph" svg:x="1.03472in" svg:y="2.19653in" svg:width="6.84236in" svg:height="0.17917in" style:rel-width="scale" style:rel-height="scale"><draw:text-box><text:p text:style-name="P3319"><text:span text:style-name="T3320">La concesión de la presente subvención es incompatible con cualquier otra ayu</text:span><text:span text:style-name="T3321">da con la<text:s/></text:span></text:p></draw:text-box><svg:title/><svg:desc/></draw:frame></text:span><text:span text:style-name="T3322"><draw:frame draw:z-index="251202048" draw:id="id1101" draw:style-name="a1106" draw:name="Shape1015" text:anchor-type="paragraph" svg:x="0.7875in" svg:y="2.375in" svg:width="7.44306in" svg:height="0.17917in" style:rel-width="scale" style:rel-height="scale"><draw:text-box><text:p text:style-name="P3323"><text:span text:style-name="T3324">misma finalidad, concedidas por otras Administraciones o entes públicos o privados, nacionales,<text:s/></text:span></text:p></draw:text-box><svg:title/><svg:desc/></draw:frame></text:span><text:span text:style-name="T3325"><draw:frame draw:z-index="251227648" draw:id="id1102" draw:style-name="a1107" draw:name="Shape1016" text:anchor-type="paragraph" svg:x="0.7875in" svg:y="2.55208in" svg:width="4.13056in" svg:height="0.17917in" style:rel-width="scale" style:rel-height="scale"><draw:text-box><text:p text:style-name="P3326"><text:span text:style-name="T3327">de la Unión Europea o de organismos internacionales.</text:span></text:p></draw:text-box><svg:title/><svg:desc/></draw:frame></text:span><text:span text:style-name="T3328"><draw:frame draw:z-index="251296256" draw:id="id1103" draw:style-name="a1108" draw:name="Shape1017" text:anchor-type="paragraph" svg:x="4.42847in" svg:y="3.075in" svg:width="0.09931in" svg:height="0.17917in" style:rel-width="scale" style:rel-height="scale"><draw:text-box><text:p text:style-name="P3329"><text:span text:style-name="T3330">.<text:s/></text:span></text:p></draw:text-box><svg:title/><svg:desc/></draw:frame></text:span><text:span text:style-name="T3331"><draw:frame draw:z-index="251241984" draw:id="id1104" draw:style-name="a1109" draw:name="Shape1018" text:anchor-type="paragraph" svg:x="1.03472in" svg:y="3.11528in" svg:width="0.12569in" svg:height="0.16806in" style:rel-width="scale" style:rel-height="scale"><draw:text-box><text:p text:style-name="P3332"><text:span text:style-name="T3333">g)</text:span></text:p></draw:text-box><svg:title/><svg:desc/></draw:frame></text:span><text:span text:style-name="T3334"><draw:frame draw:z-index="251269632" draw:id="id1105" draw:style-name="a1110" draw:name="Shape1019" text:anchor-type="paragraph" svg:x="1.2875in" svg:y="3.11528in" svg:width="3.1125in" svg:height="0.16806in" style:rel-width="scale" style:rel-height="scale"><draw:text-box><text:p text:style-name="P3335"><text:span text:style-name="T3336">OBLIGACIONES DE LA ENTIDAD BENEFICIARIA</text:span></text:p></draw:text-box><svg:title/><svg:desc/></draw:frame></text:span><text:span text:style-name="T3337"><draw:connector draw:type="line" svg:x1="1.2875in" svg:y1="3.23611in" svg:x2="4.42917in" svg:y2="3.23681in" draw:z-index="251274752" draw:id="id1106" draw:style-name="a1111" draw:name="Shape1020" text:anchor-type="paragraph"><svg:title/><svg:desc/></draw:connector></text:span><text:span text:style-name="T3338"><draw:frame draw:z-index="252025344" draw:id="id1107" draw:style-name="a1112" draw:name="Shape1067" text:anchor-type="paragraph" svg:x="2.90069in" svg:y="4.92708in" svg:width="0.24167in" svg:height="0.17917in" style:rel-width="scale" style:rel-height="scale"><draw:text-box><text:p text:style-name="P3339"><text:span text:style-name="T3340">de<text:s/></text:span></text:p></draw:text-box><svg:title/><svg:desc/></draw:frame></text:span><text:span text:style-name="T3341"><draw:frame draw:z-index="251910656" draw:id="id1108" draw:style-name="a1113" draw:name="Shape1059" text:anchor-type="paragraph" svg:x="6.44722in" svg:y="4.31042in" svg:width="0.18681in" svg:height="0.17917in" style:rel-width="scale" style:rel-height="scale"><draw:text-box><text:p text:style-name="P3342"><text:span text:style-name="T3343">la<text:s/></text:span></text:p></draw:text-box><svg:title/><svg:desc/></draw:frame></text:span><text:span text:style-name="T3344"><draw:frame draw:z-index="251927040" draw:id="id1109" draw:style-name="a1114" draw:name="Shape1060" text:anchor-type="paragraph" svg:x="6.69722in" svg:y="4.31042in" svg:width="0.68889in" svg:height="0.17917in" style:rel-width="scale" style:rel-height="scale"><draw:text-box><text:p text:style-name="P3345"><text:span text:style-name="T3346">solicitud<text:s/></text:span></text:p></draw:text-box><svg:title/><svg:desc/></draw:frame></text:span><text:span text:style-name="T3347"><draw:frame draw:z-index="251937280" draw:id="id1110" draw:style-name="a1115" draw:name="Shape1061" text:anchor-type="paragraph" svg:x="7.39931in" svg:y="4.31042in" svg:width="0.14097in" svg:height="0.17917in" style:rel-width="scale" style:rel-height="scale"><draw:text-box><text:p text:style-name="P3348"><text:span text:style-name="T3349">y<text:s/></text:span></text:p></draw:text-box><svg:title/><svg:desc/></draw:frame></text:span><text:span text:style-name="T3350"><draw:frame draw:z-index="251956736" draw:id="id1111" draw:style-name="a1116" draw:name="Shape1062" text:anchor-type="paragraph" svg:x="1.2875in" svg:y="4.4875in" svg:width="3.89514in" svg:height="0.17917in" style:rel-width="scale" style:rel-height="scale"><draw:text-box><text:p text:style-name="P3351"><text:span text:style-name="T3352">documentación técnica de las mismas presentada.</text:span></text:p></draw:text-box><svg:title/><svg:desc/></draw:frame></text:span><text:span text:style-name="T3353"><draw:frame draw:z-index="251987456" draw:id="id1112" draw:style-name="a1117" draw:name="Shape1063" text:anchor-type="paragraph" svg:x="1.27986in" svg:y="4.74931in" svg:width="6.81875in" svg:height="0.17917in" style:rel-width="scale" style:rel-height="scale"><draw:text-box><text:p text:style-name="P3354"><text:span text:style-name="T3355">Garantizar el pleno cumplimiento del principio de «no causar perjuicio significativo» y el<text:s/></text:span></text:p></draw:text-box><svg:title/><svg:desc/></draw:frame></text:span><text:span text:style-name="T3356"><draw:frame draw:z-index="251970048" draw:id="id1113" draw:style-name="a1118" draw:name="Shape1064" text:anchor-type="paragraph" svg:x="1.08194in" svg:y="4.78958in" svg:width="0.04861in" svg:height="0.16806in" style:rel-width="scale" style:rel-height="scale"><draw:text-box><text:p text:style-name="P3357"><text:span text:style-name="T3358">-</text:span></text:p></draw:text-box><svg:title/><svg:desc/></draw:frame></text:span><text:span text:style-name="T3359"><draw:frame draw:z-index="251999744" draw:id="id1114" draw:style-name="a1119" draw:name="Shape1065" text:anchor-type="paragraph" svg:x="1.2875in" svg:y="4.92708in" svg:width="0.87917in" svg:height="0.17917in" style:rel-width="scale" style:rel-height="scale"><draw:text-box><text:p text:style-name="P3360"><text:span text:style-name="T3361">etiquetado<text:s/></text:span></text:p></draw:text-box><svg:title/><svg:desc/></draw:frame></text:span><text:span text:style-name="T3362"><draw:frame draw:z-index="252007936" draw:id="id1115" draw:style-name="a1120" draw:name="Shape1066" text:anchor-type="paragraph" svg:x="2.13403in" svg:y="4.92708in" svg:width="0.79097in" svg:height="0.17917in" style:rel-width="scale" style:rel-height="scale"><draw:text-box><text:p text:style-name="P3363"><text:span text:style-name="T3364">climático,<text:s/></text:span></text:p></draw:text-box><svg:title/><svg:desc/></draw:frame></text:span><text:span text:style-name="T3365"><draw:frame draw:z-index="251894272" draw:id="id1116" draw:style-name="a1121" draw:name="Shape1058" text:anchor-type="paragraph" svg:x="6.23472in" svg:y="4.31042in" svg:width="0.14444in" svg:height="0.17917in" style:rel-width="scale" style:rel-height="scale"><draw:text-box><text:p text:style-name="P3366"><text:span text:style-name="T3367">a<text:s/></text:span></text:p></draw:text-box><svg:title/><svg:desc/></draw:frame></text:span><text:span text:style-name="T3368"><draw:frame draw:z-index="252039680" draw:id="id1117" draw:style-name="a1122" draw:name="Shape1068" text:anchor-type="paragraph" svg:x="3.17431in" svg:y="4.92708in" svg:width="0.67014in" svg:height="0.17917in" style:rel-width="scale" style:rel-height="scale"><draw:text-box><text:p text:style-name="P3369"><text:span text:style-name="T3370">acuerdo<text:s/></text:span></text:p></draw:text-box><svg:title/><svg:desc/></draw:frame></text:span><text:span text:style-name="T3371"><draw:frame draw:z-index="252056064" draw:id="id1118" draw:style-name="a1123" draw:name="Shape1069" text:anchor-type="paragraph" svg:x="3.83472in" svg:y="4.92708in" svg:width="0.325in" svg:height="0.17917in" style:rel-width="scale" style:rel-height="scale"><draw:text-box><text:p text:style-name="P3372"><text:span text:style-name="T3373">con<text:s/></text:span></text:p></draw:text-box><svg:title/><svg:desc/></draw:frame></text:span><text:span text:style-name="T3374"><draw:frame draw:z-index="252059136" draw:id="id1119" draw:style-name="a1124" draw:name="Shape1070" text:anchor-type="paragraph" svg:x="4.18333in" svg:y="4.92708in" svg:width="0.18681in" svg:height="0.17917in" style:rel-width="scale" style:rel-height="scale"><draw:text-box><text:p text:style-name="P3375"><text:span text:style-name="T3376">lo<text:s/></text:span></text:p></draw:text-box><svg:title/><svg:desc/></draw:frame></text:span><text:span text:style-name="T3377"><draw:frame draw:z-index="252073472" draw:id="id1120" draw:style-name="a1125" draw:name="Shape1071" text:anchor-type="paragraph" svg:x="4.40694in" svg:y="4.92708in" svg:width="0.66736in" svg:height="0.17917in" style:rel-width="scale" style:rel-height="scale"><draw:text-box><text:p text:style-name="P3378"><text:span text:style-name="T3379">previsto<text:s/></text:span></text:p></draw:text-box><svg:title/><svg:desc/></draw:frame></text:span><text:span text:style-name="T3380"><draw:frame draw:z-index="252086784" draw:id="id1121" draw:style-name="a1126" draw:name="Shape1072" text:anchor-type="paragraph" svg:x="5.06528in" svg:y="4.92708in" svg:width="0.24167in" svg:height="0.17917in" style:rel-width="scale" style:rel-height="scale"><draw:text-box><text:p text:style-name="P3381"><text:span text:style-name="T3382">en<text:s/></text:span></text:p></draw:text-box><svg:title/><svg:desc/></draw:frame></text:span><text:span text:style-name="T3383"><draw:frame draw:z-index="252105216" draw:id="id1122" draw:style-name="a1127" draw:name="Shape1073" text:anchor-type="paragraph" svg:x="5.33889in" svg:y="4.92708in" svg:width="0.1875in" svg:height="0.17917in" style:rel-width="scale" style:rel-height="scale"><draw:text-box><text:p text:style-name="P3384"><text:span text:style-name="T3385">el<text:s/></text:span></text:p></draw:text-box><svg:title/><svg:desc/></draw:frame></text:span><text:span text:style-name="T3386"><draw:frame draw:z-index="252115456" draw:id="id1123" draw:style-name="a1128" draw:name="Shape1074" text:anchor-type="paragraph" svg:x="5.5625in" svg:y="4.92708in" svg:width="0.4375in" svg:height="0.17917in" style:rel-width="scale" style:rel-height="scale"><draw:text-box><text:p text:style-name="P3387"><text:span text:style-name="T3388">PRTR<text:s/></text:span></text:p></draw:text-box><svg:title/><svg:desc/></draw:frame></text:span><text:span text:style-name="T3389"><draw:frame draw:z-index="252124672" draw:id="id1124" draw:style-name="a1129" draw:name="Shape1075" text:anchor-type="paragraph" svg:x="6.02222in" svg:y="4.92708in" svg:width="0.14097in" svg:height="0.17917in" style:rel-width="scale" style:rel-height="scale"><draw:text-box><text:p text:style-name="P3390"><text:span text:style-name="T3391">y<text:s/></text:span></text:p></draw:text-box><svg:title/><svg:desc/></draw:frame></text:span><text:span text:style-name="T3392"><draw:frame draw:z-index="251763200" draw:id="id1125" draw:style-name="a1130" draw:name="Shape1049" text:anchor-type="paragraph" svg:x="1.2875in" svg:y="4.13194in" svg:width="6.77292in" svg:height="0.17917in" style:rel-width="scale" style:rel-height="scale"><draw:text-box><text:p text:style-name="P3393"><text:span text:style-name="T3394">subvencionada y conforme al destino específico para el que ha sido concedida, esto es,<text:s/></text:span></text:p></draw:text-box><svg:title/><svg:desc/></draw:frame></text:span><text:span text:style-name="T3395"><draw:frame draw:z-index="251653632" draw:id="id1126" draw:style-name="a1131" draw:name="Shape1041" text:anchor-type="paragraph" svg:x="4.61181in" svg:y="3.95417in" svg:width="0.33889in" svg:height="0.17917in" style:rel-width="scale" style:rel-height="scale"><draw:text-box><text:p text:style-name="P3396"><text:span text:style-name="T3397">que<text:s/></text:span></text:p></draw:text-box><svg:title/><svg:desc/></draw:frame></text:span><text:span text:style-name="T3398"><draw:frame draw:z-index="251672064" draw:id="id1127" draw:style-name="a1132" draw:name="Shape1042" text:anchor-type="paragraph" svg:x="4.99653in" svg:y="3.95417in" svg:width="0.52153in" svg:height="0.17917in" style:rel-width="scale" style:rel-height="scale"><draw:text-box><text:p text:style-name="P3399"><text:span text:style-name="T3400">reciba<text:s/></text:span></text:p></draw:text-box><svg:title/><svg:desc/></draw:frame></text:span><text:span text:style-name="T3401"><draw:frame draw:z-index="251688448" draw:id="id1128" draw:style-name="a1133" draw:name="Shape1043" text:anchor-type="paragraph" svg:x="5.54861in" svg:y="3.95417in" svg:width="0.18681in" svg:height="0.17917in" style:rel-width="scale" style:rel-height="scale"><draw:text-box><text:p text:style-name="P3402"><text:span text:style-name="T3403">al<text:s/></text:span></text:p></draw:text-box><svg:title/><svg:desc/></draw:frame></text:span><text:span text:style-name="T3404"><draw:frame draw:z-index="251696640" draw:id="id1129" draw:style-name="a1134" draw:name="Shape1044" text:anchor-type="paragraph" svg:x="5.79653in" svg:y="3.95417in" svg:width="0.43194in" svg:height="0.17917in" style:rel-width="scale" style:rel-height="scale"><draw:text-box><text:p text:style-name="P3405"><text:span text:style-name="T3406">pago<text:s/></text:span></text:p></draw:text-box><svg:title/><svg:desc/></draw:frame></text:span><text:span text:style-name="T3407"><draw:frame draw:z-index="251726336" draw:id="id1130" draw:style-name="a1135" draw:name="Shape1045" text:anchor-type="paragraph" svg:x="6.26528in" svg:y="3.95417in" svg:width="0.24167in" svg:height="0.17917in" style:rel-width="scale" style:rel-height="scale"><draw:text-box><text:p text:style-name="P3408"><text:span text:style-name="T3409">de<text:s/></text:span></text:p></draw:text-box><svg:title/><svg:desc/></draw:frame></text:span><text:span text:style-name="T3410"><draw:frame draw:z-index="251727360" draw:id="id1131" draw:style-name="a1136" draw:name="Shape1046" text:anchor-type="paragraph" svg:x="6.5625in" svg:y="3.95417in" svg:width="0.18681in" svg:height="0.17917in" style:rel-width="scale" style:rel-height="scale"><draw:text-box><text:p text:style-name="P3411"><text:span text:style-name="T3412">la<text:s/></text:span></text:p></draw:text-box><svg:title/><svg:desc/></draw:frame></text:span><text:span text:style-name="T3413"><draw:frame draw:z-index="251744768" draw:id="id1132" draw:style-name="a1137" draw:name="Shape1047" text:anchor-type="paragraph" svg:x="6.81042in" svg:y="3.95417in" svg:width="0.79583in" svg:height="0.17917in" style:rel-width="scale" style:rel-height="scale"><draw:text-box><text:p text:style-name="P3414"><text:span text:style-name="T3415">actuación<text:s/></text:span></text:p></draw:text-box><svg:title/><svg:desc/></draw:frame></text:span><text:span text:style-name="T3416"><draw:frame draw:z-index="251527680" draw:id="id1133" draw:style-name="a1138" draw:name="Shape1048" text:anchor-type="paragraph" svg:x="1.08333in" svg:y="3.98472in" svg:width="0.05278in" svg:height="0.18472in" style:rel-width="scale" style:rel-height="scale"><draw:text-box><text:p text:style-name="P3417"><text:span text:style-name="T3418">-</text:span></text:p></draw:text-box><svg:title/><svg:desc/></draw:frame></text:span><draw:custom-shape svg:x="0in" svg:y="0in" svg:width="8.33264in" svg:height="6.25in" draw:z-index="252450304" draw:id="id1134" draw:style-name="a1139" draw:name="Shape100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3419"><draw:frame draw:z-index="251781632" draw:id="id1135" draw:style-name="a1140" draw:name="Shape1050" text:anchor-type="paragraph" svg:x="1.2875in" svg:y="4.31042in" svg:width="0.18681in" svg:height="0.17917in" style:rel-width="scale" style:rel-height="scale"><draw:text-box><text:p text:style-name="P3420"><text:span text:style-name="T3421">la<text:s/></text:span></text:p></draw:text-box><svg:title/><svg:desc/></draw:frame></text:span><text:span text:style-name="T3422"><draw:frame draw:z-index="251805184" draw:id="id1136" draw:style-name="a1141" draw:name="Shape1051" text:anchor-type="paragraph" svg:x="1.5375in" svg:y="4.31042in" svg:width="0.91667in" svg:height="0.17917in" style:rel-width="scale" style:rel-height="scale"><draw:text-box><text:p text:style-name="P3423"><text:span text:style-name="T3424">adquisición<text:s/></text:span></text:p></draw:text-box><svg:title/><svg:desc/></draw:frame></text:span><text:span text:style-name="T3425"><draw:frame draw:z-index="251808256" draw:id="id1137" draw:style-name="a1142" draw:name="Shape1052" text:anchor-type="paragraph" svg:x="2.44375in" svg:y="4.31042in" svg:width="0.24167in" svg:height="0.17917in" style:rel-width="scale" style:rel-height="scale"><draw:text-box><text:p text:style-name="P3426"><text:span text:style-name="T3427">de<text:s/></text:span></text:p></draw:text-box><svg:title/><svg:desc/></draw:frame></text:span><text:span text:style-name="T3428"><draw:frame draw:z-index="251827712" draw:id="id1138" draw:style-name="a1143" draw:name="Shape1053" text:anchor-type="paragraph" svg:x="2.74375in" svg:y="4.31042in" svg:width="0.32083in" svg:height="0.17917in" style:rel-width="scale" style:rel-height="scale"><draw:text-box><text:p text:style-name="P3429"><text:span text:style-name="T3430">dos<text:s/></text:span></text:p></draw:text-box><svg:title/><svg:desc/></draw:frame></text:span><text:span text:style-name="T3431"><draw:frame draw:z-index="251847168" draw:id="id1139" draw:style-name="a1144" draw:name="Shape1054" text:anchor-type="paragraph" svg:x="3.11458in" svg:y="4.31042in" svg:width="0.70556in" svg:height="0.17917in" style:rel-width="scale" style:rel-height="scale"><draw:text-box><text:p text:style-name="P3432"><text:span text:style-name="T3433">guaguas<text:s/></text:span></text:p></draw:text-box><svg:title/><svg:desc/></draw:frame></text:span><text:span text:style-name="T3434"><draw:frame draw:z-index="251862528" draw:id="id1140" draw:style-name="a1145" draw:name="Shape1055" text:anchor-type="paragraph" svg:x="3.83056in" svg:y="4.31042in" svg:width="0.6625in" svg:height="0.17917in" style:rel-width="scale" style:rel-height="scale"><draw:text-box><text:p text:style-name="P3435"><text:span text:style-name="T3436">híbridas<text:s/></text:span></text:p></draw:text-box><svg:title/><svg:desc/></draw:frame></text:span><text:span text:style-name="T3437"><draw:frame draw:z-index="251867648" draw:id="id1141" draw:style-name="a1146" draw:name="Shape1056" text:anchor-type="paragraph" svg:x="4.50903in" svg:y="4.31042in" svg:width="0.95833in" svg:height="0.17917in" style:rel-width="scale" style:rel-height="scale"><draw:text-box><text:p text:style-name="P3438"><text:span text:style-name="T3439">sostenibles,<text:s/></text:span></text:p></draw:text-box><svg:title/><svg:desc/></draw:frame></text:span><text:span text:style-name="T3440"><draw:frame draw:z-index="251879936" draw:id="id1142" draw:style-name="a1147" draw:name="Shape1057" text:anchor-type="paragraph" svg:x="5.45347in" svg:y="4.31042in" svg:width="0.77569in" svg:height="0.17917in" style:rel-width="scale" style:rel-height="scale"><draw:text-box><text:p text:style-name="P3441"><text:span text:style-name="T3442">conforme<text:s/></text:span></text:p></draw:text-box><svg:title/><svg:desc/></draw:frame></text:span></text:p>
      <text:p text:style-name="P3443"><text:span text:style-name="T3444"><draw:frame draw:z-index="252161536" draw:id="id1143" draw:style-name="a1148" draw:name="Shape1225" text:anchor-type="paragraph" svg:x="1.2875in" svg:y="7.04583in" svg:width="6.69514in" svg:height="0.17917in" style:rel-width="scale" style:rel-height="scale"><draw:text-box><text:p text:style-name="P3445"><text:span text:style-name="T3446">financiación pública en carteles, placas conmemorativas, materiales impresos, medios<text:s/></text:span></text:p></draw:text-box><svg:title/><svg:desc/></draw:frame></text:span><text:span text:style-name="T3447"><draw:frame draw:z-index="252362240" draw:style-name="a1149" draw:name="Shape1240" text:anchor-type="paragraph" svg:x="3.85486in" svg:y="8.00833in" svg:width="0.97992in" svg:height="0.47165in" style:rel-width="scale" style:rel-height="scale"><draw:image xlink:href="media/image4.png" xlink:type="simple" xlink:show="embed" xlink:actuate="onLoad"/><svg:title/><svg:desc/></draw:frame></text:span><text:span text:style-name="T3448"><draw:frame draw:z-index="252354048" draw:style-name="a1150" draw:name="Shape1239" text:anchor-type="paragraph" svg:x="2.42222in" svg:y="8.02153in" svg:width="1.35551in" svg:height="0.4063in" style:rel-width="scale" style:rel-height="scale"><draw:image xlink:href="media/image3.jpeg" xlink:type="simple" xlink:show="embed" xlink:actuate="onLoad"/><svg:title/><svg:desc/></draw:frame></text:span><text:span text:style-name="T3449"><draw:frame draw:z-index="252359168" draw:style-name="a1151" draw:name="Shape1238" text:anchor-type="paragraph" svg:x="0.85972in" svg:y="7.58125in" svg:width="1.12283in" svg:height="1.14291in" style:rel-width="scale" style:rel-height="scale"><draw:image xlink:href="media/image6.png" xlink:type="simple" xlink:show="embed" xlink:actuate="onLoad"/><svg:title/><svg:desc/></draw:frame></text:span><text:span text:style-name="T3450"><draw:frame draw:z-index="252269056" draw:id="id1144" draw:style-name="a1152" draw:name="Shape1237" text:anchor-type="paragraph" svg:x="1.2875in" svg:y="7.40208in" svg:width="1.15972in" svg:height="0.17917in" style:rel-width="scale" style:rel-height="scale"><draw:text-box><text:p text:style-name="P3451"><text:span text:style-name="T3452">comunicación:<text:s/></text:span></text:p></draw:text-box><svg:title/><svg:desc/></draw:frame></text:span><text:span text:style-name="T3453"><draw:frame draw:z-index="252260864" draw:id="id1145" draw:style-name="a1153" draw:name="Shape1236" text:anchor-type="paragraph" svg:x="7.30833in" svg:y="7.22431in" svg:width="0.24167in" svg:height="0.17917in" style:rel-width="scale" style:rel-height="scale"><draw:text-box><text:p text:style-name="P3454"><text:span text:style-name="T3455">de<text:s/></text:span></text:p></draw:text-box><svg:title/><svg:desc/></draw:frame></text:span><text:span text:style-name="T3456"><draw:frame draw:z-index="252251648" draw:id="id1146" draw:style-name="a1154" draw:name="Shape1235" text:anchor-type="paragraph" svg:x="6.66389in" svg:y="7.22431in" svg:width="0.60625in" svg:height="0.17917in" style:rel-width="scale" style:rel-height="scale"><draw:text-box><text:p text:style-name="P3457"><text:span text:style-name="T3458">medios<text:s/></text:span></text:p></draw:text-box><svg:title/><svg:desc/></draw:frame></text:span><text:span text:style-name="T3459"><draw:frame draw:z-index="252246528" draw:id="id1147" draw:style-name="a1155" draw:name="Shape1234" text:anchor-type="paragraph" svg:x="6.34722in" svg:y="7.22431in" svg:width="0.24167in" svg:height="0.17917in" style:rel-width="scale" style:rel-height="scale"><draw:text-box><text:p text:style-name="P3460"><text:span text:style-name="T3461">en<text:s/></text:span></text:p></draw:text-box><svg:title/><svg:desc/></draw:frame></text:span><text:span text:style-name="T3462"><draw:frame draw:z-index="252234240" draw:id="id1148" draw:style-name="a1156" draw:name="Shape1233" text:anchor-type="paragraph" svg:x="5.50139in" svg:y="7.22431in" svg:width="0.82708in" svg:height="0.17917in" style:rel-width="scale" style:rel-height="scale"><draw:text-box><text:p text:style-name="P3463"><text:span text:style-name="T3464">realizadas<text:s/></text:span></text:p></draw:text-box><svg:title/><svg:desc/></draw:frame></text:span><text:span text:style-name="T3465"><draw:frame draw:z-index="252225024" draw:id="id1149" draw:style-name="a1157" draw:name="Shape1232" text:anchor-type="paragraph" svg:x="4.60972in" svg:y="7.22431in" svg:width="0.88125in" svg:height="0.17917in" style:rel-width="scale" style:rel-height="scale"><draw:text-box><text:p text:style-name="P3466"><text:span text:style-name="T3467">menciones<text:s/></text:span></text:p></draw:text-box><svg:title/><svg:desc/></draw:frame></text:span><text:span text:style-name="T3468"><draw:frame draw:z-index="252216832" draw:id="id1150" draw:style-name="a1158" draw:name="Shape1231" text:anchor-type="paragraph" svg:x="4.29236in" svg:y="7.22431in" svg:width="0.24167in" svg:height="0.17917in" style:rel-width="scale" style:rel-height="scale"><draw:text-box><text:p text:style-name="P3469"><text:span text:style-name="T3470">en<text:s/></text:span></text:p></draw:text-box><svg:title/><svg:desc/></draw:frame></text:span><text:span text:style-name="T3471"><draw:frame draw:z-index="252213760" draw:id="id1151" draw:style-name="a1159" draw:name="Shape1230" text:anchor-type="paragraph" svg:x="3.85069in" svg:y="7.22431in" svg:width="0.38125in" svg:height="0.17917in" style:rel-width="scale" style:rel-height="scale"><draw:text-box><text:p text:style-name="P3472"><text:span text:style-name="T3473">bien<text:s/></text:span></text:p></draw:text-box><svg:title/><svg:desc/></draw:frame></text:span><text:span text:style-name="T3474"><draw:frame draw:z-index="252197376" draw:id="id1152" draw:style-name="a1160" draw:name="Shape1229" text:anchor-type="paragraph" svg:x="3.62153in" svg:y="7.22431in" svg:width="0.14444in" svg:height="0.17917in" style:rel-width="scale" style:rel-height="scale"><draw:text-box><text:p text:style-name="P3475"><text:span text:style-name="T3476">o<text:s/></text:span></text:p></draw:text-box><svg:title/><svg:desc/></draw:frame></text:span><text:span text:style-name="T3477"><draw:frame draw:z-index="252190208" draw:id="id1153" draw:style-name="a1161" draw:name="Shape1228" text:anchor-type="paragraph" svg:x="2.49514in" svg:y="7.22431in" svg:width="1.14167in" svg:height="0.17917in" style:rel-width="scale" style:rel-height="scale"><draw:text-box><text:p text:style-name="P3478"><text:span text:style-name="T3479">audiovisuales,<text:s/></text:span></text:p></draw:text-box><svg:title/><svg:desc/></draw:frame></text:span><text:span text:style-name="T3480"><draw:frame draw:z-index="252177920" draw:id="id1154" draw:style-name="a1162" draw:name="Shape1227" text:anchor-type="paragraph" svg:x="2.26597in" svg:y="7.22431in" svg:width="0.14444in" svg:height="0.17917in" style:rel-width="scale" style:rel-height="scale"><draw:text-box><text:p text:style-name="P3481"><text:span text:style-name="T3482">o<text:s/></text:span></text:p></draw:text-box><svg:title/><svg:desc/></draw:frame></text:span><text:span text:style-name="T3483"><draw:frame draw:z-index="252167680" draw:id="id1155" draw:style-name="a1163" draw:name="Shape1226" text:anchor-type="paragraph" svg:x="1.2875in" svg:y="7.22431in" svg:width="0.975in" svg:height="0.17917in" style:rel-width="scale" style:rel-height="scale"><draw:text-box><text:p text:style-name="P3484"><text:span text:style-name="T3485">electrónicos<text:s/></text:span></text:p></draw:text-box><svg:title/><svg:desc/></draw:frame></text:span><text:span text:style-name="T3486"><draw:frame draw:z-index="252350976" draw:style-name="a1164" draw:name="Shape1241" text:anchor-type="paragraph" svg:x="4.96528in" svg:y="8.02153in" svg:width="1.11811in" svg:height="0.41732in" style:rel-width="scale" style:rel-height="scale"><draw:image xlink:href="media/image5.jpeg" xlink:type="simple" xlink:show="embed" xlink:actuate="onLoad"/><svg:title/><svg:desc/></draw:frame></text:span><text:span text:style-name="T3487"><draw:frame draw:z-index="252149248" draw:id="id1156" draw:style-name="a1165" draw:name="Shape1224" text:anchor-type="paragraph" svg:x="1.2875in" svg:y="6.86806in" svg:width="6.75069in" svg:height="0.17917in" style:rel-width="scale" style:rel-height="scale"><draw:text-box><text:p text:style-name="P3488"><text:span text:style-name="T3489">Resiliencia, del Gobierno de Canarias y del Cabildo, así como las leyendas relativas a la<text:s/></text:span></text:p></draw:text-box><svg:title/><svg:desc/></draw:frame></text:span><text:span text:style-name="T3490"><draw:frame draw:z-index="252135936" draw:id="id1157" draw:style-name="a1166" draw:name="Shape1223" text:anchor-type="paragraph" svg:x="1.2875in" svg:y="6.69028in" svg:width="6.58264in" svg:height="0.17917in" style:rel-width="scale" style:rel-height="scale"><draw:text-box><text:p text:style-name="P3491"><text:span text:style-name="T3492">Transportes, Movilidad y Agenda Urbana, del Plan de Recuperación, Transformación y<text:s/></text:span></text:p></draw:text-box><svg:title/><svg:desc/></draw:frame></text:span><text:span text:style-name="T3493"><draw:frame draw:z-index="252121600" draw:id="id1158" draw:style-name="a1167" draw:name="Shape1222" text:anchor-type="paragraph" svg:x="1.2875in" svg:y="6.5125in" svg:width="6.375in" svg:height="0.17917in" style:rel-width="scale" style:rel-height="scale"><draw:text-box><text:p text:style-name="P3494"><text:span text:style-name="T3495">Gráfica de los Fondos “Next Generation EU” de la Unión Europea, del Ministerio de<text:s/></text:span></text:p></draw:text-box><svg:title/><svg:desc/></draw:frame></text:span><text:span text:style-name="T3496"><draw:frame draw:z-index="252107264" draw:id="id1159" draw:style-name="a1168" draw:name="Shape1221" text:anchor-type="paragraph" svg:x="1.2875in" svg:y="6.33472in" svg:width="6.54653in" svg:height="0.17917in" style:rel-width="scale" style:rel-height="scale"><draw:text-box><text:p text:style-name="P3497"><text:span text:style-name="T3498">incluirán los logos que se detallan seguidamente relativos a la Identidad Corporativa<text:s/></text:span></text:p></draw:text-box><svg:title/><svg:desc/></draw:frame></text:span><draw:custom-shape svg:x="0in" svg:y="6.25in" svg:width="8.33264in" svg:height="6.25in" draw:z-index="252451328" draw:id="id1160" draw:style-name="a1169" draw:name="Shape1220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3499"><draw:frame draw:z-index="252099072" draw:id="id1161" draw:style-name="a1170" draw:name="Shape1219" text:anchor-type="paragraph" svg:x="1.2875in" svg:y="6.15694in" svg:width="6.21806in" svg:height="0.17917in" style:rel-width="scale" style:rel-height="scale"><draw:text-box><text:p text:style-name="P3500"><text:span text:style-name="T3501">la LGS. Todas las medidas de información y publicidad de la actividad financiad</text:span><text:span text:style-name="T3502">a<text:s/></text:span></text:p></draw:text-box><svg:title/><svg:desc/></draw:frame></text:span><text:span text:style-name="T3503"><draw:frame draw:z-index="252089856" draw:id="id1162" draw:style-name="a1171" draw:name="Shape1218" text:anchor-type="paragraph" svg:x="1.2875in" svg:y="5.97917in" svg:width="6.84306in" svg:height="0.17917in" style:rel-width="scale" style:rel-height="scale"><draw:text-box><text:p text:style-name="P3504"><text:span text:style-name="T3505">Transportes, Movilidad y Agenda Urbana, en los términos previstos en el artículo 18.4 de<text:s/></text:span></text:p></draw:text-box><svg:title/><svg:desc/></draw:frame></text:span><text:span text:style-name="T3506"><draw:frame draw:z-index="252076544" draw:id="id1163" draw:style-name="a1172" draw:name="Shape1217" text:anchor-type="paragraph" svg:x="1.2875in" svg:y="5.80139in" svg:width="6.88472in" svg:height="0.17917in" style:rel-width="scale" style:rel-height="scale"><draw:text-box><text:p text:style-name="P3507"><text:span text:style-name="T3508">financiación de la actuación mediante fondos del PRTR y a su gestión por el Ministerio de<text:s/></text:span></text:p></draw:text-box><svg:title/><svg:desc/></draw:frame></text:span><text:span text:style-name="T3509"><draw:frame draw:z-index="252067328" draw:id="id1164" draw:style-name="a1173" draw:name="Shape1216" text:anchor-type="paragraph" svg:x="1.2875in" svg:y="5.62292in" svg:width="6.22361in" svg:height="0.17917in" style:rel-width="scale" style:rel-height="scale"><draw:text-box><text:p text:style-name="P3510"><text:span text:style-name="T3511">medidas de información y publicidad de la actividad financiada la referencia a la<text:s/></text:span></text:p></draw:text-box><svg:title/><svg:desc/></draw:frame></text:span><text:span text:style-name="T3512"><draw:frame draw:z-index="252033536" draw:id="id1165" draw:style-name="a1174" draw:name="Shape1215" text:anchor-type="paragraph" svg:x="1.08333in" svg:y="5.48611in" svg:width="0.04861in" svg:height="0.16806in" style:rel-width="scale" style:rel-height="scale"><draw:text-box><text:p text:style-name="P3513"><text:span text:style-name="T3514">-</text:span></text:p></draw:text-box><svg:title/><svg:desc/></draw:frame></text:span><text:span text:style-name="T3515"><draw:frame draw:z-index="252050944" draw:id="id1166" draw:style-name="a1175" draw:name="Shape1214" text:anchor-type="paragraph" svg:x="1.27986in" svg:y="5.44514in" svg:width="6.45139in" svg:height="0.17917in" style:rel-width="scale" style:rel-height="scale"><draw:text-box><text:p text:style-name="P3516"><text:span text:style-name="T3517">Dar la adecuada publicidad de la subvención recibida, debiendo incluir en todas las<text:s/></text:span></text:p></draw:text-box><svg:title/><svg:desc/></draw:frame></text:span><text:span text:style-name="T3518"><draw:frame draw:z-index="252019200" draw:id="id1167" draw:style-name="a1176" draw:name="Shape1213" text:anchor-type="paragraph" svg:x="1.27986in" svg:y="5.18403in" svg:width="2.59653in" svg:height="0.17917in" style:rel-width="scale" style:rel-height="scale"><draw:text-box><text:p text:style-name="P3519"><text:span text:style-name="T3520">Directiva 2012/19/UE sobre RAEE.</text:span></text:p></draw:text-box><svg:title/><svg:desc/></draw:frame></text:span><text:span text:style-name="T3521"><draw:frame draw:z-index="252015104" draw:id="id1168" draw:style-name="a1177" draw:name="Shape1212" text:anchor-type="paragraph" svg:x="1.27986in" svg:y="5.00625in" svg:width="6.93264in" svg:height="0.17917in" style:rel-width="scale" style:rel-height="scale"><draw:text-box><text:p text:style-name="P3522"><text:span text:style-name="T3523">Directiva 2009/125/CE, hasta el final de<text:s/></text:span><text:span text:style-name="T3524">su vida útil aplicando las directrices que marca la<text:s/></text:span></text:p></draw:text-box><svg:title/><svg:desc/></draw:frame></text:span><text:span text:style-name="T3525"><draw:frame draw:z-index="251994624" draw:id="id1169" draw:style-name="a1178" draw:name="Shape1211" text:anchor-type="paragraph" svg:x="1.27986in" svg:y="4.82847in" svg:width="6.42083in" svg:height="0.17917in" style:rel-width="scale" style:rel-height="scale"><draw:text-box><text:p text:style-name="P3526"><text:span text:style-name="T3527">residuos de aparatos eléctricos y electrónicos (RAEE) establecido en el marco de la<text:s/></text:span></text:p></draw:text-box><svg:title/><svg:desc/></draw:frame></text:span><text:span text:style-name="T3528"><draw:frame draw:z-index="252334592" draw:id="id1170" draw:style-name="a1179" draw:name="Shape1256" text:anchor-type="paragraph" svg:x="5.6625in" svg:y="9.26181in" svg:width="0.79583in" svg:height="0.17917in" style:rel-width="scale" style:rel-height="scale"><draw:text-box><text:p text:style-name="P3529"><text:span text:style-name="T3530">actuación<text:s/></text:span></text:p></draw:text-box><svg:title/><svg:desc/></draw:frame></text:span><text:span text:style-name="T3531"><draw:connector draw:type="line" svg:x1="0.48819in" svg:y1="11.33194in" svg:x2="7.68264in" svg:y2="11.33264in" draw:z-index="250975744" draw:id="id1171" draw:style-name="a1180" draw:name="Shape1271" text:anchor-type="paragraph"><svg:title/><svg:desc/></draw:connector></text:span><text:span text:style-name="T3532"><draw:frame draw:z-index="251000320" draw:id="id1172" draw:style-name="a1181" draw:name="Shape1270" text:anchor-type="paragraph" svg:x="1.45347in" svg:y="11.22431in" svg:width="2.71319in" svg:height="0.13472in" style:rel-width="scale" style:rel-height="scale"><draw:text-box><text:p text:style-name="P3533"><text:span text:style-name="T3534">https://sedeelectronica.cabildodelapalma.es/validacion/</text:span></text:p></draw:text-box><svg:title/><svg:desc/></draw:frame></text:span><text:span text:style-name="T3535"><draw:frame draw:z-index="250903040" draw:id="id1173" draw:style-name="a1182" draw:name="Shape1269" text:anchor-type="paragraph" svg:x="1.45347in" svg:y="11.09653in" svg:width="2.96042in" svg:height="0.13472in" style:rel-width="scale" style:rel-height="scale"><draw:text-box><text:p text:style-name="P3536"><text:span text:style-name="T3537">Código de verificación electrónica: 14</text:span><text:span text:style-name="T3538">612674510332634340</text:span></text:p></draw:text-box><svg:title/><svg:desc/></draw:frame></text:span><text:span text:style-name="T3539"><draw:frame draw:z-index="250885632" draw:id="id1174" draw:style-name="a1183" draw:name="Shape1268" text:anchor-type="paragraph" svg:x="1.45347in" svg:y="10.96875in" svg:width="4.97708in" svg:height="0.13472in" style:rel-width="scale" style:rel-height="scale"><draw:text-box><text:p text:style-name="P3540"><text:span text:style-name="T3541">Cabildo Insular de La Palma. El registro realizado está amparado en el Artículo 16 de la Ley 39/2015.</text:span></text:p></draw:text-box><svg:title/><svg:desc/></draw:frame></text:span><text:span text:style-name="T3542"><draw:connector draw:type="line" svg:x1="7.67847in" svg:y1="10.94583in" svg:x2="7.67917in" svg:y2="11.32986in" draw:z-index="250941952" draw:id="id1175" draw:style-name="a1184" draw:name="Shape1267" text:anchor-type="paragraph"><svg:title/><svg:desc/></draw:connector></text:span><text:span text:style-name="T3543"><draw:connector draw:type="line" svg:x1="1.37847in" svg:y1="10.94583in" svg:x2="1.37917in" svg:y2="11.32986in" draw:z-index="250933760" draw:id="id1176" draw:style-name="a1185" draw:name="Shape1266" text:anchor-type="paragraph"><svg:title/><svg:desc/></draw:connector></text:span><text:span text:style-name="T3544"><draw:connector draw:type="line" svg:x1="0.49167in" svg:y1="10.94583in" svg:x2="0.49236in" svg:y2="11.32986in" draw:z-index="250909184" draw:id="id1177" draw:style-name="a1186" draw:name="Shape1265" text:anchor-type="paragraph"><svg:title/><svg:desc/></draw:connector></text:span><text:span text:style-name="T3545"><draw:connector draw:type="line" svg:x1="0.48819in" svg:y1="10.94236in" svg:x2="7.68264in" svg:y2="10.94306in" draw:z-index="250962432" draw:id="id1178" draw:style-name="a1187" draw:name="Shape1264" text:anchor-type="paragraph"><svg:title/><svg:desc/></draw:connector></text:span><text:span text:style-name="T3546"><draw:frame draw:z-index="250854912" draw:id="id1179" draw:style-name="a1188" draw:name="Shape1263" text:anchor-type="paragraph" svg:x="6.41111in" svg:y="10.34167in" svg:width="1.10972in" svg:height="0.20278in" style:rel-width="scale" style:rel-height="scale"><draw:text-box><text:p text:style-name="P3547"><text:span text:style-name="T3548">Página<text:s/></text:span><text:span text:style-name="T3549">13</text:span><text:span text:style-name="T3550"><text:s/>de<text:s/></text:span><text:span text:style-name="T3551">17</text:span><text:span text:style-name="T3552"><text:s/></text:span></text:p></draw:text-box><svg:title/><svg:desc/></draw:frame></text:span><text:span text:style-name="T3553"><draw:connector draw:type="line" svg:x1="1.2875in" svg:y1="10.28958in" svg:x2="3.10139in" svg:y2="10.29028in" draw:z-index="252349952" draw:id="id1180" draw:style-name="a1189" draw:name="Shape1262" text:anchor-type="paragraph"><svg:title/><svg:desc/></draw:connector></text:span><text:span text:style-name="T3554"><draw:frame draw:z-index="252366336" draw:id="id1181" draw:style-name="a1190" draw:name="Shape1261" text:anchor-type="paragraph" svg:x="1.2875in" svg:y="10.16875in" svg:width="1.82847in" svg:height="0.16806in" style:rel-width="scale" style:rel-height="scale"><draw:text-box><text:p text:style-name="P3555"><text:span text:style-name="T3556">PLAZO DE JUSTIFICACION.<text:s/></text:span></text:p></draw:text-box><svg:title/><svg:desc/></draw:frame></text:span><text:span text:style-name="T3557"><draw:frame draw:z-index="252346880" draw:id="id1182" draw:style-name="a1191" draw:name="Shape1260" text:anchor-type="paragraph" svg:x="1.03472in" svg:y="10.16875in" svg:width="0.07986in" svg:height="0.16806in" style:rel-width="scale" style:rel-height="scale"><draw:text-box><text:p text:style-name="P3558"><text:span text:style-name="T3559">i)</text:span></text:p></draw:text-box><svg:title/><svg:desc/></draw:frame></text:span><text:span text:style-name="T3560"><draw:frame draw:z-index="252342784" draw:id="id1183" draw:style-name="a1192" draw:name="Shape1259" text:anchor-type="paragraph" svg:x="0.7875in" svg:y="9.61736in" svg:width="0.70556in" svg:height="0.17917in" style:rel-width="scale" style:rel-height="scale"><draw:text-box><text:p text:style-name="P3561"><text:span text:style-name="T3562">guaguas.</text:span></text:p></draw:text-box><svg:title/><svg:desc/></draw:frame></text:span><text:span text:style-name="T3563"><draw:frame draw:z-index="252338688" draw:id="id1184" draw:style-name="a1193" draw:name="Shape1258" text:anchor-type="paragraph" svg:x="0.7875in" svg:y="9.43958in" svg:width="7.31181in" svg:height="0.17917in" style:rel-width="scale" style:rel-height="scale"><draw:text-box><text:p text:style-name="P3564"><text:span text:style-name="T3565">(adquisición de cuatro guaguas hibridas sostenibles) con la presentación de las facturas de las<text:s/></text:span></text:p></draw:text-box><svg:title/><svg:desc/></draw:frame></text:span><text:span text:style-name="T3566"><draw:frame draw:z-index="252335616" draw:id="id1185" draw:style-name="a1194" draw:name="Shape1257" text:anchor-type="paragraph" svg:x="6.44028in" svg:y="9.26181in" svg:width="1.20694in" svg:height="0.17917in" style:rel-width="scale" style:rel-height="scale"><draw:text-box><text:p text:style-name="P3567"><text:span text:style-name="T3568">subvencionada<text:s/></text:span></text:p></draw:text-box><svg:title/><svg:desc/></draw:frame></text:span><text:span text:style-name="T3569"><draw:frame draw:z-index="251978240" draw:id="id1186" draw:style-name="a1195" draw:name="Shape1210" text:anchor-type="paragraph" svg:x="1.27986in" svg:y="4.65069in" svg:width="6.29931in" svg:height="0.17917in" style:rel-width="scale" style:rel-height="scale"><draw:text-box><text:p text:style-name="P3570"><text:span text:style-name="T3571">requisitos de diseño ecológico que facilitan la reutilización y el tratamiento de los<text:s/></text:span></text:p></draw:text-box><svg:title/><svg:desc/></draw:frame></text:span><text:span text:style-name="T3572"><draw:frame draw:z-index="252329472" draw:id="id1187" draw:style-name="a1196" draw:name="Shape1255" text:anchor-type="paragraph" svg:x="5.43264in" svg:y="9.26181in" svg:width="0.18681in" svg:height="0.17917in" style:rel-width="scale" style:rel-height="scale"><draw:text-box><text:p text:style-name="P3573"><text:span text:style-name="T3574">la<text:s/></text:span></text:p></draw:text-box><svg:title/><svg:desc/></draw:frame></text:span><text:span text:style-name="T3575"><draw:frame draw:z-index="252324352" draw:id="id1188" draw:style-name="a1197" draw:name="Shape1254" text:anchor-type="paragraph" svg:x="5.15278in" svg:y="9.26181in" svg:width="0.24167in" svg:height="0.17917in" style:rel-width="scale" style:rel-height="scale"><draw:text-box><text:p text:style-name="P3576"><text:span text:style-name="T3577">de<text:s/></text:span></text:p></draw:text-box><svg:title/><svg:desc/></draw:frame></text:span><text:span text:style-name="T3578"><draw:frame draw:z-index="252320256" draw:id="id1189" draw:style-name="a1198" draw:name="Shape1253" text:anchor-type="paragraph" svg:x="4.30208in" svg:y="9.26181in" svg:width="0.87361in" svg:height="0.17917in" style:rel-width="scale" style:rel-height="scale"><draw:text-box><text:p text:style-name="P3579"><text:span text:style-name="T3580">realización<text:s/></text:span></text:p></draw:text-box><svg:title/><svg:desc/></draw:frame></text:span><text:span text:style-name="T3581"><draw:frame draw:z-index="252317184" draw:id="id1190" draw:style-name="a1199" draw:name="Shape1252" text:anchor-type="paragraph" svg:x="4.07222in" svg:y="9.26181in" svg:width="0.18681in" svg:height="0.17917in" style:rel-width="scale" style:rel-height="scale"><draw:text-box><text:p text:style-name="P3582"><text:span text:style-name="T3583">la<text:s/></text:span></text:p></draw:text-box><svg:title/><svg:desc/></draw:frame></text:span><text:span text:style-name="T3584"><draw:frame draw:z-index="252311040" draw:id="id1191" draw:style-name="a1200" draw:name="Shape1251" text:anchor-type="paragraph" svg:x="3.25764in" svg:y="9.26181in" svg:width="0.83681in" svg:height="0.17917in" style:rel-width="scale" style:rel-height="scale"><draw:text-box><text:p text:style-name="P3585"><text:span text:style-name="T3586">justificado<text:s/></text:span></text:p></draw:text-box><svg:title/><svg:desc/></draw:frame></text:span><text:span text:style-name="T3587"><draw:frame draw:z-index="252305920" draw:id="id1192" draw:style-name="a1201" draw:name="Shape1250" text:anchor-type="paragraph" svg:x="2.59375in" svg:y="9.26181in" svg:width="0.66875in" svg:height="0.17917in" style:rel-width="scale" style:rel-height="scale"><draw:text-box><text:p text:style-name="P3588"><text:span text:style-name="T3589">haberse<text:s/></text:span></text:p></draw:text-box><svg:title/><svg:desc/></draw:frame></text:span><text:span text:style-name="T3590"><draw:frame draw:z-index="252300800" draw:id="id1193" draw:style-name="a1202" draw:name="Shape1249" text:anchor-type="paragraph" svg:x="2.36389in" svg:y="9.26181in" svg:width="0.18681in" svg:height="0.17917in" style:rel-width="scale" style:rel-height="scale"><draw:text-box><text:p text:style-name="P3591"><text:span text:style-name="T3592">al<text:s/></text:span></text:p></draw:text-box><svg:title/><svg:desc/></draw:frame></text:span><text:span text:style-name="T3593"><draw:frame draw:z-index="252299776" draw:id="id1194" draw:style-name="a1203" draw:name="Shape1248" text:anchor-type="paragraph" svg:x="1.50486in" svg:y="9.26181in" svg:width="0.88194in" svg:height="0.17917in" style:rel-width="scale" style:rel-height="scale"><draw:text-box><text:p text:style-name="P3594"><text:span text:style-name="T3595">resolución,<text:s/></text:span></text:p></draw:text-box><svg:title/><svg:desc/></draw:frame></text:span><text:span text:style-name="T3596"><draw:frame draw:z-index="252293632" draw:id="id1195" draw:style-name="a1204" draw:name="Shape1247" text:anchor-type="paragraph" svg:x="0.7875in" svg:y="9.26181in" svg:width="0.72569in" svg:height="0.17917in" style:rel-width="scale" style:rel-height="scale"><draw:text-box><text:p text:style-name="P3597"><text:span text:style-name="T3598">presente<text:s/></text:span></text:p></draw:text-box><svg:title/><svg:desc/></draw:frame></text:span><text:span text:style-name="T3599"><draw:frame draw:z-index="252285440" draw:id="id1196" draw:style-name="a1205" draw:name="Shape1246" text:anchor-type="paragraph" svg:x="1.08333in" svg:y="9.08403in" svg:width="6.60694in" svg:height="0.17917in" style:rel-width="scale" style:rel-height="scale"><draw:text-box><text:p text:style-name="P3600"><text:span text:style-name="T3601">La subvención se hará efectiva en un solo pago que se realizará una vez notificada la<text:s/></text:span></text:p></draw:text-box><svg:title/><svg:desc/></draw:frame></text:span><text:span text:style-name="T3602"><draw:connector draw:type="line" svg:x1="1.2875in" svg:y1="8.99097in" svg:x2="2.49931in" svg:y2="8.99167in" draw:z-index="252277248" draw:id="id1197" draw:style-name="a1206" draw:name="Shape1245" text:anchor-type="paragraph"><svg:title/><svg:desc/></draw:connector></text:span><text:span text:style-name="T3603"><draw:frame draw:z-index="252282368" draw:id="id1198" draw:style-name="a1207" draw:name="Shape1244" text:anchor-type="paragraph" svg:x="1.2875in" svg:y="8.86944in" svg:width="1.22778in" svg:height="0.16806in" style:rel-width="scale" style:rel-height="scale"><draw:text-box><text:p text:style-name="P3604"><text:span text:style-name="T3605">FORMA DE PAGO.<text:s/></text:span></text:p></draw:text-box><svg:title/><svg:desc/></draw:frame></text:span><text:span text:style-name="T3606"><draw:frame draw:z-index="252272128" draw:id="id1199" draw:style-name="a1208" draw:name="Shape1243" text:anchor-type="paragraph" svg:x="1.03472in" svg:y="8.86944in" svg:width="0.12569in" svg:height="0.16806in" style:rel-width="scale" style:rel-height="scale"><draw:text-box><text:p text:style-name="P3607"><text:span text:style-name="T3608">h)</text:span></text:p></draw:text-box><svg:title/><svg:desc/></draw:frame></text:span><text:span text:style-name="T3609"><draw:frame draw:z-index="252364288" draw:style-name="a1209" draw:name="Shape1242" text:anchor-type="paragraph" svg:x="6.16528in" svg:y="7.81458in" svg:width="0.5626in" svg:height="0.66732in" style:rel-width="scale" style:rel-height="scale"><draw:image xlink:href="media/image1.png" xlink:type="simple" xlink:show="embed" xlink:actuate="onLoad"/><svg:title/><svg:desc/></draw:frame></text:span><text:span text:style-name="T3610"><draw:frame draw:z-index="251258368" draw:id="id1200" draw:style-name="a1210" draw:name="Shape1164" text:anchor-type="paragraph" svg:x="6.41806in" svg:y="1.10486in" svg:width="0.69444in" svg:height="0.17917in" style:rel-width="scale" style:rel-height="scale"><draw:text-box><text:p text:style-name="P3611"><text:span text:style-name="T3612">nacional<text:s/></text:span></text:p></draw:text-box><svg:title/><svg:desc/></draw:frame></text:span><text:span text:style-name="T3613"><draw:frame draw:z-index="251504128" draw:id="id1201" draw:style-name="a1211" draw:name="Shape1179" text:anchor-type="paragraph" svg:x="5.37639in" svg:y="1.99375in" svg:width="0.87153in" svg:height="0.17917in" style:rel-width="scale" style:rel-height="scale"><draw:text-box><text:p text:style-name="P3614"><text:span text:style-name="T3615">necesarios<text:s/></text:span></text:p></draw:text-box><svg:title/><svg:desc/></draw:frame></text:span><text:span text:style-name="T3616"><draw:frame draw:z-index="251495936" draw:id="id1202" draw:style-name="a1212" draw:name="Shape1178" text:anchor-type="paragraph" svg:x="4.88125in" svg:y="1.99375in" svg:width="0.47431in" svg:height="0.17917in" style:rel-width="scale" style:rel-height="scale"><draw:text-box><text:p text:style-name="P3617"><text:span text:style-name="T3618">datos<text:s/></text:span></text:p></draw:text-box><svg:title/><svg:desc/></draw:frame></text:span><text:span text:style-name="T3619"><draw:frame draw:z-index="251476480" draw:id="id1203" draw:style-name="a1213" draw:name="Shape1177" text:anchor-type="paragraph" svg:x="4.57292in" svg:y="1.99375in" svg:width="0.26667in" svg:height="0.17917in" style:rel-width="scale" style:rel-height="scale"><draw:text-box><text:p text:style-name="P3620"><text:span text:style-name="T3621">los<text:s/></text:span></text:p></draw:text-box><svg:title/><svg:desc/></draw:frame></text:span><text:span text:style-name="T3622"><draw:frame draw:z-index="251461120" draw:id="id1204" draw:style-name="a1214" draw:name="Shape1176" text:anchor-type="paragraph" svg:x="4.375in" svg:y="1.99375in" svg:width="0.14444in" svg:height="0.17917in" style:rel-width="scale" style:rel-height="scale"><draw:text-box><text:p text:style-name="P3623"><text:span text:style-name="T3624">a<text:s/></text:span></text:p></draw:text-box><svg:title/><svg:desc/></draw:frame></text:span><text:span text:style-name="T3625"><draw:frame draw:z-index="251442688" draw:id="id1205" draw:style-name="a1215" draw:name="Shape1175" text:anchor-type="paragraph" svg:x="3.7125in" svg:y="1.99375in" svg:width="0.66042in" svg:height="0.17917in" style:rel-width="scale" style:rel-height="scale"><draw:text-box><text:p text:style-name="P3626"><text:span text:style-name="T3627">acceder<text:s/></text:span></text:p></draw:text-box><svg:title/><svg:desc/></draw:frame></text:span><text:span text:style-name="T3628"><draw:frame draw:z-index="251430400" draw:id="id1206" draw:style-name="a1216" draw:name="Shape1174" text:anchor-type="paragraph" svg:x="3.51319in" svg:y="1.99375in" svg:width="0.14444in" svg:height="0.17917in" style:rel-width="scale" style:rel-height="scale"><draw:text-box><text:p text:style-name="P3629"><text:span text:style-name="T3630">a<text:s/></text:span></text:p></draw:text-box><svg:title/><svg:desc/></draw:frame></text:span><text:span text:style-name="T3631"><draw:frame draw:z-index="251403776" draw:id="id1207" draw:style-name="a1217" draw:name="Shape1173" text:anchor-type="paragraph" svg:x="3.15417in" svg:y="1.99375in" svg:width="0.32292in" svg:height="0.17917in" style:rel-width="scale" style:rel-height="scale"><draw:text-box><text:p text:style-name="P3632"><text:span text:style-name="T3633">ello<text:s/></text:span></text:p></draw:text-box><svg:title/><svg:desc/></draw:frame></text:span><text:span text:style-name="T3634"><draw:frame draw:z-index="251391488" draw:id="id1208" draw:style-name="a1218" draw:name="Shape1172" text:anchor-type="paragraph" svg:x="2.72778in" svg:y="1.99375in" svg:width="0.39792in" svg:height="0.17917in" style:rel-width="scale" style:rel-height="scale"><draw:text-box><text:p text:style-name="P3635"><text:span text:style-name="T3636">para<text:s/></text:span></text:p></draw:text-box><svg:title/><svg:desc/></draw:frame></text:span><text:span text:style-name="T3637"><draw:frame draw:z-index="251380224" draw:id="id1209" draw:style-name="a1219" draw:name="Shape1171" text:anchor-type="paragraph" svg:x="1.79514in" svg:y="1.99375in" svg:width="0.96111in" svg:height="0.17917in" style:rel-width="scale" style:rel-height="scale"><draw:text-box><text:p text:style-name="P3638"><text:span text:style-name="T3639">autorizando<text:s/></text:span></text:p></draw:text-box><svg:title/><svg:desc/></draw:frame></text:span><text:span text:style-name="T3640"><draw:frame draw:z-index="251362816" draw:id="id1210" draw:style-name="a1220" draw:name="Shape1170" text:anchor-type="paragraph" svg:x="1.2875in" svg:y="1.99375in" svg:width="0.48819in" svg:height="0.17917in" style:rel-width="scale" style:rel-height="scale"><draw:text-box><text:p text:style-name="P3641"><text:span text:style-name="T3642">2021,<text:s/></text:span></text:p></draw:text-box><svg:title/><svg:desc/></draw:frame></text:span><text:span text:style-name="T3643"><draw:frame draw:z-index="251345408" draw:id="id1211" draw:style-name="a1221" draw:name="Shape1169" text:anchor-type="paragraph" svg:x="1.2875in" svg:y="1.81667in" svg:width="6.69514in" svg:height="0.17917in" style:rel-width="scale" style:rel-height="scale"><draw:text-box><text:p text:style-name="P3644"><text:span text:style-name="T3645">Reglamento (UE) 2021/241 del Parlamento Europeo y del Consejo, de 12 de febrero de<text:s/></text:span></text:p></draw:text-box><svg:title/><svg:desc/></draw:frame></text:span><text:span text:style-name="T3646"><draw:frame draw:z-index="251324928" draw:id="id1212" draw:style-name="a1222" draw:name="Shape1168" text:anchor-type="paragraph" svg:x="1.2875in" svg:y="1.63889in" svg:width="6.61667in" svg:height="0.17917in" style:rel-width="scale" style:rel-height="scale"><draw:text-box><text:p text:style-name="P3647"><text:span text:style-name="T3648">requerida. En ese sentido, resultará de aplicación lo previsto en el artículo 22.2.e) del<text:s/></text:span></text:p></draw:text-box><svg:title/><svg:desc/></draw:frame></text:span><text:span text:style-name="T3649"><draw:frame draw:z-index="251307520" draw:id="id1213" draw:style-name="a1223" draw:name="Shape1167" text:anchor-type="paragraph" svg:x="1.2875in" svg:y="1.46042in" svg:width="6.45556in" svg:height="0.17917in" style:rel-width="scale" style:rel-height="scale"><draw:text-box><text:p text:style-name="P3650"><text:span text:style-name="T3651">cofinanciadas con fondos europeos, aportando para ello cuanta información les sea<text:s/></text:span></text:p></draw:text-box><svg:title/><svg:desc/></draw:frame></text:span><text:span text:style-name="T3652"><draw:frame draw:z-index="251301376" draw:id="id1214" draw:style-name="a1224" draw:name="Shape1166" text:anchor-type="paragraph" svg:x="1.2875in" svg:y="1.28264in" svg:width="6.91806in" svg:height="0.17917in" style:rel-width="scale" style:rel-height="scale"><draw:text-box><text:p text:style-name="P3653"><text:span text:style-name="T3654">europeo, de acuerdo a lo establecido en la normativa aplicable a la gestión de las ayudas<text:s/></text:span></text:p></draw:text-box><svg:title/><svg:desc/></draw:frame></text:span><text:span text:style-name="T3655"><draw:frame draw:z-index="251286016" draw:id="id1215" draw:style-name="a1225" draw:name="Shape1165" text:anchor-type="paragraph" svg:x="7.10278in" svg:y="1.10486in" svg:width="0.47083in" svg:height="0.17917in" style:rel-width="scale" style:rel-height="scale"><draw:text-box><text:p text:style-name="P3656"><text:span text:style-name="T3657">como<text:s/></text:span></text:p></draw:text-box><svg:title/><svg:desc/></draw:frame></text:span><text:span text:style-name="T3658"><draw:frame draw:z-index="251528704" draw:id="id1216" draw:style-name="a1226" draw:name="Shape1180" text:anchor-type="paragraph" svg:x="6.22847in" svg:y="1.99375in" svg:width="0.39792in" svg:height="0.17917in" style:rel-width="scale" style:rel-height="scale"><draw:text-box><text:p text:style-name="P3659"><text:span text:style-name="T3660">para<text:s/></text:span></text:p></draw:text-box><svg:title/><svg:desc/></draw:frame></text:span><text:span text:style-name="T3661"><draw:frame draw:z-index="251243008" draw:id="id1217" draw:style-name="a1227" draw:name="Shape1163" text:anchor-type="paragraph" svg:x="5.94931in" svg:y="1.10486in" svg:width="0.45486in" svg:height="0.17917in" style:rel-width="scale" style:rel-height="scale"><draw:text-box><text:p text:style-name="P3662"><text:span text:style-name="T3663">tanto<text:s/></text:span></text:p></draw:text-box><svg:title/><svg:desc/></draw:frame></text:span><text:span text:style-name="T3664"><draw:frame draw:z-index="251220480" draw:id="id1218" draw:style-name="a1228" draw:name="Shape1162" text:anchor-type="paragraph" svg:x="4.97083in" svg:y="1.10486in" svg:width="1.02153in" svg:height="0.17917in" style:rel-width="scale" style:rel-height="scale"><draw:text-box><text:p text:style-name="P3665"><text:span text:style-name="T3666">competente,<text:s/></text:span></text:p></draw:text-box><svg:title/><svg:desc/></draw:frame></text:span><text:span text:style-name="T3667"><draw:frame draw:z-index="251208192" draw:id="id1219" draw:style-name="a1229" draw:name="Shape1161" text:anchor-type="paragraph" svg:x="4.38611in" svg:y="1.10486in" svg:width="0.58056in" svg:height="0.17917in" style:rel-width="scale" style:rel-height="scale"><draw:text-box><text:p text:style-name="P3668"><text:span text:style-name="T3669">control<text:s/></text:span></text:p></draw:text-box><svg:title/><svg:desc/></draw:frame></text:span><text:span text:style-name="T3670"><draw:frame draw:z-index="251200000" draw:id="id1220" draw:style-name="a1230" draw:name="Shape1160" text:anchor-type="paragraph" svg:x="4.10833in" svg:y="1.10486in" svg:width="0.24167in" svg:height="0.17917in" style:rel-width="scale" style:rel-height="scale"><draw:text-box><text:p text:style-name="P3671"><text:span text:style-name="T3672">de<text:s/></text:span></text:p></draw:text-box><svg:title/><svg:desc/></draw:frame></text:span><text:span text:style-name="T3673"><draw:frame draw:z-index="251167232" draw:id="id1221" draw:style-name="a1231" draw:name="Shape1159" text:anchor-type="paragraph" svg:x="3.51944in" svg:y="1.10486in" svg:width="0.58542in" svg:height="0.17917in" style:rel-width="scale" style:rel-height="scale"><draw:text-box><text:p text:style-name="P3674"><text:span text:style-name="T3675">órgano<text:s/></text:span></text:p></draw:text-box><svg:title/><svg:desc/></draw:frame></text:span><text:span text:style-name="T3676"><draw:frame draw:z-index="251152896" draw:id="id1222" draw:style-name="a1232" draw:name="Shape1158" text:anchor-type="paragraph" svg:x="3.13542in" svg:y="1.10486in" svg:width="0.35694in" svg:height="0.17917in" style:rel-width="scale" style:rel-height="scale"><draw:text-box><text:p text:style-name="P3677"><text:span text:style-name="T3678">otro<text:s/></text:span></text:p></draw:text-box><svg:title/><svg:desc/></draw:frame></text:span><text:span text:style-name="T3679"><draw:frame draw:z-index="251137536" draw:id="id1223" draw:style-name="a1233" draw:name="Shape1157" text:anchor-type="paragraph" svg:x="2.15069in" svg:y="1.10486in" svg:width="1.02847in" svg:height="0.17917in" style:rel-width="scale" style:rel-height="scale"><draw:text-box><text:p text:style-name="P3680"><text:span text:style-name="T3681">cualesquiera<text:s/></text:span></text:p></draw:text-box><svg:title/><svg:desc/></draw:frame></text:span><text:span text:style-name="T3682"><draw:frame draw:z-index="251123200" draw:id="id1224" draw:style-name="a1234" draw:name="Shape1156" text:anchor-type="paragraph" svg:x="1.96319in" svg:y="1.10486in" svg:width="0.14097in" svg:height="0.17917in" style:rel-width="scale" style:rel-height="scale"><draw:text-box><text:p text:style-name="P3683"><text:span text:style-name="T3684">y<text:s/></text:span></text:p></draw:text-box><svg:title/><svg:desc/></draw:frame></text:span><text:span text:style-name="T3685"><draw:frame draw:z-index="251112960" draw:id="id1225" draw:style-name="a1235" draw:name="Shape1155" text:anchor-type="paragraph" svg:x="1.2875in" svg:y="1.10486in" svg:width="0.68194in" svg:height="0.17917in" style:rel-width="scale" style:rel-height="scale"><draw:text-box><text:p text:style-name="P3686"><text:span text:style-name="T3687">Europea<text:s/></text:span></text:p></draw:text-box><svg:title/><svg:desc/></draw:frame></text:span><text:span text:style-name="T3688"><draw:frame draw:z-index="251090432" draw:id="id1226" draw:style-name="a1236" draw:name="Shape1154" text:anchor-type="paragraph" svg:x="1.2875in" svg:y="0.92708in" svg:width="6.81597in" svg:height="0.17917in" style:rel-width="scale" style:rel-height="scale"><draw:text-box><text:p text:style-name="P3689"><text:span text:style-name="T3690">Administración del Estado, el Tribunal de Cuentas, los órganos de control de la Comisión<text:s/></text:span></text:p></draw:text-box><svg:title/><svg:desc/></draw:frame></text:span><text:span text:style-name="T3691"><draw:frame draw:z-index="251077120" draw:id="id1227" draw:style-name="a1237" draw:name="Shape1153" text:anchor-type="paragraph" svg:x="1.2875in" svg:y="0.74931in" svg:width="6.29792in" svg:height="0.17917in" style:rel-width="scale" style:rel-height="scale"><draw:text-box><text:p text:style-name="P3692"><text:span text:style-name="T3693">por este, la Secretaría General de Fondos Europeos, la Intervención General de la<text:s/></text:span></text:p></draw:text-box><svg:title/><svg:desc/></draw:frame></text:span><text:span text:style-name="T3694"><draw:frame draw:z-index="251057664" draw:id="id1228" draw:style-name="a1238" draw:name="Shape1152" text:anchor-type="paragraph" svg:x="1.2875in" svg:y="0.57153in" svg:width="6.90486in" svg:height="0.17917in" style:rel-width="scale" style:rel-height="scale"><draw:text-box><text:p text:style-name="P3695"><text:span text:style-name="T3696">realizar el Ministerio de Transpo</text:span><text:span text:style-name="T3697">rtes, Movilidad y Agenda Urbana u otro órgano designado<text:s/></text:span></text:p></draw:text-box><svg:title/><svg:desc/></draw:frame></text:span><text:span text:style-name="T3698"><draw:frame draw:z-index="251010560" draw:id="id1229" draw:style-name="a1239" draw:name="Shape1151" text:anchor-type="paragraph" svg:x="1.08194in" svg:y="0.43403in" svg:width="0.04861in" svg:height="0.16806in" style:rel-width="scale" style:rel-height="scale"><draw:text-box><text:p text:style-name="P3699"><text:span text:style-name="T3700">-</text:span></text:p></draw:text-box><svg:title/><svg:desc/></draw:frame></text:span><text:span text:style-name="T3701"><draw:frame draw:z-index="251032064" draw:id="id1230" draw:style-name="a1240" draw:name="Shape1150" text:anchor-type="paragraph" svg:x="1.27986in" svg:y="0.39375in" svg:width="6.59514in" svg:height="0.17917in" style:rel-width="scale" style:rel-height="scale"><draw:text-box><text:p text:style-name="P3702"><text:span text:style-name="T3703">Someterse a cualesquiera actuación de comprobación y control financiero que pueda<text:s/></text:span></text:p></draw:text-box><svg:title/><svg:desc/></draw:frame></text:span><text:span text:style-name="T3704"><draw:frame draw:z-index="251760128" draw:id="id1231" draw:style-name="a1241" draw:name="Shape1195" text:anchor-type="paragraph" svg:x="1.27986in" svg:y="4.11736in" svg:width="6.81181in" svg:height="0.17917in" style:rel-width="scale" style:rel-height="scale"><draw:text-box><text:p text:style-name="P3705"><text:span text:style-name="T3706">concreto, se tomarán medidas que aumente la durabilidad, la posibilidad de reparación,<text:s/></text:span></text:p></draw:text-box><svg:title/><svg:desc/></draw:frame></text:span><text:span text:style-name="T3707"><draw:frame draw:z-index="251964928" draw:id="id1232" draw:style-name="a1242" draw:name="Shape1209" text:anchor-type="paragraph" svg:x="1.27986in" svg:y="4.47292in" svg:width="6.6in" svg:height="0.17917in" style:rel-width="scale" style:rel-height="scale"><draw:text-box><text:p text:style-name="P3708"><text:span text:style-name="T3709">electrónicos implantados. Se adoptarán medidas adecuadas para que se apliquen los<text:s/></text:span></text:p></draw:text-box><svg:title/><svg:desc/></draw:frame></text:span><text:span text:style-name="T3710"><draw:frame draw:z-index="251948544" draw:id="id1233" draw:style-name="a1243" draw:name="Shape1208" text:anchor-type="paragraph" svg:x="7.39861in" svg:y="4.29514in" svg:width="0.14097in" svg:height="0.17917in" style:rel-width="scale" style:rel-height="scale"><draw:text-box><text:p text:style-name="P3711"><text:span text:style-name="T3712">y<text:s/></text:span></text:p></draw:text-box><svg:title/><svg:desc/></draw:frame></text:span><text:span text:style-name="T3713"><draw:frame draw:z-index="251931136" draw:id="id1234" draw:style-name="a1244" draw:name="Shape1207" text:anchor-type="paragraph" svg:x="6.63403in" svg:y="4.29514in" svg:width="0.7875in" svg:height="0.17917in" style:rel-width="scale" style:rel-height="scale"><draw:text-box><text:p text:style-name="P3714"><text:span text:style-name="T3715">eléctricos<text:s/></text:span></text:p></draw:text-box><svg:title/><svg:desc/></draw:frame></text:span><text:span text:style-name="T3716"><draw:frame draw:z-index="251922944" draw:id="id1235" draw:style-name="a1245" draw:name="Shape1206" text:anchor-type="paragraph" svg:x="5.92639in" svg:y="4.29514in" svg:width="0.72431in" svg:height="0.17917in" style:rel-width="scale" style:rel-height="scale"><draw:text-box><text:p text:style-name="P3717"><text:span text:style-name="T3718">aparatos<text:s/></text:span></text:p></draw:text-box><svg:title/><svg:desc/></draw:frame></text:span><text:span text:style-name="T3719"><draw:frame draw:z-index="251915776" draw:id="id1236" draw:style-name="a1246" draw:name="Shape1205" text:anchor-type="paragraph" svg:x="5.63056in" svg:y="4.29514in" svg:width="0.26667in" svg:height="0.17917in" style:rel-width="scale" style:rel-height="scale"><draw:text-box><text:p text:style-name="P3720"><text:span text:style-name="T3721">los<text:s/></text:span></text:p></draw:text-box><svg:title/><svg:desc/></draw:frame></text:span><text:span text:style-name="T3722"><draw:frame draw:z-index="251897344" draw:id="id1237" draw:style-name="a1247" draw:name="Shape1204" text:anchor-type="paragraph" svg:x="5.35694in" svg:y="4.29514in" svg:width="0.24167in" svg:height="0.17917in" style:rel-width="scale" style:rel-height="scale"><draw:text-box><text:p text:style-name="P3723"><text:span text:style-name="T3724">de<text:s/></text:span></text:p></draw:text-box><svg:title/><svg:desc/></draw:frame></text:span><text:span text:style-name="T3725"><draw:frame draw:z-index="251888128" draw:id="id1238" draw:style-name="a1248" draw:name="Shape1203" text:anchor-type="paragraph" svg:x="4.52431in" svg:y="4.29514in" svg:width="0.86042in" svg:height="0.17917in" style:rel-width="scale" style:rel-height="scale"><draw:text-box><text:p text:style-name="P3726"><text:span text:style-name="T3727">productos,<text:s/></text:span></text:p></draw:text-box><svg:title/><svg:desc/></draw:frame></text:span><text:span text:style-name="T3728"><draw:frame draw:z-index="251868672" draw:id="id1239" draw:style-name="a1249" draw:name="Shape1202" text:anchor-type="paragraph" svg:x="4.22847in" svg:y="4.29514in" svg:width="0.26667in" svg:height="0.17917in" style:rel-width="scale" style:rel-height="scale"><draw:text-box><text:p text:style-name="P3729"><text:span text:style-name="T3730">los<text:s/></text:span></text:p></draw:text-box><svg:title/><svg:desc/></draw:frame></text:span><text:span text:style-name="T3731"><draw:frame draw:z-index="251850240" draw:id="id1240" draw:style-name="a1250" draw:name="Shape1201" text:anchor-type="paragraph" svg:x="3.95486in" svg:y="4.29514in" svg:width="0.24167in" svg:height="0.17917in" style:rel-width="scale" style:rel-height="scale"><draw:text-box><text:p text:style-name="P3732"><text:span text:style-name="T3733">de<text:s/></text:span></text:p></draw:text-box><svg:title/><svg:desc/></draw:frame></text:span><text:span text:style-name="T3734"><draw:frame draw:z-index="251841024" draw:id="id1241" draw:style-name="a1251" draw:name="Shape1200" text:anchor-type="paragraph" svg:x="3.01528in" svg:y="4.29514in" svg:width="0.97917in" svg:height="0.17917in" style:rel-width="scale" style:rel-height="scale"><draw:text-box><text:p text:style-name="P3735"><text:span text:style-name="T3736">reutilización<text:s/></text:span></text:p></draw:text-box><svg:title/><svg:desc/></draw:frame></text:span><text:span text:style-name="T3737"><draw:frame draw:z-index="251831808" draw:id="id1242" draw:style-name="a1252" draw:name="Shape1199" text:anchor-type="paragraph" svg:x="2.74097in" svg:y="4.29514in" svg:width="0.24167in" svg:height="0.17917in" style:rel-width="scale" style:rel-height="scale"><draw:text-box><text:p text:style-name="P3738"><text:span text:style-name="T3739">de<text:s/></text:span></text:p></draw:text-box><svg:title/><svg:desc/></draw:frame></text:span><text:span text:style-name="T3740"><draw:frame draw:z-index="251815424" draw:id="id1243" draw:style-name="a1253" draw:name="Shape1198" text:anchor-type="paragraph" svg:x="2.55764in" svg:y="4.29514in" svg:width="0.14097in" svg:height="0.17917in" style:rel-width="scale" style:rel-height="scale"><draw:text-box><text:p text:style-name="P3741"><text:span text:style-name="T3742">y<text:s/></text:span></text:p></draw:text-box><svg:title/><svg:desc/></draw:frame></text:span><text:span text:style-name="T3743"><draw:frame draw:z-index="251799040" draw:id="id1244" draw:style-name="a1254" draw:name="Shape1197" text:anchor-type="paragraph" svg:x="1.55347in" svg:y="4.29514in" svg:width="1.05486in" svg:height="0.17917in" style:rel-width="scale" style:rel-height="scale"><draw:text-box><text:p text:style-name="P3744"><text:span text:style-name="T3745">actualización<text:s/></text:span></text:p></draw:text-box><svg:title/><svg:desc/></draw:frame></text:span><text:span text:style-name="T3746"><draw:frame draw:z-index="251776512" draw:id="id1245" draw:style-name="a1255" draw:name="Shape1196" text:anchor-type="paragraph" svg:x="1.27986in" svg:y="4.29514in" svg:width="0.24167in" svg:height="0.17917in" style:rel-width="scale" style:rel-height="scale"><draw:text-box><text:p text:style-name="P3747"><text:span text:style-name="T3748">de<text:s/></text:span></text:p></draw:text-box><svg:title/><svg:desc/></draw:frame></text:span><draw:custom-shape svg:x="0in" svg:y="0in" svg:width="8.33264in" svg:height="6.25in" draw:z-index="252452352" draw:id="id1246" draw:style-name="a1256" draw:name="Shape1149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3749"><draw:frame draw:z-index="251753984" draw:id="id1247" draw:style-name="a1257" draw:name="Shape1194" text:anchor-type="paragraph" svg:x="1.27986in" svg:y="3.93958in" svg:width="6.72083in" svg:height="0.17917in" style:rel-width="scale" style:rel-height="scale"><draw:text-box><text:p text:style-name="P3750"><text:span text:style-name="T3751">defecto, las que se prevén en el artículo 31 de la Ley 38/2003, de 17 de noviembre. En<text:s/></text:span></text:p></draw:text-box><svg:title/><svg:desc/></draw:frame></text:span><text:span text:style-name="T3752"><draw:frame draw:z-index="251735552" draw:id="id1248" draw:style-name="a1258" draw:name="Shape1193" text:anchor-type="paragraph" svg:x="1.27986in" svg:y="3.76111in" svg:width="6.75903in" svg:height="0.17917in" style:rel-width="scale" style:rel-height="scale"><draw:text-box><text:p text:style-name="P3753"><text:span text:style-name="T3754">pudieran determinar en el marco del Mecanismo de Recuperación y Resiliencia o, en su<text:s/></text:span></text:p></draw:text-box><svg:title/><svg:desc/></draw:frame></text:span><text:span text:style-name="T3755"><draw:frame draw:z-index="251701760" draw:id="id1249" draw:style-name="a1259" draw:name="Shape1192" text:anchor-type="paragraph" svg:x="1.075in" svg:y="3.62431in" svg:width="0.04861in" svg:height="0.16806in" style:rel-width="scale" style:rel-height="scale"><draw:text-box><text:p text:style-name="P3756"><text:span text:style-name="T3757">-</text:span></text:p></draw:text-box><svg:title/><svg:desc/></draw:frame></text:span><text:span text:style-name="T3758"><draw:frame draw:z-index="251721216" draw:id="id1250" draw:style-name="a1260" draw:name="Shape1191" text:anchor-type="paragraph" svg:x="1.27986in" svg:y="3.58403in" svg:width="6.55139in" svg:height="0.17917in" style:rel-width="scale" style:rel-height="scale"><draw:text-box><text:p text:style-name="P3759"><text:span text:style-name="T3760">Garantizar que la actuación financiada cumpla las condiciones de durabilidad que se<text:s/></text:span></text:p></draw:text-box><svg:title/><svg:desc/></draw:frame></text:span><text:span text:style-name="T3761"><draw:frame draw:z-index="251693568" draw:id="id1251" draw:style-name="a1261" draw:name="Shape1190" text:anchor-type="paragraph" svg:x="1.27986in" svg:y="3.32222in" svg:width="5.78889in" svg:height="0.17917in" style:rel-width="scale" style:rel-height="scale"><draw:text-box><text:p text:style-name="P3762"><text:span text:style-name="T3763">sobre las normas financieras aplicables al presupuesto general de la Unión.</text:span></text:p></draw:text-box><svg:title/><svg:desc/></draw:frame></text:span><text:span text:style-name="T3764"><draw:frame draw:z-index="251663872" draw:id="id1252" draw:style-name="a1262" draw:name="Shape1189" text:anchor-type="paragraph" svg:x="1.27986in" svg:y="3.14444in" svg:width="6.46111in" svg:height="0.17917in" style:rel-width="scale" style:rel-height="scale"><draw:text-box><text:p text:style-name="P3765"><text:span text:style-name="T3766">Euratom) 2018/1046 del Parlamento Europeo y del Consejo, de 18 de julio de 2018,<text:s/></text:span></text:p></draw:text-box><svg:title/><svg:desc/></draw:frame></text:span><text:span text:style-name="T3767"><draw:frame draw:z-index="251647488" draw:id="id1253" draw:style-name="a1263" draw:name="Shape1188" text:anchor-type="paragraph" svg:x="1.27986in" svg:y="2.96667in" svg:width="6.35347in" svg:height="0.17917in" style:rel-width="scale" style:rel-height="scale"><draw:text-box><text:p text:style-name="P3768"><text:span text:style-name="T3769">docu</text:span><text:span text:style-name="T3770">mentos electrónicos, de conformidad con el artículo 132 del Reglamento (UE,<text:s/></text:span></text:p></draw:text-box><svg:title/><svg:desc/></draw:frame></text:span><text:span text:style-name="T3771"><draw:frame draw:z-index="251645440" draw:id="id1254" draw:style-name="a1264" draw:name="Shape1187" text:anchor-type="paragraph" svg:x="1.27986in" svg:y="2.78889in" svg:width="6.54167in" svg:height="0.17917in" style:rel-width="scale" style:rel-height="scale"><draw:text-box><text:p text:style-name="P3772"><text:span text:style-name="T3773">la actividad financiada por el Mecanismo de Recuperación y Resiliencia, incluidos los<text:s/></text:span></text:p></draw:text-box><svg:title/><svg:desc/></draw:frame></text:span><text:span text:style-name="T3774"><draw:frame draw:z-index="251607552" draw:id="id1255" draw:style-name="a1265" draw:name="Shape1186" text:anchor-type="paragraph" svg:x="1.07569in" svg:y="2.65139in" svg:width="0.04861in" svg:height="0.16806in" style:rel-width="scale" style:rel-height="scale"><draw:text-box><text:p text:style-name="P3775"><text:span text:style-name="T3776">-</text:span></text:p></draw:text-box><svg:title/><svg:desc/></draw:frame></text:span><text:span text:style-name="T3777"><draw:frame draw:z-index="251616768" draw:id="id1256" draw:style-name="a1266" draw:name="Shape1185" text:anchor-type="paragraph" svg:x="1.27986in" svg:y="2.61111in" svg:width="6.7625in" svg:height="0.17917in" style:rel-width="scale" style:rel-height="scale"><draw:text-box><text:p text:style-name="P3778"><text:span text:style-name="T3779">Custodiar y conservar durante un plazo de cinco años la documentación justificati</text:span><text:span text:style-name="T3780">va de<text:s/></text:span></text:p></draw:text-box><svg:title/><svg:desc/></draw:frame></text:span><text:span text:style-name="T3781"><draw:frame draw:z-index="251597312" draw:id="id1257" draw:style-name="a1267" draw:name="Shape1184" text:anchor-type="paragraph" svg:x="1.2875in" svg:y="2.35in" svg:width="5.46319in" svg:height="0.17917in" style:rel-width="scale" style:rel-height="scale"><draw:text-box><text:p text:style-name="P3782"><text:span text:style-name="T3783">la prevención de fraudes, corrupción y conflicto de intereses (Anexo II).</text:span></text:p></draw:text-box><svg:title/><svg:desc/></draw:frame></text:span><text:span text:style-name="T3784"><draw:frame draw:z-index="251571712" draw:id="id1258" draw:style-name="a1268" draw:name="Shape1183" text:anchor-type="paragraph" svg:x="1.2875in" svg:y="2.17222in" svg:width="6.78472in" svg:height="0.17917in" style:rel-width="scale" style:rel-height="scale"><draw:text-box><text:p text:style-name="P3785"><text:span text:style-name="T3786">competencias en relación con la comprobación de la utilización correcta de los fondos y<text:s/></text:span></text:p></draw:text-box><svg:title/><svg:desc/></draw:frame></text:span><text:span text:style-name="T3787"><draw:frame draw:z-index="251558400" draw:id="id1259" draw:style-name="a1269" draw:name="Shape1182" text:anchor-type="paragraph" svg:x="7.25in" svg:y="1.99375in" svg:width="0.30694in" svg:height="0.17917in" style:rel-width="scale" style:rel-height="scale"><draw:text-box><text:p text:style-name="P3788"><text:span text:style-name="T3789">sus<text:s/></text:span></text:p></draw:text-box><svg:title/><svg:desc/></draw:frame></text:span><text:span text:style-name="T3790"><draw:frame draw:z-index="251545088" draw:id="id1260" draw:style-name="a1270" draw:name="Shape1181" text:anchor-type="paragraph" svg:x="6.65486in" svg:y="1.99375in" svg:width="0.58125in" svg:height="0.17917in" style:rel-width="scale" style:rel-height="scale"><draw:text-box><text:p text:style-name="P3791"><text:span text:style-name="T3792">ejercer<text:s/></text:span></text:p></draw:text-box><svg:title/><svg:desc/></draw:frame></text:span></text:p>
      <text:p text:style-name="P3793"><text:span text:style-name="T3794"><draw:frame draw:z-index="252034560" draw:id="id1261" draw:style-name="a1271" draw:name="Shape1338" text:anchor-type="paragraph" svg:x="1.03472in" svg:y="7.42222in" svg:width="0.07917in" svg:height="0.16806in" style:rel-width="scale" style:rel-height="scale"><draw:text-box><text:p text:style-name="P3795"><text:span text:style-name="T3796">l)</text:span></text:p></draw:text-box><svg:title/><svg:desc/></draw:frame></text:span><text:span text:style-name="T3797"><draw:frame draw:z-index="252188160" draw:id="id1262" draw:style-name="a1272" draw:name="Shape1351" text:anchor-type="paragraph" svg:x="1.03472in" svg:y="7.79583in" svg:width="6.89306in" svg:height="0.17917in" style:rel-width="scale" style:rel-height="scale"><draw:text-box><text:p text:style-name="P3798"><text:span text:style-name="T3799">De acuerdo con lo dispuesto en el artículo 17.3.n) de la LGS, se establecen los siguientes<text:s/></text:span></text:p></draw:text-box><svg:title/><svg:desc/></draw:frame></text:span><text:span text:style-name="T3800"><draw:connector draw:type="line" svg:x1="1.28333in" svg:y1="7.70278in" svg:x2="3.21319in" svg:y2="7.70347in" draw:z-index="252162560" draw:id="id1263" draw:style-name="a1273" draw:name="Shape1350" text:anchor-type="paragraph"><svg:title/><svg:desc/></draw:connector></text:span><text:span text:style-name="T3801"><draw:frame draw:z-index="252179968" draw:id="id1264" draw:style-name="a1274" draw:name="Shape1349" text:anchor-type="paragraph" svg:x="1.28333in" svg:y="7.58125in" svg:width="1.89167in" svg:height="0.16806in" style:rel-width="scale" style:rel-height="scale"><draw:text-box><text:p text:style-name="P3802"><text:span text:style-name="T3803">OBLIGACIONES IMPUESTAS.</text:span></text:p></draw:text-box><svg:title/><svg:desc/></draw:frame></text:span><text:span text:style-name="T3804"><draw:connector draw:type="line" svg:x1="1.2875in" svg:y1="7.54306in" svg:x2="7.48125in" svg:y2="7.54375in" draw:z-index="252143104" draw:id="id1265" draw:style-name="a1275" draw:name="Shape1348" text:anchor-type="paragraph"><svg:title/><svg:desc/></draw:connector></text:span><text:span text:style-name="T3805"><draw:frame draw:z-index="252154368" draw:id="id1266" draw:style-name="a1276" draw:name="Shape1347" text:anchor-type="paragraph" svg:x="7.21806in" svg:y="7.42222in" svg:width="0.30208in" svg:height="0.16806in" style:rel-width="scale" style:rel-height="scale"><draw:text-box><text:p text:style-name="P3806"><text:span text:style-name="T3807">LAS<text:s/></text:span></text:p></draw:text-box><svg:title/><svg:desc/></draw:frame></text:span><text:span text:style-name="T3808"><draw:frame draw:z-index="252136960" draw:id="id1267" draw:style-name="a1277" draw:name="Shape1346" text:anchor-type="paragraph" svg:x="6.85069in" svg:y="7.42222in" svg:width="0.23194in" svg:height="0.16806in" style:rel-width="scale" style:rel-height="scale"><draw:text-box><text:p text:style-name="P3809"><text:span text:style-name="T3810">DE<text:s/></text:span></text:p></draw:text-box><svg:title/><svg:desc/></draw:frame></text:span><text:span text:style-name="T3811"><draw:frame draw:z-index="252122624" draw:id="id1268" draw:style-name="a1278" draw:name="Shape1345" text:anchor-type="paragraph" svg:x="5.38056in" svg:y="7.42222in" svg:width="1.32431in" svg:height="0.16806in" style:rel-width="scale" style:rel-height="scale"><draw:text-box><text:p text:style-name="P3812"><text:span text:style-name="T3813">INCUMPLIMIENTOS<text:s/></text:span></text:p></draw:text-box><svg:title/><svg:desc/></draw:frame></text:span><text:span text:style-name="T3814"><draw:frame draw:z-index="252116480" draw:id="id1269" draw:style-name="a1279" draw:name="Shape1344" text:anchor-type="paragraph" svg:x="4.51944in" svg:y="7.42222in" svg:width="0.71944in" svg:height="0.16806in" style:rel-width="scale" style:rel-height="scale"><draw:text-box><text:p text:style-name="P3815"><text:span text:style-name="T3816">POSIBLES<text:s/></text:span></text:p></draw:text-box><svg:title/><svg:desc/></draw:frame></text:span><text:span text:style-name="T3817"><draw:frame draw:z-index="252104192" draw:id="id1270" draw:style-name="a1280" draw:name="Shape1343" text:anchor-type="paragraph" svg:x="4.06736in" svg:y="7.42222in" svg:width="0.31181in" svg:height="0.16806in" style:rel-width="scale" style:rel-height="scale"><draw:text-box><text:p text:style-name="P3818"><text:span text:style-name="T3819">LOS<text:s/></text:span></text:p></draw:text-box><svg:title/><svg:desc/></draw:frame></text:span><text:span text:style-name="T3820"><draw:frame draw:z-index="252090880" draw:id="id1271" draw:style-name="a1281" draw:name="Shape1342" text:anchor-type="paragraph" svg:x="3.70069in" svg:y="7.42222in" svg:width="0.23194in" svg:height="0.16806in" style:rel-width="scale" style:rel-height="scale"><draw:text-box><text:p text:style-name="P3821"><text:span text:style-name="T3822">DE<text:s/></text:span></text:p></draw:text-box><svg:title/><svg:desc/></draw:frame></text:span><text:span text:style-name="T3823"><draw:frame draw:z-index="252071424" draw:id="id1272" draw:style-name="a1282" draw:name="Shape1341" text:anchor-type="paragraph" svg:x="2.58472in" svg:y="7.42222in" svg:width="0.97292in" svg:height="0.16806in" style:rel-width="scale" style:rel-height="scale"><draw:text-box><text:p text:style-name="P3824"><text:span text:style-name="T3825">GRADUACIÓN<text:s/></text:span></text:p></draw:text-box><svg:title/><svg:desc/></draw:frame></text:span><text:span text:style-name="T3826"><draw:frame draw:z-index="252060160" draw:id="id1273" draw:style-name="a1283" draw:name="Shape1340" text:anchor-type="paragraph" svg:x="2.21806in" svg:y="7.42222in" svg:width="0.23194in" svg:height="0.16806in" style:rel-width="scale" style:rel-height="scale"><draw:text-box><text:p text:style-name="P3827"><text:span text:style-name="T3828">DE<text:s/></text:span></text:p></draw:text-box><svg:title/><svg:desc/></draw:frame></text:span><text:span text:style-name="T3829"><draw:frame draw:z-index="252046848" draw:id="id1274" draw:style-name="a1284" draw:name="Shape1339" text:anchor-type="paragraph" svg:x="1.2875in" svg:y="7.42222in" svg:width="0.78611in" svg:height="0.16806in" style:rel-width="scale" style:rel-height="scale"><draw:text-box><text:p text:style-name="P3830"><text:span text:style-name="T3831">CRITERIOS<text:s/></text:span></text:p></draw:text-box><svg:title/><svg:desc/></draw:frame></text:span><text:span text:style-name="T3832"><draw:frame draw:z-index="252205568" draw:id="id1275" draw:style-name="a1285" draw:name="Shape1352" text:anchor-type="paragraph" svg:x="0.7875in" svg:y="7.97361in" svg:width="7.37361in" svg:height="0.17917in" style:rel-width="scale" style:rel-height="scale"><draw:text-box><text:p text:style-name="P3833"><text:span text:style-name="T3834">criterios, para la graduación de los posibles incumplimientos de las obligaciones impuestas con<text:s/></text:span></text:p></draw:text-box><svg:title/><svg:desc/></draw:frame></text:span><text:span text:style-name="T3835"><draw:frame draw:z-index="252018176" draw:id="id1276" draw:style-name="a1286" draw:name="Shape1337" text:anchor-type="paragraph" svg:x="0.7875in" svg:y="6.87014in" svg:width="5.25625in" svg:height="0.17917in" style:rel-width="scale" style:rel-height="scale"><draw:text-box><text:p text:style-name="P3836"><text:span text:style-name="T3837">procedimiento regulado en el Capítulo II del Título II de la citada Ley.</text:span></text:p></draw:text-box><svg:title/><svg:desc/></draw:frame></text:span><text:span text:style-name="T3838"><draw:frame draw:z-index="252006912" draw:id="id1277" draw:style-name="a1287" draw:name="Shape1336" text:anchor-type="paragraph" svg:x="0.7875in" svg:y="6.69306in" svg:width="6.99722in" svg:height="0.17917in" style:rel-width="scale" style:rel-height="scale"><draw:text-box><text:p text:style-name="P3839"><text:span text:style-name="T3840">si es anterior a esta, en los supuestos recogidos en el artículo 37 de la LGS, a</text:span><text:span text:style-name="T3841">plicándose el<text:s/></text:span></text:p></draw:text-box><svg:title/><svg:desc/></draw:frame></text:span><text:span text:style-name="T3842"><draw:frame draw:z-index="251998720" draw:id="id1278" draw:style-name="a1288" draw:name="Shape1335" text:anchor-type="paragraph" svg:x="0.7875in" svg:y="6.51528in" svg:width="7.32986in" svg:height="0.17917in" style:rel-width="scale" style:rel-height="scale"><draw:text-box><text:p text:style-name="P3843"><text:span text:style-name="T3844">acuerde la procedencia del reintegro, o la fecha en que la entidad deudora ingrese el reintegro<text:s/></text:span></text:p></draw:text-box><svg:title/><svg:desc/></draw:frame></text:span><text:span text:style-name="T3845"><draw:frame draw:z-index="251976192" draw:id="id1279" draw:style-name="a1289" draw:name="Shape1334" text:anchor-type="paragraph" svg:x="0.7875in" svg:y="6.33681in" svg:width="7.39375in" svg:height="0.17917in" style:rel-width="scale" style:rel-height="scale"><draw:text-box><text:p text:style-name="P3846"><text:span text:style-name="T3847">demora correspondiente desde el momento del pago de la subvención hasta la fecha en que se<text:s/></text:span></text:p></draw:text-box><svg:title/><svg:desc/></draw:frame></text:span><draw:custom-shape svg:x="0in" svg:y="6.25in" svg:width="8.33264in" svg:height="6.25in" draw:z-index="252453376" draw:id="id1280" draw:style-name="a1290" draw:name="Shape1333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3848"><draw:frame draw:z-index="251973120" draw:id="id1281" draw:style-name="a1291" draw:name="Shape1332" text:anchor-type="paragraph" svg:x="1.03472in" svg:y="6.15903in" svg:width="6.93333in" svg:height="0.17917in" style:rel-width="scale" style:rel-height="scale"><draw:text-box><text:p text:style-name="P3849"><text:span text:style-name="T3850">En todo caso, procederá el reintegro de la cantidad percibida y la exigencia del interés de<text:s/></text:span></text:p></draw:text-box><svg:title/><svg:desc/></draw:frame></text:span><text:span text:style-name="T3851"><draw:frame draw:z-index="251957760" draw:id="id1282" draw:style-name="a1292" draw:name="Shape1331" text:anchor-type="paragraph" svg:x="1.28333in" svg:y="5.89792in" svg:width="2.42431in" svg:height="0.17917in" style:rel-width="scale" style:rel-height="scale"><draw:text-box><text:p text:style-name="P3852"><text:span text:style-name="T3853">de la actuación subvencionada.</text:span></text:p></draw:text-box><svg:title/><svg:desc/></draw:frame></text:span><text:span text:style-name="T3854"><draw:frame draw:z-index="251916800" draw:id="id1283" draw:style-name="a1293" draw:name="Shape1330" text:anchor-type="paragraph" svg:x="1.03472in" svg:y="5.76042in" svg:width="0.04861in" svg:height="0.16806in" style:rel-width="scale" style:rel-height="scale"><draw:text-box><text:p text:style-name="P3855"><text:span text:style-name="T3856">-</text:span></text:p></draw:text-box><svg:title/><svg:desc/></draw:frame></text:span><text:span text:style-name="T3857"><draw:frame draw:z-index="251936256" draw:id="id1284" draw:style-name="a1294" draw:name="Shape1329" text:anchor-type="paragraph" svg:x="1.27986in" svg:y="5.72014in" svg:width="6.93681in" svg:height="0.17917in" style:rel-width="scale" style:rel-height="scale"><draw:text-box><text:p text:style-name="P3858"><text:span text:style-name="T3859">El incumplimiento o cumplimiento defectuoso de las obligaciones relativas a la publicidad<text:s/></text:span></text:p></draw:text-box><svg:title/><svg:desc/></draw:frame></text:span><text:span text:style-name="T3860"><draw:frame draw:z-index="251907584" draw:id="id1285" draw:style-name="a1295" draw:name="Shape1328" text:anchor-type="paragraph" svg:x="1.2875in" svg:y="5.45903in" svg:width="0.6625in" svg:height="0.17917in" style:rel-width="scale" style:rel-height="scale"><draw:text-box><text:p text:style-name="P3861"><text:span text:style-name="T3862">(DNSH).<text:s/></text:span></text:p></draw:text-box><svg:title/><svg:desc/></draw:frame></text:span><text:span text:style-name="T3863"><draw:frame draw:z-index="251883008" draw:id="id1286" draw:style-name="a1296" draw:name="Shape1327" text:anchor-type="paragraph" svg:x="1.0375in" svg:y="5.32153in" svg:width="0.04861in" svg:height="0.16806in" style:rel-width="scale" style:rel-height="scale"><draw:text-box><text:p text:style-name="P3864"><text:span text:style-name="T3865">-</text:span></text:p></draw:text-box><svg:title/><svg:desc/></draw:frame></text:span><text:span text:style-name="T3866"><draw:frame draw:z-index="251900416" draw:id="id1287" draw:style-name="a1297" draw:name="Shape1326" text:anchor-type="paragraph" svg:x="1.27986in" svg:y="5.28125in" svg:width="6.79514in" svg:height="0.17917in" style:rel-width="scale" style:rel-height="scale"><draw:text-box><text:p text:style-name="P3867"><text:span text:style-name="T3868">El incumpl</text:span><text:span text:style-name="T3869">imiento del principio de «no causar perjuicio significativo» al medio ambiente<text:s/></text:span></text:p></draw:text-box><svg:title/><svg:desc/></draw:frame></text:span><text:span text:style-name="T3870"><draw:frame draw:z-index="252294656" draw:id="id1288" draw:style-name="a1298" draw:name="Shape1365" text:anchor-type="paragraph" svg:x="1.47639in" svg:y="9.65764in" svg:width="2.12917in" svg:height="0.17917in" style:rel-width="scale" style:rel-height="scale"><draw:text-box><text:p text:style-name="P3871"><text:span text:style-name="T3872">(DNSH): reintegro del 60 %.</text:span></text:p></draw:text-box><svg:title/><svg:desc/></draw:frame></text:span><text:span text:style-name="T3873"><draw:connector draw:type="line" svg:x1="0.48819in" svg:y1="11.33194in" svg:x2="7.68264in" svg:y2="11.33264in" draw:z-index="250982912" draw:id="id1289" draw:style-name="a1299" draw:name="Shape1377" text:anchor-type="paragraph"><svg:title/><svg:desc/></draw:connector></text:span><text:span text:style-name="T3874"><draw:frame draw:z-index="250995200" draw:id="id1290" draw:style-name="a1300" draw:name="Shape1376" text:anchor-type="paragraph" svg:x="1.45347in" svg:y="11.22431in" svg:width="2.71319in" svg:height="0.13472in" style:rel-width="scale" style:rel-height="scale"><draw:text-box><text:p text:style-name="P3875"><text:span text:style-name="T3876">https://sedeelectronica.cabildodelapalma.es/validacion/</text:span></text:p></draw:text-box><svg:title/><svg:desc/></draw:frame></text:span><text:span text:style-name="T3877"><draw:frame draw:z-index="250890752" draw:id="id1291" draw:style-name="a1301" draw:name="Shape1375" text:anchor-type="paragraph" svg:x="1.45347in" svg:y="11.09653in" svg:width="2.96042in" svg:height="0.13472in" style:rel-width="scale" style:rel-height="scale"><draw:text-box><text:p text:style-name="P3878"><text:span text:style-name="T3879">Código de verificación electrónica: 14612674510332634340</text:span></text:p></draw:text-box><svg:title/><svg:desc/></draw:frame></text:span><text:span text:style-name="T3880"><draw:frame draw:z-index="250874368" draw:id="id1292" draw:style-name="a1302" draw:name="Shape1374" text:anchor-type="paragraph" svg:x="1.45347in" svg:y="10.96875in" svg:width="4.97708in" svg:height="0.13472in" style:rel-width="scale" style:rel-height="scale"><draw:text-box><text:p text:style-name="P3881"><text:span text:style-name="T3882">Cabildo Insular de La<text:s/></text:span><text:span text:style-name="T3883">Palma. El registro realizado está amparado en el Artículo 16 de la Ley 39/2015.</text:span></text:p></draw:text-box><svg:title/><svg:desc/></draw:frame></text:span><text:span text:style-name="T3884"><draw:connector draw:type="line" svg:x1="7.67847in" svg:y1="10.94583in" svg:x2="7.67917in" svg:y2="11.32986in" draw:z-index="250956288" draw:id="id1293" draw:style-name="a1303" draw:name="Shape1373" text:anchor-type="paragraph"><svg:title/><svg:desc/></draw:connector></text:span><text:span text:style-name="T3885"><draw:connector draw:type="line" svg:x1="1.37847in" svg:y1="10.94583in" svg:x2="1.37917in" svg:y2="11.32986in" draw:z-index="250934784" draw:id="id1294" draw:style-name="a1304" draw:name="Shape1372" text:anchor-type="paragraph"><svg:title/><svg:desc/></draw:connector></text:span><text:span text:style-name="T3886"><draw:connector draw:type="line" svg:x1="0.49167in" svg:y1="10.94583in" svg:x2="0.49236in" svg:y2="11.32986in" draw:z-index="250919424" draw:id="id1295" draw:style-name="a1305" draw:name="Shape1371" text:anchor-type="paragraph"><svg:title/><svg:desc/></draw:connector></text:span><text:span text:style-name="T3887"><draw:connector draw:type="line" svg:x1="0.48819in" svg:y1="10.94236in" svg:x2="7.68264in" svg:y2="10.94306in" draw:z-index="250969600" draw:id="id1296" draw:style-name="a1306" draw:name="Shape1370" text:anchor-type="paragraph"><svg:title/><svg:desc/></draw:connector></text:span><text:span text:style-name="T3888"><draw:frame draw:z-index="250868224" draw:id="id1297" draw:style-name="a1307" draw:name="Shape1369" text:anchor-type="paragraph" svg:x="6.41111in" svg:y="10.34167in" svg:width="1.10972in" svg:height="0.20278in" style:rel-width="scale" style:rel-height="scale"><draw:text-box><text:p text:style-name="P3889"><text:span text:style-name="T3890">Página<text:s/></text:span><text:span text:style-name="T3891">14</text:span><text:span text:style-name="T3892"><text:s/>de<text:s/></text:span><text:span text:style-name="T3893">17</text:span><text:span text:style-name="T3894"><text:s/></text:span></text:p></draw:text-box><svg:title/><svg:desc/></draw:frame></text:span><text:span text:style-name="T3895"><draw:frame draw:z-index="252310016" draw:id="id1298" draw:style-name="a1308" draw:name="Shape1368" text:anchor-type="paragraph" svg:x="1.47708in" svg:y="10.01319in" svg:width="3.43264in" svg:height="0.17917in" style:rel-width="scale" style:rel-height="scale"><draw:text-box><text:p text:style-name="P3896"><text:span text:style-name="T3897">proporcional a las condiciones no cumplidas.</text:span></text:p></draw:text-box><svg:title/><svg:desc/></draw:frame></text:span><text:span text:style-name="T3898"><draw:frame draw:z-index="252304896" draw:id="id1299" draw:style-name="a1309" draw:name="Shape1367" text:anchor-type="paragraph" svg:x="1.47708in" svg:y="9.83542in" svg:width="6.48403in" svg:height="0.17917in" style:rel-width="scale" style:rel-height="scale"><draw:text-box><text:p text:style-name="P3899"><text:span text:style-name="T3900">Incumplimiento parcial de otras condiciones impuestas como beneficiario: reintegro<text:s/></text:span></text:p></draw:text-box><svg:title/><svg:desc/></draw:frame></text:span><text:span text:style-name="T3901"><draw:frame draw:z-index="252295680" draw:id="id1300" draw:style-name="a1310" draw:name="Shape1366" text:anchor-type="paragraph" svg:x="1.28333in" svg:y="9.83542in" svg:width="0.14792in" svg:height="0.17917in" style:rel-width="scale" style:rel-height="scale"><draw:text-box><text:p text:style-name="P3902"><text:span text:style-name="T3903">6.</text:span></text:p></draw:text-box><svg:title/><svg:desc/></draw:frame></text:span><text:span text:style-name="T3904"><draw:frame draw:z-index="251875840" draw:id="id1301" draw:style-name="a1311" draw:name="Shape1325" text:anchor-type="paragraph" svg:x="1.2875in" svg:y="5.02014in" svg:width="3.06111in" svg:height="0.17917in" style:rel-width="scale" style:rel-height="scale"><draw:text-box><text:p text:style-name="P3905"><text:span text:style-name="T3906">artículo</text:span><text:span text:style-name="T3907"><text:s/>37.4, Real Decreto-ley 36/2020.</text:span></text:p></draw:text-box><svg:title/><svg:desc/></draw:frame></text:span><text:span text:style-name="T3908"><draw:frame draw:z-index="252289536" draw:id="id1302" draw:style-name="a1312" draw:name="Shape1364" text:anchor-type="paragraph" svg:x="1.28333in" svg:y="9.47986in" svg:width="6.80486in" svg:height="0.17917in" style:rel-width="scale" style:rel-height="scale"><draw:text-box><text:p text:style-name="P3909"><text:span text:style-name="T3910">5. Incumplimiento del principio de «no causar perjuicio significativo» al medio ambiente<text:s/></text:span></text:p></draw:text-box><svg:title/><svg:desc/></draw:frame></text:span><text:span text:style-name="T3911"><draw:frame draw:z-index="252283392" draw:id="id1303" draw:style-name="a1313" draw:name="Shape1363" text:anchor-type="paragraph" svg:x="1.47639in" svg:y="9.30208in" svg:width="0.43889in" svg:height="0.17917in" style:rel-width="scale" style:rel-height="scale"><draw:text-box><text:p text:style-name="P3912"><text:span text:style-name="T3913">60 %.</text:span></text:p></draw:text-box><svg:title/><svg:desc/></draw:frame></text:span><text:span text:style-name="T3914"><draw:frame draw:z-index="252279296" draw:id="id1304" draw:style-name="a1314" draw:name="Shape1362" text:anchor-type="paragraph" svg:x="1.47639in" svg:y="9.12431in" svg:width="6.70417in" svg:height="0.17917in" style:rel-width="scale" style:rel-height="scale"><draw:text-box><text:p text:style-name="P3915"><text:span text:style-name="T3916">Incumplimiento de las obligaciones establecidas relativas a la publicidad: reintegro del<text:s/></text:span></text:p></draw:text-box><svg:title/><svg:desc/></draw:frame></text:span><text:span text:style-name="T3917"><draw:frame draw:z-index="252274176" draw:id="id1305" draw:style-name="a1315" draw:name="Shape1361" text:anchor-type="paragraph" svg:x="1.28333in" svg:y="9.12431in" svg:width="0.14792in" svg:height="0.17917in" style:rel-width="scale" style:rel-height="scale"><draw:text-box><text:p text:style-name="P3918"><text:span text:style-name="T3919">4.</text:span></text:p></draw:text-box><svg:title/><svg:desc/></draw:frame></text:span><text:span text:style-name="T3920"><draw:frame draw:z-index="252268032" draw:id="id1306" draw:style-name="a1316" draw:name="Shape1360" text:anchor-type="paragraph" svg:x="1.47639in" svg:y="8.94583in" svg:width="2.36736in" svg:height="0.17917in" style:rel-width="scale" style:rel-height="scale"><draw:text-box><text:p text:style-name="P3921"><text:span text:style-name="T3922">fines y objetivos<text:s/></text:span><text:span text:style-name="T3923">no cumplidos.</text:span></text:p></draw:text-box><svg:title/><svg:desc/></draw:frame></text:span><text:span text:style-name="T3924"><draw:frame draw:z-index="252261888" draw:id="id1307" draw:style-name="a1317" draw:name="Shape1359" text:anchor-type="paragraph" svg:x="1.47639in" svg:y="8.76806in" svg:width="6.55069in" svg:height="0.17917in" style:rel-width="scale" style:rel-height="scale"><draw:text-box><text:p text:style-name="P3925"><text:span text:style-name="T3926">Incumplimiento parcial de los fines y objetivos previstos: reintegro proporcional a los<text:s/></text:span></text:p></draw:text-box><svg:title/><svg:desc/></draw:frame></text:span><text:span text:style-name="T3927"><draw:frame draw:z-index="252254720" draw:id="id1308" draw:style-name="a1318" draw:name="Shape1358" text:anchor-type="paragraph" svg:x="1.28333in" svg:y="8.76806in" svg:width="0.14792in" svg:height="0.17917in" style:rel-width="scale" style:rel-height="scale"><draw:text-box><text:p text:style-name="P3928"><text:span text:style-name="T3929">3.</text:span></text:p></draw:text-box><svg:title/><svg:desc/></draw:frame></text:span><text:span text:style-name="T3930"><draw:frame draw:z-index="252250624" draw:id="id1309" draw:style-name="a1319" draw:name="Shape1357" text:anchor-type="paragraph" svg:x="1.47639in" svg:y="8.59028in" svg:width="5.74653in" svg:height="0.17917in" style:rel-width="scale" style:rel-height="scale"><draw:text-box><text:p text:style-name="P3931"><text:span text:style-name="T3932">Incumplimiento total de los fines y objetivos previstos: reintegro del 100%.</text:span></text:p></draw:text-box><svg:title/><svg:desc/></draw:frame></text:span><text:span text:style-name="T3933"><draw:frame draw:z-index="252241408" draw:id="id1310" draw:style-name="a1320" draw:name="Shape1356" text:anchor-type="paragraph" svg:x="1.28333in" svg:y="8.59028in" svg:width="0.14792in" svg:height="0.17917in" style:rel-width="scale" style:rel-height="scale"><draw:text-box><text:p text:style-name="P3934"><text:span text:style-name="T3935">2.</text:span></text:p></draw:text-box><svg:title/><svg:desc/></draw:frame></text:span><text:span text:style-name="T3936"><draw:frame draw:z-index="252232192" draw:id="id1311" draw:style-name="a1321" draw:name="Shape1355" text:anchor-type="paragraph" svg:x="1.47639in" svg:y="8.4125in" svg:width="6.44306in" svg:height="0.17917in" style:rel-width="scale" style:rel-height="scale"><draw:text-box><text:p text:style-name="P3937"><text:span text:style-name="T3938">Obtención de la subvención falseando u ocultando condic</text:span><text:span text:style-name="T3939">iones: reintegro del 100%.</text:span></text:p></draw:text-box><svg:title/><svg:desc/></draw:frame></text:span><text:span text:style-name="T3940"><draw:frame draw:z-index="252218880" draw:id="id1312" draw:style-name="a1322" draw:name="Shape1354" text:anchor-type="paragraph" svg:x="1.28333in" svg:y="8.4125in" svg:width="0.14792in" svg:height="0.17917in" style:rel-width="scale" style:rel-height="scale"><draw:text-box><text:p text:style-name="P3941"><text:span text:style-name="T3942">1.</text:span></text:p></draw:text-box><svg:title/><svg:desc/></draw:frame></text:span><text:span text:style-name="T3943"><draw:frame draw:z-index="252212736" draw:id="id1313" draw:style-name="a1323" draw:name="Shape1353" text:anchor-type="paragraph" svg:x="0.7875in" svg:y="8.15139in" svg:width="6.87986in" svg:height="0.17917in" style:rel-width="scale" style:rel-height="scale"><draw:text-box><text:p text:style-name="P3944"><text:span text:style-name="T3945">motivo del otorgamiento de la subvención, con los porcentajes a reintegrar en cada caso:</text:span></text:p></draw:text-box><svg:title/><svg:desc/></draw:frame></text:span><text:span text:style-name="T3946"><draw:frame draw:z-index="251230720" draw:id="id1314" draw:style-name="a1324" draw:name="Shape1285" text:anchor-type="paragraph" svg:x="3.17986in" svg:y="1.87014in" svg:width="0.14097in" svg:height="0.17917in" style:rel-width="scale" style:rel-height="scale"><draw:text-box><text:p text:style-name="P3947"><text:span text:style-name="T3948">y<text:s/></text:span></text:p></draw:text-box><svg:title/><svg:desc/></draw:frame></text:span><text:span text:style-name="T3949"><draw:frame draw:z-index="251448832" draw:id="id1315" draw:style-name="a1325" draw:name="Shape1298" text:anchor-type="paragraph" svg:x="1.0375in" svg:y="2.99167in" svg:width="7.02986in" svg:height="0.17917in" style:rel-width="scale" style:rel-height="scale"><draw:text-box><text:p text:style-name="P3950"><text:span text:style-name="T3951">Son causas de reintegro de la cantidad percibida con el interés de demora, en los términos<text:s/></text:span></text:p></draw:text-box><svg:title/><svg:desc/></draw:frame></text:span><text:span text:style-name="T3952"><draw:connector draw:type="line" svg:x1="1.2875in" svg:y1="2.89861in" svg:x2="3.52569in" svg:y2="2.89931in" draw:z-index="251417088" draw:id="id1316" draw:style-name="a1326" draw:name="Shape1297" text:anchor-type="paragraph"><svg:title/><svg:desc/></draw:connector></text:span><text:span text:style-name="T3953"><draw:frame draw:z-index="251423232" draw:id="id1317" draw:style-name="a1327" draw:name="Shape1296" text:anchor-type="paragraph" svg:x="1.2875in" svg:y="2.77778in" svg:width="2.25625in" svg:height="0.16806in" style:rel-width="scale" style:rel-height="scale"><draw:text-box><text:p text:style-name="P3954"><text:span text:style-name="T3955">INCUMPLIMIENTO Y REINTEGRO.<text:s/></text:span></text:p></draw:text-box><svg:title/><svg:desc/></draw:frame></text:span><text:span text:style-name="T3956"><draw:frame draw:z-index="251387392" draw:id="id1318" draw:style-name="a1328" draw:name="Shape1295" text:anchor-type="paragraph" svg:x="1.0375in" svg:y="2.77778in" svg:width="0.11806in" svg:height="0.16806in" style:rel-width="scale" style:rel-height="scale"><draw:text-box><text:p text:style-name="P3957"><text:span text:style-name="T3958">k)</text:span></text:p></draw:text-box><svg:title/><svg:desc/></draw:frame></text:span><text:span text:style-name="T3959"><draw:frame draw:z-index="251384320" draw:id="id1319" draw:style-name="a1329" draw:name="Shape1294" text:anchor-type="paragraph" svg:x="0.7875in" svg:y="2.22569in" svg:width="6.49167in" svg:height="0.17917in" style:rel-width="scale" style:rel-height="scale"><draw:text-box><text:p text:style-name="P3960"><text:span text:style-name="T3961">que se aprueba el Reglamento por el que se regulan las obligaciones de facturación.</text:span></text:p></draw:text-box><svg:title/><svg:desc/></draw:frame></text:span><text:span text:style-name="T3962"><draw:frame draw:z-index="251366912" draw:id="id1320" draw:style-name="a1330" draw:name="Shape1293" text:anchor-type="paragraph" svg:x="0.7875in" svg:y="2.04861in" svg:width="7.40625in" svg:height="0.17917in" style:rel-width="scale" style:rel-height="scale"><draw:text-box><text:p text:style-name="P3963"><text:span text:style-name="T3964">reglamentariamente establecidos en el capítulo II del RD 1619/2012 de 30 de noviembre, por el<text:s/></text:span></text:p></draw:text-box><svg:title/><svg:desc/></draw:frame></text:span><text:span text:style-name="T3965"><draw:frame draw:z-index="251350528" draw:id="id1321" draw:style-name="a1331" draw:name="Shape1292" text:anchor-type="paragraph" svg:x="6.80694in" svg:y="1.87014in" svg:width="0.79583in" svg:height="0.17917in" style:rel-width="scale" style:rel-height="scale"><draw:text-box><text:p text:style-name="P3966"><text:span text:style-name="T3967">requisitos<text:s/></text:span></text:p></draw:text-box><svg:title/><svg:desc/></draw:frame></text:span><text:span text:style-name="T3968"><draw:frame draw:z-index="251326976" draw:id="id1322" draw:style-name="a1332" draw:name="Shape1291" text:anchor-type="paragraph" svg:x="6.50833in" svg:y="1.87014in" svg:width="0.26667in" svg:height="0.17917in" style:rel-width="scale" style:rel-height="scale"><draw:text-box><text:p text:style-name="P3969"><text:span text:style-name="T3970">los<text:s/></text:span></text:p></draw:text-box><svg:title/><svg:desc/></draw:frame></text:span><text:span text:style-name="T3971"><draw:frame draw:z-index="251313664" draw:id="id1323" draw:style-name="a1333" draw:name="Shape1290" text:anchor-type="paragraph" svg:x="5.80972in" svg:y="1.87014in" svg:width="0.71111in" svg:height="0.17917in" style:rel-width="scale" style:rel-height="scale"><draw:text-box><text:p text:style-name="P3972"><text:span text:style-name="T3973">cumplen<text:s/></text:span></text:p></draw:text-box><svg:title/><svg:desc/></draw:frame></text:span><text:span text:style-name="T3974"><draw:frame draw:z-index="251299328" draw:id="id1324" draw:style-name="a1334" draw:name="Shape1289" text:anchor-type="paragraph" svg:x="5.44514in" svg:y="1.87014in" svg:width="0.33889in" svg:height="0.17917in" style:rel-width="scale" style:rel-height="scale"><draw:text-box><text:p text:style-name="P3975"><text:span text:style-name="T3976">que<text:s/></text:span></text:p></draw:text-box><svg:title/><svg:desc/></draw:frame></text:span><text:span text:style-name="T3977"><draw:frame draw:z-index="251280896" draw:id="id1325" draw:style-name="a1335" draw:name="Shape1288" text:anchor-type="paragraph" svg:x="4.34931in" svg:y="1.87014in" svg:width="1.15208in" svg:height="0.17917in" style:rel-width="scale" style:rel-height="scale"><draw:text-box><text:p text:style-name="P3978"><text:span text:style-name="T3979">matriculación)<text:s/></text:span></text:p></draw:text-box><svg:title/><svg:desc/></draw:frame></text:span><text:span text:style-name="T3980"><draw:frame draw:z-index="251259392" draw:id="id1326" draw:style-name="a1336" draw:name="Shape1287" text:anchor-type="paragraph" svg:x="4.07222in" svg:y="1.87014in" svg:width="0.24167in" svg:height="0.17917in" style:rel-width="scale" style:rel-height="scale"><draw:text-box><text:p text:style-name="P3981"><text:span text:style-name="T3982">de<text:s/></text:span></text:p></draw:text-box><svg:title/><svg:desc/></draw:frame></text:span><text:span text:style-name="T3983"><draw:frame draw:z-index="251237888" draw:id="id1327" draw:style-name="a1337" draw:name="Shape1286" text:anchor-type="paragraph" svg:x="3.36597in" svg:y="1.87014in" svg:width="0.71944in" svg:height="0.17917in" style:rel-width="scale" style:rel-height="scale"><draw:text-box><text:p text:style-name="P3984"><text:span text:style-name="T3985">servicios<text:s/></text:span></text:p></draw:text-box><svg:title/><svg:desc/></draw:frame></text:span><text:span text:style-name="T3986"><draw:frame draw:z-index="251452928" draw:id="id1328" draw:style-name="a1338" draw:name="Shape1299" text:anchor-type="paragraph" svg:x="0.7875in" svg:y="3.16944in" svg:width="3.2375in" svg:height="0.17917in" style:rel-width="scale" style:rel-height="scale"><draw:text-box><text:p text:style-name="P3987"><text:span text:style-name="T3988">de la LGS, los siguientes incumplimientos:</text:span></text:p></draw:text-box><svg:title/><svg:desc/></draw:frame></text:span><text:span text:style-name="T3989"><draw:frame draw:z-index="251215360" draw:id="id1329" draw:style-name="a1339" draw:name="Shape1284" text:anchor-type="paragraph" svg:x="2.70833in" svg:y="1.87014in" svg:width="0.45694in" svg:height="0.17917in" style:rel-width="scale" style:rel-height="scale"><draw:text-box><text:p text:style-name="P3990"><text:span text:style-name="T3991">tasas<text:s/></text:span></text:p></draw:text-box><svg:title/><svg:desc/></draw:frame></text:span><text:span text:style-name="T3992"><draw:frame draw:z-index="251192832" draw:id="id1330" draw:style-name="a1340" draw:name="Shape1283" text:anchor-type="paragraph" svg:x="2.27639in" svg:y="1.87014in" svg:width="0.41458in" svg:height="0.17917in" style:rel-width="scale" style:rel-height="scale"><draw:text-box><text:p text:style-name="P3993"><text:span text:style-name="T3994">IGIC,<text:s/></text:span></text:p></draw:text-box><svg:title/><svg:desc/></draw:frame></text:span><text:span text:style-name="T3995"><draw:frame draw:z-index="251178496" draw:id="id1331" draw:style-name="a1341" draw:name="Shape1282" text:anchor-type="paragraph" svg:x="2.08681in" svg:y="1.87014in" svg:width="0.14444in" svg:height="0.17917in" style:rel-width="scale" style:rel-height="scale"><draw:text-box><text:p text:style-name="P3996"><text:span text:style-name="T3997">a<text:s/></text:span></text:p></draw:text-box><svg:title/><svg:desc/></draw:frame></text:span><text:span text:style-name="T3998"><draw:frame draw:z-index="251166208" draw:id="id1332" draw:style-name="a1342" draw:name="Shape1281" text:anchor-type="paragraph" svg:x="0.7875in" svg:y="1.87014in" svg:width="1.37292in" svg:height="0.17917in" style:rel-width="scale" style:rel-height="scale"><draw:text-box><text:p text:style-name="P3999"><text:span text:style-name="T4000">correspondientes<text:s/></text:span></text:p></draw:text-box><svg:title/><svg:desc/></draw:frame></text:span><text:span text:style-name="T4001"><draw:frame draw:z-index="251134464" draw:id="id1333" draw:style-name="a1343" draw:name="Shape1280" text:anchor-type="paragraph" svg:x="0.7875in" svg:y="1.69236in" svg:width="7.22986in" svg:height="0.17917in" style:rel-width="scale" style:rel-height="scale"><draw:text-box><text:p text:style-name="P4002"><text:span text:style-name="T4003">las cuatro guaguas híbridas sostenibles, por importe de la subvención concedida (más gastos<text:s/></text:span></text:p></draw:text-box><svg:title/><svg:desc/></draw:frame></text:span><text:span text:style-name="T4004"><draw:frame draw:z-index="251129344" draw:id="id1334" draw:style-name="a1344" draw:name="Shape1279" text:anchor-type="paragraph" svg:x="1.0375in" svg:y="1.51458in" svg:width="7.14375in" svg:height="0.17917in" style:rel-width="scale" style:rel-height="scale"><draw:text-box><text:p text:style-name="P4005"><text:span text:style-name="T4006">La justificación de la subvención se realiza con la presentación de las facturas de compra de<text:s/></text:span></text:p></draw:text-box><svg:title/><svg:desc/></draw:frame></text:span><text:span text:style-name="T4007"><draw:connector draw:type="line" svg:x1="1.2875in" svg:y1="1.42153in" svg:x2="3.14722in" svg:y2="1.42222in" draw:z-index="251086336" draw:id="id1335" draw:style-name="a1345" draw:name="Shape1278" text:anchor-type="paragraph"><svg:title/><svg:desc/></draw:connector></text:span><text:span text:style-name="T4008"><draw:frame draw:z-index="251108864" draw:id="id1336" draw:style-name="a1346" draw:name="Shape1277" text:anchor-type="paragraph" svg:x="1.2875in" svg:y="1.30069in" svg:width="1.87569in" svg:height="0.16806in" style:rel-width="scale" style:rel-height="scale"><draw:text-box><text:p text:style-name="P4009"><text:span text:style-name="T4010">FORMA DE JUSTIFICACION.<text:s/></text:span></text:p></draw:text-box><svg:title/><svg:desc/></draw:frame></text:span><text:span text:style-name="T4011"><draw:frame draw:z-index="251064832" draw:id="id1337" draw:style-name="a1347" draw:name="Shape1276" text:anchor-type="paragraph" svg:x="1.03472in" svg:y="1.30069in" svg:width="0.07986in" svg:height="0.16806in" style:rel-width="scale" style:rel-height="scale"><draw:text-box><text:p text:style-name="P4012"><text:span text:style-name="T4013">j)</text:span></text:p></draw:text-box><svg:title/><svg:desc/></draw:frame></text:span><text:span text:style-name="T4014"><draw:frame draw:z-index="251053568" draw:id="id1338" draw:style-name="a1348" draw:name="Shape1275" text:anchor-type="paragraph" svg:x="0.7875in" svg:y="0.74931in" svg:width="2.43472in" svg:height="0.17917in" style:rel-width="scale" style:rel-height="scale"><draw:text-box><text:p text:style-name="P4015"><text:span text:style-name="T4016">de las facturas de las guaguas.<text:s/></text:span></text:p></draw:text-box><svg:title/><svg:desc/></draw:frame></text:span><text:span text:style-name="T4017"><draw:frame draw:z-index="251038208" draw:id="id1339" draw:style-name="a1349" draw:name="Shape1274" text:anchor-type="paragraph" svg:x="0.7875in" svg:y="0.57153in" svg:width="7.44792in" svg:height="0.17917in" style:rel-width="scale" style:rel-height="scale"><draw:text-box><text:p text:style-name="P4018"><text:span text:style-name="T4019">por la entidad beneficiaria la ejecución de la actuación subvencionada mediante la presentación<text:s/></text:span></text:p></draw:text-box><svg:title/><svg:desc/></draw:frame></text:span><text:span text:style-name="T4020"><draw:frame draw:z-index="251019776" draw:id="id1340" draw:style-name="a1350" draw:name="Shape1273" text:anchor-type="paragraph" svg:x="1.08333in" svg:y="0.39375in" svg:width="6.92569in" svg:height="0.17917in" style:rel-width="scale" style:rel-height="scale"><draw:text-box><text:p text:style-name="P4021"><text:span text:style-name="T4022">No es preciso establecer plazo de justificación de la subvención, al haberse ya acreditado<text:s/></text:span></text:p></draw:text-box><svg:title/><svg:desc/></draw:frame></text:span><text:span text:style-name="T4023"><draw:frame draw:z-index="251667968" draw:id="id1341" draw:style-name="a1351" draw:name="Shape1312" text:anchor-type="paragraph" svg:x="5.68819in" svg:y="3.60833in" svg:width="0.24097in" svg:height="0.17917in" style:rel-width="scale" style:rel-height="scale"><draw:text-box><text:p text:style-name="P4024"><text:span text:style-name="T4025">no<text:s/></text:span></text:p></draw:text-box><svg:title/><svg:desc/></draw:frame></text:span><text:span text:style-name="T4026"><draw:frame draw:z-index="251842048" draw:id="id1342" draw:style-name="a1352" draw:name="Shape1324" text:anchor-type="paragraph" svg:x="1.0375in" svg:y="4.88264in" svg:width="0.04861in" svg:height="0.16806in" style:rel-width="scale" style:rel-height="scale"><draw:text-box><text:p text:style-name="P4027"><text:span text:style-name="T4028">-</text:span></text:p></draw:text-box><svg:title/><svg:desc/></draw:frame></text:span><text:span text:style-name="T4029"><draw:frame draw:z-index="251858432" draw:id="id1343" draw:style-name="a1353" draw:name="Shape1323" text:anchor-type="paragraph" svg:x="1.27986in" svg:y="4.84236in" svg:width="6.32222in" svg:height="0.17917in" style:rel-width="scale" style:rel-height="scale"><draw:text-box><text:p text:style-name="P4030"><text:span text:style-name="T4031">El incumplimiento total o parcial de los objetivos previstos, de conformidad con el<text:s/></text:span></text:p></draw:text-box><svg:title/><svg:desc/></draw:frame></text:span><text:span text:style-name="T4032"><draw:frame draw:z-index="251833856" draw:id="id1344" draw:style-name="a1354" draw:name="Shape1322" text:anchor-type="paragraph" svg:x="1.2875in" svg:y="4.58125in" svg:width="1.40278in" svg:height="0.17917in" style:rel-width="scale" style:rel-height="scale"><draw:text-box><text:p text:style-name="P4033"><text:span text:style-name="T4034">vinculada al PRTR.</text:span></text:p></draw:text-box><svg:title/><svg:desc/></draw:frame></text:span><text:span text:style-name="T4035"><draw:frame draw:z-index="251810304" draw:id="id1345" draw:style-name="a1355" draw:name="Shape1321" text:anchor-type="paragraph" svg:x="1.2875in" svg:y="4.40347in" svg:width="6.74653in" svg:height="0.17917in" style:rel-width="scale" style:rel-height="scale"><draw:text-box><text:p text:style-name="P4036"><text:span text:style-name="T4037">atribuidas a la entidad beneficiaria, así como cualquier incumplimiento de la normativa<text:s/></text:span></text:p></draw:text-box><svg:title/><svg:desc/></draw:frame></text:span><text:span text:style-name="T4038"><draw:frame draw:z-index="251800064" draw:id="id1346" draw:style-name="a1356" draw:name="Shape1320" text:anchor-type="paragraph" svg:x="1.2875in" svg:y="4.225in" svg:width="6.42361in" svg:height="0.17917in" style:rel-width="scale" style:rel-height="scale"><draw:text-box><text:p text:style-name="P4039"><text:span text:style-name="T4040">negativa a facilitar la labor de inspección, y el no cumplimiento de las obligaciones<text:s/></text:span></text:p></draw:text-box><svg:title/><svg:desc/></draw:frame></text:span><text:span text:style-name="T4041"><draw:frame draw:z-index="251762176" draw:id="id1347" draw:style-name="a1357" draw:name="Shape1319" text:anchor-type="paragraph" svg:x="1.0375in" svg:y="4.0875in" svg:width="0.04861in" svg:height="0.16806in" style:rel-width="scale" style:rel-height="scale"><draw:text-box><text:p text:style-name="P4042"><text:span text:style-name="T4043">-</text:span></text:p></draw:text-box><svg:title/><svg:desc/></draw:frame></text:span><text:span text:style-name="T4044"><draw:frame draw:z-index="251777536" draw:id="id1348" draw:style-name="a1358" draw:name="Shape1318" text:anchor-type="paragraph" svg:x="1.27986in" svg:y="4.04722in" svg:width="6.81806in" svg:height="0.17917in" style:rel-width="scale" style:rel-height="scale"><draw:text-box><text:p text:style-name="P4045"><text:span text:style-name="T4046">Los incumplimientos de las condiciones que motivaron la concesión de la subvención, la<text:s/></text:span></text:p></draw:text-box><svg:title/><svg:desc/></draw:frame></text:span><text:span text:style-name="T4047"><draw:frame draw:z-index="251747840" draw:id="id1349" draw:style-name="a1359" draw:name="Shape1317" text:anchor-type="paragraph" svg:x="1.2875in" svg:y="3.78611in" svg:width="2.09375in" svg:height="0.17917in" style:rel-width="scale" style:rel-height="scale"><draw:text-box><text:p text:style-name="P4048"><text:span text:style-name="T4049">determinados de la misma.</text:span></text:p></draw:text-box><svg:title/><svg:desc/></draw:frame></text:span><text:span text:style-name="T4050"><draw:frame draw:z-index="251731456" draw:id="id1350" draw:style-name="a1360" draw:name="Shape1316" text:anchor-type="paragraph" svg:x="7.15069in" svg:y="3.60833in" svg:width="0.41736in" svg:height="0.17917in" style:rel-width="scale" style:rel-height="scale"><draw:text-box><text:p text:style-name="P4051"><text:span text:style-name="T4052">fines<text:s/></text:span></text:p></draw:text-box><svg:title/><svg:desc/></draw:frame></text:span><text:span text:style-name="T4053"><draw:frame draw:z-index="251717120" draw:id="id1351" draw:style-name="a1361" draw:name="Shape1315" text:anchor-type="paragraph" svg:x="6.85in" svg:y="3.60833in" svg:width="0.26667in" svg:height="0.17917in" style:rel-width="scale" style:rel-height="scale"><draw:text-box><text:p text:style-name="P4054"><text:span text:style-name="T4055">los<text:s/></text:span></text:p></draw:text-box><svg:title/><svg:desc/></draw:frame></text:span><text:span text:style-name="T4056"><draw:frame draw:z-index="251699712" draw:id="id1352" draw:style-name="a1362" draw:name="Shape1314" text:anchor-type="paragraph" svg:x="6.65903in" svg:y="3.60833in" svg:width="0.14444in" svg:height="0.17917in" style:rel-width="scale" style:rel-height="scale"><draw:text-box><text:p text:style-name="P4057"><text:span text:style-name="T4058">a<text:s/></text:span></text:p></draw:text-box><svg:title/><svg:desc/></draw:frame></text:span><text:span text:style-name="T4059"><draw:frame draw:z-index="251682304" draw:id="id1353" draw:style-name="a1363" draw:name="Shape1313" text:anchor-type="paragraph" svg:x="5.96597in" svg:y="3.60833in" svg:width="0.70278in" svg:height="0.17917in" style:rel-width="scale" style:rel-height="scale"><draw:text-box><text:p text:style-name="P4060"><text:span text:style-name="T4061">aplicarla<text:s/></text:span></text:p></draw:text-box><svg:title/><svg:desc/></draw:frame></text:span><draw:custom-shape svg:x="0in" svg:y="0in" svg:width="8.33264in" svg:height="6.25in" draw:z-index="252454400" draw:id="id1354" draw:style-name="a1364" draw:name="Shape127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062"><draw:frame draw:z-index="251661824" draw:id="id1355" draw:style-name="a1365" draw:name="Shape1311" text:anchor-type="paragraph" svg:x="5.20417in" svg:y="3.60833in" svg:width="0.47083in" svg:height="0.17917in" style:rel-width="scale" style:rel-height="scale"><draw:text-box><text:p text:style-name="P4063"><text:span text:style-name="T4064">co</text:span><text:span text:style-name="T4065">mo<text:s/></text:span></text:p></draw:text-box><svg:title/><svg:desc/></draw:frame></text:span><text:span text:style-name="T4066"><draw:frame draw:z-index="251638272" draw:id="id1356" draw:style-name="a1366" draw:name="Shape1310" text:anchor-type="paragraph" svg:x="4.90347in" svg:y="3.60833in" svg:width="0.26667in" svg:height="0.17917in" style:rel-width="scale" style:rel-height="scale"><draw:text-box><text:p text:style-name="P4067"><text:span text:style-name="T4068">así<text:s/></text:span></text:p></draw:text-box><svg:title/><svg:desc/></draw:frame></text:span><text:span text:style-name="T4069"><draw:frame draw:z-index="251630080" draw:id="id1357" draw:style-name="a1367" draw:name="Shape1309" text:anchor-type="paragraph" svg:x="4.13681in" svg:y="3.60833in" svg:width="0.78472in" svg:height="0.17917in" style:rel-width="scale" style:rel-height="scale"><draw:text-box><text:p text:style-name="P4070"><text:span text:style-name="T4071">concedió,<text:s/></text:span></text:p></draw:text-box><svg:title/><svg:desc/></draw:frame></text:span><text:span text:style-name="T4072"><draw:frame draw:z-index="251613696" draw:id="id1358" draw:style-name="a1368" draw:name="Shape1308" text:anchor-type="paragraph" svg:x="3.94861in" svg:y="3.60833in" svg:width="0.14097in" svg:height="0.17917in" style:rel-width="scale" style:rel-height="scale"><draw:text-box><text:p text:style-name="P4073"><text:span text:style-name="T4074">y<text:s/></text:span></text:p></draw:text-box><svg:title/><svg:desc/></draw:frame></text:span><text:span text:style-name="T4075"><draw:frame draw:z-index="251585024" draw:id="id1359" draw:style-name="a1369" draw:name="Shape1307" text:anchor-type="paragraph" svg:x="3.35833in" svg:y="3.60833in" svg:width="0.58889in" svg:height="0.17917in" style:rel-width="scale" style:rel-height="scale"><draw:text-box><text:p text:style-name="P4076"><text:span text:style-name="T4077">solicitó<text:s/></text:span></text:p></draw:text-box><svg:title/><svg:desc/></draw:frame></text:span><text:span text:style-name="T4078"><draw:frame draw:z-index="251565568" draw:id="id1360" draw:style-name="a1370" draw:name="Shape1306" text:anchor-type="paragraph" svg:x="3.09583in" svg:y="3.60833in" svg:width="0.22431in" svg:height="0.17917in" style:rel-width="scale" style:rel-height="scale"><draw:text-box><text:p text:style-name="P4079"><text:span text:style-name="T4080">se<text:s/></text:span></text:p></draw:text-box><svg:title/><svg:desc/></draw:frame></text:span><text:span text:style-name="T4081"><draw:frame draw:z-index="251556352" draw:id="id1361" draw:style-name="a1371" draw:name="Shape1305" text:anchor-type="paragraph" svg:x="2.73056in" svg:y="3.60833in" svg:width="0.33889in" svg:height="0.17917in" style:rel-width="scale" style:rel-height="scale"><draw:text-box><text:p text:style-name="P4082"><text:span text:style-name="T4083">que<text:s/></text:span></text:p></draw:text-box><svg:title/><svg:desc/></draw:frame></text:span><text:span text:style-name="T4084"><draw:frame draw:z-index="251538944" draw:id="id1362" draw:style-name="a1372" draw:name="Shape1304" text:anchor-type="paragraph" svg:x="2.50069in" svg:y="3.60833in" svg:width="0.1875in" svg:height="0.17917in" style:rel-width="scale" style:rel-height="scale"><draw:text-box><text:p text:style-name="P4085"><text:span text:style-name="T4086">el<text:s/></text:span></text:p></draw:text-box><svg:title/><svg:desc/></draw:frame></text:span><text:span text:style-name="T4087"><draw:frame draw:z-index="251520512" draw:id="id1363" draw:style-name="a1373" draw:name="Shape1303" text:anchor-type="paragraph" svg:x="2.08194in" svg:y="3.60833in" svg:width="0.39792in" svg:height="0.17917in" style:rel-width="scale" style:rel-height="scale"><draw:text-box><text:p text:style-name="P4088"><text:span text:style-name="T4089">para<text:s/></text:span></text:p></draw:text-box><svg:title/><svg:desc/></draw:frame></text:span><text:span text:style-name="T4090"><draw:frame draw:z-index="251510272" draw:id="id1364" draw:style-name="a1374" draw:name="Shape1302" text:anchor-type="paragraph" svg:x="1.2875in" svg:y="3.60833in" svg:width="0.81528in" svg:height="0.17917in" style:rel-width="scale" style:rel-height="scale"><draw:text-box><text:p text:style-name="P4091"><text:span text:style-name="T4092">específico<text:s/></text:span></text:p></draw:text-box><svg:title/><svg:desc/></draw:frame></text:span><text:span text:style-name="T4093"><draw:frame draw:z-index="251475456" draw:id="id1365" draw:style-name="a1375" draw:name="Shape1301" text:anchor-type="paragraph" svg:x="1.0375in" svg:y="3.47083in" svg:width="0.04861in" svg:height="0.16806in" style:rel-width="scale" style:rel-height="scale"><draw:text-box><text:p text:style-name="P4094"><text:span text:style-name="T4095">-</text:span></text:p></draw:text-box><svg:title/><svg:desc/></draw:frame></text:span><text:span text:style-name="T4096"><draw:frame draw:z-index="251488768" draw:id="id1366" draw:style-name="a1376" draw:name="Shape1300" text:anchor-type="paragraph" svg:x="1.27986in" svg:y="3.43056in" svg:width="6.59375in" svg:height="0.17917in" style:rel-width="scale" style:rel-height="scale"><draw:text-box><text:p text:style-name="P4097"><text:span text:style-name="T4098">El incumplimiento por la entidad beneficiaria de utilizar la subvención para el destino<text:s/></text:span></text:p></draw:text-box><svg:title/><svg:desc/></draw:frame></text:span></text:p>
      <text:p text:style-name="P4099"><text:span text:style-name="T4100"><draw:frame draw:z-index="251950592" draw:id="id1367" draw:style-name="a1377" draw:name="Shape1437" text:anchor-type="paragraph" svg:x="5.81111in" svg:y="5.46667in" svg:width="0.42361in" svg:height="0.16806in" style:rel-width="scale" style:rel-height="scale"><draw:text-box><text:p text:style-name="P4101"><text:span text:style-name="T4102">cuatro<text:s/></text:span></text:p></draw:text-box><svg:title/><svg:desc/></draw:frame></text:span><text:span text:style-name="T4103"><draw:frame draw:z-index="252082688" draw:id="id1368" draw:style-name="a1378" draw:name="Shape1448" text:anchor-type="paragraph" svg:x="0.7875in" svg:y="6.90694in" svg:width="2.96042in" svg:height="0.16806in" style:rel-width="scale" style:rel-height="scale"><draw:text-box><text:p text:style-name="P4104"><text:span text:style-name="T4105">Intervención de Fondos a los<text:s/></text:span><text:span text:style-name="T4106">efectos oportunos.</text:span></text:p></draw:text-box><svg:title/><svg:desc/></draw:frame></text:span><text:span text:style-name="T4107"><draw:frame draw:z-index="252075520" draw:id="id1369" draw:style-name="a1379" draw:name="Shape1447" text:anchor-type="paragraph" svg:x="0.7875in" svg:y="6.74722in" svg:width="6.31111in" svg:height="0.16806in" style:rel-width="scale" style:rel-height="scale"><draw:text-box><text:p text:style-name="P4108"><text:span text:style-name="T4109">Coop., única concesionaria de transporte regular interurbano de viajeros en la Isla de La Palma, y a la<text:s/></text:span></text:p></draw:text-box><svg:title/><svg:desc/></draw:frame></text:span><text:span text:style-name="T4110"><draw:frame draw:z-index="252066304" draw:id="id1370" draw:style-name="a1380" draw:name="Shape1446" text:anchor-type="paragraph" svg:x="0.7875in" svg:y="6.5875in" svg:width="6.52083in" svg:height="0.16806in" style:rel-width="scale" style:rel-height="scale"><draw:text-box><text:p text:style-name="P4111"><text:span text:style-name="T4112">CUARTO.-</text:span><text:span text:style-name="T4113"><text:s/>Dar cuenta de la presente resolución a la entidad beneficiaria, Transportes Insular la Palma S.<text:s/></text:span></text:p></draw:text-box><svg:title/><svg:desc/></draw:frame></text:span><draw:custom-shape svg:x="0in" svg:y="6.25in" svg:width="8.33264in" svg:height="6.25in" draw:z-index="252455424" draw:id="id1371" draw:style-name="a1381" draw:name="Shape1445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114"><draw:frame draw:z-index="252052992" draw:id="id1372" draw:style-name="a1382" draw:name="Shape1444" text:anchor-type="paragraph" svg:x="0.7875in" svg:y="6.10833in" svg:width="5.00278in" svg:height="0.16806in" style:rel-width="scale" style:rel-height="scale"><draw:text-box><text:p text:style-name="P4115"><text:span text:style-name="T4116">operación 120230</text:span><text:span text:style-name="T4117">00007903) del vigente Presupuesto General de la Corporación.</text:span></text:p></draw:text-box><svg:title/><svg:desc/></draw:frame></text:span><text:span text:style-name="T4118"><draw:frame draw:z-index="252030464" draw:id="id1373" draw:style-name="a1383" draw:name="Shape1443" text:anchor-type="paragraph" svg:x="0.7875in" svg:y="5.94861in" svg:width="6.45486in" svg:height="0.16806in" style:rel-width="scale" style:rel-height="scale"><draw:text-box><text:p text:style-name="P4119"><text:span text:style-name="T4120">“Aportac. Tptes. Ins. La Palma. Adquisición cinco guaguas sostenibles (Next Generation UE)”, (RC nº de<text:s/></text:span></text:p></draw:text-box><svg:title/><svg:desc/></draw:frame></text:span><text:span text:style-name="T4121"><draw:frame draw:z-index="252027392" draw:id="id1374" draw:style-name="a1384" draw:name="Shape1442" text:anchor-type="paragraph" svg:x="0.7875in" svg:y="5.78889in" svg:width="6.68194in" svg:height="0.16806in" style:rel-width="scale" style:rel-height="scale"><draw:text-box><text:p text:style-name="P4122"><text:span text:style-name="T4123">transporte regular interurbano de viajeros, con cargo a la aplicación presupuestaria</text:span><text:span text:style-name="T4124"><text:s/></text:span><text:span text:style-name="T4125">441/77900</text:span><text:span text:style-name="T4126">, denominada<text:s/></text:span></text:p></draw:text-box><svg:title/><svg:desc/></draw:frame></text:span><text:span text:style-name="T4127"><draw:frame draw:z-index="252005888" draw:id="id1375" draw:style-name="a1385" draw:name="Shape1441" text:anchor-type="paragraph" svg:x="0.7875in" svg:y="5.62986in" svg:width="6.07292in" svg:height="0.16806in" style:rel-width="scale" style:rel-height="scale"><draw:text-box><text:p text:style-name="P4128"><text:span text:style-name="T4129">características técnicas mencionadas en la parte expositiva de esta resolución que se afectarán al<text:s/></text:span></text:p></draw:text-box><svg:title/><svg:desc/></draw:frame></text:span><text:span text:style-name="T4130"><draw:frame draw:z-index="251995648" draw:id="id1376" draw:style-name="a1386" draw:name="Shape1440" text:anchor-type="paragraph" svg:x="7.30278in" svg:y="5.46667in" svg:width="0.21806in" svg:height="0.16806in" style:rel-width="scale" style:rel-height="scale"><draw:text-box><text:p text:style-name="P4131"><text:span text:style-name="T4132">las<text:s/></text:span></text:p></draw:text-box><svg:title/><svg:desc/></draw:frame></text:span><text:span text:style-name="T4133"><draw:frame draw:z-index="251977216" draw:id="id1377" draw:style-name="a1387" draw:name="Shape1439" text:anchor-type="paragraph" svg:x="6.9625in" svg:y="5.46667in" svg:width="0.26597in" svg:height="0.16806in" style:rel-width="scale" style:rel-height="scale"><draw:text-box><text:p text:style-name="P4134"><text:span text:style-name="T4135">con<text:s/></text:span></text:p></draw:text-box><svg:title/><svg:desc/></draw:frame></text:span><text:span text:style-name="T4136"><draw:frame draw:z-index="251969024" draw:id="id1378" draw:style-name="a1388" draw:name="Shape1438" text:anchor-type="paragraph" svg:x="6.31389in" svg:y="5.46667in" svg:width="0.57222in" svg:height="0.16806in" style:rel-width="scale" style:rel-height="scale"><draw:text-box><text:p text:style-name="P4137"><text:span text:style-name="T4138">guaguas<text:s/></text:span></text:p></draw:text-box><svg:title/><svg:desc/></draw:frame></text:span><text:span text:style-name="T4139"><draw:frame draw:z-index="252103168" draw:id="id1379" draw:style-name="a1389" draw:name="Shape1449" text:anchor-type="paragraph" svg:x="0.7875in" svg:y="7.38611in" svg:width="6.58403in" svg:height="0.16806in" style:rel-width="scale" style:rel-height="scale"><draw:text-box><text:p text:style-name="P4140"><text:span text:style-name="T4141">QUINTO.-</text:span><text:span text:style-name="T4142"><text:s/>Se acompaña a esta Resolución de concesión, los siguientes Anexos a presentar por la entidad<text:s/></text:span></text:p></draw:text-box><svg:title/><svg:desc/></draw:frame></text:span><text:span text:style-name="T4143"><draw:frame draw:z-index="251941376" draw:id="id1380" draw:style-name="a1390" draw:name="Shape1436" text:anchor-type="paragraph" svg:x="5.54097in" svg:y="5.46667in" svg:width="0.19514in" svg:height="0.16806in" style:rel-width="scale" style:rel-height="scale"><draw:text-box><text:p text:style-name="P4144"><text:span text:style-name="T4145">de<text:s/></text:span></text:p></draw:text-box><svg:title/><svg:desc/></draw:frame></text:span><text:span text:style-name="T4146"><draw:frame draw:z-index="251924992" draw:id="id1381" draw:style-name="a1391" draw:name="Shape1435" text:anchor-type="paragraph" svg:x="4.96181in" svg:y="5.46667in" svg:width="0.50486in" svg:height="0.16806in" style:rel-width="scale" style:rel-height="scale"><draw:text-box><text:p text:style-name="P4147"><text:span text:style-name="T4148">compra<text:s/></text:span></text:p></draw:text-box><svg:title/><svg:desc/></draw:frame></text:span><text:span text:style-name="T4149"><draw:frame draw:z-index="251905536" draw:id="id1382" draw:style-name="a1392" draw:name="Shape1434" text:anchor-type="paragraph" svg:x="4.7375in" svg:y="5.46667in" svg:width="0.14861in" svg:height="0.16806in" style:rel-width="scale" style:rel-height="scale"><draw:text-box><text:p text:style-name="P4150"><text:span text:style-name="T4151">la<text:s/></text:span></text:p></draw:text-box><svg:title/><svg:desc/></draw:frame></text:span><text:span text:style-name="T4152"><draw:frame draw:z-index="251890176" draw:id="id1383" draw:style-name="a1393" draw:name="Shape1433" text:anchor-type="paragraph" svg:x="4.54375in" svg:y="5.46667in" svg:width="0.11806in" svg:height="0.16806in" style:rel-width="scale" style:rel-height="scale"><draw:text-box><text:p text:style-name="P4153"><text:span text:style-name="T4154">a<text:s/></text:span></text:p></draw:text-box><svg:title/><svg:desc/></draw:frame></text:span><text:span text:style-name="T4155"><draw:frame draw:z-index="251887104" draw:id="id1384" draw:style-name="a1394" draw:name="Shape1432" text:anchor-type="paragraph" svg:x="3.43194in" svg:y="5.46667in" svg:width="1.03403in" svg:height="0.16806in" style:rel-width="scale" style:rel-height="scale"><draw:text-box><text:p text:style-name="P4156"><text:span text:style-name="T4157">correspondiente<text:s/></text:span></text:p></draw:text-box><svg:title/><svg:desc/></draw:frame></text:span><text:span text:style-name="T4158"><draw:frame draw:z-index="251864576" draw:id="id1385" draw:style-name="a1395" draw:name="Shape1431" text:anchor-type="paragraph" svg:x="3.27708in" svg:y="5.46667in" svg:width="0.07986in" svg:height="0.16806in" style:rel-width="scale" style:rel-height="scale"><draw:text-box><text:p text:style-name="P4159"><text:span text:style-name="T4160">,</text:span><text:span text:style-name="T4161"><text:s/></text:span></text:p></draw:text-box><svg:title/><svg:desc/></draw:frame></text:span><text:span text:style-name="T4162"><draw:frame draw:z-index="251852288" draw:id="id1386" draw:style-name="a1396" draw:name="Shape1430" text:anchor-type="paragraph" svg:x="2.32569in" svg:y="5.45694in" svg:width="0.95347in" svg:height="0.18472in" style:rel-width="scale" style:rel-height="scale"><draw:text-box><text:p text:style-name="P4163"><text:span text:style-name="T4164">(990.980,00€)</text:span></text:p></draw:text-box><svg:title/><svg:desc/></draw:frame></text:span><text:span text:style-name="T4165"><draw:frame draw:z-index="251840000" draw:id="id1387" draw:style-name="a1397" draw:name="Shape1429" text:anchor-type="paragraph" svg:x="1.6625in" svg:y="5.45694in" svg:width="0.58611in" svg:height="0.18472in" style:rel-width="scale" style:rel-height="scale"><draw:text-box><text:p text:style-name="P4166"><text:span text:style-name="T4167">EUROS<text:s/></text:span></text:p></draw:text-box><svg:title/><svg:desc/></draw:frame></text:span><text:span text:style-name="T4168"><draw:frame draw:z-index="251821568" draw:id="id1388" draw:style-name="a1398" draw:name="Shape1428" text:anchor-type="paragraph" svg:x="0.7875in" svg:y="5.45694in" svg:width="0.78611in" svg:height="0.18472in" style:rel-width="scale" style:rel-height="scale"><draw:text-box><text:p text:style-name="P4169"><text:span text:style-name="T4170">OCHENTA<text:s/></text:span></text:p></draw:text-box><svg:title/><svg:desc/></draw:frame></text:span><text:span text:style-name="T4171"><draw:frame draw:z-index="251798016" draw:id="id1389" draw:style-name="a1399" draw:name="Shape1427" text:anchor-type="paragraph" svg:x="3.725in" svg:y="5.29097in" svg:width="0.19514in" svg:height="0.16806in" style:rel-width="scale" style:rel-height="scale"><draw:text-box><text:p text:style-name="P4172"><text:span text:style-name="T4173">de<text:s/></text:span></text:p></draw:text-box><svg:title/><svg:desc/></draw:frame></text:span><text:span text:style-name="T4174"><draw:frame draw:z-index="251785728" draw:id="id1390" draw:style-name="a1400" draw:name="Shape1426" text:anchor-type="paragraph" svg:x="3.17292in" svg:y="5.29097in" svg:width="0.50556in" svg:height="0.16806in" style:rel-width="scale" style:rel-height="scale"><draw:text-box><text:p text:style-name="P4175"><text:span text:style-name="T4176">importe<text:s/></text:span></text:p></draw:text-box><svg:title/><svg:desc/></draw:frame></text:span><text:span text:style-name="T4177"><draw:frame draw:z-index="252224000" draw:id="id1391" draw:style-name="a1401" draw:name="Shape1460" text:anchor-type="paragraph" svg:x="0.7875in" svg:y="9.62917in" svg:width="6.59583in" svg:height="0.16806in" style:rel-width="scale" style:rel-height="scale"><draw:text-box><text:p text:style-name="P4178"><text:span text:style-name="T4179">partir del día siguiente al de su notificación, de conformidad con lo dispuesto en los artículos 122 y 30.4 de<text:s/></text:span></text:p></draw:text-box><svg:title/><svg:desc/></draw:frame></text:span><text:span text:style-name="T4180"><draw:connector draw:type="line" svg:x1="0.48819in" svg:y1="11.33194in" svg:x2="7.68264in" svg:y2="11.33264in" draw:z-index="250988032" draw:id="id1392" draw:style-name="a1402" draw:name="Shape1471" text:anchor-type="paragraph"><svg:title/><svg:desc/></draw:connector></text:span><text:span text:style-name="T4181"><draw:frame draw:z-index="251009536" draw:id="id1393" draw:style-name="a1403" draw:name="Shape1470" text:anchor-type="paragraph" svg:x="1.45347in" svg:y="11.22431in" svg:width="2.71319in" svg:height="0.13472in" style:rel-width="scale" style:rel-height="scale"><draw:text-box><text:p text:style-name="P4182"><text:span text:style-name="T4183">https://sedeelectronica.cabildodelapalma.es/validacion/</text:span></text:p></draw:text-box><svg:title/><svg:desc/></draw:frame></text:span><text:span text:style-name="T4184"><draw:frame draw:z-index="250894848" draw:id="id1394" draw:style-name="a1404" draw:name="Shape1469" text:anchor-type="paragraph" svg:x="1.45347in" svg:y="11.09653in" svg:width="2.96042in" svg:height="0.13472in" style:rel-width="scale" style:rel-height="scale"><draw:text-box><text:p text:style-name="P4185"><text:span text:style-name="T4186">Código de verificación electrónica: 14612674510332634340</text:span></text:p></draw:text-box><svg:title/><svg:desc/></draw:frame></text:span><text:span text:style-name="T4187"><draw:frame draw:z-index="250871296" draw:id="id1395" draw:style-name="a1405" draw:name="Shape1468" text:anchor-type="paragraph" svg:x="1.45347in" svg:y="10.96875in" svg:width="4.97708in" svg:height="0.13472in" style:rel-width="scale" style:rel-height="scale"><draw:text-box><text:p text:style-name="P4188"><text:span text:style-name="T4189">Cabildo Insular de La</text:span><text:span text:style-name="T4190"><text:s/>Palma. El registro realizado está amparado en el Artículo 16 de la Ley 39/2015.</text:span></text:p></draw:text-box><svg:title/><svg:desc/></draw:frame></text:span><text:span text:style-name="T4191"><draw:connector draw:type="line" svg:x1="7.67847in" svg:y1="10.94583in" svg:x2="7.67917in" svg:y2="11.32986in" draw:z-index="250953216" draw:id="id1396" draw:style-name="a1406" draw:name="Shape1467" text:anchor-type="paragraph"><svg:title/><svg:desc/></draw:connector></text:span><text:span text:style-name="T4192"><draw:connector draw:type="line" svg:x1="1.37847in" svg:y1="10.94583in" svg:x2="1.37917in" svg:y2="11.32986in" draw:z-index="250937856" draw:id="id1397" draw:style-name="a1407" draw:name="Shape1466" text:anchor-type="paragraph"><svg:title/><svg:desc/></draw:connector></text:span><text:span text:style-name="T4193"><draw:connector draw:type="line" svg:x1="0.49167in" svg:y1="10.94583in" svg:x2="0.49236in" svg:y2="11.32986in" draw:z-index="250908160" draw:id="id1398" draw:style-name="a1408" draw:name="Shape1465" text:anchor-type="paragraph"><svg:title/><svg:desc/></draw:connector></text:span><text:span text:style-name="T4194"><draw:connector draw:type="line" svg:x1="0.48819in" svg:y1="10.94236in" svg:x2="7.68264in" svg:y2="10.94306in" draw:z-index="250967552" draw:id="id1399" draw:style-name="a1409" draw:name="Shape1464" text:anchor-type="paragraph"><svg:title/><svg:desc/></draw:connector></text:span><text:span text:style-name="T4195"><draw:frame draw:z-index="250869248" draw:id="id1400" draw:style-name="a1410" draw:name="Shape1463" text:anchor-type="paragraph" svg:x="6.41111in" svg:y="10.34167in" svg:width="1.10972in" svg:height="0.20278in" style:rel-width="scale" style:rel-height="scale"><draw:text-box><text:p text:style-name="P4196"><text:span text:style-name="T4197">Página<text:s/></text:span><text:span text:style-name="T4198">15</text:span><text:span text:style-name="T4199"><text:s/>de<text:s/></text:span><text:span text:style-name="T4200">17</text:span><text:span text:style-name="T4201"><text:s/></text:span></text:p></draw:text-box><svg:title/><svg:desc/></draw:frame></text:span><text:span text:style-name="T4202"><draw:frame draw:z-index="252242432" draw:id="id1401" draw:style-name="a1411" draw:name="Shape1462" text:anchor-type="paragraph" svg:x="0.7875in" svg:y="9.94861in" svg:width="6.53611in" svg:height="0.16806in" style:rel-width="scale" style:rel-height="scale"><draw:text-box><text:p text:style-name="P4203"><text:span text:style-name="T4204">No obstante, el interesado podrá ejercitar cualquier otro que estime oportuno en defensa de sus derechos.</text:span></text:p></draw:text-box><svg:title/><svg:desc/></draw:frame></text:span><text:span text:style-name="T4205"><draw:frame draw:z-index="252231168" draw:id="id1402" draw:style-name="a1412" draw:name="Shape1461" text:anchor-type="paragraph" svg:x="0.7875in" svg:y="9.78889in" svg:width="6.66458in" svg:height="0.16806in" style:rel-width="scale" style:rel-height="scale"><draw:text-box><text:p text:style-name="P4206"><text:span text:style-name="T4207">la Ley 39/2015, de 1 de octubre, del Procedimiento Administrativo Común de las Administraciones Publicas.<text:s/></text:span></text:p></draw:text-box><svg:title/><svg:desc/></draw:frame></text:span><text:span text:style-name="T4208"><draw:frame draw:z-index="251761152" draw:id="id1403" draw:style-name="a1413" draw:name="Shape1425" text:anchor-type="paragraph" svg:x="2.84097in" svg:y="5.29097in" svg:width="0.19514in" svg:height="0.16806in" style:rel-width="scale" style:rel-height="scale"><draw:text-box><text:p text:style-name="P4209"><text:span text:style-name="T4210">un<text:s/></text:span></text:p></draw:text-box><svg:title/><svg:desc/></draw:frame></text:span><text:span text:style-name="T4211"><draw:frame draw:z-index="252211712" draw:id="id1404" draw:style-name="a1414" draw:name="Shape1459" text:anchor-type="paragraph" svg:x="0.7875in" svg:y="9.46944in" svg:width="6.57361in" svg:height="0.16806in" style:rel-width="scale" style:rel-height="scale"><draw:text-box><text:p text:style-name="P4212"><text:span text:style-name="T4213">artículos 83 y 84 de la Ley 8/2015, de 1 de abril, de Cabildos Insulares, en el plazo de UN MES, contado a<text:s/></text:span></text:p></draw:text-box><svg:title/><svg:desc/></draw:frame></text:span><text:span text:style-name="T4214"><draw:frame draw:z-index="252204544" draw:id="id1405" draw:style-name="a1415" draw:name="Shape1458" text:anchor-type="paragraph" svg:x="0.7875in" svg:y="9.30972in" svg:width="6.53958in" svg:height="0.16806in" style:rel-width="scale" style:rel-height="scale"><draw:text-box><text:p text:style-name="P4215"><text:span text:style-name="T4216">de Gobierno, Administración<text:s/></text:span><text:span text:style-name="T4217">y Funcionamiento de este Excmo. Cabildo Insular y, en concordancia con los<text:s/></text:span></text:p></draw:text-box><svg:title/><svg:desc/></draw:frame></text:span><text:span text:style-name="T4218"><draw:frame draw:z-index="252195328" draw:id="id1406" draw:style-name="a1416" draw:name="Shape1457" text:anchor-type="paragraph" svg:x="0.7875in" svg:y="9.15in" svg:width="6.56944in" svg:height="0.16806in" style:rel-width="scale" style:rel-height="scale"><draw:text-box><text:p text:style-name="P4219"><text:span text:style-name="T4220">Alzada ante el Presidente de la Corporación, de conformidad con el artículo 101 del Reglamento Orgánico<text:s/></text:span></text:p></draw:text-box><svg:title/><svg:desc/></draw:frame></text:span><text:span text:style-name="T4221"><draw:frame draw:z-index="252176896" draw:id="id1407" draw:style-name="a1417" draw:name="Shape1456" text:anchor-type="paragraph" svg:x="0.7875in" svg:y="8.99028in" svg:width="6.30069in" svg:height="0.16806in" style:rel-width="scale" style:rel-height="scale"><draw:text-box><text:p text:style-name="P4222"><text:span text:style-name="T4223">Contra la presente Resolución, que no pone fin a la vía administrativ</text:span><text:span text:style-name="T4224">a, podrá interponerse Recurso de<text:s/></text:span></text:p></draw:text-box><svg:title/><svg:desc/></draw:frame></text:span><text:span text:style-name="T4225"><draw:frame draw:z-index="252163584" draw:id="id1408" draw:style-name="a1418" draw:name="Shape1455" text:anchor-type="paragraph" svg:x="0.7875in" svg:y="8.51111in" svg:width="5.425in" svg:height="0.16806in" style:rel-width="scale" style:rel-height="scale"><draw:text-box><text:p text:style-name="P4226"><text:span text:style-name="T4227">ayudas económicas incluidas en el Plan de Recuperación, Transformación y Resiliencia.</text:span></text:p></draw:text-box><svg:title/><svg:desc/></draw:frame></text:span><text:span text:style-name="T4228"><draw:frame draw:z-index="252153344" draw:id="id1409" draw:style-name="a1419" draw:name="Shape1454" text:anchor-type="paragraph" svg:x="0.7875in" svg:y="8.35139in" svg:width="6.65833in" svg:height="0.16806in" style:rel-width="scale" style:rel-height="scale"><draw:text-box><text:p text:style-name="P4229"><text:span text:style-name="T4230">ejercicio de las funciones que le son atribuidas por el Reglamento Financiero en relación al otorgamiento de<text:s/></text:span></text:p></draw:text-box><svg:title/><svg:desc/></draw:frame></text:span><text:span text:style-name="T4231"><draw:frame draw:z-index="252148224" draw:id="id1410" draw:style-name="a1420" draw:name="Shape1453" text:anchor-type="paragraph" svg:x="0.7875in" svg:y="8.19167in" svg:width="6.43611in" svg:height="0.16806in" style:rel-width="scale" style:rel-height="scale"><draw:text-box><text:p text:style-name="P4232"><text:span text:style-name="T4233">Anexo II. Autoriz</text:span><text:span text:style-name="T4234">ación para el acceso de las Entidades de control financiero de la Unión Europea para el<text:s/></text:span></text:p></draw:text-box><svg:title/><svg:desc/></draw:frame></text:span><text:span text:style-name="T4235"><draw:frame draw:z-index="252129792" draw:id="id1411" draw:style-name="a1421" draw:name="Shape1452" text:anchor-type="paragraph" svg:x="0.7875in" svg:y="7.94861in" svg:width="2.30556in" svg:height="0.16806in" style:rel-width="scale" style:rel-height="scale"><draw:text-box><text:p text:style-name="P4236"><text:span text:style-name="T4237">Transformación y Resiliencia (PRTR).</text:span></text:p></draw:text-box><svg:title/><svg:desc/></draw:frame></text:span><text:span text:style-name="T4238"><draw:frame draw:z-index="252117504" draw:id="id1412" draw:style-name="a1422" draw:name="Shape1451" text:anchor-type="paragraph" svg:x="0.7875in" svg:y="7.78889in" svg:width="6.68681in" svg:height="0.16806in" style:rel-width="scale" style:rel-height="scale"><draw:text-box><text:p text:style-name="P4239"><text:span text:style-name="T4240">Anexo I. Declaración de compromiso en relación con la ejecución de actuaciones del Plan de Recuperación,<text:s/></text:span></text:p></draw:text-box><svg:title/><svg:desc/></draw:frame></text:span><text:span text:style-name="T4241"><draw:frame draw:z-index="252109312" draw:id="id1413" draw:style-name="a1423" draw:name="Shape1450" text:anchor-type="paragraph" svg:x="0.7875in" svg:y="7.54583in" svg:width="0.75069in" svg:height="0.16806in" style:rel-width="scale" style:rel-height="scale"><draw:text-box><text:p text:style-name="P4242"><text:span text:style-name="T4243">beneficiaria:</text:span></text:p></draw:text-box><svg:title/><svg:desc/></draw:frame></text:span><text:span text:style-name="T4244"><draw:frame draw:z-index="251212288" draw:id="id1414" draw:style-name="a1424" draw:name="Shape1390" text:anchor-type="paragraph" svg:x="2.95139in" svg:y="1.87014in" svg:width="0.78125in" svg:height="0.17917in" style:rel-width="scale" style:rel-height="scale"><draw:text-box><text:p text:style-name="P4245"><text:span text:style-name="T4246">Movilidad<text:s/></text:span></text:p></draw:text-box><svg:title/><svg:desc/></draw:frame></text:span><text:span text:style-name="T4247"><draw:frame draw:z-index="251394560" draw:id="id1415" draw:style-name="a1425" draw:name="Shape1401" text:anchor-type="paragraph" svg:x="2.37917in" svg:y="2.22569in" svg:width="0.24167in" svg:height="0.17917in" style:rel-width="scale" style:rel-height="scale"><draw:text-box><text:p text:style-name="P4248"><text:span text:style-name="T4249">en<text:s/></text:span></text:p></draw:text-box><svg:title/><svg:desc/></draw:frame></text:span><text:span text:style-name="T4250"><draw:frame draw:z-index="251368960" draw:id="id1416" draw:style-name="a1426" draw:name="Shape1400" text:anchor-type="paragraph" svg:x="1.74861in" svg:y="2.22569in" svg:width="0.60417in" svg:height="0.17917in" style:rel-width="scale" style:rel-height="scale"><draw:text-box><text:p text:style-name="P4251"><text:span text:style-name="T4252">pública<text:s/></text:span></text:p></draw:text-box><svg:title/><svg:desc/></draw:frame></text:span><text:span text:style-name="T4253"><draw:frame draw:z-index="251359744" draw:id="id1417" draw:style-name="a1427" draw:name="Shape1399" text:anchor-type="paragraph" svg:x="0.7875in" svg:y="2.22569in" svg:width="0.97153in" svg:height="0.17917in" style:rel-width="scale" style:rel-height="scale"><draw:text-box><text:p text:style-name="P4254"><text:span text:style-name="T4255">financiación<text:s/></text:span></text:p></draw:text-box><svg:title/><svg:desc/></draw:frame></text:span><text:span text:style-name="T4256"><draw:frame draw:z-index="251339264" draw:id="id1418" draw:style-name="a1428" draw:name="Shape1398" text:anchor-type="paragraph" svg:x="0.7875in" svg:y="2.04861in" svg:width="7.15694in" svg:height="0.17917in" style:rel-width="scale" style:rel-height="scale"><draw:text-box><text:p text:style-name="P4257"><text:span text:style-name="T4258">Transformación y Resiliencia y del Gobierno de Canarias, así como las leyendas relativas a la<text:s/></text:span></text:p></draw:text-box><svg:title/><svg:desc/></draw:frame></text:span><text:span text:style-name="T4259"><draw:frame draw:z-index="251320832" draw:id="id1419" draw:style-name="a1429" draw:name="Shape1397" text:anchor-type="paragraph" svg:x="6.49653in" svg:y="1.87014in" svg:width="1.13819in" svg:height="0.17917in" style:rel-width="scale" style:rel-height="scale"><draw:text-box><text:p text:style-name="P4260"><text:span text:style-name="T4261">Recuperación,<text:s/></text:span></text:p></draw:text-box><svg:title/><svg:desc/></draw:frame></text:span><text:span text:style-name="T4262"><draw:frame draw:z-index="251304448" draw:id="id1420" draw:style-name="a1430" draw:name="Shape1396" text:anchor-type="paragraph" svg:x="6.17222in" svg:y="1.87014in" svg:width="0.24167in" svg:height="0.17917in" style:rel-width="scale" style:rel-height="scale"><draw:text-box><text:p text:style-name="P4263"><text:span text:style-name="T4264">de<text:s/></text:span></text:p></draw:text-box><svg:title/><svg:desc/></draw:frame></text:span><text:span text:style-name="T4265"><draw:frame draw:z-index="251297280" draw:id="id1421" draw:style-name="a1431" draw:name="Shape1395" text:anchor-type="paragraph" svg:x="5.72778in" svg:y="1.87014in" svg:width="0.37569in" svg:height="0.17917in" style:rel-width="scale" style:rel-height="scale"><draw:text-box><text:p text:style-name="P4266"><text:span text:style-name="T4267">Plan<text:s/></text:span></text:p></draw:text-box><svg:title/><svg:desc/></draw:frame></text:span><text:span text:style-name="T4268"><draw:frame draw:z-index="251279872" draw:id="id1422" draw:style-name="a1432" draw:name="Shape1394" text:anchor-type="paragraph" svg:x="5.36597in" svg:y="1.87014in" svg:width="0.28403in" svg:height="0.17917in" style:rel-width="scale" style:rel-height="scale"><draw:text-box><text:p text:style-name="P4269"><text:span text:style-name="T4270">del<text:s/></text:span></text:p></draw:text-box><svg:title/><svg:desc/></draw:frame></text:span><text:span text:style-name="T4271"><draw:frame draw:z-index="251262464" draw:id="id1423" draw:style-name="a1433" draw:name="Shape1393" text:anchor-type="paragraph" svg:x="4.67014in" svg:y="1.87014in" svg:width="0.65486in" svg:height="0.17917in" style:rel-width="scale" style:rel-height="scale"><draw:text-box><text:p text:style-name="P4272"><text:span text:style-name="T4273">Urbana,<text:s/></text:span></text:p></draw:text-box><svg:title/><svg:desc/></draw:frame></text:span><text:span text:style-name="T4274"><draw:frame draw:z-index="251252224" draw:id="id1424" draw:style-name="a1434" draw:name="Shape1392" text:anchor-type="paragraph" svg:x="3.99375in" svg:y="1.87014in" svg:width="0.63403in" svg:height="0.17917in" style:rel-width="scale" style:rel-height="scale"><draw:text-box><text:p text:style-name="P4275"><text:span text:style-name="T4276">Agenda<text:s/></text:span></text:p></draw:text-box><svg:title/><svg:desc/></draw:frame></text:span><text:span text:style-name="T4277"><draw:frame draw:z-index="251218432" draw:id="id1425" draw:style-name="a1435" draw:name="Shape1391" text:anchor-type="paragraph" svg:x="3.76042in" svg:y="1.87014in" svg:width="0.14097in" svg:height="0.17917in" style:rel-width="scale" style:rel-height="scale"><draw:text-box><text:p text:style-name="P4278"><text:span text:style-name="T4279">y<text:s/></text:span></text:p></draw:text-box><svg:title/><svg:desc/></draw:frame></text:span><text:span text:style-name="T4280"><draw:frame draw:z-index="251404800" draw:id="id1426" draw:style-name="a1436" draw:name="Shape1402" text:anchor-type="paragraph" svg:x="2.68403in" svg:y="2.22569in" svg:width="0.70972in" svg:height="0.17917in" style:rel-width="scale" style:rel-height="scale"><draw:text-box><text:p text:style-name="P4281"><text:span text:style-name="T4282">carteles,<text:s/></text:span></text:p></draw:text-box><svg:title/><svg:desc/></draw:frame></text:span><text:span text:style-name="T4283"><draw:frame draw:z-index="251189760" draw:id="id1427" draw:style-name="a1437" draw:name="Shape1389" text:anchor-type="paragraph" svg:x="1.93403in" svg:y="1.87014in" svg:width="0.99028in" svg:height="0.17917in" style:rel-width="scale" style:rel-height="scale"><draw:text-box><text:p text:style-name="P4284"><text:span text:style-name="T4285">Transportes,<text:s/></text:span></text:p></draw:text-box><svg:title/><svg:desc/></draw:frame></text:span><text:span text:style-name="T4286"><draw:frame draw:z-index="251177472" draw:id="id1428" draw:style-name="a1438" draw:name="Shape1388" text:anchor-type="paragraph" svg:x="1.61042in" svg:y="1.87014in" svg:width="0.24167in" svg:height="0.17917in" style:rel-width="scale" style:rel-height="scale"><draw:text-box><text:p text:style-name="P4287"><text:span text:style-name="T4288">de<text:s/></text:span></text:p></draw:text-box><svg:title/><svg:desc/></draw:frame></text:span><text:span text:style-name="T4289"><draw:frame draw:z-index="251164160" draw:id="id1429" draw:style-name="a1439" draw:name="Shape1387" text:anchor-type="paragraph" svg:x="0.7875in" svg:y="1.87014in" svg:width="0.79653in" svg:height="0.17917in" style:rel-width="scale" style:rel-height="scale"><draw:text-box><text:p text:style-name="P4290"><text:span text:style-name="T4291">Ministerio<text:s/></text:span></text:p></draw:text-box><svg:title/><svg:desc/></draw:frame></text:span><text:span text:style-name="T4292"><draw:frame draw:z-index="251141632" draw:id="id1430" draw:style-name="a1440" draw:name="Shape1386" text:anchor-type="paragraph" svg:x="0.7875in" svg:y="1.69236in" svg:width="7.05694in" svg:height="0.17917in" style:rel-width="scale" style:rel-height="scale"><draw:text-box><text:p text:style-name="P4293"><text:span text:style-name="T4294">Identidad Corporativa Gráfica de los Fondos “Next Generation EU” de la Unión Europea, del<text:s/></text:span></text:p></draw:text-box><svg:title/><svg:desc/></draw:frame></text:span><text:span text:style-name="T4295"><draw:frame draw:z-index="251124224" draw:id="id1431" draw:style-name="a1441" draw:name="Shape1385" text:anchor-type="paragraph" svg:x="1.03472in" svg:y="1.51458in" svg:width="6.52778in" svg:height="0.17917in" style:rel-width="scale" style:rel-height="scale"><draw:text-box><text:p text:style-name="P4296"><text:span text:style-name="T4297">Todas las medidas de información y publicidad de la actividad financiada incluirán la<text:s/></text:span></text:p></draw:text-box><svg:title/><svg:desc/></draw:frame></text:span><text:span text:style-name="T4298"><draw:frame draw:z-index="251113984" draw:id="id1432" draw:style-name="a1442" draw:name="Shape1384" text:anchor-type="paragraph" svg:x="0.7875in" svg:y="1.25347in" svg:width="2.95833in" svg:height="0.17917in" style:rel-width="scale" style:rel-height="scale"><draw:text-box><text:p text:style-name="P4299"><text:span text:style-name="T4300">previstos en el artículo 18.4 de la LGS.</text:span></text:p></draw:text-box><svg:title/><svg:desc/></draw:frame></text:span><text:span text:style-name="T4301"><draw:frame draw:z-index="251088384" draw:id="id1433" draw:style-name="a1443" draw:name="Shape1383" text:anchor-type="paragraph" svg:x="0.7875in" svg:y="1.07569in" svg:width="6.77917in" svg:height="0.17917in" style:rel-width="scale" style:rel-height="scale"><draw:text-box><text:p text:style-name="P4302"><text:span text:style-name="T4303">su gestión por el Ministerio de Transportes, Movilidad y Agenda Urbana, en los términos<text:s/></text:span></text:p></draw:text-box><svg:title/><svg:desc/></draw:frame></text:span><text:span text:style-name="T4304"><draw:frame draw:z-index="251076096" draw:id="id1434" draw:style-name="a1444" draw:name="Shape1382" text:anchor-type="paragraph" svg:x="1.0375in" svg:y="0.89792in" svg:width="7.02361in" svg:height="0.17917in" style:rel-width="scale" style:rel-height="scale"><draw:text-box><text:p text:style-name="P4305"><text:span text:style-name="T4306">Deberá figurar la referencia a la financiación de la actuación mediante fondos del PRTR y a<text:s/></text:span></text:p></draw:text-box><svg:title/><svg:desc/></draw:frame></text:span><text:span text:style-name="T4307"><draw:connector draw:type="line" svg:x1="1.2875in" svg:y1="0.80486in" svg:x2="2.16042in" svg:y2="0.80556in" draw:z-index="251034112" draw:id="id1435" draw:style-name="a1445" draw:name="Shape1381" text:anchor-type="paragraph"><svg:title/><svg:desc/></draw:connector></text:span><text:span text:style-name="T4308"><draw:frame draw:z-index="251060736" draw:id="id1436" draw:style-name="a1446" draw:name="Shape1380" text:anchor-type="paragraph" svg:x="1.2875in" svg:y="0.68403in" svg:width="0.90278in" svg:height="0.16806in" style:rel-width="scale" style:rel-height="scale"><draw:text-box><text:p text:style-name="P4309"><text:span text:style-name="T4310">PUBLICIDAD.<text:s/></text:span></text:p></draw:text-box><svg:title/><svg:desc/></draw:frame></text:span><text:span text:style-name="T4311"><draw:frame draw:z-index="251023872" draw:id="id1437" draw:style-name="a1447" draw:name="Shape1379" text:anchor-type="paragraph" svg:x="1.0375in" svg:y="0.68403in" svg:width="0.16389in" svg:height="0.16806in" style:rel-width="scale" style:rel-height="scale"><draw:text-box><text:p text:style-name="P4312"><text:span text:style-name="T4313">m)</text:span></text:p></draw:text-box><svg:title/><svg:desc/></draw:frame></text:span><text:span text:style-name="T4314"><draw:frame draw:z-index="251587072" draw:id="id1438" draw:style-name="a1448" draw:name="Shape1413" text:anchor-type="paragraph" svg:x="0.7875in" svg:y="3.34722in" svg:width="7.22014in" svg:height="0.17917in" style:rel-width="scale" style:rel-height="scale"><draw:text-box><text:p text:style-name="P4315"><text:span text:style-name="T4316">Reglamento General de Subvenciones) en cuanto la inversión en flota por parte de la entidad<text:s/></text:span></text:p></draw:text-box><svg:title/><svg:desc/></draw:frame></text:span><text:span text:style-name="T4317"><draw:frame draw:z-index="251743744" draw:id="id1439" draw:style-name="a1449" draw:name="Shape1424" text:anchor-type="paragraph" svg:x="2.55139in" svg:y="5.29097in" svg:width="0.24167in" svg:height="0.16806in" style:rel-width="scale" style:rel-height="scale"><draw:text-box><text:p text:style-name="P4318"><text:span text:style-name="T4319">por<text:s/></text:span></text:p></draw:text-box><svg:title/><svg:desc/></draw:frame></text:span><text:span text:style-name="T4320"><draw:frame draw:z-index="251737600" draw:id="id1440" draw:style-name="a1450" draw:name="Shape1423" text:anchor-type="paragraph" svg:x="0.7875in" svg:y="5.29097in" svg:width="1.60278in" svg:height="0.16806in" style:rel-width="scale" style:rel-height="scale"><draw:text-box><text:p text:style-name="P4321"><text:span text:style-name="T4322">COOP., NIF F-38016671,<text:s/></text:span></text:p></draw:text-box><svg:title/><svg:desc/></draw:frame></text:span><text:span text:style-name="T4323"><draw:frame draw:z-index="251806208" draw:id="id1441" draw:style-name="a1451" draw:name="Shape1422" text:anchor-type="paragraph" svg:x="3.96806in" svg:y="5.28125in" svg:width="3.35764in" svg:height="0.18472in" style:rel-width="scale" style:rel-height="scale"><draw:text-box><text:p text:style-name="P4324"><text:span text:style-name="T4325">NOVECIENTOS NOVENTA MIL NOVECIENTOS<text:s/></text:span></text:p></draw:text-box><svg:title/><svg:desc/></draw:frame></text:span><text:span text:style-name="T4326"><draw:frame draw:z-index="251710976" draw:id="id1442" draw:style-name="a1452" draw:name="Shape1421" text:anchor-type="paragraph" svg:x="0.7875in" svg:y="5.11875in" svg:width="6.26042in" svg:height="0.16806in" style:rel-width="scale" style:rel-height="scale"><draw:text-box><text:p text:style-name="P4327"><text:span text:style-name="T4328">TERCERO.-</text:span><text:span text:style-name="T4329"><text:s/>Reconocer y liquidar la obligación a favor de<text:s/></text:span><text:span text:style-name="T4330">TRANSPORTES INSULAR LA PALMA, S.<text:s/></text:span></text:p></draw:text-box><svg:title/><svg:desc/></draw:frame></text:span><text:span text:style-name="T4331"><draw:frame draw:z-index="251708928" draw:id="id1443" draw:style-name="a1453" draw:name="Shape1420" text:anchor-type="paragraph" svg:x="0.7875in" svg:y="4.59236in" svg:width="2.71875in" svg:height="0.17917in" style:rel-width="scale" style:rel-height="scale"><draw:text-box><text:p text:style-name="P4332"><text:span text:style-name="T4333">en virtud de la presente resolución.</text:span></text:p></draw:text-box><svg:title/><svg:desc/></draw:frame></text:span><text:span text:style-name="T4334"><draw:frame draw:z-index="251680256" draw:id="id1444" draw:style-name="a1454" draw:name="Shape1419" text:anchor-type="paragraph" svg:x="0.7875in" svg:y="4.41389in" svg:width="7.41111in" svg:height="0.17917in" style:rel-width="scale" style:rel-height="scale"><draw:text-box><text:p text:style-name="P4335"><text:span text:style-name="T4336">a su concesión, por lo que no se aprecia riesgo de incumplimiento de las obligaciones asumidas<text:s/></text:span></text:p></draw:text-box><svg:title/><svg:desc/></draw:frame></text:span><text:span text:style-name="T4337"><draw:frame draw:z-index="251665920" draw:id="id1445" draw:style-name="a1455" draw:name="Shape1418" text:anchor-type="paragraph" svg:x="0.7875in" svg:y="4.23611in" svg:width="7.47917in" svg:height="0.17917in" style:rel-width="scale" style:rel-height="scale"><draw:text-box><text:p text:style-name="P4338"><text:span text:style-name="T4339">ha justificado la realización de la actuacion objeto de la presente subvención c</text:span><text:span text:style-name="T4340">on carácter previo<text:s/></text:span></text:p></draw:text-box><svg:title/><svg:desc/></draw:frame></text:span><text:span text:style-name="T4341"><draw:frame draw:z-index="251662848" draw:id="id1446" draw:style-name="a1456" draw:name="Shape1417" text:anchor-type="paragraph" svg:x="0.7875in" svg:y="4.05833in" svg:width="7.30972in" svg:height="0.17917in" style:rel-width="scale" style:rel-height="scale"><draw:text-box><text:p text:style-name="P4342"><text:span text:style-name="T4343">mismo la exigencia de garantía. A ello se añade la circunstancia de que la entidad beneficiaria<text:s/></text:span></text:p></draw:text-box><svg:title/><svg:desc/></draw:frame></text:span><text:span text:style-name="T4344"><draw:frame draw:z-index="251642368" draw:id="id1447" draw:style-name="a1457" draw:name="Shape1416" text:anchor-type="paragraph" svg:x="0.7875in" svg:y="3.88056in" svg:width="7.38472in" svg:height="0.17917in" style:rel-width="scale" style:rel-height="scale"><draw:text-box><text:p text:style-name="P4345"><text:span text:style-name="T4346">realizando en las condiciones recogidas en el documento contractual, no estando previsto en el<text:s/></text:span></text:p></draw:text-box><svg:title/><svg:desc/></draw:frame></text:span><text:span text:style-name="T4347"><draw:frame draw:z-index="251618816" draw:id="id1448" draw:style-name="a1458" draw:name="Shape1415" text:anchor-type="paragraph" svg:x="0.7875in" svg:y="3.70278in" svg:width="7.31875in" svg:height="0.17917in" style:rel-width="scale" style:rel-height="scale"><draw:text-box><text:p text:style-name="P4348"><text:span text:style-name="T4349">del transporte público, y la prest</text:span><text:span text:style-name="T4350">ación de este servicio público regular de viajeros se ha estado<text:s/></text:span></text:p></draw:text-box><svg:title/><svg:desc/></draw:frame></text:span><text:span text:style-name="T4351"><draw:frame draw:z-index="251599360" draw:id="id1449" draw:style-name="a1459" draw:name="Shape1414" text:anchor-type="paragraph" svg:x="0.7875in" svg:y="3.525in" svg:width="7.44861in" svg:height="0.17917in" style:rel-width="scale" style:rel-height="scale"><draw:text-box><text:p text:style-name="P4352"><text:span text:style-name="T4353">concesionaria forma parte de sus obligaciones conforme al acuerdo de modificación concesional<text:s/></text:span></text:p></draw:text-box><svg:title/><svg:desc/></draw:frame></text:span><draw:custom-shape svg:x="0in" svg:y="0in" svg:width="8.33264in" svg:height="6.25in" draw:z-index="252456448" draw:id="id1450" draw:style-name="a1460" draw:name="Shape1378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354"><draw:frame draw:z-index="251568640" draw:id="id1451" draw:style-name="a1461" draw:name="Shape1412" text:anchor-type="paragraph" svg:x="1.0375in" svg:y="3.16944in" svg:width="7.13958in" svg:height="0.17917in" style:rel-width="scale" style:rel-height="scale"><draw:text-box><text:p text:style-name="P4355"><text:span text:style-name="T4356">Se exime de la presentación de garantía (artículo 45 y siguientes del Real Decreto 887/2006<text:s/></text:span></text:p></draw:text-box><svg:title/><svg:desc/></draw:frame></text:span><text:span text:style-name="T4357"><draw:connector draw:type="line" svg:x1="1.2875in" svg:y1="3.07639in" svg:x2="2.03681in" svg:y2="3.07708in" draw:z-index="251542016" draw:id="id1452" draw:style-name="a1462" draw:name="Shape1411" text:anchor-type="paragraph"><svg:title/><svg:desc/></draw:connector></text:span><text:span text:style-name="T4358"><draw:frame draw:z-index="251560448" draw:id="id1453" draw:style-name="a1463" draw:name="Shape1410" text:anchor-type="paragraph" svg:x="1.2875in" svg:y="2.95486in" svg:width="0.74444in" svg:height="0.16806in" style:rel-width="scale" style:rel-height="scale"><draw:text-box><text:p text:style-name="P4359"><text:span text:style-name="T4360">GARANTIA.</text:span></text:p></draw:text-box><svg:title/><svg:desc/></draw:frame></text:span><text:span text:style-name="T4361"><draw:frame draw:z-index="251516416" draw:id="id1454" draw:style-name="a1464" draw:name="Shape1409" text:anchor-type="paragraph" svg:x="1.03472in" svg:y="2.95486in" svg:width="0.12569in" svg:height="0.16806in" style:rel-width="scale" style:rel-height="scale"><draw:text-box><text:p text:style-name="P4362"><text:span text:style-name="T4363">n)</text:span></text:p></draw:text-box><svg:title/><svg:desc/></draw:frame></text:span><text:span text:style-name="T4364"><draw:frame draw:z-index="251501056" draw:id="id1455" draw:style-name="a1465" draw:name="Shape1408" text:anchor-type="paragraph" svg:x="0.7875in" svg:y="2.40417in" svg:width="6.90972in" svg:height="0.17917in" style:rel-width="scale" style:rel-height="scale"><draw:text-box><text:p text:style-name="P4365"><text:span text:style-name="T4366">electrónicos o audiovisuales, o bien en menciones realizadas en medios de comunicación.</text:span></text:p></draw:text-box><svg:title/><svg:desc/></draw:frame></text:span><text:span text:style-name="T4367"><draw:frame draw:z-index="251493888" draw:id="id1456" draw:style-name="a1466" draw:name="Shape1407" text:anchor-type="paragraph" svg:x="6.98056in" svg:y="2.22569in" svg:width="0.60625in" svg:height="0.17917in" style:rel-width="scale" style:rel-height="scale"><draw:text-box><text:p text:style-name="P4368"><text:span text:style-name="T4369">medios<text:s/></text:span></text:p></draw:text-box><svg:title/><svg:desc/></draw:frame></text:span><text:span text:style-name="T4370"><draw:frame draw:z-index="251474432" draw:id="id1457" draw:style-name="a1467" draw:name="Shape1406" text:anchor-type="paragraph" svg:x="6.17639in" svg:y="2.22569in" svg:width="0.79375in" svg:height="0.17917in" style:rel-width="scale" style:rel-height="scale"><draw:text-box><text:p text:style-name="P4371"><text:span text:style-name="T4372">impresos,<text:s/></text:span></text:p></draw:text-box><svg:title/><svg:desc/></draw:frame></text:span><text:span text:style-name="T4373"><draw:frame draw:z-index="251463168" draw:id="id1458" draw:style-name="a1468" draw:name="Shape1405" text:anchor-type="paragraph" svg:x="5.31319in" svg:y="2.22569in" svg:width="0.8625in" svg:height="0.17917in" style:rel-width="scale" style:rel-height="scale"><draw:text-box><text:p text:style-name="P4374"><text:span text:style-name="T4375">materiales<text:s/></text:span></text:p></draw:text-box><svg:title/><svg:desc/></draw:frame></text:span><text:span text:style-name="T4376"><draw:frame draw:z-index="251445760" draw:id="id1459" draw:style-name="a1469" draw:name="Shape1404" text:anchor-type="paragraph" svg:x="3.98403in" svg:y="2.22569in" svg:width="1.38125in" svg:height="0.17917in" style:rel-width="scale" style:rel-height="scale"><draw:text-box><text:p text:style-name="P4377"><text:span text:style-name="T4378">conmemorativas,<text:s/></text:span></text:p></draw:text-box><svg:title/><svg:desc/></draw:frame></text:span><text:span text:style-name="T4379"><draw:frame draw:z-index="251425280" draw:id="id1460" draw:style-name="a1470" draw:name="Shape1403" text:anchor-type="paragraph" svg:x="3.40972in" svg:y="2.22569in" svg:width="0.54097in" svg:height="0.17917in" style:rel-width="scale" style:rel-height="scale"><draw:text-box><text:p text:style-name="P4380"><text:span text:style-name="T4381">placas<text:s/></text:span></text:p></draw:text-box><svg:title/><svg:desc/></draw:frame></text:span></text:p>
      <text:p text:style-name="P4382"><text:span text:style-name="T4383"><draw:frame draw:z-index="251745792" draw:id="id1461" draw:style-name="a1471" draw:name="Shape1518" text:anchor-type="paragraph" svg:x="5.98403in" svg:y="7.37292in" svg:width="0.19514in" svg:height="0.16806in" style:rel-width="scale" style:rel-height="scale"><draw:text-box><text:p text:style-name="P4384"><text:span text:style-name="T4385">en<text:s/></text:span></text:p></draw:text-box><svg:title/><svg:desc/></draw:frame></text:span><text:span text:style-name="T4386"><draw:frame draw:z-index="251889152" draw:id="id1462" draw:style-name="a1472" draw:name="Shape1527" text:anchor-type="paragraph" svg:x="0.7875in" svg:y="8.49167in" svg:width="0.50972in" svg:height="0.16806in" style:rel-width="scale" style:rel-height="scale"><draw:text-box><text:p text:style-name="P4387"><text:span text:style-name="T4388">DNI/NIF</text:span></text:p></draw:text-box><svg:title/><svg:desc/></draw:frame></text:span><text:span text:style-name="T4389"><draw:frame draw:z-index="251869696" draw:id="id1463" draw:style-name="a1473" draw:name="Shape1526" text:anchor-type="paragraph" svg:x="0.7875in" svg:y="8.33125in" svg:width="0.91389in" svg:height="0.16806in" style:rel-width="scale" style:rel-height="scale"><draw:text-box><text:p text:style-name="P4390"><text:span text:style-name="T4391">SOLICITANTE</text:span></text:p></draw:text-box><svg:title/><svg:desc/></draw:frame></text:span><text:span text:style-name="T4392"><draw:frame draw:z-index="251854336" draw:id="id1464" draw:style-name="a1474" draw:name="Shape1525" text:anchor-type="paragraph" svg:x="0.7875in" svg:y="8.0125in" svg:width="4.37986in" svg:height="0.16806in" style:rel-width="scale" style:rel-height="scale"><draw:text-box><text:p text:style-name="P4393"><text:span text:style-name="T4394">Europeo, financiado por la Unión Europea Next Generation EU (MRR).<text:s/></text:span></text:p></draw:text-box><svg:title/><svg:desc/></draw:frame></text:span><text:span text:style-name="T4395"><draw:frame draw:z-index="251849216" draw:id="id1465" draw:style-name="a1475" draw:name="Shape1524" text:anchor-type="paragraph" svg:x="0.7875in" svg:y="7.85208in" svg:width="6.36597in" svg:height="0.16806in" style:rel-width="scale" style:rel-height="scale"><draw:text-box><text:p text:style-name="P4396"><text:span text:style-name="T4397">y sostenible del transporte urbano, en el marco del Plan de Recuperación, Transformación y Resilencia<text:s/></text:span></text:p></draw:text-box><svg:title/><svg:desc/></draw:frame></text:span><text:span text:style-name="T4398"><draw:frame draw:z-index="251826688" draw:id="id1466" draw:style-name="a1476" draw:name="Shape1523" text:anchor-type="paragraph" svg:x="0.7875in" svg:y="7.69306in" svg:width="6.84861in" svg:height="0.16806in" style:rel-width="scale" style:rel-height="scale"><draw:text-box><text:p text:style-name="P4399"><text:span text:style-name="T4400">Programa de ayudas a municipios para la implantación de zonas de bajas emisiones y la transformación digital<text:s/></text:span></text:p></draw:text-box><svg:title/><svg:desc/></draw:frame></text:span><text:span text:style-name="T4401"><draw:frame draw:z-index="251820544" draw:id="id1467" draw:style-name="a1477" draw:name="Shape1522" text:anchor-type="paragraph" svg:x="0.7875in" svg:y="7.53333in" svg:width="6.87431in" svg:height="0.16806in" style:rel-width="scale" style:rel-height="scale"><draw:text-box><text:p text:style-name="P4402"><text:span text:style-name="T4403">metropolitanos”; Inversión 1: Zonas d</text:span><text:span text:style-name="T4404">e bajas emisiones y transformación del transporte urbano y metropolitano.<text:s/></text:span></text:p></draw:text-box><svg:title/><svg:desc/></draw:frame></text:span><text:span text:style-name="T4405"><draw:frame draw:z-index="251802112" draw:id="id1468" draw:style-name="a1478" draw:name="Shape1521" text:anchor-type="paragraph" svg:x="7.41319in" svg:y="7.37292in" svg:width="0.11042in" svg:height="0.16806in" style:rel-width="scale" style:rel-height="scale"><draw:text-box><text:p text:style-name="P4406"><text:span text:style-name="T4407">y<text:s/></text:span></text:p></draw:text-box><svg:title/><svg:desc/></draw:frame></text:span><text:span text:style-name="T4408"><draw:frame draw:z-index="251775488" draw:id="id1469" draw:style-name="a1479" draw:name="Shape1520" text:anchor-type="paragraph" svg:x="6.83681in" svg:y="7.37292in" svg:width="0.54375in" svg:height="0.16806in" style:rel-width="scale" style:rel-height="scale"><draw:text-box><text:p text:style-name="P4409"><text:span text:style-name="T4410">urbanos<text:s/></text:span></text:p></draw:text-box><svg:title/><svg:desc/></draw:frame></text:span><text:span text:style-name="T4411"><draw:frame draw:z-index="251768320" draw:id="id1470" draw:style-name="a1480" draw:name="Shape1519" text:anchor-type="paragraph" svg:x="6.22361in" svg:y="7.37292in" svg:width="0.57917in" svg:height="0.16806in" style:rel-width="scale" style:rel-height="scale"><draw:text-box><text:p text:style-name="P4412"><text:span text:style-name="T4413">entornos<text:s/></text:span></text:p></draw:text-box><svg:title/><svg:desc/></draw:frame></text:span><text:span text:style-name="T4414"><draw:frame draw:z-index="251902464" draw:id="id1471" draw:style-name="a1481" draw:name="Shape1528" text:anchor-type="paragraph" svg:x="0.7875in" svg:y="8.65139in" svg:width="1.95764in" svg:height="0.16806in" style:rel-width="scale" style:rel-height="scale"><draw:text-box><text:p text:style-name="P4415"><text:span text:style-name="T4416">CARGO Y REPRESENTACIÓN</text:span></text:p></draw:text-box><svg:title/><svg:desc/></draw:frame></text:span><text:span text:style-name="T4417"><draw:frame draw:z-index="251736576" draw:id="id1472" draw:style-name="a1482" draw:name="Shape1517" text:anchor-type="paragraph" svg:x="5.27292in" svg:y="7.37292in" svg:width="0.68264in" svg:height="0.16806in" style:rel-width="scale" style:rel-height="scale"><draw:text-box><text:p text:style-name="P4418"><text:span text:style-name="T4419">conectada<text:s/></text:span></text:p></draw:text-box><svg:title/><svg:desc/></draw:frame></text:span><text:span text:style-name="T4420"><draw:frame draw:z-index="251723264" draw:id="id1473" draw:style-name="a1483" draw:name="Shape1516" text:anchor-type="paragraph" svg:x="5.11667in" svg:y="7.37292in" svg:width="0.11042in" svg:height="0.16806in" style:rel-width="scale" style:rel-height="scale"><draw:text-box><text:p text:style-name="P4421"><text:span text:style-name="T4422">y<text:s/></text:span></text:p></draw:text-box><svg:title/><svg:desc/></draw:frame></text:span><text:span text:style-name="T4423"><draw:frame draw:z-index="251697664" draw:id="id1474" draw:style-name="a1484" draw:name="Shape1515" text:anchor-type="paragraph" svg:x="4.42292in" svg:y="7.37292in" svg:width="0.66319in" svg:height="0.16806in" style:rel-width="scale" style:rel-height="scale"><draw:text-box><text:p text:style-name="P4424"><text:span text:style-name="T4425">sostenible<text:s/></text:span></text:p></draw:text-box><svg:title/><svg:desc/></draw:frame></text:span><text:span text:style-name="T4426"><draw:frame draw:z-index="251685376" draw:id="id1475" draw:style-name="a1485" draw:name="Shape1514" text:anchor-type="paragraph" svg:x="3.88542in" svg:y="7.37292in" svg:width="0.50278in" svg:height="0.16806in" style:rel-width="scale" style:rel-height="scale"><draw:text-box><text:p text:style-name="P4427"><text:span text:style-name="T4428">segura,<text:s/></text:span></text:p></draw:text-box><svg:title/><svg:desc/></draw:frame></text:span><text:span text:style-name="T4429"><draw:frame draw:z-index="251673088" draw:id="id1476" draw:style-name="a1486" draw:name="Shape1513" text:anchor-type="paragraph" svg:x="3.22847in" svg:y="7.37292in" svg:width="0.62431in" svg:height="0.16806in" style:rel-width="scale" style:rel-height="scale"><draw:text-box><text:p text:style-name="P4430"><text:span text:style-name="T4431">movilidad<text:s/></text:span></text:p></draw:text-box><svg:title/><svg:desc/></draw:frame></text:span><text:span text:style-name="T4432"><draw:frame draw:z-index="251659776" draw:id="id1477" draw:style-name="a1487" draw:name="Shape1512" text:anchor-type="paragraph" svg:x="2.98958in" svg:y="7.37292in" svg:width="0.19514in" svg:height="0.16806in" style:rel-width="scale" style:rel-height="scale"><draw:text-box><text:p text:style-name="P4433"><text:span text:style-name="T4434">de<text:s/></text:span></text:p></draw:text-box><svg:title/><svg:desc/></draw:frame></text:span><text:span text:style-name="T4435"><draw:frame draw:z-index="251640320" draw:id="id1478" draw:style-name="a1488" draw:name="Shape1511" text:anchor-type="paragraph" svg:x="2.42639in" svg:y="7.37292in" svg:width="0.52708in" svg:height="0.16806in" style:rel-width="scale" style:rel-height="scale"><draw:text-box><text:p text:style-name="P4436"><text:span text:style-name="T4437">Choque<text:s/></text:span></text:p></draw:text-box><svg:title/><svg:desc/></draw:frame></text:span><text:span text:style-name="T4438"><draw:frame draw:z-index="251629056" draw:id="id1479" draw:style-name="a1489" draw:name="Shape1510" text:anchor-type="paragraph" svg:x="2.18681in" svg:y="7.37292in" svg:width="0.19514in" svg:height="0.16806in" style:rel-width="scale" style:rel-height="scale"><draw:text-box><text:p text:style-name="P4439"><text:span text:style-name="T4440">de<text:s/></text:span></text:p></draw:text-box><svg:title/><svg:desc/></draw:frame></text:span><text:span text:style-name="T4441"><draw:frame draw:z-index="250867200" draw:id="id1480" draw:style-name="a1490" draw:name="Shape1537" text:anchor-type="paragraph" svg:x="6.41111in" svg:y="10.34167in" svg:width="1.10972in" svg:height="0.20278in" style:rel-width="scale" style:rel-height="scale"><draw:text-box><text:p text:style-name="P4442"><text:span text:style-name="T4443">Página<text:s/></text:span><text:span text:style-name="T4444">16</text:span><text:span text:style-name="T4445"><text:s/>de<text:s/></text:span><text:span text:style-name="T4446">17</text:span><text:span text:style-name="T4447"><text:s/></text:span></text:p></draw:text-box><svg:title/><svg:desc/></draw:frame></text:span><text:span text:style-name="T4448"><draw:connector draw:type="line" svg:x1="0.48819in" svg:y1="11.33194in" svg:x2="7.68264in" svg:y2="11.33264in" draw:z-index="250991104" draw:id="id1481" draw:style-name="a1491" draw:name="Shape1545" text:anchor-type="paragraph"><svg:title/><svg:desc/></draw:connector></text:span><text:span text:style-name="T4449"><draw:frame draw:z-index="250998272" draw:id="id1482" draw:style-name="a1492" draw:name="Shape1544" text:anchor-type="paragraph" svg:x="1.45347in" svg:y="11.22431in" svg:width="2.71319in" svg:height="0.13472in" style:rel-width="scale" style:rel-height="scale"><draw:text-box><text:p text:style-name="P4450"><text:span text:style-name="T4451">https://sedeelectronica.cabildodelapalma.es/validacion/</text:span></text:p></draw:text-box><svg:title/><svg:desc/></draw:frame></text:span><text:span text:style-name="T4452"><draw:frame draw:z-index="250900992" draw:id="id1483" draw:style-name="a1493" draw:name="Shape1543" text:anchor-type="paragraph" svg:x="1.45347in" svg:y="11.09653in" svg:width="2.96042in" svg:height="0.13472in" style:rel-width="scale" style:rel-height="scale"><draw:text-box><text:p text:style-name="P4453"><text:span text:style-name="T4454">Código de verificación electrónica: 14612674510332634340</text:span></text:p></draw:text-box><svg:title/><svg:desc/></draw:frame></text:span><text:span text:style-name="T4455"><draw:frame draw:z-index="250884608" draw:id="id1484" draw:style-name="a1494" draw:name="Shape1542" text:anchor-type="paragraph" svg:x="1.45347in" svg:y="10.96875in" svg:width="4.97708in" svg:height="0.13472in" style:rel-width="scale" style:rel-height="scale"><draw:text-box><text:p text:style-name="P4456"><text:span text:style-name="T4457">Cabildo Insular de La Palma. El registro realizado está amparado en el Artículo 16 de la Ley 39/2015.</text:span></text:p></draw:text-box><svg:title/><svg:desc/></draw:frame></text:span><text:span text:style-name="T4458"><draw:connector draw:type="line" svg:x1="7.67847in" svg:y1="10.94583in" svg:x2="7.67917in" svg:y2="11.32986in" draw:z-index="250948096" draw:id="id1485" draw:style-name="a1495" draw:name="Shape1541" text:anchor-type="paragraph"><svg:title/><svg:desc/></draw:connector></text:span><text:span text:style-name="T4459"><draw:connector draw:type="line" svg:x1="1.37847in" svg:y1="10.94583in" svg:x2="1.37917in" svg:y2="11.32986in" draw:z-index="250929664" draw:id="id1486" draw:style-name="a1496" draw:name="Shape1540" text:anchor-type="paragraph"><svg:title/><svg:desc/></draw:connector></text:span><text:span text:style-name="T4460"><draw:connector draw:type="line" svg:x1="0.49167in" svg:y1="10.94583in" svg:x2="0.49236in" svg:y2="11.32986in" draw:z-index="250911232" draw:id="id1487" draw:style-name="a1497" draw:name="Shape1539" text:anchor-type="paragraph"><svg:title/><svg:desc/></draw:connector></text:span><text:span text:style-name="T4461"><draw:connector draw:type="line" svg:x1="0.48819in" svg:y1="10.94236in" svg:x2="7.68264in" svg:y2="10.94306in" draw:z-index="250971648" draw:id="id1488" draw:style-name="a1498" draw:name="Shape1538" text:anchor-type="paragraph"><svg:title/><svg:desc/></draw:connector></text:span><text:span text:style-name="T4462"><draw:frame draw:z-index="251603456" draw:id="id1489" draw:style-name="a1499" draw:name="Shape1509" text:anchor-type="paragraph" svg:x="1.78403in" svg:y="7.37292in" svg:width="0.3625in" svg:height="0.16806in" style:rel-width="scale" style:rel-height="scale"><draw:text-box><text:p text:style-name="P4463"><text:span text:style-name="T4464">“Plan<text:s/></text:span></text:p></draw:text-box><svg:title/><svg:desc/></draw:frame></text:span><text:span text:style-name="T4465"><draw:frame draw:z-index="252012032" draw:id="id1490" draw:style-name="a1500" draw:name="Shape1536" text:anchor-type="paragraph" svg:x="0.7875in" svg:y="10.08889in" svg:width="6.57361in" svg:height="0.16806in" style:rel-width="scale" style:rel-height="scale"><draw:text-box><text:p text:style-name="P4466"><text:span text:style-name="T4467">de Lucha contra el</text:span><text:span text:style-name="T4468"><text:s/>Fraude (OLAF), al Tribunal de Cuentas Europeo así como a las autoridades nacionales<text:s/></text:span></text:p></draw:text-box><svg:title/><svg:desc/></draw:frame></text:span><text:span text:style-name="T4469"><draw:frame draw:z-index="251989504" draw:id="id1491" draw:style-name="a1501" draw:name="Shape1535" text:anchor-type="paragraph" svg:x="0.7875in" svg:y="9.92847in" svg:width="6.71597in" svg:height="0.16806in" style:rel-width="scale" style:rel-height="scale"><draw:text-box><text:p text:style-name="P4470"><text:span text:style-name="T4471">metropolitanos”, autoriza y concede los derechos y el acceso necesarios a la Comisión, a la Oficina Europea<text:s/></text:span></text:p></draw:text-box><svg:title/><svg:desc/></draw:frame></text:span><text:span text:style-name="T4472"><draw:frame draw:z-index="251983360" draw:id="id1492" draw:style-name="a1502" draw:name="Shape1534" text:anchor-type="paragraph" svg:x="0.7875in" svg:y="9.76875in" svg:width="6.21319in" svg:height="0.16806in" style:rel-width="scale" style:rel-height="scale"><draw:text-box><text:p text:style-name="P4473"><text:span text:style-name="T4474">Componente 1 “Plan de Choque de movilidad segura, soste</text:span><text:span text:style-name="T4475">nible y conectada en entornos urbanos y<text:s/></text:span></text:p></draw:text-box><svg:title/><svg:desc/></draw:frame></text:span><text:span text:style-name="T4476"><draw:frame draw:z-index="251971072" draw:id="id1493" draw:style-name="a1503" draw:name="Shape1533" text:anchor-type="paragraph" svg:x="0.7875in" svg:y="9.60972in" svg:width="6.70694in" svg:height="0.16806in" style:rel-width="scale" style:rel-height="scale"><draw:text-box><text:p text:style-name="P4477"><text:span text:style-name="T4478">que participa en el desarrollo de actuaciones necesarias para la consecución de los objetivos definidos en el<text:s/></text:span></text:p></draw:text-box><svg:title/><svg:desc/></draw:frame></text:span><text:span text:style-name="T4479"><draw:frame draw:z-index="251952640" draw:id="id1494" draw:style-name="a1504" draw:name="Shape1532" text:anchor-type="paragraph" svg:x="0.7875in" svg:y="9.44931in" svg:width="6.47292in" svg:height="0.16806in" style:rel-width="scale" style:rel-height="scale"><draw:text-box><text:p text:style-name="P4480"><text:span text:style-name="T4481">A la fecha de la firma, la entidad beneficiaria de ayudas financiadas con recursos provenientes del PRTR<text:s/></text:span></text:p></draw:text-box><svg:title/><svg:desc/></draw:frame></text:span><text:span text:style-name="T4482"><draw:frame draw:z-index="251940352" draw:id="id1495" draw:style-name="a1505" draw:name="Shape1531" text:anchor-type="paragraph" svg:x="0.7875in" svg:y="9.13056in" svg:width="1.27153in" svg:height="0.16806in" style:rel-width="scale" style:rel-height="scale"><draw:text-box><text:p text:style-name="P4483"><text:span text:style-name="T4484">DOMICILIO FISCAL</text:span></text:p></draw:text-box><svg:title/><svg:desc/></draw:frame></text:span><text:span text:style-name="T4485"><draw:frame draw:z-index="251917824" draw:id="id1496" draw:style-name="a1506" draw:name="Shape1530" text:anchor-type="paragraph" svg:x="0.7875in" svg:y="8.97014in" svg:width="0.22569in" svg:height="0.16806in" style:rel-width="scale" style:rel-height="scale"><draw:text-box><text:p text:style-name="P4486"><text:span text:style-name="T4487">CIF</text:span></text:p></draw:text-box><svg:title/><svg:desc/></draw:frame></text:span><text:span text:style-name="T4488"><draw:frame draw:z-index="251906560" draw:id="id1497" draw:style-name="a1507" draw:name="Shape1529" text:anchor-type="paragraph" svg:x="0.7875in" svg:y="8.81042in" svg:width="0.61389in" svg:height="0.16806in" style:rel-width="scale" style:rel-height="scale"><draw:text-box><text:p text:style-name="P4489"><text:span text:style-name="T4490">ENTIDAD</text:span></text:p></draw:text-box><svg:title/><svg:desc/></draw:frame></text:span><text:span text:style-name="T4491"><draw:frame draw:z-index="251155968" draw:id="id1498" draw:style-name="a1508" draw:name="Shape1481" text:anchor-type="paragraph" svg:x="0.7875in" svg:y="2.01944in" svg:width="1.27153in" svg:height="0.16806in" style:rel-width="scale" style:rel-height="scale"><draw:text-box><text:p text:style-name="P4492"><text:span text:style-name="T4493">DOMICILIO FISCAL</text:span></text:p></draw:text-box><svg:title/><svg:desc/></draw:frame></text:span><text:span text:style-name="T4494"><draw:frame draw:z-index="251312640" draw:id="id1499" draw:style-name="a1509" draw:name="Shape1490" text:anchor-type="paragraph" svg:x="0.7875in" svg:y="3.77639in" svg:width="6.55486in" svg:height="0.16806in" style:rel-width="scale" style:rel-height="scale"><draw:text-box><text:p text:style-name="P4495"><text:span text:style-name="T4496">detectar el fraude, la corrupción y los conflictos de interés, comunicando en su caso a las autoridades que<text:s/></text:span></text:p></draw:text-box><svg:title/><svg:desc/></draw:frame></text:span><text:span text:style-name="T4497"><draw:frame draw:z-index="251287040" draw:id="id1500" draw:style-name="a1510" draw:name="Shape1489" text:anchor-type="paragraph" svg:x="0.7875in" svg:y="3.61667in" svg:width="6.58056in" svg:height="0.16806in" style:rel-width="scale" style:rel-height="scale"><draw:text-box><text:p text:style-name="P4498"><text:span text:style-name="T4499">cumplimiento de las normas jurídicas, éticas y morales, adoptando las medidas necesarias para prevenir y<text:s/></text:span></text:p></draw:text-box><svg:title/><svg:desc/></draw:frame></text:span><text:span text:style-name="T4500"><draw:frame draw:z-index="251278848" draw:id="id1501" draw:style-name="a1511" draw:name="Shape1488" text:anchor-type="paragraph" svg:x="0.7875in" svg:y="3.45694in" svg:width="6.58542in" svg:height="0.16806in" style:rel-width="scale" style:rel-height="scale"><draw:text-box><text:p text:style-name="P4501"><text:span text:style-name="T4502">urbanos y metropolitanos”, manifies</text:span><text:span text:style-name="T4503">ta</text:span><text:span text:style-name="T4504"><text:s/></text:span><text:span text:style-name="T4505">su compromiso con los estándares más exigentes en relación con el<text:s/></text:span></text:p></draw:text-box><svg:title/><svg:desc/></draw:frame></text:span><text:span text:style-name="T4506"><draw:frame draw:z-index="251255296" draw:id="id1502" draw:style-name="a1512" draw:name="Shape1487" text:anchor-type="paragraph" svg:x="0.7875in" svg:y="3.29722in" svg:width="6.49722in" svg:height="0.16806in" style:rel-width="scale" style:rel-height="scale"><draw:text-box><text:p text:style-name="P4507"><text:span text:style-name="T4508">definidos en el Componente 1 “Plan de Choque de movilidad segura, sostenible y conectada en entornos<text:s/></text:span></text:p></draw:text-box><svg:title/><svg:desc/></draw:frame></text:span><text:span text:style-name="T4509"><draw:frame draw:z-index="251246080" draw:id="id1503" draw:style-name="a1513" draw:name="Shape1486" text:anchor-type="paragraph" svg:x="0.7875in" svg:y="3.1375in" svg:width="6.42917in" svg:height="0.16806in" style:rel-width="scale" style:rel-height="scale"><draw:text-box><text:p text:style-name="P4510"><text:span text:style-name="T4511">provenientes del PRTR, en el desarrollo de actuaciones necesarias para la cons</text:span><text:span text:style-name="T4512">ecución de los objetivos<text:s/></text:span></text:p></draw:text-box><svg:title/><svg:desc/></draw:frame></text:span><text:span text:style-name="T4513"><draw:frame draw:z-index="251234816" draw:id="id1504" draw:style-name="a1514" draw:name="Shape1485" text:anchor-type="paragraph" svg:x="0.7875in" svg:y="2.97778in" svg:width="6.15347in" svg:height="0.16806in" style:rel-width="scale" style:rel-height="scale"><draw:text-box><text:p text:style-name="P4514"><text:span text:style-name="T4515">La persona / entidad solicitante, en la condición de beneficiaria de ayudas financiadas con recursos<text:s/></text:span></text:p></draw:text-box><svg:title/><svg:desc/></draw:frame></text:span><text:span text:style-name="T4516"><draw:frame draw:z-index="251210240" draw:id="id1505" draw:style-name="a1515" draw:name="Shape1484" text:anchor-type="paragraph" svg:x="0.7875in" svg:y="2.65833in" svg:width="1.06181in" svg:height="0.16806in" style:rel-width="scale" style:rel-height="scale"><draw:text-box><text:p text:style-name="P4517"><text:span text:style-name="T4518">RESPONSABLE:</text:span></text:p></draw:text-box><svg:title/><svg:desc/></draw:frame></text:span><text:span text:style-name="T4519"><draw:frame draw:z-index="251194880" draw:id="id1506" draw:style-name="a1516" draw:name="Shape1483" text:anchor-type="paragraph" svg:x="0.7875in" svg:y="2.49861in" svg:width="6.05903in" svg:height="0.16806in" style:rel-width="scale" style:rel-height="scale"><draw:text-box><text:p text:style-name="P4520"><text:span text:style-name="T4521">se acredita mediante la documentación adjunta a la solicitud, formulo la siguiente DECLARACIÓN<text:s/></text:span></text:p></draw:text-box><svg:title/><svg:desc/></draw:frame></text:span><text:span text:style-name="T4522"><draw:frame draw:z-index="251180544" draw:id="id1507" draw:style-name="a1517" draw:name="Shape1482" text:anchor-type="paragraph" svg:x="0.7875in" svg:y="2.33889in" svg:width="6.61944in" svg:height="0.16806in" style:rel-width="scale" style:rel-height="scale"><draw:text-box><text:p text:style-name="P4523"><text:span text:style-name="T4524">A la fecha de la firma, y en nombre de la Entidad solicitante de la ayuda, en virtud de la representación que<text:s/></text:span></text:p></draw:text-box><svg:title/><svg:desc/></draw:frame></text:span><text:span text:style-name="T4525"><draw:frame draw:z-index="251322880" draw:id="id1508" draw:style-name="a1518" draw:name="Shape1491" text:anchor-type="paragraph" svg:x="0.7875in" svg:y="3.93611in" svg:width="2.54722in" svg:height="0.16806in" style:rel-width="scale" style:rel-height="scale"><draw:text-box><text:p text:style-name="P4526"><text:span text:style-name="T4527">proceda los incumplimientos observados.</text:span></text:p></draw:text-box><svg:title/><svg:desc/></draw:frame></text:span><text:span text:style-name="T4528"><draw:frame draw:z-index="251140608" draw:id="id1509" draw:style-name="a1519" draw:name="Shape1480" text:anchor-type="paragraph" svg:x="0.7875in" svg:y="1.85972in" svg:width="0.22569in" svg:height="0.16806in" style:rel-width="scale" style:rel-height="scale"><draw:text-box><text:p text:style-name="P4529"><text:span text:style-name="T4530">NIF</text:span></text:p></draw:text-box><svg:title/><svg:desc/></draw:frame></text:span><text:span text:style-name="T4531"><draw:frame draw:z-index="251118080" draw:id="id1510" draw:style-name="a1520" draw:name="Shape1479" text:anchor-type="paragraph" svg:x="0.7875in" svg:y="1.70069in" svg:width="0.61389in" svg:height="0.16806in" style:rel-width="scale" style:rel-height="scale"><draw:text-box><text:p text:style-name="P4532"><text:span text:style-name="T4533">ENTIDAD</text:span></text:p></draw:text-box><svg:title/><svg:desc/></draw:frame></text:span><text:span text:style-name="T4534"><draw:frame draw:z-index="251109888" draw:id="id1511" draw:style-name="a1521" draw:name="Shape1478" text:anchor-type="paragraph" svg:x="0.7875in" svg:y="1.54028in" svg:width="1.95764in" svg:height="0.16806in" style:rel-width="scale" style:rel-height="scale"><draw:text-box><text:p text:style-name="P4535"><text:span text:style-name="T4536">CARGO Y REPRESENTACIÓN</text:span></text:p></draw:text-box><svg:title/><svg:desc/></draw:frame></text:span><text:span text:style-name="T4537"><draw:frame draw:z-index="251092480" draw:id="id1512" draw:style-name="a1522" draw:name="Shape1477" text:anchor-type="paragraph" svg:x="0.7875in" svg:y="1.38056in" svg:width="0.50972in" svg:height="0.16806in" style:rel-width="scale" style:rel-height="scale"><draw:text-box><text:p text:style-name="P4538"><text:span text:style-name="T4539">DNI/NIF</text:span></text:p></draw:text-box><svg:title/><svg:desc/></draw:frame></text:span><text:span text:style-name="T4540"><draw:frame draw:z-index="251063808" draw:id="id1513" draw:style-name="a1523" draw:name="Shape1476" text:anchor-type="paragraph" svg:x="0.7875in" svg:y="1.22153in" svg:width="1.58125in" svg:height="0.16806in" style:rel-width="scale" style:rel-height="scale"><draw:text-box><text:p text:style-name="P4541"><text:span text:style-name="T4542">NOMBRE Y APELLIDOS</text:span></text:p></draw:text-box><svg:title/><svg:desc/></draw:frame></text:span><text:span text:style-name="T4543"><draw:frame draw:z-index="251049472" draw:id="id1514" draw:style-name="a1524" draw:name="Shape1475" text:anchor-type="paragraph" svg:x="1.76111in" svg:y="0.90139in" svg:width="4.725in" svg:height="0.16806in" style:rel-width="scale" style:rel-height="scale"><draw:text-box><text:p text:style-name="P4544"><text:span text:style-name="T4545">PLAN DE RECUPERACIÓN,<text:s/></text:span><text:span text:style-name="T4546">TRANSFORMACIÓN Y RESILIENCIA (PRTR)</text:span></text:p></draw:text-box><svg:title/><svg:desc/></draw:frame></text:span><text:span text:style-name="T4547"><draw:frame draw:z-index="251039232" draw:id="id1515" draw:style-name="a1525" draw:name="Shape1474" text:anchor-type="paragraph" svg:x="0.98542in" svg:y="0.74236in" svg:width="6.29931in" svg:height="0.16806in" style:rel-width="scale" style:rel-height="scale"><draw:text-box><text:p text:style-name="P4548"><text:span text:style-name="T4549">DECLARACIÓN DE COMPROMISO EN RELACIÓN CON LA EJECUCIÓN DE ACTUACIONES DEL<text:s/></text:span></text:p></draw:text-box><svg:title/><svg:desc/></draw:frame></text:span><text:span text:style-name="T4550"><draw:frame draw:z-index="251017728" draw:id="id1516" draw:style-name="a1526" draw:name="Shape1473" text:anchor-type="paragraph" svg:x="3.84861in" svg:y="0.42222in" svg:width="0.56875in" svg:height="0.16806in" style:rel-width="scale" style:rel-height="scale"><draw:text-box><text:p text:style-name="P4551"><text:span text:style-name="T4552">ANEXO I</text:span></text:p></draw:text-box><svg:title/><svg:desc/></draw:frame></text:span><text:span text:style-name="T4553"><draw:frame draw:z-index="251480576" draw:id="id1517" draw:style-name="a1527" draw:name="Shape1500" text:anchor-type="paragraph" svg:x="3.82917in" svg:y="6.09583in" svg:width="0.60764in" svg:height="0.16806in" style:rel-width="scale" style:rel-height="scale"><draw:text-box><text:p text:style-name="P4554"><text:span text:style-name="T4555">ANEXO II</text:span></text:p></draw:text-box><svg:title/><svg:desc/></draw:frame></text:span><text:span text:style-name="T4556"><draw:frame draw:z-index="251591168" draw:id="id1518" draw:style-name="a1528" draw:name="Shape1508" text:anchor-type="paragraph" svg:x="1.62014in" svg:y="7.37292in" svg:width="0.11806in" svg:height="0.16806in" style:rel-width="scale" style:rel-height="scale"><draw:text-box><text:p text:style-name="P4557"><text:span text:style-name="T4558">1<text:s/></text:span></text:p></draw:text-box><svg:title/><svg:desc/></draw:frame></text:span><text:span text:style-name="T4559"><draw:frame draw:z-index="251570688" draw:id="id1519" draw:style-name="a1529" draw:name="Shape1507" text:anchor-type="paragraph" svg:x="0.7875in" svg:y="7.37292in" svg:width="0.80417in" svg:height="0.16806in" style:rel-width="scale" style:rel-height="scale"><draw:text-box><text:p text:style-name="P4560"><text:span text:style-name="T4561">componente<text:s/></text:span></text:p></draw:text-box><svg:title/><svg:desc/></draw:frame></text:span><text:span text:style-name="T4562"><draw:frame draw:z-index="251564544" draw:id="id1520" draw:style-name="a1530" draw:name="Shape1506" text:anchor-type="paragraph" svg:x="0.7875in" svg:y="7.21389in" svg:width="6.34514in" svg:height="0.16806in" style:rel-width="scale" style:rel-height="scale"><draw:text-box><text:p text:style-name="P4563"><text:span text:style-name="T4564">Subvención destinada a financiar adquisición de guaguas sostenibles del Cabildo Insular de La Palma,<text:s/></text:span></text:p></draw:text-box><svg:title/><svg:desc/></draw:frame></text:span><text:span text:style-name="T4565"><draw:frame draw:z-index="251547136" draw:id="id1521" draw:style-name="a1531" draw:name="Shape1505" text:anchor-type="paragraph" svg:x="1.39444in" svg:y="6.89375in" svg:width="5.44792in" svg:height="0.16806in" style:rel-width="scale" style:rel-height="scale"><draw:text-box><text:p text:style-name="P4566"><text:span text:style-name="T4567">INCLUIDAS EN EL PLAN DE RECUPERACIÓN, TRANSFORMACIÓN Y RESILIENCIA</text:span></text:p></draw:text-box><svg:title/><svg:desc/></draw:frame></text:span><text:span text:style-name="T4568"><draw:frame draw:z-index="251530752" draw:id="id1522" draw:style-name="a1532" draw:name="Shape1504" text:anchor-type="paragraph" svg:x="1.05903in" svg:y="6.73472in" svg:width="6.13958in" svg:height="0.16806in" style:rel-width="scale" style:rel-height="scale"><draw:text-box><text:p text:style-name="P4569"><text:span text:style-name="T4570">REGLAMENTO FINANCIERO EN RELACIÓN AL OTORGAMIENTO DE AYUDAS ECONÓMICAS<text:s/></text:span></text:p></draw:text-box><svg:title/><svg:desc/></draw:frame></text:span><text:span text:style-name="T4571"><draw:frame draw:z-index="251512320" draw:id="id1523" draw:style-name="a1533" draw:name="Shape1503" text:anchor-type="paragraph" svg:x="1.19792in" svg:y="6.575in" svg:width="5.87569in" svg:height="0.16806in" style:rel-width="scale" style:rel-height="scale"><draw:text-box><text:p text:style-name="P4572"><text:span text:style-name="T4573">EUROPE</text:span><text:span text:style-name="T4574">A PARA EL EJERCICIO DE LAS FUNCIONES QUE LE SON ATRIBUIDAS POR EL<text:s/></text:span></text:p></draw:text-box><svg:title/><svg:desc/></draw:frame></text:span><text:span text:style-name="T4575"><draw:frame draw:z-index="251496960" draw:id="id1524" draw:style-name="a1534" draw:name="Shape1502" text:anchor-type="paragraph" svg:x="0.86597in" svg:y="6.41528in" svg:width="6.53403in" svg:height="0.16806in" style:rel-width="scale" style:rel-height="scale"><draw:text-box><text:p text:style-name="P4576"><text:span text:style-name="T4577">AUTORIZACIÓN PARA EL ACCESO DE LAS ENTIDADES DE CONTROL FINANCIERO DE LA UNIÓN<text:s/></text:span></text:p></draw:text-box><svg:title/><svg:desc/></draw:frame></text:span><draw:custom-shape svg:x="0in" svg:y="6.25in" svg:width="8.33264in" svg:height="6.25in" draw:z-index="252457472" draw:id="id1525" draw:style-name="a1535" draw:name="Shape1501" text:anchor-type="paragraph"><svg:title/><svg:desc/><draw:enhanced-geometry draw:path-stretchpoint-x="21600" draw:path-stretchpoint-y="21600" draw:type="non-primitive" svg:viewBox="0 0 21600 21600" draw:text-areas="0 0 21600 21600"/></draw:custom-shape><draw:custom-shape svg:x="0in" svg:y="0in" svg:width="8.33264in" svg:height="6.25in" draw:z-index="252458496" draw:id="id1526" draw:style-name="a1536" draw:name="Shape147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578"><draw:frame draw:z-index="251450880" draw:id="id1527" draw:style-name="a1537" draw:name="Shape1499" text:anchor-type="paragraph" svg:x="0.7875in" svg:y="5.53333in" svg:width="0.41528in" svg:height="0.16806in" style:rel-width="scale" style:rel-height="scale"><draw:text-box><text:p text:style-name="P4579"><text:span text:style-name="T4580">Cargo:</text:span></text:p></draw:text-box><svg:title/><svg:desc/></draw:frame></text:span><text:span text:style-name="T4581"><draw:frame draw:z-index="251441664" draw:id="id1528" draw:style-name="a1538" draw:name="Shape1498" text:anchor-type="paragraph" svg:x="0.7875in" svg:y="5.37361in" svg:width="0.54722in" svg:height="0.16806in" style:rel-width="scale" style:rel-height="scale"><draw:text-box><text:p text:style-name="P4582"><text:span text:style-name="T4583">Firmado:</text:span></text:p></draw:text-box><svg:title/><svg:desc/></draw:frame></text:span><text:span text:style-name="T4584"><draw:frame draw:z-index="251421184" draw:id="id1529" draw:style-name="a1539" draw:name="Shape1497" text:anchor-type="paragraph" svg:x="0.7875in" svg:y="5.21389in" svg:width="3.81389in" svg:height="0.16806in" style:rel-width="scale" style:rel-height="scale"><draw:text-box><text:p text:style-name="P4585"><text:span text:style-name="T4586">En--------------------------------------a XX de------------------ de 202X</text:span></text:p></draw:text-box><svg:title/><svg:desc/></draw:frame></text:span><text:span text:style-name="T4587"><draw:frame draw:z-index="251410944" draw:id="id1530" draw:style-name="a1540" draw:name="Shape1496" text:anchor-type="paragraph" svg:x="0.7875in" svg:y="4.89444in" svg:width="2.28403in" svg:height="0.16806in" style:rel-width="scale" style:rel-height="scale"><draw:text-box><text:p text:style-name="P4588"><text:span text:style-name="T4589">con el régimen de ayudas de Estado.</text:span></text:p></draw:text-box><svg:title/><svg:desc/></draw:frame></text:span><text:span text:style-name="T4590"><draw:frame draw:z-index="251385344" draw:id="id1531" draw:style-name="a1541" draw:name="Shape1495" text:anchor-type="paragraph" svg:x="0.7875in" svg:y="4.73472in" svg:width="6.52986in" svg:height="0.16806in" style:rel-width="scale" style:rel-height="scale"><draw:text-box><text:p text:style-name="P4591"><text:span text:style-name="T4592">manifiesta que no incurre en doble financiación y que, en su caso, no le consta riesgo de incompatibilidad<text:s/></text:span></text:p></draw:text-box><svg:title/><svg:desc/></draw:frame></text:span><text:span text:style-name="T4593"><draw:frame draw:z-index="251376128" draw:id="id1532" draw:style-name="a1542" draw:name="Shape1494" text:anchor-type="paragraph" svg:x="0.7875in" svg:y="4.575in" svg:width="6.57778in" svg:height="0.19167in" style:rel-width="scale" style:rel-height="scale"><draw:text-box><text:p text:style-name="P4594"><text:span text:style-name="T4595">«do no significant harm »</text:span><text:span text:style-name="T4596">) en la ejecución de las actuaciones llevadas a cabo en el marco de dicho Plan, y<text:s/></text:span></text:p></draw:text-box><svg:title/><svg:desc/></draw:frame></text:span><text:span text:style-name="T4597"><draw:frame draw:z-index="251365888" draw:id="id1533" draw:style-name="a1543" draw:name="Shape1493" text:anchor-type="paragraph" svg:x="0.7875in" svg:y="4.41528in" svg:width="6.49097in" svg:height="0.16806in" style:rel-width="scale" style:rel-height="scale"><draw:text-box><text:p text:style-name="P4598"><text:span text:style-name="T4599">circular y evitar impactos negativos significativos en el medio ambiente («DNSH» por sus siglas en inglés<text:s/></text:span></text:p></draw:text-box><svg:title/><svg:desc/></draw:frame></text:span><text:span text:style-name="T4600"><draw:frame draw:z-index="251351552" draw:id="id1534" draw:style-name="a1544" draw:name="Shape1492" text:anchor-type="paragraph" svg:x="0.7875in" svg:y="4.25556in" svg:width="6.53681in" svg:height="0.16806in" style:rel-width="scale" style:rel-height="scale"><draw:text-box><text:p text:style-name="P4601"><text:span text:style-name="T4602">Adicionalmente, atendiendo al contenido del PRTR, se comprom</text:span><text:span text:style-name="T4603">ete a respetar los principios de economía<text:s/></text:span></text:p></draw:text-box><svg:title/><svg:desc/></draw:frame></text:span></text:p>
      <text:p text:style-name="P4604"><text:span text:style-name="T4605"><draw:frame draw:z-index="251224576" draw:id="id1535" draw:style-name="a1545" draw:name="Shape1559" text:anchor-type="paragraph" svg:x="3.06944in" svg:y="2.99931in" svg:width="2.15972in" svg:height="0.18333in" style:rel-width="scale" style:rel-height="scale"><draw:text-box><text:p text:style-name="P4606"><text:span text:style-name="T4607">Firmado electronicamente el día</text:span></text:p></draw:text-box><svg:title/><svg:desc/></draw:frame></text:span><text:span text:style-name="T4608"><draw:connector draw:type="line" svg:x1="0.48819in" svg:y1="11.33194in" svg:x2="7.68264in" svg:y2="11.33264in" draw:z-index="250976768" draw:id="id1536" draw:style-name="a1546" draw:name="Shape1571" text:anchor-type="paragraph"><svg:title/><svg:desc/></draw:connector></text:span><text:span text:style-name="T4609"><draw:frame draw:z-index="251008512" draw:id="id1537" draw:style-name="a1547" draw:name="Shape1570" text:anchor-type="paragraph" svg:x="1.45347in" svg:y="11.22431in" svg:width="2.71319in" svg:height="0.13472in" style:rel-width="scale" style:rel-height="scale"><draw:text-box><text:p text:style-name="P4610"><text:span text:style-name="T4611">https://sedeelectronica.cabildodelapalma.es/validacion/</text:span></text:p></draw:text-box><svg:title/><svg:desc/></draw:frame></text:span><text:span text:style-name="T4612"><draw:frame draw:z-index="250902016" draw:id="id1538" draw:style-name="a1548" draw:name="Shape1569" text:anchor-type="paragraph" svg:x="1.45347in" svg:y="11.09653in" svg:width="2.96042in" svg:height="0.13472in" style:rel-width="scale" style:rel-height="scale"><draw:text-box><text:p text:style-name="P4613"><text:span text:style-name="T4614">Código de verificación electrónica: 14612674510332634340</text:span></text:p></draw:text-box><svg:title/><svg:desc/></draw:frame></text:span><text:span text:style-name="T4615"><draw:frame draw:z-index="250875392" draw:id="id1539" draw:style-name="a1549" draw:name="Shape1568" text:anchor-type="paragraph" svg:x="1.45347in" svg:y="10.96875in" svg:width="4.97708in" svg:height="0.13472in" style:rel-width="scale" style:rel-height="scale"><draw:text-box><text:p text:style-name="P4616"><text:span text:style-name="T4617">Cabildo Insular de La Palma. El registro realizado<text:s/></text:span><text:span text:style-name="T4618">está amparado en el Artículo 16 de la Ley 39/2015.</text:span></text:p></draw:text-box><svg:title/><svg:desc/></draw:frame></text:span><text:span text:style-name="T4619"><draw:connector draw:type="line" svg:x1="7.67847in" svg:y1="10.94583in" svg:x2="7.67917in" svg:y2="11.32986in" draw:z-index="250949120" draw:id="id1540" draw:style-name="a1550" draw:name="Shape1567" text:anchor-type="paragraph"><svg:title/><svg:desc/></draw:connector></text:span><text:span text:style-name="T4620"><draw:connector draw:type="line" svg:x1="1.37847in" svg:y1="10.94583in" svg:x2="1.37917in" svg:y2="11.32986in" draw:z-index="250935808" draw:id="id1541" draw:style-name="a1551" draw:name="Shape1566" text:anchor-type="paragraph"><svg:title/><svg:desc/></draw:connector></text:span><text:span text:style-name="T4621"><draw:connector draw:type="line" svg:x1="0.49167in" svg:y1="10.94583in" svg:x2="0.49236in" svg:y2="11.32986in" draw:z-index="250914304" draw:id="id1542" draw:style-name="a1552" draw:name="Shape1565" text:anchor-type="paragraph"><svg:title/><svg:desc/></draw:connector></text:span><text:span text:style-name="T4622"><draw:connector draw:type="line" svg:x1="0.48819in" svg:y1="10.94236in" svg:x2="7.68264in" svg:y2="10.94306in" draw:z-index="250961408" draw:id="id1543" draw:style-name="a1553" draw:name="Shape1564" text:anchor-type="paragraph"><svg:title/><svg:desc/></draw:connector></text:span><text:span text:style-name="T4623"><draw:frame draw:z-index="250870272" draw:id="id1544" draw:style-name="a1554" draw:name="Shape1563" text:anchor-type="paragraph" svg:x="6.41111in" svg:y="10.34167in" svg:width="1.10972in" svg:height="0.20278in" style:rel-width="scale" style:rel-height="scale"><draw:text-box><text:p text:style-name="P4624"><text:span text:style-name="T4625">Página<text:s/></text:span><text:span text:style-name="T4626">17</text:span><text:span text:style-name="T4627"><text:s/>de<text:s/></text:span><text:span text:style-name="T4628">17</text:span><text:span text:style-name="T4629"><text:s/></text:span></text:p></draw:text-box><svg:title/><svg:desc/></draw:frame></text:span><draw:custom-shape svg:x="0in" svg:y="6.25in" svg:width="8.33264in" svg:height="6.25in" draw:z-index="252459520" draw:id="id1545" draw:style-name="a1555" draw:name="Shape1562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630"><draw:frame draw:z-index="251267584" draw:id="id1546" draw:style-name="a1556" draw:name="Shape1561" text:anchor-type="paragraph" svg:x="3.06944in" svg:y="3.30139in" svg:width="2.22014in" svg:height="0.18333in" style:rel-width="scale" style:rel-height="scale"><draw:text-box><text:p text:style-name="P4631"><text:span text:style-name="T4632">ANA ISABEL ALVAREZ ACOSTA</text:span></text:p></draw:text-box><svg:title/><svg:desc/></draw:frame></text:span><text:span text:style-name="T4633"><draw:frame draw:z-index="251249152" draw:id="id1547" draw:style-name="a1557" draw:name="Shape1560" text:anchor-type="paragraph" svg:x="3.06944in" svg:y="3.15in" svg:width="2.01319in" svg:height="0.18333in" style:rel-width="scale" style:rel-height="scale"><draw:text-box><text:p text:style-name="P4634"><text:span text:style-name="T4635">20/11/2023 a las 10:37:45 por</text:span></text:p></draw:text-box><svg:title/><svg:desc/></draw:frame></text:span><draw:custom-shape svg:x="0in" svg:y="0in" svg:width="8.33264in" svg:height="6.25in" draw:z-index="252460544" draw:id="id1548" draw:style-name="a1558" draw:name="Shape1546" text:anchor-type="paragraph"><svg:title/><svg:desc/><draw:enhanced-geometry draw:path-stretchpoint-x="21600" draw:path-stretchpoint-y="21600" draw:type="non-primitive" svg:viewBox="0 0 21600 21600" draw:text-areas="0 0 21600 21600"/></draw:custom-shape><draw:custom-shape svg:x="3.04514in" svg:y="2.6875in" svg:width="2.40694in" svg:height="0.79375in" draw:z-index="252461568" draw:id="id1549" draw:style-name="a1559" draw:name="Shape1558" text:anchor-type="paragraph"><svg:title/><svg:desc/><draw:enhanced-geometry draw:path-stretchpoint-x="21600" draw:path-stretchpoint-y="21600" draw:type="non-primitive" svg:viewBox="0 0 21600 21600" draw:text-areas="0 0 21600 21600"/></draw:custom-shape><text:span text:style-name="T4636"><draw:frame draw:z-index="251205120" draw:id="id1550" draw:style-name="a1560" draw:name="Shape1557" text:anchor-type="paragraph" svg:x="0.7875in" svg:y="2.18194in" svg:width="0.00208in" svg:height="0.19583in" style:rel-width="scale" style:rel-height="scale"><draw:text-box/><svg:title/><svg:desc/></draw:frame></text:span><text:span text:style-name="T4637"><draw:frame draw:z-index="251169280" draw:id="id1551" draw:style-name="a1561" draw:name="Shape1556" text:anchor-type="paragraph" svg:x="0.7875in" svg:y="2.01944in" svg:width="0.41528in" svg:height="0.16806in" style:rel-width="scale" style:rel-height="scale"><draw:text-box><text:p text:style-name="P4638"><text:span text:style-name="T4639">Cargo:</text:span></text:p></draw:text-box><svg:title/><svg:desc/></draw:frame></text:span><text:span text:style-name="T4640"><draw:frame draw:z-index="251158016" draw:id="id1552" draw:style-name="a1562" draw:name="Shape1555" text:anchor-type="paragraph" svg:x="0.7875in" svg:y="1.85972in" svg:width="0.54722in" svg:height="0.16806in" style:rel-width="scale" style:rel-height="scale"><draw:text-box><text:p text:style-name="P4641"><text:span text:style-name="T4642">Firmado:</text:span></text:p></draw:text-box><svg:title/><svg:desc/></draw:frame></text:span><text:span text:style-name="T4643"><draw:frame draw:z-index="251142656" draw:id="id1553" draw:style-name="a1563" draw:name="Shape1554" text:anchor-type="paragraph" svg:x="0.7875in" svg:y="1.70069in" svg:width="3.52361in" svg:height="0.16806in" style:rel-width="scale" style:rel-height="scale"><draw:text-box><text:p text:style-name="P4644"><text:span text:style-name="T4645">--------------------------------------XX de------------------ de 202X</text:span></text:p></draw:text-box><svg:title/><svg:desc/></draw:frame></text:span><text:span text:style-name="T4646"><draw:frame draw:z-index="251127296" draw:id="id1554" draw:style-name="a1564" draw:name="Shape1553" text:anchor-type="paragraph" svg:x="0.7875in" svg:y="1.38056in" svg:width="2.62222in" svg:height="0.16806in" style:rel-width="scale" style:rel-height="scale"><draw:text-box><text:p text:style-name="P4647"><text:span text:style-name="T4648">Mecanismo de<text:s/></text:span><text:span text:style-name="T4649">Recuperación y Resilencia.</text:span></text:p></draw:text-box><svg:title/><svg:desc/></draw:frame></text:span><text:span text:style-name="T4650"><draw:frame draw:z-index="251110912" draw:id="id1555" draw:style-name="a1565" draw:name="Shape1552" text:anchor-type="paragraph" svg:x="0.7875in" svg:y="1.22153in" svg:width="6.24097in" svg:height="0.16806in" style:rel-width="scale" style:rel-height="scale"><draw:text-box><text:p text:style-name="P4651"><text:span text:style-name="T4652">2021/241 del Parlamento Europeo y del Consejo de 12 de febrero de 2021 por el que se establece el<text:s/></text:span></text:p></draw:text-box><svg:title/><svg:desc/></draw:frame></text:span><text:span text:style-name="T4653"><draw:frame draw:z-index="251095552" draw:id="id1556" draw:style-name="a1566" draw:name="Shape1551" text:anchor-type="paragraph" svg:x="0.7875in" svg:y="1.06111in" svg:width="6.325in" svg:height="0.16806in" style:rel-width="scale" style:rel-height="scale"><draw:text-box><text:p text:style-name="P4654"><text:span text:style-name="T4655">Resilencia, de acuerdo a lo dispuesto en la letra e) del apartado 2 del artículo 22 del Reglamento (UE)<text:s/></text:span></text:p></draw:text-box><svg:title/><svg:desc/></draw:frame></text:span><text:span text:style-name="T4656"><draw:frame draw:z-index="251067904" draw:id="id1557" draw:style-name="a1567" draw:name="Shape1550" text:anchor-type="paragraph" svg:x="0.7875in" svg:y="0.90139in" svg:width="6.50625in" svg:height="0.16806in" style:rel-width="scale" style:rel-height="scale"><draw:text-box><text:p text:style-name="P4657"><text:span text:style-name="T4658">medidas de aplicación de las reformas y los proyectos de inversión incluidos en el plan de recuperación y<text:s/></text:span></text:p></draw:text-box><svg:title/><svg:desc/></draw:frame></text:span><text:span text:style-name="T4659"><draw:frame draw:z-index="251047424" draw:id="id1558" draw:style-name="a1568" draw:name="Shape1549" text:anchor-type="paragraph" svg:x="0.7875in" svg:y="0.74236in" svg:width="6.21319in" svg:height="0.16806in" style:rel-width="scale" style:rel-height="scale"><draw:text-box><text:p text:style-name="P4660"><text:span text:style-name="T4661">aplicables al presupuesto general de la Unión, como receptor de los fondos desembolsados para las<text:s/></text:span></text:p></draw:text-box><svg:title/><svg:desc/></draw:frame></text:span><text:span text:style-name="T4662"><draw:frame draw:z-index="251040256" draw:id="id1559" draw:style-name="a1569" draw:name="Shape1548" text:anchor-type="paragraph" svg:x="0.7875in" svg:y="0.58194in" svg:width="6.33194in" svg:height="0.16806in" style:rel-width="scale" style:rel-height="scale"><draw:text-box><text:p text:style-name="P4663"><text:span text:style-name="T4664">los derechos que les reconoce el artículo 12</text:span><text:span text:style-name="T4665">9, apartado 1, del Reglamento sobre las normas fianceras<text:s/></text:span></text:p></draw:text-box><svg:title/><svg:desc/></draw:frame></text:span><text:span text:style-name="T4666"><draw:frame draw:z-index="251018752" draw:id="id1560" draw:style-name="a1570" draw:name="Shape1547" text:anchor-type="paragraph" svg:x="0.7875in" svg:y="0.42222in" svg:width="6.58681in" svg:height="0.16806in" style:rel-width="scale" style:rel-height="scale"><draw:text-box><text:p text:style-name="P4667"><text:span text:style-name="T4668">competentes que ejerzan sus competencias de control y, cuando proceda, a la Fiscalía Europea a ejercitar<text:s/></text:span>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DejaVu Serif" svg:font-family="DejaVu Serif" style:font-family-generic="roman" style:font-pitch="variable" svg:panose-1="2 6 6 3 5 6 5 2 2 4"/>
    <style:font-face style:name="SimSun" svg:font-family="SimSun" style:font-family-generic="system" style:font-pitch="variable" svg:panose-1="2 1 6 0 3 1 1 1 1 1"/>
    <style:font-face style:name="Noto Sans" svg:font-family="Noto Sans" style:font-family-generic="swiss" style:font-pitch="variable" svg:panose-1="2 11 5 2 4 5 4 2 2 4"/>
    <style:font-face style:name="Times New Roman" svg:font-family="Times New Roman" style:font-family-generic="roman" style:font-pitch="variable" svg:panose-1="2 2 6 3 5 4 5 2 3 4"/>
    <style:font-face style:name="DejaVu Sans" svg:font-family="DejaVu Sans" style:font-family-generic="swiss" style:font-pitch="variable" svg:panose-1="2 11 6 3 3 8 4 2 2 4"/>
    <style:font-face style:name="Arial" svg:font-family="Arial" style:font-family-generic="swiss" style:font-pitch="variable" svg:panose-1="2 11 6 4 2 2 2 2 2 4"/>
    <style:font-face style:name="Helvetica" svg:font-family="Helvetica" style:font-family-generic="swiss" style:font-pitch="variable" svg:panose-1="2 11 6 4 2 2 2 2 2 4"/>
    <style:font-face style:name="DejaVu Sans Condensed" svg:font-family="DejaVu Sans Condensed" style:font-family-generic="swiss" style:font-pitch="variable" svg:panose-1="2 11 6 6 3 8 4 2 2 4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23in"/>
      <style:text-properties style:font-name="DejaVu Serif" style:font-name-asian="SimSun" style:font-name-complex="Noto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paragraph-properties fo:widows="0" fo:orphans="0"/>
      <style:text-properties fo:hyphenate="false"/>
    </style:style>
    <style:style style:name="Fuentedepárrafopredeter." style:display-name="Fuente de párrafo predeter." style:family="text"/>
    <style:style style:name="Heading" style:display-name="Heading" style:family="paragraph" style:parent-style-name="Normal" style:next-style-name="Textoindependiente">
      <style:paragraph-properties fo:keep-with-next="always" fo:margin-top="0.1666in" fo:margin-bottom="0.0833in"/>
      <style:text-properties style:font-name="DejaVu Sans" fo:font-size="14pt" style:font-size-asian="14pt" style:font-size-complex="14pt" fo:hyphenate="false"/>
    </style:style>
    <style:style style:name="Textoindependiente" style:display-name="Texto independiente" style:family="paragraph" style:parent-style-name="Normal">
      <style:paragraph-properties fo:margin-bottom="0.0972in" fo:line-height="115%"/>
      <style:text-properties fo:hyphenate="false"/>
    </style:style>
    <style:style style:name="Lista" style:display-name="Lista" style:family="paragraph" style:parent-style-name="Textoindependiente">
      <style:text-properties fo:hyphenate="false"/>
    </style:style>
    <style:style style:name="Epígrafe" style:display-name="Epígrafe" style:family="paragraph" style:parent-style-name="Normal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Normal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5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6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7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8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9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0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1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2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3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4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5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6">
      <style:page-layout-properties fo:page-width="8.268in" fo:page-height="11.693in" style:print-orientation="portrait" fo:margin-top="0.3937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4" style:page-layout-name="PL4"/>
    <style:master-page style:name="MP5" style:page-layout-name="PL5"/>
    <style:master-page style:name="MP6" style:page-layout-name="PL6"/>
    <style:master-page style:name="MP7" style:page-layout-name="PL7"/>
    <style:master-page style:name="MP8" style:page-layout-name="PL8"/>
    <style:master-page style:name="MP9" style:page-layout-name="PL9"/>
    <style:master-page style:name="MP10" style:page-layout-name="PL10"/>
    <style:master-page style:name="MP11" style:page-layout-name="PL11"/>
    <style:master-page style:name="MP12" style:page-layout-name="PL12"/>
    <style:master-page style:name="MP13" style:page-layout-name="PL13"/>
    <style:master-page style:name="MP14" style:page-layout-name="PL14"/>
    <style:master-page style:name="MP15" style:page-layout-name="PL15"/>
    <style:master-page style:name="MP16" style:page-layout-name="PL16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JMHS</meta:initial-creator>
    <dc:creator>JMHS</dc:creator>
    <meta:creation-date>2024-04-14T19:45:00Z</meta:creation-date>
    <dc:date>2024-04-14T19:45:00Z</dc:date>
    <meta:template xlink:href="Normal.dotm" xlink:type="simple"/>
    <meta:editing-cycles>2</meta:editing-cycles>
    <meta:editing-duration>PT0S</meta:editing-duration>
    <meta:document-statistic meta:page-count="10" meta:paragraph-count="3" meta:word-count="244" meta:character-count="1585" meta:row-count="11" meta:non-whitespace-character-count="1344"/>
  </office:meta>
</office:document-meta>
</file>