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" style:parent-style-name="Normal" style:family="paragraph">
      <style:paragraph-properties style:punctuation-wrap="simple"/>
    </style:style>
    <style:style style:name="T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" style:parent-style-name="Normal" style:family="paragraph">
      <style:paragraph-properties style:punctuation-wrap="simple"/>
    </style:style>
    <style:style style:name="T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" style:parent-style-name="Normal" style:family="paragraph">
      <style:paragraph-properties style:punctuation-wrap="simple"/>
    </style:style>
    <style:style style:name="T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" style:parent-style-name="Normal" style:family="paragraph">
      <style:paragraph-properties style:punctuation-wrap="simple"/>
    </style:style>
    <style:style style:name="T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" style:parent-style-name="Normal" style:family="paragraph">
      <style:paragraph-properties style:punctuation-wrap="simple"/>
    </style:style>
    <style:style style:name="T1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" style:parent-style-name="Normal" style:family="paragraph">
      <style:paragraph-properties style:punctuation-wrap="simple"/>
    </style:style>
    <style:style style:name="T1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" style:parent-style-name="Normal" style:family="paragraph">
      <style:paragraph-properties style:punctuation-wrap="simple"/>
    </style:style>
    <style:style style:name="T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" style:parent-style-name="Normal" style:family="paragraph">
      <style:paragraph-properties style:punctuation-wrap="simple"/>
    </style:style>
    <style:style style:name="T2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" style:parent-style-name="Normal" style:family="paragraph">
      <style:paragraph-properties style:punctuation-wrap="simple"/>
    </style:style>
    <style:style style:name="T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" style:parent-style-name="Normal" style:family="paragraph">
      <style:paragraph-properties style:punctuation-wrap="simple"/>
    </style:style>
    <style:style style:name="T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" style:parent-style-name="Normal" style:family="paragraph">
      <style:paragraph-properties style:punctuation-wrap="simple"/>
    </style:style>
    <style:style style:name="T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" style:parent-style-name="Normal" style:family="paragraph">
      <style:paragraph-properties style:punctuation-wrap="simple"/>
    </style:style>
    <style:style style:name="T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" style:parent-style-name="Normal" style:family="paragraph">
      <style:paragraph-properties style:punctuation-wrap="simple"/>
    </style:style>
    <style:style style:name="T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" style:parent-style-name="Normal" style:family="paragraph">
      <style:paragraph-properties style:punctuation-wrap="simple"/>
    </style:style>
    <style:style style:name="T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" style:parent-style-name="Normal" style:family="paragraph">
      <style:paragraph-properties style:punctuation-wrap="simple"/>
    </style:style>
    <style:style style:name="T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" style:parent-style-name="Normal" style:family="paragraph">
      <style:paragraph-properties style:punctuation-wrap="simple"/>
    </style:style>
    <style:style style:name="T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" style:parent-style-name="Normal" style:family="paragraph">
      <style:paragraph-properties style:punctuation-wrap="simple"/>
    </style:style>
    <style:style style:name="T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" style:parent-style-name="Normal" style:family="paragraph">
      <style:paragraph-properties style:punctuation-wrap="simple"/>
    </style:style>
    <style:style style:name="T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" style:parent-style-name="Normal" style:family="paragraph">
      <style:paragraph-properties style:punctuation-wrap="simple"/>
    </style:style>
    <style:style style:name="T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" style:parent-style-name="Normal" style:family="paragraph">
      <style:paragraph-properties style:punctuation-wrap="simple"/>
    </style:style>
    <style:style style:name="T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" style:parent-style-name="Normal" style:family="paragraph">
      <style:paragraph-properties style:punctuation-wrap="simple"/>
    </style:style>
    <style:style style:name="T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" style:parent-style-name="Normal" style:family="paragraph">
      <style:paragraph-properties style:punctuation-wrap="simple"/>
    </style:style>
    <style:style style:name="T68" style:parent-style-name="Fuentedepárrafopredeter." style:family="text">
      <style:text-properties style:font-name="Arial" fo:color="#000000" fo:font-size="8pt" style:font-size-asian="8pt" style:font-size-complex="8pt"/>
    </style:style>
    <style:style style:name="T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" style:parent-style-name="Normal" style:family="paragraph">
      <style:paragraph-properties style:punctuation-wrap="simple"/>
    </style:style>
    <style:style style:name="T71" style:parent-style-name="Fuentedepárrafopredeter." style:family="text">
      <style:text-properties style:font-name="Arial" fo:color="#000000" fo:font-size="8pt" style:font-size-asian="8pt" style:font-size-complex="8pt"/>
    </style:style>
    <style:style style:name="T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" style:parent-style-name="Normal" style:family="paragraph">
      <style:paragraph-properties style:punctuation-wrap="simple"/>
    </style:style>
    <style:style style:name="T74" style:parent-style-name="Fuentedepárrafopredeter." style:family="text">
      <style:text-properties style:font-name="Arial" fo:color="#000000" fo:font-size="8pt" style:font-size-asian="8pt" style:font-size-complex="8pt"/>
    </style:style>
    <style:style style:name="T75" style:parent-style-name="Fuentedepárrafopredeter." style:family="text">
      <style:text-properties style:font-name="Arial" fo:color="#000000" fo:font-size="8pt" style:font-size-asian="8pt" style:font-size-complex="8pt"/>
    </style:style>
    <style:style style:name="T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" style:parent-style-name="Normal" style:family="paragraph">
      <style:paragraph-properties style:punctuation-wrap="simple"/>
    </style:style>
    <style:style style:name="T82" style:parent-style-name="Fuentedepárrafopredeter." style:family="text">
      <style:text-properties style:font-name="Times New Roman" fo:color="#000000"/>
    </style:style>
    <style:style style:name="T83" style:parent-style-name="Fuentedepárrafopredeter." style:family="text">
      <style:text-properties style:font-name="Times New Roman" fo:font-weight="bold" style:font-weight-asian="bold" fo:color="#000000"/>
    </style:style>
    <style:style style:name="T84" style:parent-style-name="Fuentedepárrafopredeter." style:family="text">
      <style:text-properties style:font-name="Times New Roman" fo:color="#000000"/>
    </style:style>
    <style:style style:name="T85" style:parent-style-name="Fuentedepárrafopredeter." style:family="text">
      <style:text-properties style:font-name="Times New Roman" fo:font-weight="bold" style:font-weight-asian="bold" fo:color="#000000"/>
    </style:style>
    <style:style style:name="T86" style:parent-style-name="Fuentedepárrafopredeter." style:family="text">
      <style:text-properties style:font-name="Times New Roman" fo:color="#000000"/>
    </style:style>
    <style:style style:name="T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" style:parent-style-name="Normal" style:family="paragraph">
      <style:paragraph-properties style:punctuation-wrap="simple"/>
    </style:style>
    <style:style style:name="T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" style:parent-style-name="Normal" style:family="paragraph">
      <style:paragraph-properties style:punctuation-wrap="simple"/>
    </style:style>
    <style:style style:name="T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" style:parent-style-name="Normal" style:family="paragraph">
      <style:paragraph-properties style:punctuation-wrap="simple"/>
    </style:style>
    <style:style style:name="T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" style:parent-style-name="Normal" style:family="paragraph">
      <style:paragraph-properties style:punctuation-wrap="simple"/>
    </style:style>
    <style:style style:name="T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" style:parent-style-name="Normal" style:family="paragraph">
      <style:paragraph-properties style:punctuation-wrap="simple"/>
    </style:style>
    <style:style style:name="T1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" style:parent-style-name="Normal" style:family="paragraph">
      <style:paragraph-properties style:punctuation-wrap="simple"/>
    </style:style>
    <style:style style:name="T1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" style:parent-style-name="Normal" style:family="paragraph">
      <style:paragraph-properties style:punctuation-wrap="simple"/>
    </style:style>
    <style:style style:name="T1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" style:parent-style-name="Normal" style:family="paragraph">
      <style:paragraph-properties style:punctuation-wrap="simple"/>
    </style:style>
    <style:style style:name="T1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" style:parent-style-name="Normal" style:family="paragraph">
      <style:paragraph-properties style:punctuation-wrap="simple"/>
    </style:style>
    <style:style style:name="T1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" style:parent-style-name="Normal" style:family="paragraph">
      <style:paragraph-properties style:punctuation-wrap="simple"/>
    </style:style>
    <style:style style:name="T117" style:parent-style-name="Fuentedepárrafopredeter." style:family="text">
      <style:text-properties style:font-name="Arial" fo:font-weight="bold" style:font-weight-asian="bold" fo:color="#000000"/>
    </style:style>
    <style:style style:name="T1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" style:parent-style-name="Normal" style:family="paragraph">
      <style:paragraph-properties style:punctuation-wrap="simple"/>
    </style:style>
    <style:style style:name="T120" style:parent-style-name="Fuentedepárrafopredeter." style:family="text">
      <style:text-properties style:font-name="Arial" fo:font-weight="bold" style:font-weight-asian="bold" fo:color="#000000"/>
    </style:style>
    <style:style style:name="T1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" style:parent-style-name="Normal" style:family="paragraph">
      <style:paragraph-properties style:punctuation-wrap="simple"/>
    </style:style>
    <style:style style:name="T1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" style:parent-style-name="Normal" style:family="paragraph">
      <style:paragraph-properties style:punctuation-wrap="simple"/>
    </style:style>
    <style:style style:name="T126" style:parent-style-name="Fuentedepárrafopredeter." style:family="text">
      <style:text-properties style:font-name="Arial" fo:font-weight="bold" style:font-weight-asian="bold" fo:color="#000000"/>
    </style:style>
    <style:style style:name="T1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" style:parent-style-name="Normal" style:family="paragraph">
      <style:paragraph-properties style:punctuation-wrap="simple"/>
    </style:style>
    <style:style style:name="T1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" style:parent-style-name="Normal" style:family="paragraph">
      <style:paragraph-properties style:punctuation-wrap="simple"/>
    </style:style>
    <style:style style:name="T132" style:parent-style-name="Fuentedepárrafopredeter." style:family="text">
      <style:text-properties style:font-name="Arial" fo:font-weight="bold" style:font-weight-asian="bold" fo:color="#000000"/>
    </style:style>
    <style:style style:name="T1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" style:parent-style-name="Normal" style:family="paragraph">
      <style:paragraph-properties style:punctuation-wrap="simple"/>
    </style:style>
    <style:style style:name="T1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" style:parent-style-name="Normal" style:family="paragraph">
      <style:paragraph-properties style:punctuation-wrap="simple"/>
    </style:style>
    <style:style style:name="T138" style:parent-style-name="Fuentedepárrafopredeter." style:family="text">
      <style:text-properties style:font-name="Arial" fo:font-weight="bold" style:font-weight-asian="bold" fo:color="#000000"/>
    </style:style>
    <style:style style:name="T1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0" style:parent-style-name="Normal" style:family="paragraph">
      <style:paragraph-properties style:punctuation-wrap="simple"/>
    </style:style>
    <style:style style:name="T141" style:parent-style-name="Fuentedepárrafopredeter." style:family="text">
      <style:text-properties style:font-name="Arial" fo:font-weight="bold" style:font-weight-asian="bold" fo:color="#000000"/>
    </style:style>
    <style:style style:name="T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" style:parent-style-name="Normal" style:family="paragraph">
      <style:paragraph-properties style:punctuation-wrap="simple"/>
    </style:style>
    <style:style style:name="T1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" style:parent-style-name="Normal" style:family="paragraph">
      <style:paragraph-properties style:punctuation-wrap="simple"/>
    </style:style>
    <style:style style:name="T147" style:parent-style-name="Fuentedepárrafopredeter." style:family="text">
      <style:text-properties style:font-name="Arial" fo:font-weight="bold" style:font-weight-asian="bold" fo:color="#000000"/>
    </style:style>
    <style:style style:name="T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" style:parent-style-name="Normal" style:family="paragraph">
      <style:paragraph-properties style:punctuation-wrap="simple"/>
    </style:style>
    <style:style style:name="T1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" style:parent-style-name="Normal" style:family="paragraph">
      <style:paragraph-properties style:punctuation-wrap="simple"/>
    </style:style>
    <style:style style:name="T153" style:parent-style-name="Fuentedepárrafopredeter." style:family="text">
      <style:text-properties style:font-name="Arial" fo:font-weight="bold" style:font-weight-asian="bold" fo:color="#000000"/>
    </style:style>
    <style:style style:name="T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" style:parent-style-name="Normal" style:family="paragraph">
      <style:paragraph-properties style:punctuation-wrap="simple"/>
    </style:style>
    <style:style style:name="T156" style:parent-style-name="Fuentedepárrafopredeter." style:family="text">
      <style:text-properties style:font-name="Arial" fo:font-weight="bold" style:font-weight-asian="bold" fo:color="#000000"/>
    </style:style>
    <style:style style:name="T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" style:parent-style-name="Normal" style:family="paragraph">
      <style:paragraph-properties style:punctuation-wrap="simple"/>
    </style:style>
    <style:style style:name="T159" style:parent-style-name="Fuentedepárrafopredeter." style:family="text">
      <style:text-properties style:font-name="Arial" fo:font-weight="bold" style:font-weight-asian="bold" fo:color="#000000"/>
    </style:style>
    <style:style style:name="T1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" style:parent-style-name="Normal" style:family="paragraph">
      <style:paragraph-properties style:punctuation-wrap="simple"/>
    </style:style>
    <style:style style:name="T1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7" style:parent-style-name="Normal" style:family="paragraph">
      <style:paragraph-properties style:punctuation-wrap="simple"/>
    </style:style>
    <style:style style:name="T1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" style:parent-style-name="Normal" style:family="paragraph">
      <style:paragraph-properties style:punctuation-wrap="simple"/>
    </style:style>
    <style:style style:name="T1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" style:parent-style-name="Normal" style:family="paragraph">
      <style:paragraph-properties style:punctuation-wrap="simple"/>
    </style:style>
    <style:style style:name="T1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" style:parent-style-name="Normal" style:family="paragraph">
      <style:paragraph-properties style:punctuation-wrap="simple"/>
    </style:style>
    <style:style style:name="T1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" style:parent-style-name="Normal" style:family="paragraph">
      <style:paragraph-properties style:punctuation-wrap="simple"/>
    </style:style>
    <style:style style:name="T1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" style:parent-style-name="Normal" style:family="paragraph">
      <style:paragraph-properties style:punctuation-wrap="simple"/>
    </style:style>
    <style:style style:name="T1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" style:parent-style-name="Normal" style:family="paragraph">
      <style:paragraph-properties style:punctuation-wrap="simple"/>
    </style:style>
    <style:style style:name="T1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" style:parent-style-name="Normal" style:family="paragraph">
      <style:paragraph-properties style:punctuation-wrap="simple"/>
    </style:style>
    <style:style style:name="T1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" style:parent-style-name="Normal" style:family="paragraph">
      <style:paragraph-properties style:punctuation-wrap="simple"/>
    </style:style>
    <style:style style:name="T19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" style:parent-style-name="Normal" style:family="paragraph">
      <style:paragraph-properties style:punctuation-wrap="simple"/>
    </style:style>
    <style:style style:name="T1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" style:parent-style-name="Normal" style:family="paragraph">
      <style:paragraph-properties style:punctuation-wrap="simple"/>
    </style:style>
    <style:style style:name="T20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" style:parent-style-name="Normal" style:family="paragraph">
      <style:paragraph-properties style:punctuation-wrap="simple"/>
    </style:style>
    <style:style style:name="T2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" style:parent-style-name="Normal" style:family="paragraph">
      <style:paragraph-properties style:punctuation-wrap="simple"/>
    </style:style>
    <style:style style:name="T2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" style:parent-style-name="Normal" style:family="paragraph">
      <style:paragraph-properties style:punctuation-wrap="simple"/>
    </style:style>
    <style:style style:name="T21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" style:parent-style-name="Normal" style:family="paragraph">
      <style:paragraph-properties style:punctuation-wrap="simple"/>
    </style:style>
    <style:style style:name="T213" style:parent-style-name="Fuentedepárrafopredeter." style:family="text">
      <style:text-properties style:font-name="Arial" fo:font-weight="bold" style:font-weight-asian="bold" fo:color="#000000"/>
    </style:style>
    <style:style style:name="P214" style:parent-style-name="Normal" style:master-page-name="MP1" style:family="paragraph">
      <style:paragraph-properties fo:break-before="page"/>
    </style:style>
    <style:style style:name="T2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" style:parent-style-name="Normal" style:family="paragraph">
      <style:paragraph-properties style:punctuation-wrap="simple"/>
    </style:style>
    <style:style style:name="T2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" style:parent-style-name="Normal" style:family="paragraph">
      <style:paragraph-properties style:punctuation-wrap="simple"/>
    </style:style>
    <style:style style:name="T2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" style:parent-style-name="Normal" style:family="paragraph">
      <style:paragraph-properties style:punctuation-wrap="simple"/>
    </style:style>
    <style:style style:name="T2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" style:parent-style-name="Normal" style:family="paragraph">
      <style:paragraph-properties style:punctuation-wrap="simple"/>
    </style:style>
    <style:style style:name="T2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" style:parent-style-name="Normal" style:family="paragraph">
      <style:paragraph-properties style:punctuation-wrap="simple"/>
    </style:style>
    <style:style style:name="T2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" style:parent-style-name="Normal" style:family="paragraph">
      <style:paragraph-properties style:punctuation-wrap="simple"/>
    </style:style>
    <style:style style:name="T2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" style:parent-style-name="Normal" style:family="paragraph">
      <style:paragraph-properties style:punctuation-wrap="simple"/>
    </style:style>
    <style:style style:name="T2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" style:parent-style-name="Normal" style:family="paragraph">
      <style:paragraph-properties style:punctuation-wrap="simple"/>
    </style:style>
    <style:style style:name="T2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" style:parent-style-name="Normal" style:family="paragraph">
      <style:paragraph-properties style:punctuation-wrap="simple"/>
    </style:style>
    <style:style style:name="T2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3" style:parent-style-name="Normal" style:family="paragraph">
      <style:paragraph-properties style:punctuation-wrap="simple"/>
    </style:style>
    <style:style style:name="T2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" style:parent-style-name="Normal" style:family="paragraph">
      <style:paragraph-properties style:punctuation-wrap="simple"/>
    </style:style>
    <style:style style:name="T2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9" style:parent-style-name="Normal" style:family="paragraph">
      <style:paragraph-properties style:punctuation-wrap="simple"/>
    </style:style>
    <style:style style:name="T2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" style:parent-style-name="Normal" style:family="paragraph">
      <style:paragraph-properties style:punctuation-wrap="simple"/>
    </style:style>
    <style:style style:name="T2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" style:parent-style-name="Normal" style:family="paragraph">
      <style:paragraph-properties style:punctuation-wrap="simple"/>
    </style:style>
    <style:style style:name="T2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8" style:parent-style-name="Normal" style:family="paragraph">
      <style:paragraph-properties style:punctuation-wrap="simple"/>
    </style:style>
    <style:style style:name="T2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1" style:parent-style-name="Normal" style:family="paragraph">
      <style:paragraph-properties style:punctuation-wrap="simple"/>
    </style:style>
    <style:style style:name="T2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5" style:parent-style-name="Normal" style:family="paragraph">
      <style:paragraph-properties style:punctuation-wrap="simple"/>
    </style:style>
    <style:style style:name="T2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8" style:parent-style-name="Normal" style:family="paragraph">
      <style:paragraph-properties style:punctuation-wrap="simple"/>
    </style:style>
    <style:style style:name="T2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1" style:parent-style-name="Normal" style:family="paragraph">
      <style:paragraph-properties style:punctuation-wrap="simple"/>
    </style:style>
    <style:style style:name="T2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5" style:parent-style-name="Normal" style:family="paragraph">
      <style:paragraph-properties style:punctuation-wrap="simple"/>
    </style:style>
    <style:style style:name="T2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9" style:parent-style-name="Normal" style:family="paragraph">
      <style:paragraph-properties style:punctuation-wrap="simple"/>
    </style:style>
    <style:style style:name="T280" style:parent-style-name="Fuentedepárrafopredeter." style:family="text">
      <style:text-properties style:font-name="Arial" fo:color="#000000" fo:font-size="8pt" style:font-size-asian="8pt" style:font-size-complex="8pt"/>
    </style:style>
    <style:style style:name="T2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2" style:parent-style-name="Normal" style:family="paragraph">
      <style:paragraph-properties style:punctuation-wrap="simple"/>
    </style:style>
    <style:style style:name="T283" style:parent-style-name="Fuentedepárrafopredeter." style:family="text">
      <style:text-properties style:font-name="Arial" fo:color="#000000" fo:font-size="8pt" style:font-size-asian="8pt" style:font-size-complex="8pt"/>
    </style:style>
    <style:style style:name="T284" style:parent-style-name="Fuentedepárrafopredeter." style:family="text">
      <style:text-properties style:font-name="Arial" fo:color="#000000" fo:font-size="8pt" style:font-size-asian="8pt" style:font-size-complex="8pt"/>
    </style:style>
    <style:style style:name="T2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6" style:parent-style-name="Normal" style:family="paragraph">
      <style:paragraph-properties style:punctuation-wrap="simple"/>
    </style:style>
    <style:style style:name="T287" style:parent-style-name="Fuentedepárrafopredeter." style:family="text">
      <style:text-properties style:font-name="Arial" fo:color="#000000" fo:font-size="8pt" style:font-size-asian="8pt" style:font-size-complex="8pt"/>
    </style:style>
    <style:style style:name="T2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3" style:parent-style-name="Normal" style:family="paragraph">
      <style:paragraph-properties style:punctuation-wrap="simple"/>
    </style:style>
    <style:style style:name="T294" style:parent-style-name="Fuentedepárrafopredeter." style:family="text">
      <style:text-properties style:font-name="Times New Roman" fo:color="#000000"/>
    </style:style>
    <style:style style:name="T295" style:parent-style-name="Fuentedepárrafopredeter." style:family="text">
      <style:text-properties style:font-name="Times New Roman" fo:font-weight="bold" style:font-weight-asian="bold" fo:color="#000000"/>
    </style:style>
    <style:style style:name="T296" style:parent-style-name="Fuentedepárrafopredeter." style:family="text">
      <style:text-properties style:font-name="Times New Roman" fo:color="#000000"/>
    </style:style>
    <style:style style:name="T297" style:parent-style-name="Fuentedepárrafopredeter." style:family="text">
      <style:text-properties style:font-name="Times New Roman" fo:font-weight="bold" style:font-weight-asian="bold" fo:color="#000000"/>
    </style:style>
    <style:style style:name="T298" style:parent-style-name="Fuentedepárrafopredeter." style:family="text">
      <style:text-properties style:font-name="Times New Roman" fo:color="#000000"/>
    </style:style>
    <style:style style:name="T2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0" style:parent-style-name="Normal" style:family="paragraph">
      <style:paragraph-properties style:punctuation-wrap="simple"/>
    </style:style>
    <style:style style:name="T3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3" style:parent-style-name="Normal" style:family="paragraph">
      <style:paragraph-properties style:punctuation-wrap="simple"/>
    </style:style>
    <style:style style:name="T3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8" style:parent-style-name="Normal" style:family="paragraph">
      <style:paragraph-properties style:punctuation-wrap="simple"/>
    </style:style>
    <style:style style:name="T3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1" style:parent-style-name="Normal" style:family="paragraph">
      <style:paragraph-properties style:punctuation-wrap="simple"/>
    </style:style>
    <style:style style:name="T3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4" style:parent-style-name="Normal" style:family="paragraph">
      <style:paragraph-properties style:punctuation-wrap="simple"/>
    </style:style>
    <style:style style:name="T3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8" style:parent-style-name="Normal" style:family="paragraph">
      <style:paragraph-properties style:punctuation-wrap="simple"/>
    </style:style>
    <style:style style:name="T3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1" style:parent-style-name="Normal" style:family="paragraph">
      <style:paragraph-properties style:punctuation-wrap="simple"/>
    </style:style>
    <style:style style:name="T32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5" style:parent-style-name="Normal" style:family="paragraph">
      <style:paragraph-properties style:punctuation-wrap="simple"/>
    </style:style>
    <style:style style:name="T3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" style:parent-style-name="Normal" style:family="paragraph">
      <style:paragraph-properties style:punctuation-wrap="simple"/>
    </style:style>
    <style:style style:name="T3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" style:parent-style-name="Normal" style:family="paragraph">
      <style:paragraph-properties style:punctuation-wrap="simple"/>
    </style:style>
    <style:style style:name="T3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4" style:parent-style-name="Normal" style:family="paragraph">
      <style:paragraph-properties style:punctuation-wrap="simple"/>
    </style:style>
    <style:style style:name="T3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" style:parent-style-name="Normal" style:family="paragraph">
      <style:paragraph-properties style:punctuation-wrap="simple"/>
    </style:style>
    <style:style style:name="T3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" style:parent-style-name="Normal" style:family="paragraph">
      <style:paragraph-properties style:punctuation-wrap="simple"/>
    </style:style>
    <style:style style:name="T3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4" style:parent-style-name="Normal" style:family="paragraph">
      <style:paragraph-properties style:punctuation-wrap="simple"/>
    </style:style>
    <style:style style:name="T3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7" style:parent-style-name="Normal" style:family="paragraph">
      <style:paragraph-properties style:punctuation-wrap="simple"/>
    </style:style>
    <style:style style:name="T3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1" style:parent-style-name="Normal" style:family="paragraph">
      <style:paragraph-properties style:punctuation-wrap="simple"/>
    </style:style>
    <style:style style:name="T3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4" style:parent-style-name="Normal" style:family="paragraph">
      <style:paragraph-properties style:punctuation-wrap="simple"/>
    </style:style>
    <style:style style:name="T3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7" style:parent-style-name="Normal" style:family="paragraph">
      <style:paragraph-properties style:punctuation-wrap="simple"/>
    </style:style>
    <style:style style:name="T3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" style:parent-style-name="Normal" style:family="paragraph">
      <style:paragraph-properties style:punctuation-wrap="simple"/>
    </style:style>
    <style:style style:name="T3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4" style:parent-style-name="Normal" style:family="paragraph">
      <style:paragraph-properties style:punctuation-wrap="simple"/>
    </style:style>
    <style:style style:name="T3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7" style:parent-style-name="Normal" style:family="paragraph">
      <style:paragraph-properties style:punctuation-wrap="simple"/>
    </style:style>
    <style:style style:name="T3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1" style:parent-style-name="Normal" style:family="paragraph">
      <style:paragraph-properties style:punctuation-wrap="simple"/>
    </style:style>
    <style:style style:name="T3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" style:parent-style-name="Normal" style:family="paragraph">
      <style:paragraph-properties style:punctuation-wrap="simple"/>
    </style:style>
    <style:style style:name="T3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8" style:parent-style-name="Normal" style:family="paragraph">
      <style:paragraph-properties style:punctuation-wrap="simple"/>
    </style:style>
    <style:style style:name="T3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1" style:parent-style-name="Normal" style:family="paragraph">
      <style:paragraph-properties style:punctuation-wrap="simple"/>
    </style:style>
    <style:style style:name="T3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4" style:parent-style-name="Normal" style:family="paragraph">
      <style:paragraph-properties style:punctuation-wrap="simple"/>
    </style:style>
    <style:style style:name="T3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8" style:parent-style-name="Normal" style:family="paragraph">
      <style:paragraph-properties style:punctuation-wrap="simple"/>
    </style:style>
    <style:style style:name="T3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1" style:parent-style-name="Normal" style:family="paragraph">
      <style:paragraph-properties style:punctuation-wrap="simple"/>
    </style:style>
    <style:style style:name="T3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4" style:parent-style-name="Normal" style:family="paragraph">
      <style:paragraph-properties style:punctuation-wrap="simple"/>
    </style:style>
    <style:style style:name="T3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7" style:parent-style-name="Normal" style:family="paragraph">
      <style:paragraph-properties style:punctuation-wrap="simple"/>
    </style:style>
    <style:style style:name="T3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" style:parent-style-name="Normal" style:family="paragraph">
      <style:paragraph-properties style:punctuation-wrap="simple"/>
    </style:style>
    <style:style style:name="T4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" style:parent-style-name="Normal" style:family="paragraph">
      <style:paragraph-properties style:punctuation-wrap="simple"/>
    </style:style>
    <style:style style:name="T4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6" style:parent-style-name="Normal" style:family="paragraph">
      <style:paragraph-properties style:punctuation-wrap="simple"/>
    </style:style>
    <style:style style:name="T4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9" style:parent-style-name="Normal" style:family="paragraph">
      <style:paragraph-properties style:punctuation-wrap="simple"/>
    </style:style>
    <style:style style:name="T4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" style:parent-style-name="Normal" style:family="paragraph">
      <style:paragraph-properties style:punctuation-wrap="simple"/>
    </style:style>
    <style:style style:name="T4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" style:parent-style-name="Normal" style:family="paragraph">
      <style:paragraph-properties style:punctuation-wrap="simple"/>
    </style:style>
    <style:style style:name="T4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" style:parent-style-name="Normal" style:family="paragraph">
      <style:paragraph-properties style:punctuation-wrap="simple"/>
    </style:style>
    <style:style style:name="T4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2" style:parent-style-name="Normal" style:family="paragraph">
      <style:paragraph-properties style:punctuation-wrap="simple"/>
    </style:style>
    <style:style style:name="T4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5" style:parent-style-name="Normal" style:family="paragraph">
      <style:paragraph-properties style:punctuation-wrap="simple"/>
    </style:style>
    <style:style style:name="T4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8" style:parent-style-name="Normal" style:family="paragraph">
      <style:paragraph-properties style:punctuation-wrap="simple"/>
    </style:style>
    <style:style style:name="T4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1" style:parent-style-name="Normal" style:family="paragraph">
      <style:paragraph-properties style:punctuation-wrap="simple"/>
    </style:style>
    <style:style style:name="T4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4" style:parent-style-name="Normal" style:family="paragraph">
      <style:paragraph-properties style:punctuation-wrap="simple"/>
    </style:style>
    <style:style style:name="T4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7" style:parent-style-name="Normal" style:family="paragraph">
      <style:paragraph-properties style:punctuation-wrap="simple"/>
    </style:style>
    <style:style style:name="T4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0" style:parent-style-name="Normal" style:family="paragraph">
      <style:paragraph-properties style:punctuation-wrap="simple"/>
    </style:style>
    <style:style style:name="T4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" style:parent-style-name="Normal" style:family="paragraph">
      <style:paragraph-properties style:punctuation-wrap="simple"/>
    </style:style>
    <style:style style:name="T4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6" style:parent-style-name="Normal" style:family="paragraph">
      <style:paragraph-properties style:punctuation-wrap="simple"/>
    </style:style>
    <style:style style:name="T4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9" style:parent-style-name="Normal" style:family="paragraph">
      <style:paragraph-properties style:punctuation-wrap="simple"/>
    </style:style>
    <style:style style:name="T4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2" style:parent-style-name="Normal" style:family="paragraph">
      <style:paragraph-properties style:punctuation-wrap="simple"/>
    </style:style>
    <style:style style:name="T4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5" style:parent-style-name="Normal" style:family="paragraph">
      <style:paragraph-properties style:punctuation-wrap="simple"/>
    </style:style>
    <style:style style:name="T456" style:parent-style-name="Fuentedepárrafopredeter." style:family="text">
      <style:text-properties style:font-name="Arial" fo:color="#000000" fo:font-size="11pt" style:font-size-asian="11pt" style:font-size-complex="11pt"/>
    </style:style>
    <style:style style:name="P457" style:parent-style-name="Normal" style:master-page-name="MP2" style:family="paragraph">
      <style:paragraph-properties fo:break-before="page"/>
    </style:style>
    <style:style style:name="T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" style:parent-style-name="Normal" style:family="paragraph">
      <style:paragraph-properties style:punctuation-wrap="simple"/>
    </style:style>
    <style:style style:name="T46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4" style:parent-style-name="Normal" style:family="paragraph">
      <style:paragraph-properties style:punctuation-wrap="simple"/>
    </style:style>
    <style:style style:name="T4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7" style:parent-style-name="Normal" style:family="paragraph">
      <style:paragraph-properties style:punctuation-wrap="simple"/>
    </style:style>
    <style:style style:name="T4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2" style:parent-style-name="Normal" style:family="paragraph">
      <style:paragraph-properties style:punctuation-wrap="simple"/>
    </style:style>
    <style:style style:name="T4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5" style:parent-style-name="Normal" style:family="paragraph">
      <style:paragraph-properties style:punctuation-wrap="simple"/>
    </style:style>
    <style:style style:name="T4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0" style:parent-style-name="Normal" style:family="paragraph">
      <style:paragraph-properties style:punctuation-wrap="simple"/>
    </style:style>
    <style:style style:name="T48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4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3" style:parent-style-name="Normal" style:family="paragraph">
      <style:paragraph-properties style:punctuation-wrap="simple"/>
    </style:style>
    <style:style style:name="T48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4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1" style:parent-style-name="Normal" style:family="paragraph">
      <style:paragraph-properties style:punctuation-wrap="simple"/>
    </style:style>
    <style:style style:name="T4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4" style:parent-style-name="Normal" style:family="paragraph">
      <style:paragraph-properties style:punctuation-wrap="simple"/>
    </style:style>
    <style:style style:name="T4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9" style:parent-style-name="Normal" style:family="paragraph">
      <style:paragraph-properties style:punctuation-wrap="simple"/>
    </style:style>
    <style:style style:name="T5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4" style:parent-style-name="Normal" style:family="paragraph">
      <style:paragraph-properties style:punctuation-wrap="simple"/>
    </style:style>
    <style:style style:name="T505" style:parent-style-name="Fuentedepárrafopredeter." style:family="text">
      <style:text-properties style:font-name="Arial" fo:color="#000000" fo:font-size="8pt" style:font-size-asian="8pt" style:font-size-complex="8pt"/>
    </style:style>
    <style:style style:name="T5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7" style:parent-style-name="Normal" style:family="paragraph">
      <style:paragraph-properties style:punctuation-wrap="simple"/>
    </style:style>
    <style:style style:name="T508" style:parent-style-name="Fuentedepárrafopredeter." style:family="text">
      <style:text-properties style:font-name="Arial" fo:color="#000000" fo:font-size="8pt" style:font-size-asian="8pt" style:font-size-complex="8pt"/>
    </style:style>
    <style:style style:name="T5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0" style:parent-style-name="Normal" style:family="paragraph">
      <style:paragraph-properties style:punctuation-wrap="simple"/>
    </style:style>
    <style:style style:name="T511" style:parent-style-name="Fuentedepárrafopredeter." style:family="text">
      <style:text-properties style:font-name="Arial" fo:color="#000000" fo:font-size="8pt" style:font-size-asian="8pt" style:font-size-complex="8pt"/>
    </style:style>
    <style:style style:name="T512" style:parent-style-name="Fuentedepárrafopredeter." style:family="text">
      <style:text-properties style:font-name="Arial" fo:color="#000000" fo:font-size="8pt" style:font-size-asian="8pt" style:font-size-complex="8pt"/>
    </style:style>
    <style:style style:name="T5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8" style:parent-style-name="Normal" style:family="paragraph">
      <style:paragraph-properties style:punctuation-wrap="simple"/>
    </style:style>
    <style:style style:name="T519" style:parent-style-name="Fuentedepárrafopredeter." style:family="text">
      <style:text-properties style:font-name="Times New Roman" fo:color="#000000"/>
    </style:style>
    <style:style style:name="T520" style:parent-style-name="Fuentedepárrafopredeter." style:family="text">
      <style:text-properties style:font-name="Times New Roman" fo:font-weight="bold" style:font-weight-asian="bold" fo:color="#000000"/>
    </style:style>
    <style:style style:name="T521" style:parent-style-name="Fuentedepárrafopredeter." style:family="text">
      <style:text-properties style:font-name="Times New Roman" fo:color="#000000"/>
    </style:style>
    <style:style style:name="T522" style:parent-style-name="Fuentedepárrafopredeter." style:family="text">
      <style:text-properties style:font-name="Times New Roman" fo:font-weight="bold" style:font-weight-asian="bold" fo:color="#000000"/>
    </style:style>
    <style:style style:name="T523" style:parent-style-name="Fuentedepárrafopredeter." style:family="text">
      <style:text-properties style:font-name="Times New Roman" fo:color="#000000"/>
    </style:style>
    <style:style style:name="T5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5" style:parent-style-name="Normal" style:family="paragraph">
      <style:paragraph-properties style:punctuation-wrap="simple"/>
    </style:style>
    <style:style style:name="T5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8" style:parent-style-name="Normal" style:family="paragraph">
      <style:paragraph-properties style:punctuation-wrap="simple"/>
    </style:style>
    <style:style style:name="T5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2" style:parent-style-name="Normal" style:family="paragraph">
      <style:paragraph-properties style:punctuation-wrap="simple"/>
    </style:style>
    <style:style style:name="T53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5" style:parent-style-name="Normal" style:family="paragraph">
      <style:paragraph-properties style:punctuation-wrap="simple"/>
    </style:style>
    <style:style style:name="T5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0" style:parent-style-name="Normal" style:family="paragraph">
      <style:paragraph-properties style:punctuation-wrap="simple"/>
    </style:style>
    <style:style style:name="T54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3" style:parent-style-name="Normal" style:family="paragraph">
      <style:paragraph-properties style:punctuation-wrap="simple"/>
    </style:style>
    <style:style style:name="T5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7" style:parent-style-name="Normal" style:family="paragraph">
      <style:paragraph-properties style:punctuation-wrap="simple"/>
    </style:style>
    <style:style style:name="T5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2" style:parent-style-name="Normal" style:family="paragraph">
      <style:paragraph-properties style:punctuation-wrap="simple"/>
    </style:style>
    <style:style style:name="T55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5" style:parent-style-name="Normal" style:family="paragraph">
      <style:paragraph-properties style:punctuation-wrap="simple"/>
    </style:style>
    <style:style style:name="T5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8" style:parent-style-name="Normal" style:family="paragraph">
      <style:paragraph-properties style:punctuation-wrap="simple"/>
    </style:style>
    <style:style style:name="T5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1" style:parent-style-name="Normal" style:family="paragraph">
      <style:paragraph-properties style:punctuation-wrap="simple"/>
    </style:style>
    <style:style style:name="T5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5" style:parent-style-name="Normal" style:family="paragraph">
      <style:paragraph-properties style:punctuation-wrap="simple"/>
    </style:style>
    <style:style style:name="T5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8" style:parent-style-name="Normal" style:family="paragraph">
      <style:paragraph-properties style:punctuation-wrap="simple"/>
    </style:style>
    <style:style style:name="T5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1" style:parent-style-name="Normal" style:family="paragraph">
      <style:paragraph-properties style:punctuation-wrap="simple"/>
    </style:style>
    <style:style style:name="T5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4" style:parent-style-name="Normal" style:family="paragraph">
      <style:paragraph-properties style:punctuation-wrap="simple"/>
    </style:style>
    <style:style style:name="T5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7" style:parent-style-name="Normal" style:family="paragraph">
      <style:paragraph-properties style:punctuation-wrap="simple"/>
    </style:style>
    <style:style style:name="T5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0" style:parent-style-name="Normal" style:family="paragraph">
      <style:paragraph-properties style:punctuation-wrap="simple"/>
    </style:style>
    <style:style style:name="T5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3" style:parent-style-name="Normal" style:family="paragraph">
      <style:paragraph-properties style:punctuation-wrap="simple"/>
    </style:style>
    <style:style style:name="T5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6" style:parent-style-name="Normal" style:family="paragraph">
      <style:paragraph-properties style:punctuation-wrap="simple"/>
    </style:style>
    <style:style style:name="T5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9" style:parent-style-name="Normal" style:family="paragraph">
      <style:paragraph-properties style:punctuation-wrap="simple"/>
    </style:style>
    <style:style style:name="T5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2" style:parent-style-name="Normal" style:family="paragraph">
      <style:paragraph-properties style:punctuation-wrap="simple"/>
    </style:style>
    <style:style style:name="T5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5" style:parent-style-name="Normal" style:family="paragraph">
      <style:paragraph-properties style:punctuation-wrap="simple"/>
    </style:style>
    <style:style style:name="T5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8" style:parent-style-name="Normal" style:family="paragraph">
      <style:paragraph-properties style:punctuation-wrap="simple"/>
    </style:style>
    <style:style style:name="T5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1" style:parent-style-name="Normal" style:family="paragraph">
      <style:paragraph-properties style:punctuation-wrap="simple"/>
    </style:style>
    <style:style style:name="T6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4" style:parent-style-name="Normal" style:family="paragraph">
      <style:paragraph-properties style:punctuation-wrap="simple"/>
    </style:style>
    <style:style style:name="T6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7" style:parent-style-name="Normal" style:family="paragraph">
      <style:paragraph-properties style:punctuation-wrap="simple"/>
    </style:style>
    <style:style style:name="T6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0" style:parent-style-name="Normal" style:family="paragraph">
      <style:paragraph-properties style:punctuation-wrap="simple"/>
    </style:style>
    <style:style style:name="T61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4" style:parent-style-name="Normal" style:family="paragraph">
      <style:paragraph-properties style:punctuation-wrap="simple"/>
    </style:style>
    <style:style style:name="T6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7" style:parent-style-name="Normal" style:family="paragraph">
      <style:paragraph-properties style:punctuation-wrap="simple"/>
    </style:style>
    <style:style style:name="T6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1" style:parent-style-name="Normal" style:family="paragraph">
      <style:paragraph-properties style:punctuation-wrap="simple"/>
    </style:style>
    <style:style style:name="T6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4" style:parent-style-name="Normal" style:family="paragraph">
      <style:paragraph-properties style:punctuation-wrap="simple"/>
    </style:style>
    <style:style style:name="T62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0" style:parent-style-name="Normal" style:family="paragraph">
      <style:paragraph-properties style:punctuation-wrap="simple"/>
    </style:style>
    <style:style style:name="T6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3" style:parent-style-name="Normal" style:family="paragraph">
      <style:paragraph-properties style:punctuation-wrap="simple"/>
    </style:style>
    <style:style style:name="T6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8" style:parent-style-name="Normal" style:family="paragraph">
      <style:paragraph-properties style:punctuation-wrap="simple"/>
    </style:style>
    <style:style style:name="T6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1" style:parent-style-name="Normal" style:family="paragraph">
      <style:paragraph-properties style:punctuation-wrap="simple"/>
    </style:style>
    <style:style style:name="T6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6" style:parent-style-name="Normal" style:family="paragraph">
      <style:paragraph-properties style:punctuation-wrap="simple"/>
    </style:style>
    <style:style style:name="T64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9" style:parent-style-name="Normal" style:family="paragraph">
      <style:paragraph-properties style:punctuation-wrap="simple"/>
    </style:style>
    <style:style style:name="T65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5" style:parent-style-name="Normal" style:family="paragraph">
      <style:paragraph-properties style:punctuation-wrap="simple"/>
    </style:style>
    <style:style style:name="T6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9" style:parent-style-name="Normal" style:family="paragraph">
      <style:paragraph-properties style:punctuation-wrap="simple"/>
    </style:style>
    <style:style style:name="T6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2" style:parent-style-name="Normal" style:family="paragraph">
      <style:paragraph-properties style:punctuation-wrap="simple"/>
    </style:style>
    <style:style style:name="T6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5" style:parent-style-name="Normal" style:family="paragraph">
      <style:paragraph-properties style:punctuation-wrap="simple"/>
    </style:style>
    <style:style style:name="T6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8" style:parent-style-name="Normal" style:family="paragraph">
      <style:paragraph-properties style:punctuation-wrap="simple"/>
    </style:style>
    <style:style style:name="T6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1" style:parent-style-name="Normal" style:family="paragraph">
      <style:paragraph-properties style:punctuation-wrap="simple"/>
    </style:style>
    <style:style style:name="T672" style:parent-style-name="Fuentedepárrafopredeter." style:family="text">
      <style:text-properties style:font-name="Arial" fo:color="#000000" fo:font-size="11pt" style:font-size-asian="11pt" style:font-size-complex="11pt"/>
    </style:style>
    <style:style style:name="P673" style:parent-style-name="Normal" style:master-page-name="MP3" style:family="paragraph">
      <style:paragraph-properties fo:break-before="page"/>
    </style:style>
    <style:style style:name="T6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5" style:parent-style-name="Normal" style:family="paragraph">
      <style:paragraph-properties style:punctuation-wrap="simple"/>
    </style:style>
    <style:style style:name="T6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9" style:parent-style-name="Normal" style:family="paragraph">
      <style:paragraph-properties style:punctuation-wrap="simple"/>
    </style:style>
    <style:style style:name="T6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2" style:parent-style-name="Normal" style:family="paragraph">
      <style:paragraph-properties style:punctuation-wrap="simple"/>
    </style:style>
    <style:style style:name="T6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6" style:parent-style-name="Normal" style:family="paragraph">
      <style:paragraph-properties style:punctuation-wrap="simple"/>
    </style:style>
    <style:style style:name="T6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9" style:parent-style-name="Normal" style:family="paragraph">
      <style:paragraph-properties style:punctuation-wrap="simple"/>
    </style:style>
    <style:style style:name="T6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2" style:parent-style-name="Normal" style:family="paragraph">
      <style:paragraph-properties style:punctuation-wrap="simple"/>
    </style:style>
    <style:style style:name="T6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6" style:parent-style-name="Normal" style:family="paragraph">
      <style:paragraph-properties style:punctuation-wrap="simple"/>
    </style:style>
    <style:style style:name="T6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99" style:parent-style-name="Fuentedepárrafopredeter." style:family="text">
      <style:text-properties style:font-name="Arial" fo:color="#FF0000" fo:font-size="11pt" style:font-size-asian="11pt" style:font-size-complex="11pt"/>
    </style:style>
    <style:style style:name="T7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1" style:parent-style-name="Normal" style:family="paragraph">
      <style:paragraph-properties style:punctuation-wrap="simple"/>
    </style:style>
    <style:style style:name="T7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4" style:parent-style-name="Normal" style:family="paragraph">
      <style:paragraph-properties style:punctuation-wrap="simple"/>
    </style:style>
    <style:style style:name="T7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7" style:parent-style-name="Normal" style:family="paragraph">
      <style:paragraph-properties style:punctuation-wrap="simple"/>
    </style:style>
    <style:style style:name="T7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0" style:parent-style-name="Normal" style:family="paragraph">
      <style:paragraph-properties style:punctuation-wrap="simple"/>
    </style:style>
    <style:style style:name="T7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3" style:parent-style-name="Normal" style:family="paragraph">
      <style:paragraph-properties style:punctuation-wrap="simple"/>
    </style:style>
    <style:style style:name="T7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6" style:parent-style-name="Normal" style:family="paragraph">
      <style:paragraph-properties style:punctuation-wrap="simple"/>
    </style:style>
    <style:style style:name="T7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9" style:parent-style-name="Normal" style:family="paragraph">
      <style:paragraph-properties style:punctuation-wrap="simple"/>
    </style:style>
    <style:style style:name="T7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3" style:parent-style-name="Normal" style:family="paragraph">
      <style:paragraph-properties style:punctuation-wrap="simple"/>
    </style:style>
    <style:style style:name="T7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6" style:parent-style-name="Normal" style:family="paragraph">
      <style:paragraph-properties style:punctuation-wrap="simple"/>
    </style:style>
    <style:style style:name="T7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9" style:parent-style-name="Normal" style:family="paragraph">
      <style:paragraph-properties style:punctuation-wrap="simple"/>
    </style:style>
    <style:style style:name="T7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2" style:parent-style-name="Normal" style:family="paragraph">
      <style:paragraph-properties style:punctuation-wrap="simple"/>
    </style:style>
    <style:style style:name="T7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5" style:parent-style-name="Normal" style:family="paragraph">
      <style:paragraph-properties style:punctuation-wrap="simple"/>
    </style:style>
    <style:style style:name="T736" style:parent-style-name="Fuentedepárrafopredeter." style:family="text">
      <style:text-properties style:font-name="Times New Roman" fo:color="#000000"/>
    </style:style>
    <style:style style:name="T737" style:parent-style-name="Fuentedepárrafopredeter." style:family="text">
      <style:text-properties style:font-name="Times New Roman" fo:font-weight="bold" style:font-weight-asian="bold" fo:color="#000000"/>
    </style:style>
    <style:style style:name="T738" style:parent-style-name="Fuentedepárrafopredeter." style:family="text">
      <style:text-properties style:font-name="Times New Roman" fo:color="#000000"/>
    </style:style>
    <style:style style:name="T739" style:parent-style-name="Fuentedepárrafopredeter." style:family="text">
      <style:text-properties style:font-name="Times New Roman" fo:font-weight="bold" style:font-weight-asian="bold" fo:color="#000000"/>
    </style:style>
    <style:style style:name="T740" style:parent-style-name="Fuentedepárrafopredeter." style:family="text">
      <style:text-properties style:font-name="Times New Roman" fo:color="#000000"/>
    </style:style>
    <style:style style:name="T7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3" style:parent-style-name="Normal" style:family="paragraph">
      <style:paragraph-properties style:punctuation-wrap="simple"/>
    </style:style>
    <style:style style:name="T744" style:parent-style-name="Fuentedepárrafopredeter." style:family="text">
      <style:text-properties style:font-name="Arial" fo:color="#000000" fo:font-size="8pt" style:font-size-asian="8pt" style:font-size-complex="8pt"/>
    </style:style>
    <style:style style:name="T745" style:parent-style-name="Fuentedepárrafopredeter." style:family="text">
      <style:text-properties style:font-name="Arial" fo:color="#000000" fo:font-size="8pt" style:font-size-asian="8pt" style:font-size-complex="8pt"/>
    </style:style>
    <style:style style:name="T7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7" style:parent-style-name="Normal" style:family="paragraph">
      <style:paragraph-properties style:punctuation-wrap="simple"/>
    </style:style>
    <style:style style:name="T748" style:parent-style-name="Fuentedepárrafopredeter." style:family="text">
      <style:text-properties style:font-name="Arial" fo:color="#000000" fo:font-size="8pt" style:font-size-asian="8pt" style:font-size-complex="8pt"/>
    </style:style>
    <style:style style:name="T7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0" style:parent-style-name="Normal" style:family="paragraph">
      <style:paragraph-properties style:punctuation-wrap="simple"/>
    </style:style>
    <style:style style:name="T751" style:parent-style-name="Fuentedepárrafopredeter." style:family="text">
      <style:text-properties style:font-name="Arial" fo:color="#000000" fo:font-size="8pt" style:font-size-asian="8pt" style:font-size-complex="8pt"/>
    </style:style>
    <style:style style:name="T7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7" style:parent-style-name="Normal" style:family="paragraph">
      <style:paragraph-properties style:punctuation-wrap="simple"/>
    </style:style>
    <style:style style:name="T7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0" style:parent-style-name="Normal" style:family="paragraph">
      <style:paragraph-properties style:punctuation-wrap="simple"/>
    </style:style>
    <style:style style:name="T7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4" style:parent-style-name="Normal" style:family="paragraph">
      <style:paragraph-properties style:punctuation-wrap="simple"/>
    </style:style>
    <style:style style:name="T7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7" style:parent-style-name="Normal" style:family="paragraph">
      <style:paragraph-properties style:punctuation-wrap="simple"/>
    </style:style>
    <style:style style:name="T7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1" style:parent-style-name="Normal" style:family="paragraph">
      <style:paragraph-properties style:punctuation-wrap="simple"/>
    </style:style>
    <style:style style:name="T77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5" style:parent-style-name="Normal" style:family="paragraph">
      <style:paragraph-properties style:punctuation-wrap="simple"/>
    </style:style>
    <style:style style:name="T7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8" style:parent-style-name="Normal" style:family="paragraph">
      <style:paragraph-properties style:punctuation-wrap="simple"/>
    </style:style>
    <style:style style:name="T7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1" style:parent-style-name="Normal" style:family="paragraph">
      <style:paragraph-properties style:punctuation-wrap="simple"/>
    </style:style>
    <style:style style:name="T7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4" style:parent-style-name="Normal" style:family="paragraph">
      <style:paragraph-properties style:punctuation-wrap="simple"/>
    </style:style>
    <style:style style:name="T7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7" style:parent-style-name="Normal" style:family="paragraph">
      <style:paragraph-properties style:punctuation-wrap="simple"/>
    </style:style>
    <style:style style:name="T7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1" style:parent-style-name="Normal" style:family="paragraph">
      <style:paragraph-properties style:punctuation-wrap="simple"/>
    </style:style>
    <style:style style:name="T7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4" style:parent-style-name="Normal" style:family="paragraph">
      <style:paragraph-properties style:punctuation-wrap="simple"/>
    </style:style>
    <style:style style:name="T7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7" style:parent-style-name="Normal" style:family="paragraph">
      <style:paragraph-properties style:punctuation-wrap="simple"/>
    </style:style>
    <style:style style:name="T7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0" style:parent-style-name="Normal" style:family="paragraph">
      <style:paragraph-properties style:punctuation-wrap="simple"/>
    </style:style>
    <style:style style:name="T8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3" style:parent-style-name="Normal" style:family="paragraph">
      <style:paragraph-properties style:punctuation-wrap="simple"/>
    </style:style>
    <style:style style:name="T8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6" style:parent-style-name="Normal" style:family="paragraph">
      <style:paragraph-properties style:punctuation-wrap="simple"/>
    </style:style>
    <style:style style:name="T8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9" style:parent-style-name="Normal" style:family="paragraph">
      <style:paragraph-properties style:punctuation-wrap="simple"/>
    </style:style>
    <style:style style:name="T8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2" style:parent-style-name="Normal" style:family="paragraph">
      <style:paragraph-properties style:punctuation-wrap="simple"/>
    </style:style>
    <style:style style:name="T813" style:parent-style-name="Fuentedepárrafopredeter." style:family="text">
      <style:text-properties style:font-name="Symbol" fo:color="#000000" fo:font-size="11pt" style:font-size-asian="11pt" style:font-size-complex="11pt"/>
    </style:style>
    <style:style style:name="T8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5" style:parent-style-name="Normal" style:family="paragraph">
      <style:paragraph-properties style:punctuation-wrap="simple"/>
    </style:style>
    <style:style style:name="T8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8" style:parent-style-name="Normal" style:family="paragraph">
      <style:paragraph-properties style:punctuation-wrap="simple"/>
    </style:style>
    <style:style style:name="T819" style:parent-style-name="Fuentedepárrafopredeter." style:family="text">
      <style:text-properties style:font-name="Symbol" fo:color="#000000" fo:font-size="11pt" style:font-size-asian="11pt" style:font-size-complex="11pt"/>
    </style:style>
    <style:style style:name="T8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1" style:parent-style-name="Normal" style:family="paragraph">
      <style:paragraph-properties style:punctuation-wrap="simple"/>
    </style:style>
    <style:style style:name="T8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4" style:parent-style-name="Normal" style:family="paragraph">
      <style:paragraph-properties style:punctuation-wrap="simple"/>
    </style:style>
    <style:style style:name="T8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7" style:parent-style-name="Normal" style:family="paragraph">
      <style:paragraph-properties style:punctuation-wrap="simple"/>
    </style:style>
    <style:style style:name="T8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0" style:parent-style-name="Normal" style:family="paragraph">
      <style:paragraph-properties style:punctuation-wrap="simple"/>
    </style:style>
    <style:style style:name="T831" style:parent-style-name="Fuentedepárrafopredeter." style:family="text">
      <style:text-properties style:font-name="Symbol" fo:color="#000000" fo:font-size="11pt" style:font-size-asian="11pt" style:font-size-complex="11pt"/>
    </style:style>
    <style:style style:name="T8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3" style:parent-style-name="Normal" style:family="paragraph">
      <style:paragraph-properties style:punctuation-wrap="simple"/>
    </style:style>
    <style:style style:name="T8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6" style:parent-style-name="Normal" style:family="paragraph">
      <style:paragraph-properties style:punctuation-wrap="simple"/>
    </style:style>
    <style:style style:name="T8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9" style:parent-style-name="Normal" style:family="paragraph">
      <style:paragraph-properties style:punctuation-wrap="simple"/>
    </style:style>
    <style:style style:name="T840" style:parent-style-name="Fuentedepárrafopredeter." style:family="text">
      <style:text-properties style:font-name="Symbol" fo:color="#000000" fo:font-size="11pt" style:font-size-asian="11pt" style:font-size-complex="11pt"/>
    </style:style>
    <style:style style:name="T8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2" style:parent-style-name="Normal" style:family="paragraph">
      <style:paragraph-properties style:punctuation-wrap="simple"/>
    </style:style>
    <style:style style:name="T8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5" style:parent-style-name="Normal" style:family="paragraph">
      <style:paragraph-properties style:punctuation-wrap="simple"/>
    </style:style>
    <style:style style:name="T8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8" style:parent-style-name="Normal" style:family="paragraph">
      <style:paragraph-properties style:punctuation-wrap="simple"/>
    </style:style>
    <style:style style:name="T8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2" style:parent-style-name="Normal" style:family="paragraph">
      <style:paragraph-properties style:punctuation-wrap="simple"/>
    </style:style>
    <style:style style:name="T8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5" style:parent-style-name="Normal" style:family="paragraph">
      <style:paragraph-properties style:punctuation-wrap="simple"/>
    </style:style>
    <style:style style:name="T8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8" style:parent-style-name="Normal" style:family="paragraph">
      <style:paragraph-properties style:punctuation-wrap="simple"/>
    </style:style>
    <style:style style:name="T8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2" style:parent-style-name="Normal" style:family="paragraph">
      <style:paragraph-properties style:punctuation-wrap="simple"/>
    </style:style>
    <style:style style:name="T8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5" style:parent-style-name="Normal" style:family="paragraph">
      <style:paragraph-properties style:punctuation-wrap="simple"/>
    </style:style>
    <style:style style:name="T8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8" style:parent-style-name="Normal" style:family="paragraph">
      <style:paragraph-properties style:punctuation-wrap="simple"/>
    </style:style>
    <style:style style:name="T8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1" style:parent-style-name="Normal" style:family="paragraph">
      <style:paragraph-properties style:punctuation-wrap="simple"/>
    </style:style>
    <style:style style:name="T8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5" style:parent-style-name="Normal" style:family="paragraph">
      <style:paragraph-properties style:punctuation-wrap="simple"/>
    </style:style>
    <style:style style:name="T8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8" style:parent-style-name="Normal" style:family="paragraph">
      <style:paragraph-properties style:punctuation-wrap="simple"/>
    </style:style>
    <style:style style:name="T879" style:parent-style-name="Fuentedepárrafopredeter." style:family="text">
      <style:text-properties style:font-name="Symbol" fo:color="#000000" fo:font-size="11pt" style:font-size-asian="11pt" style:font-size-complex="11pt"/>
    </style:style>
    <style:style style:name="T8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1" style:parent-style-name="Normal" style:family="paragraph">
      <style:paragraph-properties style:punctuation-wrap="simple"/>
    </style:style>
    <style:style style:name="T8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4" style:parent-style-name="Normal" style:family="paragraph">
      <style:paragraph-properties style:punctuation-wrap="simple"/>
    </style:style>
    <style:style style:name="T8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7" style:parent-style-name="Normal" style:family="paragraph">
      <style:paragraph-properties style:punctuation-wrap="simple"/>
    </style:style>
    <style:style style:name="T8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0" style:parent-style-name="Normal" style:family="paragraph">
      <style:paragraph-properties style:punctuation-wrap="simple"/>
    </style:style>
    <style:style style:name="T8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3" style:parent-style-name="Normal" style:family="paragraph">
      <style:paragraph-properties style:punctuation-wrap="simple"/>
    </style:style>
    <style:style style:name="T894" style:parent-style-name="Fuentedepárrafopredeter." style:family="text">
      <style:text-properties style:font-name="Arial" fo:color="#000000" fo:font-size="11pt" style:font-size-asian="11pt" style:font-size-complex="11pt"/>
    </style:style>
    <style:style style:name="P895" style:parent-style-name="Normal" style:master-page-name="MP4" style:family="paragraph">
      <style:paragraph-properties fo:break-before="page"/>
    </style:style>
    <style:style style:name="T8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7" style:parent-style-name="Normal" style:family="paragraph">
      <style:paragraph-properties style:punctuation-wrap="simple"/>
    </style:style>
    <style:style style:name="T8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0" style:parent-style-name="Normal" style:family="paragraph">
      <style:paragraph-properties style:punctuation-wrap="simple"/>
    </style:style>
    <style:style style:name="T9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3" style:parent-style-name="Normal" style:family="paragraph">
      <style:paragraph-properties style:punctuation-wrap="simple"/>
    </style:style>
    <style:style style:name="T9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6" style:parent-style-name="Normal" style:family="paragraph">
      <style:paragraph-properties style:punctuation-wrap="simple"/>
    </style:style>
    <style:style style:name="T9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0" style:parent-style-name="Normal" style:family="paragraph">
      <style:paragraph-properties style:punctuation-wrap="simple"/>
    </style:style>
    <style:style style:name="T91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4" style:parent-style-name="Normal" style:family="paragraph">
      <style:paragraph-properties style:punctuation-wrap="simple"/>
    </style:style>
    <style:style style:name="T9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7" style:parent-style-name="Normal" style:family="paragraph">
      <style:paragraph-properties style:punctuation-wrap="simple"/>
    </style:style>
    <style:style style:name="T91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1" style:parent-style-name="Normal" style:family="paragraph">
      <style:paragraph-properties style:punctuation-wrap="simple"/>
    </style:style>
    <style:style style:name="T9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5" style:parent-style-name="Normal" style:family="paragraph">
      <style:paragraph-properties style:punctuation-wrap="simple"/>
    </style:style>
    <style:style style:name="T9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8" style:parent-style-name="Normal" style:family="paragraph">
      <style:paragraph-properties style:punctuation-wrap="simple"/>
    </style:style>
    <style:style style:name="T9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1" style:parent-style-name="Normal" style:family="paragraph">
      <style:paragraph-properties style:punctuation-wrap="simple"/>
    </style:style>
    <style:style style:name="T9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4" style:parent-style-name="Normal" style:family="paragraph">
      <style:paragraph-properties style:punctuation-wrap="simple"/>
    </style:style>
    <style:style style:name="T93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9" style:parent-style-name="Normal" style:family="paragraph">
      <style:paragraph-properties style:punctuation-wrap="simple"/>
    </style:style>
    <style:style style:name="T9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2" style:parent-style-name="Normal" style:family="paragraph">
      <style:paragraph-properties style:punctuation-wrap="simple"/>
    </style:style>
    <style:style style:name="T9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5" style:parent-style-name="Normal" style:family="paragraph">
      <style:paragraph-properties style:punctuation-wrap="simple"/>
    </style:style>
    <style:style style:name="T9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9" style:parent-style-name="Normal" style:family="paragraph">
      <style:paragraph-properties style:punctuation-wrap="simple"/>
    </style:style>
    <style:style style:name="T9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2" style:parent-style-name="Normal" style:family="paragraph">
      <style:paragraph-properties style:punctuation-wrap="simple"/>
    </style:style>
    <style:style style:name="T9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5" style:parent-style-name="Normal" style:family="paragraph">
      <style:paragraph-properties style:punctuation-wrap="simple"/>
    </style:style>
    <style:style style:name="T9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8" style:parent-style-name="Normal" style:family="paragraph">
      <style:paragraph-properties style:punctuation-wrap="simple"/>
    </style:style>
    <style:style style:name="T9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2" style:parent-style-name="Normal" style:family="paragraph">
      <style:paragraph-properties style:punctuation-wrap="simple"/>
    </style:style>
    <style:style style:name="T963" style:parent-style-name="Fuentedepárrafopredeter." style:family="text">
      <style:text-properties style:font-name="Arial" fo:color="#000000" fo:font-size="8pt" style:font-size-asian="8pt" style:font-size-complex="8pt"/>
    </style:style>
    <style:style style:name="T9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5" style:parent-style-name="Normal" style:family="paragraph">
      <style:paragraph-properties style:punctuation-wrap="simple"/>
    </style:style>
    <style:style style:name="T966" style:parent-style-name="Fuentedepárrafopredeter." style:family="text">
      <style:text-properties style:font-name="Arial" fo:color="#000000" fo:font-size="8pt" style:font-size-asian="8pt" style:font-size-complex="8pt"/>
    </style:style>
    <style:style style:name="T967" style:parent-style-name="Fuentedepárrafopredeter." style:family="text">
      <style:text-properties style:font-name="Arial" fo:color="#000000" fo:font-size="8pt" style:font-size-asian="8pt" style:font-size-complex="8pt"/>
    </style:style>
    <style:style style:name="T9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9" style:parent-style-name="Normal" style:family="paragraph">
      <style:paragraph-properties style:punctuation-wrap="simple"/>
    </style:style>
    <style:style style:name="T970" style:parent-style-name="Fuentedepárrafopredeter." style:family="text">
      <style:text-properties style:font-name="Arial" fo:color="#000000" fo:font-size="8pt" style:font-size-asian="8pt" style:font-size-complex="8pt"/>
    </style:style>
    <style:style style:name="T9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6" style:parent-style-name="Normal" style:family="paragraph">
      <style:paragraph-properties style:punctuation-wrap="simple"/>
    </style:style>
    <style:style style:name="T977" style:parent-style-name="Fuentedepárrafopredeter." style:family="text">
      <style:text-properties style:font-name="Times New Roman" fo:color="#000000"/>
    </style:style>
    <style:style style:name="T978" style:parent-style-name="Fuentedepárrafopredeter." style:family="text">
      <style:text-properties style:font-name="Times New Roman" fo:font-weight="bold" style:font-weight-asian="bold" fo:color="#000000"/>
    </style:style>
    <style:style style:name="T979" style:parent-style-name="Fuentedepárrafopredeter." style:family="text">
      <style:text-properties style:font-name="Times New Roman" fo:color="#000000"/>
    </style:style>
    <style:style style:name="T980" style:parent-style-name="Fuentedepárrafopredeter." style:family="text">
      <style:text-properties style:font-name="Times New Roman" fo:font-weight="bold" style:font-weight-asian="bold" fo:color="#000000"/>
    </style:style>
    <style:style style:name="T981" style:parent-style-name="Fuentedepárrafopredeter." style:family="text">
      <style:text-properties style:font-name="Times New Roman" fo:color="#000000"/>
    </style:style>
    <style:style style:name="T9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3" style:parent-style-name="Normal" style:family="paragraph">
      <style:paragraph-properties style:punctuation-wrap="simple"/>
    </style:style>
    <style:style style:name="T9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7" style:parent-style-name="Normal" style:family="paragraph">
      <style:paragraph-properties style:punctuation-wrap="simple"/>
    </style:style>
    <style:style style:name="T98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1" style:parent-style-name="Normal" style:family="paragraph">
      <style:paragraph-properties style:punctuation-wrap="simple"/>
    </style:style>
    <style:style style:name="T9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4" style:parent-style-name="Normal" style:family="paragraph">
      <style:paragraph-properties style:punctuation-wrap="simple"/>
    </style:style>
    <style:style style:name="T9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8" style:parent-style-name="Normal" style:family="paragraph">
      <style:paragraph-properties style:punctuation-wrap="simple"/>
    </style:style>
    <style:style style:name="T9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1" style:parent-style-name="Normal" style:family="paragraph">
      <style:paragraph-properties style:punctuation-wrap="simple"/>
    </style:style>
    <style:style style:name="T10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4" style:parent-style-name="Normal" style:family="paragraph">
      <style:paragraph-properties style:punctuation-wrap="simple"/>
    </style:style>
    <style:style style:name="T100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8" style:parent-style-name="Normal" style:family="paragraph">
      <style:paragraph-properties style:punctuation-wrap="simple"/>
    </style:style>
    <style:style style:name="T100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1" style:parent-style-name="Normal" style:family="paragraph">
      <style:paragraph-properties style:punctuation-wrap="simple"/>
    </style:style>
    <style:style style:name="T10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4" style:parent-style-name="Normal" style:family="paragraph">
      <style:paragraph-properties style:punctuation-wrap="simple"/>
    </style:style>
    <style:style style:name="T10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7" style:parent-style-name="Normal" style:family="paragraph">
      <style:paragraph-properties style:punctuation-wrap="simple"/>
    </style:style>
    <style:style style:name="T10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0" style:parent-style-name="Normal" style:family="paragraph">
      <style:paragraph-properties style:punctuation-wrap="simple"/>
    </style:style>
    <style:style style:name="T10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3" style:parent-style-name="Normal" style:family="paragraph">
      <style:paragraph-properties style:punctuation-wrap="simple"/>
    </style:style>
    <style:style style:name="T10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7" style:parent-style-name="Normal" style:family="paragraph">
      <style:paragraph-properties style:punctuation-wrap="simple"/>
    </style:style>
    <style:style style:name="T10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0" style:parent-style-name="Normal" style:family="paragraph">
      <style:paragraph-properties style:punctuation-wrap="simple"/>
    </style:style>
    <style:style style:name="T10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3" style:parent-style-name="Normal" style:family="paragraph">
      <style:paragraph-properties style:punctuation-wrap="simple"/>
    </style:style>
    <style:style style:name="T10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6" style:parent-style-name="Normal" style:family="paragraph">
      <style:paragraph-properties style:punctuation-wrap="simple"/>
    </style:style>
    <style:style style:name="T10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9" style:parent-style-name="Normal" style:family="paragraph">
      <style:paragraph-properties style:punctuation-wrap="simple"/>
    </style:style>
    <style:style style:name="T10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2" style:parent-style-name="Normal" style:family="paragraph">
      <style:paragraph-properties style:punctuation-wrap="simple"/>
    </style:style>
    <style:style style:name="T10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5" style:parent-style-name="Normal" style:family="paragraph">
      <style:paragraph-properties style:punctuation-wrap="simple"/>
    </style:style>
    <style:style style:name="T10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8" style:parent-style-name="Normal" style:family="paragraph">
      <style:paragraph-properties style:punctuation-wrap="simple"/>
    </style:style>
    <style:style style:name="T10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1" style:parent-style-name="Normal" style:family="paragraph">
      <style:paragraph-properties style:punctuation-wrap="simple"/>
    </style:style>
    <style:style style:name="T10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4" style:parent-style-name="Normal" style:family="paragraph">
      <style:paragraph-properties style:punctuation-wrap="simple"/>
    </style:style>
    <style:style style:name="T10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7" style:parent-style-name="Normal" style:family="paragraph">
      <style:paragraph-properties style:punctuation-wrap="simple"/>
    </style:style>
    <style:style style:name="T10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0" style:parent-style-name="Normal" style:family="paragraph">
      <style:paragraph-properties style:punctuation-wrap="simple"/>
    </style:style>
    <style:style style:name="T10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3" style:parent-style-name="Normal" style:family="paragraph">
      <style:paragraph-properties style:punctuation-wrap="simple"/>
    </style:style>
    <style:style style:name="T10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6" style:parent-style-name="Normal" style:family="paragraph">
      <style:paragraph-properties style:punctuation-wrap="simple"/>
    </style:style>
    <style:style style:name="T10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9" style:parent-style-name="Normal" style:family="paragraph">
      <style:paragraph-properties style:punctuation-wrap="simple"/>
    </style:style>
    <style:style style:name="T10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2" style:parent-style-name="Normal" style:family="paragraph">
      <style:paragraph-properties style:punctuation-wrap="simple"/>
    </style:style>
    <style:style style:name="T10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5" style:parent-style-name="Normal" style:family="paragraph">
      <style:paragraph-properties style:punctuation-wrap="simple"/>
    </style:style>
    <style:style style:name="T10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8" style:parent-style-name="Normal" style:family="paragraph">
      <style:paragraph-properties style:punctuation-wrap="simple"/>
    </style:style>
    <style:style style:name="T107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2" style:parent-style-name="Normal" style:family="paragraph">
      <style:paragraph-properties style:punctuation-wrap="simple"/>
    </style:style>
    <style:style style:name="T10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5" style:parent-style-name="Normal" style:family="paragraph">
      <style:paragraph-properties style:punctuation-wrap="simple"/>
    </style:style>
    <style:style style:name="T10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8" style:parent-style-name="Normal" style:family="paragraph">
      <style:paragraph-properties style:punctuation-wrap="simple"/>
    </style:style>
    <style:style style:name="T10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1" style:parent-style-name="Normal" style:family="paragraph">
      <style:paragraph-properties style:punctuation-wrap="simple"/>
    </style:style>
    <style:style style:name="T10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4" style:parent-style-name="Normal" style:family="paragraph">
      <style:paragraph-properties style:punctuation-wrap="simple"/>
    </style:style>
    <style:style style:name="T10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8" style:parent-style-name="Normal" style:family="paragraph">
      <style:paragraph-properties style:punctuation-wrap="simple"/>
    </style:style>
    <style:style style:name="T10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1" style:parent-style-name="Normal" style:family="paragraph">
      <style:paragraph-properties style:punctuation-wrap="simple"/>
    </style:style>
    <style:style style:name="T11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4" style:parent-style-name="Normal" style:family="paragraph">
      <style:paragraph-properties style:punctuation-wrap="simple"/>
    </style:style>
    <style:style style:name="T11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7" style:parent-style-name="Normal" style:family="paragraph">
      <style:paragraph-properties style:punctuation-wrap="simple"/>
    </style:style>
    <style:style style:name="T11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0" style:parent-style-name="Normal" style:family="paragraph">
      <style:paragraph-properties style:punctuation-wrap="simple"/>
    </style:style>
    <style:style style:name="T11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3" style:parent-style-name="Normal" style:family="paragraph">
      <style:paragraph-properties style:punctuation-wrap="simple"/>
    </style:style>
    <style:style style:name="T11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6" style:parent-style-name="Normal" style:family="paragraph">
      <style:paragraph-properties style:punctuation-wrap="simple"/>
    </style:style>
    <style:style style:name="T11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9" style:parent-style-name="Normal" style:family="paragraph">
      <style:paragraph-properties style:punctuation-wrap="simple"/>
    </style:style>
    <style:style style:name="T11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2" style:parent-style-name="Normal" style:family="paragraph">
      <style:paragraph-properties style:punctuation-wrap="simple"/>
    </style:style>
    <style:style style:name="T1123" style:parent-style-name="Fuentedepárrafopredeter." style:family="text">
      <style:text-properties style:font-name="Arial" fo:color="#000000" fo:font-size="11pt" style:font-size-asian="11pt" style:font-size-complex="11pt"/>
    </style:style>
    <style:style style:name="P1124" style:parent-style-name="Normal" style:master-page-name="MP5" style:family="paragraph">
      <style:paragraph-properties fo:break-before="page"/>
    </style:style>
    <style:style style:name="T11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6" style:parent-style-name="Normal" style:family="paragraph">
      <style:paragraph-properties style:punctuation-wrap="simple"/>
    </style:style>
    <style:style style:name="T112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0" style:parent-style-name="Normal" style:family="paragraph">
      <style:paragraph-properties style:punctuation-wrap="simple"/>
    </style:style>
    <style:style style:name="T11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3" style:parent-style-name="Normal" style:family="paragraph">
      <style:paragraph-properties style:punctuation-wrap="simple"/>
    </style:style>
    <style:style style:name="T11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6" style:parent-style-name="Normal" style:family="paragraph">
      <style:paragraph-properties style:punctuation-wrap="simple"/>
    </style:style>
    <style:style style:name="T11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9" style:parent-style-name="Normal" style:family="paragraph">
      <style:paragraph-properties style:punctuation-wrap="simple"/>
    </style:style>
    <style:style style:name="T11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2" style:parent-style-name="Normal" style:family="paragraph">
      <style:paragraph-properties style:punctuation-wrap="simple"/>
    </style:style>
    <style:style style:name="T11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5" style:parent-style-name="Normal" style:family="paragraph">
      <style:paragraph-properties style:punctuation-wrap="simple"/>
    </style:style>
    <style:style style:name="T11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8" style:parent-style-name="Normal" style:family="paragraph">
      <style:paragraph-properties style:punctuation-wrap="simple"/>
    </style:style>
    <style:style style:name="T11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1" style:parent-style-name="Normal" style:family="paragraph">
      <style:paragraph-properties style:punctuation-wrap="simple"/>
    </style:style>
    <style:style style:name="T11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4" style:parent-style-name="Normal" style:family="paragraph">
      <style:paragraph-properties style:punctuation-wrap="simple"/>
    </style:style>
    <style:style style:name="T11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7" style:parent-style-name="Normal" style:family="paragraph">
      <style:paragraph-properties style:punctuation-wrap="simple"/>
    </style:style>
    <style:style style:name="T11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0" style:parent-style-name="Normal" style:family="paragraph">
      <style:paragraph-properties style:punctuation-wrap="simple"/>
    </style:style>
    <style:style style:name="T11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3" style:parent-style-name="Normal" style:family="paragraph">
      <style:paragraph-properties style:punctuation-wrap="simple"/>
    </style:style>
    <style:style style:name="T11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7" style:parent-style-name="Normal" style:family="paragraph">
      <style:paragraph-properties style:punctuation-wrap="simple"/>
    </style:style>
    <style:style style:name="T11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0" style:parent-style-name="Normal" style:family="paragraph">
      <style:paragraph-properties style:punctuation-wrap="simple"/>
    </style:style>
    <style:style style:name="T11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3" style:parent-style-name="Normal" style:family="paragraph">
      <style:paragraph-properties style:punctuation-wrap="simple"/>
    </style:style>
    <style:style style:name="T11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7" style:parent-style-name="Normal" style:family="paragraph">
      <style:paragraph-properties style:punctuation-wrap="simple"/>
    </style:style>
    <style:style style:name="T11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0" style:parent-style-name="Normal" style:family="paragraph">
      <style:paragraph-properties style:punctuation-wrap="simple"/>
    </style:style>
    <style:style style:name="T11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3" style:parent-style-name="Normal" style:family="paragraph">
      <style:paragraph-properties style:punctuation-wrap="simple"/>
    </style:style>
    <style:style style:name="T11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6" style:parent-style-name="Normal" style:family="paragraph">
      <style:paragraph-properties style:punctuation-wrap="simple"/>
    </style:style>
    <style:style style:name="T11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0" style:parent-style-name="Normal" style:family="paragraph">
      <style:paragraph-properties style:punctuation-wrap="simple"/>
    </style:style>
    <style:style style:name="T1191" style:parent-style-name="Fuentedepárrafopredeter." style:family="text">
      <style:text-properties style:font-name="Arial" fo:color="#000000" fo:font-size="8pt" style:font-size-asian="8pt" style:font-size-complex="8pt"/>
    </style:style>
    <style:style style:name="T1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3" style:parent-style-name="Normal" style:family="paragraph">
      <style:paragraph-properties style:punctuation-wrap="simple"/>
    </style:style>
    <style:style style:name="T1194" style:parent-style-name="Fuentedepárrafopredeter." style:family="text">
      <style:text-properties style:font-name="Arial" fo:color="#000000" fo:font-size="8pt" style:font-size-asian="8pt" style:font-size-complex="8pt"/>
    </style:style>
    <style:style style:name="T1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6" style:parent-style-name="Normal" style:family="paragraph">
      <style:paragraph-properties style:punctuation-wrap="simple"/>
    </style:style>
    <style:style style:name="T1197" style:parent-style-name="Fuentedepárrafopredeter." style:family="text">
      <style:text-properties style:font-name="Arial" fo:color="#000000" fo:font-size="8pt" style:font-size-asian="8pt" style:font-size-complex="8pt"/>
    </style:style>
    <style:style style:name="T11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2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2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2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3" style:parent-style-name="Normal" style:family="paragraph">
      <style:paragraph-properties style:punctuation-wrap="simple"/>
    </style:style>
    <style:style style:name="T1204" style:parent-style-name="Fuentedepárrafopredeter." style:family="text">
      <style:text-properties style:font-name="Times New Roman" fo:color="#000000"/>
    </style:style>
    <style:style style:name="T1205" style:parent-style-name="Fuentedepárrafopredeter." style:family="text">
      <style:text-properties style:font-name="Times New Roman" fo:font-weight="bold" style:font-weight-asian="bold" fo:color="#000000"/>
    </style:style>
    <style:style style:name="T1206" style:parent-style-name="Fuentedepárrafopredeter." style:family="text">
      <style:text-properties style:font-name="Times New Roman" fo:color="#000000"/>
    </style:style>
    <style:style style:name="T1207" style:parent-style-name="Fuentedepárrafopredeter." style:family="text">
      <style:text-properties style:font-name="Times New Roman" fo:font-weight="bold" style:font-weight-asian="bold" fo:color="#000000"/>
    </style:style>
    <style:style style:name="T1208" style:parent-style-name="Fuentedepárrafopredeter." style:family="text">
      <style:text-properties style:font-name="Times New Roman" fo:color="#000000"/>
    </style:style>
    <style:style style:name="T12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0" style:parent-style-name="Normal" style:family="paragraph">
      <style:paragraph-properties style:punctuation-wrap="simple"/>
    </style:style>
    <style:style style:name="T121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5" style:parent-style-name="Normal" style:family="paragraph">
      <style:paragraph-properties style:punctuation-wrap="simple"/>
    </style:style>
    <style:style style:name="T12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8" style:parent-style-name="Normal" style:family="paragraph">
      <style:paragraph-properties style:punctuation-wrap="simple"/>
    </style:style>
    <style:style style:name="T12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1" style:parent-style-name="Normal" style:family="paragraph">
      <style:paragraph-properties style:punctuation-wrap="simple"/>
    </style:style>
    <style:style style:name="T12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4" style:parent-style-name="Normal" style:family="paragraph">
      <style:paragraph-properties style:punctuation-wrap="simple"/>
    </style:style>
    <style:style style:name="T12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7" style:parent-style-name="Normal" style:family="paragraph">
      <style:paragraph-properties style:punctuation-wrap="simple"/>
    </style:style>
    <style:style style:name="T12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0" style:parent-style-name="Normal" style:family="paragraph">
      <style:paragraph-properties style:punctuation-wrap="simple"/>
    </style:style>
    <style:style style:name="T12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3" style:parent-style-name="Normal" style:family="paragraph">
      <style:paragraph-properties style:punctuation-wrap="simple"/>
    </style:style>
    <style:style style:name="T12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6" style:parent-style-name="Normal" style:family="paragraph">
      <style:paragraph-properties style:punctuation-wrap="simple"/>
    </style:style>
    <style:style style:name="T12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9" style:parent-style-name="Normal" style:family="paragraph">
      <style:paragraph-properties style:punctuation-wrap="simple"/>
    </style:style>
    <style:style style:name="T12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2" style:parent-style-name="Normal" style:family="paragraph">
      <style:paragraph-properties style:punctuation-wrap="simple"/>
    </style:style>
    <style:style style:name="T12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5" style:parent-style-name="Normal" style:family="paragraph">
      <style:paragraph-properties style:punctuation-wrap="simple"/>
    </style:style>
    <style:style style:name="T12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8" style:parent-style-name="Normal" style:family="paragraph">
      <style:paragraph-properties style:punctuation-wrap="simple"/>
    </style:style>
    <style:style style:name="T12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1" style:parent-style-name="Normal" style:family="paragraph">
      <style:paragraph-properties style:punctuation-wrap="simple"/>
    </style:style>
    <style:style style:name="T12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4" style:parent-style-name="Normal" style:family="paragraph">
      <style:paragraph-properties style:punctuation-wrap="simple"/>
    </style:style>
    <style:style style:name="T12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7" style:parent-style-name="Normal" style:family="paragraph">
      <style:paragraph-properties style:punctuation-wrap="simple"/>
    </style:style>
    <style:style style:name="T12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0" style:parent-style-name="Normal" style:family="paragraph">
      <style:paragraph-properties style:punctuation-wrap="simple"/>
    </style:style>
    <style:style style:name="T12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3" style:parent-style-name="Normal" style:family="paragraph">
      <style:paragraph-properties style:punctuation-wrap="simple"/>
    </style:style>
    <style:style style:name="T12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6" style:parent-style-name="Normal" style:family="paragraph">
      <style:paragraph-properties style:punctuation-wrap="simple"/>
    </style:style>
    <style:style style:name="T12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9" style:parent-style-name="Normal" style:family="paragraph">
      <style:paragraph-properties style:punctuation-wrap="simple"/>
    </style:style>
    <style:style style:name="T12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3" style:parent-style-name="Normal" style:family="paragraph">
      <style:paragraph-properties style:punctuation-wrap="simple"/>
    </style:style>
    <style:style style:name="T12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6" style:parent-style-name="Normal" style:family="paragraph">
      <style:paragraph-properties style:punctuation-wrap="simple"/>
    </style:style>
    <style:style style:name="T12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9" style:parent-style-name="Normal" style:family="paragraph">
      <style:paragraph-properties style:punctuation-wrap="simple"/>
    </style:style>
    <style:style style:name="T12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2" style:parent-style-name="Normal" style:family="paragraph">
      <style:paragraph-properties style:punctuation-wrap="simple"/>
    </style:style>
    <style:style style:name="T12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5" style:parent-style-name="Normal" style:family="paragraph">
      <style:paragraph-properties style:punctuation-wrap="simple"/>
    </style:style>
    <style:style style:name="T12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8" style:parent-style-name="Normal" style:family="paragraph">
      <style:paragraph-properties style:punctuation-wrap="simple"/>
    </style:style>
    <style:style style:name="T12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1" style:parent-style-name="Normal" style:family="paragraph">
      <style:paragraph-properties style:punctuation-wrap="simple"/>
    </style:style>
    <style:style style:name="T12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4" style:parent-style-name="Normal" style:family="paragraph">
      <style:paragraph-properties style:punctuation-wrap="simple"/>
    </style:style>
    <style:style style:name="T12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7" style:parent-style-name="Normal" style:family="paragraph">
      <style:paragraph-properties style:punctuation-wrap="simple"/>
    </style:style>
    <style:style style:name="T129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1" style:parent-style-name="Normal" style:family="paragraph">
      <style:paragraph-properties style:punctuation-wrap="simple"/>
    </style:style>
    <style:style style:name="T13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4" style:parent-style-name="Normal" style:family="paragraph">
      <style:paragraph-properties style:punctuation-wrap="simple"/>
    </style:style>
    <style:style style:name="T13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7" style:parent-style-name="Normal" style:family="paragraph">
      <style:paragraph-properties style:punctuation-wrap="simple"/>
    </style:style>
    <style:style style:name="T13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0" style:parent-style-name="Normal" style:family="paragraph">
      <style:paragraph-properties style:punctuation-wrap="simple"/>
    </style:style>
    <style:style style:name="T13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3" style:parent-style-name="Normal" style:family="paragraph">
      <style:paragraph-properties style:punctuation-wrap="simple"/>
    </style:style>
    <style:style style:name="T13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6" style:parent-style-name="Normal" style:family="paragraph">
      <style:paragraph-properties style:punctuation-wrap="simple"/>
    </style:style>
    <style:style style:name="T13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0" style:parent-style-name="Normal" style:family="paragraph">
      <style:paragraph-properties style:punctuation-wrap="simple"/>
    </style:style>
    <style:style style:name="T13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3" style:parent-style-name="Normal" style:family="paragraph">
      <style:paragraph-properties style:punctuation-wrap="simple"/>
    </style:style>
    <style:style style:name="T13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6" style:parent-style-name="Normal" style:family="paragraph">
      <style:paragraph-properties style:punctuation-wrap="simple"/>
    </style:style>
    <style:style style:name="T13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0" style:parent-style-name="Normal" style:family="paragraph">
      <style:paragraph-properties style:punctuation-wrap="simple"/>
    </style:style>
    <style:style style:name="T13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3" style:parent-style-name="Normal" style:family="paragraph">
      <style:paragraph-properties style:punctuation-wrap="simple"/>
    </style:style>
    <style:style style:name="T13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6" style:parent-style-name="Normal" style:family="paragraph">
      <style:paragraph-properties style:punctuation-wrap="simple"/>
    </style:style>
    <style:style style:name="T13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0" style:parent-style-name="Normal" style:family="paragraph">
      <style:paragraph-properties style:punctuation-wrap="simple"/>
    </style:style>
    <style:style style:name="T134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4" style:parent-style-name="Normal" style:family="paragraph">
      <style:paragraph-properties style:punctuation-wrap="simple"/>
    </style:style>
    <style:style style:name="T13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7" style:parent-style-name="Normal" style:family="paragraph">
      <style:paragraph-properties style:punctuation-wrap="simple"/>
    </style:style>
    <style:style style:name="T13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0" style:parent-style-name="Normal" style:family="paragraph">
      <style:paragraph-properties style:punctuation-wrap="simple"/>
    </style:style>
    <style:style style:name="T13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3" style:parent-style-name="Normal" style:family="paragraph">
      <style:paragraph-properties style:punctuation-wrap="simple"/>
    </style:style>
    <style:style style:name="T13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55" style:parent-style-name="Fuentedepárrafopredeter." style:family="text">
      <style:text-properties style:font-name="Arial" fo:color="#000000" fo:font-size="11pt" style:font-size-asian="11pt" style:font-size-complex="11pt"/>
    </style:style>
    <style:style style:name="P1356" style:parent-style-name="Normal" style:master-page-name="MP6" style:family="paragraph">
      <style:paragraph-properties fo:break-before="page"/>
    </style:style>
    <style:style style:name="T13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8" style:parent-style-name="Normal" style:family="paragraph">
      <style:paragraph-properties style:punctuation-wrap="simple"/>
    </style:style>
    <style:style style:name="T135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1" style:parent-style-name="Normal" style:family="paragraph">
      <style:paragraph-properties style:punctuation-wrap="simple"/>
    </style:style>
    <style:style style:name="T13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6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6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7" style:parent-style-name="Normal" style:family="paragraph">
      <style:paragraph-properties style:punctuation-wrap="simple"/>
    </style:style>
    <style:style style:name="T136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1" style:parent-style-name="Normal" style:family="paragraph">
      <style:paragraph-properties style:punctuation-wrap="simple"/>
    </style:style>
    <style:style style:name="T137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7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6" style:parent-style-name="Normal" style:family="paragraph">
      <style:paragraph-properties style:punctuation-wrap="simple"/>
    </style:style>
    <style:style style:name="T137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7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1" style:parent-style-name="Normal" style:family="paragraph">
      <style:paragraph-properties style:punctuation-wrap="simple"/>
    </style:style>
    <style:style style:name="T138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4" style:parent-style-name="Normal" style:family="paragraph">
      <style:paragraph-properties style:punctuation-wrap="simple"/>
    </style:style>
    <style:style style:name="T138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7" style:parent-style-name="Normal" style:family="paragraph">
      <style:paragraph-properties style:punctuation-wrap="simple"/>
    </style:style>
    <style:style style:name="T138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0" style:parent-style-name="Normal" style:family="paragraph">
      <style:paragraph-properties style:punctuation-wrap="simple"/>
    </style:style>
    <style:style style:name="T139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3" style:parent-style-name="Normal" style:family="paragraph">
      <style:paragraph-properties style:punctuation-wrap="simple"/>
    </style:style>
    <style:style style:name="T139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6" style:parent-style-name="Normal" style:family="paragraph">
      <style:paragraph-properties style:punctuation-wrap="simple"/>
    </style:style>
    <style:style style:name="T13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9" style:parent-style-name="Normal" style:family="paragraph">
      <style:paragraph-properties style:punctuation-wrap="simple"/>
    </style:style>
    <style:style style:name="T140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0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0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0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08" style:parent-style-name="Normal" style:family="paragraph">
      <style:paragraph-properties style:punctuation-wrap="simple"/>
    </style:style>
    <style:style style:name="T140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1" style:parent-style-name="Normal" style:family="paragraph">
      <style:paragraph-properties style:punctuation-wrap="simple"/>
    </style:style>
    <style:style style:name="T141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4" style:parent-style-name="Normal" style:family="paragraph">
      <style:paragraph-properties style:punctuation-wrap="simple"/>
    </style:style>
    <style:style style:name="T141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7" style:parent-style-name="Normal" style:family="paragraph">
      <style:paragraph-properties style:punctuation-wrap="simple"/>
    </style:style>
    <style:style style:name="T141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0" style:parent-style-name="Normal" style:family="paragraph">
      <style:paragraph-properties style:punctuation-wrap="simple"/>
    </style:style>
    <style:style style:name="T14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2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4" style:parent-style-name="Normal" style:family="paragraph">
      <style:paragraph-properties style:punctuation-wrap="simple"/>
    </style:style>
    <style:style style:name="T14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7" style:parent-style-name="Normal" style:family="paragraph">
      <style:paragraph-properties style:punctuation-wrap="simple"/>
    </style:style>
    <style:style style:name="T142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1" style:parent-style-name="Normal" style:family="paragraph">
      <style:paragraph-properties style:punctuation-wrap="simple"/>
    </style:style>
    <style:style style:name="T143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3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5" style:parent-style-name="Normal" style:family="paragraph">
      <style:paragraph-properties style:punctuation-wrap="simple"/>
    </style:style>
    <style:style style:name="T14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9" style:parent-style-name="Normal" style:family="paragraph">
      <style:paragraph-properties style:punctuation-wrap="simple"/>
    </style:style>
    <style:style style:name="T1440" style:parent-style-name="Fuentedepárrafopredeter." style:family="text">
      <style:text-properties style:font-name="Arial" fo:color="#000000" fo:font-size="8pt" style:font-size-asian="8pt" style:font-size-complex="8pt"/>
    </style:style>
    <style:style style:name="T14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42" style:parent-style-name="Normal" style:family="paragraph">
      <style:paragraph-properties style:punctuation-wrap="simple"/>
    </style:style>
    <style:style style:name="T1443" style:parent-style-name="Fuentedepárrafopredeter." style:family="text">
      <style:text-properties style:font-name="Arial" fo:color="#000000" fo:font-size="8pt" style:font-size-asian="8pt" style:font-size-complex="8pt"/>
    </style:style>
    <style:style style:name="T14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45" style:parent-style-name="Normal" style:family="paragraph">
      <style:paragraph-properties style:punctuation-wrap="simple"/>
    </style:style>
    <style:style style:name="T1446" style:parent-style-name="Fuentedepárrafopredeter." style:family="text">
      <style:text-properties style:font-name="Arial" fo:color="#000000" fo:font-size="8pt" style:font-size-asian="8pt" style:font-size-complex="8pt"/>
    </style:style>
    <style:style style:name="T1447" style:parent-style-name="Fuentedepárrafopredeter." style:family="text">
      <style:text-properties style:font-name="Arial" fo:color="#000000" fo:font-size="8pt" style:font-size-asian="8pt" style:font-size-complex="8pt"/>
    </style:style>
    <style:style style:name="T14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3" style:parent-style-name="Normal" style:family="paragraph">
      <style:paragraph-properties style:punctuation-wrap="simple"/>
    </style:style>
    <style:style style:name="T1454" style:parent-style-name="Fuentedepárrafopredeter." style:family="text">
      <style:text-properties style:font-name="Times New Roman" fo:color="#000000"/>
    </style:style>
    <style:style style:name="T1455" style:parent-style-name="Fuentedepárrafopredeter." style:family="text">
      <style:text-properties style:font-name="Times New Roman" fo:font-weight="bold" style:font-weight-asian="bold" fo:color="#000000"/>
    </style:style>
    <style:style style:name="T1456" style:parent-style-name="Fuentedepárrafopredeter." style:family="text">
      <style:text-properties style:font-name="Times New Roman" fo:color="#000000"/>
    </style:style>
    <style:style style:name="T1457" style:parent-style-name="Fuentedepárrafopredeter." style:family="text">
      <style:text-properties style:font-name="Times New Roman" fo:font-weight="bold" style:font-weight-asian="bold" fo:color="#000000"/>
    </style:style>
    <style:style style:name="T1458" style:parent-style-name="Fuentedepárrafopredeter." style:family="text">
      <style:text-properties style:font-name="Times New Roman" fo:color="#000000"/>
    </style:style>
    <style:style style:name="T14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0" style:parent-style-name="Normal" style:family="paragraph">
      <style:paragraph-properties style:punctuation-wrap="simple"/>
    </style:style>
    <style:style style:name="T14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3" style:parent-style-name="Normal" style:family="paragraph">
      <style:paragraph-properties style:punctuation-wrap="simple"/>
    </style:style>
    <style:style style:name="T14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6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8" style:parent-style-name="Normal" style:family="paragraph">
      <style:paragraph-properties style:punctuation-wrap="simple"/>
    </style:style>
    <style:style style:name="T14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1" style:parent-style-name="Normal" style:family="paragraph">
      <style:paragraph-properties style:punctuation-wrap="simple"/>
    </style:style>
    <style:style style:name="T14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4" style:parent-style-name="Normal" style:family="paragraph">
      <style:paragraph-properties style:punctuation-wrap="simple"/>
    </style:style>
    <style:style style:name="T14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7" style:parent-style-name="Normal" style:family="paragraph">
      <style:paragraph-properties style:punctuation-wrap="simple"/>
    </style:style>
    <style:style style:name="T14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0" style:parent-style-name="Normal" style:family="paragraph">
      <style:paragraph-properties style:punctuation-wrap="simple"/>
    </style:style>
    <style:style style:name="T14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3" style:parent-style-name="Normal" style:family="paragraph">
      <style:paragraph-properties style:punctuation-wrap="simple"/>
    </style:style>
    <style:style style:name="T14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6" style:parent-style-name="Normal" style:family="paragraph">
      <style:paragraph-properties style:punctuation-wrap="simple"/>
    </style:style>
    <style:style style:name="T148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0" style:parent-style-name="Normal" style:family="paragraph">
      <style:paragraph-properties style:punctuation-wrap="simple"/>
    </style:style>
    <style:style style:name="T14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4" style:parent-style-name="Normal" style:family="paragraph">
      <style:paragraph-properties style:punctuation-wrap="simple"/>
    </style:style>
    <style:style style:name="T14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7" style:parent-style-name="Normal" style:family="paragraph">
      <style:paragraph-properties style:punctuation-wrap="simple"/>
    </style:style>
    <style:style style:name="T14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0" style:parent-style-name="Normal" style:family="paragraph">
      <style:paragraph-properties style:punctuation-wrap="simple"/>
    </style:style>
    <style:style style:name="T15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3" style:parent-style-name="Normal" style:family="paragraph">
      <style:paragraph-properties style:punctuation-wrap="simple"/>
    </style:style>
    <style:style style:name="T15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6" style:parent-style-name="Normal" style:family="paragraph">
      <style:paragraph-properties style:punctuation-wrap="simple"/>
    </style:style>
    <style:style style:name="T15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9" style:parent-style-name="Normal" style:family="paragraph">
      <style:paragraph-properties style:punctuation-wrap="simple"/>
    </style:style>
    <style:style style:name="T15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2" style:parent-style-name="Normal" style:family="paragraph">
      <style:paragraph-properties style:punctuation-wrap="simple"/>
    </style:style>
    <style:style style:name="T15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5" style:parent-style-name="Normal" style:family="paragraph">
      <style:paragraph-properties style:punctuation-wrap="simple"/>
    </style:style>
    <style:style style:name="T15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8" style:parent-style-name="Normal" style:family="paragraph">
      <style:paragraph-properties style:punctuation-wrap="simple"/>
    </style:style>
    <style:style style:name="T15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1" style:parent-style-name="Normal" style:family="paragraph">
      <style:paragraph-properties style:punctuation-wrap="simple"/>
    </style:style>
    <style:style style:name="T15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4" style:parent-style-name="Normal" style:family="paragraph">
      <style:paragraph-properties style:punctuation-wrap="simple"/>
    </style:style>
    <style:style style:name="T15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7" style:parent-style-name="Normal" style:family="paragraph">
      <style:paragraph-properties style:punctuation-wrap="simple"/>
    </style:style>
    <style:style style:name="T15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0" style:parent-style-name="Normal" style:family="paragraph">
      <style:paragraph-properties style:punctuation-wrap="simple"/>
    </style:style>
    <style:style style:name="T15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3" style:parent-style-name="Normal" style:family="paragraph">
      <style:paragraph-properties style:punctuation-wrap="simple"/>
    </style:style>
    <style:style style:name="T15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6" style:parent-style-name="Normal" style:family="paragraph">
      <style:paragraph-properties style:punctuation-wrap="simple"/>
    </style:style>
    <style:style style:name="T15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9" style:parent-style-name="Normal" style:family="paragraph">
      <style:paragraph-properties style:punctuation-wrap="simple"/>
    </style:style>
    <style:style style:name="T154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3" style:parent-style-name="Normal" style:family="paragraph">
      <style:paragraph-properties style:punctuation-wrap="simple"/>
    </style:style>
    <style:style style:name="T15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7" style:parent-style-name="Normal" style:family="paragraph">
      <style:paragraph-properties style:punctuation-wrap="simple"/>
    </style:style>
    <style:style style:name="T15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0" style:parent-style-name="Normal" style:family="paragraph">
      <style:paragraph-properties style:punctuation-wrap="simple"/>
    </style:style>
    <style:style style:name="T155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4" style:parent-style-name="Normal" style:family="paragraph">
      <style:paragraph-properties style:punctuation-wrap="simple"/>
    </style:style>
    <style:style style:name="T15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7" style:parent-style-name="Normal" style:family="paragraph">
      <style:paragraph-properties style:punctuation-wrap="simple"/>
    </style:style>
    <style:style style:name="T15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0" style:parent-style-name="Normal" style:family="paragraph">
      <style:paragraph-properties style:punctuation-wrap="simple"/>
    </style:style>
    <style:style style:name="T15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3" style:parent-style-name="Normal" style:family="paragraph">
      <style:paragraph-properties style:punctuation-wrap="simple"/>
    </style:style>
    <style:style style:name="T15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7" style:parent-style-name="Normal" style:family="paragraph">
      <style:paragraph-properties style:punctuation-wrap="simple"/>
    </style:style>
    <style:style style:name="T15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0" style:parent-style-name="Normal" style:family="paragraph">
      <style:paragraph-properties style:punctuation-wrap="simple"/>
    </style:style>
    <style:style style:name="T15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3" style:parent-style-name="Normal" style:family="paragraph">
      <style:paragraph-properties style:punctuation-wrap="simple"/>
    </style:style>
    <style:style style:name="T15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6" style:parent-style-name="Normal" style:family="paragraph">
      <style:paragraph-properties style:punctuation-wrap="simple"/>
    </style:style>
    <style:style style:name="T15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0" style:parent-style-name="Normal" style:family="paragraph">
      <style:paragraph-properties style:punctuation-wrap="simple"/>
    </style:style>
    <style:style style:name="T15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3" style:parent-style-name="Normal" style:family="paragraph">
      <style:paragraph-properties style:punctuation-wrap="simple"/>
    </style:style>
    <style:style style:name="T15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6" style:parent-style-name="Normal" style:family="paragraph">
      <style:paragraph-properties style:punctuation-wrap="simple"/>
    </style:style>
    <style:style style:name="T15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9" style:parent-style-name="Normal" style:family="paragraph">
      <style:paragraph-properties style:punctuation-wrap="simple"/>
    </style:style>
    <style:style style:name="T15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2" style:parent-style-name="Normal" style:family="paragraph">
      <style:paragraph-properties style:punctuation-wrap="simple"/>
    </style:style>
    <style:style style:name="T15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5" style:parent-style-name="Normal" style:family="paragraph">
      <style:paragraph-properties style:punctuation-wrap="simple"/>
    </style:style>
    <style:style style:name="T15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8" style:parent-style-name="Normal" style:family="paragraph">
      <style:paragraph-properties style:punctuation-wrap="simple"/>
    </style:style>
    <style:style style:name="T159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2" style:parent-style-name="Normal" style:family="paragraph">
      <style:paragraph-properties style:punctuation-wrap="simple"/>
    </style:style>
    <style:style style:name="T16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6" style:parent-style-name="Normal" style:family="paragraph">
      <style:paragraph-properties style:punctuation-wrap="simple"/>
    </style:style>
    <style:style style:name="T16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9" style:parent-style-name="Normal" style:family="paragraph">
      <style:paragraph-properties style:punctuation-wrap="simple"/>
    </style:style>
    <style:style style:name="T16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2" style:parent-style-name="Normal" style:family="paragraph">
      <style:paragraph-properties style:punctuation-wrap="simple"/>
    </style:style>
    <style:style style:name="T16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5" style:parent-style-name="Normal" style:family="paragraph">
      <style:paragraph-properties style:punctuation-wrap="simple"/>
    </style:style>
    <style:style style:name="T16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8" style:parent-style-name="Normal" style:family="paragraph">
      <style:paragraph-properties style:punctuation-wrap="simple"/>
    </style:style>
    <style:style style:name="T16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1" style:parent-style-name="Normal" style:family="paragraph">
      <style:paragraph-properties style:punctuation-wrap="simple"/>
    </style:style>
    <style:style style:name="T1622" style:parent-style-name="Fuentedepárrafopredeter." style:family="text">
      <style:text-properties style:font-name="Arial" fo:color="#000000" fo:font-size="11pt" style:font-size-asian="11pt" style:font-size-complex="11pt"/>
    </style:style>
    <style:style style:name="P1623" style:parent-style-name="Normal" style:master-page-name="MP7" style:family="paragraph">
      <style:paragraph-properties fo:break-before="page"/>
    </style:style>
    <style:style style:name="T16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5" style:parent-style-name="Normal" style:family="paragraph">
      <style:paragraph-properties style:punctuation-wrap="simple"/>
    </style:style>
    <style:style style:name="T16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8" style:parent-style-name="Normal" style:family="paragraph">
      <style:paragraph-properties style:punctuation-wrap="simple"/>
    </style:style>
    <style:style style:name="T16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2" style:parent-style-name="Normal" style:family="paragraph">
      <style:paragraph-properties style:punctuation-wrap="simple"/>
    </style:style>
    <style:style style:name="T16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5" style:parent-style-name="Normal" style:family="paragraph">
      <style:paragraph-properties style:punctuation-wrap="simple"/>
    </style:style>
    <style:style style:name="T16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8" style:parent-style-name="Normal" style:family="paragraph">
      <style:paragraph-properties style:punctuation-wrap="simple"/>
    </style:style>
    <style:style style:name="T16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1" style:parent-style-name="Normal" style:family="paragraph">
      <style:paragraph-properties style:punctuation-wrap="simple"/>
    </style:style>
    <style:style style:name="T16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4" style:parent-style-name="Normal" style:family="paragraph">
      <style:paragraph-properties style:punctuation-wrap="simple"/>
    </style:style>
    <style:style style:name="T16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7" style:parent-style-name="Normal" style:family="paragraph">
      <style:paragraph-properties style:punctuation-wrap="simple"/>
    </style:style>
    <style:style style:name="T16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0" style:parent-style-name="Normal" style:family="paragraph">
      <style:paragraph-properties style:punctuation-wrap="simple"/>
    </style:style>
    <style:style style:name="T16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3" style:parent-style-name="Normal" style:family="paragraph">
      <style:paragraph-properties style:punctuation-wrap="simple"/>
    </style:style>
    <style:style style:name="T16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6" style:parent-style-name="Normal" style:family="paragraph">
      <style:paragraph-properties style:punctuation-wrap="simple"/>
    </style:style>
    <style:style style:name="T16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9" style:parent-style-name="Normal" style:family="paragraph">
      <style:paragraph-properties style:punctuation-wrap="simple"/>
    </style:style>
    <style:style style:name="T16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2" style:parent-style-name="Normal" style:family="paragraph">
      <style:paragraph-properties style:punctuation-wrap="simple"/>
    </style:style>
    <style:style style:name="T16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5" style:parent-style-name="Normal" style:family="paragraph">
      <style:paragraph-properties style:punctuation-wrap="simple"/>
    </style:style>
    <style:style style:name="T16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8" style:parent-style-name="Normal" style:family="paragraph">
      <style:paragraph-properties style:punctuation-wrap="simple"/>
    </style:style>
    <style:style style:name="T16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71" style:parent-style-name="Normal" style:family="paragraph">
      <style:paragraph-properties style:punctuation-wrap="simple"/>
    </style:style>
    <style:style style:name="T16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74" style:parent-style-name="Normal" style:family="paragraph">
      <style:paragraph-properties style:punctuation-wrap="simple"/>
    </style:style>
    <style:style style:name="T16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77" style:parent-style-name="Normal" style:family="paragraph">
      <style:paragraph-properties style:punctuation-wrap="simple"/>
    </style:style>
    <style:style style:name="T16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0" style:parent-style-name="Normal" style:family="paragraph">
      <style:paragraph-properties style:punctuation-wrap="simple"/>
    </style:style>
    <style:style style:name="T16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3" style:parent-style-name="Normal" style:family="paragraph">
      <style:paragraph-properties style:punctuation-wrap="simple"/>
    </style:style>
    <style:style style:name="T16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6" style:parent-style-name="Normal" style:family="paragraph">
      <style:paragraph-properties style:punctuation-wrap="simple"/>
    </style:style>
    <style:style style:name="T16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9" style:parent-style-name="Normal" style:family="paragraph">
      <style:paragraph-properties style:punctuation-wrap="simple"/>
    </style:style>
    <style:style style:name="T16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2" style:parent-style-name="Normal" style:family="paragraph">
      <style:paragraph-properties style:punctuation-wrap="simple"/>
    </style:style>
    <style:style style:name="T16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5" style:parent-style-name="Normal" style:family="paragraph">
      <style:paragraph-properties style:punctuation-wrap="simple"/>
    </style:style>
    <style:style style:name="T16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8" style:parent-style-name="Normal" style:family="paragraph">
      <style:paragraph-properties style:punctuation-wrap="simple"/>
    </style:style>
    <style:style style:name="T16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1" style:parent-style-name="Normal" style:family="paragraph">
      <style:paragraph-properties style:punctuation-wrap="simple"/>
    </style:style>
    <style:style style:name="T17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4" style:parent-style-name="Normal" style:family="paragraph">
      <style:paragraph-properties style:punctuation-wrap="simple"/>
    </style:style>
    <style:style style:name="T17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7" style:parent-style-name="Normal" style:family="paragraph">
      <style:paragraph-properties style:punctuation-wrap="simple"/>
    </style:style>
    <style:style style:name="T17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0" style:parent-style-name="Normal" style:family="paragraph">
      <style:paragraph-properties style:punctuation-wrap="simple"/>
    </style:style>
    <style:style style:name="T17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3" style:parent-style-name="Normal" style:family="paragraph">
      <style:paragraph-properties style:punctuation-wrap="simple"/>
    </style:style>
    <style:style style:name="T17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6" style:parent-style-name="Normal" style:family="paragraph">
      <style:paragraph-properties style:punctuation-wrap="simple"/>
    </style:style>
    <style:style style:name="T17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9" style:parent-style-name="Normal" style:family="paragraph">
      <style:paragraph-properties style:punctuation-wrap="simple"/>
    </style:style>
    <style:style style:name="T17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2" style:parent-style-name="Normal" style:family="paragraph">
      <style:paragraph-properties style:punctuation-wrap="simple"/>
    </style:style>
    <style:style style:name="T172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7" style:parent-style-name="Normal" style:family="paragraph">
      <style:paragraph-properties style:punctuation-wrap="simple"/>
    </style:style>
    <style:style style:name="T1728" style:parent-style-name="Fuentedepárrafopredeter." style:family="text">
      <style:text-properties style:font-name="Arial" fo:color="#000000" fo:font-size="8pt" style:font-size-asian="8pt" style:font-size-complex="8pt"/>
    </style:style>
    <style:style style:name="T17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0" style:parent-style-name="Normal" style:family="paragraph">
      <style:paragraph-properties style:punctuation-wrap="simple"/>
    </style:style>
    <style:style style:name="T1731" style:parent-style-name="Fuentedepárrafopredeter." style:family="text">
      <style:text-properties style:font-name="Arial" fo:color="#000000" fo:font-size="8pt" style:font-size-asian="8pt" style:font-size-complex="8pt"/>
    </style:style>
    <style:style style:name="T17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3" style:parent-style-name="Normal" style:family="paragraph">
      <style:paragraph-properties style:punctuation-wrap="simple"/>
    </style:style>
    <style:style style:name="T1734" style:parent-style-name="Fuentedepárrafopredeter." style:family="text">
      <style:text-properties style:font-name="Arial" fo:color="#000000" fo:font-size="8pt" style:font-size-asian="8pt" style:font-size-complex="8pt"/>
    </style:style>
    <style:style style:name="T1735" style:parent-style-name="Fuentedepárrafopredeter." style:family="text">
      <style:text-properties style:font-name="Arial" fo:color="#000000" fo:font-size="8pt" style:font-size-asian="8pt" style:font-size-complex="8pt"/>
    </style:style>
    <style:style style:name="T17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1" style:parent-style-name="Normal" style:family="paragraph">
      <style:paragraph-properties style:punctuation-wrap="simple"/>
    </style:style>
    <style:style style:name="T1742" style:parent-style-name="Fuentedepárrafopredeter." style:family="text">
      <style:text-properties style:font-name="Times New Roman" fo:color="#000000"/>
    </style:style>
    <style:style style:name="T1743" style:parent-style-name="Fuentedepárrafopredeter." style:family="text">
      <style:text-properties style:font-name="Times New Roman" fo:font-weight="bold" style:font-weight-asian="bold" fo:color="#000000"/>
    </style:style>
    <style:style style:name="T1744" style:parent-style-name="Fuentedepárrafopredeter." style:family="text">
      <style:text-properties style:font-name="Times New Roman" fo:color="#000000"/>
    </style:style>
    <style:style style:name="T1745" style:parent-style-name="Fuentedepárrafopredeter." style:family="text">
      <style:text-properties style:font-name="Times New Roman" fo:font-weight="bold" style:font-weight-asian="bold" fo:color="#000000"/>
    </style:style>
    <style:style style:name="T1746" style:parent-style-name="Fuentedepárrafopredeter." style:family="text">
      <style:text-properties style:font-name="Times New Roman" fo:color="#000000"/>
    </style:style>
    <style:style style:name="T17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8" style:parent-style-name="Normal" style:family="paragraph">
      <style:paragraph-properties style:punctuation-wrap="simple"/>
    </style:style>
    <style:style style:name="T17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1" style:parent-style-name="Normal" style:family="paragraph">
      <style:paragraph-properties style:punctuation-wrap="simple"/>
    </style:style>
    <style:style style:name="T17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5" style:parent-style-name="Normal" style:family="paragraph">
      <style:paragraph-properties style:punctuation-wrap="simple"/>
    </style:style>
    <style:style style:name="T17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8" style:parent-style-name="Normal" style:family="paragraph">
      <style:paragraph-properties style:punctuation-wrap="simple"/>
    </style:style>
    <style:style style:name="T17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1" style:parent-style-name="Normal" style:family="paragraph">
      <style:paragraph-properties style:punctuation-wrap="simple"/>
    </style:style>
    <style:style style:name="T17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4" style:parent-style-name="Normal" style:family="paragraph">
      <style:paragraph-properties style:punctuation-wrap="simple"/>
    </style:style>
    <style:style style:name="T17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8" style:parent-style-name="Normal" style:family="paragraph">
      <style:paragraph-properties style:punctuation-wrap="simple"/>
    </style:style>
    <style:style style:name="T17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1" style:parent-style-name="Normal" style:family="paragraph">
      <style:paragraph-properties style:punctuation-wrap="simple"/>
    </style:style>
    <style:style style:name="T17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4" style:parent-style-name="Normal" style:family="paragraph">
      <style:paragraph-properties style:punctuation-wrap="simple"/>
    </style:style>
    <style:style style:name="T17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7" style:parent-style-name="Normal" style:family="paragraph">
      <style:paragraph-properties style:punctuation-wrap="simple"/>
    </style:style>
    <style:style style:name="T17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0" style:parent-style-name="Normal" style:family="paragraph">
      <style:paragraph-properties style:punctuation-wrap="simple"/>
    </style:style>
    <style:style style:name="T17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3" style:parent-style-name="Normal" style:family="paragraph">
      <style:paragraph-properties style:punctuation-wrap="simple"/>
    </style:style>
    <style:style style:name="T17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6" style:parent-style-name="Normal" style:family="paragraph">
      <style:paragraph-properties style:punctuation-wrap="simple"/>
    </style:style>
    <style:style style:name="T17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9" style:parent-style-name="Normal" style:family="paragraph">
      <style:paragraph-properties style:punctuation-wrap="simple"/>
    </style:style>
    <style:style style:name="T17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2" style:parent-style-name="Normal" style:family="paragraph">
      <style:paragraph-properties style:punctuation-wrap="simple"/>
    </style:style>
    <style:style style:name="T17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5" style:parent-style-name="Normal" style:family="paragraph">
      <style:paragraph-properties style:punctuation-wrap="simple"/>
    </style:style>
    <style:style style:name="T17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8" style:parent-style-name="Normal" style:family="paragraph">
      <style:paragraph-properties style:punctuation-wrap="simple"/>
    </style:style>
    <style:style style:name="T17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1" style:parent-style-name="Normal" style:family="paragraph">
      <style:paragraph-properties style:punctuation-wrap="simple"/>
    </style:style>
    <style:style style:name="T18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4" style:parent-style-name="Normal" style:family="paragraph">
      <style:paragraph-properties style:punctuation-wrap="simple"/>
    </style:style>
    <style:style style:name="T18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7" style:parent-style-name="Normal" style:family="paragraph">
      <style:paragraph-properties style:punctuation-wrap="simple"/>
    </style:style>
    <style:style style:name="T18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0" style:parent-style-name="Normal" style:family="paragraph">
      <style:paragraph-properties style:punctuation-wrap="simple"/>
    </style:style>
    <style:style style:name="T18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3" style:parent-style-name="Normal" style:family="paragraph">
      <style:paragraph-properties style:punctuation-wrap="simple"/>
    </style:style>
    <style:style style:name="T18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6" style:parent-style-name="Normal" style:family="paragraph">
      <style:paragraph-properties style:punctuation-wrap="simple"/>
    </style:style>
    <style:style style:name="T18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9" style:parent-style-name="Normal" style:family="paragraph">
      <style:paragraph-properties style:punctuation-wrap="simple"/>
    </style:style>
    <style:style style:name="T18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2" style:parent-style-name="Normal" style:family="paragraph">
      <style:paragraph-properties style:punctuation-wrap="simple"/>
    </style:style>
    <style:style style:name="T18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5" style:parent-style-name="Normal" style:family="paragraph">
      <style:paragraph-properties style:punctuation-wrap="simple"/>
    </style:style>
    <style:style style:name="T18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9" style:parent-style-name="Normal" style:family="paragraph">
      <style:paragraph-properties style:punctuation-wrap="simple"/>
    </style:style>
    <style:style style:name="T18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2" style:parent-style-name="Normal" style:family="paragraph">
      <style:paragraph-properties style:punctuation-wrap="simple"/>
    </style:style>
    <style:style style:name="T18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5" style:parent-style-name="Normal" style:family="paragraph">
      <style:paragraph-properties style:punctuation-wrap="simple"/>
    </style:style>
    <style:style style:name="T18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8" style:parent-style-name="Normal" style:family="paragraph">
      <style:paragraph-properties style:punctuation-wrap="simple"/>
    </style:style>
    <style:style style:name="T18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1" style:parent-style-name="Normal" style:family="paragraph">
      <style:paragraph-properties style:punctuation-wrap="simple"/>
    </style:style>
    <style:style style:name="T18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4" style:parent-style-name="Normal" style:family="paragraph">
      <style:paragraph-properties style:punctuation-wrap="simple"/>
    </style:style>
    <style:style style:name="T18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7" style:parent-style-name="Normal" style:family="paragraph">
      <style:paragraph-properties style:punctuation-wrap="simple"/>
    </style:style>
    <style:style style:name="T18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0" style:parent-style-name="Normal" style:family="paragraph">
      <style:paragraph-properties style:punctuation-wrap="simple"/>
    </style:style>
    <style:style style:name="T18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4" style:parent-style-name="Normal" style:family="paragraph">
      <style:paragraph-properties style:punctuation-wrap="simple"/>
    </style:style>
    <style:style style:name="T18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7" style:parent-style-name="Normal" style:family="paragraph">
      <style:paragraph-properties style:punctuation-wrap="simple"/>
    </style:style>
    <style:style style:name="T18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0" style:parent-style-name="Normal" style:family="paragraph">
      <style:paragraph-properties style:punctuation-wrap="simple"/>
    </style:style>
    <style:style style:name="T18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3" style:parent-style-name="Normal" style:family="paragraph">
      <style:paragraph-properties style:punctuation-wrap="simple"/>
    </style:style>
    <style:style style:name="T18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6" style:parent-style-name="Normal" style:family="paragraph">
      <style:paragraph-properties style:punctuation-wrap="simple"/>
    </style:style>
    <style:style style:name="T18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9" style:parent-style-name="Normal" style:family="paragraph">
      <style:paragraph-properties style:punctuation-wrap="simple"/>
    </style:style>
    <style:style style:name="T18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2" style:parent-style-name="Normal" style:family="paragraph">
      <style:paragraph-properties style:punctuation-wrap="simple"/>
    </style:style>
    <style:style style:name="T18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5" style:parent-style-name="Normal" style:family="paragraph">
      <style:paragraph-properties style:punctuation-wrap="simple"/>
    </style:style>
    <style:style style:name="T18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8" style:parent-style-name="Normal" style:family="paragraph">
      <style:paragraph-properties style:punctuation-wrap="simple"/>
    </style:style>
    <style:style style:name="T18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1" style:parent-style-name="Normal" style:family="paragraph">
      <style:paragraph-properties style:punctuation-wrap="simple"/>
    </style:style>
    <style:style style:name="T18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4" style:parent-style-name="Normal" style:family="paragraph">
      <style:paragraph-properties style:punctuation-wrap="simple"/>
    </style:style>
    <style:style style:name="T18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7" style:parent-style-name="Normal" style:family="paragraph">
      <style:paragraph-properties style:punctuation-wrap="simple"/>
    </style:style>
    <style:style style:name="T18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0" style:parent-style-name="Normal" style:family="paragraph">
      <style:paragraph-properties style:punctuation-wrap="simple"/>
    </style:style>
    <style:style style:name="T18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3" style:parent-style-name="Normal" style:family="paragraph">
      <style:paragraph-properties style:punctuation-wrap="simple"/>
    </style:style>
    <style:style style:name="T18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6" style:parent-style-name="Normal" style:family="paragraph">
      <style:paragraph-properties style:punctuation-wrap="simple"/>
    </style:style>
    <style:style style:name="T18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9" style:parent-style-name="Normal" style:family="paragraph">
      <style:paragraph-properties style:punctuation-wrap="simple"/>
    </style:style>
    <style:style style:name="T19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2" style:parent-style-name="Normal" style:family="paragraph">
      <style:paragraph-properties style:punctuation-wrap="simple"/>
    </style:style>
    <style:style style:name="T19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7" style:parent-style-name="Normal" style:family="paragraph">
      <style:paragraph-properties style:punctuation-wrap="simple"/>
    </style:style>
    <style:style style:name="T19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0" style:parent-style-name="Normal" style:family="paragraph">
      <style:paragraph-properties style:punctuation-wrap="simple"/>
    </style:style>
    <style:style style:name="T19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3" style:parent-style-name="Normal" style:family="paragraph">
      <style:paragraph-properties style:punctuation-wrap="simple"/>
    </style:style>
    <style:style style:name="T19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6" style:parent-style-name="Normal" style:family="paragraph">
      <style:paragraph-properties style:punctuation-wrap="simple"/>
    </style:style>
    <style:style style:name="T19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9" style:parent-style-name="Normal" style:family="paragraph">
      <style:paragraph-properties style:punctuation-wrap="simple"/>
    </style:style>
    <style:style style:name="T19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2" style:parent-style-name="Normal" style:family="paragraph">
      <style:paragraph-properties style:punctuation-wrap="simple"/>
    </style:style>
    <style:style style:name="T19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5" style:parent-style-name="Normal" style:family="paragraph">
      <style:paragraph-properties style:punctuation-wrap="simple"/>
    </style:style>
    <style:style style:name="T19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8" style:parent-style-name="Normal" style:family="paragraph">
      <style:paragraph-properties style:punctuation-wrap="simple"/>
    </style:style>
    <style:style style:name="T19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1" style:parent-style-name="Normal" style:family="paragraph">
      <style:paragraph-properties style:punctuation-wrap="simple"/>
    </style:style>
    <style:style style:name="T19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5" style:parent-style-name="Normal" style:family="paragraph">
      <style:paragraph-properties style:punctuation-wrap="simple"/>
    </style:style>
    <style:style style:name="T19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8" style:parent-style-name="Normal" style:family="paragraph">
      <style:paragraph-properties style:punctuation-wrap="simple"/>
    </style:style>
    <style:style style:name="T19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1" style:parent-style-name="Normal" style:family="paragraph">
      <style:paragraph-properties style:punctuation-wrap="simple"/>
    </style:style>
    <style:style style:name="T19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4" style:parent-style-name="Normal" style:family="paragraph">
      <style:paragraph-properties style:punctuation-wrap="simple"/>
    </style:style>
    <style:style style:name="T19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7" style:parent-style-name="Normal" style:family="paragraph">
      <style:paragraph-properties style:punctuation-wrap="simple"/>
    </style:style>
    <style:style style:name="T19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0" style:parent-style-name="Normal" style:family="paragraph">
      <style:paragraph-properties style:punctuation-wrap="simple"/>
    </style:style>
    <style:style style:name="T19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3" style:parent-style-name="Normal" style:family="paragraph">
      <style:paragraph-properties style:punctuation-wrap="simple"/>
    </style:style>
    <style:style style:name="T19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6" style:parent-style-name="Normal" style:family="paragraph">
      <style:paragraph-properties style:punctuation-wrap="simple"/>
    </style:style>
    <style:style style:name="T19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9" style:parent-style-name="Normal" style:family="paragraph">
      <style:paragraph-properties style:punctuation-wrap="simple"/>
    </style:style>
    <style:style style:name="T19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2" style:parent-style-name="Normal" style:family="paragraph">
      <style:paragraph-properties style:punctuation-wrap="simple"/>
    </style:style>
    <style:style style:name="T19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5" style:parent-style-name="Normal" style:family="paragraph">
      <style:paragraph-properties style:punctuation-wrap="simple"/>
    </style:style>
    <style:style style:name="T19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8" style:parent-style-name="Normal" style:family="paragraph">
      <style:paragraph-properties style:punctuation-wrap="simple"/>
    </style:style>
    <style:style style:name="T19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1" style:parent-style-name="Normal" style:family="paragraph">
      <style:paragraph-properties style:punctuation-wrap="simple"/>
    </style:style>
    <style:style style:name="T19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4" style:parent-style-name="Normal" style:family="paragraph">
      <style:paragraph-properties style:punctuation-wrap="simple"/>
    </style:style>
    <style:style style:name="T19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7" style:parent-style-name="Normal" style:family="paragraph">
      <style:paragraph-properties style:punctuation-wrap="simple"/>
    </style:style>
    <style:style style:name="T19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0" style:parent-style-name="Normal" style:family="paragraph">
      <style:paragraph-properties style:punctuation-wrap="simple"/>
    </style:style>
    <style:style style:name="T19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3" style:parent-style-name="Normal" style:family="paragraph">
      <style:paragraph-properties style:punctuation-wrap="simple"/>
    </style:style>
    <style:style style:name="T19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6" style:parent-style-name="Normal" style:family="paragraph">
      <style:paragraph-properties style:punctuation-wrap="simple"/>
    </style:style>
    <style:style style:name="T19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9" style:parent-style-name="Normal" style:family="paragraph">
      <style:paragraph-properties style:punctuation-wrap="simple"/>
    </style:style>
    <style:style style:name="T19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2" style:parent-style-name="Normal" style:family="paragraph">
      <style:paragraph-properties style:punctuation-wrap="simple"/>
    </style:style>
    <style:style style:name="T19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5" style:parent-style-name="Normal" style:family="paragraph">
      <style:paragraph-properties style:punctuation-wrap="simple"/>
    </style:style>
    <style:style style:name="T19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8" style:parent-style-name="Normal" style:family="paragraph">
      <style:paragraph-properties style:punctuation-wrap="simple"/>
    </style:style>
    <style:style style:name="T19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1" style:parent-style-name="Normal" style:family="paragraph">
      <style:paragraph-properties style:punctuation-wrap="simple"/>
    </style:style>
    <style:style style:name="T20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4" style:parent-style-name="Normal" style:family="paragraph">
      <style:paragraph-properties style:punctuation-wrap="simple"/>
    </style:style>
    <style:style style:name="T20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7" style:parent-style-name="Normal" style:family="paragraph">
      <style:paragraph-properties style:punctuation-wrap="simple"/>
    </style:style>
    <style:style style:name="T2008" style:parent-style-name="Fuentedepárrafopredeter." style:family="text">
      <style:text-properties style:font-name="Arial" fo:color="#000000" fo:font-size="11pt" style:font-size-asian="11pt" style:font-size-complex="11pt"/>
    </style:style>
    <style:style style:name="P2009" style:parent-style-name="Normal" style:master-page-name="MP8" style:family="paragraph">
      <style:paragraph-properties fo:break-before="page"/>
    </style:style>
    <style:style style:name="T20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0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2" style:parent-style-name="Normal" style:family="paragraph">
      <style:paragraph-properties style:punctuation-wrap="simple"/>
    </style:style>
    <style:style style:name="T2013" style:parent-style-name="Fuentedepárrafopredeter." style:family="text">
      <style:text-properties style:font-name="Arial" fo:color="#000000" fo:font-size="8pt" style:font-size-asian="8pt" style:font-size-complex="8pt"/>
    </style:style>
    <style:style style:name="T20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5" style:parent-style-name="Normal" style:family="paragraph">
      <style:paragraph-properties style:punctuation-wrap="simple"/>
    </style:style>
    <style:style style:name="T2016" style:parent-style-name="Fuentedepárrafopredeter." style:family="text">
      <style:text-properties style:font-name="Arial" fo:color="#000000" fo:font-size="8pt" style:font-size-asian="8pt" style:font-size-complex="8pt"/>
    </style:style>
    <style:style style:name="T2017" style:parent-style-name="Fuentedepárrafopredeter." style:family="text">
      <style:text-properties style:font-name="Arial" fo:color="#000000" fo:font-size="8pt" style:font-size-asian="8pt" style:font-size-complex="8pt"/>
    </style:style>
    <style:style style:name="T20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9" style:parent-style-name="Normal" style:family="paragraph">
      <style:paragraph-properties style:punctuation-wrap="simple"/>
    </style:style>
    <style:style style:name="T2020" style:parent-style-name="Fuentedepárrafopredeter." style:family="text">
      <style:text-properties style:font-name="Arial" fo:color="#000000" fo:font-size="8pt" style:font-size-asian="8pt" style:font-size-complex="8pt"/>
    </style:style>
    <style:style style:name="T20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0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0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0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0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6" style:parent-style-name="Normal" style:family="paragraph">
      <style:paragraph-properties style:punctuation-wrap="simple"/>
    </style:style>
    <style:style style:name="T2027" style:parent-style-name="Fuentedepárrafopredeter." style:family="text">
      <style:text-properties style:font-name="Times New Roman" fo:color="#000000"/>
    </style:style>
    <style:style style:name="T2028" style:parent-style-name="Fuentedepárrafopredeter." style:family="text">
      <style:text-properties style:font-name="Times New Roman" fo:font-weight="bold" style:font-weight-asian="bold" fo:color="#000000"/>
    </style:style>
    <style:style style:name="T2029" style:parent-style-name="Fuentedepárrafopredeter." style:family="text">
      <style:text-properties style:font-name="Times New Roman" fo:color="#000000"/>
    </style:style>
    <style:style style:name="T2030" style:parent-style-name="Fuentedepárrafopredeter." style:family="text">
      <style:text-properties style:font-name="Times New Roman" fo:font-weight="bold" style:font-weight-asian="bold" fo:color="#000000"/>
    </style:style>
    <style:style style:name="T2031" style:parent-style-name="Fuentedepárrafopredeter." style:family="text">
      <style:text-properties style:font-name="Times New Roman" fo:color="#000000"/>
    </style:style>
    <style:style style:name="T20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3" style:parent-style-name="Normal" style:family="paragraph">
      <style:paragraph-properties style:punctuation-wrap="simple"/>
    </style:style>
    <style:style style:name="T20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6" style:parent-style-name="Normal" style:family="paragraph">
      <style:paragraph-properties style:punctuation-wrap="simple"/>
    </style:style>
    <style:style style:name="T20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9" style:parent-style-name="Normal" style:family="paragraph">
      <style:paragraph-properties style:punctuation-wrap="simple"/>
    </style:style>
    <style:style style:name="T20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3" style:parent-style-name="Normal" style:family="paragraph">
      <style:paragraph-properties style:punctuation-wrap="simple"/>
    </style:style>
    <style:style style:name="T20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6" style:parent-style-name="Normal" style:family="paragraph">
      <style:paragraph-properties style:punctuation-wrap="simple"/>
    </style:style>
    <style:style style:name="T20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9" style:parent-style-name="Normal" style:family="paragraph">
      <style:paragraph-properties style:punctuation-wrap="simple"/>
    </style:style>
    <style:style style:name="T20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2" style:parent-style-name="Normal" style:family="paragraph">
      <style:paragraph-properties style:punctuation-wrap="simple"/>
    </style:style>
    <style:style style:name="T20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5" style:parent-style-name="Normal" style:family="paragraph">
      <style:paragraph-properties style:punctuation-wrap="simple"/>
    </style:style>
    <style:style style:name="T2056" style:parent-style-name="Fuentedepárrafopredeter." style:family="text">
      <style:text-properties style:font-name="Arial" fo:color="#000000" fo:font-size="11pt" style:font-size-asian="11pt" style:font-size-complex="11pt"/>
    </style:style>
    <style:style style:family="graphic" style:name="a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9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9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9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4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4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4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7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0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0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0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52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9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9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7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7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73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2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3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96640" draw:id="id0" draw:style-name="a0" draw:name="Shape49" text:anchor-type="paragraph" svg:x="6.35972in" svg:y="8.40903in" svg:width="0.12083in" svg:height="0.18472in" style:rel-width="scale" style:rel-height="scale"><draw:text-box><text:p text:style-name="P3"><text:span text:style-name="T4">y<text:s/></text:span></text:p></draw:text-box><svg:title/><svg:desc/></draw:frame></text:span><text:span text:style-name="T5"><draw:frame draw:z-index="251769344" draw:id="id1" draw:style-name="a1" draw:name="Shape58" text:anchor-type="paragraph" svg:x="1.56875in" svg:y="9.69722in" svg:width="0.21458in" svg:height="0.18472in" style:rel-width="scale" style:rel-height="scale"><draw:text-box><text:p text:style-name="P6"><text:span text:style-name="T7">de<text:s/></text:span></text:p></draw:text-box><svg:title/><svg:desc/></draw:frame></text:span><text:span text:style-name="T8"><draw:frame draw:z-index="251761152" draw:id="id2" draw:style-name="a2" draw:name="Shape57" text:anchor-type="paragraph" svg:x="1.05486in" svg:y="9.69722in" svg:width="0.44931in" svg:height="0.18472in" style:rel-width="scale" style:rel-height="scale"><draw:text-box><text:p text:style-name="P9"><text:span text:style-name="T10">mayo,<text:s/></text:span></text:p></draw:text-box><svg:title/><svg:desc/></draw:frame></text:span><text:span text:style-name="T11"><draw:frame draw:z-index="251750912" draw:id="id3" draw:style-name="a3" draw:name="Shape56" text:anchor-type="paragraph" svg:x="0.7875in" svg:y="9.69722in" svg:width="0.21458in" svg:height="0.18472in" style:rel-width="scale" style:rel-height="scale"><draw:text-box><text:p text:style-name="P12"><text:span text:style-name="T13">de<text:s/></text:span></text:p></draw:text-box><svg:title/><svg:desc/></draw:frame></text:span><text:span text:style-name="T14"><draw:frame draw:z-index="251741696" draw:id="id4" draw:style-name="a4" draw:name="Shape55" text:anchor-type="paragraph" svg:x="1.27917in" svg:y="9.49514in" svg:width="6.20625in" svg:height="0.18472in" style:rel-width="scale" style:rel-height="scale"><draw:text-box><text:p text:style-name="P15"><text:span text:style-name="T16">La adaptación de las tres concesiones anteriormente mencionadas a la Ley 13/2007, de 17<text:s/></text:span></text:p></draw:text-box><svg:title/><svg:desc/></draw:frame></text:span><text:span text:style-name="T17"><draw:frame draw:z-index="251737600" draw:id="id5" draw:style-name="a5" draw:name="Shape54" text:anchor-type="paragraph" svg:x="1.27917in" svg:y="9.15417in" svg:width="4.91111in" svg:height="0.18472in" style:rel-width="scale" style:rel-height="scale"><draw:text-box><text:p text:style-name="P18"><text:span text:style-name="T19">c) Concesión del servicio regular de viajeros del Sudoeste de La Palma.<text:s/></text:span></text:p></draw:text-box><svg:title/><svg:desc/></draw:frame></text:span><text:span text:style-name="T20"><draw:frame draw:z-index="251722240" draw:id="id6" draw:style-name="a6" draw:name="Shape53" text:anchor-type="paragraph" svg:x="0.7875in" svg:y="8.81319in" svg:width="1.25833in" svg:height="0.18472in" style:rel-width="scale" style:rel-height="scale"><draw:text-box><text:p text:style-name="P21"><text:span text:style-name="T22">Puerto Espíndola.<text:s/></text:span></text:p></draw:text-box><svg:title/><svg:desc/></draw:frame></text:span><text:span text:style-name="T23"><draw:frame draw:z-index="251720192" draw:id="id7" draw:style-name="a7" draw:name="Shape52" text:anchor-type="paragraph" svg:x="0.7875in" svg:y="8.61111in" svg:width="6.39861in" svg:height="0.18472in" style:rel-width="scale" style:rel-height="scale"><draw:text-box><text:p text:style-name="P24"><text:span text:style-name="T25">prolongación a Barlovento e hijuela de empalme de Bajamar, a Lomo La Cueva, San Andrés y<text:s/></text:span></text:p></draw:text-box><svg:title/><svg:desc/></draw:frame></text:span><text:span text:style-name="T26"><draw:frame draw:z-index="251706880" draw:id="id8" draw:style-name="a8" draw:name="Shape51" text:anchor-type="paragraph" svg:x="7.23403in" svg:y="8.40903in" svg:width="0.29236in" svg:height="0.18472in" style:rel-width="scale" style:rel-height="scale"><draw:text-box><text:p text:style-name="P27"><text:span text:style-name="T28">con<text:s/></text:span></text:p></draw:text-box><svg:title/><svg:desc/></draw:frame></text:span><text:span text:style-name="T29"><draw:frame draw:z-index="251697664" draw:id="id9" draw:style-name="a9" draw:name="Shape50" text:anchor-type="paragraph" svg:x="6.55903in" svg:y="8.40903in" svg:width="0.59444in" svg:height="0.18472in" style:rel-width="scale" style:rel-height="scale"><draw:text-box><text:p text:style-name="P30"><text:span text:style-name="T31">Sauces,<text:s/></text:span></text:p></draw:text-box><svg:title/><svg:desc/></draw:frame></text:span><text:span text:style-name="T32"><draw:frame draw:z-index="251774464" draw:id="id10" draw:style-name="a10" draw:name="Shape59" text:anchor-type="paragraph" svg:x="1.83681in" svg:y="9.69722in" svg:width="0.83403in" svg:height="0.18472in" style:rel-width="scale" style:rel-height="scale"><draw:text-box><text:p text:style-name="P33"><text:span text:style-name="T34">Ordenación<text:s/></text:span></text:p></draw:text-box><svg:title/><svg:desc/></draw:frame></text:span><text:span text:style-name="T35"><draw:frame draw:z-index="251688448" draw:id="id11" draw:style-name="a11" draw:name="Shape48" text:anchor-type="paragraph" svg:x="5.75278in" svg:y="8.40903in" svg:width="0.52708in" svg:height="0.18472in" style:rel-width="scale" style:rel-height="scale"><draw:text-box><text:p text:style-name="P36"><text:span text:style-name="T37">Andrés<text:s/></text:span></text:p></draw:text-box><svg:title/><svg:desc/></draw:frame></text:span><text:span text:style-name="T38"><draw:frame draw:z-index="251678208" draw:id="id12" draw:style-name="a12" draw:name="Shape47" text:anchor-type="paragraph" svg:x="4.87431in" svg:y="8.40903in" svg:width="0.79653in" svg:height="0.18472in" style:rel-width="scale" style:rel-height="scale"><draw:text-box><text:p text:style-name="P39"><text:span text:style-name="T40">Palma-San<text:s/></text:span></text:p></draw:text-box><svg:title/><svg:desc/></draw:frame></text:span><text:span text:style-name="T41"><draw:frame draw:z-index="251671040" draw:id="id13" draw:style-name="a13" draw:name="Shape46" text:anchor-type="paragraph" svg:x="4.58125in" svg:y="8.40903in" svg:width="0.21528in" svg:height="0.18472in" style:rel-width="scale" style:rel-height="scale"><draw:text-box><text:p text:style-name="P42"><text:span text:style-name="T43">La<text:s/></text:span></text:p></draw:text-box><svg:title/><svg:desc/></draw:frame></text:span><text:span text:style-name="T44"><draw:frame draw:z-index="251658752" draw:id="id14" draw:style-name="a14" draw:name="Shape45" text:anchor-type="paragraph" svg:x="4.28889in" svg:y="8.40903in" svg:width="0.21458in" svg:height="0.18472in" style:rel-width="scale" style:rel-height="scale"><draw:text-box><text:p text:style-name="P45"><text:span text:style-name="T46">de<text:s/></text:span></text:p></draw:text-box><svg:title/><svg:desc/></draw:frame></text:span><text:span text:style-name="T47"><draw:frame draw:z-index="251655680" draw:id="id15" draw:style-name="a15" draw:name="Shape44" text:anchor-type="paragraph" svg:x="3.85972in" svg:y="8.40903in" svg:width="0.35139in" svg:height="0.18472in" style:rel-width="scale" style:rel-height="scale"><draw:text-box><text:p text:style-name="P48"><text:span text:style-name="T49">-S/C<text:s/></text:span></text:p></draw:text-box><svg:title/><svg:desc/></draw:frame></text:span><text:span text:style-name="T50"><draw:frame draw:z-index="251646464" draw:id="id16" draw:style-name="a16" draw:name="Shape43" text:anchor-type="paragraph" svg:x="2.93056in" svg:y="8.40903in" svg:width="0.85in" svg:height="0.18472in" style:rel-width="scale" style:rel-height="scale"><draw:text-box><text:p text:style-name="P51"><text:span text:style-name="T52">comprende:<text:s/></text:span></text:p></draw:text-box><svg:title/><svg:desc/></draw:frame></text:span><text:span text:style-name="T53"><draw:frame draw:z-index="251636224" draw:id="id17" draw:style-name="a17" draw:name="Shape42" text:anchor-type="paragraph" svg:x="2.55208in" svg:y="8.40903in" svg:width="0.29931in" svg:height="0.18472in" style:rel-width="scale" style:rel-height="scale"><draw:text-box><text:p text:style-name="P54"><text:span text:style-name="T55">que<text:s/></text:span></text:p></draw:text-box><svg:title/><svg:desc/></draw:frame></text:span><text:span text:style-name="T56"><draw:frame draw:z-index="251629056" draw:id="id18" draw:style-name="a18" draw:name="Shape41" text:anchor-type="paragraph" svg:x="1.5375in" svg:y="8.40903in" svg:width="0.92153in" svg:height="0.18472in" style:rel-width="scale" style:rel-height="scale"><draw:text-box><text:p text:style-name="P57"><text:span text:style-name="T58">V2365-TF18,<text:s/></text:span></text:p></draw:text-box><svg:title/><svg:desc/></draw:frame></text:span><text:span text:style-name="T59"><draw:frame draw:z-index="251621888" draw:id="id19" draw:style-name="a19" draw:name="Shape40" text:anchor-type="paragraph" svg:x="1.27917in" svg:y="8.40903in" svg:width="0.18056in" svg:height="0.18472in" style:rel-width="scale" style:rel-height="scale"><draw:text-box><text:p text:style-name="P60"><text:span text:style-name="T61">b)<text:s/></text:span></text:p></draw:text-box><svg:title/><svg:desc/></draw:frame></text:span><text:span text:style-name="T62"><draw:frame draw:z-index="251855360" draw:id="id20" draw:style-name="a20" draw:name="Shape68" text:anchor-type="paragraph" svg:x="0.7875in" svg:y="10.10139in" svg:width="6.36736in" svg:height="0.18472in" style:rel-width="scale" style:rel-height="scale"><draw:text-box><text:p text:style-name="P63"><text:span text:style-name="T64">del Consejo de Gobierno del Cabildo Insular de La Palma, adoptado en Sesión Extraordinaria<text:s/></text:span></text:p></draw:text-box><svg:title/><svg:desc/></draw:frame></text:span><text:span text:style-name="T65"><draw:connector draw:type="line" svg:x1="0.48819in" svg:y1="11.33194in" svg:x2="7.68264in" svg:y2="11.33264in" draw:z-index="251359744" draw:id="id21" draw:style-name="a21" draw:name="Shape77" text:anchor-type="paragraph"><svg:title/><svg:desc/></draw:connector></text:span><text:span text:style-name="T66"><draw:frame draw:z-index="251376128" draw:id="id22" draw:style-name="a22" draw:name="Shape76" text:anchor-type="paragraph" svg:x="1.45347in" svg:y="11.22431in" svg:width="2.71319in" svg:height="0.13472in" style:rel-width="scale" style:rel-height="scale"><draw:text-box><text:p text:style-name="P67"><text:span text:style-name="T68">https://sedeelectronica.cabildodelapalma.es/validacion/</text:span></text:p></draw:text-box><svg:title/><svg:desc/></draw:frame></text:span><text:span text:style-name="T69"><draw:frame draw:z-index="251316736" draw:id="id23" draw:style-name="a23" draw:name="Shape75" text:anchor-type="paragraph" svg:x="1.45347in" svg:y="11.09653in" svg:width="2.96042in" svg:height="0.13472in" style:rel-width="scale" style:rel-height="scale"><draw:text-box><text:p text:style-name="P70"><text:span text:style-name="T71">Código de verificación electrónica: 14612674371104053042</text:span></text:p></draw:text-box><svg:title/><svg:desc/></draw:frame></text:span><text:span text:style-name="T72"><draw:frame draw:z-index="251309568" draw:id="id24" draw:style-name="a24" draw:name="Shape74" text:anchor-type="paragraph" svg:x="1.45347in" svg:y="10.96875in" svg:width="4.97708in" svg:height="0.13472in" style:rel-width="scale" style:rel-height="scale"><draw:text-box><text:p text:style-name="P73"><text:span text:style-name="T74">Cabildo Insular de La Palma. El registro<text:s/></text:span><text:span text:style-name="T75">realizado está amparado en el Artículo 16 de la Ley 39/2015.</text:span></text:p></draw:text-box><svg:title/><svg:desc/></draw:frame></text:span><text:span text:style-name="T76"><draw:connector draw:type="line" svg:x1="7.67847in" svg:y1="10.94583in" svg:x2="7.67917in" svg:y2="11.32986in" draw:z-index="251342336" draw:id="id25" draw:style-name="a25" draw:name="Shape73" text:anchor-type="paragraph"><svg:title/><svg:desc/></draw:connector></text:span><text:span text:style-name="T77"><draw:connector draw:type="line" svg:x1="1.37847in" svg:y1="10.94583in" svg:x2="1.37917in" svg:y2="11.32986in" draw:z-index="251335168" draw:id="id26" draw:style-name="a26" draw:name="Shape72" text:anchor-type="paragraph"><svg:title/><svg:desc/></draw:connector></text:span><text:span text:style-name="T78"><draw:connector draw:type="line" svg:x1="0.49167in" svg:y1="10.94583in" svg:x2="0.49236in" svg:y2="11.32986in" draw:z-index="251325952" draw:id="id27" draw:style-name="a27" draw:name="Shape71" text:anchor-type="paragraph"><svg:title/><svg:desc/></draw:connector></text:span><text:span text:style-name="T79"><draw:connector draw:type="line" svg:x1="0.48819in" svg:y1="10.94236in" svg:x2="7.68264in" svg:y2="10.94306in" draw:z-index="251356672" draw:id="id28" draw:style-name="a28" draw:name="Shape70" text:anchor-type="paragraph"><svg:title/><svg:desc/></draw:connector></text:span><text:span text:style-name="T80"><draw:frame draw:z-index="251297280" draw:id="id29" draw:style-name="a29" draw:name="Shape69" text:anchor-type="paragraph" svg:x="6.57778in" svg:y="10.34167in" svg:width="0.94306in" svg:height="0.20278in" style:rel-width="scale" style:rel-height="scale"><draw:text-box><text:p text:style-name="P81"><text:span text:style-name="T82">Página<text:s/></text:span><text:span text:style-name="T83">1</text:span><text:span text:style-name="T84"><text:s/>de<text:s/></text:span><text:span text:style-name="T85">9</text:span><text:span text:style-name="T86"><text:s/></text:span></text:p></draw:text-box><svg:title/><svg:desc/></draw:frame></text:span><text:span text:style-name="T87"><draw:frame draw:z-index="251607552" draw:id="id30" draw:style-name="a30" draw:name="Shape39" text:anchor-type="paragraph" svg:x="0.7875in" svg:y="8.06806in" svg:width="4.40139in" svg:height="0.18472in" style:rel-width="scale" style:rel-height="scale"><draw:text-box><text:p text:style-name="P88"><text:span text:style-name="T89">de la Palma-Casa Camacho por Candelaria, Mirca y Las Nieves.<text:s/></text:span></text:p></draw:text-box><svg:title/><svg:desc/></draw:frame></text:span><text:span text:style-name="T90"><draw:frame draw:z-index="251838976" draw:id="id31" draw:style-name="a31" draw:name="Shape67" text:anchor-type="paragraph" svg:x="0.7875in" svg:y="9.89931in" svg:width="6.54931in" svg:height="0.18472in" style:rel-width="scale" style:rel-height="scale"><draw:text-box><text:p text:style-name="P91"><text:span text:style-name="T92">conforme a lo dispuesto en su Disposición Transitoria Segunda, fue aprobada mediante acuerdo<text:s/></text:span></text:p></draw:text-box><svg:title/><svg:desc/></draw:frame></text:span><text:span text:style-name="T93"><draw:frame draw:z-index="251835904" draw:id="id32" draw:style-name="a32" draw:name="Shape66" text:anchor-type="paragraph" svg:x="6.18542in" svg:y="9.69722in" svg:width="1.25972in" svg:height="0.18472in" style:rel-width="scale" style:rel-height="scale"><draw:text-box><text:p text:style-name="P94"><text:span text:style-name="T95">adelante</text:span><text:span text:style-name="T96"><text:s/>LOTCC),<text:s/></text:span></text:p></draw:text-box><svg:title/><svg:desc/></draw:frame></text:span><text:span text:style-name="T97"><draw:frame draw:z-index="251822592" draw:id="id33" draw:style-name="a33" draw:name="Shape65" text:anchor-type="paragraph" svg:x="5.86667in" svg:y="9.69722in" svg:width="0.26528in" svg:height="0.18472in" style:rel-width="scale" style:rel-height="scale"><draw:text-box><text:p text:style-name="P98"><text:span text:style-name="T99">(en<text:s/></text:span></text:p></draw:text-box><svg:title/><svg:desc/></draw:frame></text:span><text:span text:style-name="T100"><draw:frame draw:z-index="251819520" draw:id="id34" draw:style-name="a34" draw:name="Shape64" text:anchor-type="paragraph" svg:x="5.15764in" svg:y="9.69722in" svg:width="0.65347in" svg:height="0.18472in" style:rel-width="scale" style:rel-height="scale"><draw:text-box><text:p text:style-name="P101"><text:span text:style-name="T102">Canarias<text:s/></text:span></text:p></draw:text-box><svg:title/><svg:desc/></draw:frame></text:span><text:span text:style-name="T103"><draw:frame draw:z-index="251810304" draw:id="id35" draw:style-name="a35" draw:name="Shape63" text:anchor-type="paragraph" svg:x="4.88958in" svg:y="9.69722in" svg:width="0.21458in" svg:height="0.18472in" style:rel-width="scale" style:rel-height="scale"><draw:text-box><text:p text:style-name="P104"><text:span text:style-name="T105">de<text:s/></text:span></text:p></draw:text-box><svg:title/><svg:desc/></draw:frame></text:span><text:span text:style-name="T106"><draw:frame draw:z-index="251798016" draw:id="id36" draw:style-name="a36" draw:name="Shape62" text:anchor-type="paragraph" svg:x="4.18056in" svg:y="9.69722in" svg:width="0.65139in" svg:height="0.18472in" style:rel-width="scale" style:rel-height="scale"><draw:text-box><text:p text:style-name="P107"><text:span text:style-name="T108">carretera<text:s/></text:span></text:p></draw:text-box><svg:title/><svg:desc/></draw:frame></text:span><text:span text:style-name="T109"><draw:frame draw:z-index="251790848" draw:id="id37" draw:style-name="a37" draw:name="Shape61" text:anchor-type="paragraph" svg:x="3.02569in" svg:y="9.69722in" svg:width="1.03403in" svg:height="0.18472in" style:rel-width="scale" style:rel-height="scale"><draw:text-box><text:p text:style-name="P110"><text:span text:style-name="T111">Transporte por<text:s/></text:span></text:p></draw:text-box><svg:title/><svg:desc/></draw:frame></text:span><text:span text:style-name="T112"><draw:frame draw:z-index="251781632" draw:id="id38" draw:style-name="a38" draw:name="Shape60" text:anchor-type="paragraph" svg:x="2.72431in" svg:y="9.69722in" svg:width="0.24792in" svg:height="0.18472in" style:rel-width="scale" style:rel-height="scale"><draw:text-box><text:p text:style-name="P113"><text:span text:style-name="T114">del<text:s/></text:span></text:p></draw:text-box><svg:title/><svg:desc/></draw:frame></text:span><text:span text:style-name="T115"><draw:frame draw:z-index="251412992" draw:id="id39" draw:style-name="a39" draw:name="Shape10" text:anchor-type="paragraph" svg:x="4.86458in" svg:y="2.32847in" svg:width="1.19375in" svg:height="0.20139in" style:rel-width="scale" style:rel-height="scale"><draw:text-box><text:p text:style-name="P116"><text:span text:style-name="T117">COOPERATIVA</text:span></text:p></draw:text-box><svg:title/><svg:desc/></draw:frame></text:span><text:span text:style-name="T118"><draw:frame draw:z-index="251450880" draw:id="id40" draw:style-name="a40" draw:name="Shape19" text:anchor-type="paragraph" svg:x="4.86458in" svg:y="3.09583in" svg:width="2.21111in" svg:height="0.20139in" style:rel-width="scale" style:rel-height="scale"><draw:text-box><text:p text:style-name="P119"><text:span text:style-name="T120">SANTA CRUZ DE TENERIFE</text:span></text:p></draw:text-box><svg:title/><svg:desc/></draw:frame></text:span><text:span text:style-name="T121"><draw:frame draw:z-index="251912704" draw:id="id41" draw:style-name="a41" draw:name="Shape18" text:anchor-type="paragraph" svg:x="0.33333in" svg:y="2.99306in" svg:width="0.04861in" svg:height="0.16806in" style:rel-width="scale" style:rel-height="scale"><draw:text-box><text:p text:style-name="P122"><text:span text:style-name="T123">-</text:span></text:p></draw:text-box><svg:title/><svg:desc/></draw:frame></text:span><text:span text:style-name="T124"><draw:frame draw:z-index="251449856" draw:id="id42" draw:style-name="a42" draw:name="Shape17" text:anchor-type="paragraph" svg:x="4.86458in" svg:y="2.90417in" svg:width="0.58056in" svg:height="0.20139in" style:rel-width="scale" style:rel-height="scale"><draw:text-box><text:p text:style-name="P125"><text:span text:style-name="T126">PALMA</text:span></text:p></draw:text-box><svg:title/><svg:desc/></draw:frame></text:span><text:span text:style-name="T127"><draw:frame draw:z-index="251907584" draw:id="id43" draw:style-name="a43" draw:name="Shape16" text:anchor-type="paragraph" svg:x="0.36111in" svg:y="2.71528in" svg:width="1.84722in" svg:height="0.16806in" style:rel-width="scale" style:rel-height="scale"><draw:text-box><text:p text:style-name="P128"><text:span text:style-name="T129">Fecha de registro: 14/12/2023</text:span></text:p></draw:text-box><svg:title/><svg:desc/></draw:frame></text:span><text:span text:style-name="T130"><draw:frame draw:z-index="251438592" draw:id="id44" draw:style-name="a44" draw:name="Shape15" text:anchor-type="paragraph" svg:x="4.86458in" svg:y="2.7125in" svg:width="2.16806in" svg:height="0.20139in" style:rel-width="scale" style:rel-height="scale"><draw:text-box><text:p text:style-name="P131"><text:span text:style-name="T132">38700 SANTA CRUZ DE LA<text:s/></text:span></text:p></draw:text-box><svg:title/><svg:desc/></draw:frame></text:span><text:span text:style-name="T133"><draw:frame draw:z-index="251900416" draw:id="id45" draw:style-name="a45" draw:name="Shape14" text:anchor-type="paragraph" svg:x="0.36111in" svg:y="2.57639in" svg:width="2.03472in" svg:height="0.16806in" style:rel-width="scale" style:rel-height="scale"><draw:text-box><text:p text:style-name="P134"><text:span text:style-name="T135">Número de registro: 2023023932</text:span></text:p></draw:text-box><svg:title/><svg:desc/></draw:frame></text:span><text:span text:style-name="T136"><draw:frame draw:z-index="251431424" draw:id="id46" draw:style-name="a46" draw:name="Shape13" text:anchor-type="paragraph" svg:x="4.86458in" svg:y="2.52014in" svg:width="1.36111in" svg:height="0.20139in" style:rel-width="scale" style:rel-height="scale"><draw:text-box><text:p text:style-name="P137"><text:span text:style-name="T138">AV INDIANOS, 14</text:span></text:p></draw:text-box><svg:title/><svg:desc/></draw:frame></text:span><text:span text:style-name="T139"><draw:frame draw:z-index="251419136" draw:id="id47" draw:style-name="a47" draw:name="Shape12" text:anchor-type="paragraph" svg:x="3.89931in" svg:y="2.52014in" svg:width="0.81806in" svg:height="0.20139in" style:rel-width="scale" style:rel-height="scale"><draw:text-box><text:p text:style-name="P140"><text:span text:style-name="T141">Dirección:</text:span></text:p></draw:text-box><svg:title/><svg:desc/></draw:frame></text:span><text:span text:style-name="T142"><draw:frame draw:z-index="251892224" draw:id="id48" draw:style-name="a48" draw:name="Shape11" text:anchor-type="paragraph" svg:x="0.36111in" svg:y="2.4375in" svg:width="1.47153in" svg:height="0.16806in" style:rel-width="scale" style:rel-height="scale"><draw:text-box><text:p text:style-name="P143"><text:span text:style-name="T144">REGISTRO DE SALIDA</text:span></text:p></draw:text-box><svg:title/><svg:desc/></draw:frame></text:span><text:span text:style-name="T145"><draw:frame draw:z-index="251467264" draw:id="id49" draw:style-name="a49" draw:name="Shape20" text:anchor-type="paragraph" svg:x="3.2375in" svg:y="3.28681in" svg:width="1.45556in" svg:height="0.20139in" style:rel-width="scale" style:rel-height="scale"><draw:text-box><text:p text:style-name="P146"><text:span text:style-name="T147">Núm. notificación:</text:span></text:p></draw:text-box><svg:title/><svg:desc/></draw:frame></text:span><text:span text:style-name="T148"><draw:frame draw:z-index="251884032" draw:id="id50" draw:style-name="a50" draw:name="Shape9" text:anchor-type="paragraph" svg:x="0.36111in" svg:y="2.29861in" svg:width="1.54236in" svg:height="0.16806in" style:rel-width="scale" style:rel-height="scale"><draw:text-box><text:p text:style-name="P149"><text:span text:style-name="T150">CABILDO DE LA PALMA</text:span></text:p></draw:text-box><svg:title/><svg:desc/></draw:frame></text:span><text:span text:style-name="T151"><draw:frame draw:z-index="251404800" draw:id="id51" draw:style-name="a51" draw:name="Shape8" text:anchor-type="paragraph" svg:x="4.86458in" svg:y="2.1375in" svg:width="1.54583in" svg:height="0.20139in" style:rel-width="scale" style:rel-height="scale"><draw:text-box><text:p text:style-name="P152"><text:span text:style-name="T153">PALMA SOCIEDAD<text:s/></text:span></text:p></draw:text-box><svg:title/><svg:desc/></draw:frame></text:span><text:span text:style-name="T154"><draw:frame draw:z-index="251393536" draw:id="id52" draw:style-name="a52" draw:name="Shape7" text:anchor-type="paragraph" svg:x="4.86458in" svg:y="1.94583in" svg:width="2.36042in" svg:height="0.20139in" style:rel-width="scale" style:rel-height="scale"><draw:text-box><text:p text:style-name="P155"><text:span text:style-name="T156">TRANSPORTES INSULAR LA<text:s/></text:span></text:p></draw:text-box><svg:title/><svg:desc/></draw:frame></text:span><text:span text:style-name="T157"><draw:frame draw:z-index="251379200" draw:id="id53" draw:style-name="a53" draw:name="Shape6" text:anchor-type="paragraph" svg:x="3.69583in" svg:y="1.94583in" svg:width="1.02431in" svg:height="0.20139in" style:rel-width="scale" style:rel-height="scale"><draw:text-box><text:p text:style-name="P158"><text:span text:style-name="T159">Destinatario:</text:span></text:p></draw:text-box><svg:title/><svg:desc/></draw:frame></text:span><draw:custom-shape svg:x="0.33819in" svg:y="1.91597in" svg:width="2.68403in" svg:height="1.02431in" draw:z-index="251999744" draw:id="id54" draw:style-name="a54" draw:name="Shape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0"><draw:frame draw:z-index="251874816" draw:style-name="a55" draw:name="Shape4" text:anchor-type="paragraph" svg:x="0.20417in" svg:y="0.04792in" svg:width="1.69724in" svg:height="1.01024in" style:rel-width="scale" style:rel-height="scale"><draw:image xlink:href="media/image1.png" xlink:type="simple" xlink:show="embed" xlink:actuate="onLoad"/><svg:title/><svg:desc/></draw:frame></text:span><text:span text:style-name="T161"><draw:frame draw:z-index="251881984" draw:id="id55" draw:style-name="a56" draw:name="Shape3" text:anchor-type="paragraph" svg:x="6.92639in" svg:y="0.28472in" svg:width="0.00208in" svg:height="0.19583in" style:rel-width="scale" style:rel-height="scale"><draw:text-box/><svg:title/><svg:desc/></draw:frame></text:span><draw:custom-shape svg:x="4.34931in" svg:y="0.20347in" svg:width="2.67708in" svg:height="0.275in" draw:z-index="252000768" draw:id="id56" draw:style-name="a57" draw:name="Shape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2"><draw:frame draw:z-index="251538944" draw:id="id57" draw:style-name="a58" draw:name="Shape29" text:anchor-type="paragraph" svg:x="1.27917in" svg:y="6.11111in" svg:width="5.82639in" svg:height="0.18472in" style:rel-width="scale" style:rel-height="scale"><draw:text-box><text:p text:style-name="P163"><text:span text:style-name="T164">PRIMERO.-</text:span><text:span text:style-name="T165"><text:s/>Mediante Resolución de 10 de enero de 1992 de la Dirección General de<text:s/></text:span></text:p></draw:text-box><svg:title/><svg:desc/></draw:frame></text:span><text:span text:style-name="T166"><draw:frame draw:z-index="251599360" draw:id="id58" draw:style-name="a59" draw:name="Shape38" text:anchor-type="paragraph" svg:x="1.27917in" svg:y="7.86597in" svg:width="6.15556in" svg:height="0.18472in" style:rel-width="scale" style:rel-height="scale"><draw:text-box><text:p text:style-name="P167"><text:span text:style-name="T168">a) V1863-TF14 que comprende: -S/C de la Palma-Glorieta de Buenavista con hijuela - S/C<text:s/></text:span></text:p></draw:text-box><svg:title/><svg:desc/></draw:frame></text:span><text:span text:style-name="T169"><draw:frame draw:z-index="251591168" draw:id="id59" draw:style-name="a60" draw:name="Shape37" text:anchor-type="paragraph" svg:x="0.7875in" svg:y="7.525in" svg:width="0.52014in" svg:height="0.18472in" style:rel-width="scale" style:rel-height="scale"><draw:text-box><text:p text:style-name="P170"><text:span text:style-name="T171">2.061):<text:s/></text:span></text:p></draw:text-box><svg:title/><svg:desc/></draw:frame></text:span><text:span text:style-name="T172"><draw:frame draw:z-index="251585024" draw:id="id60" draw:style-name="a61" draw:name="Shape36" text:anchor-type="paragraph" svg:x="0.7875in" svg:y="7.32292in" svg:width="6.66181in" svg:height="0.18472in" style:rel-width="scale" style:rel-height="scale"><draw:text-box><text:p text:style-name="P173"><text:span text:style-name="T174">escritura otorgada en Los Llanos de Aridane el 8 de octubre de 1993, bajo el número de protocolo<text:s/></text:span></text:p></draw:text-box><svg:title/><svg:desc/></draw:frame></text:span><text:span text:style-name="T175"><draw:frame draw:z-index="251576832" draw:id="id61" draw:style-name="a62" draw:name="Shape35" text:anchor-type="paragraph" svg:x="0.7875in" svg:y="7.12153in" svg:width="6.13264in" svg:height="0.18472in" style:rel-width="scale" style:rel-height="scale"><draw:text-box><text:p text:style-name="P176"><text:span text:style-name="T177">de la Asamblea General celebrada el día 30 de junio de 1992, elevado a público mediante<text:s/></text:span></text:p></draw:text-box><svg:title/><svg:desc/></draw:frame></text:span><text:span text:style-name="T178"><draw:frame draw:z-index="251569664" draw:id="id62" draw:style-name="a63" draw:name="Shape34" text:anchor-type="paragraph" svg:x="0.7875in" svg:y="6.91944in" svg:width="6.65208in" svg:height="0.18472in" style:rel-width="scale" style:rel-height="scale"><draw:text-box><text:p text:style-name="P179"><text:span text:style-name="T180">(cambiada su denominación social a la actual Transportes Insular La Palma S. Coop. por acuerdo<text:s/></text:span></text:p></draw:text-box><svg:title/><svg:desc/></draw:frame></text:span><text:span text:style-name="T181"><draw:frame draw:z-index="251563520" draw:id="id63" draw:style-name="a64" draw:name="Shape33" text:anchor-type="paragraph" svg:x="0.7875in" svg:y="6.71736in" svg:width="6.13611in" svg:height="0.18472in" style:rel-width="scale" style:rel-height="scale"><draw:text-box><text:p text:style-name="P182"><text:span text:style-name="T183">“Sociedad Cooperativa Industrial de Trabajo Asociado Transportes<text:s/></text:span><text:span text:style-name="T184">del Norte de La Palma”<text:s/></text:span></text:p></draw:text-box><svg:title/><svg:desc/></draw:frame></text:span><text:span text:style-name="T185"><draw:frame draw:z-index="251555328" draw:id="id64" draw:style-name="a65" draw:name="Shape32" text:anchor-type="paragraph" svg:x="0.7875in" svg:y="6.51528in" svg:width="6.46597in" svg:height="0.18472in" style:rel-width="scale" style:rel-height="scale"><draw:text-box><text:p text:style-name="P186"><text:span text:style-name="T187">público regular permanente de uso general de viajeros por carretera de La Palma a la empresa<text:s/></text:span></text:p></draw:text-box><svg:title/><svg:desc/></draw:frame></text:span><text:span text:style-name="T188"><draw:frame draw:z-index="251546112" draw:id="id65" draw:style-name="a66" draw:name="Shape31" text:anchor-type="paragraph" svg:x="0.7875in" svg:y="6.31319in" svg:width="6.59931in" svg:height="0.18472in" style:rel-width="scale" style:rel-height="scale"><draw:text-box><text:p text:style-name="P189"><text:span text:style-name="T190">Transportes, se adjudicaron definitivamente las siguientes concesiones del servicio de transporte<text:s/></text:span></text:p></draw:text-box><svg:title/><svg:desc/></draw:frame></text:span><draw:custom-shape svg:x="0in" svg:y="6.25in" svg:width="8.33264in" svg:height="6.25in" draw:z-index="252001792" draw:id="id66" draw:style-name="a67" draw:name="Shape30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in" svg:y="0in" svg:width="8.33264in" svg:height="6.25in" draw:z-index="252002816" draw:id="id67" draw:style-name="a68" draw:name="Shape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91"><draw:frame draw:z-index="251530752" draw:id="id68" draw:style-name="a69" draw:name="Shape28" text:anchor-type="paragraph" svg:x="3.50972in" svg:y="5.75972in" svg:width="1.24236in" svg:height="0.18472in" style:rel-width="scale" style:rel-height="scale"><draw:text-box><text:p text:style-name="P192"><text:span text:style-name="T193">ANTECEDENTES</text:span></text:p></draw:text-box><svg:title/><svg:desc/></draw:frame></text:span><text:span text:style-name="T194"><draw:frame draw:z-index="251524608" draw:id="id69" draw:style-name="a70" draw:name="Shape27" text:anchor-type="paragraph" svg:x="0.7875in" svg:y="5.40833in" svg:width="0.00208in" svg:height="0.19583in" style:rel-width="scale" style:rel-height="scale"><draw:text-box/><svg:title/><svg:desc/></draw:frame></text:span><text:span text:style-name="T195"><draw:frame draw:z-index="251510272" draw:id="id70" draw:style-name="a71" draw:name="Shape26" text:anchor-type="paragraph" svg:x="1.27986in" svg:y="5.05694in" svg:width="4.21458in" svg:height="0.18472in" style:rel-width="scale" style:rel-height="scale"><draw:text-box><text:p text:style-name="P196"><text:span text:style-name="T197">Visto el<text:s/></text:span><text:span text:style-name="T198">expediente referenciado y atendiendo a los siguientes:</text:span></text:p></draw:text-box><svg:title/><svg:desc/></draw:frame></text:span><text:span text:style-name="T199"><draw:frame draw:z-index="251502080" draw:id="id71" draw:style-name="a72" draw:name="Shape25" text:anchor-type="paragraph" svg:x="2.46528in" svg:y="4.70556in" svg:width="3.33264in" svg:height="0.18472in" style:rel-width="scale" style:rel-height="scale"><draw:text-box><text:p text:style-name="P200"><text:span text:style-name="T201">RESOLUCIÓN 2023/12224 de fecha 13/12/2023</text:span></text:p></draw:text-box><svg:title/><svg:desc/></draw:frame></text:span><text:span text:style-name="T202"><draw:frame draw:z-index="251496960" draw:id="id72" draw:style-name="a73" draw:name="Shape24" text:anchor-type="paragraph" svg:x="0.7875in" svg:y="4.35417in" svg:width="0.65278in" svg:height="0.18472in" style:rel-width="scale" style:rel-height="scale"><draw:text-box><text:p text:style-name="P203"><text:span text:style-name="T204">siguiente:</text:span></text:p></draw:text-box><svg:title/><svg:desc/></draw:frame></text:span><text:span text:style-name="T205"><draw:frame draw:z-index="251486720" draw:id="id73" draw:style-name="a74" draw:name="Shape23" text:anchor-type="paragraph" svg:x="1.27986in" svg:y="4.17847in" svg:width="5.90972in" svg:height="0.18472in" style:rel-width="scale" style:rel-height="scale"><draw:text-box><text:p text:style-name="P206"><text:span text:style-name="T207">Por medio del presente escrito le comunico que el/la Sr./Sra. Consejero/a ha dictado la<text:s/></text:span></text:p></draw:text-box><svg:title/><svg:desc/></draw:frame></text:span><text:span text:style-name="T208"><draw:frame draw:z-index="251482624" draw:id="id74" draw:style-name="a75" draw:name="Shape22" text:anchor-type="paragraph" svg:x="3.58194in" svg:y="3.82708in" svg:width="1.09306in" svg:height="0.18472in" style:rel-width="scale" style:rel-height="scale"><draw:text-box><text:p text:style-name="P209"><text:span text:style-name="T210">NOTIFICACIÓN</text:span></text:p></draw:text-box><svg:title/><svg:desc/></draw:frame></text:span><text:span text:style-name="T211"><draw:frame draw:z-index="251474432" draw:id="id75" draw:style-name="a76" draw:name="Shape21" text:anchor-type="paragraph" svg:x="4.86458in" svg:y="3.28681in" svg:width="2.32361in" svg:height="0.20139in" style:rel-width="scale" style:rel-height="scale"><draw:text-box><text:p text:style-name="P212"><text:span text:style-name="T213">CA/00000110/0001/000070034</text:span></text:p></draw:text-box><svg:title/><svg:desc/></draw:frame></text:span></text:p>
      <text:soft-page-break/>
      <text:p text:style-name="P214"><text:span text:style-name="T215"><draw:frame draw:z-index="251786752" draw:id="id76" draw:style-name="a77" draw:name="Shape128" text:anchor-type="paragraph" svg:x="1.85347in" svg:y="7.50903in" svg:width="0.33819in" svg:height="0.18472in" style:rel-width="scale" style:rel-height="scale"><draw:text-box><text:p text:style-name="P216"><text:span text:style-name="T217">año,<text:s/></text:span></text:p></draw:text-box><svg:title/><svg:desc/></draw:frame></text:span><text:span text:style-name="T218"><draw:frame draw:z-index="251853312" draw:id="id77" draw:style-name="a78" draw:name="Shape137" text:anchor-type="paragraph" svg:x="6.57361in" svg:y="7.50903in" svg:width="0.63819in" svg:height="0.18472in" style:rel-width="scale" style:rel-height="scale"><draw:text-box><text:p text:style-name="P219"><text:span text:style-name="T220">incluidas<text:s/></text:span></text:p></draw:text-box><svg:title/><svg:desc/></draw:frame></text:span><text:span text:style-name="T221"><draw:frame draw:z-index="251851264" draw:id="id78" draw:style-name="a79" draw:name="Shape136" text:anchor-type="paragraph" svg:x="5.80278in" svg:y="7.50903in" svg:width="0.6875in" svg:height="0.18472in" style:rel-width="scale" style:rel-height="scale"><draw:text-box><text:p text:style-name="P222"><text:span text:style-name="T223">operador,<text:s/></text:span></text:p></draw:text-box><svg:title/><svg:desc/></draw:frame></text:span><text:span text:style-name="T224"><draw:frame draw:z-index="251836928" draw:id="id79" draw:style-name="a80" draw:name="Shape135" text:anchor-type="paragraph" svg:x="5.56667in" svg:y="7.50903in" svg:width="0.16319in" svg:height="0.18472in" style:rel-width="scale" style:rel-height="scale"><draw:text-box><text:p text:style-name="P225"><text:span text:style-name="T226">el<text:s/></text:span></text:p></draw:text-box><svg:title/><svg:desc/></draw:frame></text:span><text:span text:style-name="T227"><draw:frame draw:z-index="251829760" draw:id="id80" draw:style-name="a81" draw:name="Shape134" text:anchor-type="paragraph" svg:x="5.22986in" svg:y="7.50903in" svg:width="0.26528in" svg:height="0.18472in" style:rel-width="scale" style:rel-height="scale"><draw:text-box><text:p text:style-name="P228"><text:span text:style-name="T229">por<text:s/></text:span></text:p></draw:text-box><svg:title/><svg:desc/></draw:frame></text:span><text:span text:style-name="T230"><draw:frame draw:z-index="251821568" draw:id="id81" draw:style-name="a82" draw:name="Shape133" text:anchor-type="paragraph" svg:x="4.45in" svg:y="7.50903in" svg:width="0.70486in" svg:height="0.18472in" style:rel-width="scale" style:rel-height="scale"><draw:text-box><text:p text:style-name="P231"><text:span text:style-name="T232">obtenidos<text:s/></text:span></text:p></draw:text-box><svg:title/><svg:desc/></draw:frame></text:span><text:span text:style-name="T233"><draw:frame draw:z-index="251815424" draw:id="id82" draw:style-name="a83" draw:name="Shape132" text:anchor-type="paragraph" svg:x="3.56042in" svg:y="7.50903in" svg:width="0.81111in" svg:height="0.18472in" style:rel-width="scale" style:rel-height="scale"><draw:text-box><text:p text:style-name="P234"><text:span text:style-name="T235">explotación<text:s/></text:span></text:p></draw:text-box><svg:title/><svg:desc/></draw:frame></text:span><text:span text:style-name="T236"><draw:frame draw:z-index="251805184" draw:id="id83" draw:style-name="a84" draw:name="Shape131" text:anchor-type="paragraph" svg:x="3.27361in" svg:y="7.50903in" svg:width="0.21458in" svg:height="0.18472in" style:rel-width="scale" style:rel-height="scale"><draw:text-box><text:p text:style-name="P237"><text:span text:style-name="T238">de<text:s/></text:span></text:p></draw:text-box><svg:title/><svg:desc/></draw:frame></text:span><text:span text:style-name="T239"><draw:frame draw:z-index="251795968" draw:id="id84" draw:style-name="a85" draw:name="Shape130" text:anchor-type="paragraph" svg:x="2.57986in" svg:y="7.50903in" svg:width="0.61875in" svg:height="0.18472in" style:rel-width="scale" style:rel-height="scale"><draw:text-box><text:p text:style-name="P240"><text:span text:style-name="T241">ingresos<text:s/></text:span></text:p></draw:text-box><svg:title/><svg:desc/></draw:frame></text:span><text:span text:style-name="T242"><draw:frame draw:z-index="251794944" draw:id="id85" draw:style-name="a86" draw:name="Shape129" text:anchor-type="paragraph" svg:x="2.26736in" svg:y="7.50903in" svg:width="0.23958in" svg:height="0.18472in" style:rel-width="scale" style:rel-height="scale"><draw:text-box><text:p text:style-name="P243"><text:span text:style-name="T244">los<text:s/></text:span></text:p></draw:text-box><svg:title/><svg:desc/></draw:frame></text:span><text:span text:style-name="T245"><draw:frame draw:z-index="251864576" draw:id="id86" draw:style-name="a87" draw:name="Shape138" text:anchor-type="paragraph" svg:x="7.28472in" svg:y="7.50903in" svg:width="0.23958in" svg:height="0.18472in" style:rel-width="scale" style:rel-height="scale"><draw:text-box><text:p text:style-name="P246"><text:span text:style-name="T247">las<text:s/></text:span></text:p></draw:text-box><svg:title/><svg:desc/></draw:frame></text:span><text:span text:style-name="T248"><draw:frame draw:z-index="251777536" draw:id="id87" draw:style-name="a88" draw:name="Shape127" text:anchor-type="paragraph" svg:x="1.53194in" svg:y="7.50903in" svg:width="0.24792in" svg:height="0.18472in" style:rel-width="scale" style:rel-height="scale"><draw:text-box><text:p text:style-name="P249"><text:span text:style-name="T250">del<text:s/></text:span></text:p></draw:text-box><svg:title/><svg:desc/></draw:frame></text:span><text:span text:style-name="T251"><draw:frame draw:z-index="251764224" draw:id="id88" draw:style-name="a89" draw:name="Shape126" text:anchor-type="paragraph" svg:x="0.7875in" svg:y="7.50903in" svg:width="0.66944in" svg:height="0.18472in" style:rel-width="scale" style:rel-height="scale"><draw:text-box><text:p text:style-name="P252"><text:span text:style-name="T253">semestre<text:s/></text:span></text:p></draw:text-box><svg:title/><svg:desc/></draw:frame></text:span><text:span text:style-name="T254"><draw:frame draw:z-index="251758080" draw:id="id89" draw:style-name="a90" draw:name="Shape125" text:anchor-type="paragraph" svg:x="0.7875in" svg:y="7.30694in" svg:width="6.43611in" svg:height="0.18472in" style:rel-width="scale" style:rel-height="scale"><draw:text-box><text:p text:style-name="P255"><text:span text:style-name="T256">En dicha liquidación se comprobarán los kilómetros efectivamente realizados durante el primer<text:s/></text:span></text:p></draw:text-box><svg:title/><svg:desc/></draw:frame></text:span><text:span text:style-name="T257"><draw:frame draw:z-index="251752960" draw:id="id90" draw:style-name="a91" draw:name="Shape124" text:anchor-type="paragraph" svg:x="0.7875in" svg:y="7.10486in" svg:width="6.50208in" svg:height="0.18472in" style:rel-width="scale" style:rel-height="scale"><draw:text-box><text:p text:style-name="P258"><text:span text:style-name="T259">año se llevará a cabo una liquidación parcial y a cuenta de los resultados del ejercicio en curso.<text:s/></text:span></text:p></draw:text-box><svg:title/><svg:desc/></draw:frame></text:span><text:span text:style-name="T260"><draw:frame draw:z-index="251743744" draw:id="id91" draw:style-name="a92" draw:name="Shape123" text:anchor-type="paragraph" svg:x="0.7875in" svg:y="6.90347in" svg:width="6.53889in" svg:height="0.18472in" style:rel-width="scale" style:rel-height="scale"><draw:text-box><text:p text:style-name="P261"><text:span text:style-name="T262">curso, estableciendo concretamente que durante “la segu</text:span><text:span text:style-name="T263">nda quincena del mes de julio de cada<text:s/></text:span></text:p></draw:text-box><svg:title/><svg:desc/></draw:frame></text:span><text:span text:style-name="T264"><draw:frame draw:z-index="251735552" draw:id="id92" draw:style-name="a93" draw:name="Shape122" text:anchor-type="paragraph" svg:x="0.7875in" svg:y="6.70069in" svg:width="6.50903in" svg:height="0.18472in" style:rel-width="scale" style:rel-height="scale"><draw:text-box><text:p text:style-name="P265"><text:span text:style-name="T266">mes de julio de cada año de una liquidación parcial y a cuenta de los resultados del ejercicio en<text:s/></text:span></text:p></draw:text-box><svg:title/><svg:desc/></draw:frame></text:span><text:span text:style-name="T267"><draw:frame draw:z-index="251726336" draw:id="id93" draw:style-name="a94" draw:name="Shape121" text:anchor-type="paragraph" svg:x="0.7875in" svg:y="6.49861in" svg:width="6.56111in" svg:height="0.18472in" style:rel-width="scale" style:rel-height="scale"><draw:text-box><text:p text:style-name="P268"><text:span text:style-name="T269">equilibrio económico de la concesión y la obligación de realizar durante la segunda quincena del<text:s/></text:span></text:p></draw:text-box><svg:title/><svg:desc/></draw:frame></text:span><text:span text:style-name="T270"><draw:frame draw:z-index="251718144" draw:id="id94" draw:style-name="a95" draw:name="Shape120" text:anchor-type="paragraph" svg:x="1.27917in" svg:y="6.29653in" svg:width="5.71181in" svg:height="0.18472in" style:rel-width="scale" style:rel-height="scale"><draw:text-box><text:p text:style-name="P271"><text:span text:style-name="T272">Dispone asi</text:span><text:span text:style-name="T273">mismo el citado apartado 3.4 la fórmula que se utilizará para alcanzar el<text:s/></text:span></text:p></draw:text-box><svg:title/><svg:desc/></draw:frame></text:span><draw:custom-shape svg:x="0in" svg:y="6.25in" svg:width="8.33264in" svg:height="6.25in" draw:z-index="252003840" draw:id="id95" draw:style-name="a96" draw:name="Shape11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74"><draw:frame draw:z-index="251929088" draw:id="id96" draw:style-name="a97" draw:name="Shape148" text:anchor-type="paragraph" svg:x="0.7875in" svg:y="9.66806in" svg:width="4.67292in" svg:height="0.18472in" style:rel-width="scale" style:rel-height="scale"><draw:text-box><text:p text:style-name="P275"><text:span text:style-name="T276">deriva de la aplicación de la fórmula recogida en dicho apartado 3.4.<text:s/></text:span></text:p></draw:text-box><svg:title/><svg:desc/></draw:frame></text:span><text:span text:style-name="T277"><draw:connector draw:type="line" svg:x1="0.48819in" svg:y1="11.33194in" svg:x2="7.68264in" svg:y2="11.33264in" draw:z-index="251365888" draw:id="id97" draw:style-name="a98" draw:name="Shape157" text:anchor-type="paragraph"><svg:title/><svg:desc/></draw:connector></text:span><text:span text:style-name="T278"><draw:frame draw:z-index="251377152" draw:id="id98" draw:style-name="a99" draw:name="Shape156" text:anchor-type="paragraph" svg:x="1.45347in" svg:y="11.22431in" svg:width="2.71319in" svg:height="0.13472in" style:rel-width="scale" style:rel-height="scale"><draw:text-box><text:p text:style-name="P279"><text:span text:style-name="T280">https://sedeelectronica.cabildodelapalma.es/validacion/</text:span></text:p></draw:text-box><svg:title/><svg:desc/></draw:frame></text:span><text:span text:style-name="T281"><draw:frame draw:z-index="251321856" draw:id="id99" draw:style-name="a100" draw:name="Shape155" text:anchor-type="paragraph" svg:x="1.45347in" svg:y="11.09653in" svg:width="2.96042in" svg:height="0.13472in" style:rel-width="scale" style:rel-height="scale"><draw:text-box><text:p text:style-name="P282"><text:span text:style-name="T283">Código de verificación electrónica:<text:s/></text:span><text:span text:style-name="T284">14612674371104053042</text:span></text:p></draw:text-box><svg:title/><svg:desc/></draw:frame></text:span><text:span text:style-name="T285"><draw:frame draw:z-index="251308544" draw:id="id100" draw:style-name="a101" draw:name="Shape154" text:anchor-type="paragraph" svg:x="1.45347in" svg:y="10.96875in" svg:width="4.97708in" svg:height="0.13472in" style:rel-width="scale" style:rel-height="scale"><draw:text-box><text:p text:style-name="P286"><text:span text:style-name="T287">Cabildo Insular de La Palma. El registro realizado está amparado en el Artículo 16 de la Ley 39/2015.</text:span></text:p></draw:text-box><svg:title/><svg:desc/></draw:frame></text:span><text:span text:style-name="T288"><draw:connector draw:type="line" svg:x1="7.67847in" svg:y1="10.94583in" svg:x2="7.67917in" svg:y2="11.32986in" draw:z-index="251344384" draw:id="id101" draw:style-name="a102" draw:name="Shape153" text:anchor-type="paragraph"><svg:title/><svg:desc/></draw:connector></text:span><text:span text:style-name="T289"><draw:connector draw:type="line" svg:x1="1.37847in" svg:y1="10.94583in" svg:x2="1.37917in" svg:y2="11.32986in" draw:z-index="251334144" draw:id="id102" draw:style-name="a103" draw:name="Shape152" text:anchor-type="paragraph"><svg:title/><svg:desc/></draw:connector></text:span><text:span text:style-name="T290"><draw:connector draw:type="line" svg:x1="0.49167in" svg:y1="10.94583in" svg:x2="0.49236in" svg:y2="11.32986in" draw:z-index="251322880" draw:id="id103" draw:style-name="a104" draw:name="Shape151" text:anchor-type="paragraph"><svg:title/><svg:desc/></draw:connector></text:span><text:span text:style-name="T291"><draw:connector draw:type="line" svg:x1="0.48819in" svg:y1="10.94236in" svg:x2="7.68264in" svg:y2="10.94306in" draw:z-index="251350528" draw:id="id104" draw:style-name="a105" draw:name="Shape150" text:anchor-type="paragraph"><svg:title/><svg:desc/></draw:connector></text:span><text:span text:style-name="T292"><draw:frame draw:z-index="251295232" draw:id="id105" draw:style-name="a106" draw:name="Shape149" text:anchor-type="paragraph" svg:x="6.57778in" svg:y="10.34167in" svg:width="0.94306in" svg:height="0.20278in" style:rel-width="scale" style:rel-height="scale"><draw:text-box><text:p text:style-name="P293"><text:span text:style-name="T294">Página<text:s/></text:span><text:span text:style-name="T295">2</text:span><text:span text:style-name="T296"><text:s/>de<text:s/></text:span><text:span text:style-name="T297">9</text:span><text:span text:style-name="T298"><text:s/></text:span></text:p></draw:text-box><svg:title/><svg:desc/></draw:frame></text:span><text:span text:style-name="T299"><draw:frame draw:z-index="251713024" draw:id="id106" draw:style-name="a107" draw:name="Shape118" text:anchor-type="paragraph" svg:x="0.7875in" svg:y="5.95625in" svg:width="1.10486in" svg:height="0.18472in" style:rel-width="scale" style:rel-height="scale"><draw:text-box><text:p text:style-name="P300"><text:span text:style-name="T301">ejercicio actual”.</text:span></text:p></draw:text-box><svg:title/><svg:desc/></draw:frame></text:span><text:span text:style-name="T302"><draw:frame draw:z-index="251924992" draw:id="id107" draw:style-name="a108" draw:name="Shape147" text:anchor-type="paragraph" svg:x="0.7875in" svg:y="9.46597in" svg:width="6.50625in" svg:height="0.18472in" style:rel-width="scale" style:rel-height="scale"><draw:text-box><text:p text:style-name="P303"><text:span text:style-name="T304">del presente ejercicio que presenta un resultado negativo por importe de<text:s/></text:span><text:span text:style-name="T305">217.765,05</text:span><text:span text:style-name="T306"><text:s/>euros, que<text:s/></text:span></text:p></draw:text-box><svg:title/><svg:desc/></draw:frame></text:span><text:span text:style-name="T307"><draw:frame draw:z-index="251920896" draw:id="id108" draw:style-name="a109" draw:name="Shape146" text:anchor-type="paragraph" svg:x="0.7875in" svg:y="9.26389in" svg:width="6.57153in" svg:height="0.18472in" style:rel-width="scale" style:rel-height="scale"><draw:text-box><text:p text:style-name="P308"><text:span text:style-name="T309">2023 aportando un avance de la actividad concesional correspondiente al periodo enero-octubre<text:s/></text:span></text:p></draw:text-box><svg:title/><svg:desc/></draw:frame></text:span><text:span text:style-name="T310"><draw:frame draw:z-index="251917824" draw:id="id109" draw:style-name="a110" draw:name="Shape145" text:anchor-type="paragraph" svg:x="0.7875in" svg:y="9.0625in" svg:width="6.40417in" svg:height="0.18472in" style:rel-width="scale" style:rel-height="scale"><draw:text-box><text:p text:style-name="P311"><text:span text:style-name="T312">solicitud de abono de liquidación parcial del déficit de explotación de la concesión del ejercicio<text:s/></text:span></text:p></draw:text-box><svg:title/><svg:desc/></draw:frame></text:span><text:span text:style-name="T313"><draw:frame draw:z-index="251908608" draw:id="id110" draw:style-name="a111" draw:name="Shape144" text:anchor-type="paragraph" svg:x="0.7875in" svg:y="8.86042in" svg:width="6.18611in" svg:height="0.18472in" style:rel-width="scale" style:rel-height="scale"><draw:text-box><text:p text:style-name="P314"><text:span text:style-name="T315">Palma S. COOP, ha presentado el pasado<text:s/></text:span><text:span text:style-name="T316">14 de noviembre, núm. de registro 2023056930,<text:s/></text:span></text:p></draw:text-box><svg:title/><svg:desc/></draw:frame></text:span><text:span text:style-name="T317"><draw:frame draw:z-index="251901440" draw:id="id111" draw:style-name="a112" draw:name="Shape143" text:anchor-type="paragraph" svg:x="0.7875in" svg:y="8.65833in" svg:width="6.34653in" svg:height="0.18472in" style:rel-width="scale" style:rel-height="scale"><draw:text-box><text:p text:style-name="P318"><text:span text:style-name="T319">acuerdo de modificación del régimen concesional, la empresa concesionaria, Ttes. Insular La<text:s/></text:span></text:p></draw:text-box><svg:title/><svg:desc/></draw:frame></text:span><text:span text:style-name="T320"><draw:frame draw:z-index="251894272" draw:id="id112" draw:style-name="a113" draw:name="Shape142" text:anchor-type="paragraph" svg:x="1.27917in" svg:y="8.45625in" svg:width="6.12292in" svg:height="0.18472in" style:rel-width="scale" style:rel-height="scale"><draw:text-box><text:p text:style-name="P321"><text:span text:style-name="T322">TERCERO.-</text:span><text:span text:style-name="T323"><text:s/>Conforme a la posibilidad recogida en el ya citado apartado 3.4 del reseñado<text:s/></text:span></text:p></draw:text-box><svg:title/><svg:desc/></draw:frame></text:span><text:span text:style-name="T324"><draw:frame draw:z-index="251890176" draw:id="id113" draw:style-name="a114" draw:name="Shape141" text:anchor-type="paragraph" svg:x="0.7875in" svg:y="8.11528in" svg:width="2.08611in" svg:height="0.18472in" style:rel-width="scale" style:rel-height="scale"><draw:text-box><text:p text:style-name="P325"><text:span text:style-name="T326">en el punto 3.2 del…acuerdo.”<text:s/></text:span></text:p></draw:text-box><svg:title/><svg:desc/></draw:frame></text:span><text:span text:style-name="T327"><draw:frame draw:z-index="251883008" draw:id="id114" draw:style-name="a115" draw:name="Shape140" text:anchor-type="paragraph" svg:x="0.7875in" svg:y="7.91319in" svg:width="6.56875in" svg:height="0.18472in" style:rel-width="scale" style:rel-height="scale"><draw:text-box><text:p text:style-name="P328"><text:span text:style-name="T329">efectivamente haya incurrido siguiendo el esquema señalado en la Estructura de Costes incluida<text:s/></text:span></text:p></draw:text-box><svg:title/><svg:desc/></draw:frame></text:span><text:span text:style-name="T330"><draw:frame draw:z-index="251871744" draw:id="id115" draw:style-name="a116" draw:name="Shape139" text:anchor-type="paragraph" svg:x="0.7875in" svg:y="7.71111in" svg:width="6.42361in" svg:height="0.18472in" style:rel-width="scale" style:rel-height="scale"><draw:text-box><text:p text:style-name="P331"><text:span text:style-name="T332">subvenciones devengadas por bonificaciones a los viajeros y gastos de explotación en los que<text:s/></text:span></text:p></draw:text-box><svg:title/><svg:desc/></draw:frame></text:span><text:span text:style-name="T333"><draw:frame draw:z-index="251464192" draw:id="id116" draw:style-name="a117" draw:name="Shape88" text:anchor-type="paragraph" svg:x="0.7875in" svg:y="2.24375in" svg:width="6.42431in" svg:height="0.18472in" style:rel-width="scale" style:rel-height="scale"><draw:text-box><text:p text:style-name="P334"><text:span text:style-name="T335">de entrada 37775, de ampli</text:span><text:span text:style-name="T336">ación del contrato concesional por el máximo tiempo que recoge la<text:s/></text:span></text:p></draw:text-box><svg:title/><svg:desc/></draw:frame></text:span><text:span text:style-name="T337"><draw:frame draw:z-index="251536896" draw:id="id117" draw:style-name="a118" draw:name="Shape97" text:anchor-type="paragraph" svg:x="0.7875in" svg:y="4.33958in" svg:width="6.60278in" svg:height="0.18472in" style:rel-width="scale" style:rel-height="scale"><draw:text-box><text:p text:style-name="P338"><text:span text:style-name="T339">tarifarios aplacibles, cuadro de líneas, horarios, nuevos criterios para determinación del resultado<text:s/></text:span></text:p></draw:text-box><svg:title/><svg:desc/></draw:frame></text:span><text:span text:style-name="T340"><draw:frame draw:z-index="251531776" draw:id="id118" draw:style-name="a119" draw:name="Shape96" text:anchor-type="paragraph" svg:x="0.7875in" svg:y="4.1375in" svg:width="6.16528in" svg:height="0.18472in" style:rel-width="scale" style:rel-height="scale"><draw:text-box><text:p text:style-name="P341"><text:span text:style-name="T342">servicios”, establece que “los cambios en la forma de prestación de los servicios, sistemas<text:s/></text:span></text:p></draw:text-box><svg:title/><svg:desc/></draw:frame></text:span><text:span text:style-name="T343"><draw:frame draw:z-index="251519488" draw:id="id119" draw:style-name="a120" draw:name="Shape95" text:anchor-type="paragraph" svg:x="1.27917in" svg:y="3.93611in" svg:width="5.94861in" svg:height="0.18472in" style:rel-width="scale" style:rel-height="scale"><draw:text-box><text:p text:style-name="P344"><text:span text:style-name="T345">Con el fin de garantizar dicho equilibrio el apartado 3.4, “Fórmula de financiación de los<text:s/></text:span></text:p></draw:text-box><svg:title/><svg:desc/></draw:frame></text:span><text:span text:style-name="T346"><draw:frame draw:z-index="251511296" draw:id="id120" draw:style-name="a121" draw:name="Shape94" text:anchor-type="paragraph" svg:x="0.7875in" svg:y="3.59514in" svg:width="5.43472in" svg:height="0.18472in" style:rel-width="scale" style:rel-height="scale"><draw:text-box><text:p text:style-name="P347"><text:span text:style-name="T348">Concesión”, la necesidad de garantizar el equilibrio económico de</text:span><text:span text:style-name="T349"><text:s/>la concesión.<text:s/></text:span></text:p></draw:text-box><svg:title/><svg:desc/></draw:frame></text:span><text:span text:style-name="T350"><draw:frame draw:z-index="251507200" draw:id="id121" draw:style-name="a122" draw:name="Shape93" text:anchor-type="paragraph" svg:x="0.7875in" svg:y="3.39306in" svg:width="6.19931in" svg:height="0.18472in" style:rel-width="scale" style:rel-height="scale"><draw:text-box><text:p text:style-name="P351"><text:span text:style-name="T352">diciembre de 2018, expresando su apartado 3, “Condiciones económica – financieras de la<text:s/></text:span></text:p></draw:text-box><svg:title/><svg:desc/></draw:frame></text:span><text:span text:style-name="T353"><draw:frame draw:z-index="251500032" draw:id="id122" draw:style-name="a123" draw:name="Shape92" text:anchor-type="paragraph" svg:x="0.7875in" svg:y="3.19028in" svg:width="6.29236in" svg:height="0.18472in" style:rel-width="scale" style:rel-height="scale"><draw:text-box><text:p text:style-name="P354"><text:span text:style-name="T355">del Consejo de Gobierno Insular adoptado en Sesión Extraordinaria y Urgente de fecha 5 de<text:s/></text:span></text:p></draw:text-box><svg:title/><svg:desc/></draw:frame></text:span><text:span text:style-name="T356"><draw:frame draw:z-index="251490816" draw:id="id123" draw:style-name="a124" draw:name="Shape91" text:anchor-type="paragraph" svg:x="0.7875in" svg:y="2.98889in" svg:width="6.58125in" svg:height="0.18472in" style:rel-width="scale" style:rel-height="scale"><draw:text-box><text:p text:style-name="P357"><text:span text:style-name="T358">interurbano de viajeros por carretera en La Palma fue modificado nuevamente mediante acuerdo<text:s/></text:span></text:p></draw:text-box><svg:title/><svg:desc/></draw:frame></text:span><text:span text:style-name="T359"><draw:frame draw:z-index="251477504" draw:id="id124" draw:style-name="a125" draw:name="Shape90" text:anchor-type="paragraph" svg:x="1.27917in" svg:y="2.78681in" svg:width="5.95764in" svg:height="0.18472in" style:rel-width="scale" style:rel-height="scale"><draw:text-box><text:p text:style-name="P360"><text:span text:style-name="T361">SEGUNDO.-</text:span><text:span text:style-name="T362"><text:s/>El régimen concesional y el tarifario de la concesión del transporte regular<text:s/></text:span></text:p></draw:text-box><svg:title/><svg:desc/></draw:frame></text:span><text:span text:style-name="T363"><draw:frame draw:z-index="251471360" draw:id="id125" draw:style-name="a126" draw:name="Shape89" text:anchor-type="paragraph" svg:x="0.7875in" svg:y="2.44583in" svg:width="2.90347in" svg:height="0.18472in" style:rel-width="scale" style:rel-height="scale"><draw:text-box><text:p text:style-name="P364"><text:span text:style-name="T365">mentada Disposición Transitoria Segunda.<text:s/></text:span></text:p></draw:text-box><svg:title/><svg:desc/></draw:frame></text:span><text:span text:style-name="T366"><draw:frame draw:z-index="251543040" draw:id="id126" draw:style-name="a127" draw:name="Shape98" text:anchor-type="paragraph" svg:x="0.7875in" svg:y="4.54167in" svg:width="6.55764in" svg:height="0.18472in" style:rel-width="scale" style:rel-height="scale"><draw:text-box><text:p text:style-name="P367"><text:span text:style-name="T368">de explotación exigen u</text:span><text:span text:style-name="T369">na mayor precisión de los mecanismos de financiación para garantizar la<text:s/></text:span></text:p></draw:text-box><svg:title/><svg:desc/></draw:frame></text:span><text:span text:style-name="T370"><draw:frame draw:z-index="251458048" draw:id="id127" draw:style-name="a128" draw:name="Shape87" text:anchor-type="paragraph" svg:x="0.7875in" svg:y="2.04167in" svg:width="6.60625in" svg:height="0.18472in" style:rel-width="scale" style:rel-height="scale"><draw:text-box><text:p text:style-name="P371"><text:span text:style-name="T372">y previa solicitud de la entidad concesionaria de fecha 20 de diciembre de 2007, núm. de registro<text:s/></text:span></text:p></draw:text-box><svg:title/><svg:desc/></draw:frame></text:span><text:span text:style-name="T373"><draw:frame draw:z-index="251447808" draw:id="id128" draw:style-name="a129" draw:name="Shape86" text:anchor-type="paragraph" svg:x="0.7875in" svg:y="1.83958in" svg:width="6.70764in" svg:height="0.18472in" style:rel-width="scale" style:rel-height="scale"><draw:text-box><text:p text:style-name="P374"><text:span text:style-name="T375">apartado cuarto (“…vigencia como mínimo hasta el año 2022 y como máximo hasta<text:s/></text:span><text:span text:style-name="T376">el año 2027”),<text:s/></text:span></text:p></draw:text-box><svg:title/><svg:desc/></draw:frame></text:span><text:span text:style-name="T377"><draw:frame draw:z-index="251434496" draw:id="id129" draw:style-name="a130" draw:name="Shape85" text:anchor-type="paragraph" svg:x="0.7875in" svg:y="1.6375in" svg:width="6.26736in" svg:height="0.18472in" style:rel-width="scale" style:rel-height="scale"><draw:text-box><text:p text:style-name="P378"><text:span text:style-name="T379">noviembre de 2008, al amparo de lo dispuesto en la citada Disposición Transitoria Segunda,<text:s/></text:span></text:p></draw:text-box><svg:title/><svg:desc/></draw:frame></text:span><text:span text:style-name="T380"><draw:frame draw:z-index="251430400" draw:id="id130" draw:style-name="a131" draw:name="Shape84" text:anchor-type="paragraph" svg:x="0.7875in" svg:y="1.43542in" svg:width="6.61111in" svg:height="0.18472in" style:rel-width="scale" style:rel-height="scale"><draw:text-box><text:p text:style-name="P381"><text:span text:style-name="T382">2022, ampliada hasta el año 2027 mediante acuerdo del mismo órgano colegiado de fecha 28 de<text:s/></text:span></text:p></draw:text-box><svg:title/><svg:desc/></draw:frame></text:span><text:span text:style-name="T383"><draw:frame draw:z-index="251416064" draw:id="id131" draw:style-name="a132" draw:name="Shape83" text:anchor-type="paragraph" svg:x="0.7875in" svg:y="1.23333in" svg:width="6.43681in" svg:height="0.18472in" style:rel-width="scale" style:rel-height="scale"><draw:text-box><text:p text:style-name="P384"><text:span text:style-name="T385">transporte público social y ambientalmente sos</text:span><text:span text:style-name="T386">tenible, y se estableció su vigencia hasta el año<text:s/></text:span></text:p></draw:text-box><svg:title/><svg:desc/></draw:frame></text:span><text:span text:style-name="T387"><draw:frame draw:z-index="251410944" draw:id="id132" draw:style-name="a133" draw:name="Shape82" text:anchor-type="paragraph" svg:x="0.7875in" svg:y="1.03125in" svg:width="6.27222in" svg:height="0.18472in" style:rel-width="scale" style:rel-height="scale"><draw:text-box><text:p text:style-name="P388"><text:span text:style-name="T389">acuerdo se aprobaron también modificaciones precisas en orden a configurar un sistema de<text:s/></text:span></text:p></draw:text-box><svg:title/><svg:desc/></draw:frame></text:span><text:span text:style-name="T390"><draw:frame draw:z-index="251397632" draw:id="id133" draw:style-name="a134" draw:name="Shape81" text:anchor-type="paragraph" svg:x="0.7875in" svg:y="0.82986in" svg:width="6.34097in" svg:height="0.18472in" style:rel-width="scale" style:rel-height="scale"><draw:text-box><text:p text:style-name="P391"><text:span text:style-name="T392">Insular La Palma S.COOP. de ámbito insular, única entidad concesionaria en la isla. En dicho<text:s/></text:span></text:p></draw:text-box><svg:title/><svg:desc/></draw:frame></text:span><text:span text:style-name="T393"><draw:frame draw:z-index="251394560" draw:id="id134" draw:style-name="a135" draw:name="Shape80" text:anchor-type="paragraph" svg:x="0.7875in" svg:y="0.62778in" svg:width="6.3375in" svg:height="0.18472in" style:rel-width="scale" style:rel-height="scale"><draw:text-box><text:p text:style-name="P394"><text:span text:style-name="T395">“Transporte regular interurbano en la isla de La Palma”, adjudicada a la empresa Transportes<text:s/></text:span></text:p></draw:text-box><svg:title/><svg:desc/></draw:frame></text:span><text:span text:style-name="T396"><draw:frame draw:z-index="251378176" draw:id="id135" draw:style-name="a136" draw:name="Shape79" text:anchor-type="paragraph" svg:x="0.7875in" svg:y="0.42569in" svg:width="6.41111in" svg:height="0.18472in" style:rel-width="scale" style:rel-height="scale"><draw:text-box><text:p text:style-name="P397"><text:span text:style-name="T398">celebrada el 23 de junio de 2008, el cual unifica las tres concesiones en una sola denominada<text:s/></text:span></text:p></draw:text-box><svg:title/><svg:desc/></draw:frame></text:span><text:span text:style-name="T399"><draw:frame draw:z-index="251623936" draw:id="id136" draw:style-name="a137" draw:name="Shape108" text:anchor-type="paragraph" svg:x="4.71042in" svg:y="4.94583in" svg:width="0.21458in" svg:height="0.18472in" style:rel-width="scale" style:rel-height="scale"><draw:text-box><text:p text:style-name="P400"><text:span text:style-name="T401">de<text:s/></text:span></text:p></draw:text-box><svg:title/><svg:desc/></draw:frame></text:span><text:span text:style-name="T402"><draw:frame draw:z-index="251704832" draw:id="id137" draw:style-name="a138" draw:name="Shape117" text:anchor-type="paragraph" svg:x="0.7875in" svg:y="5.75417in" svg:width="6.31944in" svg:height="0.18472in" style:rel-width="scale" style:rel-height="scale"><draw:text-box><text:p text:style-name="P403"><text:span text:style-name="T404">explotación del ejercicio actual o de ejercicios previos cuando se impute contablemente en el<text:s/></text:span></text:p></draw:text-box><svg:title/><svg:desc/></draw:frame></text:span><text:span text:style-name="T405"><draw:frame draw:z-index="251694592" draw:id="id138" draw:style-name="a139" draw:name="Shape116" text:anchor-type="paragraph" svg:x="0.7875in" svg:y="5.55208in" svg:width="6.04097in" svg:height="0.18472in" style:rel-width="scale" style:rel-height="scale"><draw:text-box><text:p text:style-name="P406"><text:span text:style-name="T407">del Cabildo ….con el objeto de asegurar la rentabilidad mínima o compensar el déficit de<text:s/></text:span></text:p></draw:text-box><svg:title/><svg:desc/></draw:frame></text:span><text:span text:style-name="T408"><draw:frame draw:z-index="251687424" draw:id="id139" draw:style-name="a140" draw:name="Shape115" text:anchor-type="paragraph" svg:x="0.7875in" svg:y="5.35in" svg:width="6.48611in" svg:height="0.18472in" style:rel-width="scale" style:rel-height="scale"><draw:text-box><text:p text:style-name="P409"><text:span text:style-name="T410">de estos últimos las subvenciones de explotación, entre las que s</text:span><text:span text:style-name="T411">e encuentran “las … recibidas<text:s/></text:span></text:p></draw:text-box><svg:title/><svg:desc/></draw:frame></text:span><text:span text:style-name="T412"><draw:frame draw:z-index="251677184" draw:id="id140" draw:style-name="a141" draw:name="Shape114" text:anchor-type="paragraph" svg:x="0.7875in" svg:y="5.14792in" svg:width="6.54931in" svg:height="0.18472in" style:rel-width="scale" style:rel-height="scale"><draw:text-box><text:p text:style-name="P413"><text:span text:style-name="T414">financiación, diferenciando los ingresos ordinarios de los extraordinarios, y contemplando dentro<text:s/></text:span></text:p></draw:text-box><svg:title/><svg:desc/></draw:frame></text:span><text:span text:style-name="T415"><draw:frame draw:z-index="251667968" draw:id="id141" draw:style-name="a142" draw:name="Shape113" text:anchor-type="paragraph" svg:x="7.31042in" svg:y="4.94583in" svg:width="0.21458in" svg:height="0.18472in" style:rel-width="scale" style:rel-height="scale"><draw:text-box><text:p text:style-name="P416"><text:span text:style-name="T417">de<text:s/></text:span></text:p></draw:text-box><svg:title/><svg:desc/></draw:frame></text:span><text:span text:style-name="T418"><draw:frame draw:z-index="251657728" draw:id="id142" draw:style-name="a143" draw:name="Shape112" text:anchor-type="paragraph" svg:x="6.71042in" svg:y="4.94583in" svg:width="0.53611in" svg:height="0.18472in" style:rel-width="scale" style:rel-height="scale"><draw:text-box><text:p text:style-name="P419"><text:span text:style-name="T420">estable<text:s/></text:span></text:p></draw:text-box><svg:title/><svg:desc/></draw:frame></text:span><text:span text:style-name="T421"><draw:frame draw:z-index="251649536" draw:id="id143" draw:style-name="a144" draw:name="Shape111" text:anchor-type="paragraph" svg:x="6.07708in" svg:y="4.94583in" svg:width="0.56806in" svg:height="0.18472in" style:rel-width="scale" style:rel-height="scale"><draw:text-box><text:p text:style-name="P422"><text:span text:style-name="T423">sistema<text:s/></text:span></text:p></draw:text-box><svg:title/><svg:desc/></draw:frame></text:span><text:span text:style-name="T424"><draw:frame draw:z-index="251645440" draw:id="id144" draw:style-name="a145" draw:name="Shape110" text:anchor-type="paragraph" svg:x="5.79931in" svg:y="4.94583in" svg:width="0.21458in" svg:height="0.18472in" style:rel-width="scale" style:rel-height="scale"><draw:text-box><text:p text:style-name="P425"><text:span text:style-name="T426">un<text:s/></text:span></text:p></draw:text-box><svg:title/><svg:desc/></draw:frame></text:span><text:span text:style-name="T427"><draw:frame draw:z-index="251639296" draw:id="id145" draw:style-name="a146" draw:name="Shape109" text:anchor-type="paragraph" svg:x="4.9875in" svg:y="4.94583in" svg:width="0.74931in" svg:height="0.18472in" style:rel-width="scale" style:rel-height="scale"><draw:text-box><text:p text:style-name="P428"><text:span text:style-name="T429">establecer<text:s/></text:span></text:p></draw:text-box><svg:title/><svg:desc/></draw:frame></text:span><draw:custom-shape svg:x="0in" svg:y="0in" svg:width="8.33264in" svg:height="6.25in" draw:z-index="252004864" draw:id="id146" draw:style-name="a147" draw:name="Shape7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30"><draw:frame draw:z-index="251620864" draw:id="id147" draw:style-name="a148" draw:name="Shape107" text:anchor-type="paragraph" svg:x="4.11111in" svg:y="4.94583in" svg:width="0.53264in" svg:height="0.18472in" style:rel-width="scale" style:rel-height="scale"><draw:text-box><text:p text:style-name="P431"><text:span text:style-name="T432">efectos<text:s/></text:span></text:p></draw:text-box><svg:title/><svg:desc/></draw:frame></text:span><text:span text:style-name="T433"><draw:frame draw:z-index="251614720" draw:id="id148" draw:style-name="a149" draw:name="Shape106" text:anchor-type="paragraph" svg:x="3.91875in" svg:y="4.94583in" svg:width="0.12986in" svg:height="0.18472in" style:rel-width="scale" style:rel-height="scale"><draw:text-box><text:p text:style-name="P434"><text:span text:style-name="T435">a<text:s/></text:span></text:p></draw:text-box><svg:title/><svg:desc/></draw:frame></text:span><text:span text:style-name="T436"><draw:frame draw:z-index="251600384" draw:id="id149" draw:style-name="a150" draw:name="Shape105" text:anchor-type="paragraph" svg:x="2.99653in" svg:y="4.94583in" svg:width="0.85347in" svg:height="0.18472in" style:rel-width="scale" style:rel-height="scale"><draw:text-box><text:p text:style-name="P437"><text:span text:style-name="T438">explotación,<text:s/></text:span></text:p></draw:text-box><svg:title/><svg:desc/></draw:frame></text:span><text:span text:style-name="T439"><draw:frame draw:z-index="251592192" draw:id="id150" draw:style-name="a151" draw:name="Shape104" text:anchor-type="paragraph" svg:x="2.71944in" svg:y="4.94583in" svg:width="0.21458in" svg:height="0.18472in" style:rel-width="scale" style:rel-height="scale"><draw:text-box><text:p text:style-name="P440"><text:span text:style-name="T441">de<text:s/></text:span></text:p></draw:text-box><svg:title/><svg:desc/></draw:frame></text:span><text:span text:style-name="T442"><draw:frame draw:z-index="251582976" draw:id="id151" draw:style-name="a152" draw:name="Shape103" text:anchor-type="paragraph" svg:x="2.03472in" svg:y="4.94583in" svg:width="0.61875in" svg:height="0.18472in" style:rel-width="scale" style:rel-height="scale"><draw:text-box><text:p text:style-name="P443"><text:span text:style-name="T444">ingresos<text:s/></text:span></text:p></draw:text-box><svg:title/><svg:desc/></draw:frame></text:span><text:span text:style-name="T445"><draw:frame draw:z-index="251574784" draw:id="id152" draw:style-name="a153" draw:name="Shape102" text:anchor-type="paragraph" svg:x="1.73194in" svg:y="4.94583in" svg:width="0.23958in" svg:height="0.18472in" style:rel-width="scale" style:rel-height="scale"><draw:text-box><text:p text:style-name="P446"><text:span text:style-name="T447">los<text:s/></text:span></text:p></draw:text-box><svg:title/><svg:desc/></draw:frame></text:span><text:span text:style-name="T448"><draw:frame draw:z-index="251570688" draw:id="id153" draw:style-name="a154" draw:name="Shape101" text:anchor-type="paragraph" svg:x="1.45486in" svg:y="4.94583in" svg:width="0.21458in" svg:height="0.18472in" style:rel-width="scale" style:rel-height="scale"><draw:text-box><text:p text:style-name="P449"><text:span text:style-name="T450">en<text:s/></text:span></text:p></draw:text-box><svg:title/><svg:desc/></draw:frame></text:span><text:span text:style-name="T451"><draw:frame draw:z-index="251560448" draw:id="id154" draw:style-name="a155" draw:name="Shape100" text:anchor-type="paragraph" svg:x="0.7875in" svg:y="4.94583in" svg:width="0.6in" svg:height="0.18472in" style:rel-width="scale" style:rel-height="scale"><draw:text-box><text:p text:style-name="P452"><text:span text:style-name="T453">incluyen<text:s/></text:span></text:p></draw:text-box><svg:title/><svg:desc/></draw:frame></text:span><text:span text:style-name="T454"><draw:frame draw:z-index="251553280" draw:id="id155" draw:style-name="a156" draw:name="Shape99" text:anchor-type="paragraph" svg:x="0.7875in" svg:y="4.74375in" svg:width="6.66042in" svg:height="0.18472in" style:rel-width="scale" style:rel-height="scale"><draw:text-box><text:p text:style-name="P455"><text:span text:style-name="T456">viabilidad económica de la Concesión, ….”, pasando seguidamente a definir los conceptos que se<text:s/></text:span></text:p></draw:text-box><svg:title/><svg:desc/></draw:frame></text:span></text:p>
      <text:soft-page-break/>
      <text:p text:style-name="P457"><text:span text:style-name="T458"><draw:frame draw:z-index="251716096" draw:id="id156" draw:style-name="a157" draw:name="Shape216" text:anchor-type="paragraph" svg:x="1.44028in" svg:y="6.575in" svg:width="0.71875in" svg:height="0.18472in" style:rel-width="scale" style:rel-height="scale"><draw:text-box><text:p text:style-name="P459"><text:span text:style-name="T460">COSTES:<text:s/></text:span></text:p></draw:text-box><svg:title/><svg:desc/></draw:frame></text:span><text:span text:style-name="T461"><draw:connector draw:type="line" svg:x1="4.62708in" svg:y1="7.58681in" svg:x2="4.62778in" svg:y2="7.92847in" draw:z-index="251893248" draw:id="id157" draw:style-name="a158" draw:name="Shape227" text:anchor-type="paragraph"><svg:title/><svg:desc/></draw:connector></text:span><text:span text:style-name="T462"><draw:connector draw:type="line" svg:x1="1.36875in" svg:y1="7.58333in" svg:x2="5.70694in" svg:y2="7.58403in" draw:z-index="251947520" draw:id="id158" draw:style-name="a159" draw:name="Shape226" text:anchor-type="paragraph"><svg:title/><svg:desc/></draw:connector></text:span><text:span text:style-name="T463"><draw:frame draw:z-index="251756032" draw:id="id159" draw:style-name="a160" draw:name="Shape225" text:anchor-type="paragraph" svg:x="4.87014in" svg:y="7.27083in" svg:width="0.76667in" svg:height="0.18472in" style:rel-width="scale" style:rel-height="scale"><draw:text-box><text:p text:style-name="P464"><text:span text:style-name="T465">375.000,00</text:span></text:p></draw:text-box><svg:title/><svg:desc/></draw:frame></text:span><text:span text:style-name="T466"><draw:frame draw:z-index="251749888" draw:id="id160" draw:style-name="a161" draw:name="Shape224" text:anchor-type="paragraph" svg:x="1.44028in" svg:y="7.27083in" svg:width="1.27083in" svg:height="0.18472in" style:rel-width="scale" style:rel-height="scale"><draw:text-box><text:p text:style-name="P467"><text:span text:style-name="T468">BENEFICIO ( 7%)<text:s/></text:span></text:p></draw:text-box><svg:title/><svg:desc/></draw:frame></text:span><text:span text:style-name="T469"><draw:connector draw:type="line" svg:x1="4.62708in" svg:y1="7.23889in" svg:x2="4.62778in" svg:y2="7.58056in" draw:z-index="251885056" draw:id="id161" draw:style-name="a162" draw:name="Shape223" text:anchor-type="paragraph"><svg:title/><svg:desc/></draw:connector></text:span><text:span text:style-name="T470"><draw:connector draw:type="line" svg:x1="1.36875in" svg:y1="7.23542in" svg:x2="5.70694in" svg:y2="7.23611in" draw:z-index="251945472" draw:id="id162" draw:style-name="a163" draw:name="Shape222" text:anchor-type="paragraph"><svg:title/><svg:desc/></draw:connector></text:span><text:span text:style-name="T471"><draw:frame draw:z-index="251742720" draw:id="id163" draw:style-name="a164" draw:name="Shape221" text:anchor-type="paragraph" svg:x="4.74236in" svg:y="6.92292in" svg:width="0.89444in" svg:height="0.18472in" style:rel-width="scale" style:rel-height="scale"><draw:text-box><text:p text:style-name="P472"><text:span text:style-name="T473">5.447.189,20</text:span></text:p></draw:text-box><svg:title/><svg:desc/></draw:frame></text:span><text:span text:style-name="T474"><draw:frame draw:z-index="251733504" draw:id="id164" draw:style-name="a165" draw:name="Shape220" text:anchor-type="paragraph" svg:x="1.44028in" svg:y="6.92292in" svg:width="2.36181in" svg:height="0.18472in" style:rel-width="scale" style:rel-height="scale"><draw:text-box><text:p text:style-name="P475"><text:span text:style-name="T476">COSTES / KILOMETRO(2,00€/km)</text:span></text:p></draw:text-box><svg:title/><svg:desc/></draw:frame></text:span><text:span text:style-name="T477"><draw:connector draw:type="line" svg:x1="4.62708in" svg:y1="6.89167in" svg:x2="4.62778in" svg:y2="7.23264in" draw:z-index="251875840" draw:id="id165" draw:style-name="a166" draw:name="Shape219" text:anchor-type="paragraph"><svg:title/><svg:desc/></draw:connector></text:span><text:span text:style-name="T478"><draw:connector draw:type="line" svg:x1="1.36875in" svg:y1="6.8875in" svg:x2="5.70694in" svg:y2="6.88819in" draw:z-index="251943424" draw:id="id166" draw:style-name="a167" draw:name="Shape218" text:anchor-type="paragraph"><svg:title/><svg:desc/></draw:connector></text:span><text:span text:style-name="T479"><draw:frame draw:z-index="251723264" draw:id="id167" draw:style-name="a168" draw:name="Shape217" text:anchor-type="paragraph" svg:x="4.74236in" svg:y="6.575in" svg:width="0.89444in" svg:height="0.18472in" style:rel-width="scale" style:rel-height="scale"><draw:text-box><text:p text:style-name="P480"><text:span text:style-name="T481">5.822.189,20</text:span></text:p></draw:text-box><svg:title/><svg:desc/></draw:frame></text:span><text:span text:style-name="T482"><draw:frame draw:z-index="251766272" draw:id="id168" draw:style-name="a169" draw:name="Shape228" text:anchor-type="paragraph" svg:x="1.44028in" svg:y="7.61875in" svg:width="2.00556in" svg:height="0.18472in" style:rel-width="scale" style:rel-height="scale"><draw:text-box><text:p text:style-name="P483"><text:span text:style-name="T484">RESULTADO PROVISIONAL</text:span></text:p></draw:text-box><svg:title/><svg:desc/></draw:frame></text:span><text:span text:style-name="T485"><draw:connector draw:type="line" svg:x1="4.62708in" svg:y1="6.54306in" svg:x2="4.62778in" svg:y2="6.88472in" draw:z-index="251868672" draw:id="id169" draw:style-name="a170" draw:name="Shape215" text:anchor-type="paragraph"><svg:title/><svg:desc/></draw:connector></text:span><text:span text:style-name="T486"><draw:connector draw:type="line" svg:x1="1.36875in" svg:y1="6.53958in" svg:x2="5.70694in" svg:y2="6.54028in" draw:z-index="251942400" draw:id="id170" draw:style-name="a171" draw:name="Shape214" text:anchor-type="paragraph"><svg:title/><svg:desc/></draw:connector></text:span><draw:custom-shape svg:x="0in" svg:y="6.25in" svg:width="8.33264in" svg:height="6.25in" draw:z-index="252005888" draw:id="id171" draw:style-name="a172" draw:name="Shape21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87"><draw:frame draw:z-index="251709952" draw:id="id172" draw:style-name="a173" draw:name="Shape212" text:anchor-type="paragraph" svg:x="5.59236in" svg:y="6.22778in" svg:width="0.00208in" svg:height="0.19583in" style:rel-width="scale" style:rel-height="scale"><draw:text-box/><svg:title/><svg:desc/></draw:frame></text:span><text:span text:style-name="T488"><draw:connector draw:type="line" svg:x1="4.62708in" svg:y1="6.19514in" svg:x2="4.62778in" svg:y2="6.53681in" draw:z-index="251866624" draw:id="id173" draw:style-name="a174" draw:name="Shape211" text:anchor-type="paragraph"><svg:title/><svg:desc/></draw:connector></text:span><text:span text:style-name="T489"><draw:connector draw:type="line" svg:x1="1.36875in" svg:y1="6.19236in" svg:x2="5.70694in" svg:y2="6.19306in" draw:z-index="251939328" draw:id="id174" draw:style-name="a175" draw:name="Shape210" text:anchor-type="paragraph"><svg:title/><svg:desc/></draw:connector></text:span><text:span text:style-name="T490"><draw:frame draw:z-index="251701760" draw:id="id175" draw:style-name="a176" draw:name="Shape209" text:anchor-type="paragraph" svg:x="4.82778in" svg:y="5.87986in" svg:width="0.80903in" svg:height="0.18472in" style:rel-width="scale" style:rel-height="scale"><draw:text-box><text:p text:style-name="P491"><text:span text:style-name="T492">270.000,00<text:s/></text:span></text:p></draw:text-box><svg:title/><svg:desc/></draw:frame></text:span><text:span text:style-name="T493"><draw:frame draw:z-index="251692544" draw:id="id176" draw:style-name="a177" draw:name="Shape208" text:anchor-type="paragraph" svg:x="1.44028in" svg:y="5.87986in" svg:width="2.69722in" svg:height="0.18472in" style:rel-width="scale" style:rel-height="scale"><draw:text-box><text:p text:style-name="P494"><text:span text:style-name="T495">OTROS INGRESOS/ SUBVENCIONES.</text:span></text:p></draw:text-box><svg:title/><svg:desc/></draw:frame></text:span><text:span text:style-name="T496"><draw:connector draw:type="line" svg:x1="4.62708in" svg:y1="5.84792in" svg:x2="4.62778in" svg:y2="6.18958in" draw:z-index="251852288" draw:id="id177" draw:style-name="a178" draw:name="Shape207" text:anchor-type="paragraph"><svg:title/><svg:desc/></draw:connector></text:span><text:span text:style-name="T497"><draw:connector draw:type="line" svg:x1="1.36875in" svg:y1="5.84375in" svg:x2="5.70694in" svg:y2="5.84444in" draw:z-index="251936256" draw:id="id178" draw:style-name="a179" draw:name="Shape206" text:anchor-type="paragraph"><svg:title/><svg:desc/></draw:connector></text:span><text:span text:style-name="T498"><draw:frame draw:z-index="251684352" draw:id="id179" draw:style-name="a180" draw:name="Shape205" text:anchor-type="paragraph" svg:x="1.44028in" svg:y="5.53125in" svg:width="1.45139in" svg:height="0.18472in" style:rel-width="scale" style:rel-height="scale"><draw:text-box><text:p text:style-name="P499"><text:span text:style-name="T500">SUBV. DEFICIT 2022</text:span></text:p></draw:text-box><svg:title/><svg:desc/></draw:frame></text:span><text:span text:style-name="T501"><draw:connector draw:type="line" svg:x1="1.36111in" svg:y1="8.82917in" svg:x2="5.71389in" svg:y2="8.82986in" draw:z-index="251954688" draw:id="id180" draw:style-name="a181" draw:name="Shape239" text:anchor-type="paragraph"><svg:title/><svg:desc/></draw:connector></text:span><text:span text:style-name="T502"><draw:connector draw:type="line" svg:x1="0.48819in" svg:y1="11.33194in" svg:x2="7.68264in" svg:y2="11.33264in" draw:z-index="251366912" draw:id="id181" draw:style-name="a182" draw:name="Shape250" text:anchor-type="paragraph"><svg:title/><svg:desc/></draw:connector></text:span><text:span text:style-name="T503"><draw:frame draw:z-index="251369984" draw:id="id182" draw:style-name="a183" draw:name="Shape249" text:anchor-type="paragraph" svg:x="1.45347in" svg:y="11.22431in" svg:width="2.71319in" svg:height="0.13472in" style:rel-width="scale" style:rel-height="scale"><draw:text-box><text:p text:style-name="P504"><text:span text:style-name="T505">https://sedeelectronica.cabildodelapalma.es/validacion/</text:span></text:p></draw:text-box><svg:title/><svg:desc/></draw:frame></text:span><text:span text:style-name="T506"><draw:frame draw:z-index="251315712" draw:id="id183" draw:style-name="a184" draw:name="Shape248" text:anchor-type="paragraph" svg:x="1.45347in" svg:y="11.09653in" svg:width="2.96042in" svg:height="0.13472in" style:rel-width="scale" style:rel-height="scale"><draw:text-box><text:p text:style-name="P507"><text:span text:style-name="T508">Código de verificación electrónica: 14612674371104053042</text:span></text:p></draw:text-box><svg:title/><svg:desc/></draw:frame></text:span><text:span text:style-name="T509"><draw:frame draw:z-index="251312640" draw:id="id184" draw:style-name="a185" draw:name="Shape247" text:anchor-type="paragraph" svg:x="1.45347in" svg:y="10.96875in" svg:width="4.97708in" svg:height="0.13472in" style:rel-width="scale" style:rel-height="scale"><draw:text-box><text:p text:style-name="P510"><text:span text:style-name="T511">Cabildo Insular de La Palma. El</text:span><text:span text:style-name="T512"><text:s/>registro realizado está amparado en el Artículo 16 de la Ley 39/2015.</text:span></text:p></draw:text-box><svg:title/><svg:desc/></draw:frame></text:span><text:span text:style-name="T513"><draw:connector draw:type="line" svg:x1="7.67847in" svg:y1="10.94583in" svg:x2="7.67917in" svg:y2="11.32986in" draw:z-index="251347456" draw:id="id185" draw:style-name="a186" draw:name="Shape246" text:anchor-type="paragraph"><svg:title/><svg:desc/></draw:connector></text:span><text:span text:style-name="T514"><draw:connector draw:type="line" svg:x1="1.37847in" svg:y1="10.94583in" svg:x2="1.37917in" svg:y2="11.32986in" draw:z-index="251337216" draw:id="id186" draw:style-name="a187" draw:name="Shape245" text:anchor-type="paragraph"><svg:title/><svg:desc/></draw:connector></text:span><text:span text:style-name="T515"><draw:connector draw:type="line" svg:x1="0.49167in" svg:y1="10.94583in" svg:x2="0.49236in" svg:y2="11.32986in" draw:z-index="251329024" draw:id="id187" draw:style-name="a188" draw:name="Shape244" text:anchor-type="paragraph"><svg:title/><svg:desc/></draw:connector></text:span><text:span text:style-name="T516"><draw:connector draw:type="line" svg:x1="0.48819in" svg:y1="10.94236in" svg:x2="7.68264in" svg:y2="10.94306in" draw:z-index="251357696" draw:id="id188" draw:style-name="a189" draw:name="Shape243" text:anchor-type="paragraph"><svg:title/><svg:desc/></draw:connector></text:span><text:span text:style-name="T517"><draw:frame draw:z-index="251299328" draw:id="id189" draw:style-name="a190" draw:name="Shape242" text:anchor-type="paragraph" svg:x="6.57778in" svg:y="10.34167in" svg:width="0.94306in" svg:height="0.20278in" style:rel-width="scale" style:rel-height="scale"><draw:text-box><text:p text:style-name="P518"><text:span text:style-name="T519">Página<text:s/></text:span><text:span text:style-name="T520">3</text:span><text:span text:style-name="T521"><text:s/>de<text:s/></text:span><text:span text:style-name="T522">9</text:span><text:span text:style-name="T523"><text:s/></text:span></text:p></draw:text-box><svg:title/><svg:desc/></draw:frame></text:span><text:span text:style-name="T524"><draw:frame draw:z-index="251960832" draw:id="id190" draw:style-name="a191" draw:name="Shape241" text:anchor-type="paragraph" svg:x="0.7875in" svg:y="9.74861in" svg:width="0.49167in" svg:height="0.18472in" style:rel-width="scale" style:rel-height="scale"><draw:text-box><text:p text:style-name="P525"><text:span text:style-name="T526">detalle:</text:span></text:p></draw:text-box><svg:title/><svg:desc/></draw:frame></text:span><text:span text:style-name="T527"><draw:frame draw:z-index="251958784" draw:id="id191" draw:style-name="a192" draw:name="Shape240" text:anchor-type="paragraph" svg:x="1.27917in" svg:y="9.54653in" svg:width="5.71111in" svg:height="0.18472in" style:rel-width="scale" style:rel-height="scale"><draw:text-box><text:p text:style-name="P528"><text:span text:style-name="T529">Los importes de cada uno de los componentes de la formula responden al siguiente<text:s/></text:span></text:p></draw:text-box><svg:title/><svg:desc/></draw:frame></text:span><text:span text:style-name="T530"><draw:connector draw:type="line" svg:x1="4.62708in" svg:y1="5.49931in" svg:x2="4.62778in" svg:y2="5.84097in" draw:z-index="251850240" draw:id="id192" draw:style-name="a193" draw:name="Shape204" text:anchor-type="paragraph"><svg:title/><svg:desc/></draw:connector></text:span><text:span text:style-name="T531"><draw:frame draw:z-index="251955712" draw:id="id193" draw:style-name="a194" draw:name="Shape238" text:anchor-type="paragraph" svg:x="4.90417in" svg:y="8.51667in" svg:width="0.73264in" svg:height="0.18472in" style:rel-width="scale" style:rel-height="scale"><draw:text-box><text:p text:style-name="P532"><text:span text:style-name="T533">-64.637,22</text:span></text:p></draw:text-box><svg:title/><svg:desc/></draw:frame></text:span><text:span text:style-name="T534"><draw:frame draw:z-index="251807232" draw:id="id194" draw:style-name="a195" draw:name="Shape237" text:anchor-type="paragraph" svg:x="1.44028in" svg:y="8.51667in" svg:width="1.37153in" svg:height="0.18472in" style:rel-width="scale" style:rel-height="scale"><draw:text-box><text:p text:style-name="P535"><text:span text:style-name="T536">RESULTADO FINAL</text:span></text:p></draw:text-box><svg:title/><svg:desc/></draw:frame></text:span><text:span text:style-name="T537"><draw:connector draw:type="line" svg:x1="4.62708in" svg:y1="8.48472in" svg:x2="4.62778in" svg:y2="8.82639in" draw:z-index="251906560" draw:id="id195" draw:style-name="a196" draw:name="Shape236" text:anchor-type="paragraph"><svg:title/><svg:desc/></draw:connector></text:span><text:span text:style-name="T538"><draw:connector draw:type="line" svg:x1="1.36875in" svg:y1="8.48125in" svg:x2="5.70694in" svg:y2="8.48194in" draw:z-index="251952640" draw:id="id196" draw:style-name="a197" draw:name="Shape235" text:anchor-type="paragraph"><svg:title/><svg:desc/></draw:connector></text:span><text:span text:style-name="T539"><draw:frame draw:z-index="251801088" draw:id="id197" draw:style-name="a198" draw:name="Shape234" text:anchor-type="paragraph" svg:x="4.87014in" svg:y="8.16875in" svg:width="0.76667in" svg:height="0.18472in" style:rel-width="scale" style:rel-height="scale"><draw:text-box><text:p text:style-name="P540"><text:span text:style-name="T541">113.931,36</text:span></text:p></draw:text-box><svg:title/><svg:desc/></draw:frame></text:span><text:span text:style-name="T542"><draw:frame draw:z-index="251791872" draw:id="id198" draw:style-name="a199" draw:name="Shape233" text:anchor-type="paragraph" svg:x="1.44028in" svg:y="8.16875in" svg:width="1.45625in" svg:height="0.18472in" style:rel-width="scale" style:rel-height="scale"><draw:text-box><text:p text:style-name="P543"><text:span text:style-name="T544">PRIMER<text:s/></text:span><text:span text:style-name="T545">SEMESTRE</text:span></text:p></draw:text-box><svg:title/><svg:desc/></draw:frame></text:span><text:span text:style-name="T546"><draw:frame draw:z-index="251782656" draw:id="id199" draw:style-name="a200" draw:name="Shape232" text:anchor-type="paragraph" svg:x="1.44028in" svg:y="7.96667in" svg:width="2.74861in" svg:height="0.18472in" style:rel-width="scale" style:rel-height="scale"><draw:text-box><text:p text:style-name="P547"><text:span text:style-name="T548">SUBVENCION LIQUIDACION PARCIAL<text:s/></text:span></text:p></draw:text-box><svg:title/><svg:desc/></draw:frame></text:span><text:span text:style-name="T549"><draw:connector draw:type="line" svg:x1="4.62708in" svg:y1="7.93472in" svg:x2="4.62778in" svg:y2="8.47847in" draw:z-index="251899392" draw:id="id200" draw:style-name="a201" draw:name="Shape231" text:anchor-type="paragraph"><svg:title/><svg:desc/></draw:connector></text:span><text:span text:style-name="T550"><draw:connector draw:type="line" svg:x1="1.36875in" svg:y1="7.93125in" svg:x2="5.70694in" svg:y2="7.93194in" draw:z-index="251949568" draw:id="id201" draw:style-name="a202" draw:name="Shape230" text:anchor-type="paragraph"><svg:title/><svg:desc/></draw:connector></text:span><text:span text:style-name="T551"><draw:frame draw:z-index="251772416" draw:id="id202" draw:style-name="a203" draw:name="Shape229" text:anchor-type="paragraph" svg:x="4.81875in" svg:y="7.61875in" svg:width="0.81736in" svg:height="0.18472in" style:rel-width="scale" style:rel-height="scale"><draw:text-box><text:p text:style-name="P552"><text:span text:style-name="T553">-178.568,58</text:span></text:p></draw:text-box><svg:title/><svg:desc/></draw:frame></text:span><text:span text:style-name="T554"><draw:frame draw:z-index="251470336" draw:id="id203" draw:style-name="a204" draw:name="Shape169" text:anchor-type="paragraph" svg:x="3.07431in" svg:y="1.57431in" svg:width="0.56736in" svg:height="0.18472in" style:rel-width="scale" style:rel-height="scale"><draw:text-box><text:p text:style-name="P555"><text:span text:style-name="T556">Técnico<text:s/></text:span></text:p></draw:text-box><svg:title/><svg:desc/></draw:frame></text:span><text:span text:style-name="T557"><draw:frame draw:z-index="251559424" draw:id="id204" draw:style-name="a205" draw:name="Shape180" text:anchor-type="paragraph" svg:x="0.7875in" svg:y="2.38264in" svg:width="6.50486in" svg:height="0.18472in" style:rel-width="scale" style:rel-height="scale"><draw:text-box><text:p text:style-name="P558"><text:span text:style-name="T559">siguiente: I+S=C+BI) y utilizando los datos estadísticos que obran en el Servicio de Transportes<text:s/></text:span></text:p></draw:text-box><svg:title/><svg:desc/></draw:frame></text:span><text:span text:style-name="T560"><draw:frame draw:z-index="251554304" draw:id="id205" draw:style-name="a206" draw:name="Shape179" text:anchor-type="paragraph" svg:x="0.7875in" svg:y="2.18056in" svg:width="6.46319in" svg:height="0.18472in" style:rel-width="scale" style:rel-height="scale"><draw:text-box><text:p text:style-name="P561"><text:span text:style-name="T562">3.4 del reseñado acuerdo de modificación del régimen concesional (que se corres</text:span><text:span text:style-name="T563">ponde con la<text:s/></text:span></text:p></draw:text-box><svg:title/><svg:desc/></draw:frame></text:span><text:span text:style-name="T564"><draw:frame draw:z-index="251545088" draw:id="id206" draw:style-name="a207" draw:name="Shape178" text:anchor-type="paragraph" svg:x="0.7875in" svg:y="1.97847in" svg:width="6.62292in" svg:height="0.18472in" style:rel-width="scale" style:rel-height="scale"><draw:text-box><text:p text:style-name="P565"><text:span text:style-name="T566">de presente ejercicio, estableciendo el mismo que tras aplicar “la fórmula recogida en el apartado<text:s/></text:span></text:p></draw:text-box><svg:title/><svg:desc/></draw:frame></text:span><text:span text:style-name="T567"><draw:frame draw:z-index="251533824" draw:id="id207" draw:style-name="a208" draw:name="Shape177" text:anchor-type="paragraph" svg:x="0.7875in" svg:y="1.77639in" svg:width="6.61528in" svg:height="0.18472in" style:rel-width="scale" style:rel-height="scale"><draw:text-box><text:p text:style-name="P568"><text:span text:style-name="T569">Transportes, en el que se incluye la liquidación parcial correspondiente al periodo enero –octubre<text:s/></text:span></text:p></draw:text-box><svg:title/><svg:desc/></draw:frame></text:span><text:span text:style-name="T570"><draw:frame draw:z-index="251528704" draw:id="id208" draw:style-name="a209" draw:name="Shape176" text:anchor-type="paragraph" svg:x="7.31042in" svg:y="1.57431in" svg:width="0.21458in" svg:height="0.18472in" style:rel-width="scale" style:rel-height="scale"><draw:text-box><text:p text:style-name="P571"><text:span text:style-name="T572">de<text:s/></text:span></text:p></draw:text-box><svg:title/><svg:desc/></draw:frame></text:span><text:span text:style-name="T573"><draw:frame draw:z-index="251520512" draw:id="id209" draw:style-name="a210" draw:name="Shape175" text:anchor-type="paragraph" svg:x="6.65417in" svg:y="1.57431in" svg:width="0.59167in" svg:height="0.18472in" style:rel-width="scale" style:rel-height="scale"><draw:text-box><text:p text:style-name="P574"><text:span text:style-name="T575">Servicio<text:s/></text:span></text:p></draw:text-box><svg:title/><svg:desc/></draw:frame></text:span><text:span text:style-name="T576"><draw:frame draw:z-index="251513344" draw:id="id210" draw:style-name="a211" draw:name="Shape174" text:anchor-type="paragraph" svg:x="6.42292in" svg:y="1.57431in" svg:width="0.16319in" svg:height="0.18472in" style:rel-width="scale" style:rel-height="scale"><draw:text-box><text:p text:style-name="P577"><text:span text:style-name="T578">al<text:s/></text:span></text:p></draw:text-box><svg:title/><svg:desc/></draw:frame></text:span><text:span text:style-name="T579"><draw:frame draw:z-index="251506176" draw:id="id211" draw:style-name="a212" draw:name="Shape173" text:anchor-type="paragraph" svg:x="5.775in" svg:y="1.57431in" svg:width="0.57917in" svg:height="0.18472in" style:rel-width="scale" style:rel-height="scale"><draw:text-box><text:p text:style-name="P580"><text:span text:style-name="T581">adscrita<text:s/></text:span></text:p></draw:text-box><svg:title/><svg:desc/></draw:frame></text:span><text:span text:style-name="T582"><draw:frame draw:z-index="251499008" draw:id="id212" draw:style-name="a213" draw:name="Shape172" text:anchor-type="paragraph" svg:x="5.11875in" svg:y="1.57431in" svg:width="0.5875in" svg:height="0.18472in" style:rel-width="scale" style:rel-height="scale"><draw:text-box><text:p text:style-name="P583"><text:span text:style-name="T584">General<text:s/></text:span></text:p></draw:text-box><svg:title/><svg:desc/></draw:frame></text:span><text:span text:style-name="T585"><draw:frame draw:z-index="251487744" draw:id="id213" draw:style-name="a214" draw:name="Shape171" text:anchor-type="paragraph" svg:x="4.00417in" svg:y="1.57431in" svg:width="1.04375in" svg:height="0.18472in" style:rel-width="scale" style:rel-height="scale"><draw:text-box><text:p text:style-name="P586"><text:span text:style-name="T587">Administración<text:s/></text:span></text:p></draw:text-box><svg:title/><svg:desc/></draw:frame></text:span><text:span text:style-name="T588"><draw:frame draw:z-index="251478528" draw:id="id214" draw:style-name="a215" draw:name="Shape170" text:anchor-type="paragraph" svg:x="3.72222in" svg:y="1.57431in" svg:width="0.21458in" svg:height="0.18472in" style:rel-width="scale" style:rel-height="scale"><draw:text-box><text:p text:style-name="P589"><text:span text:style-name="T590">de<text:s/></text:span></text:p></draw:text-box><svg:title/><svg:desc/></draw:frame></text:span><text:span text:style-name="T591"><draw:frame draw:z-index="251566592" draw:id="id215" draw:style-name="a216" draw:name="Shape181" text:anchor-type="paragraph" svg:x="0.7875in" svg:y="2.58472in" svg:width="6.46042in" svg:height="0.18472in" style:rel-width="scale" style:rel-height="scale"><draw:text-box><text:p text:style-name="P592"><text:span text:style-name="T593">correspondientes al citado periodo por la actividad de transporte público regular interurbano de<text:s/></text:span></text:p></draw:text-box><svg:title/><svg:desc/></draw:frame></text:span><text:span text:style-name="T594"><draw:frame draw:z-index="251465216" draw:id="id216" draw:style-name="a217" draw:name="Shape168" text:anchor-type="paragraph" svg:x="2.84236in" svg:y="1.57431in" svg:width="0.16319in" svg:height="0.18472in" style:rel-width="scale" style:rel-height="scale"><draw:text-box><text:p text:style-name="P595"><text:span text:style-name="T596">la<text:s/></text:span></text:p></draw:text-box><svg:title/><svg:desc/></draw:frame></text:span><text:span text:style-name="T597"><draw:frame draw:z-index="251459072" draw:id="id217" draw:style-name="a218" draw:name="Shape167" text:anchor-type="paragraph" svg:x="2.65347in" svg:y="1.57431in" svg:width="0.12083in" svg:height="0.18472in" style:rel-width="scale" style:rel-height="scale"><draw:text-box><text:p text:style-name="P598"><text:span text:style-name="T599">y<text:s/></text:span></text:p></draw:text-box><svg:title/><svg:desc/></draw:frame></text:span><text:span text:style-name="T600"><draw:frame draw:z-index="251445760" draw:id="id218" draw:style-name="a219" draw:name="Shape166" text:anchor-type="paragraph" svg:x="1.72569in" svg:y="1.57431in" svg:width="0.84653in" svg:height="0.18472in" style:rel-width="scale" style:rel-height="scale"><draw:text-box><text:p text:style-name="P601"><text:span text:style-name="T602">Transportes<text:s/></text:span></text:p></draw:text-box><svg:title/><svg:desc/></draw:frame></text:span><text:span text:style-name="T603"><draw:frame draw:z-index="251439616" draw:id="id219" draw:style-name="a220" draw:name="Shape165" text:anchor-type="paragraph" svg:x="1.44306in" svg:y="1.57431in" svg:width="0.21458in" svg:height="0.18472in" style:rel-width="scale" style:rel-height="scale"><draw:text-box><text:p text:style-name="P604"><text:span text:style-name="T605">de<text:s/></text:span></text:p></draw:text-box><svg:title/><svg:desc/></draw:frame></text:span><text:span text:style-name="T606"><draw:frame draw:z-index="251426304" draw:id="id220" draw:style-name="a221" draw:name="Shape164" text:anchor-type="paragraph" svg:x="0.7875in" svg:y="1.57431in" svg:width="0.59167in" svg:height="0.18472in" style:rel-width="scale" style:rel-height="scale"><draw:text-box><text:p text:style-name="P607"><text:span text:style-name="T608">Servicio<text:s/></text:span></text:p></draw:text-box><svg:title/><svg:desc/></draw:frame></text:span><text:span text:style-name="T609"><draw:frame draw:z-index="251418112" draw:id="id221" draw:style-name="a222" draw:name="Shape163" text:anchor-type="paragraph" svg:x="1.27917in" svg:y="1.37222in" svg:width="5.97431in" svg:height="0.18472in" style:rel-width="scale" style:rel-height="scale"><draw:text-box><text:p text:style-name="P610"><text:span text:style-name="T611">QUINTO.-</text:span><text:span text:style-name="T612"><text:s/>Con fecha 22 de noviembre de 2023 se emite informe por parte de la Jefa de<text:s/></text:span></text:p></draw:text-box><svg:title/><svg:desc/></draw:frame></text:span><text:span text:style-name="T613"><draw:frame draw:z-index="251405824" draw:id="id222" draw:style-name="a223" draw:name="Shape162" text:anchor-type="paragraph" svg:x="0.7875in" svg:y="1.03125in" svg:width="5.66181in" svg:height="0.18472in" style:rel-width="scale" style:rel-height="scale"><draw:text-box><text:p text:style-name="P614"><text:span text:style-name="T615">negativo en el primer semestre del ejercicio 2023 por importe de 113.931,36 euros.<text:s/></text:span></text:p></draw:text-box><svg:title/><svg:desc/></draw:frame></text:span><text:span text:style-name="T616"><draw:frame draw:z-index="251399680" draw:id="id223" draw:style-name="a224" draw:name="Shape161" text:anchor-type="paragraph" svg:x="0.7875in" svg:y="0.82986in" svg:width="6.18542in" svg:height="0.18472in" style:rel-width="scale" style:rel-height="scale"><draw:text-box><text:p text:style-name="P617"><text:span text:style-name="T618">Transportes Insular La Palma S.Coop., una liquidación parcial correspondiente al resultad</text:span><text:span text:style-name="T619">o<text:s/></text:span></text:p></draw:text-box><svg:title/><svg:desc/></draw:frame></text:span><text:span text:style-name="T620"><draw:frame draw:z-index="251388416" draw:id="id224" draw:style-name="a225" draw:name="Shape160" text:anchor-type="paragraph" svg:x="0.7875in" svg:y="0.62778in" svg:width="6in" svg:height="0.18472in" style:rel-width="scale" style:rel-height="scale"><draw:text-box><text:p text:style-name="P621"><text:span text:style-name="T622">2023/7687, de fecha 14 de agosto de 2023, se ha abonado a la empresa concesionaria,<text:s/></text:span></text:p></draw:text-box><svg:title/><svg:desc/></draw:frame></text:span><text:span text:style-name="T623"><draw:frame draw:z-index="251382272" draw:id="id225" draw:style-name="a226" draw:name="Shape159" text:anchor-type="paragraph" svg:x="1.27917in" svg:y="0.42569in" svg:width="5.97708in" svg:height="0.18472in" style:rel-width="scale" style:rel-height="scale"><draw:text-box><text:p text:style-name="P624"><text:span text:style-name="T625">CUARTO.-<text:s/></text:span><text:span text:style-name="T626">Mediante resolución del Miembro Corporativo Titular de Transportes numero<text:s/></text:span></text:p></draw:text-box><svg:title/><svg:desc/></draw:frame></text:span><text:span text:style-name="T627"><draw:connector draw:type="line" svg:x1="5.70972in" svg:y1="4.45625in" svg:x2="5.71042in" svg:y2="8.82639in" draw:z-index="251915776" draw:id="id226" draw:style-name="a227" draw:name="Shape192" text:anchor-type="paragraph"><svg:title/><svg:desc/></draw:connector></text:span><text:span text:style-name="T628"><draw:connector draw:type="line" svg:x1="1.36875in" svg:y1="5.49653in" svg:x2="5.70694in" svg:y2="5.49722in" draw:z-index="251933184" draw:id="id227" draw:style-name="a228" draw:name="Shape203" text:anchor-type="paragraph"><svg:title/><svg:desc/></draw:connector></text:span><text:span text:style-name="T629"><draw:frame draw:z-index="251675136" draw:id="id228" draw:style-name="a229" draw:name="Shape202" text:anchor-type="paragraph" svg:x="4.74236in" svg:y="5.18403in" svg:width="0.89444in" svg:height="0.18472in" style:rel-width="scale" style:rel-height="scale"><draw:text-box><text:p text:style-name="P630"><text:span text:style-name="T631">3.887.557,62</text:span></text:p></draw:text-box><svg:title/><svg:desc/></draw:frame></text:span><text:span text:style-name="T632"><draw:frame draw:z-index="251668992" draw:id="id229" draw:style-name="a230" draw:name="Shape201" text:anchor-type="paragraph" svg:x="1.44028in" svg:y="5.18403in" svg:width="2.60417in" svg:height="0.18472in" style:rel-width="scale" style:rel-height="scale"><draw:text-box><text:p text:style-name="P633"><text:span text:style-name="T634">SUBVENCIONES Cabildo de la Palma</text:span></text:p></draw:text-box><svg:title/><svg:desc/></draw:frame></text:span><text:span text:style-name="T635"><draw:connector draw:type="line" svg:x1="4.62708in" svg:y1="5.15208in" svg:x2="4.62778in" svg:y2="5.49375in" draw:z-index="251840000" draw:id="id230" draw:style-name="a231" draw:name="Shape200" text:anchor-type="paragraph"><svg:title/><svg:desc/></draw:connector></text:span><text:span text:style-name="T636"><draw:connector draw:type="line" svg:x1="1.36875in" svg:y1="5.14861in" svg:x2="5.70694in" svg:y2="5.14931in" draw:z-index="251930112" draw:id="id231" draw:style-name="a232" draw:name="Shape199" text:anchor-type="paragraph"><svg:title/><svg:desc/></draw:connector></text:span><text:span text:style-name="T637"><draw:frame draw:z-index="251659776" draw:id="id232" draw:style-name="a233" draw:name="Shape198" text:anchor-type="paragraph" svg:x="4.74236in" svg:y="4.83611in" svg:width="0.89444in" svg:height="0.18472in" style:rel-width="scale" style:rel-height="scale"><draw:text-box><text:p text:style-name="P638"><text:span text:style-name="T639">1.486.068,00</text:span></text:p></draw:text-box><svg:title/><svg:desc/></draw:frame></text:span><text:span text:style-name="T640"><draw:frame draw:z-index="251652608" draw:id="id233" draw:style-name="a234" draw:name="Shape197" text:anchor-type="paragraph" svg:x="1.44028in" svg:y="4.83611in" svg:width="1.65347in" svg:height="0.18472in" style:rel-width="scale" style:rel-height="scale"><draw:text-box><text:p text:style-name="P641"><text:span text:style-name="T642">RECAUDACION, sin igic</text:span></text:p></draw:text-box><svg:title/><svg:desc/></draw:frame></text:span><text:span text:style-name="T643"><draw:connector draw:type="line" svg:x1="4.62708in" svg:y1="4.80417in" svg:x2="4.62778in" svg:y2="5.14583in" draw:z-index="251834880" draw:id="id234" draw:style-name="a235" draw:name="Shape196" text:anchor-type="paragraph"><svg:title/><svg:desc/></draw:connector></text:span><text:span text:style-name="T644"><draw:connector draw:type="line" svg:x1="1.36875in" svg:y1="4.80069in" svg:x2="5.70694in" svg:y2="4.80139in" draw:z-index="251926016" draw:id="id235" draw:style-name="a236" draw:name="Shape195" text:anchor-type="paragraph"><svg:title/><svg:desc/></draw:connector></text:span><text:span text:style-name="T645"><draw:frame draw:z-index="251642368" draw:id="id236" draw:style-name="a237" draw:name="Shape194" text:anchor-type="paragraph" svg:x="4.74236in" svg:y="4.48819in" svg:width="0.89444in" svg:height="0.18472in" style:rel-width="scale" style:rel-height="scale"><draw:text-box><text:p text:style-name="P646"><text:span text:style-name="T647">5.643.620,62</text:span></text:p></draw:text-box><svg:title/><svg:desc/></draw:frame></text:span><text:span text:style-name="T648"><draw:frame draw:z-index="251637248" draw:id="id237" draw:style-name="a238" draw:name="Shape193" text:anchor-type="paragraph" svg:x="1.44028in" svg:y="4.48819in" svg:width="0.85694in" svg:height="0.18472in" style:rel-width="scale" style:rel-height="scale"><draw:text-box><text:p text:style-name="P649"><text:span text:style-name="T650">INGRESOS:</text:span></text:p></draw:text-box><svg:title/><svg:desc/></draw:frame></text:span><draw:custom-shape svg:x="0in" svg:y="0in" svg:width="8.33264in" svg:height="6.25in" draw:z-index="252006912" draw:id="id238" draw:style-name="a239" draw:name="Shape15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1"><draw:connector draw:type="line" svg:x1="4.62708in" svg:y1="4.45625in" svg:x2="4.62778in" svg:y2="4.79792in" draw:z-index="251827712" draw:id="id239" draw:style-name="a240" draw:name="Shape191" text:anchor-type="paragraph"><svg:title/><svg:desc/></draw:connector></text:span><text:span text:style-name="T652"><draw:connector draw:type="line" svg:x1="1.36528in" svg:y1="4.45625in" svg:x2="1.36597in" svg:y2="8.82639in" draw:z-index="251818496" draw:id="id240" draw:style-name="a241" draw:name="Shape190" text:anchor-type="paragraph"><svg:title/><svg:desc/></draw:connector></text:span><text:span text:style-name="T653"><draw:connector draw:type="line" svg:x1="1.36111in" svg:y1="4.45278in" svg:x2="5.71389in" svg:y2="4.45347in" draw:z-index="251921920" draw:id="id241" draw:style-name="a242" draw:name="Shape189" text:anchor-type="paragraph"><svg:title/><svg:desc/></draw:connector></text:span><text:span text:style-name="T654"><draw:frame draw:z-index="251618816" draw:id="id242" draw:style-name="a243" draw:name="Shape188" text:anchor-type="paragraph" svg:x="0.7875in" svg:y="3.79653in" svg:width="1.32083in" svg:height="0.18472in" style:rel-width="scale" style:rel-height="scale"><draw:text-box><text:p text:style-name="P655"><text:span text:style-name="T656">siguiente resultado:</text:span></text:p></draw:text-box><svg:title/><svg:desc/></draw:frame></text:span><text:span text:style-name="T657"><draw:frame draw:z-index="251627008" draw:id="id243" draw:style-name="a244" draw:name="Shape187" text:anchor-type="paragraph" svg:x="2.1125in" svg:y="3.76667in" svg:width="0.00208in" svg:height="0.19583in" style:rel-width="scale" style:rel-height="scale"><draw:text-box/><svg:title/><svg:desc/></draw:frame></text:span><text:span text:style-name="T658"><draw:frame draw:z-index="251613696" draw:id="id244" draw:style-name="a245" draw:name="Shape186" text:anchor-type="paragraph" svg:x="0.7875in" svg:y="3.59514in" svg:width="6.23958in" svg:height="0.18472in" style:rel-width="scale" style:rel-height="scale"><draw:text-box><text:p text:style-name="P659"><text:span text:style-name="T660">apartado 3.4 del acuerdo de modificación del régimen concesional, I+S=C+BI, se obtiene el<text:s/></text:span></text:p></draw:text-box><svg:title/><svg:desc/></draw:frame></text:span><text:span text:style-name="T661"><draw:frame draw:z-index="251601408" draw:id="id245" draw:style-name="a246" draw:name="Shape185" text:anchor-type="paragraph" svg:x="0.7875in" svg:y="3.39306in" svg:width="6.56458in" svg:height="0.18472in" style:rel-width="scale" style:rel-height="scale"><draw:text-box><text:p text:style-name="P662"><text:span text:style-name="T663">movilidad) y los costes del servicio regular en este periodo, y aplicando la formula recogida en el<text:s/></text:span></text:p></draw:text-box><svg:title/><svg:desc/></draw:frame></text:span><text:span text:style-name="T664"><draw:frame draw:z-index="251595264" draw:id="id246" draw:style-name="a247" draw:name="Shape184" text:anchor-type="paragraph" svg:x="0.7875in" svg:y="3.19028in" svg:width="6.42569in" svg:height="0.18472in" style:rel-width="scale" style:rel-height="scale"><draw:text-box><text:p text:style-name="P665"><text:span text:style-name="T666">de la Palma por el transporte de personas usuarias bonificadas (como medida de fomento a la<text:s/></text:span></text:p></draw:text-box><svg:title/><svg:desc/></draw:frame></text:span><text:span text:style-name="T667"><draw:frame draw:z-index="251586048" draw:id="id247" draw:style-name="a248" draw:name="Shape183" text:anchor-type="paragraph" svg:x="0.7875in" svg:y="2.98889in" svg:width="6.57778in" svg:height="0.18472in" style:rel-width="scale" style:rel-height="scale"><draw:text-box><text:p text:style-name="P668"><text:span text:style-name="T669">(descontado el IGIC correspondiente), las subvenciones abonadas mensualmente por el Cabildo<text:s/></text:span></text:p></draw:text-box><svg:title/><svg:desc/></draw:frame></text:span><text:span text:style-name="T670"><draw:frame draw:z-index="251577856" draw:id="id248" draw:style-name="a249" draw:name="Shape182" text:anchor-type="paragraph" svg:x="0.7875in" svg:y="2.78681in" svg:width="6.65764in" svg:height="0.18472in" style:rel-width="scale" style:rel-height="scale"><draw:text-box><text:p text:style-name="P671"><text:span text:style-name="T672">viajeros, de la empresa concesionaria, esto es, la recaudación directa de la entidad concesionaria<text:s/></text:span></text:p></draw:text-box><svg:title/><svg:desc/></draw:frame></text:span></text:p>
      <text:soft-page-break/>
      <text:p text:style-name="P673"><draw:custom-shape svg:x="0in" svg:y="6.25in" svg:width="8.33264in" svg:height="6.25in" draw:z-index="252007936" draw:id="id249" draw:style-name="a250" draw:name="Shape29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74"><draw:frame draw:z-index="251814400" draw:id="id250" draw:style-name="a251" draw:name="Shape305" text:anchor-type="paragraph" svg:x="0.7875in" svg:y="8.14792in" svg:width="6.52153in" svg:height="0.18472in" style:rel-width="scale" style:rel-height="scale"><draw:text-box><text:p text:style-name="P675"><text:span text:style-name="T676">cálculo de esta liquidación se<text:s/></text:span><text:span text:style-name="T677">ha tenido en cuenta el coste / kilometro para el ejercicio 2023, por<text:s/></text:span></text:p></draw:text-box><svg:title/><svg:desc/></draw:frame></text:span><text:span text:style-name="T678"><draw:frame draw:z-index="251811328" draw:id="id251" draw:style-name="a252" draw:name="Shape304" text:anchor-type="paragraph" svg:x="0.7875in" svg:y="7.94583in" svg:width="6.60417in" svg:height="0.18472in" style:rel-width="scale" style:rel-height="scale"><draw:text-box><text:p text:style-name="P679"><text:span text:style-name="T680">modificación concesional de 5 de diciembre de 2018.” Se explica en el citado informe que para el<text:s/></text:span></text:p></draw:text-box><svg:title/><svg:desc/></draw:frame></text:span><text:span text:style-name="T681"><draw:frame draw:z-index="251799040" draw:id="id252" draw:style-name="a253" draw:name="Shape303" text:anchor-type="paragraph" svg:x="0.7875in" svg:y="7.74375in" svg:width="6.67292in" svg:height="0.18472in" style:rel-width="scale" style:rel-height="scale"><draw:text-box><text:p text:style-name="P682"><text:span text:style-name="T683">viajeros correspondiente al ejercicio 2023, tal y como se recoge en el apartado 3.</text:span><text:span text:style-name="T684">4 del acuerdo de<text:s/></text:span></text:p></draw:text-box><svg:title/><svg:desc/></draw:frame></text:span><text:span text:style-name="T685"><draw:frame draw:z-index="251787776" draw:id="id253" draw:style-name="a254" draw:name="Shape302" text:anchor-type="paragraph" svg:x="0.7875in" svg:y="7.54167in" svg:width="6.63125in" svg:height="0.18472in" style:rel-width="scale" style:rel-height="scale"><draw:text-box><text:p text:style-name="P686"><text:span text:style-name="T687">cumplimiento por las cuentas anuales de la actividad de transporte público regular interurbano de<text:s/></text:span></text:p></draw:text-box><svg:title/><svg:desc/></draw:frame></text:span><text:span text:style-name="T688"><draw:frame draw:z-index="251779584" draw:id="id254" draw:style-name="a255" draw:name="Shape301" text:anchor-type="paragraph" svg:x="0.7875in" svg:y="7.33958in" svg:width="6.55625in" svg:height="0.18472in" style:rel-width="scale" style:rel-height="scale"><draw:text-box><text:p text:style-name="P689"><text:span text:style-name="T690">mencionado, con el condicionante de su justificación mediante la presentación de la auditoria de<text:s/></text:span></text:p></draw:text-box><svg:title/><svg:desc/></draw:frame></text:span><text:span text:style-name="T691"><draw:frame draw:z-index="251775488" draw:id="id255" draw:style-name="a256" draw:name="Shape300" text:anchor-type="paragraph" svg:x="0.7875in" svg:y="7.1375in" svg:width="6.17569in" svg:height="0.18472in" style:rel-width="scale" style:rel-height="scale"><draw:text-box><text:p text:style-name="P692"><text:span text:style-name="T693">euros en concepto de entrega a c</text:span><text:span text:style-name="T694">uenta por el resultado negativo del ejercicio en el periodo<text:s/></text:span></text:p></draw:text-box><svg:title/><svg:desc/></draw:frame></text:span><text:span text:style-name="T695"><draw:frame draw:z-index="251770368" draw:id="id256" draw:style-name="a257" draw:name="Shape299" text:anchor-type="paragraph" svg:x="1.27917in" svg:y="6.93542in" svg:width="6.02083in" svg:height="0.18472in" style:rel-width="scale" style:rel-height="scale"><draw:text-box><text:p text:style-name="P696"><text:span text:style-name="T697">Por tanto, se informa favorablemente la procedencia del abono del importe de<text:s/></text:span><text:span text:style-name="T698">64.637,22</text:span><text:span text:style-name="T699"><text:s/></text:span></text:p></draw:text-box><svg:title/><svg:desc/></draw:frame></text:span><text:span text:style-name="T700"><draw:frame draw:z-index="251759104" draw:id="id257" draw:style-name="a258" draw:name="Shape298" text:anchor-type="paragraph" svg:x="0.7875in" svg:y="6.59444in" svg:width="4.46111in" svg:height="0.18472in" style:rel-width="scale" style:rel-height="scale"><draw:text-box><text:p text:style-name="P701"><text:span text:style-name="T702">realizar esta minoración asciende a un déficit por 64.637,22 euros</text:span></text:p></draw:text-box><svg:title/><svg:desc/></draw:frame></text:span><text:span text:style-name="T703"><draw:frame draw:z-index="251746816" draw:id="id258" draw:style-name="a259" draw:name="Shape297" text:anchor-type="paragraph" svg:x="0.7875in" svg:y="6.39236in" svg:width="6.23403in" svg:height="0.18472in" style:rel-width="scale" style:rel-height="scale"><draw:text-box><text:p text:style-name="P704"><text:span text:style-name="T705">del primer semestre de este ejercicio, 113.931,36 euros, por tanto, la cuantía resultante tras<text:s/></text:span></text:p></draw:text-box><svg:title/><svg:desc/></draw:frame></text:span><text:span text:style-name="T706"><draw:frame draw:z-index="251823616" draw:id="id259" draw:style-name="a260" draw:name="Shape306" text:anchor-type="paragraph" svg:x="0.7875in" svg:y="8.34931in" svg:width="6.72917in" svg:height="0.18472in" style:rel-width="scale" style:rel-height="scale"><draw:text-box><text:p text:style-name="P707"><text:span text:style-name="T708">un importe de 2,00 euros / kilometro, aprobado en la comisión de seguimiento celebrada el pasado<text:s/></text:span></text:p></draw:text-box><svg:title/><svg:desc/></draw:frame></text:span><text:span text:style-name="T709"><draw:frame draw:z-index="251740672" draw:id="id260" draw:style-name="a261" draw:name="Shape295" text:anchor-type="paragraph" svg:x="0.7875in" svg:y="6.19028in" svg:width="6.58958in" svg:height="0.18472in" style:rel-width="scale" style:rel-height="scale"><draw:text-box><text:p text:style-name="P710"><text:span text:style-name="T711">déficit por 178.568,52 euros, habría que restarle la subvención abonada por la liquidación parcial<text:s/></text:span></text:p></draw:text-box><svg:title/><svg:desc/></draw:frame></text:span><text:span text:style-name="T712"><draw:frame draw:z-index="251736576" draw:id="id261" draw:style-name="a262" draw:name="Shape294" text:anchor-type="paragraph" svg:x="1.27917in" svg:y="5.98889in" svg:width="6.00972in" svg:height="0.18472in" style:rel-width="scale" style:rel-height="scale"><draw:text-box><text:p text:style-name="P713"><text:span text:style-name="T714">Al resultado negativo que se obtiene tras aplicar la fórmula del equilibrio concesional, un<text:s/></text:span></text:p></draw:text-box><svg:title/><svg:desc/></draw:frame></text:span><text:span text:style-name="T715"><draw:frame draw:z-index="251729408" draw:id="id262" draw:style-name="a263" draw:name="Shape293" text:anchor-type="paragraph" svg:x="0.7875in" svg:y="5.70347in" svg:width="0.75in" svg:height="0.18472in" style:rel-width="scale" style:rel-height="scale"><draw:text-box><text:p text:style-name="P716"><text:span text:style-name="T717">noviembre.</text:span></text:p></draw:text-box><svg:title/><svg:desc/></draw:frame></text:span><text:span text:style-name="T718"><draw:frame draw:z-index="251719168" draw:id="id263" draw:style-name="a264" draw:name="Shape292" text:anchor-type="paragraph" svg:x="0.7875in" svg:y="5.50139in" svg:width="6.69514in" svg:height="0.18472in" style:rel-width="scale" style:rel-height="scale"><draw:text-box><text:p text:style-name="P719"><text:span text:style-name="T720">acuerdo de modificación concesional y se ac</text:span><text:span text:style-name="T721">uerda en la comisión de seguimiento del pasado 2 de<text:s/></text:span></text:p></draw:text-box><svg:title/><svg:desc/></draw:frame></text:span><text:span text:style-name="T722"><draw:frame draw:z-index="251710976" draw:id="id264" draw:style-name="a265" draw:name="Shape291" text:anchor-type="paragraph" svg:x="0.7875in" svg:y="5.29931in" svg:width="6.29722in" svg:height="0.18472in" style:rel-width="scale" style:rel-height="scale"><draw:text-box><text:p text:style-name="P723"><text:span text:style-name="T724">cuantía del 7 % de los ingresos ordinarios, tal y como se recoge en la clausula 3.4 del citado<text:s/></text:span></text:p></draw:text-box><svg:title/><svg:desc/></draw:frame></text:span><text:span text:style-name="T725"><draw:frame draw:z-index="251702784" draw:id="id265" draw:style-name="a266" draw:name="Shape290" text:anchor-type="paragraph" svg:x="0.7875in" svg:y="5.09722in" svg:width="6.63264in" svg:height="0.18472in" style:rel-width="scale" style:rel-height="scale"><draw:text-box><text:p text:style-name="P726"><text:span text:style-name="T727">375.000 euros, puede considerarse este importe en esta liquidación parcial, puesto que supera la<text:s/></text:span></text:p></draw:text-box><svg:title/><svg:desc/></draw:frame></text:span><text:span text:style-name="T728"><draw:frame draw:z-index="251690496" draw:id="id266" draw:style-name="a267" draw:name="Shape289" text:anchor-type="paragraph" svg:x="0.7875in" svg:y="4.89514in" svg:width="6.69861in" svg:height="0.18472in" style:rel-width="scale" style:rel-height="scale"><draw:text-box><text:p text:style-name="P729"><text:span text:style-name="T730">existentes a fecha 31 de octubre le corresponde la cuantía máxima del beneficio industrial, esto es<text:s/></text:span></text:p></draw:text-box><svg:title/><svg:desc/></draw:frame></text:span><text:span text:style-name="T731"><draw:frame draw:z-index="251686400" draw:id="id267" draw:style-name="a268" draw:name="Shape288" text:anchor-type="paragraph" svg:x="1.27917in" svg:y="4.69306in" svg:width="5.95278in" svg:height="0.18472in" style:rel-width="scale" style:rel-height="scale"><draw:text-box><text:p text:style-name="P732"><text:span text:style-name="T733">Con respecto al beneficio industrial, teniendo en cuenta que con los ingresos ordinarios<text:s/></text:span></text:p></draw:text-box><svg:title/><svg:desc/></draw:frame></text:span><text:span text:style-name="T734"><draw:frame draw:z-index="251296256" draw:id="id268" draw:style-name="a269" draw:name="Shape315" text:anchor-type="paragraph" svg:x="6.57778in" svg:y="10.34167in" svg:width="0.94306in" svg:height="0.20278in" style:rel-width="scale" style:rel-height="scale"><draw:text-box><text:p text:style-name="P735"><text:span text:style-name="T736">Página<text:s/></text:span><text:span text:style-name="T737">4</text:span><text:span text:style-name="T738"><text:s/>de<text:s/></text:span><text:span text:style-name="T739">9</text:span><text:span text:style-name="T740"><text:s/></text:span></text:p></draw:text-box><svg:title/><svg:desc/></draw:frame></text:span><text:span text:style-name="T741"><draw:connector draw:type="line" svg:x1="0.48819in" svg:y1="11.33194in" svg:x2="7.68264in" svg:y2="11.33264in" draw:z-index="251361792" draw:id="id269" draw:style-name="a270" draw:name="Shape323" text:anchor-type="paragraph"><svg:title/><svg:desc/></draw:connector></text:span><text:span text:style-name="T742"><draw:frame draw:z-index="251371008" draw:id="id270" draw:style-name="a271" draw:name="Shape322" text:anchor-type="paragraph" svg:x="1.45347in" svg:y="11.22431in" svg:width="2.71319in" svg:height="0.13472in" style:rel-width="scale" style:rel-height="scale"><draw:text-box><text:p text:style-name="P743"><text:span text:style-name="T744">https://sedeelectronica.cabildodelapalma</text:span><text:span text:style-name="T745">.es/validacion/</text:span></text:p></draw:text-box><svg:title/><svg:desc/></draw:frame></text:span><text:span text:style-name="T746"><draw:frame draw:z-index="251317760" draw:id="id271" draw:style-name="a272" draw:name="Shape321" text:anchor-type="paragraph" svg:x="1.45347in" svg:y="11.09653in" svg:width="2.96042in" svg:height="0.13472in" style:rel-width="scale" style:rel-height="scale"><draw:text-box><text:p text:style-name="P747"><text:span text:style-name="T748">Código de verificación electrónica: 14612674371104053042</text:span></text:p></draw:text-box><svg:title/><svg:desc/></draw:frame></text:span><text:span text:style-name="T749"><draw:frame draw:z-index="251307520" draw:id="id272" draw:style-name="a273" draw:name="Shape320" text:anchor-type="paragraph" svg:x="1.45347in" svg:y="10.96875in" svg:width="4.97708in" svg:height="0.13472in" style:rel-width="scale" style:rel-height="scale"><draw:text-box><text:p text:style-name="P750"><text:span text:style-name="T751">Cabildo Insular de La Palma. El registro realizado está amparado en el Artículo 16 de la Ley 39/2015.</text:span></text:p></draw:text-box><svg:title/><svg:desc/></draw:frame></text:span><text:span text:style-name="T752"><draw:connector draw:type="line" svg:x1="7.67847in" svg:y1="10.94583in" svg:x2="7.67917in" svg:y2="11.32986in" draw:z-index="251341312" draw:id="id273" draw:style-name="a274" draw:name="Shape319" text:anchor-type="paragraph"><svg:title/><svg:desc/></draw:connector></text:span><text:span text:style-name="T753"><draw:connector draw:type="line" svg:x1="1.37847in" svg:y1="10.94583in" svg:x2="1.37917in" svg:y2="11.32986in" draw:z-index="251332096" draw:id="id274" draw:style-name="a275" draw:name="Shape318" text:anchor-type="paragraph"><svg:title/><svg:desc/></draw:connector></text:span><text:span text:style-name="T754"><draw:connector draw:type="line" svg:x1="0.49167in" svg:y1="10.94583in" svg:x2="0.49236in" svg:y2="11.32986in" draw:z-index="251326976" draw:id="id275" draw:style-name="a276" draw:name="Shape317" text:anchor-type="paragraph"><svg:title/><svg:desc/></draw:connector></text:span><text:span text:style-name="T755"><draw:connector draw:type="line" svg:x1="0.48819in" svg:y1="10.94236in" svg:x2="7.68264in" svg:y2="10.94306in" draw:z-index="251352576" draw:id="id276" draw:style-name="a277" draw:name="Shape316" text:anchor-type="paragraph"><svg:title/><svg:desc/></draw:connector></text:span><text:span text:style-name="T756"><draw:frame draw:z-index="251674112" draw:id="id277" draw:style-name="a278" draw:name="Shape287" text:anchor-type="paragraph" svg:x="0.7875in" svg:y="4.40764in" svg:width="2.50694in" svg:height="0.18472in" style:rel-width="scale" style:rel-height="scale"><draw:text-box><text:p text:style-name="P757"><text:span text:style-name="T758">celebrada el pasado 2 de noviembre.</text:span></text:p></draw:text-box><svg:title/><svg:desc/></draw:frame></text:span><text:span text:style-name="T759"><draw:frame draw:z-index="251889152" draw:id="id278" draw:style-name="a279" draw:name="Shape314" text:anchor-type="paragraph" svg:x="0.7875in" svg:y="10.10486in" svg:width="6.12708in" svg:height="0.18472in" style:rel-width="scale" style:rel-height="scale"><draw:text-box><text:p text:style-name="P760"><text:span text:style-name="T761">precio de las recargas en tod</text:span><text:span text:style-name="T762">as las modalidades de los bonos residentes canarios en este<text:s/></text:span></text:p></draw:text-box><svg:title/><svg:desc/></draw:frame></text:span><text:span text:style-name="T763"><draw:frame draw:z-index="251879936" draw:id="id279" draw:style-name="a280" draw:name="Shape313" text:anchor-type="paragraph" svg:x="0.7875in" svg:y="9.90278in" svg:width="6.69236in" svg:height="0.18472in" style:rel-width="scale" style:rel-height="scale"><draw:text-box><text:p text:style-name="P764"><text:span text:style-name="T765">importante en la recaudación de la entidad concesionaria derivada de la bonificación del 100% del<text:s/></text:span></text:p></draw:text-box><svg:title/><svg:desc/></draw:frame></text:span><text:span text:style-name="T766"><draw:frame draw:z-index="251873792" draw:id="id280" draw:style-name="a281" draw:name="Shape312" text:anchor-type="paragraph" svg:x="0.7875in" svg:y="9.70069in" svg:width="6.21042in" svg:height="0.18472in" style:rel-width="scale" style:rel-height="scale"><draw:text-box><text:p text:style-name="P767"><text:span text:style-name="T768">el sector del transporte provocado por la inflación de los precios, así como una disminuci</text:span><text:span text:style-name="T769">ón<text:s/></text:span></text:p></draw:text-box><svg:title/><svg:desc/></draw:frame></text:span><text:span text:style-name="T770"><draw:frame draw:z-index="251860480" draw:id="id281" draw:style-name="a282" draw:name="Shape311" text:anchor-type="paragraph" svg:x="1.27917in" svg:y="9.49861in" svg:width="6.11389in" svg:height="0.18472in" style:rel-width="scale" style:rel-height="scale"><draw:text-box><text:p text:style-name="P771"><text:span text:style-name="T772">SEXTO.-</text:span><text:span text:style-name="T773"><text:s/>Continua en el presente ejercicio un crecimiento de los costes de explotación en<text:s/></text:span></text:p></draw:text-box><svg:title/><svg:desc/></draw:frame></text:span><text:span text:style-name="T774"><draw:frame draw:z-index="251856384" draw:id="id282" draw:style-name="a283" draw:name="Shape310" text:anchor-type="paragraph" svg:x="0.7875in" svg:y="9.15764in" svg:width="3.46389in" svg:height="0.18472in" style:rel-width="scale" style:rel-height="scale"><draw:text-box><text:p text:style-name="P775"><text:span text:style-name="T776">un aumento del coste/kilometro a lo largo del 2023.</text:span></text:p></draw:text-box><svg:title/><svg:desc/></draw:frame></text:span><text:span text:style-name="T777"><draw:frame draw:z-index="251848192" draw:id="id283" draw:style-name="a284" draw:name="Shape309" text:anchor-type="paragraph" svg:x="0.7875in" svg:y="8.95625in" svg:width="6.58958in" svg:height="0.18472in" style:rel-width="scale" style:rel-height="scale"><draw:text-box><text:p text:style-name="P778"><text:span text:style-name="T779">con la continua subida de los precios de los productos y servicios, que originaran probablemente<text:s/></text:span></text:p></draw:text-box><svg:title/><svg:desc/></draw:frame></text:span><text:span text:style-name="T780"><draw:frame draw:z-index="251843072" draw:id="id284" draw:style-name="a285" draw:name="Shape308" text:anchor-type="paragraph" svg:x="0.7875in" svg:y="8.75417in" svg:width="6.61597in" svg:height="0.18472in" style:rel-width="scale" style:rel-height="scale"><draw:text-box><text:p text:style-name="P781"><text:span text:style-name="T782">modificaciones, como ya ocurrió en los pasados ejercicios 2021 y 2022, máxime en este ejercicio<text:s/></text:span></text:p></draw:text-box><svg:title/><svg:desc/></draw:frame></text:span><text:span text:style-name="T783"><draw:frame draw:z-index="251828736" draw:id="id285" draw:style-name="a286" draw:name="Shape307" text:anchor-type="paragraph" svg:x="0.7875in" svg:y="8.55139in" svg:width="6.08958in" svg:height="0.18472in" style:rel-width="scale" style:rel-height="scale"><draw:text-box><text:p text:style-name="P784"><text:span text:style-name="T785">13 de febrero, teniendo en cuenta que se trata de un coste/ kilometro provisional, sujeto a<text:s/></text:span></text:p></draw:text-box><svg:title/><svg:desc/></draw:frame></text:span><text:span text:style-name="T786"><draw:frame draw:z-index="251456000" draw:id="id286" draw:style-name="a287" draw:name="Shape260" text:anchor-type="paragraph" svg:x="1.27986in" svg:y="1.33472in" svg:width="5.18194in" svg:height="0.18472in" style:rel-width="scale" style:rel-height="scale"><draw:text-box><text:p text:style-name="P787"><text:span text:style-name="T788">Los kilómetros realizados en el citado periodo ascienden a 2</text:span><text:span text:style-name="T789">.723.594,60 km.</text:span></text:p></draw:text-box><svg:title/><svg:desc/></draw:frame></text:span><text:span text:style-name="T790"><draw:frame draw:z-index="251517440" draw:id="id287" draw:style-name="a288" draw:name="Shape268" text:anchor-type="paragraph" svg:x="4.32778in" svg:y="1.52083in" svg:width="0.21458in" svg:height="0.18472in" style:rel-width="scale" style:rel-height="scale"><draw:text-box><text:p text:style-name="P791"><text:span text:style-name="T792">de<text:s/></text:span></text:p></draw:text-box><svg:title/><svg:desc/></draw:frame></text:span><text:span text:style-name="T793"><draw:frame draw:z-index="251512320" draw:id="id288" draw:style-name="a289" draw:name="Shape267" text:anchor-type="paragraph" svg:x="3.63681in" svg:y="1.52083in" svg:width="0.62986in" svg:height="0.18472in" style:rel-width="scale" style:rel-height="scale"><draw:text-box><text:p text:style-name="P794"><text:span text:style-name="T795">obtienen<text:s/></text:span></text:p></draw:text-box><svg:title/><svg:desc/></draw:frame></text:span><text:span text:style-name="T796"><draw:frame draw:z-index="251508224" draw:id="id289" draw:style-name="a290" draw:name="Shape266" text:anchor-type="paragraph" svg:x="3.37153in" svg:y="1.52083in" svg:width="0.20625in" svg:height="0.18472in" style:rel-width="scale" style:rel-height="scale"><draw:text-box><text:p text:style-name="P797"><text:span text:style-name="T798">se<text:s/></text:span></text:p></draw:text-box><svg:title/><svg:desc/></draw:frame></text:span><text:span text:style-name="T799"><draw:frame draw:z-index="251493888" draw:id="id290" draw:style-name="a291" draw:name="Shape265" text:anchor-type="paragraph" svg:x="2.45139in" svg:y="1.52083in" svg:width="0.85347in" svg:height="0.18472in" style:rel-width="scale" style:rel-height="scale"><draw:text-box><text:p text:style-name="P800"><text:span text:style-name="T801">explotación,<text:s/></text:span></text:p></draw:text-box><svg:title/><svg:desc/></draw:frame></text:span><text:span text:style-name="T802"><draw:frame draw:z-index="251489792" draw:id="id291" draw:style-name="a292" draw:name="Shape264" text:anchor-type="paragraph" svg:x="2.17708in" svg:y="1.52083in" svg:width="0.21458in" svg:height="0.18472in" style:rel-width="scale" style:rel-height="scale"><draw:text-box><text:p text:style-name="P803"><text:span text:style-name="T804">de<text:s/></text:span></text:p></draw:text-box><svg:title/><svg:desc/></draw:frame></text:span><text:span text:style-name="T805"><draw:frame draw:z-index="251480576" draw:id="id292" draw:style-name="a293" draw:name="Shape263" text:anchor-type="paragraph" svg:x="1.63056in" svg:y="1.52083in" svg:width="0.48403in" svg:height="0.18472in" style:rel-width="scale" style:rel-height="scale"><draw:text-box><text:p text:style-name="P806"><text:span text:style-name="T807">costes<text:s/></text:span></text:p></draw:text-box><svg:title/><svg:desc/></draw:frame></text:span><text:span text:style-name="T808"><draw:frame draw:z-index="251475456" draw:id="id293" draw:style-name="a294" draw:name="Shape262" text:anchor-type="paragraph" svg:x="1.27986in" svg:y="1.52083in" svg:width="0.28958in" svg:height="0.18472in" style:rel-width="scale" style:rel-height="scale"><draw:text-box><text:p text:style-name="P809"><text:span text:style-name="T810">Los<text:s/></text:span></text:p></draw:text-box><svg:title/><svg:desc/></draw:frame></text:span><text:span text:style-name="T811"><draw:frame draw:z-index="251466240" draw:id="id294" draw:style-name="a295" draw:name="Shape261" text:anchor-type="paragraph" svg:x="1.0375in" svg:y="1.51319in" svg:width="0.04028in" svg:height="0.15417in" style:rel-width="scale" style:rel-height="scale"><draw:text-box><text:p text:style-name="P812"><text:span text:style-name="T813"></text:span></text:p></draw:text-box><svg:title/><svg:desc/></draw:frame></text:span><text:span text:style-name="T814"><draw:frame draw:z-index="251525632" draw:id="id295" draw:style-name="a296" draw:name="Shape269" text:anchor-type="paragraph" svg:x="4.60208in" svg:y="1.52083in" svg:width="0.73264in" svg:height="0.18472in" style:rel-width="scale" style:rel-height="scale"><draw:text-box><text:p text:style-name="P815"><text:span text:style-name="T816">multiplicar<text:s/></text:span></text:p></draw:text-box><svg:title/><svg:desc/></draw:frame></text:span><text:span text:style-name="T817"><draw:frame draw:z-index="251443712" draw:id="id296" draw:style-name="a297" draw:name="Shape259" text:anchor-type="paragraph" svg:x="1.0375in" svg:y="1.32708in" svg:width="0.04028in" svg:height="0.15417in" style:rel-width="scale" style:rel-height="scale"><draw:text-box><text:p text:style-name="P818"><text:span text:style-name="T819"></text:span></text:p></draw:text-box><svg:title/><svg:desc/></draw:frame></text:span><text:span text:style-name="T820"><draw:frame draw:z-index="251437568" draw:id="id297" draw:style-name="a298" draw:name="Shape258" text:anchor-type="paragraph" svg:x="1.2875in" svg:y="1.14861in" svg:width="2.65486in" svg:height="0.18472in" style:rel-width="scale" style:rel-height="scale"><draw:text-box><text:p text:style-name="P821"><text:span text:style-name="T822">suman un total de 3.887.557,62 euros.<text:s/></text:span></text:p></draw:text-box><svg:title/><svg:desc/></draw:frame></text:span><text:span text:style-name="T823"><draw:frame draw:z-index="251427328" draw:id="id298" draw:style-name="a299" draw:name="Shape257" text:anchor-type="paragraph" svg:x="1.2875in" svg:y="0.97292in" svg:width="5.99167in" svg:height="0.18472in" style:rel-width="scale" style:rel-height="scale"><draw:text-box><text:p text:style-name="P824"><text:span text:style-name="T825">bonificación por el transporte de personas usuarias bonificadas, en este mismo periodo,<text:s/></text:span></text:p></draw:text-box><svg:title/><svg:desc/></draw:frame></text:span><text:span text:style-name="T826"><draw:frame draw:z-index="251422208" draw:id="id299" draw:style-name="a300" draw:name="Shape256" text:anchor-type="paragraph" svg:x="1.27986in" svg:y="0.79722in" svg:width="5.8in" svg:height="0.18472in" style:rel-width="scale" style:rel-height="scale"><draw:text-box><text:p text:style-name="P827"><text:span text:style-name="T828">Las subvenciones concedidas a la entidad concesionaria en concepto de políticas de<text:s/></text:span></text:p></draw:text-box><svg:title/><svg:desc/></draw:frame></text:span><text:span text:style-name="T829"><draw:frame draw:z-index="251409920" draw:id="id300" draw:style-name="a301" draw:name="Shape255" text:anchor-type="paragraph" svg:x="1.0375in" svg:y="0.78958in" svg:width="0.04028in" svg:height="0.15417in" style:rel-width="scale" style:rel-height="scale"><draw:text-box><text:p text:style-name="P830"><text:span text:style-name="T831"></text:span></text:p></draw:text-box><svg:title/><svg:desc/></draw:frame></text:span><text:span text:style-name="T832"><draw:frame draw:z-index="251403776" draw:id="id301" draw:style-name="a302" draw:name="Shape254" text:anchor-type="paragraph" svg:x="1.2875in" svg:y="0.61111in" svg:width="4.23125in" svg:height="0.18472in" style:rel-width="scale" style:rel-height="scale"><draw:text-box><text:p text:style-name="P833"><text:span text:style-name="T834">los meses de enero a octubre, asciende a 1.486.068,00 euros.</text:span></text:p></draw:text-box><svg:title/><svg:desc/></draw:frame></text:span><text:span text:style-name="T835"><draw:frame draw:z-index="251390464" draw:id="id302" draw:style-name="a303" draw:name="Shape253" text:anchor-type="paragraph" svg:x="1.27986in" svg:y="0.43611in" svg:width="6.16944in" svg:height="0.18472in" style:rel-width="scale" style:rel-height="scale"><draw:text-box><text:p text:style-name="P836"><text:span text:style-name="T837">La recaudación directa obtenida por la entidad concesionaria (sin IGIC), correspondiente a<text:s/></text:span></text:p></draw:text-box><svg:title/><svg:desc/></draw:frame></text:span><text:span text:style-name="T838"><draw:frame draw:z-index="251381248" draw:id="id303" draw:style-name="a304" draw:name="Shape252" text:anchor-type="paragraph" svg:x="1.0375in" svg:y="0.42847in" svg:width="0.04028in" svg:height="0.15417in" style:rel-width="scale" style:rel-height="scale"><draw:text-box><text:p text:style-name="P839"><text:span text:style-name="T840"></text:span></text:p></draw:text-box><svg:title/><svg:desc/></draw:frame></text:span><text:span text:style-name="T841"><draw:frame draw:z-index="251604480" draw:id="id304" draw:style-name="a305" draw:name="Shape278" text:anchor-type="paragraph" svg:x="1.2875in" svg:y="2.40972in" svg:width="6.02847in" svg:height="0.18472in" style:rel-width="scale" style:rel-height="scale"><draw:text-box><text:p text:style-name="P842"><text:span text:style-name="T843">en las guaguas afectas al transporte regular. En la solicitud de abono de déficit realizada<text:s/></text:span></text:p></draw:text-box><svg:title/><svg:desc/></draw:frame></text:span><text:span text:style-name="T844"><draw:frame draw:z-index="251664896" draw:id="id305" draw:style-name="a306" draw:name="Shape286" text:anchor-type="paragraph" svg:x="0.7875in" svg:y="4.20556in" svg:width="6.28264in" svg:height="0.18472in" style:rel-width="scale" style:rel-height="scale"><draw:text-box><text:p text:style-name="P845"><text:span text:style-name="T846">modificación concesional y se reitero en el acuerdo adoptado en la comisión de seguimiento<text:s/></text:span></text:p></draw:text-box><svg:title/><svg:desc/></draw:frame></text:span><text:span text:style-name="T847"><draw:frame draw:z-index="251661824" draw:id="id306" draw:style-name="a307" draw:name="Shape285" text:anchor-type="paragraph" svg:x="0.7875in" svg:y="4.00347in" svg:width="6.60833in" svg:height="0.18472in" style:rel-width="scale" style:rel-height="scale"><draw:text-box><text:p text:style-name="P848"><text:span text:style-name="T849">vacio se tendrá en cuenta en la liquidación final, tal y como rec</text:span><text:span text:style-name="T850">oge la clausula 3.4 del acuerdo de<text:s/></text:span></text:p></draw:text-box><svg:title/><svg:desc/></draw:frame></text:span><text:span text:style-name="T851"><draw:frame draw:z-index="251651584" draw:id="id307" draw:style-name="a308" draw:name="Shape284" text:anchor-type="paragraph" svg:x="0.7875in" svg:y="3.80139in" svg:width="6.50764in" svg:height="0.18472in" style:rel-width="scale" style:rel-height="scale"><draw:text-box><text:p text:style-name="P852"><text:span text:style-name="T853">resultado de la liquidación del periodo enero a octubre, en tanto que, el 2% de los kilómetros en<text:s/></text:span></text:p></draw:text-box><svg:title/><svg:desc/></draw:frame></text:span><text:span text:style-name="T854"><draw:frame draw:z-index="251640320" draw:id="id308" draw:style-name="a309" draw:name="Shape283" text:anchor-type="paragraph" svg:x="0.7875in" svg:y="3.59931in" svg:width="6.51181in" svg:height="0.18472in" style:rel-width="scale" style:rel-height="scale"><draw:text-box><text:p text:style-name="P855"><text:span text:style-name="T856">correspondiente al 2 por ciento de los kilómetros en vacio no se considera para la obtención del<text:s/></text:span></text:p></draw:text-box><svg:title/><svg:desc/></draw:frame></text:span><text:span text:style-name="T857"><draw:frame draw:z-index="251638272" draw:id="id309" draw:style-name="a310" draw:name="Shape282" text:anchor-type="paragraph" svg:x="1.27917in" svg:y="3.39792in" svg:width="6.22778in" svg:height="0.18472in" style:rel-width="scale" style:rel-height="scale"><draw:text-box><text:p text:style-name="P858"><text:span text:style-name="T859">Es preciso señ</text:span><text:span text:style-name="T860">alar que en la liquidación efectuada por el Servicio de Transportes el importe<text:s/></text:span></text:p></draw:text-box><svg:title/><svg:desc/></draw:frame></text:span><text:span text:style-name="T861"><draw:frame draw:z-index="251628032" draw:id="id310" draw:style-name="a311" draw:name="Shape281" text:anchor-type="paragraph" svg:x="1.2875in" svg:y="2.93681in" svg:width="5.57778in" svg:height="0.18472in" style:rel-width="scale" style:rel-height="scale"><draw:text-box><text:p text:style-name="P862"><text:span text:style-name="T863">este importe a los diez primeros meses, el resultado asciende a 270.000,00 euros.</text:span></text:p></draw:text-box><svg:title/><svg:desc/></draw:frame></text:span><text:span text:style-name="T864"><draw:frame draw:z-index="251617792" draw:id="id311" draw:style-name="a312" draw:name="Shape280" text:anchor-type="paragraph" svg:x="1.2875in" svg:y="2.76042in" svg:width="6.19722in" svg:height="0.18472in" style:rel-width="scale" style:rel-height="scale"><draw:text-box><text:p text:style-name="P865"><text:span text:style-name="T866">en el ejercicio 2023 por este concepto puede ascender a 324.000,00 euros. Si se extrapola<text:s/></text:span></text:p></draw:text-box><svg:title/><svg:desc/></draw:frame></text:span><text:span text:style-name="T867"><draw:frame draw:z-index="251611648" draw:id="id312" draw:style-name="a313" draw:name="Shape279" text:anchor-type="paragraph" svg:x="1.2875in" svg:y="2.58472in" svg:width="6.18125in" svg:height="0.18472in" style:rel-width="scale" style:rel-height="scale"><draw:text-box><text:p text:style-name="P868"><text:span text:style-name="T869">por la empresa concesionaria, recogida en el punto tercero señalan que la cuantía prevista<text:s/></text:span></text:p></draw:text-box><svg:title/><svg:desc/></draw:frame></text:span><draw:custom-shape svg:x="0in" svg:y="0in" svg:width="8.33264in" svg:height="6.25in" draw:z-index="252008960" draw:id="id313" draw:style-name="a314" draw:name="Shape25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70"><draw:frame draw:z-index="251598336" draw:id="id314" draw:style-name="a315" draw:name="Shape277" text:anchor-type="paragraph" svg:x="1.2875in" svg:y="2.23403in" svg:width="6.03194in" svg:height="0.18472in" style:rel-width="scale" style:rel-height="scale"><draw:text-box><text:p text:style-name="P871"><text:span text:style-name="T872">la empresa concesionaria de la Comunidad Autónoma Canaria por el c</text:span><text:span text:style-name="T873">onsumo de gasoil<text:s/></text:span></text:p></draw:text-box><svg:title/><svg:desc/></draw:frame></text:span><text:span text:style-name="T874"><draw:frame draw:z-index="251589120" draw:id="id315" draw:style-name="a316" draw:name="Shape276" text:anchor-type="paragraph" svg:x="1.27986in" svg:y="2.05764in" svg:width="6.14792in" svg:height="0.18472in" style:rel-width="scale" style:rel-height="scale"><draw:text-box><text:p text:style-name="P875"><text:span text:style-name="T876">El importe reflejado de 270.000,00 euros se corresponde con las subvenciones que recibe<text:s/></text:span></text:p></draw:text-box><svg:title/><svg:desc/></draw:frame></text:span><text:span text:style-name="T877"><draw:frame draw:z-index="251580928" draw:id="id316" draw:style-name="a317" draw:name="Shape275" text:anchor-type="paragraph" svg:x="1.0375in" svg:y="2.05069in" svg:width="0.04028in" svg:height="0.15417in" style:rel-width="scale" style:rel-height="scale"><draw:text-box><text:p text:style-name="P878"><text:span text:style-name="T879"></text:span></text:p></draw:text-box><svg:title/><svg:desc/></draw:frame></text:span><text:span text:style-name="T880"><draw:frame draw:z-index="251573760" draw:id="id317" draw:style-name="a318" draw:name="Shape274" text:anchor-type="paragraph" svg:x="1.2875in" svg:y="1.87222in" svg:width="3.39236in" svg:height="0.18472in" style:rel-width="scale" style:rel-height="scale"><draw:text-box><text:p text:style-name="P881"><text:span text:style-name="T882">ascendiendo este resultado a 5.447.189,20 euros.</text:span></text:p></draw:text-box><svg:title/><svg:desc/></draw:frame></text:span><text:span text:style-name="T883"><draw:frame draw:z-index="251558400" draw:id="id318" draw:style-name="a319" draw:name="Shape273" text:anchor-type="paragraph" svg:x="1.2875in" svg:y="1.69653in" svg:width="5.96042in" svg:height="0.18472in" style:rel-width="scale" style:rel-height="scale"><draw:text-box><text:p text:style-name="P884"><text:span text:style-name="T885">aprobado en comisión de seguimiento, por los kilómetros realizados (2.723.594,60 km),<text:s/></text:span></text:p></draw:text-box><svg:title/><svg:desc/></draw:frame></text:span><text:span text:style-name="T886"><draw:frame draw:z-index="251556352" draw:id="id319" draw:style-name="a320" draw:name="Shape272" text:anchor-type="paragraph" svg:x="6.75in" svg:y="1.52083in" svg:width="0.77986in" svg:height="0.18472in" style:rel-width="scale" style:rel-height="scale"><draw:text-box><text:p text:style-name="P887"><text:span text:style-name="T888">(2,00€/km)<text:s/></text:span></text:p></draw:text-box><svg:title/><svg:desc/></draw:frame></text:span><text:span text:style-name="T889"><draw:frame draw:z-index="251548160" draw:id="id320" draw:style-name="a321" draw:name="Shape271" text:anchor-type="paragraph" svg:x="5.61806in" svg:y="1.52083in" svg:width="1.07222in" svg:height="0.18472in" style:rel-width="scale" style:rel-height="scale"><draw:text-box><text:p text:style-name="P890"><text:span text:style-name="T891">coste/kilometro<text:s/></text:span></text:p></draw:text-box><svg:title/><svg:desc/></draw:frame></text:span><text:span text:style-name="T892"><draw:frame draw:z-index="251534848" draw:id="id321" draw:style-name="a322" draw:name="Shape270" text:anchor-type="paragraph" svg:x="5.39444in" svg:y="1.52083in" svg:width="0.16319in" svg:height="0.18472in" style:rel-width="scale" style:rel-height="scale"><draw:text-box><text:p text:style-name="P893"><text:span text:style-name="T894">el<text:s/></text:span></text:p></draw:text-box><svg:title/><svg:desc/></draw:frame></text:span></text:p>
      <text:soft-page-break/>
      <text:p text:style-name="P895"><text:span text:style-name="T896"><draw:frame draw:z-index="251757056" draw:id="id322" draw:style-name="a323" draw:name="Shape370" text:anchor-type="paragraph" svg:x="0.7875in" svg:y="5.14792in" svg:width="6.40278in" svg:height="0.18472in" style:rel-width="scale" style:rel-height="scale"><draw:text-box><text:p text:style-name="P897"><text:span text:style-name="T898">en la fecha de la Resolución de concesión de esta subvención en la aplicación presupuestaria<text:s/></text:span></text:p></draw:text-box><svg:title/><svg:desc/></draw:frame></text:span><text:span text:style-name="T899"><draw:frame draw:z-index="251820544" draw:id="id323" draw:style-name="a324" draw:name="Shape379" text:anchor-type="paragraph" svg:x="0.7875in" svg:y="7.04167in" svg:width="6.70625in" svg:height="0.18472in" style:rel-width="scale" style:rel-height="scale"><draw:text-box><text:p text:style-name="P900"><text:span text:style-name="T901">Industria y Energía, figura la Línea 2 “Subvención a la explotación Transportes Insular La Palma S.<text:s/></text:span></text:p></draw:text-box><svg:title/><svg:desc/></draw:frame></text:span><text:span text:style-name="T902"><draw:frame draw:z-index="251813376" draw:id="id324" draw:style-name="a325" draw:name="Shape378" text:anchor-type="paragraph" svg:x="0.7875in" svg:y="6.83958in" svg:width="6.60972in" svg:height="0.18472in" style:rel-width="scale" style:rel-height="scale"><draw:text-box><text:p text:style-name="P903"><text:span text:style-name="T904">día 10 de febrero de 2023, dentro del Área de Hacienda, Recursos Humanos, Aguas, Transporte,<text:s/></text:span></text:p></draw:text-box><svg:title/><svg:desc/></draw:frame></text:span><text:span text:style-name="T905"><draw:frame draw:z-index="251804160" draw:id="id325" draw:style-name="a326" draw:name="Shape377" text:anchor-type="paragraph" svg:x="0.7875in" svg:y="6.6375in" svg:width="6.48264in" svg:height="0.18472in" style:rel-width="scale" style:rel-height="scale"><draw:text-box><text:p text:style-name="P906"><text:span text:style-name="T907">mediante acuerdo del Consejo de Gobierno Insular adopta</text:span><text:span text:style-name="T908">do en Sesión Ordinaria, celebrada el<text:s/></text:span></text:p></draw:text-box><svg:title/><svg:desc/></draw:frame></text:span><text:span text:style-name="T909"><draw:frame draw:z-index="251803136" draw:id="id326" draw:style-name="a327" draw:name="Shape376" text:anchor-type="paragraph" svg:x="1.27917in" svg:y="6.43611in" svg:width="5.75972in" svg:height="0.18472in" style:rel-width="scale" style:rel-height="scale"><draw:text-box><text:p text:style-name="P910"><text:span text:style-name="T911">NOVENO.-</text:span><text:span text:style-name="T912"><text:s/>En el Plan Estratégico de Subvenciones aprobado para el ejercicio 2023,<text:s/></text:span></text:p></draw:text-box><svg:title/><svg:desc/></draw:frame></text:span><draw:custom-shape svg:x="0in" svg:y="6.25in" svg:width="8.33264in" svg:height="6.25in" draw:z-index="252009984" draw:id="id327" draw:style-name="a328" draw:name="Shape37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13"><draw:frame draw:z-index="251789824" draw:id="id328" draw:style-name="a329" draw:name="Shape374" text:anchor-type="paragraph" svg:x="0.7875in" svg:y="6.09514in" svg:width="2.14444in" svg:height="0.18472in" style:rel-width="scale" style:rel-height="scale"><draw:text-box><text:p text:style-name="P914"><text:span text:style-name="T915">fecha 29 de noviembre de 2023</text:span></text:p></draw:text-box><svg:title/><svg:desc/></draw:frame></text:span><text:span text:style-name="T916"><draw:frame draw:z-index="251784704" draw:id="id329" draw:style-name="a330" draw:name="Shape373" text:anchor-type="paragraph" svg:x="1.27917in" svg:y="5.89306in" svg:width="5.83681in" svg:height="0.18472in" style:rel-width="scale" style:rel-height="scale"><draw:text-box><text:p text:style-name="P917"><text:span text:style-name="T918">OCTAVO.</text:span><text:span text:style-name="T919">- El informe jurídico favorable de la jefa de servicio acctal. de transportes de<text:s/></text:span></text:p></draw:text-box><svg:title/><svg:desc/></draw:frame></text:span><text:span text:style-name="T920"><draw:frame draw:z-index="251778560" draw:id="id330" draw:style-name="a331" draw:name="Shape372" text:anchor-type="paragraph" svg:x="0.7875in" svg:y="5.55208in" svg:width="6.05in" svg:height="0.18472in" style:rel-width="scale" style:rel-height="scale"><draw:text-box><text:p text:style-name="P921"><text:span text:style-name="T922">oper</text:span><text:span text:style-name="T923">ación 12023000008793/línea 3), del vigente Presupuesto General de la Corporación.</text:span></text:p></draw:text-box><svg:title/><svg:desc/></draw:frame></text:span><text:span text:style-name="T924"><draw:frame draw:z-index="251767296" draw:id="id331" draw:style-name="a332" draw:name="Shape371" text:anchor-type="paragraph" svg:x="0.7875in" svg:y="5.35in" svg:width="6.55903in" svg:height="0.18472in" style:rel-width="scale" style:rel-height="scale"><draw:text-box><text:p text:style-name="P925"><text:span text:style-name="T926">441.47202 “Subvención Transporte Insular La Palma S. COOP. a cuenta déficit 2023”, (ADRC nº<text:s/></text:span></text:p></draw:text-box><svg:title/><svg:desc/></draw:frame></text:span><text:span text:style-name="T927"><draw:frame draw:z-index="251830784" draw:id="id332" draw:style-name="a333" draw:name="Shape380" text:anchor-type="paragraph" svg:x="0.7875in" svg:y="7.24375in" svg:width="6.3625in" svg:height="0.18472in" style:rel-width="scale" style:rel-height="scale"><draw:text-box><text:p text:style-name="P928"><text:span text:style-name="T929">Coop. a cuenta explotación”, dentro de la cual se incluye la actuación recogida en la presente<text:s/></text:span></text:p></draw:text-box><svg:title/><svg:desc/></draw:frame></text:span><text:span text:style-name="T930"><draw:frame draw:z-index="251751936" draw:id="id333" draw:style-name="a334" draw:name="Shape369" text:anchor-type="paragraph" svg:x="0.7875in" svg:y="4.94583in" svg:width="6.55903in" svg:height="0.18472in" style:rel-width="scale" style:rel-height="scale"><draw:text-box><text:p text:style-name="P931"><text:span text:style-name="T932">Presupuesto General de la Corporación Insular para el abono de la cantidad de 64.637,22 euros<text:s/></text:span></text:p></draw:text-box><svg:title/><svg:desc/></draw:frame></text:span><text:span text:style-name="T933"><draw:frame draw:z-index="251745792" draw:id="id334" draw:style-name="a335" draw:name="Shape368" text:anchor-type="paragraph" svg:x="1.27917in" svg:y="4.74375in" svg:width="5.65069in" svg:height="0.18472in" style:rel-width="scale" style:rel-height="scale"><draw:text-box><text:p text:style-name="P934"><text:span text:style-name="T935">SEPTIMO.-</text:span><text:span text:style-name="T936"><text:s/>Existe crédito adecuado y suficiente en el estado</text:span><text:span text:style-name="T937"><text:s/>de gastos del vigente<text:s/></text:span></text:p></draw:text-box><svg:title/><svg:desc/></draw:frame></text:span><text:span text:style-name="T938"><draw:frame draw:z-index="251734528" draw:id="id335" draw:style-name="a336" draw:name="Shape367" text:anchor-type="paragraph" svg:x="0.7875in" svg:y="4.40278in" svg:width="2.8625in" svg:height="0.18472in" style:rel-width="scale" style:rel-height="scale"><draw:text-box><text:p text:style-name="P939"><text:span text:style-name="T940">reúne los requisitos del citado artículo 13.<text:s/></text:span></text:p></draw:text-box><svg:title/><svg:desc/></draw:frame></text:span><text:span text:style-name="T941"><draw:frame draw:z-index="251725312" draw:id="id336" draw:style-name="a337" draw:name="Shape366" text:anchor-type="paragraph" svg:x="0.7875in" svg:y="4.20069in" svg:width="6.5375in" svg:height="0.18472in" style:rel-width="scale" style:rel-height="scale"><draw:text-box><text:p text:style-name="P942"><text:span text:style-name="T943">de noviembre, General de Subvenciones (en adelante LGS), quedando por tanto acreditado que<text:s/></text:span></text:p></draw:text-box><svg:title/><svg:desc/></draw:frame></text:span><text:span text:style-name="T944"><draw:frame draw:z-index="251717120" draw:id="id337" draw:style-name="a338" draw:name="Shape365" text:anchor-type="paragraph" svg:x="0.7875in" svg:y="3.99861in" svg:width="6.72917in" svg:height="0.18472in" style:rel-width="scale" style:rel-height="scale"><draw:text-box><text:p text:style-name="P945"><text:span text:style-name="T946">se concurre en ninguna de las circunstancias previstas en el artículo 13.2 de la Ley<text:s/></text:span><text:span text:style-name="T947">38/2003, de 17<text:s/></text:span></text:p></draw:text-box><svg:title/><svg:desc/></draw:frame></text:span><text:span text:style-name="T948"><draw:frame draw:z-index="251705856" draw:id="id338" draw:style-name="a339" draw:name="Shape364" text:anchor-type="paragraph" svg:x="0.7875in" svg:y="3.79653in" svg:width="6.55417in" svg:height="0.18472in" style:rel-width="scale" style:rel-height="scale"><draw:text-box><text:p text:style-name="P949"><text:span text:style-name="T950">responsable suscrita por el representante legal de la empresa concesionaria en cuanto a que no<text:s/></text:span></text:p></draw:text-box><svg:title/><svg:desc/></draw:frame></text:span><text:span text:style-name="T951"><draw:frame draw:z-index="251703808" draw:id="id339" draw:style-name="a340" draw:name="Shape363" text:anchor-type="paragraph" svg:x="0.7875in" svg:y="3.59514in" svg:width="6.54722in" svg:height="0.18472in" style:rel-width="scale" style:rel-height="scale"><draw:text-box><text:p text:style-name="P952"><text:span text:style-name="T953">deudas pendientes con esta Corporación Insular y sus Organismos Autónomos, y la declaración<text:s/></text:span></text:p></draw:text-box><svg:title/><svg:desc/></draw:frame></text:span><text:span text:style-name="T954"><draw:frame draw:z-index="251695616" draw:id="id340" draw:style-name="a341" draw:name="Shape362" text:anchor-type="paragraph" svg:x="0.7875in" svg:y="3.39306in" svg:width="6.25694in" svg:height="0.18472in" style:rel-width="scale" style:rel-height="scale"><draw:text-box><text:p text:style-name="P955"><text:span text:style-name="T956">corriente en sus obligaciones tributarias y con la Seguridad Social, el certificado de no tener<text:s/></text:span></text:p></draw:text-box><svg:title/><svg:desc/></draw:frame></text:span><text:span text:style-name="T957"><draw:frame draw:z-index="251904512" draw:id="id341" draw:style-name="a342" draw:name="Shape389" text:anchor-type="paragraph" svg:x="0.7875in" svg:y="10.01597in" svg:width="6.05139in" svg:height="0.18472in" style:rel-width="scale" style:rel-height="scale"><draw:text-box><text:p text:style-name="P958"><text:span text:style-name="T959">de Canarias (en adelante LOTCC), aprobada en ejercicio de la potestad legislativa que la<text:s/></text:span></text:p></draw:text-box><svg:title/><svg:desc/></draw:frame></text:span><text:span text:style-name="T960"><draw:connector draw:type="line" svg:x1="0.48819in" svg:y1="11.33194in" svg:x2="7.68264in" svg:y2="11.33264in" draw:z-index="251360768" draw:id="id342" draw:style-name="a343" draw:name="Shape398" text:anchor-type="paragraph"><svg:title/><svg:desc/></draw:connector></text:span><text:span text:style-name="T961"><draw:frame draw:z-index="251374080" draw:id="id343" draw:style-name="a344" draw:name="Shape397" text:anchor-type="paragraph" svg:x="1.45347in" svg:y="11.22431in" svg:width="2.71319in" svg:height="0.13472in" style:rel-width="scale" style:rel-height="scale"><draw:text-box><text:p text:style-name="P962"><text:span text:style-name="T963">https://sedeelectronica.cabildodelapalma.es/validacion/</text:span></text:p></draw:text-box><svg:title/><svg:desc/></draw:frame></text:span><text:span text:style-name="T964"><draw:frame draw:z-index="251320832" draw:id="id344" draw:style-name="a345" draw:name="Shape396" text:anchor-type="paragraph" svg:x="1.45347in" svg:y="11.09653in" svg:width="2.96042in" svg:height="0.13472in" style:rel-width="scale" style:rel-height="scale"><draw:text-box><text:p text:style-name="P965"><text:span text:style-name="T966">Cód</text:span><text:span text:style-name="T967">igo de verificación electrónica: 14612674371104053042</text:span></text:p></draw:text-box><svg:title/><svg:desc/></draw:frame></text:span><text:span text:style-name="T968"><draw:frame draw:z-index="251306496" draw:id="id345" draw:style-name="a346" draw:name="Shape395" text:anchor-type="paragraph" svg:x="1.45347in" svg:y="10.96875in" svg:width="4.97708in" svg:height="0.13472in" style:rel-width="scale" style:rel-height="scale"><draw:text-box><text:p text:style-name="P969"><text:span text:style-name="T970">Cabildo Insular de La Palma. El registro realizado está amparado en el Artículo 16 de la Ley 39/2015.</text:span></text:p></draw:text-box><svg:title/><svg:desc/></draw:frame></text:span><text:span text:style-name="T971"><draw:connector draw:type="line" svg:x1="7.67847in" svg:y1="10.94583in" svg:x2="7.67917in" svg:y2="11.32986in" draw:z-index="251349504" draw:id="id346" draw:style-name="a347" draw:name="Shape394" text:anchor-type="paragraph"><svg:title/><svg:desc/></draw:connector></text:span><text:span text:style-name="T972"><draw:connector draw:type="line" svg:x1="1.37847in" svg:y1="10.94583in" svg:x2="1.37917in" svg:y2="11.32986in" draw:z-index="251339264" draw:id="id347" draw:style-name="a348" draw:name="Shape393" text:anchor-type="paragraph"><svg:title/><svg:desc/></draw:connector></text:span><text:span text:style-name="T973"><draw:connector draw:type="line" svg:x1="0.49167in" svg:y1="10.94583in" svg:x2="0.49236in" svg:y2="11.32986in" draw:z-index="251331072" draw:id="id348" draw:style-name="a349" draw:name="Shape392" text:anchor-type="paragraph"><svg:title/><svg:desc/></draw:connector></text:span><text:span text:style-name="T974"><draw:connector draw:type="line" svg:x1="0.48819in" svg:y1="10.94236in" svg:x2="7.68264in" svg:y2="10.94306in" draw:z-index="251353600" draw:id="id349" draw:style-name="a350" draw:name="Shape391" text:anchor-type="paragraph"><svg:title/><svg:desc/></draw:connector></text:span><text:span text:style-name="T975"><draw:frame draw:z-index="251302400" draw:id="id350" draw:style-name="a351" draw:name="Shape390" text:anchor-type="paragraph" svg:x="6.57778in" svg:y="10.34167in" svg:width="0.94306in" svg:height="0.20278in" style:rel-width="scale" style:rel-height="scale"><draw:text-box><text:p text:style-name="P976"><text:span text:style-name="T977">Página<text:s/></text:span><text:span text:style-name="T978">5</text:span><text:span text:style-name="T979"><text:s/>de<text:s/></text:span><text:span text:style-name="T980">9</text:span><text:span text:style-name="T981"><text:s/></text:span></text:p></draw:text-box><svg:title/><svg:desc/></draw:frame></text:span><text:span text:style-name="T982"><draw:frame draw:z-index="251685376" draw:id="id351" draw:style-name="a352" draw:name="Shape361" text:anchor-type="paragraph" svg:x="0.7875in" svg:y="3.19028in" svg:width="6.47222in" svg:height="0.18472in" style:rel-width="scale" style:rel-height="scale"><draw:text-box><text:p text:style-name="P983"><text:span text:style-name="T984">periodo enero a octubre del ejercicio actual, así como las certificacion</text:span><text:span text:style-name="T985">es pertinentes de estar al<text:s/></text:span></text:p></draw:text-box><svg:title/><svg:desc/></draw:frame></text:span><text:span text:style-name="T986"><draw:frame draw:z-index="251898368" draw:id="id352" draw:style-name="a353" draw:name="Shape388" text:anchor-type="paragraph" svg:x="1.27917in" svg:y="9.81389in" svg:width="6.07917in" svg:height="0.18472in" style:rel-width="scale" style:rel-height="scale"><draw:text-box><text:p text:style-name="P987"><text:span text:style-name="T988">SEGUNDO</text:span><text:span text:style-name="T989">. La Ley 13/2007, de 17 de mayo, de Ordenación del Transporte por Carretera<text:s/></text:span></text:p></draw:text-box><svg:title/><svg:desc/></draw:frame></text:span><text:span text:style-name="T990"><draw:frame draw:z-index="251888128" draw:id="id353" draw:style-name="a354" draw:name="Shape387" text:anchor-type="paragraph" svg:x="0.7875in" svg:y="9.47292in" svg:width="4.07083in" svg:height="0.18472in" style:rel-width="scale" style:rel-height="scale"><draw:text-box><text:p text:style-name="P991"><text:span text:style-name="T992">ejecutiva que deberá ejercer con sujeción a la Constitución.<text:s/></text:span></text:p></draw:text-box><svg:title/><svg:desc/></draw:frame></text:span><text:span text:style-name="T993"><draw:frame draw:z-index="251878912" draw:id="id354" draw:style-name="a355" draw:name="Shape386" text:anchor-type="paragraph" svg:x="0.7875in" svg:y="9.27153in" svg:width="6.29097in" svg:height="0.18472in" style:rel-width="scale" style:rel-height="scale"><draw:text-box><text:p text:style-name="P994"><text:span text:style-name="T995">por carretera…”, correspondiéndole las potestades legislativas y reglamen</text:span><text:span text:style-name="T996">tarias, y la función<text:s/></text:span></text:p></draw:text-box><svg:title/><svg:desc/></draw:frame></text:span><text:span text:style-name="T997"><draw:frame draw:z-index="251872768" draw:id="id355" draw:style-name="a356" draw:name="Shape385" text:anchor-type="paragraph" svg:x="0.7875in" svg:y="9.06944in" svg:width="6.47222in" svg:height="0.18472in" style:rel-width="scale" style:rel-height="scale"><draw:text-box><text:p text:style-name="P998"><text:span text:style-name="T999">de Canarias la competencia exclusiva sobre los transportes terrestres de viajeros y mercancías<text:s/></text:span></text:p></draw:text-box><svg:title/><svg:desc/></draw:frame></text:span><text:span text:style-name="T1000"><draw:frame draw:z-index="251861504" draw:id="id356" draw:style-name="a357" draw:name="Shape384" text:anchor-type="paragraph" svg:x="0.7875in" svg:y="8.86736in" svg:width="6.55417in" svg:height="0.18472in" style:rel-width="scale" style:rel-height="scale"><draw:text-box><text:p text:style-name="P1001"><text:span text:style-name="T1002">Autonomía de Canarias, cuyo artículo 160 dispone que “corresponde a la Comunidad Autónoma<text:s/></text:span></text:p></draw:text-box><svg:title/><svg:desc/></draw:frame></text:span><text:span text:style-name="T1003"><draw:frame draw:z-index="251858432" draw:id="id357" draw:style-name="a358" draw:name="Shape383" text:anchor-type="paragraph" svg:x="1.27917in" svg:y="8.66528in" svg:width="5.67986in" svg:height="0.18472in" style:rel-width="scale" style:rel-height="scale"><draw:text-box><text:p text:style-name="P1004"><text:span text:style-name="T1005">PRIMERO.</text:span><text:span text:style-name="T1006"><text:s/>La Ley Orgánica 1/2018, de 5 de noviembre, de reforma del Estatuto de<text:s/></text:span></text:p></draw:text-box><svg:title/><svg:desc/></draw:frame></text:span><text:span text:style-name="T1007"><draw:frame draw:z-index="251846144" draw:id="id358" draw:style-name="a359" draw:name="Shape382" text:anchor-type="paragraph" svg:x="3.53958in" svg:y="8.31389in" svg:width="1.18056in" svg:height="0.18472in" style:rel-width="scale" style:rel-height="scale"><draw:text-box><text:p text:style-name="P1008"><text:span text:style-name="T1009">FUNDAMENTOS</text:span></text:p></draw:text-box><svg:title/><svg:desc/></draw:frame></text:span><text:span text:style-name="T1010"><draw:frame draw:z-index="251844096" draw:id="id359" draw:style-name="a360" draw:name="Shape381" text:anchor-type="paragraph" svg:x="0.7875in" svg:y="7.44583in" svg:width="5.13819in" svg:height="0.18472in" style:rel-width="scale" style:rel-height="scale"><draw:text-box><text:p text:style-name="P1011"><text:span text:style-name="T1012">resolución dando cumplimiento a lo establecido en el artículo 8.1 de la LGS.</text:span></text:p></draw:text-box><svg:title/><svg:desc/></draw:frame></text:span><text:span text:style-name="T1013"><draw:frame draw:z-index="251452928" draw:id="id360" draw:style-name="a361" draw:name="Shape333" text:anchor-type="paragraph" svg:x="4.87847in" svg:y="0.42569in" svg:width="0.24792in" svg:height="0.18472in" style:rel-width="scale" style:rel-height="scale"><draw:text-box><text:p text:style-name="P1014"><text:span text:style-name="T1015">del<text:s/></text:span></text:p></draw:text-box><svg:title/><svg:desc/></draw:frame></text:span><text:span text:style-name="T1016"><draw:frame draw:z-index="251529728" draw:id="id361" draw:style-name="a362" draw:name="Shape342" text:anchor-type="paragraph" svg:x="1.6375in" svg:y="1.23333in" svg:width="0.21458in" svg:height="0.18472in" style:rel-width="scale" style:rel-height="scale"><draw:text-box><text:p text:style-name="P1017"><text:span text:style-name="T1018">de<text:s/></text:span></text:p></draw:text-box><svg:title/><svg:desc/></draw:frame></text:span><text:span text:style-name="T1019"><draw:frame draw:z-index="251523584" draw:id="id362" draw:style-name="a363" draw:name="Shape341" text:anchor-type="paragraph" svg:x="0.7875in" svg:y="1.23333in" svg:width="0.78611in" svg:height="0.18472in" style:rel-width="scale" style:rel-height="scale"><draw:text-box><text:p text:style-name="P1020"><text:span text:style-name="T1021">económico<text:s/></text:span></text:p></draw:text-box><svg:title/><svg:desc/></draw:frame></text:span><text:span text:style-name="T1022"><draw:frame draw:z-index="251514368" draw:id="id363" draw:style-name="a364" draw:name="Shape340" text:anchor-type="paragraph" svg:x="0.7875in" svg:y="1.03125in" svg:width="6.71389in" svg:height="0.18472in" style:rel-width="scale" style:rel-height="scale"><draw:text-box><text:p text:style-name="P1023"><text:span text:style-name="T1024">gestión del servicio de transporte público regular interu</text:span><text:span text:style-name="T1025">rbano de viajeros y en definitiva el equilibrio<text:s/></text:span></text:p></draw:text-box><svg:title/><svg:desc/></draw:frame></text:span><text:span text:style-name="T1026"><draw:frame draw:z-index="251503104" draw:id="id364" draw:style-name="a365" draw:name="Shape339" text:anchor-type="paragraph" svg:x="0.7875in" svg:y="0.82986in" svg:width="6.44653in" svg:height="0.18472in" style:rel-width="scale" style:rel-height="scale"><draw:text-box><text:p text:style-name="P1027"><text:span text:style-name="T1028">en los antecedentes segundo y quinto y la obligación del Cabildo de garantizar la liquidez en la<text:s/></text:span></text:p></draw:text-box><svg:title/><svg:desc/></draw:frame></text:span><text:span text:style-name="T1029"><draw:frame draw:z-index="251492864" draw:id="id365" draw:style-name="a366" draw:name="Shape338" text:anchor-type="paragraph" svg:x="0.7875in" svg:y="0.62778in" svg:width="6.58125in" svg:height="0.18472in" style:rel-width="scale" style:rel-height="scale"><draw:text-box><text:p text:style-name="P1030"><text:span text:style-name="T1031">Transportes número 2023/78 de fecha 11 de enero). Ambas circunstancias, junto con lo indicado<text:s/></text:span></text:p></draw:text-box><svg:title/><svg:desc/></draw:frame></text:span><text:span text:style-name="T1032"><draw:frame draw:z-index="251484672" draw:id="id366" draw:style-name="a367" draw:name="Shape337" text:anchor-type="paragraph" svg:x="7.31042in" svg:y="0.42569in" svg:width="0.21458in" svg:height="0.18472in" style:rel-width="scale" style:rel-height="scale"><draw:text-box><text:p text:style-name="P1033"><text:span text:style-name="T1034">de<text:s/></text:span></text:p></draw:text-box><svg:title/><svg:desc/></draw:frame></text:span><text:span text:style-name="T1035"><draw:frame draw:z-index="251481600" draw:id="id367" draw:style-name="a368" draw:name="Shape336" text:anchor-type="paragraph" svg:x="6.78125in" svg:y="0.42569in" svg:width="0.46806in" svg:height="0.18472in" style:rel-width="scale" style:rel-height="scale"><draw:text-box><text:p text:style-name="P1036"><text:span text:style-name="T1037">Titular<text:s/></text:span></text:p></draw:text-box><svg:title/><svg:desc/></draw:frame></text:span><text:span text:style-name="T1038"><draw:frame draw:z-index="251473408" draw:id="id368" draw:style-name="a369" draw:name="Shape335" text:anchor-type="paragraph" svg:x="5.88681in" svg:y="0.42569in" svg:width="0.82917in" svg:height="0.18472in" style:rel-width="scale" style:rel-height="scale"><draw:text-box><text:p text:style-name="P1039"><text:span text:style-name="T1040">Corporativo<text:s/></text:span></text:p></draw:text-box><svg:title/><svg:desc/></draw:frame></text:span><text:span text:style-name="T1041"><draw:frame draw:z-index="251460096" draw:id="id369" draw:style-name="a370" draw:name="Shape334" text:anchor-type="paragraph" svg:x="5.1875in" svg:y="0.42569in" svg:width="0.63819in" svg:height="0.18472in" style:rel-width="scale" style:rel-height="scale"><draw:text-box><text:p text:style-name="P1042"><text:span text:style-name="T1043">Miembro<text:s/></text:span></text:p></draw:text-box><svg:title/><svg:desc/></draw:frame></text:span><text:span text:style-name="T1044"><draw:frame draw:z-index="251535872" draw:id="id370" draw:style-name="a371" draw:name="Shape343" text:anchor-type="paragraph" svg:x="1.91875in" svg:y="1.23333in" svg:width="0.16319in" svg:height="0.18472in" style:rel-width="scale" style:rel-height="scale"><draw:text-box><text:p text:style-name="P1045"><text:span text:style-name="T1046">la<text:s/></text:span></text:p></draw:text-box><svg:title/><svg:desc/></draw:frame></text:span><text:span text:style-name="T1047"><draw:frame draw:z-index="251446784" draw:id="id371" draw:style-name="a372" draw:name="Shape332" text:anchor-type="paragraph" svg:x="4.07778in" svg:y="0.42569in" svg:width="0.73889in" svg:height="0.18472in" style:rel-width="scale" style:rel-height="scale"><draw:text-box><text:p text:style-name="P1048"><text:span text:style-name="T1049">resolución<text:s/></text:span></text:p></draw:text-box><svg:title/><svg:desc/></draw:frame></text:span><text:span text:style-name="T1050"><draw:frame draw:z-index="251435520" draw:id="id372" draw:style-name="a373" draw:name="Shape331" text:anchor-type="paragraph" svg:x="3.85417in" svg:y="0.42569in" svg:width="0.16319in" svg:height="0.18472in" style:rel-width="scale" style:rel-height="scale"><draw:text-box><text:p text:style-name="P1051"><text:span text:style-name="T1052">la<text:s/></text:span></text:p></draw:text-box><svg:title/><svg:desc/></draw:frame></text:span><text:span text:style-name="T1053"><draw:frame draw:z-index="251425280" draw:id="id373" draw:style-name="a374" draw:name="Shape330" text:anchor-type="paragraph" svg:x="3.57917in" svg:y="0.42569in" svg:width="0.21458in" svg:height="0.18472in" style:rel-width="scale" style:rel-height="scale"><draw:text-box><text:p text:style-name="P1054"><text:span text:style-name="T1055">de<text:s/></text:span></text:p></draw:text-box><svg:title/><svg:desc/></draw:frame></text:span><text:span text:style-name="T1056"><draw:frame draw:z-index="251417088" draw:id="id374" draw:style-name="a375" draw:name="Shape329" text:anchor-type="paragraph" svg:x="3.10069in" svg:y="0.42569in" svg:width="0.42153in" svg:height="0.18472in" style:rel-width="scale" style:rel-height="scale"><draw:text-box><text:p text:style-name="P1057"><text:span text:style-name="T1058">virtud<text:s/></text:span></text:p></draw:text-box><svg:title/><svg:desc/></draw:frame></text:span><text:span text:style-name="T1059"><draw:frame draw:z-index="251411968" draw:id="id375" draw:style-name="a376" draw:name="Shape328" text:anchor-type="paragraph" svg:x="2.82569in" svg:y="0.42569in" svg:width="0.21458in" svg:height="0.18472in" style:rel-width="scale" style:rel-height="scale"><draw:text-box><text:p text:style-name="P1060"><text:span text:style-name="T1061">en<text:s/></text:span></text:p></draw:text-box><svg:title/><svg:desc/></draw:frame></text:span><text:span text:style-name="T1062"><draw:frame draw:z-index="251398656" draw:id="id376" draw:style-name="a377" draw:name="Shape327" text:anchor-type="paragraph" svg:x="1.89722in" svg:y="0.42569in" svg:width="0.86667in" svg:height="0.18472in" style:rel-width="scale" style:rel-height="scale"><draw:text-box><text:p text:style-name="P1063"><text:span text:style-name="T1064">(establecida<text:s/></text:span></text:p></draw:text-box><svg:title/><svg:desc/></draw:frame></text:span><text:span text:style-name="T1065"><draw:frame draw:z-index="251387392" draw:id="id377" draw:style-name="a378" draw:name="Shape326" text:anchor-type="paragraph" svg:x="1.45208in" svg:y="0.42569in" svg:width="0.38472in" svg:height="0.18472in" style:rel-width="scale" style:rel-height="scale"><draw:text-box><text:p text:style-name="P1066"><text:span text:style-name="T1067">2023<text:s/></text:span></text:p></draw:text-box><svg:title/><svg:desc/></draw:frame></text:span><text:span text:style-name="T1068"><draw:frame draw:z-index="251386368" draw:id="id378" draw:style-name="a379" draw:name="Shape325" text:anchor-type="paragraph" svg:x="0.7875in" svg:y="0.42569in" svg:width="0.60278in" svg:height="0.18472in" style:rel-width="scale" style:rel-height="scale"><draw:text-box><text:p text:style-name="P1069"><text:span text:style-name="T1070">ejercicio<text:s/></text:span></text:p></draw:text-box><svg:title/><svg:desc/></draw:frame></text:span><text:span text:style-name="T1071"><draw:frame draw:z-index="251609600" draw:id="id379" draw:style-name="a380" draw:name="Shape352" text:anchor-type="paragraph" svg:x="7.31042in" svg:y="1.23333in" svg:width="0.21458in" svg:height="0.18472in" style:rel-width="scale" style:rel-height="scale"><draw:text-box><text:p text:style-name="P1072"><text:span text:style-name="T1073">de<text:s/></text:span></text:p></draw:text-box><svg:title/><svg:desc/></draw:frame></text:span><text:span text:style-name="T1074"><draw:frame draw:z-index="251673088" draw:id="id380" draw:style-name="a381" draw:name="Shape360" text:anchor-type="paragraph" svg:x="0.7875in" svg:y="2.98889in" svg:width="6.65486in" svg:height="0.18472in" style:rel-width="scale" style:rel-height="scale"><draw:text-box><text:p text:style-name="P1075"><text:span text:style-name="T1076">PALMA S. COOP, NIF nº F-38016671, de abono anticipado a cuenta del déficit correspondiente al<text:s/></text:span></text:p></draw:text-box><svg:title/><svg:desc/></draw:frame></text:span><text:span text:style-name="T1077"><draw:frame draw:z-index="251670016" draw:id="id381" draw:style-name="a382" draw:name="Shape359" text:anchor-type="paragraph" svg:x="1.27917in" svg:y="2.78681in" svg:width="6.11111in" svg:height="0.18472in" style:rel-width="scale" style:rel-height="scale"><draw:text-box><text:p text:style-name="P1078"><text:span text:style-name="T1079">SEXTO.-</text:span><text:span text:style-name="T1080"><text:s/>Consta en el expediente, la solicitud por parte de TRANSPORTES INSULAR LA<text:s/></text:span></text:p></draw:text-box><svg:title/><svg:desc/></draw:frame></text:span><text:span text:style-name="T1081"><draw:frame draw:z-index="251660800" draw:id="id382" draw:style-name="a383" draw:name="Shape358" text:anchor-type="paragraph" svg:x="0.7875in" svg:y="2.44583in" svg:width="2.03472in" svg:height="0.18472in" style:rel-width="scale" style:rel-height="scale"><draw:text-box><text:p text:style-name="P1082"><text:span text:style-name="T1083">carácter de entrega a cuenta.<text:s/></text:span></text:p></draw:text-box><svg:title/><svg:desc/></draw:frame></text:span><text:span text:style-name="T1084"><draw:frame draw:z-index="251654656" draw:id="id383" draw:style-name="a384" draw:name="Shape357" text:anchor-type="paragraph" svg:x="0.7875in" svg:y="2.24375in" svg:width="6.28333in" svg:height="0.18472in" style:rel-width="scale" style:rel-height="scale"><draw:text-box><text:p text:style-name="P1085"><text:span text:style-name="T1086">actividad transporte público regular interurbano de viajeros, teniendo por tanto este abono el<text:s/></text:span></text:p></draw:text-box><svg:title/><svg:desc/></draw:frame></text:span><text:span text:style-name="T1087"><draw:frame draw:z-index="251647488" draw:id="id384" draw:style-name="a385" draw:name="Shape356" text:anchor-type="paragraph" svg:x="0.7875in" svg:y="2.04167in" svg:width="6.21667in" svg:height="0.18472in" style:rel-width="scale" style:rel-height="scale"><draw:text-box><text:p text:style-name="P1088"><text:span text:style-name="T1089">realizara una vez presentado el informe de auditoría de las cuentas anuales del 2023 por la<text:s/></text:span></text:p></draw:text-box><svg:title/><svg:desc/></draw:frame></text:span><text:span text:style-name="T1090"><draw:frame draw:z-index="251633152" draw:id="id385" draw:style-name="a386" draw:name="Shape355" text:anchor-type="paragraph" svg:x="0.7875in" svg:y="1.83958in" svg:width="6.26181in" svg:height="0.18472in" style:rel-width="scale" style:rel-height="scale"><draw:text-box><text:p text:style-name="P1091"><text:span text:style-name="T1092">resultados provisionales pendientes de la liquidación definitiva del presente ejercicio, que se<text:s/></text:span></text:p></draw:text-box><svg:title/><svg:desc/></draw:frame></text:span><text:span text:style-name="T1093"><draw:frame draw:z-index="251625984" draw:id="id386" draw:style-name="a387" draw:name="Shape354" text:anchor-type="paragraph" svg:x="0.7875in" svg:y="1.6375in" svg:width="6.64583in" svg:height="0.18472in" style:rel-width="scale" style:rel-height="scale"><draw:text-box><text:p text:style-name="P1094"><text:span text:style-name="T1095">argumentado en el informe citado en el antecedente anterior<text:s/></text:span><text:span text:style-name="T1096">y teniendo en cuenta que se trata de<text:s/></text:span></text:p></draw:text-box><svg:title/><svg:desc/></draw:frame></text:span><text:span text:style-name="T1097"><draw:frame draw:z-index="251619840" draw:id="id387" draw:style-name="a388" draw:name="Shape353" text:anchor-type="paragraph" svg:x="0.7875in" svg:y="1.43542in" svg:width="5.98056in" svg:height="0.18472in" style:rel-width="scale" style:rel-height="scale"><draw:text-box><text:p text:style-name="P1098"><text:span text:style-name="T1099">explotación a la empresa concesionaria por un importe menor al solicitado, en base a lo<text:s/></text:span></text:p></draw:text-box><svg:title/><svg:desc/></draw:frame></text:span><draw:custom-shape svg:x="0in" svg:y="0in" svg:width="8.33264in" svg:height="6.25in" draw:z-index="252011008" draw:id="id388" draw:style-name="a389" draw:name="Shape32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00"><draw:frame draw:z-index="251605504" draw:id="id389" draw:style-name="a390" draw:name="Shape351" text:anchor-type="paragraph" svg:x="6.42569in" svg:y="1.23333in" svg:width="0.8125in" svg:height="0.18472in" style:rel-width="scale" style:rel-height="scale"><draw:text-box><text:p text:style-name="P1101"><text:span text:style-name="T1102">subvención<text:s/></text:span></text:p></draw:text-box><svg:title/><svg:desc/></draw:frame></text:span><text:span text:style-name="T1103"><draw:frame draw:z-index="251593216" draw:id="id390" draw:style-name="a391" draw:name="Shape350" text:anchor-type="paragraph" svg:x="6.06042in" svg:y="1.23333in" svg:width="0.29931in" svg:height="0.18472in" style:rel-width="scale" style:rel-height="scale"><draw:text-box><text:p text:style-name="P1104"><text:span text:style-name="T1105">una<text:s/></text:span></text:p></draw:text-box><svg:title/><svg:desc/></draw:frame></text:span><text:span text:style-name="T1106"><draw:frame draw:z-index="251590144" draw:id="id391" draw:style-name="a392" draw:name="Shape349" text:anchor-type="paragraph" svg:x="5.32014in" svg:y="1.23333in" svg:width="0.675in" svg:height="0.18472in" style:rel-width="scale" style:rel-height="scale"><draw:text-box><text:p text:style-name="P1107"><text:span text:style-name="T1108">conceder<text:s/></text:span></text:p></draw:text-box><svg:title/><svg:desc/></draw:frame></text:span><text:span text:style-name="T1109"><draw:frame draw:z-index="251578880" draw:id="id392" draw:style-name="a393" draw:name="Shape348" text:anchor-type="paragraph" svg:x="5.03958in" svg:y="1.23333in" svg:width="0.21458in" svg:height="0.18472in" style:rel-width="scale" style:rel-height="scale"><draw:text-box><text:p text:style-name="P1110"><text:span text:style-name="T1111">de<text:s/></text:span></text:p></draw:text-box><svg:title/><svg:desc/></draw:frame></text:span><text:span text:style-name="T1112"><draw:frame draw:z-index="251572736" draw:id="id393" draw:style-name="a394" draw:name="Shape347" text:anchor-type="paragraph" svg:x="4.09583in" svg:y="1.23333in" svg:width="0.87708in" svg:height="0.18472in" style:rel-width="scale" style:rel-height="scale"><draw:text-box><text:p text:style-name="P1113"><text:span text:style-name="T1114">procedencia<text:s/></text:span></text:p></draw:text-box><svg:title/><svg:desc/></draw:frame></text:span><text:span text:style-name="T1115"><draw:frame draw:z-index="251562496" draw:id="id394" draw:style-name="a395" draw:name="Shape346" text:anchor-type="paragraph" svg:x="3.86597in" svg:y="1.23333in" svg:width="0.16319in" svg:height="0.18472in" style:rel-width="scale" style:rel-height="scale"><draw:text-box><text:p text:style-name="P1116"><text:span text:style-name="T1117">la<text:s/></text:span></text:p></draw:text-box><svg:title/><svg:desc/></draw:frame></text:span><text:span text:style-name="T1118"><draw:frame draw:z-index="251557376" draw:id="id395" draw:style-name="a396" draw:name="Shape345" text:anchor-type="paragraph" svg:x="2.99028in" svg:y="1.23333in" svg:width="0.80556in" svg:height="0.18472in" style:rel-width="scale" style:rel-height="scale"><draw:text-box><text:p text:style-name="P1119"><text:span text:style-name="T1120">determinan<text:s/></text:span></text:p></draw:text-box><svg:title/><svg:desc/></draw:frame></text:span><text:span text:style-name="T1121"><draw:frame draw:z-index="251547136" draw:id="id396" draw:style-name="a397" draw:name="Shape344" text:anchor-type="paragraph" svg:x="2.14861in" svg:y="1.23333in" svg:width="0.77639in" svg:height="0.18472in" style:rel-width="scale" style:rel-height="scale"><draw:text-box><text:p text:style-name="P1122"><text:span text:style-name="T1123">concesión,<text:s/></text:span></text:p></draw:text-box><svg:title/><svg:desc/></draw:frame></text:span></text:p>
      <text:soft-page-break/>
      <text:p text:style-name="P1124"><text:span text:style-name="T1125"><draw:frame draw:z-index="251765248" draw:id="id397" draw:style-name="a398" draw:name="Shape447" text:anchor-type="paragraph" svg:x="1.27917in" svg:y="7.85in" svg:width="6.13819in" svg:height="0.18472in" style:rel-width="scale" style:rel-height="scale"><draw:text-box><text:p text:style-name="P1126"><text:span text:style-name="T1127">SEXTO.</text:span><text:span text:style-name="T1128"><text:s/>El artículo 28 de la LGS que establece en relación al procedimiento de concesión<text:s/></text:span></text:p></draw:text-box><svg:title/><svg:desc/></draw:frame></text:span><text:span text:style-name="T1129"><draw:frame draw:z-index="251842048" draw:id="id398" draw:style-name="a399" draw:name="Shape456" text:anchor-type="paragraph" svg:x="5.49236in" svg:y="8.25417in" svg:width="0.95347in" svg:height="0.18472in" style:rel-width="scale" style:rel-height="scale"><draw:text-box><text:p text:style-name="P1130"><text:span text:style-name="T1131">compromisos<text:s/></text:span></text:p></draw:text-box><svg:title/><svg:desc/></draw:frame></text:span><text:span text:style-name="T1132"><draw:frame draw:z-index="251833856" draw:id="id399" draw:style-name="a400" draw:name="Shape455" text:anchor-type="paragraph" svg:x="5.30069in" svg:y="8.25417in" svg:width="0.12083in" svg:height="0.18472in" style:rel-width="scale" style:rel-height="scale"><draw:text-box><text:p text:style-name="P1133"><text:span text:style-name="T1134">y<text:s/></text:span></text:p></draw:text-box><svg:title/><svg:desc/></draw:frame></text:span><text:span text:style-name="T1135"><draw:frame draw:z-index="251826688" draw:id="id400" draw:style-name="a401" draw:name="Shape454" text:anchor-type="paragraph" svg:x="4.37847in" svg:y="8.25417in" svg:width="0.85208in" svg:height="0.18472in" style:rel-width="scale" style:rel-height="scale"><draw:text-box><text:p text:style-name="P1136"><text:span text:style-name="T1137">condiciones<text:s/></text:span></text:p></draw:text-box><svg:title/><svg:desc/></draw:frame></text:span><text:span text:style-name="T1138"><draw:frame draw:z-index="251817472" draw:id="id401" draw:style-name="a402" draw:name="Shape453" text:anchor-type="paragraph" svg:x="4.06806in" svg:y="8.25417in" svg:width="0.23958in" svg:height="0.18472in" style:rel-width="scale" style:rel-height="scale"><draw:text-box><text:p text:style-name="P1139"><text:span text:style-name="T1140">las<text:s/></text:span></text:p></draw:text-box><svg:title/><svg:desc/></draw:frame></text:span><text:span text:style-name="T1141"><draw:frame draw:z-index="251808256" draw:id="id402" draw:style-name="a403" draw:name="Shape452" text:anchor-type="paragraph" svg:x="3.07778in" svg:y="8.25417in" svg:width="0.91806in" svg:height="0.18472in" style:rel-width="scale" style:rel-height="scale"><draw:text-box><text:p text:style-name="P1142"><text:span text:style-name="T1143">establecerán<text:s/></text:span></text:p></draw:text-box><svg:title/><svg:desc/></draw:frame></text:span><text:span text:style-name="T1144"><draw:frame draw:z-index="251802112" draw:id="id403" draw:style-name="a404" draw:name="Shape451" text:anchor-type="paragraph" svg:x="2.02847in" svg:y="8.25417in" svg:width="0.97361in" svg:height="0.18472in" style:rel-width="scale" style:rel-height="scale"><draw:text-box><text:p text:style-name="P1145"><text:span text:style-name="T1146">subvenciones<text:s/></text:span></text:p></draw:text-box><svg:title/><svg:desc/></draw:frame></text:span><text:span text:style-name="T1147"><draw:frame draw:z-index="251793920" draw:id="id404" draw:style-name="a405" draw:name="Shape450" text:anchor-type="paragraph" svg:x="1.54792in" svg:y="8.25417in" svg:width="0.40833in" svg:height="0.18472in" style:rel-width="scale" style:rel-height="scale"><draw:text-box><text:p text:style-name="P1148"><text:span text:style-name="T1149">estas<text:s/></text:span></text:p></draw:text-box><svg:title/><svg:desc/></draw:frame></text:span><text:span text:style-name="T1150"><draw:frame draw:z-index="251783680" draw:id="id405" draw:style-name="a406" draw:name="Shape449" text:anchor-type="paragraph" svg:x="0.7875in" svg:y="8.25417in" svg:width="0.69167in" svg:height="0.18472in" style:rel-width="scale" style:rel-height="scale"><draw:text-box><text:p text:style-name="P1151"><text:span text:style-name="T1152">canalicen<text:s/></text:span></text:p></draw:text-box><svg:title/><svg:desc/></draw:frame></text:span><text:span text:style-name="T1153"><draw:frame draw:z-index="251773440" draw:id="id406" draw:style-name="a407" draw:name="Shape448" text:anchor-type="paragraph" svg:x="0.7875in" svg:y="8.05208in" svg:width="6.34514in" svg:height="0.18472in" style:rel-width="scale" style:rel-height="scale"><draw:text-box><text:p text:style-name="P1154"><text:span text:style-name="T1155">directa que “la resolución de concesión y, en su caso, los convenios a través de los cuales se<text:s/></text:span></text:p></draw:text-box><svg:title/><svg:desc/></draw:frame></text:span><text:span text:style-name="T1156"><draw:frame draw:z-index="251849216" draw:id="id407" draw:style-name="a408" draw:name="Shape457" text:anchor-type="paragraph" svg:x="6.51597in" svg:y="8.25417in" svg:width="0.72431in" svg:height="0.18472in" style:rel-width="scale" style:rel-height="scale"><draw:text-box><text:p text:style-name="P1157"><text:span text:style-name="T1158">aplicables<text:s/></text:span></text:p></draw:text-box><svg:title/><svg:desc/></draw:frame></text:span><text:span text:style-name="T1159"><draw:frame draw:z-index="251760128" draw:id="id408" draw:style-name="a409" draw:name="Shape446" text:anchor-type="paragraph" svg:x="0.7875in" svg:y="7.50903in" svg:width="5.46597in" svg:height="0.18472in" style:rel-width="scale" style:rel-height="scale"><draw:text-box><text:p text:style-name="P1160"><text:span text:style-name="T1161">en la modificación del régimen concesional y las descritas en la parte resolutiva.<text:s/></text:span></text:p></draw:text-box><svg:title/><svg:desc/></draw:frame></text:span><text:span text:style-name="T1162"><draw:frame draw:z-index="251747840" draw:id="id409" draw:style-name="a410" draw:name="Shape445" text:anchor-type="paragraph" svg:x="0.7875in" svg:y="7.30694in" svg:width="6.51875in" svg:height="0.18472in" style:rel-width="scale" style:rel-height="scale"><draw:text-box><text:p text:style-name="P1163"><text:span text:style-name="T1164">condiciones y compromisos aplicables a la gestión de la</text:span><text:span text:style-name="T1165"><text:s/>subvención de referencia las recogidas<text:s/></text:span></text:p></draw:text-box><svg:title/><svg:desc/></draw:frame></text:span><text:span text:style-name="T1166"><draw:frame draw:z-index="251738624" draw:id="id410" draw:style-name="a411" draw:name="Shape444" text:anchor-type="paragraph" svg:x="0.7875in" svg:y="7.10486in" svg:width="6.4125in" svg:height="0.18472in" style:rel-width="scale" style:rel-height="scale"><draw:text-box><text:p text:style-name="P1167"><text:span text:style-name="T1168">Reglamento de la Ley 38/2003, de 17 de noviembre, General de Subvenciones, resultando las<text:s/></text:span></text:p></draw:text-box><svg:title/><svg:desc/></draw:frame></text:span><text:span text:style-name="T1169"><draw:frame draw:z-index="251730432" draw:id="id411" draw:style-name="a412" draw:name="Shape443" text:anchor-type="paragraph" svg:x="0.7875in" svg:y="6.90347in" svg:width="6.49028in" svg:height="0.18472in" style:rel-width="scale" style:rel-height="scale"><draw:text-box><text:p text:style-name="P1170"><text:span text:style-name="T1171">Corporación y el artículo 65 del Real Decreto 887/2006, de 21 de julio, por el que se aprueba el<text:s/></text:span></text:p></draw:text-box><svg:title/><svg:desc/></draw:frame></text:span><text:span text:style-name="T1172"><draw:frame draw:z-index="251727360" draw:id="id412" draw:style-name="a413" draw:name="Shape442" text:anchor-type="paragraph" svg:x="0.7875in" svg:y="6.70069in" svg:width="6.35972in" svg:height="0.18472in" style:rel-width="scale" style:rel-height="scale"><draw:text-box><text:p text:style-name="P1173"><text:span text:style-name="T1174">como lo expuesto<text:s/></text:span><text:span text:style-name="T1175">en los artículos 19 y 20 de la Ordenanza General de Subvenciones de esta<text:s/></text:span></text:p></draw:text-box><svg:title/><svg:desc/></draw:frame></text:span><text:span text:style-name="T1176"><draw:frame draw:z-index="251715072" draw:id="id413" draw:style-name="a414" draw:name="Shape441" text:anchor-type="paragraph" svg:x="0.7875in" svg:y="6.49861in" svg:width="6.41875in" svg:height="0.18472in" style:rel-width="scale" style:rel-height="scale"><draw:text-box><text:p text:style-name="P1177"><text:span text:style-name="T1178">términos recogidos en los convenios y en la normativa reguladora de estas subvenciones.” Así<text:s/></text:span></text:p></draw:text-box><svg:title/><svg:desc/></draw:frame></text:span><text:span text:style-name="T1179"><draw:frame draw:z-index="251712000" draw:id="id414" draw:style-name="a415" draw:name="Shape440" text:anchor-type="paragraph" svg:x="0.7875in" svg:y="6.29653in" svg:width="6.15in" svg:height="0.18472in" style:rel-width="scale" style:rel-height="scale"><draw:text-box><text:p text:style-name="P1180"><text:span text:style-name="T1181">Generales del Estado, de las Comunidades Autónomas o de las Entidades Locales, en los<text:s/></text:span></text:p></draw:text-box><svg:title/><svg:desc/></draw:frame></text:span><draw:custom-shape svg:x="0in" svg:y="6.25in" svg:width="8.33264in" svg:height="6.25in" draw:z-index="252012032" draw:id="id415" draw:style-name="a416" draw:name="Shape43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82"><draw:frame draw:z-index="251698688" draw:id="id416" draw:style-name="a417" draw:name="Shape438" text:anchor-type="paragraph" svg:x="0.7875in" svg:y="6.09514in" svg:width="6.64861in" svg:height="0.18472in" style:rel-width="scale" style:rel-height="scale"><draw:text-box><text:p text:style-name="P1183"><text:span text:style-name="T1184">forma directa las siguientes subvenciones: a) Las previstas nominativamente en los Presupuestos<text:s/></text:span></text:p></draw:text-box><svg:title/><svg:desc/></draw:frame></text:span><text:span text:style-name="T1185"><draw:frame draw:z-index="251913728" draw:id="id417" draw:style-name="a418" draw:name="Shape466" text:anchor-type="paragraph" svg:x="1.27917in" svg:y="10.14792in" svg:width="2.01181in" svg:height="0.18472in" style:rel-width="scale" style:rel-height="scale"><draw:text-box><text:p text:style-name="P1186"><text:span text:style-name="T1187">b) Régimen jurídico aplicable.</text:span></text:p></draw:text-box><svg:title/><svg:desc/></draw:frame></text:span><text:span text:style-name="T1188"><draw:connector draw:type="line" svg:x1="0.48819in" svg:y1="11.33194in" svg:x2="7.68264in" svg:y2="11.33264in" draw:z-index="251364864" draw:id="id418" draw:style-name="a419" draw:name="Shape475" text:anchor-type="paragraph"><svg:title/><svg:desc/></draw:connector></text:span><text:span text:style-name="T1189"><draw:frame draw:z-index="251368960" draw:id="id419" draw:style-name="a420" draw:name="Shape474" text:anchor-type="paragraph" svg:x="1.45347in" svg:y="11.22431in" svg:width="2.71319in" svg:height="0.13472in" style:rel-width="scale" style:rel-height="scale"><draw:text-box><text:p text:style-name="P1190"><text:span text:style-name="T1191">https://sedeelectronica.cabildodelapalma.es/validacion/</text:span></text:p></draw:text-box><svg:title/><svg:desc/></draw:frame></text:span><text:span text:style-name="T1192"><draw:frame draw:z-index="251313664" draw:id="id420" draw:style-name="a421" draw:name="Shape473" text:anchor-type="paragraph" svg:x="1.45347in" svg:y="11.09653in" svg:width="2.96042in" svg:height="0.13472in" style:rel-width="scale" style:rel-height="scale"><draw:text-box><text:p text:style-name="P1193"><text:span text:style-name="T1194">Código de verificación electrónica: 14612674371104053042</text:span></text:p></draw:text-box><svg:title/><svg:desc/></draw:frame></text:span><text:span text:style-name="T1195"><draw:frame draw:z-index="251310592" draw:id="id421" draw:style-name="a422" draw:name="Shape472" text:anchor-type="paragraph" svg:x="1.45347in" svg:y="10.96875in" svg:width="4.97708in" svg:height="0.13472in" style:rel-width="scale" style:rel-height="scale"><draw:text-box><text:p text:style-name="P1196"><text:span text:style-name="T1197">Cabildo Insular de La Palma. El registro realizado está amparado en el Artículo 16 de la Ley 39/2015.</text:span></text:p></draw:text-box><svg:title/><svg:desc/></draw:frame></text:span><text:span text:style-name="T1198"><draw:connector draw:type="line" svg:x1="7.67847in" svg:y1="10.94583in" svg:x2="7.67917in" svg:y2="11.32986in" draw:z-index="251346432" draw:id="id422" draw:style-name="a423" draw:name="Shape471" text:anchor-type="paragraph"><svg:title/><svg:desc/></draw:connector></text:span><text:span text:style-name="T1199"><draw:connector draw:type="line" svg:x1="1.37847in" svg:y1="10.94583in" svg:x2="1.37917in" svg:y2="11.32986in" draw:z-index="251333120" draw:id="id423" draw:style-name="a424" draw:name="Shape470" text:anchor-type="paragraph"><svg:title/><svg:desc/></draw:connector></text:span><text:span text:style-name="T1200"><draw:connector draw:type="line" svg:x1="0.49167in" svg:y1="10.94583in" svg:x2="0.49236in" svg:y2="11.32986in" draw:z-index="251328000" draw:id="id424" draw:style-name="a425" draw:name="Shape469" text:anchor-type="paragraph"><svg:title/><svg:desc/></draw:connector></text:span><text:span text:style-name="T1201"><draw:connector draw:type="line" svg:x1="0.48819in" svg:y1="10.94236in" svg:x2="7.68264in" svg:y2="10.94306in" draw:z-index="251358720" draw:id="id425" draw:style-name="a426" draw:name="Shape468" text:anchor-type="paragraph"><svg:title/><svg:desc/></draw:connector></text:span><text:span text:style-name="T1202"><draw:frame draw:z-index="251298304" draw:id="id426" draw:style-name="a427" draw:name="Shape467" text:anchor-type="paragraph" svg:x="6.57778in" svg:y="10.34167in" svg:width="0.94306in" svg:height="0.20278in" style:rel-width="scale" style:rel-height="scale"><draw:text-box><text:p text:style-name="P1203"><text:span text:style-name="T1204">Página<text:s/></text:span><text:span text:style-name="T1205">6</text:span><text:span text:style-name="T1206"><text:s/>de<text:s/></text:span><text:span text:style-name="T1207">9</text:span><text:span text:style-name="T1208"><text:s/></text:span></text:p></draw:text-box><svg:title/><svg:desc/></draw:frame></text:span><text:span text:style-name="T1209"><draw:frame draw:z-index="251689472" draw:id="id427" draw:style-name="a428" draw:name="Shape437" text:anchor-type="paragraph" svg:x="1.27917in" svg:y="5.89306in" svg:width="6.08472in" svg:height="0.18472in" style:rel-width="scale" style:rel-height="scale"><draw:text-box><text:p text:style-name="P1210"><text:span text:style-name="T1211">QUINTO.</text:span><text:span text:style-name="T1212"><text:s/>El</text:span><text:span text:style-name="T1213"><text:s/>artículo 22.2.a de la LGS, donde se establece que “2. Podrán concederse de<text:s/></text:span></text:p></draw:text-box><svg:title/><svg:desc/></draw:frame></text:span><text:span text:style-name="T1214"><draw:frame draw:z-index="251910656" draw:id="id428" draw:style-name="a429" draw:name="Shape465" text:anchor-type="paragraph" svg:x="0.7875in" svg:y="9.80694in" svg:width="3.58819in" svg:height="0.18472in" style:rel-width="scale" style:rel-height="scale"><draw:text-box><text:p text:style-name="P1215"><text:span text:style-name="T1216">que justifican la dificultad de su convocatoria pública.</text:span></text:p></draw:text-box><svg:title/><svg:desc/></draw:frame></text:span><text:span text:style-name="T1217"><draw:frame draw:z-index="251905536" draw:id="id429" draw:style-name="a430" draw:name="Shape464" text:anchor-type="paragraph" svg:x="0.7875in" svg:y="9.60486in" svg:width="6.65625in" svg:height="0.18472in" style:rel-width="scale" style:rel-height="scale"><draw:text-box><text:p text:style-name="P1218"><text:span text:style-name="T1219">mismas y las razones que acreditan el interés público, social, económico o humanitario y aquéllas<text:s/></text:span></text:p></draw:text-box><svg:title/><svg:desc/></draw:frame></text:span><text:span text:style-name="T1220"><draw:frame draw:z-index="251895296" draw:id="id430" draw:style-name="a431" draw:name="Shape463" text:anchor-type="paragraph" svg:x="1.27917in" svg:y="9.40347in" svg:width="5.93681in" svg:height="0.18472in" style:rel-width="scale" style:rel-height="scale"><draw:text-box><text:p text:style-name="P1221"><text:span text:style-name="T1222">a) Definición del objeto de las subvenciones, con indicación del carácter singular de las<text:s/></text:span></text:p></draw:text-box><svg:title/><svg:desc/></draw:frame></text:span><text:span text:style-name="T1223"><draw:frame draw:z-index="251886080" draw:id="id431" draw:style-name="a432" draw:name="Shape462" text:anchor-type="paragraph" svg:x="0.7875in" svg:y="9.0625in" svg:width="4.39861in" svg:height="0.18472in" style:rel-width="scale" style:rel-height="scale"><draw:text-box><text:p text:style-name="P1224"><text:span text:style-name="T1225">resolución de concesión de subvención directa será el siguiente:<text:s/></text:span></text:p></draw:text-box><svg:title/><svg:desc/></draw:frame></text:span><text:span text:style-name="T1226"><draw:frame draw:z-index="251880960" draw:id="id432" draw:style-name="a433" draw:name="Shape461" text:anchor-type="paragraph" svg:x="0.7875in" svg:y="8.86042in" svg:width="6.40486in" svg:height="0.18472in" style:rel-width="scale" style:rel-height="scale"><draw:text-box><text:p text:style-name="P1227"><text:span text:style-name="T1228">de noviembre, General de Subvenciones, que el contenido mínimo que deberá contener dicha<text:s/></text:span></text:p></draw:text-box><svg:title/><svg:desc/></draw:frame></text:span><text:span text:style-name="T1229"><draw:frame draw:z-index="251870720" draw:id="id433" draw:style-name="a434" draw:name="Shape460" text:anchor-type="paragraph" svg:x="0.7875in" svg:y="8.65833in" svg:width="6.55764in" svg:height="0.18472in" style:rel-width="scale" style:rel-height="scale"><draw:text-box><text:p text:style-name="P1230"><text:span text:style-name="T1231">Decreto 887/2006, de 21 de julio, por el que se aprueba el Reglamento de la Ley 38/2003, de 17<text:s/></text:span></text:p></draw:text-box><svg:title/><svg:desc/></draw:frame></text:span><text:span text:style-name="T1232"><draw:frame draw:z-index="251863552" draw:id="id434" draw:style-name="a435" draw:name="Shape459" text:anchor-type="paragraph" svg:x="0.7875in" svg:y="8.45625in" svg:width="6.61458in" svg:height="0.18472in" style:rel-width="scale" style:rel-height="scale"><draw:text-box><text:p text:style-name="P1233"><text:span text:style-name="T1234">conformidad con lo dispuesto en esta ley…”, recogiendo igualmente, como el artículo 65 del Real<text:s/></text:span></text:p></draw:text-box><svg:title/><svg:desc/></draw:frame></text:span><text:span text:style-name="T1235"><draw:frame draw:z-index="251859456" draw:id="id435" draw:style-name="a436" draw:name="Shape458" text:anchor-type="paragraph" svg:x="7.31042in" svg:y="8.25417in" svg:width="0.21458in" svg:height="0.18472in" style:rel-width="scale" style:rel-height="scale"><draw:text-box><text:p text:style-name="P1236"><text:span text:style-name="T1237">de<text:s/></text:span></text:p></draw:text-box><svg:title/><svg:desc/></draw:frame></text:span><text:span text:style-name="T1238"><draw:frame draw:z-index="251457024" draw:id="id436" draw:style-name="a437" draw:name="Shape408" text:anchor-type="paragraph" svg:x="3.90486in" svg:y="0.82986in" svg:width="0.78681in" svg:height="0.18472in" style:rel-width="scale" style:rel-height="scale"><draw:text-box><text:p text:style-name="P1239"><text:span text:style-name="T1240">estratégico<text:s/></text:span></text:p></draw:text-box><svg:title/><svg:desc/></draw:frame></text:span><text:span text:style-name="T1241"><draw:frame draw:z-index="251527680" draw:id="id437" draw:style-name="a438" draw:name="Shape417" text:anchor-type="paragraph" svg:x="0.7875in" svg:y="1.43542in" svg:width="6.71944in" svg:height="0.18472in" style:rel-width="scale" style:rel-height="scale"><draw:text-box><text:p text:style-name="P1242"><text:span text:style-name="T1243">se declaran servicio público esencial a los efectos de garantizar la movilidad de personas de modo<text:s/></text:span></text:p></draw:text-box><svg:title/><svg:desc/></draw:frame></text:span><text:span text:style-name="T1244"><draw:frame draw:z-index="251521536" draw:id="id438" draw:style-name="a439" draw:name="Shape416" text:anchor-type="paragraph" svg:x="0.7875in" svg:y="1.23333in" svg:width="6.6875in" svg:height="0.18472in" style:rel-width="scale" style:rel-height="scale"><draw:text-box><text:p text:style-name="P1245"><text:span text:style-name="T1246">por el principio de libre competencia, sin perjuicio de aquellos transportes públicos de viajeros que<text:s/></text:span></text:p></draw:text-box><svg:title/><svg:desc/></draw:frame></text:span><text:span text:style-name="T1247"><draw:frame draw:z-index="251509248" draw:id="id439" draw:style-name="a440" draw:name="Shape415" text:anchor-type="paragraph" svg:x="0.7875in" svg:y="1.03125in" svg:width="6.6625in" svg:height="0.18472in" style:rel-width="scale" style:rel-height="scale"><draw:text-box><text:p text:style-name="P1248"><text:span text:style-name="T1249">económica y territorial del Archipiélago, de cada una de sus islas, y de sus habitantes, que se rige<text:s/></text:span></text:p></draw:text-box><svg:title/><svg:desc/></draw:frame></text:span><text:span text:style-name="T1250"><draw:frame draw:z-index="251504128" draw:id="id440" draw:style-name="a441" draw:name="Shape414" text:anchor-type="paragraph" svg:x="7.04722in" svg:y="0.82986in" svg:width="0.475in" svg:height="0.18472in" style:rel-width="scale" style:rel-height="scale"><draw:text-box><text:p text:style-name="P1251"><text:span text:style-name="T1252">social,<text:s/></text:span></text:p></draw:text-box><svg:title/><svg:desc/></draw:frame></text:span><text:span text:style-name="T1253"><draw:frame draw:z-index="251494912" draw:id="id441" draw:style-name="a442" draw:name="Shape413" text:anchor-type="paragraph" svg:x="6.33333in" svg:y="0.82986in" svg:width="0.65694in" svg:height="0.18472in" style:rel-width="scale" style:rel-height="scale"><draw:text-box><text:p text:style-name="P1254"><text:span text:style-name="T1255">cohesión<text:s/></text:span></text:p></draw:text-box><svg:title/><svg:desc/></draw:frame></text:span><text:span text:style-name="T1256"><draw:frame draw:z-index="251488768" draw:id="id442" draw:style-name="a443" draw:name="Shape412" text:anchor-type="paragraph" svg:x="6.15486in" svg:y="0.82986in" svg:width="0.12083in" svg:height="0.18472in" style:rel-width="scale" style:rel-height="scale"><draw:text-box><text:p text:style-name="P1257"><text:span text:style-name="T1258">y<text:s/></text:span></text:p></draw:text-box><svg:title/><svg:desc/></draw:frame></text:span><text:span text:style-name="T1259"><draw:frame draw:z-index="251483648" draw:id="id443" draw:style-name="a444" draw:name="Shape411" text:anchor-type="paragraph" svg:x="5.38194in" svg:y="0.82986in" svg:width="0.71389in" svg:height="0.18472in" style:rel-width="scale" style:rel-height="scale"><draw:text-box><text:p text:style-name="P1260"><text:span text:style-name="T1261">desarrollo<text:s/></text:span></text:p></draw:text-box><svg:title/><svg:desc/></draw:frame></text:span><text:span text:style-name="T1262"><draw:frame draw:z-index="251469312" draw:id="id444" draw:style-name="a445" draw:name="Shape410" text:anchor-type="paragraph" svg:x="5.16181in" svg:y="0.82986in" svg:width="0.16319in" svg:height="0.18472in" style:rel-width="scale" style:rel-height="scale"><draw:text-box><text:p text:style-name="P1263"><text:span text:style-name="T1264">el<text:s/></text:span></text:p></draw:text-box><svg:title/><svg:desc/></draw:frame></text:span><text:span text:style-name="T1265"><draw:frame draw:z-index="251463168" draw:id="id445" draw:style-name="a446" draw:name="Shape409" text:anchor-type="paragraph" svg:x="4.75417in" svg:y="0.82986in" svg:width="0.35in" svg:height="0.18472in" style:rel-width="scale" style:rel-height="scale"><draw:text-box><text:p text:style-name="P1266"><text:span text:style-name="T1267">para<text:s/></text:span></text:p></draw:text-box><svg:title/><svg:desc/></draw:frame></text:span><text:span text:style-name="T1268"><draw:frame draw:z-index="251539968" draw:id="id446" draw:style-name="a447" draw:name="Shape418" text:anchor-type="paragraph" svg:x="0.7875in" svg:y="1.6375in" svg:width="6.48889in" svg:height="0.18472in" style:rel-width="scale" style:rel-height="scale"><draw:text-box><text:p text:style-name="P1269"><text:span text:style-name="T1270">regular, continuo, accesible y asequible, por el territorio insular”, estableciendo el ap</text:span><text:span text:style-name="T1271">artado 2 de<text:s/></text:span></text:p></draw:text-box><svg:title/><svg:desc/></draw:frame></text:span><text:span text:style-name="T1272"><draw:frame draw:z-index="251442688" draw:id="id447" draw:style-name="a448" draw:name="Shape407" text:anchor-type="paragraph" svg:x="3.25069in" svg:y="0.82986in" svg:width="0.59583in" svg:height="0.18472in" style:rel-width="scale" style:rel-height="scale"><draw:text-box><text:p text:style-name="P1273"><text:span text:style-name="T1274">carácter<text:s/></text:span></text:p></draw:text-box><svg:title/><svg:desc/></draw:frame></text:span><text:span text:style-name="T1275"><draw:frame draw:z-index="251432448" draw:id="id448" draw:style-name="a449" draw:name="Shape406" text:anchor-type="paragraph" svg:x="2.97847in" svg:y="0.82986in" svg:width="0.21458in" svg:height="0.18472in" style:rel-width="scale" style:rel-height="scale"><draw:text-box><text:p text:style-name="P1276"><text:span text:style-name="T1277">de<text:s/></text:span></text:p></draw:text-box><svg:title/><svg:desc/></draw:frame></text:span><text:span text:style-name="T1278"><draw:frame draw:z-index="251424256" draw:id="id449" draw:style-name="a450" draw:name="Shape405" text:anchor-type="paragraph" svg:x="2.325in" svg:y="0.82986in" svg:width="0.59236in" svg:height="0.18472in" style:rel-width="scale" style:rel-height="scale"><draw:text-box><text:p text:style-name="P1279"><text:span text:style-name="T1280">general,<text:s/></text:span></text:p></draw:text-box><svg:title/><svg:desc/></draw:frame></text:span><text:span text:style-name="T1281"><draw:frame draw:z-index="251420160" draw:id="id450" draw:style-name="a451" draw:name="Shape404" text:anchor-type="paragraph" svg:x="1.76389in" svg:y="0.82986in" svg:width="0.49931in" svg:height="0.18472in" style:rel-width="scale" style:rel-height="scale"><draw:text-box><text:p text:style-name="P1282"><text:span text:style-name="T1283">interés<text:s/></text:span></text:p></draw:text-box><svg:title/><svg:desc/></draw:frame></text:span><text:span text:style-name="T1284"><draw:frame draw:z-index="251406848" draw:id="id451" draw:style-name="a452" draw:name="Shape403" text:anchor-type="paragraph" svg:x="1.49236in" svg:y="0.82986in" svg:width="0.21458in" svg:height="0.18472in" style:rel-width="scale" style:rel-height="scale"><draw:text-box><text:p text:style-name="P1285"><text:span text:style-name="T1286">de<text:s/></text:span></text:p></draw:text-box><svg:title/><svg:desc/></draw:frame></text:span><text:span text:style-name="T1287"><draw:frame draw:z-index="251401728" draw:id="id452" draw:style-name="a453" draw:name="Shape402" text:anchor-type="paragraph" svg:x="0.7875in" svg:y="0.82986in" svg:width="0.64722in" svg:height="0.18472in" style:rel-width="scale" style:rel-height="scale"><draw:text-box><text:p text:style-name="P1288"><text:span text:style-name="T1289">actividad<text:s/></text:span></text:p></draw:text-box><svg:title/><svg:desc/></draw:frame></text:span><text:span text:style-name="T1290"><draw:frame draw:z-index="251395584" draw:id="id453" draw:style-name="a454" draw:name="Shape401" text:anchor-type="paragraph" svg:x="0.7875in" svg:y="0.62778in" svg:width="6.28194in" svg:height="0.18472in" style:rel-width="scale" style:rel-height="scale"><draw:text-box><text:p text:style-name="P1291"><text:span text:style-name="T1292">establece que “el transporte por carretera, dentro del sistema canario de transportes, es una<text:s/></text:span></text:p></draw:text-box><svg:title/><svg:desc/></draw:frame></text:span><text:span text:style-name="T1293"><draw:frame draw:z-index="251383296" draw:id="id454" draw:style-name="a455" draw:name="Shape400" text:anchor-type="paragraph" svg:x="0.7875in" svg:y="0.42569in" svg:width="6.65764in" svg:height="0.18472in" style:rel-width="scale" style:rel-height="scale"><draw:text-box><text:p text:style-name="P1294"><text:span text:style-name="T1295">Comunidad Autónoma de Canarias ostenta en materia de transporte por carretera, cuyo artículo 4<text:s/></text:span></text:p></draw:text-box><svg:title/><svg:desc/></draw:frame></text:span><text:span text:style-name="T1296"><draw:frame draw:z-index="251610624" draw:id="id455" draw:style-name="a456" draw:name="Shape427" text:anchor-type="paragraph" svg:x="1.27917in" svg:y="3.73403in" svg:width="6.12361in" svg:height="0.18472in" style:rel-width="scale" style:rel-height="scale"><draw:text-box><text:p text:style-name="P1297"><text:span text:style-name="T1298">CUARTO</text:span><text:span text:style-name="T1299">. El acuerdo del Consejo de Gobierno Insular adoptado en Sesión Extraordinaria<text:s/></text:span></text:p></draw:text-box><svg:title/><svg:desc/></draw:frame></text:span><text:span text:style-name="T1300"><draw:frame draw:z-index="251682304" draw:id="id456" draw:style-name="a457" draw:name="Shape436" text:anchor-type="paragraph" svg:x="0.7875in" svg:y="5.55208in" svg:width="1.27083in" svg:height="0.18472in" style:rel-width="scale" style:rel-height="scale"><draw:text-box><text:p text:style-name="P1301"><text:span text:style-name="T1302">ejercicio en curso.<text:s/></text:span></text:p></draw:text-box><svg:title/><svg:desc/></draw:frame></text:span><text:span text:style-name="T1303"><draw:frame draw:z-index="251680256" draw:id="id457" draw:style-name="a458" draw:name="Shape435" text:anchor-type="paragraph" svg:x="0.7875in" svg:y="5.35in" svg:width="6.60556in" svg:height="0.18472in" style:rel-width="scale" style:rel-height="scale"><draw:text-box><text:p text:style-name="P1304"><text:span text:style-name="T1305">quincena del mes de julio de cada año de una liquidación parcial y a cuenta de los resultados del<text:s/></text:span></text:p></draw:text-box><svg:title/><svg:desc/></draw:frame></text:span><text:span text:style-name="T1306"><draw:frame draw:z-index="251665920" draw:id="id458" draw:style-name="a459" draw:name="Shape434" text:anchor-type="paragraph" svg:x="0.7875in" svg:y="5.14792in" svg:width="6.45347in" svg:height="0.18472in" style:rel-width="scale" style:rel-height="scale"><draw:text-box><text:p text:style-name="P1307"><text:span text:style-name="T1308">del ejercicio actual …”, para cuyo fin prevé el citado apartado la realización durante la segunda<text:s/></text:span></text:p></draw:text-box><svg:title/><svg:desc/></draw:frame></text:span><text:span text:style-name="T1309"><draw:frame draw:z-index="251662848" draw:id="id459" draw:style-name="a460" draw:name="Shape433" text:anchor-type="paragraph" svg:x="0.7875in" svg:y="4.94583in" svg:width="6.67986in" svg:height="0.18472in" style:rel-width="scale" style:rel-height="scale"><draw:text-box><text:p text:style-name="P1310"><text:span text:style-name="T1311">encuentran “las … recibidas del Cabildo ….con el objeto de … compensar el déficit de explotación<text:s/></text:span></text:p></draw:text-box><svg:title/><svg:desc/></draw:frame></text:span><text:span text:style-name="T1312"><draw:frame draw:z-index="251648512" draw:id="id460" draw:style-name="a461" draw:name="Shape432" text:anchor-type="paragraph" svg:x="0.7875in" svg:y="4.74375in" svg:width="6.21389in" svg:height="0.18472in" style:rel-width="scale" style:rel-height="scale"><draw:text-box><text:p text:style-name="P1313"><text:span text:style-name="T1314">ingresos extraordinarios de la concesión, las subvenciones de explotación, entre las que se<text:s/></text:span></text:p></draw:text-box><svg:title/><svg:desc/></draw:frame></text:span><text:span text:style-name="T1315"><draw:frame draw:z-index="251644416" draw:id="id461" draw:style-name="a462" draw:name="Shape431" text:anchor-type="paragraph" svg:x="0.7875in" svg:y="4.54167in" svg:width="6.18542in" svg:height="0.18472in" style:rel-width="scale" style:rel-height="scale"><draw:text-box><text:p text:style-name="P1316"><text:span text:style-name="T1317">concesión, conforme a lo indicado en el antecedente segundo</text:span><text:span text:style-name="T1318">, estableciendo dentro de los<text:s/></text:span></text:p></draw:text-box><svg:title/><svg:desc/></draw:frame></text:span><text:span text:style-name="T1319"><draw:frame draw:z-index="251635200" draw:id="id462" draw:style-name="a463" draw:name="Shape430" text:anchor-type="paragraph" svg:x="0.7875in" svg:y="4.33958in" svg:width="6.25486in" svg:height="0.18472in" style:rel-width="scale" style:rel-height="scale"><draw:text-box><text:p text:style-name="P1320"><text:span text:style-name="T1321">viajeros, cuyo apartado 3.4 expresa la necesidad de garantizar el equilibrio económico de la<text:s/></text:span></text:p></draw:text-box><svg:title/><svg:desc/></draw:frame></text:span><text:span text:style-name="T1322"><draw:frame draw:z-index="251630080" draw:id="id463" draw:style-name="a464" draw:name="Shape429" text:anchor-type="paragraph" svg:x="0.7875in" svg:y="4.1375in" svg:width="6.45278in" svg:height="0.18472in" style:rel-width="scale" style:rel-height="scale"><draw:text-box><text:p text:style-name="P1323"><text:span text:style-name="T1324">concesional y tarifario de la concesión del servicio público de transporte regular interurbano de<text:s/></text:span></text:p></draw:text-box><svg:title/><svg:desc/></draw:frame></text:span><text:span text:style-name="T1325"><draw:frame draw:z-index="251616768" draw:id="id464" draw:style-name="a465" draw:name="Shape428" text:anchor-type="paragraph" svg:x="0.7875in" svg:y="3.93611in" svg:width="6.05903in" svg:height="0.18472in" style:rel-width="scale" style:rel-height="scale"><draw:text-box><text:p text:style-name="P1326"><text:span text:style-name="T1327">y Urgente celebrada el<text:s/></text:span><text:span text:style-name="T1328">día 5 de diciembre de 2018, relativo a la modificación del régimen<text:s/></text:span></text:p></draw:text-box><svg:title/><svg:desc/></draw:frame></text:span><draw:custom-shape svg:x="0in" svg:y="0in" svg:width="8.33264in" svg:height="6.25in" draw:z-index="252013056" draw:id="id465" draw:style-name="a466" draw:name="Shape39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329"><draw:frame draw:z-index="251602432" draw:id="id466" draw:style-name="a467" draw:name="Shape426" text:anchor-type="paragraph" svg:x="0.7875in" svg:y="3.39306in" svg:width="2.54306in" svg:height="0.18472in" style:rel-width="scale" style:rel-height="scale"><draw:text-box><text:p text:style-name="P1330"><text:span text:style-name="T1331">de viajeros por carretera no urbanos.<text:s/></text:span></text:p></draw:text-box><svg:title/><svg:desc/></draw:frame></text:span><text:span text:style-name="T1332"><draw:frame draw:z-index="251596288" draw:id="id467" draw:style-name="a468" draw:name="Shape425" text:anchor-type="paragraph" svg:x="0.7875in" svg:y="3.19028in" svg:width="6.68611in" svg:height="0.18472in" style:rel-width="scale" style:rel-height="scale"><draw:text-box><text:p text:style-name="P1333"><text:span text:style-name="T1334">Cabildos Insulares para el establecimiento y prestación de servicios públicos de transporte regular<text:s/></text:span></text:p></draw:text-box><svg:title/><svg:desc/></draw:frame></text:span><text:span text:style-name="T1335"><draw:frame draw:z-index="251587072" draw:id="id468" draw:style-name="a469" draw:name="Shape424" text:anchor-type="paragraph" svg:x="0.7875in" svg:y="2.98889in" svg:width="6.51111in" svg:height="0.18472in" style:rel-width="scale" style:rel-height="scale"><draw:text-box><text:p text:style-name="P1336"><text:span text:style-name="T1337">transporte por carretera de canarias (</text:span><text:span text:style-name="T1338">en adelante LOTCC), que establece la competencia de los<text:s/></text:span></text:p></draw:text-box><svg:title/><svg:desc/></draw:frame></text:span><text:span text:style-name="T1339"><draw:frame draw:z-index="251581952" draw:id="id469" draw:style-name="a470" draw:name="Shape423" text:anchor-type="paragraph" svg:x="1.27917in" svg:y="2.78681in" svg:width="5.56806in" svg:height="0.18472in" style:rel-width="scale" style:rel-height="scale"><draw:text-box><text:p text:style-name="P1340"><text:span text:style-name="T1341">TERCERO.</text:span><text:span text:style-name="T1342"><text:s/>El artículo 7.1.d de la Ley 13/2007, de 17 de mayo, de ordenación del<text:s/></text:span></text:p></draw:text-box><svg:title/><svg:desc/></draw:frame></text:span><text:span text:style-name="T1343"><draw:frame draw:z-index="251567616" draw:id="id470" draw:style-name="a471" draw:name="Shape422" text:anchor-type="paragraph" svg:x="0.7875in" svg:y="2.44583in" svg:width="2.96528in" svg:height="0.18472in" style:rel-width="scale" style:rel-height="scale"><draw:text-box><text:p text:style-name="P1344"><text:span text:style-name="T1345">urbanos que existan, o que puedan existir”.<text:s/></text:span></text:p></draw:text-box><svg:title/><svg:desc/></draw:frame></text:span><text:span text:style-name="T1346"><draw:frame draw:z-index="251565568" draw:id="id471" draw:style-name="a472" draw:name="Shape421" text:anchor-type="paragraph" svg:x="0.7875in" svg:y="2.24375in" svg:width="6.68056in" svg:height="0.18472in" style:rel-width="scale" style:rel-height="scale"><draw:text-box><text:p text:style-name="P1347"><text:span text:style-name="T1348">transporte público regular de viajeros, sostenible y de calidad, en coordinación con los transportes<text:s/></text:span></text:p></draw:text-box><svg:title/><svg:desc/></draw:frame></text:span><text:span text:style-name="T1349"><draw:frame draw:z-index="251550208" draw:id="id472" draw:style-name="a473" draw:name="Shape420" text:anchor-type="paragraph" svg:x="0.7875in" svg:y="2.04167in" svg:width="6.40972in" svg:height="0.18472in" style:rel-width="scale" style:rel-height="scale"><draw:text-box><text:p text:style-name="P1350"><text:span text:style-name="T1351">encuentra, en su letra d), entre otros, “La existencia en cada una de las islas de un servicio de<text:s/></text:span></text:p></draw:text-box><svg:title/><svg:desc/></draw:frame></text:span><text:span text:style-name="T1352"><draw:frame draw:z-index="251542016" draw:id="id473" draw:style-name="a474" draw:name="Shape419" text:anchor-type="paragraph" svg:x="0.7875in" svg:y="1.83958in" svg:width="6.2375in" svg:height="0.18472in" style:rel-width="scale" style:rel-height="scale"><draw:text-box><text:p text:style-name="P1353"><text:span text:style-name="T1354">dicho artículo los objetivos de la intervención p</text:span><text:span text:style-name="T1355">ública sobre los transportes, entre los que se<text:s/></text:span></text:p></draw:text-box><svg:title/><svg:desc/></draw:frame></text:span></text:p>
      <text:p text:style-name="P1356"><text:span text:style-name="T1357"><draw:frame draw:z-index="251800064" draw:id="id474" draw:style-name="a475" draw:name="Shape528" text:anchor-type="paragraph" svg:x="3.85139in" svg:y="6.64514in" svg:width="0.14653in" svg:height="0.18472in" style:rel-width="scale" style:rel-height="scale"><draw:text-box><text:p text:style-name="P1358"><text:span text:style-name="T1359">Y<text:s/></text:span></text:p></draw:text-box><svg:title/><svg:desc/></draw:frame></text:span><text:span text:style-name="T1360"><draw:frame draw:z-index="251877888" draw:id="id475" draw:style-name="a476" draw:name="Shape538" text:anchor-type="paragraph" svg:x="0.7875in" svg:y="7.79375in" svg:width="6.55139in" svg:height="0.18472in" style:rel-width="scale" style:rel-height="scale"><draw:text-box><text:p text:style-name="P1361"><text:span text:style-name="T1362">cargo a la aplicación presupuestaria,</text:span><text:span text:style-name="T1363"><text:s/>441.47202</text:span><text:span text:style-name="T1364"><text:s/></text:span><text:span text:style-name="T1365">“Subvención Transporte Insular La Palma S.<text:s/></text:span></text:p></draw:text-box><svg:title/><svg:desc/></draw:frame></text:span><text:span text:style-name="T1366"><draw:frame draw:z-index="251867648" draw:id="id476" draw:style-name="a477" draw:name="Shape537" text:anchor-type="paragraph" svg:x="0.7875in" svg:y="7.59236in" svg:width="6.65069in" svg:height="0.18472in" style:rel-width="scale" style:rel-height="scale"><draw:text-box><text:p text:style-name="P1367"><text:span text:style-name="T1368">MIL SEISCIENTOS TREINTA Y SIETE EUROS CON VEINTIDOS CENTIMOS (64.637,22 €)</text:span><text:span text:style-name="T1369">, con<text:s/></text:span></text:p></draw:text-box><svg:title/><svg:desc/></draw:frame></text:span><text:span text:style-name="T1370"><draw:frame draw:z-index="251865600" draw:id="id477" draw:style-name="a478" draw:name="Shape536" text:anchor-type="paragraph" svg:x="0.7875in" svg:y="7.38958in" svg:width="6.49583in" svg:height="0.18472in" style:rel-width="scale" style:rel-height="scale"><draw:text-box><text:p text:style-name="P1371"><text:span text:style-name="T1372">INSULAR LA PALMA, S. COOP. NIF nº F-38016671</text:span><text:span text:style-name="T1373">, por un importe de<text:s/></text:span><text:span text:style-name="T1374">SESENTA Y CUATRO<text:s/></text:span></text:p></draw:text-box><svg:title/><svg:desc/></draw:frame></text:span><text:span text:style-name="T1375"><draw:frame draw:z-index="251854336" draw:id="id478" draw:style-name="a479" draw:name="Shape535" text:anchor-type="paragraph" svg:x="1.27917in" svg:y="7.1875in" svg:width="5.93819in" svg:height="0.18472in" style:rel-width="scale" style:rel-height="scale"><draw:text-box><text:p text:style-name="P1376"><text:span text:style-name="T1377">SEGUNDO.-</text:span><text:span text:style-name="T1378"><text:s/>Reconocer y liquidar la obligación a favor de la empresa<text:s/></text:span><text:span text:style-name="T1379">TRANSPORTES<text:s/></text:span></text:p></draw:text-box><svg:title/><svg:desc/></draw:frame></text:span><text:span text:style-name="T1380"><draw:frame draw:z-index="251847168" draw:id="id479" draw:style-name="a480" draw:name="Shape534" text:anchor-type="paragraph" svg:x="0.7875in" svg:y="6.84653in" svg:width="0.95347in" svg:height="0.18472in" style:rel-width="scale" style:rel-height="scale"><draw:text-box><text:p text:style-name="P1381"><text:span text:style-name="T1382">(64.637,22 €).</text:span></text:p></draw:text-box><svg:title/><svg:desc/></draw:frame></text:span><text:span text:style-name="T1383"><draw:frame draw:z-index="251837952" draw:id="id480" draw:style-name="a481" draw:name="Shape533" text:anchor-type="paragraph" svg:x="6.67431in" svg:y="6.64514in" svg:width="0.85069in" svg:height="0.18472in" style:rel-width="scale" style:rel-height="scale"><draw:text-box><text:p text:style-name="P1384"><text:span text:style-name="T1385">CENTIMOS<text:s/></text:span></text:p></draw:text-box><svg:title/><svg:desc/></draw:frame></text:span><text:span text:style-name="T1386"><draw:frame draw:z-index="251831808" draw:id="id481" draw:style-name="a482" draw:name="Shape532" text:anchor-type="paragraph" svg:x="5.73611in" svg:y="6.64514in" svg:width="0.86597in" svg:height="0.18472in" style:rel-width="scale" style:rel-height="scale"><draw:text-box><text:p text:style-name="P1387"><text:span text:style-name="T1388">VEINTIDOS<text:s/></text:span></text:p></draw:text-box><svg:title/><svg:desc/></draw:frame></text:span><text:span text:style-name="T1389"><draw:frame draw:z-index="251825664" draw:id="id482" draw:style-name="a483" draw:name="Shape531" text:anchor-type="paragraph" svg:x="5.28194in" svg:y="6.64514in" svg:width="0.38333in" svg:height="0.18472in" style:rel-width="scale" style:rel-height="scale"><draw:text-box><text:p text:style-name="P1390"><text:span text:style-name="T1391">CON<text:s/></text:span></text:p></draw:text-box><svg:title/><svg:desc/></draw:frame></text:span><text:span text:style-name="T1392"><draw:frame draw:z-index="251812352" draw:id="id483" draw:style-name="a484" draw:name="Shape530" text:anchor-type="paragraph" svg:x="4.62431in" svg:y="6.64514in" svg:width="0.58611in" svg:height="0.18472in" style:rel-width="scale" style:rel-height="scale"><draw:text-box><text:p text:style-name="P1393"><text:span text:style-name="T1394">EUROS<text:s/></text:span></text:p></draw:text-box><svg:title/><svg:desc/></draw:frame></text:span><text:span text:style-name="T1395"><draw:frame draw:z-index="251806208" draw:id="id484" draw:style-name="a485" draw:name="Shape529" text:anchor-type="paragraph" svg:x="4.06806in" svg:y="6.64514in" svg:width="0.48472in" svg:height="0.18472in" style:rel-width="scale" style:rel-height="scale"><draw:text-box><text:p text:style-name="P1396"><text:span text:style-name="T1397">SIETE<text:s/></text:span></text:p></draw:text-box><svg:title/><svg:desc/></draw:frame></text:span><text:span text:style-name="T1398"><draw:frame draw:z-index="251891200" draw:id="id485" draw:style-name="a486" draw:name="Shape539" text:anchor-type="paragraph" svg:x="0.7875in" svg:y="7.99583in" svg:width="6.33958in" svg:height="0.18472in" style:rel-width="scale" style:rel-height="scale"><draw:text-box><text:p text:style-name="P1399"><text:span text:style-name="T1400">COOP.</text:span><text:span text:style-name="T1401"><text:s/>a cuenta déficit 2023”, (ADRC nº operación</text:span><text:span text:style-name="T1402"><text:s/></text:span><text:span text:style-name="T1403">12023000008793/ línea</text:span><text:span text:style-name="T1404"><text:s/></text:span><text:span text:style-name="T1405">3</text:span><text:span text:style-name="T1406">), del vigente<text:s/></text:span></text:p></draw:text-box><svg:title/><svg:desc/></draw:frame></text:span><text:span text:style-name="T1407"><draw:frame draw:z-index="251788800" draw:id="id486" draw:style-name="a487" draw:name="Shape527" text:anchor-type="paragraph" svg:x="3.075in" svg:y="6.64514in" svg:width="0.69097in" svg:height="0.18472in" style:rel-width="scale" style:rel-height="scale"><draw:text-box><text:p text:style-name="P1408"><text:span text:style-name="T1409">TREINTA<text:s/></text:span></text:p></draw:text-box><svg:title/><svg:desc/></draw:frame></text:span><text:span text:style-name="T1410"><draw:frame draw:z-index="251780608" draw:id="id487" draw:style-name="a488" draw:name="Shape526" text:anchor-type="paragraph" svg:x="1.93333in" svg:y="6.64514in" svg:width="1.06736in" svg:height="0.18472in" style:rel-width="scale" style:rel-height="scale"><draw:text-box><text:p text:style-name="P1411"><text:span text:style-name="T1412">SEISCIENTOS<text:s/></text:span></text:p></draw:text-box><svg:title/><svg:desc/></draw:frame></text:span><text:span text:style-name="T1413"><draw:frame draw:z-index="251776512" draw:id="id488" draw:style-name="a489" draw:name="Shape525" text:anchor-type="paragraph" svg:x="1.55556in" svg:y="6.64514in" svg:width="0.30764in" svg:height="0.18472in" style:rel-width="scale" style:rel-height="scale"><draw:text-box><text:p text:style-name="P1414"><text:span text:style-name="T1415">MIL<text:s/></text:span></text:p></draw:text-box><svg:title/><svg:desc/></draw:frame></text:span><text:span text:style-name="T1416"><draw:frame draw:z-index="251763200" draw:id="id489" draw:style-name="a490" draw:name="Shape524" text:anchor-type="paragraph" svg:x="0.7875in" svg:y="6.64514in" svg:width="0.67708in" svg:height="0.18472in" style:rel-width="scale" style:rel-height="scale"><draw:text-box><text:p text:style-name="P1417"><text:span text:style-name="T1418">CUATRO<text:s/></text:span></text:p></draw:text-box><svg:title/><svg:desc/></draw:frame></text:span><text:span text:style-name="T1419"><draw:frame draw:z-index="251762176" draw:id="id490" draw:style-name="a491" draw:name="Shape523" text:anchor-type="paragraph" svg:x="0.7875in" svg:y="6.44306in" svg:width="6.35833in" svg:height="0.18472in" style:rel-width="scale" style:rel-height="scale"><draw:text-box><text:p text:style-name="P1420"><text:span text:style-name="T1421">de los datos del citado periodo, ascendiendo el importe a abonar a la cuantía de<text:s/></text:span><text:span text:style-name="T1422">SESENTA Y<text:s/></text:span></text:p></draw:text-box><svg:title/><svg:desc/></draw:frame></text:span><draw:custom-shape svg:x="0in" svg:y="6.25in" svg:width="8.33264in" svg:height="6.25in" draw:z-index="252014080" draw:id="id491" draw:style-name="a492" draw:name="Shape52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423"><draw:frame draw:z-index="251753984" draw:id="id492" draw:style-name="a493" draw:name="Shape521" text:anchor-type="paragraph" svg:x="0.7875in" svg:y="6.24097in" svg:width="6.58194in" svg:height="0.18472in" style:rel-width="scale" style:rel-height="scale"><draw:text-box><text:p text:style-name="P1424"><text:span text:style-name="T1425">al informe emitido por el servicio de transportes resultado del avance de liquidación comprensivo<text:s/></text:span></text:p></draw:text-box><svg:title/><svg:desc/></draw:frame></text:span><text:span text:style-name="T1426"><draw:frame draw:z-index="251739648" draw:id="id493" draw:style-name="a494" draw:name="Shape520" text:anchor-type="paragraph" svg:x="0.7875in" svg:y="6.03889in" svg:width="6.60764in" svg:height="0.18472in" style:rel-width="scale" style:rel-height="scale"><draw:text-box><text:p text:style-name="P1427"><text:span text:style-name="T1428">viajeros por carretera producido en el periodo enero a octubre del ejercicio 2023</text:span><text:span text:style-name="T1429">, conforme<text:s/></text:span></text:p></draw:text-box><svg:title/><svg:desc/></draw:frame></text:span><text:span text:style-name="T1430"><draw:frame draw:z-index="251731456" draw:id="id494" draw:style-name="a495" draw:name="Shape519" text:anchor-type="paragraph" svg:x="0.7875in" svg:y="5.83681in" svg:width="6.43264in" svg:height="0.18472in" style:rel-width="scale" style:rel-height="scale"><draw:text-box><text:p text:style-name="P1431"><text:span text:style-name="T1432">cuenta para compensar el déficit de explotación de la acti</text:span><text:span text:style-name="T1433">vidad de transporte regular de<text:s/></text:span></text:p></draw:text-box><svg:title/><svg:desc/></draw:frame></text:span><text:span text:style-name="T1434"><draw:frame draw:z-index="251937280" draw:id="id495" draw:style-name="a496" draw:name="Shape549" text:anchor-type="paragraph" svg:x="1.28333in" svg:y="9.95764in" svg:width="6.11528in" svg:height="0.18472in" style:rel-width="scale" style:rel-height="scale"><draw:text-box><text:p text:style-name="P1435"><text:span text:style-name="T1436">Subvenciones de este Cabildo, así como las Bases de Ejecución del Vigente Presupuesto<text:s/></text:span></text:p></draw:text-box><svg:title/><svg:desc/></draw:frame></text:span><text:span text:style-name="T1437"><draw:connector draw:type="line" svg:x1="0.48819in" svg:y1="11.33194in" svg:x2="7.68264in" svg:y2="11.33264in" draw:z-index="251363840" draw:id="id496" draw:style-name="a497" draw:name="Shape559" text:anchor-type="paragraph"><svg:title/><svg:desc/></draw:connector></text:span><text:span text:style-name="T1438"><draw:frame draw:z-index="251373056" draw:id="id497" draw:style-name="a498" draw:name="Shape558" text:anchor-type="paragraph" svg:x="1.45347in" svg:y="11.22431in" svg:width="2.71319in" svg:height="0.13472in" style:rel-width="scale" style:rel-height="scale"><draw:text-box><text:p text:style-name="P1439"><text:span text:style-name="T1440">https://sedeelectronica.cabildodelapalma.es/validacion/</text:span></text:p></draw:text-box><svg:title/><svg:desc/></draw:frame></text:span><text:span text:style-name="T1441"><draw:frame draw:z-index="251319808" draw:id="id498" draw:style-name="a499" draw:name="Shape557" text:anchor-type="paragraph" svg:x="1.45347in" svg:y="11.09653in" svg:width="2.96042in" svg:height="0.13472in" style:rel-width="scale" style:rel-height="scale"><draw:text-box><text:p text:style-name="P1442"><text:span text:style-name="T1443">Código de verificación electrónica: 14612674371104053042</text:span></text:p></draw:text-box><svg:title/><svg:desc/></draw:frame></text:span><text:span text:style-name="T1444"><draw:frame draw:z-index="251304448" draw:id="id499" draw:style-name="a500" draw:name="Shape556" text:anchor-type="paragraph" svg:x="1.45347in" svg:y="10.96875in" svg:width="4.97708in" svg:height="0.13472in" style:rel-width="scale" style:rel-height="scale"><draw:text-box><text:p text:style-name="P1445"><text:span text:style-name="T1446">Cabildo Ins</text:span><text:span text:style-name="T1447">ular de La Palma. El registro realizado está amparado en el Artículo 16 de la Ley 39/2015.</text:span></text:p></draw:text-box><svg:title/><svg:desc/></draw:frame></text:span><text:span text:style-name="T1448"><draw:connector draw:type="line" svg:x1="7.67847in" svg:y1="10.94583in" svg:x2="7.67917in" svg:y2="11.32986in" draw:z-index="251343360" draw:id="id500" draw:style-name="a501" draw:name="Shape555" text:anchor-type="paragraph"><svg:title/><svg:desc/></draw:connector></text:span><text:span text:style-name="T1449"><draw:connector draw:type="line" svg:x1="1.37847in" svg:y1="10.94583in" svg:x2="1.37917in" svg:y2="11.32986in" draw:z-index="251340288" draw:id="id501" draw:style-name="a502" draw:name="Shape554" text:anchor-type="paragraph"><svg:title/><svg:desc/></draw:connector></text:span><text:span text:style-name="T1450"><draw:connector draw:type="line" svg:x1="0.49167in" svg:y1="10.94583in" svg:x2="0.49236in" svg:y2="11.32986in" draw:z-index="251323904" draw:id="id502" draw:style-name="a503" draw:name="Shape553" text:anchor-type="paragraph"><svg:title/><svg:desc/></draw:connector></text:span><text:span text:style-name="T1451"><draw:connector draw:type="line" svg:x1="0.48819in" svg:y1="10.94236in" svg:x2="7.68264in" svg:y2="10.94306in" draw:z-index="251354624" draw:id="id503" draw:style-name="a504" draw:name="Shape552" text:anchor-type="paragraph"><svg:title/><svg:desc/></draw:connector></text:span><text:span text:style-name="T1452"><draw:frame draw:z-index="251300352" draw:id="id504" draw:style-name="a505" draw:name="Shape551" text:anchor-type="paragraph" svg:x="6.57778in" svg:y="10.34167in" svg:width="0.94306in" svg:height="0.20278in" style:rel-width="scale" style:rel-height="scale"><draw:text-box><text:p text:style-name="P1453"><text:span text:style-name="T1454">Página<text:s/></text:span><text:span text:style-name="T1455">7</text:span><text:span text:style-name="T1456"><text:s/>de<text:s/></text:span><text:span text:style-name="T1457">9</text:span><text:span text:style-name="T1458"><text:s/></text:span></text:p></draw:text-box><svg:title/><svg:desc/></draw:frame></text:span><text:span text:style-name="T1459"><draw:frame draw:z-index="251940352" draw:id="id505" draw:style-name="a506" draw:name="Shape550" text:anchor-type="paragraph" svg:x="1.28333in" svg:y="10.13333in" svg:width="1.83611in" svg:height="0.18472in" style:rel-width="scale" style:rel-height="scale"><draw:text-box><text:p text:style-name="P1460"><text:span text:style-name="T1461">General de la Corporación.</text:span></text:p></draw:text-box><svg:title/><svg:desc/></draw:frame></text:span><text:span text:style-name="T1462"><draw:frame draw:z-index="251728384" draw:id="id506" draw:style-name="a507" draw:name="Shape518" text:anchor-type="paragraph" svg:x="0.7875in" svg:y="5.63472in" svg:width="6.6in" svg:height="0.18472in" style:rel-width="scale" style:rel-height="scale"><draw:text-box><text:p text:style-name="P1463"><text:span text:style-name="T1464">TRANSPORTES INSULAR LA PALMA S.COOP, NIF nº F-38016671</text:span><text:span text:style-name="T1465">, en concepto de<text:s/></text:span><text:span text:style-name="T1466">entrega a<text:s/></text:span></text:p></draw:text-box><svg:title/><svg:desc/></draw:frame></text:span><text:span text:style-name="T1467"><draw:frame draw:z-index="251934208" draw:id="id507" draw:style-name="a508" draw:name="Shape548" text:anchor-type="paragraph" svg:x="1.28333in" svg:y="9.78194in" svg:width="5.65694in" svg:height="0.18472in" style:rel-width="scale" style:rel-height="scale"><draw:text-box><text:p text:style-name="P1468"><text:span text:style-name="T1469">38/2003, de 17 de noviembre, General de Subvenciones, la Ordenanza General de<text:s/></text:span></text:p></draw:text-box><svg:title/><svg:desc/></draw:frame></text:span><text:span text:style-name="T1470"><draw:frame draw:z-index="251931136" draw:id="id508" draw:style-name="a509" draw:name="Shape547" text:anchor-type="paragraph" svg:x="1.28333in" svg:y="9.60625in" svg:width="5.84931in" svg:height="0.18472in" style:rel-width="scale" style:rel-height="scale"><draw:text-box><text:p text:style-name="P1471"><text:span text:style-name="T1472">Real Decreto 887/2006, de 21 de julio, por el que se aprueba el Reglamento de la Ley<text:s/></text:span></text:p></draw:text-box><svg:title/><svg:desc/></draw:frame></text:span><text:span text:style-name="T1473"><draw:frame draw:z-index="251927040" draw:id="id509" draw:style-name="a510" draw:name="Shape546" text:anchor-type="paragraph" svg:x="1.2875in" svg:y="9.43056in" svg:width="6.17014in" svg:height="0.18472in" style:rel-width="scale" style:rel-height="scale"><draw:text-box><text:p text:style-name="P1474"><text:span text:style-name="T1475">NORMATIVA APLICABLE: Ley 38/2003, de 17 de noviembre, General de Subvenciones, el<text:s/></text:span></text:p></draw:text-box><svg:title/><svg:desc/></draw:frame></text:span><text:span text:style-name="T1476"><draw:frame draw:z-index="251923968" draw:id="id510" draw:style-name="a511" draw:name="Shape545" text:anchor-type="paragraph" svg:x="1.03472in" svg:y="9.43056in" svg:width="0.13819in" svg:height="0.18472in" style:rel-width="scale" style:rel-height="scale"><draw:text-box><text:p text:style-name="P1477"><text:span text:style-name="T1478">a)</text:span></text:p></draw:text-box><svg:title/><svg:desc/></draw:frame></text:span><text:span text:style-name="T1479"><draw:frame draw:z-index="251919872" draw:id="id511" draw:style-name="a512" draw:name="Shape544" text:anchor-type="paragraph" svg:x="0.7875in" svg:y="9.14514in" svg:width="1.57778in" svg:height="0.18472in" style:rel-width="scale" style:rel-height="scale"><draw:text-box><text:p text:style-name="P1480"><text:span text:style-name="T1481">siguientes condiciones:</text:span></text:p></draw:text-box><svg:title/><svg:desc/></draw:frame></text:span><text:span text:style-name="T1482"><draw:frame draw:z-index="251914752" draw:id="id512" draw:style-name="a513" draw:name="Shape543" text:anchor-type="paragraph" svg:x="0.7875in" svg:y="8.94306in" svg:width="6.14375in" svg:height="0.18472in" style:rel-width="scale" style:rel-height="scale"><draw:text-box><text:p text:style-name="P1483"><text:span text:style-name="T1484">modificación concesional recogido en el antecedente primero y segundo, con arreglo a las<text:s/></text:span></text:p></draw:text-box><svg:title/><svg:desc/></draw:frame></text:span><text:span text:style-name="T1485"><draw:frame draw:z-index="251911680" draw:id="id513" draw:style-name="a514" draw:name="Shape542" text:anchor-type="paragraph" svg:x="1.27986in" svg:y="8.74097in" svg:width="6.20486in" svg:height="0.18472in" style:rel-width="scale" style:rel-height="scale"><draw:text-box><text:p text:style-name="P1486"><text:span text:style-name="T1487">TERCERO.-</text:span><text:span text:style-name="T1488"><text:s/>La gestión de la subvención se efectuará, para lo no previsto en el acuerdo de<text:s/></text:span></text:p></draw:text-box><svg:title/><svg:desc/></draw:frame></text:span><text:span text:style-name="T1489"><draw:frame draw:z-index="251903488" draw:id="id514" draw:style-name="a515" draw:name="Shape541" text:anchor-type="paragraph" svg:x="0.7875in" svg:y="8.4in" svg:width="4.39236in" svg:height="0.18472in" style:rel-width="scale" style:rel-height="scale"><draw:text-box><text:p text:style-name="P1490"><text:span text:style-name="T1491">la explotación mencionada en el<text:s/></text:span><text:span text:style-name="T1492">apartado primero que antecede.</text:span></text:p></draw:text-box><svg:title/><svg:desc/></draw:frame></text:span><text:span text:style-name="T1493"><draw:frame draw:z-index="251896320" draw:id="id515" draw:style-name="a516" draw:name="Shape540" text:anchor-type="paragraph" svg:x="0.7875in" svg:y="8.19792in" svg:width="6.56875in" svg:height="0.18472in" style:rel-width="scale" style:rel-height="scale"><draw:text-box><text:p text:style-name="P1494"><text:span text:style-name="T1495">Presupuesto General de la Corporación, por el concepto de entrega a cuenta de la subvención a<text:s/></text:span></text:p></draw:text-box><svg:title/><svg:desc/></draw:frame></text:span><text:span text:style-name="T1496"><draw:frame draw:z-index="251461120" draw:id="id516" draw:style-name="a517" draw:name="Shape486" text:anchor-type="paragraph" svg:x="0.7875in" svg:y="3.00139in" svg:width="6.62431in" svg:height="0.18472in" style:rel-width="scale" style:rel-height="scale"><draw:text-box><text:p text:style-name="P1497"><text:span text:style-name="T1498">mantiene y modifica los acuerdos del mismo órgano de 24 de abril de 2020 y 22 de julio de 2022,<text:s/></text:span></text:p></draw:text-box><svg:title/><svg:desc/></draw:frame></text:span><text:span text:style-name="T1499"><draw:frame draw:z-index="251549184" draw:id="id517" draw:style-name="a518" draw:name="Shape496" text:anchor-type="paragraph" svg:x="5.28958in" svg:y="3.20347in" svg:width="0.87431in" svg:height="0.18472in" style:rel-width="scale" style:rel-height="scale"><draw:text-box><text:p text:style-name="P1500"><text:span text:style-name="T1501">contratación<text:s/></text:span></text:p></draw:text-box><svg:title/><svg:desc/></draw:frame></text:span><text:span text:style-name="T1502"><draw:frame draw:z-index="251540992" draw:id="id518" draw:style-name="a519" draw:name="Shape495" text:anchor-type="paragraph" svg:x="5.01736in" svg:y="3.20347in" svg:width="0.21458in" svg:height="0.18472in" style:rel-width="scale" style:rel-height="scale"><draw:text-box><text:p text:style-name="P1503"><text:span text:style-name="T1504">de<text:s/></text:span></text:p></draw:text-box><svg:title/><svg:desc/></draw:frame></text:span><text:span text:style-name="T1505"><draw:frame draw:z-index="251526656" draw:id="id519" draw:style-name="a520" draw:name="Shape494" text:anchor-type="paragraph" svg:x="4.40625in" svg:y="3.20347in" svg:width="0.55in" svg:height="0.18472in" style:rel-width="scale" style:rel-height="scale"><draw:text-box><text:p text:style-name="P1506"><text:span text:style-name="T1507">materia<text:s/></text:span></text:p></draw:text-box><svg:title/><svg:desc/></draw:frame></text:span><text:span text:style-name="T1508"><draw:frame draw:z-index="251522560" draw:id="id520" draw:style-name="a521" draw:name="Shape493" text:anchor-type="paragraph" svg:x="4.13403in" svg:y="3.20347in" svg:width="0.21458in" svg:height="0.18472in" style:rel-width="scale" style:rel-height="scale"><draw:text-box><text:p text:style-name="P1509"><text:span text:style-name="T1510">en<text:s/></text:span></text:p></draw:text-box><svg:title/><svg:desc/></draw:frame></text:span><text:span text:style-name="T1511"><draw:frame draw:z-index="251515392" draw:id="id521" draw:style-name="a522" draw:name="Shape492" text:anchor-type="paragraph" svg:x="3.37778in" svg:y="3.20347in" svg:width="0.69931in" svg:height="0.18472in" style:rel-width="scale" style:rel-height="scale"><draw:text-box><text:p text:style-name="P1512"><text:span text:style-name="T1513">actuación<text:s/></text:span></text:p></draw:text-box><svg:title/><svg:desc/></draw:frame></text:span><text:span text:style-name="T1514"><draw:frame draw:z-index="251501056" draw:id="id522" draw:style-name="a523" draw:name="Shape491" text:anchor-type="paragraph" svg:x="3.10625in" svg:y="3.20347in" svg:width="0.21458in" svg:height="0.18472in" style:rel-width="scale" style:rel-height="scale"><draw:text-box><text:p text:style-name="P1515"><text:span text:style-name="T1516">de<text:s/></text:span></text:p></draw:text-box><svg:title/><svg:desc/></draw:frame></text:span><text:span text:style-name="T1517"><draw:frame draw:z-index="251495936" draw:id="id523" draw:style-name="a524" draw:name="Shape490" text:anchor-type="paragraph" svg:x="2.49444in" svg:y="3.20347in" svg:width="0.55417in" svg:height="0.18472in" style:rel-width="scale" style:rel-height="scale"><draw:text-box><text:p text:style-name="P1518"><text:span text:style-name="T1519">normas<text:s/></text:span></text:p></draw:text-box><svg:title/><svg:desc/></draw:frame></text:span><text:span text:style-name="T1520"><draw:frame draw:z-index="251485696" draw:id="id524" draw:style-name="a525" draw:name="Shape489" text:anchor-type="paragraph" svg:x="2.31597in" svg:y="3.20347in" svg:width="0.12083in" svg:height="0.18472in" style:rel-width="scale" style:rel-height="scale"><draw:text-box><text:p text:style-name="P1521"><text:span text:style-name="T1522">y<text:s/></text:span></text:p></draw:text-box><svg:title/><svg:desc/></draw:frame></text:span><text:span text:style-name="T1523"><draw:frame draw:z-index="251479552" draw:id="id525" draw:style-name="a526" draw:name="Shape488" text:anchor-type="paragraph" svg:x="1.27153in" svg:y="3.20347in" svg:width="0.98472in" svg:height="0.18472in" style:rel-width="scale" style:rel-height="scale"><draw:text-box><text:p text:style-name="P1524"><text:span text:style-name="T1525">competencias<text:s/></text:span></text:p></draw:text-box><svg:title/><svg:desc/></draw:frame></text:span><text:span text:style-name="T1526"><draw:frame draw:z-index="251472384" draw:id="id526" draw:style-name="a527" draw:name="Shape487" text:anchor-type="paragraph" svg:x="0.7875in" svg:y="3.20347in" svg:width="0.425in" svg:height="0.18472in" style:rel-width="scale" style:rel-height="scale"><draw:text-box><text:p text:style-name="P1527"><text:span text:style-name="T1528">sobre<text:s/></text:span></text:p></draw:text-box><svg:title/><svg:desc/></draw:frame></text:span><text:span text:style-name="T1529"><draw:frame draw:z-index="251552256" draw:id="id527" draw:style-name="a528" draw:name="Shape497" text:anchor-type="paragraph" svg:x="6.22361in" svg:y="3.20347in" svg:width="1.02083in" svg:height="0.18472in" style:rel-width="scale" style:rel-height="scale"><draw:text-box><text:p text:style-name="P1530"><text:span text:style-name="T1531">administrativa,<text:s/></text:span></text:p></draw:text-box><svg:title/><svg:desc/></draw:frame></text:span><text:span text:style-name="T1532"><draw:frame draw:z-index="251453952" draw:id="id528" draw:style-name="a529" draw:name="Shape485" text:anchor-type="paragraph" svg:x="0.7875in" svg:y="2.79931in" svg:width="6.72847in" svg:height="0.18472in" style:rel-width="scale" style:rel-height="scale"><draw:text-box><text:p text:style-name="P1533"><text:span text:style-name="T1534">Gobierno Insular adoptado en Sesión Extraordinaria y Urgente celebrada el 4 de julio de 2023, que<text:s/></text:span></text:p></draw:text-box><svg:title/><svg:desc/></draw:frame></text:span><text:span text:style-name="T1535"><draw:frame draw:z-index="251441664" draw:id="id529" draw:style-name="a530" draw:name="Shape484" text:anchor-type="paragraph" svg:x="0.7875in" svg:y="2.59722in" svg:width="6.21875in" svg:height="0.18472in" style:rel-width="scale" style:rel-height="scale"><draw:text-box><text:p text:style-name="P1536"><text:span text:style-name="T1537">de Obras Públicas, Servicios y Transportes, de conformidad con el Acuerdo del Consejo de<text:s/></text:span></text:p></draw:text-box><svg:title/><svg:desc/></draw:frame></text:span><text:span text:style-name="T1538"><draw:frame draw:z-index="251440640" draw:id="id530" draw:style-name="a531" draw:name="Shape483" text:anchor-type="paragraph" svg:x="1.27917in" svg:y="2.39514in" svg:width="6.04583in" svg:height="0.18472in" style:rel-width="scale" style:rel-height="scale"><draw:text-box><text:p text:style-name="P1539"><text:span text:style-name="T1540">OCTAVO.</text:span><text:span text:style-name="T1541"><text:s/>La competencia orgánica corresponde al Miembro Corporativo Titular del Área<text:s/></text:span></text:p></draw:text-box><svg:title/><svg:desc/></draw:frame></text:span><text:span text:style-name="T1542"><draw:frame draw:z-index="251428352" draw:id="id531" draw:style-name="a532" draw:name="Shape482" text:anchor-type="paragraph" svg:x="0.7875in" svg:y="2.05417in" svg:width="5.65417in" svg:height="0.18472in" style:rel-width="scale" style:rel-height="scale"><draw:text-box><text:p text:style-name="P1543"><text:span text:style-name="T1544">Bases 20 y 27.1 de Ejecución del vigente Presupuesto General de La Corporac</text:span><text:span text:style-name="T1545">ión.<text:s/></text:span></text:p></draw:text-box><svg:title/><svg:desc/></draw:frame></text:span><text:span text:style-name="T1546"><draw:frame draw:z-index="251415040" draw:id="id532" draw:style-name="a533" draw:name="Shape481" text:anchor-type="paragraph" svg:x="0.7875in" svg:y="1.85208in" svg:width="6.45625in" svg:height="0.18472in" style:rel-width="scale" style:rel-height="scale"><draw:text-box><text:p text:style-name="P1547"><text:span text:style-name="T1548">por el que se aprueba el Texto Refundido de la Ley Reguladora de las Haciendas Locales y las<text:s/></text:span></text:p></draw:text-box><svg:title/><svg:desc/></draw:frame></text:span><text:span text:style-name="T1549"><draw:frame draw:z-index="251407872" draw:id="id533" draw:style-name="a534" draw:name="Shape480" text:anchor-type="paragraph" svg:x="1.27917in" svg:y="1.65069in" svg:width="6.00556in" svg:height="0.18472in" style:rel-width="scale" style:rel-height="scale"><draw:text-box><text:p text:style-name="P1550"><text:span text:style-name="T1551">SÉPTIMO.</text:span><text:span text:style-name="T1552"><text:s/>El artículo 34.4 de la LGS, el Real Decreto Legislativo 2/2004, de 5 de marzo<text:s/></text:span></text:p></draw:text-box><svg:title/><svg:desc/></draw:frame></text:span><text:span text:style-name="T1553"><draw:frame draw:z-index="251402752" draw:id="id534" draw:style-name="a535" draw:name="Shape479" text:anchor-type="paragraph" svg:x="0.7875in" svg:y="0.96875in" svg:width="5.10069in" svg:height="0.18472in" style:rel-width="scale" style:rel-height="scale"><draw:text-box><text:p text:style-name="P1554"><text:span text:style-name="T1555">subvenciones por los beneficiarios y, en su caso, entidades colaboradoras.<text:s/></text:span></text:p></draw:text-box><svg:title/><svg:desc/></draw:frame></text:span><text:span text:style-name="T1556"><draw:frame draw:z-index="251389440" draw:id="id535" draw:style-name="a536" draw:name="Shape478" text:anchor-type="paragraph" svg:x="1.27917in" svg:y="0.76667in" svg:width="5.74236in" svg:height="0.18472in" style:rel-width="scale" style:rel-height="scale"><draw:text-box><text:p text:style-name="P1557"><text:span text:style-name="T1558">d) Procedimiento de concesión y régimen de justificación de la aplicación dada a las<text:s/></text:span></text:p></draw:text-box><svg:title/><svg:desc/></draw:frame></text:span><text:span text:style-name="T1559"><draw:frame draw:z-index="251384320" draw:id="id536" draw:style-name="a537" draw:name="Shape477" text:anchor-type="paragraph" svg:x="1.27917in" svg:y="0.42569in" svg:width="2.77986in" svg:height="0.18472in" style:rel-width="scale" style:rel-height="scale"><draw:text-box><text:p text:style-name="P1560"><text:span text:style-name="T1561">c) Beneficiarios y modalidades de ayuda.</text:span></text:p></draw:text-box><svg:title/><svg:desc/></draw:frame></text:span><text:span text:style-name="T1562"><draw:frame draw:z-index="251632128" draw:id="id537" draw:style-name="a538" draw:name="Shape507" text:anchor-type="paragraph" svg:x="1.27917in" svg:y="5.43264in" svg:width="0.84653in" svg:height="0.18472in" style:rel-width="scale" style:rel-height="scale"><draw:text-box><text:p text:style-name="P1563"><text:span text:style-name="T1564">PRIMERO.-</text:span><text:span text:style-name="T1565"><text:s/></text:span></text:p></draw:text-box><svg:title/><svg:desc/></draw:frame></text:span><text:span text:style-name="T1566"><draw:frame draw:z-index="251721216" draw:id="id538" draw:style-name="a539" draw:name="Shape517" text:anchor-type="paragraph" svg:x="7.31042in" svg:y="5.43264in" svg:width="0.21458in" svg:height="0.18472in" style:rel-width="scale" style:rel-height="scale"><draw:text-box><text:p text:style-name="P1567"><text:span text:style-name="T1568">de<text:s/></text:span></text:p></draw:text-box><svg:title/><svg:desc/></draw:frame></text:span><text:span text:style-name="T1569"><draw:frame draw:z-index="251707904" draw:id="id539" draw:style-name="a540" draw:name="Shape516" text:anchor-type="paragraph" svg:x="6.83056in" svg:y="5.43264in" svg:width="0.37778in" svg:height="0.18472in" style:rel-width="scale" style:rel-height="scale"><draw:text-box><text:p text:style-name="P1570"><text:span text:style-name="T1571">favor<text:s/></text:span></text:p></draw:text-box><svg:title/><svg:desc/></draw:frame></text:span><text:span text:style-name="T1572"><draw:frame draw:z-index="251699712" draw:id="id540" draw:style-name="a541" draw:name="Shape515" text:anchor-type="paragraph" svg:x="6.60486in" svg:y="5.43264in" svg:width="0.12986in" svg:height="0.18472in" style:rel-width="scale" style:rel-height="scale"><draw:text-box><text:p text:style-name="P1573"><text:span text:style-name="T1574">a<text:s/></text:span></text:p></draw:text-box><svg:title/><svg:desc/></draw:frame></text:span><text:span text:style-name="T1575"><draw:frame draw:z-index="251693568" draw:id="id541" draw:style-name="a542" draw:name="Shape514" text:anchor-type="paragraph" svg:x="5.72569in" svg:y="5.43264in" svg:width="0.77847in" svg:height="0.18472in" style:rel-width="scale" style:rel-height="scale"><draw:text-box><text:p text:style-name="P1576"><text:span text:style-name="T1577">nominat</text:span><text:span text:style-name="T1578">iva<text:s/></text:span></text:p></draw:text-box><svg:title/><svg:desc/></draw:frame></text:span><text:span text:style-name="T1579"><draw:frame draw:z-index="251681280" draw:id="id542" draw:style-name="a543" draw:name="Shape513" text:anchor-type="paragraph" svg:x="4.8125in" svg:y="5.43264in" svg:width="0.81111in" svg:height="0.18472in" style:rel-width="scale" style:rel-height="scale"><draw:text-box><text:p text:style-name="P1580"><text:span text:style-name="T1581">explotación<text:s/></text:span></text:p></draw:text-box><svg:title/><svg:desc/></draw:frame></text:span><text:span text:style-name="T1582"><draw:frame draw:z-index="251676160" draw:id="id543" draw:style-name="a544" draw:name="Shape512" text:anchor-type="paragraph" svg:x="4.55347in" svg:y="5.43264in" svg:width="0.16319in" svg:height="0.18472in" style:rel-width="scale" style:rel-height="scale"><draw:text-box><text:p text:style-name="P1583"><text:span text:style-name="T1584">la<text:s/></text:span></text:p></draw:text-box><svg:title/><svg:desc/></draw:frame></text:span><text:span text:style-name="T1585"><draw:frame draw:z-index="251666944" draw:id="id544" draw:style-name="a545" draw:name="Shape511" text:anchor-type="paragraph" svg:x="4.32778in" svg:y="5.43264in" svg:width="0.12986in" svg:height="0.18472in" style:rel-width="scale" style:rel-height="scale"><draw:text-box><text:p text:style-name="P1586"><text:span text:style-name="T1587">a<text:s/></text:span></text:p></draw:text-box><svg:title/><svg:desc/></draw:frame></text:span><text:span text:style-name="T1588"><draw:frame draw:z-index="251663872" draw:id="id545" draw:style-name="a546" draw:name="Shape510" text:anchor-type="paragraph" svg:x="3.41528in" svg:y="5.43264in" svg:width="0.8125in" svg:height="0.18472in" style:rel-width="scale" style:rel-height="scale"><draw:text-box><text:p text:style-name="P1589"><text:span text:style-name="T1590">subvención<text:s/></text:span></text:p></draw:text-box><svg:title/><svg:desc/></draw:frame></text:span><text:span text:style-name="T1591"><draw:frame draw:z-index="251653632" draw:id="id546" draw:style-name="a547" draw:name="Shape509" text:anchor-type="paragraph" svg:x="3.15556in" svg:y="5.43264in" svg:width="0.16319in" svg:height="0.18472in" style:rel-width="scale" style:rel-height="scale"><draw:text-box><text:p text:style-name="P1592"><text:span text:style-name="T1593">la<text:s/></text:span></text:p></draw:text-box><svg:title/><svg:desc/></draw:frame></text:span><text:span text:style-name="T1594"><draw:frame draw:z-index="251643392" draw:id="id547" draw:style-name="a548" draw:name="Shape508" text:anchor-type="paragraph" svg:x="2.35347in" svg:y="5.43264in" svg:width="0.70764in" svg:height="0.18472in" style:rel-width="scale" style:rel-height="scale"><draw:text-box><text:p text:style-name="P1595"><text:span text:style-name="T1596">Conceder<text:s/></text:span></text:p></draw:text-box><svg:title/><svg:desc/></draw:frame></text:span><draw:custom-shape svg:x="0in" svg:y="0in" svg:width="8.33264in" svg:height="6.25in" draw:z-index="252015104" draw:id="id548" draw:style-name="a549" draw:name="Shape47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597"><draw:frame draw:z-index="251624960" draw:id="id549" draw:style-name="a550" draw:name="Shape506" text:anchor-type="paragraph" svg:x="0.7875in" svg:y="5.08125in" svg:width="0.8625in" svg:height="0.18472in" style:rel-width="scale" style:rel-height="scale"><draw:text-box><text:p text:style-name="P1598"><text:span text:style-name="T1599">RESUELVO</text:span><text:span text:style-name="T1600">:</text:span></text:p></draw:text-box><svg:title/><svg:desc/></draw:frame></text:span><text:span text:style-name="T1601"><draw:frame draw:z-index="251615744" draw:id="id550" draw:style-name="a551" draw:name="Shape505" text:anchor-type="paragraph" svg:x="1.27986in" svg:y="4.90625in" svg:width="5.61667in" svg:height="0.18472in" style:rel-width="scale" style:rel-height="scale"><draw:text-box><text:p text:style-name="P1602"><text:span text:style-name="T1603">Considerando la propuesta emitida por el Servicio de Transportes de este Cabildo,<text:s/></text:span></text:p></draw:text-box><svg:title/><svg:desc/></draw:frame></text:span><text:span text:style-name="T1604"><draw:frame draw:z-index="251612672" draw:id="id551" draw:style-name="a552" draw:name="Shape504" text:anchor-type="paragraph" svg:x="0.7875in" svg:y="4.55417in" svg:width="0.00208in" svg:height="0.19583in" style:rel-width="scale" style:rel-height="scale"><draw:text-box/><svg:title/><svg:desc/></draw:frame></text:span><text:span text:style-name="T1605"><draw:frame draw:z-index="251603456" draw:id="id552" draw:style-name="a553" draw:name="Shape503" text:anchor-type="paragraph" svg:x="0.7875in" svg:y="4.21319in" svg:width="2.99375in" svg:height="0.18472in" style:rel-width="scale" style:rel-height="scale"><draw:text-box><text:p text:style-name="P1606"><text:span text:style-name="T1607">ejecución que rigen el vigente Presupuesto.<text:s/></text:span></text:p></draw:text-box><svg:title/><svg:desc/></draw:frame></text:span><text:span text:style-name="T1608"><draw:frame draw:z-index="251597312" draw:id="id553" draw:style-name="a554" draw:name="Shape502" text:anchor-type="paragraph" svg:x="0.7875in" svg:y="4.01111in" svg:width="6.47917in" svg:height="0.18472in" style:rel-width="scale" style:rel-height="scale"><draw:text-box><text:p text:style-name="P1609"><text:span text:style-name="T1610">por el que se designa al mismo (BOP núm. 84, de 12 de julio de 2023) y la Base 20.8 de las de<text:s/></text:span></text:p></draw:text-box><svg:title/><svg:desc/></draw:frame></text:span><text:span text:style-name="T1611"><draw:frame draw:z-index="251588096" draw:id="id554" draw:style-name="a555" draw:name="Shape501" text:anchor-type="paragraph" svg:x="0.7875in" svg:y="3.80972in" svg:width="6.68056in" svg:height="0.18472in" style:rel-width="scale" style:rel-height="scale"><draw:text-box><text:p text:style-name="P1612"><text:span text:style-name="T1613">de fecha 30 de enero de 2018, y el Decreto de la Presidencia nº 2023/6517, de 5 de julio de 2023,<text:s/></text:span></text:p></draw:text-box><svg:title/><svg:desc/></draw:frame></text:span><text:span text:style-name="T1614"><draw:frame draw:z-index="251575808" draw:id="id555" draw:style-name="a556" draw:name="Shape500" text:anchor-type="paragraph" svg:x="0.7875in" svg:y="3.60764in" svg:width="6.59514in" svg:height="0.18472in" style:rel-width="scale" style:rel-height="scale"><draw:text-box><text:p text:style-name="P1615"><text:span text:style-name="T1616">Gobierno, Administración y Funcionamiento de este Cabildo Insular, aprobado en sesión plenaria<text:s/></text:span></text:p></draw:text-box><svg:title/><svg:desc/></draw:frame></text:span><text:span text:style-name="T1617"><draw:frame draw:z-index="251571712" draw:id="id556" draw:style-name="a557" draw:name="Shape499" text:anchor-type="paragraph" svg:x="0.7875in" svg:y="3.40556in" svg:width="6.28194in" svg:height="0.18472in" style:rel-width="scale" style:rel-height="scale"><draw:text-box><text:p text:style-name="P1618"><text:span text:style-name="T1619">consonancia con las atribuciones que le confiere el artículo 21 del Reglamento Orgánico, de<text:s/></text:span></text:p></draw:text-box><svg:title/><svg:desc/></draw:frame></text:span><text:span text:style-name="T1620"><draw:frame draw:z-index="251564544" draw:id="id557" draw:style-name="a558" draw:name="Shape498" text:anchor-type="paragraph" svg:x="7.31042in" svg:y="3.20347in" svg:width="0.21458in" svg:height="0.18472in" style:rel-width="scale" style:rel-height="scale"><draw:text-box><text:p text:style-name="P1621"><text:span text:style-name="T1622">en<text:s/></text:span></text:p></draw:text-box><svg:title/><svg:desc/></draw:frame></text:span></text:p>
      <text:p text:style-name="P1623"><text:span text:style-name="T1624"><draw:frame draw:z-index="251968000" draw:id="id558" draw:style-name="a559" draw:name="Shape650" text:anchor-type="paragraph" svg:x="4.55347in" svg:y="7.34236in" svg:width="0.49444in" svg:height="0.18472in" style:rel-width="scale" style:rel-height="scale"><draw:text-box><text:p text:style-name="P1625"><text:span text:style-name="T1626">exenta<text:s/></text:span></text:p></draw:text-box><svg:title/><svg:desc/></draw:frame></text:span><text:span text:style-name="T1627"><draw:frame draw:z-index="251957760" draw:id="id559" draw:style-name="a560" draw:name="Shape642" text:anchor-type="paragraph" svg:x="1.2875in" svg:y="6.90764in" svg:width="5.62153in" svg:height="0.18472in" style:rel-width="scale" style:rel-height="scale"><draw:text-box><text:p text:style-name="P1628"><text:span text:style-name="T1629">contenidas en la L</text:span><text:span text:style-name="T1630">ey 38/2003, de 17 de noviembre, General de Subvenciones y su<text:s/></text:span></text:p></draw:text-box><svg:title/><svg:desc/></draw:frame></text:span><text:span text:style-name="T1631"><draw:frame draw:z-index="251959808" draw:id="id560" draw:style-name="a561" draw:name="Shape643" text:anchor-type="paragraph" svg:x="1.2875in" svg:y="7.08333in" svg:width="1.78472in" svg:height="0.18472in" style:rel-width="scale" style:rel-height="scale"><draw:text-box><text:p text:style-name="P1632"><text:span text:style-name="T1633">Reglamento de desarrollo.</text:span></text:p></draw:text-box><svg:title/><svg:desc/></draw:frame></text:span><text:span text:style-name="T1634"><draw:frame draw:z-index="251961856" draw:id="id561" draw:style-name="a562" draw:name="Shape644" text:anchor-type="paragraph" svg:x="1.0375in" svg:y="7.34236in" svg:width="0.13819in" svg:height="0.18472in" style:rel-width="scale" style:rel-height="scale"><draw:text-box><text:p text:style-name="P1635"><text:span text:style-name="T1636">g)</text:span></text:p></draw:text-box><svg:title/><svg:desc/></draw:frame></text:span><text:span text:style-name="T1637"><draw:frame draw:z-index="251962880" draw:id="id562" draw:style-name="a563" draw:name="Shape645" text:anchor-type="paragraph" svg:x="1.2875in" svg:y="7.34236in" svg:width="0.86042in" svg:height="0.18472in" style:rel-width="scale" style:rel-height="scale"><draw:text-box><text:p text:style-name="P1638"><text:span text:style-name="T1639">GARANTIA:<text:s/></text:span></text:p></draw:text-box><svg:title/><svg:desc/></draw:frame></text:span><text:span text:style-name="T1640"><draw:frame draw:z-index="251963904" draw:id="id563" draw:style-name="a564" draw:name="Shape646" text:anchor-type="paragraph" svg:x="2.22361in" svg:y="7.34236in" svg:width="0.21528in" svg:height="0.18472in" style:rel-width="scale" style:rel-height="scale"><draw:text-box><text:p text:style-name="P1641"><text:span text:style-name="T1642">La<text:s/></text:span></text:p></draw:text-box><svg:title/><svg:desc/></draw:frame></text:span><text:span text:style-name="T1643"><draw:frame draw:z-index="251964928" draw:id="id564" draw:style-name="a565" draw:name="Shape647" text:anchor-type="paragraph" svg:x="2.50694in" svg:y="7.34236in" svg:width="0.54444in" svg:height="0.18472in" style:rel-width="scale" style:rel-height="scale"><draw:text-box><text:p text:style-name="P1644"><text:span text:style-name="T1645">entidad<text:s/></text:span></text:p></draw:text-box><svg:title/><svg:desc/></draw:frame></text:span><text:span text:style-name="T1646"><draw:frame draw:z-index="251965952" draw:id="id565" draw:style-name="a566" draw:name="Shape648" text:anchor-type="paragraph" svg:x="3.12153in" svg:y="7.34236in" svg:width="0.82569in" svg:height="0.18472in" style:rel-width="scale" style:rel-height="scale"><draw:text-box><text:p text:style-name="P1647"><text:span text:style-name="T1648">beneficiaria<text:s/></text:span></text:p></draw:text-box><svg:title/><svg:desc/></draw:frame></text:span><text:span text:style-name="T1649"><draw:frame draw:z-index="251966976" draw:id="id566" draw:style-name="a567" draw:name="Shape649" text:anchor-type="paragraph" svg:x="4.01597in" svg:y="7.34236in" svg:width="0.46875in" svg:height="0.18472in" style:rel-width="scale" style:rel-height="scale"><draw:text-box><text:p text:style-name="P1650"><text:span text:style-name="T1651">queda<text:s/></text:span></text:p></draw:text-box><svg:title/><svg:desc/></draw:frame></text:span><text:span text:style-name="T1652"><draw:frame draw:z-index="251956736" draw:id="id567" draw:style-name="a568" draw:name="Shape641" text:anchor-type="paragraph" svg:x="6.70764in" svg:y="6.73194in" svg:width="0.8125in" svg:height="0.18472in" style:rel-width="scale" style:rel-height="scale"><draw:text-box><text:p text:style-name="P1653"><text:span text:style-name="T1654">previsiones<text:s/></text:span></text:p></draw:text-box><svg:title/><svg:desc/></draw:frame></text:span><text:span text:style-name="T1655"><draw:frame draw:z-index="251969024" draw:id="id568" draw:style-name="a569" draw:name="Shape651" text:anchor-type="paragraph" svg:x="5.125in" svg:y="7.34236in" svg:width="0.21458in" svg:height="0.18472in" style:rel-width="scale" style:rel-height="scale"><draw:text-box><text:p text:style-name="P1656"><text:span text:style-name="T1657">de<text:s/></text:span></text:p></draw:text-box><svg:title/><svg:desc/></draw:frame></text:span><text:span text:style-name="T1658"><draw:frame draw:z-index="251970048" draw:id="id569" draw:style-name="a570" draw:name="Shape652" text:anchor-type="paragraph" svg:x="5.40833in" svg:y="7.34236in" svg:width="0.74653in" svg:height="0.18472in" style:rel-width="scale" style:rel-height="scale"><draw:text-box><text:p text:style-name="P1659"><text:span text:style-name="T1660">prestación<text:s/></text:span></text:p></draw:text-box><svg:title/><svg:desc/></draw:frame></text:span><text:span text:style-name="T1661"><draw:frame draw:z-index="251971072" draw:id="id570" draw:style-name="a571" draw:name="Shape653" text:anchor-type="paragraph" svg:x="6.22639in" svg:y="7.34236in" svg:width="0.21458in" svg:height="0.18472in" style:rel-width="scale" style:rel-height="scale"><draw:text-box><text:p text:style-name="P1662"><text:span text:style-name="T1663">de<text:s/></text:span></text:p></draw:text-box><svg:title/><svg:desc/></draw:frame></text:span><text:span text:style-name="T1664"><draw:frame draw:z-index="251972096" draw:id="id571" draw:style-name="a572" draw:name="Shape654" text:anchor-type="paragraph" svg:x="6.50972in" svg:y="7.34236in" svg:width="0.67917in" svg:height="0.18472in" style:rel-width="scale" style:rel-height="scale"><draw:text-box><text:p text:style-name="P1665"><text:span text:style-name="T1666">garantías<text:s/></text:span></text:p></draw:text-box><svg:title/><svg:desc/></draw:frame></text:span><text:span text:style-name="T1667"><draw:frame draw:z-index="251973120" draw:id="id572" draw:style-name="a573" draw:name="Shape655" text:anchor-type="paragraph" svg:x="7.25972in" svg:y="7.34236in" svg:width="0.26528in" svg:height="0.18472in" style:rel-width="scale" style:rel-height="scale"><draw:text-box><text:p text:style-name="P1668"><text:span text:style-name="T1669">por<text:s/></text:span></text:p></draw:text-box><svg:title/><svg:desc/></draw:frame></text:span><text:span text:style-name="T1670"><draw:frame draw:z-index="251974144" draw:id="id573" draw:style-name="a574" draw:name="Shape656" text:anchor-type="paragraph" svg:x="1.2875in" svg:y="7.51806in" svg:width="6.18264in" svg:height="0.18472in" style:rel-width="scale" style:rel-height="scale"><draw:text-box><text:p text:style-name="P1671"><text:span text:style-name="T1672">aplicación del artículo 45 y siguientes del Real Decreto 887/2006, de 21 de julio, por el que<text:s/></text:span></text:p></draw:text-box><svg:title/><svg:desc/></draw:frame></text:span><text:span text:style-name="T1673"><draw:frame draw:z-index="251975168" draw:id="id574" draw:style-name="a575" draw:name="Shape657" text:anchor-type="paragraph" svg:x="1.2875in" svg:y="7.69375in" svg:width="0.20625in" svg:height="0.18472in" style:rel-width="scale" style:rel-height="scale"><draw:text-box><text:p text:style-name="P1674"><text:span text:style-name="T1675">se<text:s/></text:span></text:p></draw:text-box><svg:title/><svg:desc/></draw:frame></text:span><text:span text:style-name="T1676"><draw:frame draw:z-index="251976192" draw:id="id575" draw:style-name="a576" draw:name="Shape658" text:anchor-type="paragraph" svg:x="1.55764in" svg:y="7.69375in" svg:width="0.60556in" svg:height="0.18472in" style:rel-width="scale" style:rel-height="scale"><draw:text-box><text:p text:style-name="P1677"><text:span text:style-name="T1678">aprueba<text:s/></text:span></text:p></draw:text-box><svg:title/><svg:desc/></draw:frame></text:span><text:span text:style-name="T1679"><draw:frame draw:z-index="251953664" draw:id="id576" draw:style-name="a577" draw:name="Shape640" text:anchor-type="paragraph" svg:x="6.40833in" svg:y="6.73194in" svg:width="0.23958in" svg:height="0.18472in" style:rel-width="scale" style:rel-height="scale"><draw:text-box><text:p text:style-name="P1680"><text:span text:style-name="T1681">las<text:s/></text:span></text:p></draw:text-box><svg:title/><svg:desc/></draw:frame></text:span><text:span text:style-name="T1682"><draw:frame draw:z-index="251951616" draw:id="id577" draw:style-name="a578" draw:name="Shape639" text:anchor-type="paragraph" svg:x="6.22014in" svg:y="6.73194in" svg:width="0.12986in" svg:height="0.18472in" style:rel-width="scale" style:rel-height="scale"><draw:text-box><text:p text:style-name="P1683"><text:span text:style-name="T1684">a<text:s/></text:span></text:p></draw:text-box><svg:title/><svg:desc/></draw:frame></text:span><text:span text:style-name="T1685"><draw:frame draw:z-index="251950592" draw:id="id578" draw:style-name="a579" draw:name="Shape638" text:anchor-type="paragraph" svg:x="5.47986in" svg:y="6.73194in" svg:width="0.68125in" svg:height="0.18472in" style:rel-width="scale" style:rel-height="scale"><draw:text-box><text:p text:style-name="P1686"><text:span text:style-name="T1687">conforme<text:s/></text:span></text:p></draw:text-box><svg:title/><svg:desc/></draw:frame></text:span><text:span text:style-name="T1688"><draw:frame draw:z-index="251948544" draw:id="id579" draw:style-name="a580" draw:name="Shape637" text:anchor-type="paragraph" svg:x="5.20694in" svg:y="6.73194in" svg:width="0.21458in" svg:height="0.18472in" style:rel-width="scale" style:rel-height="scale"><draw:text-box><text:p text:style-name="P1689"><text:span text:style-name="T1690">c),<text:s/></text:span></text:p></draw:text-box><svg:title/><svg:desc/></draw:frame></text:span><text:span text:style-name="T1691"><draw:frame draw:z-index="251946496" draw:id="id580" draw:style-name="a581" draw:name="Shape636" text:anchor-type="paragraph" svg:x="4.5in" svg:y="6.73194in" svg:width="0.65139in" svg:height="0.18472in" style:rel-width="scale" style:rel-height="scale"><draw:text-box><text:p text:style-name="P1692"><text:span text:style-name="T1693">apartado<text:s/></text:span></text:p></draw:text-box><svg:title/><svg:desc/></draw:frame></text:span><text:span text:style-name="T1694"><draw:frame draw:z-index="251944448" draw:id="id581" draw:style-name="a582" draw:name="Shape635" text:anchor-type="paragraph" svg:x="3.87847in" svg:y="6.73194in" svg:width="0.56042in" svg:height="0.18472in" style:rel-width="scale" style:rel-height="scale"><draw:text-box><text:p text:style-name="P1695"><text:span text:style-name="T1696">anterior<text:s/></text:span></text:p></draw:text-box><svg:title/><svg:desc/></draw:frame></text:span><text:span text:style-name="T1697"><draw:frame draw:z-index="251941376" draw:id="id582" draw:style-name="a583" draw:name="Shape634" text:anchor-type="paragraph" svg:x="3.65625in" svg:y="6.73194in" svg:width="0.16319in" svg:height="0.18472in" style:rel-width="scale" style:rel-height="scale"><draw:text-box><text:p text:style-name="P1698"><text:span text:style-name="T1699">el<text:s/></text:span></text:p></draw:text-box><svg:title/><svg:desc/></draw:frame></text:span><text:span text:style-name="T1700"><draw:frame draw:z-index="251938304" draw:id="id583" draw:style-name="a584" draw:name="Shape633" text:anchor-type="paragraph" svg:x="3.08542in" svg:y="6.73194in" svg:width="0.51042in" svg:height="0.18472in" style:rel-width="scale" style:rel-height="scale"><draw:text-box><text:p text:style-name="P1701"><text:span text:style-name="T1702">recoge<text:s/></text:span></text:p></draw:text-box><svg:title/><svg:desc/></draw:frame></text:span><text:span text:style-name="T1703"><draw:frame draw:z-index="251935232" draw:id="id584" draw:style-name="a585" draw:name="Shape632" text:anchor-type="paragraph" svg:x="2.60833in" svg:y="6.73194in" svg:width="0.41944in" svg:height="0.18472in" style:rel-width="scale" style:rel-height="scale"><draw:text-box><text:p text:style-name="P1704"><text:span text:style-name="T1705">como<text:s/></text:span></text:p></draw:text-box><svg:title/><svg:desc/></draw:frame></text:span><text:span text:style-name="T1706"><draw:frame draw:z-index="251932160" draw:id="id585" draw:style-name="a586" draw:name="Shape631" text:anchor-type="paragraph" svg:x="2.42847in" svg:y="6.73194in" svg:width="0.12083in" svg:height="0.18472in" style:rel-width="scale" style:rel-height="scale"><draw:text-box><text:p text:style-name="P1707"><text:span text:style-name="T1708">y<text:s/></text:span></text:p></draw:text-box><svg:title/><svg:desc/></draw:frame></text:span><text:span text:style-name="T1709"><draw:frame draw:z-index="251928064" draw:id="id586" draw:style-name="a587" draw:name="Shape630" text:anchor-type="paragraph" svg:x="2.16389in" svg:y="6.73194in" svg:width="0.20556in" svg:height="0.18472in" style:rel-width="scale" style:rel-height="scale"><draw:text-box><text:p text:style-name="P1710"><text:span text:style-name="T1711">tal<text:s/></text:span></text:p></draw:text-box><svg:title/><svg:desc/></draw:frame></text:span><text:span text:style-name="T1712"><draw:frame draw:z-index="251922944" draw:id="id587" draw:style-name="a588" draw:name="Shape629" text:anchor-type="paragraph" svg:x="1.2875in" svg:y="6.73194in" svg:width="0.8125in" svg:height="0.18472in" style:rel-width="scale" style:rel-height="scale"><draw:text-box><text:p text:style-name="P1713"><text:span text:style-name="T1714">subvención<text:s/></text:span></text:p></draw:text-box><svg:title/><svg:desc/></draw:frame></text:span><text:span text:style-name="T1715"><draw:frame draw:z-index="251918848" draw:id="id588" draw:style-name="a589" draw:name="Shape628" text:anchor-type="paragraph" svg:x="1.2875in" svg:y="6.55625in" svg:width="6.01458in" svg:height="0.18472in" style:rel-width="scale" style:rel-height="scale"><draw:text-box><text:p text:style-name="P1716"><text:span text:style-name="T1717">fundamenta la concesión de la presente subvención, así como la no justificación de esta<text:s/></text:span></text:p></draw:text-box><svg:title/><svg:desc/></draw:frame></text:span><text:span text:style-name="T1718"><draw:frame draw:z-index="251916800" draw:id="id589" draw:style-name="a590" draw:name="Shape627" text:anchor-type="paragraph" svg:x="1.2875in" svg:y="6.38056in" svg:width="5.62431in" svg:height="0.18472in" style:rel-width="scale" style:rel-height="scale"><draw:text-box><text:p text:style-name="P1719"><text:span text:style-name="T1720">los supuestos de incumplimiento total o parcial del objeto, actividad o proyecto que<text:s/></text:span></text:p></draw:text-box><svg:title/><svg:desc/></draw:frame></text:span><draw:custom-shape svg:x="0in" svg:y="6.25in" svg:width="8.33264in" svg:height="6.25in" draw:z-index="252016128" draw:id="id590" draw:style-name="a591" draw:name="Shape62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721"><draw:frame draw:z-index="251992576" draw:id="id591" draw:style-name="a592" draw:name="Shape674" text:anchor-type="paragraph" svg:x="1.27917in" svg:y="8.7375in" svg:width="5.90694in" svg:height="0.18472in" style:rel-width="scale" style:rel-height="scale"><draw:text-box><text:p text:style-name="P1722"><text:span text:style-name="T1723">CUARTO.-</text:span><text:span text:style-name="T1724"><text:s/>De la presente Resolución se dará cuenta a la Intervención de Fondos y se<text:s/></text:span></text:p></draw:text-box><svg:title/><svg:desc/></draw:frame></text:span><text:span text:style-name="T1725"><draw:connector draw:type="line" svg:x1="0.48819in" svg:y1="11.33194in" svg:x2="7.68264in" svg:y2="11.33264in" draw:z-index="251362816" draw:id="id592" draw:style-name="a593" draw:name="Shape689" text:anchor-type="paragraph"><svg:title/><svg:desc/></draw:connector></text:span><text:span text:style-name="T1726"><draw:frame draw:z-index="251375104" draw:id="id593" draw:style-name="a594" draw:name="Shape688" text:anchor-type="paragraph" svg:x="1.45347in" svg:y="11.22431in" svg:width="2.71319in" svg:height="0.13472in" style:rel-width="scale" style:rel-height="scale"><draw:text-box><text:p text:style-name="P1727"><text:span text:style-name="T1728">https://sedeelectronica.cabildodelapalma.es/validacion/</text:span></text:p></draw:text-box><svg:title/><svg:desc/></draw:frame></text:span><text:span text:style-name="T1729"><draw:frame draw:z-index="251314688" draw:id="id594" draw:style-name="a595" draw:name="Shape687" text:anchor-type="paragraph" svg:x="1.45347in" svg:y="11.09653in" svg:width="2.96042in" svg:height="0.13472in" style:rel-width="scale" style:rel-height="scale"><draw:text-box><text:p text:style-name="P1730"><text:span text:style-name="T1731">Código de verificación electrónica: 14612674371104053042</text:span></text:p></draw:text-box><svg:title/><svg:desc/></draw:frame></text:span><text:span text:style-name="T1732"><draw:frame draw:z-index="251311616" draw:id="id595" draw:style-name="a596" draw:name="Shape686" text:anchor-type="paragraph" svg:x="1.45347in" svg:y="10.96875in" svg:width="4.97708in" svg:height="0.13472in" style:rel-width="scale" style:rel-height="scale"><draw:text-box><text:p text:style-name="P1733"><text:span text:style-name="T1734">Cabildo Insular de La Palma. El registro realizado está<text:s/></text:span><text:span text:style-name="T1735">amparado en el Artículo 16 de la Ley 39/2015.</text:span></text:p></draw:text-box><svg:title/><svg:desc/></draw:frame></text:span><text:span text:style-name="T1736"><draw:connector draw:type="line" svg:x1="7.67847in" svg:y1="10.94583in" svg:x2="7.67917in" svg:y2="11.32986in" draw:z-index="251345408" draw:id="id596" draw:style-name="a597" draw:name="Shape685" text:anchor-type="paragraph"><svg:title/><svg:desc/></draw:connector></text:span><text:span text:style-name="T1737"><draw:connector draw:type="line" svg:x1="1.37847in" svg:y1="10.94583in" svg:x2="1.37917in" svg:y2="11.32986in" draw:z-index="251336192" draw:id="id597" draw:style-name="a598" draw:name="Shape684" text:anchor-type="paragraph"><svg:title/><svg:desc/></draw:connector></text:span><text:span text:style-name="T1738"><draw:connector draw:type="line" svg:x1="0.49167in" svg:y1="10.94583in" svg:x2="0.49236in" svg:y2="11.32986in" draw:z-index="251324928" draw:id="id598" draw:style-name="a599" draw:name="Shape683" text:anchor-type="paragraph"><svg:title/><svg:desc/></draw:connector></text:span><text:span text:style-name="T1739"><draw:connector draw:type="line" svg:x1="0.48819in" svg:y1="10.94236in" svg:x2="7.68264in" svg:y2="10.94306in" draw:z-index="251351552" draw:id="id599" draw:style-name="a600" draw:name="Shape682" text:anchor-type="paragraph"><svg:title/><svg:desc/></draw:connector></text:span><text:span text:style-name="T1740"><draw:frame draw:z-index="251301376" draw:id="id600" draw:style-name="a601" draw:name="Shape681" text:anchor-type="paragraph" svg:x="6.57778in" svg:y="10.34167in" svg:width="0.94306in" svg:height="0.20278in" style:rel-width="scale" style:rel-height="scale"><draw:text-box><text:p text:style-name="P1741"><text:span text:style-name="T1742">Página<text:s/></text:span><text:span text:style-name="T1743">8</text:span><text:span text:style-name="T1744"><text:s/>de<text:s/></text:span><text:span text:style-name="T1745">9</text:span><text:span text:style-name="T1746"><text:s/></text:span></text:p></draw:text-box><svg:title/><svg:desc/></draw:frame></text:span><text:span text:style-name="T1747"><draw:frame draw:z-index="251998720" draw:id="id601" draw:style-name="a602" draw:name="Shape680" text:anchor-type="paragraph" svg:x="0.7875in" svg:y="10.00972in" svg:width="6.49444in" svg:height="0.18472in" style:rel-width="scale" style:rel-height="scale"><draw:text-box><text:p text:style-name="P1748"><text:span text:style-name="T1749">Insular y, en concordancia con los artículos 83 y 84 de la Ley 8/2015, de 1 de abril, de Cabildos<text:s/></text:span></text:p></draw:text-box><svg:title/><svg:desc/></draw:frame></text:span><text:span text:style-name="T1750"><draw:frame draw:z-index="251997696" draw:id="id602" draw:style-name="a603" draw:name="Shape679" text:anchor-type="paragraph" svg:x="0.7875in" svg:y="9.83403in" svg:width="6.62153in" svg:height="0.18472in" style:rel-width="scale" style:rel-height="scale"><draw:text-box><text:p text:style-name="P1751"><text:span text:style-name="T1752">del Reglamento Orgánico de Gobierno, Administración y Funcionamiento de este Excmo.</text:span><text:span text:style-name="T1753"><text:s/>Cabildo<text:s/></text:span></text:p></draw:text-box><svg:title/><svg:desc/></draw:frame></text:span><text:span text:style-name="T1754"><draw:frame draw:z-index="251996672" draw:id="id603" draw:style-name="a604" draw:name="Shape678" text:anchor-type="paragraph" svg:x="0.7875in" svg:y="9.65764in" svg:width="6.52847in" svg:height="0.18472in" style:rel-width="scale" style:rel-height="scale"><draw:text-box><text:p text:style-name="P1755"><text:span text:style-name="T1756">Recurso de Reposición ante el Consejo de Gobierno Insular, de conformidad con el artículo 100<text:s/></text:span></text:p></draw:text-box><svg:title/><svg:desc/></draw:frame></text:span><text:span text:style-name="T1757"><draw:frame draw:z-index="251995648" draw:id="id604" draw:style-name="a605" draw:name="Shape677" text:anchor-type="paragraph" svg:x="1.27917in" svg:y="9.48194in" svg:width="5.73333in" svg:height="0.18472in" style:rel-width="scale" style:rel-height="scale"><draw:text-box><text:p text:style-name="P1758"><text:span text:style-name="T1759">Contra la presente Resolución, que pone fin a la vía administrativa, podrá interponer<text:s/></text:span></text:p></draw:text-box><svg:title/><svg:desc/></draw:frame></text:span><text:span text:style-name="T1760"><draw:frame draw:z-index="251994624" draw:id="id605" draw:style-name="a606" draw:name="Shape676" text:anchor-type="paragraph" svg:x="0.7875in" svg:y="9.14167in" svg:width="2.18611in" svg:height="0.18472in" style:rel-width="scale" style:rel-height="scale"><draw:text-box><text:p text:style-name="P1761"><text:span text:style-name="T1762">Viajeros en la Isla de La Palma.<text:s/></text:span></text:p></draw:text-box><svg:title/><svg:desc/></draw:frame></text:span><text:span text:style-name="T1763"><draw:frame draw:z-index="251993600" draw:id="id606" draw:style-name="a607" draw:name="Shape675" text:anchor-type="paragraph" svg:x="0.7875in" svg:y="8.93958in" svg:width="6.45278in" svg:height="0.18472in" style:rel-width="scale" style:rel-height="scale"><draw:text-box><text:p text:style-name="P1764"><text:span text:style-name="T1765">notificará a la en</text:span><text:span text:style-name="T1766">tidad concesionaria del Servicio Público de Transporte Regular Interurbano de<text:s/></text:span></text:p></draw:text-box><svg:title/><svg:desc/></draw:frame></text:span><text:span text:style-name="T1767"><draw:frame draw:z-index="251909632" draw:id="id607" draw:style-name="a608" draw:name="Shape625" text:anchor-type="paragraph" svg:x="1.2875in" svg:y="6.20486in" svg:width="6.04028in" svg:height="0.18472in" style:rel-width="scale" style:rel-height="scale"><draw:text-box><text:p text:style-name="P1768"><text:span text:style-name="T1769">correspondiente, se derivase esta consecuencia. Asimismo procederá dicho reintegro en<text:s/></text:span></text:p></draw:text-box><svg:title/><svg:desc/></draw:frame></text:span><text:span text:style-name="T1770"><draw:frame draw:z-index="251991552" draw:id="id608" draw:style-name="a609" draw:name="Shape673" text:anchor-type="paragraph" svg:x="1.2875in" svg:y="8.22083in" svg:width="2.56597in" svg:height="0.18472in" style:rel-width="scale" style:rel-height="scale"><draw:text-box><text:p text:style-name="P1771"><text:span text:style-name="T1772">en el mismo la exigencia de garantía.<text:s/></text:span></text:p></draw:text-box><svg:title/><svg:desc/></draw:frame></text:span><text:span text:style-name="T1773"><draw:frame draw:z-index="251990528" draw:id="id609" draw:style-name="a610" draw:name="Shape672" text:anchor-type="paragraph" svg:x="1.2875in" svg:y="8.04514in" svg:width="6.11667in" svg:height="0.18472in" style:rel-width="scale" style:rel-height="scale"><draw:text-box><text:p text:style-name="P1774"><text:span text:style-name="T1775">realizando en las condiciones recogidas en el documento contractual, no estando previsto<text:s/></text:span></text:p></draw:text-box><svg:title/><svg:desc/></draw:frame></text:span><text:span text:style-name="T1776"><draw:frame draw:z-index="251989504" draw:id="id610" draw:style-name="a611" draw:name="Shape671" text:anchor-type="paragraph" svg:x="1.2875in" svg:y="7.86944in" svg:width="6.20764in" svg:height="0.18472in" style:rel-width="scale" style:rel-height="scale"><draw:text-box><text:p text:style-name="P1777"><text:span text:style-name="T1778">Subvenciones, en cuanto la prestación del servicio público regular de viajeros se ha estado<text:s/></text:span></text:p></draw:text-box><svg:title/><svg:desc/></draw:frame></text:span><text:span text:style-name="T1779"><draw:frame draw:z-index="251988480" draw:id="id611" draw:style-name="a612" draw:name="Shape670" text:anchor-type="paragraph" svg:x="7.31042in" svg:y="7.69375in" svg:width="0.21458in" svg:height="0.18472in" style:rel-width="scale" style:rel-height="scale"><draw:text-box><text:p text:style-name="P1780"><text:span text:style-name="T1781">de<text:s/></text:span></text:p></draw:text-box><svg:title/><svg:desc/></draw:frame></text:span><text:span text:style-name="T1782"><draw:frame draw:z-index="251987456" draw:id="id612" draw:style-name="a613" draw:name="Shape669" text:anchor-type="paragraph" svg:x="6.65764in" svg:y="7.69375in" svg:width="0.5875in" svg:height="0.18472in" style:rel-width="scale" style:rel-height="scale"><draw:text-box><text:p text:style-name="P1783"><text:span text:style-name="T1784">General<text:s/></text:span></text:p></draw:text-box><svg:title/><svg:desc/></draw:frame></text:span><text:span text:style-name="T1785"><draw:frame draw:z-index="251986432" draw:id="id613" draw:style-name="a614" draw:name="Shape668" text:anchor-type="paragraph" svg:x="5.79306in" svg:y="7.69375in" svg:width="0.79236in" svg:height="0.18472in" style:rel-width="scale" style:rel-height="scale"><draw:text-box><text:p text:style-name="P1786"><text:span text:style-name="T1787">noviembre,<text:s/></text:span></text:p></draw:text-box><svg:title/><svg:desc/></draw:frame></text:span><text:span text:style-name="T1788"><draw:frame draw:z-index="251985408" draw:id="id614" draw:style-name="a615" draw:name="Shape667" text:anchor-type="paragraph" svg:x="5.51389in" svg:y="7.69375in" svg:width="0.21458in" svg:height="0.18472in" style:rel-width="scale" style:rel-height="scale"><draw:text-box><text:p text:style-name="P1789"><text:span text:style-name="T1790">de<text:s/></text:span></text:p></draw:text-box><svg:title/><svg:desc/></draw:frame></text:span><text:span text:style-name="T1791"><draw:frame draw:z-index="251984384" draw:id="id615" draw:style-name="a616" draw:name="Shape666" text:anchor-type="paragraph" svg:x="5.23472in" svg:y="7.69375in" svg:width="0.21458in" svg:height="0.18472in" style:rel-width="scale" style:rel-height="scale"><draw:text-box><text:p text:style-name="P1792"><text:span text:style-name="T1793">17<text:s/></text:span></text:p></draw:text-box><svg:title/><svg:desc/></draw:frame></text:span><text:span text:style-name="T1794"><draw:frame draw:z-index="251983360" draw:id="id616" draw:style-name="a617" draw:name="Shape665" text:anchor-type="paragraph" svg:x="4.95556in" svg:y="7.69375in" svg:width="0.21458in" svg:height="0.18472in" style:rel-width="scale" style:rel-height="scale"><draw:text-box><text:p text:style-name="P1795"><text:span text:style-name="T1796">de<text:s/></text:span></text:p></draw:text-box><svg:title/><svg:desc/></draw:frame></text:span><text:span text:style-name="T1797"><draw:frame draw:z-index="251982336" draw:id="id617" draw:style-name="a618" draw:name="Shape664" text:anchor-type="paragraph" svg:x="4.25139in" svg:y="7.69375in" svg:width="0.63958in" svg:height="0.18472in" style:rel-width="scale" style:rel-height="scale"><draw:text-box><text:p text:style-name="P1798"><text:span text:style-name="T1799">38/2003,<text:s/></text:span></text:p></draw:text-box><svg:title/><svg:desc/></draw:frame></text:span><text:span text:style-name="T1800"><draw:frame draw:z-index="251981312" draw:id="id618" draw:style-name="a619" draw:name="Shape663" text:anchor-type="paragraph" svg:x="3.89583in" svg:y="7.69375in" svg:width="0.28611in" svg:height="0.18472in" style:rel-width="scale" style:rel-height="scale"><draw:text-box><text:p text:style-name="P1801"><text:span text:style-name="T1802">Ley<text:s/></text:span></text:p></draw:text-box><svg:title/><svg:desc/></draw:frame></text:span><text:span text:style-name="T1803"><draw:frame draw:z-index="251980288" draw:id="id619" draw:style-name="a620" draw:name="Shape662" text:anchor-type="paragraph" svg:x="3.66806in" svg:y="7.69375in" svg:width="0.16319in" svg:height="0.18472in" style:rel-width="scale" style:rel-height="scale"><draw:text-box><text:p text:style-name="P1804"><text:span text:style-name="T1805">la<text:s/></text:span></text:p></draw:text-box><svg:title/><svg:desc/></draw:frame></text:span><text:span text:style-name="T1806"><draw:frame draw:z-index="251979264" draw:id="id620" draw:style-name="a621" draw:name="Shape661" text:anchor-type="paragraph" svg:x="3.38889in" svg:y="7.69375in" svg:width="0.21458in" svg:height="0.18472in" style:rel-width="scale" style:rel-height="scale"><draw:text-box><text:p text:style-name="P1807"><text:span text:style-name="T1808">de<text:s/></text:span></text:p></draw:text-box><svg:title/><svg:desc/></draw:frame></text:span><text:span text:style-name="T1809"><draw:frame draw:z-index="251978240" draw:id="id621" draw:style-name="a622" draw:name="Shape660" text:anchor-type="paragraph" svg:x="2.45625in" svg:y="7.69375in" svg:width="0.86389in" svg:height="0.18472in" style:rel-width="scale" style:rel-height="scale"><draw:text-box><text:p text:style-name="P1810"><text:span text:style-name="T1811">Reglamento<text:s/></text:span></text:p></draw:text-box><svg:title/><svg:desc/></draw:frame></text:span><text:span text:style-name="T1812"><draw:frame draw:z-index="251977216" draw:id="id622" draw:style-name="a623" draw:name="Shape659" text:anchor-type="paragraph" svg:x="2.22778in" svg:y="7.69375in" svg:width="0.16319in" svg:height="0.18472in" style:rel-width="scale" style:rel-height="scale"><draw:text-box><text:p text:style-name="P1813"><text:span text:style-name="T1814">el<text:s/></text:span></text:p></draw:text-box><svg:title/><svg:desc/></draw:frame></text:span><text:span text:style-name="T1815"><draw:frame draw:z-index="251584000" draw:id="id623" draw:style-name="a624" draw:name="Shape585" text:anchor-type="paragraph" svg:x="1.27917in" svg:y="2.96875in" svg:width="5.81111in" svg:height="0.18472in" style:rel-width="scale" style:rel-height="scale"><draw:text-box><text:p text:style-name="P1816"><text:span text:style-name="T1817">deberá someterse al resultado de la revisión que de las mismas realice el Servicio de<text:s/></text:span></text:p></draw:text-box><svg:title/><svg:desc/></draw:frame></text:span><text:span text:style-name="T1818"><draw:frame draw:z-index="251518464" draw:id="id624" draw:style-name="a625" draw:name="Shape577" text:anchor-type="paragraph" svg:x="6.9625in" svg:y="1.56319in" svg:width="0.54792in" svg:height="0.18472in" style:rel-width="scale" style:rel-height="scale"><draw:text-box><text:p text:style-name="P1819"><text:span text:style-name="T1820">PALMA<text:s/></text:span></text:p></draw:text-box><svg:title/><svg:desc/></draw:frame></text:span><text:span text:style-name="T1821"><draw:frame draw:z-index="251532800" draw:id="id625" draw:style-name="a626" draw:name="Shape578" text:anchor-type="paragraph" svg:x="1.27917in" svg:y="1.73889in" svg:width="5.87778in" svg:height="0.18472in" style:rel-width="scale" style:rel-height="scale"><draw:text-box><text:p text:style-name="P1822"><text:span text:style-name="T1823">S.COOP, NIF nº F-38016671, con arreglo a lo establecido en la Ley 38/2003, de 17 de<text:s/></text:span></text:p></draw:text-box><svg:title/><svg:desc/></draw:frame></text:span><text:span text:style-name="T1824"><draw:frame draw:z-index="251537920" draw:id="id626" draw:style-name="a627" draw:name="Shape579" text:anchor-type="paragraph" svg:x="1.27917in" svg:y="1.91389in" svg:width="6.20278in" svg:height="0.18472in" style:rel-width="scale" style:rel-height="scale"><draw:text-box><text:p text:style-name="P1825"><text:span text:style-name="T1826">noviembre, General de S</text:span><text:span text:style-name="T1827">ubvenciones, así como en el acuerdo de modificación del régimen<text:s/></text:span></text:p></draw:text-box><svg:title/><svg:desc/></draw:frame></text:span><text:span text:style-name="T1828"><draw:frame draw:z-index="251544064" draw:id="id627" draw:style-name="a628" draw:name="Shape580" text:anchor-type="paragraph" svg:x="1.27917in" svg:y="2.08958in" svg:width="6.19236in" svg:height="0.18472in" style:rel-width="scale" style:rel-height="scale"><draw:text-box><text:p text:style-name="P1829"><text:span text:style-name="T1830">concesional y tarifario de fecha 5 de diciembre de 2018, está obligada a la presentación de<text:s/></text:span></text:p></draw:text-box><svg:title/><svg:desc/></draw:frame></text:span><text:span text:style-name="T1831"><draw:frame draw:z-index="251551232" draw:id="id628" draw:style-name="a629" draw:name="Shape581" text:anchor-type="paragraph" svg:x="1.27917in" svg:y="2.26597in" svg:width="5.74931in" svg:height="0.18472in" style:rel-width="scale" style:rel-height="scale"><draw:text-box><text:p text:style-name="P1832"><text:span text:style-name="T1833">las cuentas anuales especificas por la actividad de transporte regular interurbano de<text:s/></text:span></text:p></draw:text-box><svg:title/><svg:desc/></draw:frame></text:span><text:span text:style-name="T1834"><draw:frame draw:z-index="251561472" draw:id="id629" draw:style-name="a630" draw:name="Shape582" text:anchor-type="paragraph" svg:x="1.27917in" svg:y="2.44167in" svg:width="6.16458in" svg:height="0.18472in" style:rel-width="scale" style:rel-height="scale"><draw:text-box><text:p text:style-name="P1835"><text:span text:style-name="T1836">viajeros, en los plazos legalmente previstos, acompañadas del correspondiente informe de<text:s/></text:span></text:p></draw:text-box><svg:title/><svg:desc/></draw:frame></text:span><text:span text:style-name="T1837"><draw:frame draw:z-index="251568640" draw:id="id630" draw:style-name="a631" draw:name="Shape583" text:anchor-type="paragraph" svg:x="1.27917in" svg:y="2.61667in" svg:width="5.93264in" svg:height="0.18472in" style:rel-width="scale" style:rel-height="scale"><draw:text-box><text:p text:style-name="P1838"><text:span text:style-name="T1839">auditor independiente en el que su opinión deberá permitir identificar de modo claro los<text:s/></text:span></text:p></draw:text-box><svg:title/><svg:desc/></draw:frame></text:span><text:span text:style-name="T1840"><draw:frame draw:z-index="251579904" draw:id="id631" draw:style-name="a632" draw:name="Shape584" text:anchor-type="paragraph" svg:x="1.27917in" svg:y="2.79236in" svg:width="6.19722in" svg:height="0.18472in" style:rel-width="scale" style:rel-height="scale"><draw:text-box><text:p text:style-name="P1841"><text:span text:style-name="T1842">gastos e ingresos asociados del servicio público regular interurbano de viajeros. Asimismo,<text:s/></text:span></text:p></draw:text-box><svg:title/><svg:desc/></draw:frame></text:span><text:span text:style-name="T1843"><draw:frame draw:z-index="251516416" draw:id="id632" draw:style-name="a633" draw:name="Shape576" text:anchor-type="paragraph" svg:x="6.65833in" svg:y="1.56319in" svg:width="0.23403in" svg:height="0.18472in" style:rel-width="scale" style:rel-height="scale"><draw:text-box><text:p text:style-name="P1844"><text:span text:style-name="T1845">LA<text:s/></text:span></text:p></draw:text-box><svg:title/><svg:desc/></draw:frame></text:span><text:span text:style-name="T1846"><draw:frame draw:z-index="251594240" draw:id="id633" draw:style-name="a634" draw:name="Shape586" text:anchor-type="paragraph" svg:x="1.27917in" svg:y="3.14375in" svg:width="6.01181in" svg:height="0.18472in" style:rel-width="scale" style:rel-height="scale"><draw:text-box><text:p text:style-name="P1847"><text:span text:style-name="T1848">Transportes del Cabildo Insular de La Palma y, todo ello, sin perjuicio de las actuaciones<text:s/></text:span></text:p></draw:text-box><svg:title/><svg:desc/></draw:frame></text:span><text:span text:style-name="T1849"><draw:frame draw:z-index="251606528" draw:id="id634" draw:style-name="a635" draw:name="Shape587" text:anchor-type="paragraph" svg:x="1.27917in" svg:y="3.31944in" svg:width="5.98056in" svg:height="0.18472in" style:rel-width="scale" style:rel-height="scale"><draw:text-box><text:p text:style-name="P1850"><text:span text:style-name="T1851">de control permanente a realizar por el órgano de control<text:s/></text:span><text:span text:style-name="T1852">interno de esta Administración.</text:span></text:p></draw:text-box><svg:title/><svg:desc/></draw:frame></text:span><text:span text:style-name="T1853"><draw:frame draw:z-index="251608576" draw:id="id635" draw:style-name="a636" draw:name="Shape588" text:anchor-type="paragraph" svg:x="1.03958in" svg:y="3.57847in" svg:width="0.13958in" svg:height="0.18472in" style:rel-width="scale" style:rel-height="scale"><draw:text-box><text:p text:style-name="P1854"><text:span text:style-name="T1855">d)</text:span></text:p></draw:text-box><svg:title/><svg:desc/></draw:frame></text:span><text:span text:style-name="T1856"><draw:frame draw:z-index="251622912" draw:id="id636" draw:style-name="a637" draw:name="Shape589" text:anchor-type="paragraph" svg:x="1.2875in" svg:y="3.57847in" svg:width="6.10417in" svg:height="0.18472in" style:rel-width="scale" style:rel-height="scale"><draw:text-box><text:p text:style-name="P1857"><text:span text:style-name="T1858">COMPATIBILIDAD CON OTRAS SUBVENCIONES, la concesión de esta subvención será<text:s/></text:span></text:p></draw:text-box><svg:title/><svg:desc/></draw:frame></text:span><text:span text:style-name="T1859"><draw:frame draw:z-index="251631104" draw:id="id637" draw:style-name="a638" draw:name="Shape590" text:anchor-type="paragraph" svg:x="1.2875in" svg:y="3.75417in" svg:width="0.78194in" svg:height="0.18472in" style:rel-width="scale" style:rel-height="scale"><draw:text-box><text:p text:style-name="P1860"><text:span text:style-name="T1861">compatible<text:s/></text:span></text:p></draw:text-box><svg:title/><svg:desc/></draw:frame></text:span><text:span text:style-name="T1862"><draw:frame draw:z-index="251634176" draw:id="id638" draw:style-name="a639" draw:name="Shape591" text:anchor-type="paragraph" svg:x="2.1375in" svg:y="3.75417in" svg:width="0.29236in" svg:height="0.18472in" style:rel-width="scale" style:rel-height="scale"><draw:text-box><text:p text:style-name="P1863"><text:span text:style-name="T1864">con<text:s/></text:span></text:p></draw:text-box><svg:title/><svg:desc/></draw:frame></text:span><text:span text:style-name="T1865"><draw:frame draw:z-index="251641344" draw:id="id639" draw:style-name="a640" draw:name="Shape592" text:anchor-type="paragraph" svg:x="2.49514in" svg:y="3.75417in" svg:width="0.38125in" svg:height="0.18472in" style:rel-width="scale" style:rel-height="scale"><draw:text-box><text:p text:style-name="P1866"><text:span text:style-name="T1867">otras<text:s/></text:span></text:p></draw:text-box><svg:title/><svg:desc/></draw:frame></text:span><text:span text:style-name="T1868"><draw:frame draw:z-index="251650560" draw:id="id640" draw:style-name="a641" draw:name="Shape593" text:anchor-type="paragraph" svg:x="2.94653in" svg:y="3.75417in" svg:width="0.97361in" svg:height="0.18472in" style:rel-width="scale" style:rel-height="scale"><draw:text-box><text:p text:style-name="P1869"><text:span text:style-name="T1870">subvenciones<text:s/></text:span></text:p></draw:text-box><svg:title/><svg:desc/></draw:frame></text:span><text:span text:style-name="T1871"><draw:frame draw:z-index="251505152" draw:id="id641" draw:style-name="a642" draw:name="Shape575" text:anchor-type="paragraph" svg:x="5.87917in" svg:y="1.56319in" svg:width="0.70903in" svg:height="0.18472in" style:rel-width="scale" style:rel-height="scale"><draw:text-box><text:p text:style-name="P1872"><text:span text:style-name="T1873">INSULAR<text:s/></text:span></text:p></draw:text-box><svg:title/><svg:desc/></draw:frame></text:span><text:span text:style-name="T1874"><draw:frame draw:z-index="251497984" draw:id="id642" draw:style-name="a643" draw:name="Shape574" text:anchor-type="paragraph" svg:x="4.61597in" svg:y="1.56319in" svg:width="1.175in" svg:height="0.18472in" style:rel-width="scale" style:rel-height="scale"><draw:text-box><text:p text:style-name="P1875"><text:span text:style-name="T1876">TRANSPORTES<text:s/></text:span></text:p></draw:text-box><svg:title/><svg:desc/></draw:frame></text:span><text:span text:style-name="T1877"><draw:frame draw:z-index="251491840" draw:id="id643" draw:style-name="a644" draw:name="Shape573" text:anchor-type="paragraph" svg:x="3.90486in" svg:y="1.56319in" svg:width="0.63681in" svg:height="0.18472in" style:rel-width="scale" style:rel-height="scale"><draw:text-box><text:p text:style-name="P1878"><text:span text:style-name="T1879">empresa<text:s/></text:span></text:p></draw:text-box><svg:title/><svg:desc/></draw:frame></text:span><text:span text:style-name="T1880"><draw:frame draw:z-index="251476480" draw:id="id644" draw:style-name="a645" draw:name="Shape572" text:anchor-type="paragraph" svg:x="3.61806in" svg:y="1.56319in" svg:width="0.21528in" svg:height="0.18472in" style:rel-width="scale" style:rel-height="scale"><draw:text-box><text:p text:style-name="P1881"><text:span text:style-name="T1882">La<text:s/></text:span></text:p></draw:text-box><svg:title/><svg:desc/></draw:frame></text:span><text:span text:style-name="T1883"><draw:frame draw:z-index="251468288" draw:id="id645" draw:style-name="a646" draw:name="Shape571" text:anchor-type="paragraph" svg:x="2.55833in" svg:y="1.56319in" svg:width="0.97361in" svg:height="0.18472in" style:rel-width="scale" style:rel-height="scale"><draw:text-box><text:p text:style-name="P1884"><text:span text:style-name="T1885">POSTERIOR:<text:s/></text:span></text:p></draw:text-box><svg:title/><svg:desc/></draw:frame></text:span><text:span text:style-name="T1886"><draw:frame draw:z-index="251462144" draw:id="id646" draw:style-name="a647" draw:name="Shape570" text:anchor-type="paragraph" svg:x="1.2875in" svg:y="1.56319in" svg:width="1.17917in" svg:height="0.18472in" style:rel-width="scale" style:rel-height="scale"><draw:text-box><text:p text:style-name="P1887"><text:span text:style-name="T1888">JUSTIFICACION<text:s/></text:span></text:p></draw:text-box><svg:title/><svg:desc/></draw:frame></text:span><text:span text:style-name="T1889"><draw:frame draw:z-index="251451904" draw:id="id647" draw:style-name="a648" draw:name="Shape569" text:anchor-type="paragraph" svg:x="1.03125in" svg:y="1.56319in" svg:width="0.12917in" svg:height="0.18472in" style:rel-width="scale" style:rel-height="scale"><draw:text-box><text:p text:style-name="P1890"><text:span text:style-name="T1891">c)</text:span></text:p></draw:text-box><svg:title/><svg:desc/></draw:frame></text:span><text:span text:style-name="T1892"><draw:frame draw:z-index="251444736" draw:id="id648" draw:style-name="a649" draw:name="Shape568" text:anchor-type="paragraph" svg:x="1.28333in" svg:y="1.30417in" svg:width="1.89167in" svg:height="0.18472in" style:rel-width="scale" style:rel-height="scale"><draw:text-box><text:p text:style-name="P1893"><text:span text:style-name="T1894">económico de la concesión.</text:span></text:p></draw:text-box><svg:title/><svg:desc/></draw:frame></text:span><text:span text:style-name="T1895"><draw:frame draw:z-index="251436544" draw:id="id649" draw:style-name="a650" draw:name="Shape567" text:anchor-type="paragraph" svg:x="1.28333in" svg:y="1.12847in" svg:width="5.55903in" svg:height="0.18472in" style:rel-width="scale" style:rel-height="scale"><draw:text-box><text:p text:style-name="P1896"><text:span text:style-name="T1897">garantizar la liquidez en la gestión de dicho servicio público y con ello el equilibrio<text:s/></text:span></text:p></draw:text-box><svg:title/><svg:desc/></draw:frame></text:span><text:span text:style-name="T1898"><draw:frame draw:z-index="251429376" draw:id="id650" draw:style-name="a651" draw:name="Shape566" text:anchor-type="paragraph" svg:x="1.28333in" svg:y="0.95208in" svg:width="6.13333in" svg:height="0.18472in" style:rel-width="scale" style:rel-height="scale"><draw:text-box><text:p text:style-name="P1899"><text:span text:style-name="T1900">2023, a la empresa concesionaria del servicio público regular interurbano de viajeros para<text:s/></text:span></text:p></draw:text-box><svg:title/><svg:desc/></draw:frame></text:span><text:span text:style-name="T1901"><draw:frame draw:z-index="251421184" draw:id="id651" draw:style-name="a652" draw:name="Shape565" text:anchor-type="paragraph" svg:x="1.28333in" svg:y="0.77708in" svg:width="6.04722in" svg:height="0.18472in" style:rel-width="scale" style:rel-height="scale"><draw:text-box><text:p text:style-name="P1902"><text:span text:style-name="T1903">de transporte regular de viajeros corr</text:span><text:span text:style-name="T1904">espondiente al periodo enero a octubre del ejercicio<text:s/></text:span></text:p></draw:text-box><svg:title/><svg:desc/></draw:frame></text:span><text:span text:style-name="T1905"><draw:connector draw:type="line" svg:x1="2.36528in" svg:y1="0.73403in" svg:x2="4.71667in" svg:y2="0.73472in" draw:z-index="251396608" draw:id="id652" draw:style-name="a653" draw:name="Shape564" text:anchor-type="paragraph"><svg:title/><svg:desc/></draw:connector></text:span><text:span text:style-name="T1906"><draw:frame draw:z-index="251408896" draw:id="id653" draw:style-name="a654" draw:name="Shape563" text:anchor-type="paragraph" svg:x="1.28333in" svg:y="0.60139in" svg:width="6.06736in" svg:height="0.18472in" style:rel-width="scale" style:rel-height="scale"><draw:text-box><text:p text:style-name="P1907"><text:span text:style-name="T1908">compensación, con el carácter de pago a cuenta del déficit de explotación de la actividad<text:s/></text:span></text:p></draw:text-box><svg:title/><svg:desc/></draw:frame></text:span><text:span text:style-name="T1909"><draw:frame draw:z-index="251392512" draw:id="id654" draw:style-name="a655" draw:name="Shape562" text:anchor-type="paragraph" svg:x="1.2875in" svg:y="0.42569in" svg:width="5.75417in" svg:height="0.18472in" style:rel-width="scale" style:rel-height="scale"><draw:text-box><text:p text:style-name="P1910"><text:span text:style-name="T1911">OBJETO O FINALIDAD DE LA SUBVENCIÓN: La finalidad de esta subvención es la<text:s/></text:span></text:p></draw:text-box><svg:title/><svg:desc/></draw:frame></text:span><text:span text:style-name="T1912"><draw:frame draw:z-index="251380224" draw:id="id655" draw:style-name="a656" draw:name="Shape561" text:anchor-type="paragraph" svg:x="1.03472in" svg:y="0.42569in" svg:width="0.13819in" svg:height="0.18472in" style:rel-width="scale" style:rel-height="scale"><draw:text-box><text:p text:style-name="P1913"><text:span text:style-name="T1914">b)</text:span></text:p></draw:text-box><svg:title/><svg:desc/></draw:frame></text:span><text:span text:style-name="T1915"><draw:frame draw:z-index="251785728" draw:id="id656" draw:style-name="a657" draw:name="Shape609" text:anchor-type="paragraph" svg:x="5.40417in" svg:y="4.10625in" svg:width="0.67083in" svg:height="0.18472in" style:rel-width="scale" style:rel-height="scale"><draw:text-box><text:p text:style-name="P1916"><text:span text:style-name="T1917">resultado<text:s/></text:span></text:p></draw:text-box><svg:title/><svg:desc/></draw:frame></text:span><text:span text:style-name="T1918"><draw:frame draw:z-index="251902464" draw:id="id657" draw:style-name="a658" draw:name="Shape624" text:anchor-type="paragraph" svg:x="1.2875in" svg:y="6.02917in" svg:width="6.0375in" svg:height="0.18472in" style:rel-width="scale" style:rel-height="scale"><draw:text-box><text:p text:style-name="P1919"><text:span text:style-name="T1920">cantidades percibidas cuando de la liquidación del coste del servicio público del ejercicio<text:s/></text:span></text:p></draw:text-box><svg:title/><svg:desc/></draw:frame></text:span><text:span text:style-name="T1921"><draw:frame draw:z-index="251897344" draw:id="id658" draw:style-name="a659" draw:name="Shape623" text:anchor-type="paragraph" svg:x="1.2875in" svg:y="5.85347in" svg:width="5.64306in" svg:height="0.18472in" style:rel-width="scale" style:rel-height="scale"><draw:text-box><text:p text:style-name="P1922"><text:span text:style-name="T1923">INCUMPLIMIENTO Y REINTEGRO: Se procederá al reintegro total o parcial de las<text:s/></text:span></text:p></draw:text-box><svg:title/><svg:desc/></draw:frame></text:span><text:span text:style-name="T1924"><draw:frame draw:z-index="251887104" draw:id="id659" draw:style-name="a660" draw:name="Shape622" text:anchor-type="paragraph" svg:x="1.03958in" svg:y="5.85347in" svg:width="0.09653in" svg:height="0.18472in" style:rel-width="scale" style:rel-height="scale"><draw:text-box><text:p text:style-name="P1925"><text:span text:style-name="T1926">f)</text:span></text:p></draw:text-box><svg:title/><svg:desc/></draw:frame></text:span><text:span text:style-name="T1927"><draw:frame draw:z-index="251876864" draw:id="id660" draw:style-name="a661" draw:name="Shape621" text:anchor-type="paragraph" svg:x="1.2875in" svg:y="5.59444in" svg:width="3.73611in" svg:height="0.18472in" style:rel-width="scale" style:rel-height="scale"><draw:text-box><text:p text:style-name="P1928"><text:span text:style-name="T1929">correspondiente al primer semestre del ejercicio actual.</text:span></text:p></draw:text-box><svg:title/><svg:desc/></draw:frame></text:span><text:span text:style-name="T1930"><draw:frame draw:z-index="251869696" draw:id="id661" draw:style-name="a662" draw:name="Shape620" text:anchor-type="paragraph" svg:x="1.2875in" svg:y="5.41875in" svg:width="5.55069in" svg:height="0.18472in" style:rel-width="scale" style:rel-height="scale"><draw:text-box><text:p text:style-name="P1931"><text:span text:style-name="T1932">misma, así co</text:span><text:span text:style-name="T1933">mo escrito en el que solicita el abono anticipado a cuenta del déficit<text:s/></text:span></text:p></draw:text-box><svg:title/><svg:desc/></draw:frame></text:span><text:span text:style-name="T1934"><draw:frame draw:z-index="251862528" draw:id="id662" draw:style-name="a663" draw:name="Shape619" text:anchor-type="paragraph" svg:x="1.2875in" svg:y="5.24306in" svg:width="5.87153in" svg:height="0.18472in" style:rel-width="scale" style:rel-height="scale"><draw:text-box><text:p text:style-name="P1935"><text:span text:style-name="T1936">prohibiciones del artículo 13 de la LGS, para obtener la condición de beneficiaria de la<text:s/></text:span></text:p></draw:text-box><svg:title/><svg:desc/></draw:frame></text:span><text:span text:style-name="T1937"><draw:frame draw:z-index="251857408" draw:id="id663" draw:style-name="a664" draw:name="Shape618" text:anchor-type="paragraph" svg:x="1.2875in" svg:y="5.06736in" svg:width="5.80208in" svg:height="0.18472in" style:rel-width="scale" style:rel-height="scale"><draw:text-box><text:p text:style-name="P1938"><text:span text:style-name="T1939">representante legal, en la que se hace constar que no está incurso en ninguna de las<text:s/></text:span></text:p></draw:text-box><svg:title/><svg:desc/></draw:frame></text:span><text:span text:style-name="T1940"><draw:frame draw:z-index="251845120" draw:id="id664" draw:style-name="a665" draw:name="Shape617" text:anchor-type="paragraph" svg:x="1.2875in" svg:y="4.89167in" svg:width="5.8375in" svg:height="0.18472in" style:rel-width="scale" style:rel-height="scale"><draw:text-box><text:p text:style-name="P1941"><text:span text:style-name="T1942">entidad beneficiaria junto con la solicitud, una declaración responsable firmada por su<text:s/></text:span></text:p></draw:text-box><svg:title/><svg:desc/></draw:frame></text:span><text:span text:style-name="T1943"><draw:frame draw:z-index="251841024" draw:id="id665" draw:style-name="a666" draw:name="Shape616" text:anchor-type="paragraph" svg:x="1.2875in" svg:y="4.71597in" svg:width="5.72153in" svg:height="0.18472in" style:rel-width="scale" style:rel-height="scale"><draw:text-box><text:p text:style-name="P1944"><text:span text:style-name="T1945">presente Resolución de concesión mediante un pago único, habiendo presentado la<text:s/></text:span></text:p></draw:text-box><svg:title/><svg:desc/></draw:frame></text:span><text:span text:style-name="T1946"><draw:frame draw:z-index="251832832" draw:id="id666" draw:style-name="a667" draw:name="Shape615" text:anchor-type="paragraph" svg:x="1.2875in" svg:y="4.54028in" svg:width="5.675in" svg:height="0.18472in" style:rel-width="scale" style:rel-height="scale"><draw:text-box><text:p text:style-name="P1947"><text:span text:style-name="T1948">FORMA DE PAGO: El pago se realizará de manera anticipada una vez notificada la<text:s/></text:span></text:p></draw:text-box><svg:title/><svg:desc/></draw:frame></text:span><text:span text:style-name="T1949"><draw:frame draw:z-index="251824640" draw:id="id667" draw:style-name="a668" draw:name="Shape614" text:anchor-type="paragraph" svg:x="1.03958in" svg:y="4.54028in" svg:width="0.13819in" svg:height="0.18472in" style:rel-width="scale" style:rel-height="scale"><draw:text-box><text:p text:style-name="P1950"><text:span text:style-name="T1951">e)</text:span></text:p></draw:text-box><svg:title/><svg:desc/></draw:frame></text:span><text:span text:style-name="T1952"><draw:frame draw:z-index="251816448" draw:id="id668" draw:style-name="a669" draw:name="Shape613" text:anchor-type="paragraph" svg:x="1.2875in" svg:y="4.28125in" svg:width="3.98056in" svg:height="0.18472in" style:rel-width="scale" style:rel-height="scale"><draw:text-box><text:p text:style-name="P1953"><text:span text:style-name="T1954">transporte regular interurbano de viajeros en este ejercicio.</text:span></text:p></draw:text-box><svg:title/><svg:desc/></draw:frame></text:span><text:span text:style-name="T1955"><draw:frame draw:z-index="251809280" draw:id="id669" draw:style-name="a670" draw:name="Shape612" text:anchor-type="paragraph" svg:x="7.27639in" svg:y="4.10625in" svg:width="0.24792in" svg:height="0.18472in" style:rel-width="scale" style:rel-height="scale"><draw:text-box><text:p text:style-name="P1956"><text:span text:style-name="T1957">del<text:s/></text:span></text:p></draw:text-box><svg:title/><svg:desc/></draw:frame></text:span><text:span text:style-name="T1958"><draw:frame draw:z-index="251796992" draw:id="id670" draw:style-name="a671" draw:name="Shape611" text:anchor-type="paragraph" svg:x="6.40347in" svg:y="4.10625in" svg:width="0.81111in" svg:height="0.18472in" style:rel-width="scale" style:rel-height="scale"><draw:text-box><text:p text:style-name="P1959"><text:span text:style-name="T1960">explotación<text:s/></text:span></text:p></draw:text-box><svg:title/><svg:desc/></draw:frame></text:span><text:span text:style-name="T1961"><draw:frame draw:z-index="251792896" draw:id="id671" draw:style-name="a672" draw:name="Shape610" text:anchor-type="paragraph" svg:x="6.13264in" svg:y="4.10625in" svg:width="0.21458in" svg:height="0.18472in" style:rel-width="scale" style:rel-height="scale"><draw:text-box><text:p text:style-name="P1962"><text:span text:style-name="T1963">de<text:s/></text:span></text:p></draw:text-box><svg:title/><svg:desc/></draw:frame></text:span><draw:custom-shape svg:x="0in" svg:y="0in" svg:width="8.33264in" svg:height="6.25in" draw:z-index="252017152" draw:id="id672" draw:style-name="a673" draw:name="Shape56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964"><draw:frame draw:z-index="251771392" draw:id="id673" draw:style-name="a674" draw:name="Shape608" text:anchor-type="paragraph" svg:x="5.18472in" svg:y="4.10625in" svg:width="0.16319in" svg:height="0.18472in" style:rel-width="scale" style:rel-height="scale"><draw:text-box><text:p text:style-name="P1965"><text:span text:style-name="T1966">el<text:s/></text:span></text:p></draw:text-box><svg:title/><svg:desc/></draw:frame></text:span><text:span text:style-name="T1967"><draw:frame draw:z-index="251768320" draw:id="id674" draw:style-name="a675" draw:name="Shape607" text:anchor-type="paragraph" svg:x="4.61736in" svg:y="4.10625in" svg:width="0.51042in" svg:height="0.18472in" style:rel-width="scale" style:rel-height="scale"><draw:text-box><text:p text:style-name="P1968"><text:span text:style-name="T1969">supere<text:s/></text:span></text:p></draw:text-box><svg:title/><svg:desc/></draw:frame></text:span><text:span text:style-name="T1970"><draw:frame draw:z-index="251755008" draw:id="id675" draw:style-name="a676" draw:name="Shape606" text:anchor-type="paragraph" svg:x="4.34653in" svg:y="4.10625in" svg:width="0.21458in" svg:height="0.18472in" style:rel-width="scale" style:rel-height="scale"><draw:text-box><text:p text:style-name="P1971"><text:span text:style-name="T1972">no<text:s/></text:span></text:p></draw:text-box><svg:title/><svg:desc/></draw:frame></text:span><text:span text:style-name="T1973"><draw:frame draw:z-index="251748864" draw:id="id676" draw:style-name="a677" draw:name="Shape605" text:anchor-type="paragraph" svg:x="3.99167in" svg:y="4.10625in" svg:width="0.29931in" svg:height="0.18472in" style:rel-width="scale" style:rel-height="scale"><draw:text-box><text:p text:style-name="P1974"><text:span text:style-name="T1975">que<text:s/></text:span></text:p></draw:text-box><svg:title/><svg:desc/></draw:frame></text:span><text:span text:style-name="T1976"><draw:frame draw:z-index="251744768" draw:id="id677" draw:style-name="a678" draw:name="Shape604" text:anchor-type="paragraph" svg:x="3.34792in" svg:y="4.10625in" svg:width="0.58681in" svg:height="0.18472in" style:rel-width="scale" style:rel-height="scale"><draw:text-box><text:p text:style-name="P1977"><text:span text:style-name="T1978">siempre<text:s/></text:span></text:p></draw:text-box><svg:title/><svg:desc/></draw:frame></text:span><text:span text:style-name="T1979"><draw:frame draw:z-index="251732480" draw:id="id678" draw:style-name="a679" draw:name="Shape603" text:anchor-type="paragraph" svg:x="2.17778in" svg:y="4.10625in" svg:width="1.11042in" svg:height="0.18472in" style:rel-width="scale" style:rel-height="scale"><draw:text-box><text:p text:style-name="P1980"><text:span text:style-name="T1981">internacionales,<text:s/></text:span></text:p></draw:text-box><svg:title/><svg:desc/></draw:frame></text:span><text:span text:style-name="T1982"><draw:frame draw:z-index="251724288" draw:id="id679" draw:style-name="a680" draw:name="Shape602" text:anchor-type="paragraph" svg:x="1.2875in" svg:y="4.10625in" svg:width="0.83194in" svg:height="0.18472in" style:rel-width="scale" style:rel-height="scale"><draw:text-box><text:p text:style-name="P1983"><text:span text:style-name="T1984">organismos<text:s/></text:span></text:p></draw:text-box><svg:title/><svg:desc/></draw:frame></text:span><text:span text:style-name="T1985"><draw:frame draw:z-index="251714048" draw:id="id680" draw:style-name="a681" draw:name="Shape601" text:anchor-type="paragraph" svg:x="1.2875in" svg:y="3.92986in" svg:width="5.72014in" svg:height="0.18472in" style:rel-width="scale" style:rel-height="scale"><draw:text-box><text:p text:style-name="P1986"><text:span text:style-name="T1987">Administraciones o entes públicos o privados, nacionales, de la Unión Europea o de<text:s/></text:span></text:p></draw:text-box><svg:title/><svg:desc/></draw:frame></text:span><text:span text:style-name="T1988"><draw:frame draw:z-index="251708928" draw:id="id681" draw:style-name="a682" draw:name="Shape600" text:anchor-type="paragraph" svg:x="7.14028in" svg:y="3.75417in" svg:width="0.38125in" svg:height="0.18472in" style:rel-width="scale" style:rel-height="scale"><draw:text-box><text:p text:style-name="P1989"><text:span text:style-name="T1990">otras<text:s/></text:span></text:p></draw:text-box><svg:title/><svg:desc/></draw:frame></text:span><text:span text:style-name="T1991"><draw:frame draw:z-index="251700736" draw:id="id682" draw:style-name="a683" draw:name="Shape599" text:anchor-type="paragraph" svg:x="6.80833in" svg:y="3.75417in" svg:width="0.26528in" svg:height="0.18472in" style:rel-width="scale" style:rel-height="scale"><draw:text-box><text:p text:style-name="P1992"><text:span text:style-name="T1993">por<text:s/></text:span></text:p></draw:text-box><svg:title/><svg:desc/></draw:frame></text:span><text:span text:style-name="T1994"><draw:frame draw:z-index="251691520" draw:id="id683" draw:style-name="a684" draw:name="Shape598" text:anchor-type="paragraph" svg:x="5.92431in" svg:y="3.75417in" svg:width="0.81875in" svg:height="0.18472in" style:rel-width="scale" style:rel-height="scale"><draw:text-box><text:p text:style-name="P1995"><text:span text:style-name="T1996">concedidas<text:s/></text:span></text:p></draw:text-box><svg:title/><svg:desc/></draw:frame></text:span><text:span text:style-name="T1997"><draw:frame draw:z-index="251683328" draw:id="id684" draw:style-name="a685" draw:name="Shape597" text:anchor-type="paragraph" svg:x="5.20139in" svg:y="3.75417in" svg:width="0.65347in" svg:height="0.18472in" style:rel-width="scale" style:rel-height="scale"><draw:text-box><text:p text:style-name="P1998"><text:span text:style-name="T1999">finalidad,<text:s/></text:span></text:p></draw:text-box><svg:title/><svg:desc/></draw:frame></text:span><text:span text:style-name="T2000"><draw:frame draw:z-index="251679232" draw:id="id685" draw:style-name="a686" draw:name="Shape596" text:anchor-type="paragraph" svg:x="4.63958in" svg:y="3.75417in" svg:width="0.49444in" svg:height="0.18472in" style:rel-width="scale" style:rel-height="scale"><draw:text-box><text:p text:style-name="P2001"><text:span text:style-name="T2002">misma<text:s/></text:span></text:p></draw:text-box><svg:title/><svg:desc/></draw:frame></text:span><text:span text:style-name="T2003"><draw:frame draw:z-index="251672064" draw:id="id686" draw:style-name="a687" draw:name="Shape595" text:anchor-type="paragraph" svg:x="4.40972in" svg:y="3.75417in" svg:width="0.16319in" svg:height="0.18472in" style:rel-width="scale" style:rel-height="scale"><draw:text-box><text:p text:style-name="P2004"><text:span text:style-name="T2005">la<text:s/></text:span></text:p></draw:text-box><svg:title/><svg:desc/></draw:frame></text:span><text:span text:style-name="T2006"><draw:frame draw:z-index="251656704" draw:id="id687" draw:style-name="a688" draw:name="Shape594" text:anchor-type="paragraph" svg:x="3.99236in" svg:y="3.75417in" svg:width="0.35in" svg:height="0.18472in" style:rel-width="scale" style:rel-height="scale"><draw:text-box><text:p text:style-name="P2007"><text:span text:style-name="T2008">para<text:s/></text:span></text:p></draw:text-box><svg:title/><svg:desc/></draw:frame></text:span></text:p>
      <text:p text:style-name="P2009"><draw:custom-shape svg:x="0in" svg:y="6.25in" svg:width="8.33264in" svg:height="6.25in" draw:z-index="252018176" draw:id="id688" draw:style-name="a689" draw:name="Shape70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010"><draw:connector draw:type="line" svg:x1="0.48819in" svg:y1="11.33194in" svg:x2="7.68264in" svg:y2="11.33264in" draw:z-index="251367936" draw:id="id689" draw:style-name="a690" draw:name="Shape709" text:anchor-type="paragraph"><svg:title/><svg:desc/></draw:connector></text:span><text:span text:style-name="T2011"><draw:frame draw:z-index="251372032" draw:id="id690" draw:style-name="a691" draw:name="Shape708" text:anchor-type="paragraph" svg:x="1.45347in" svg:y="11.22431in" svg:width="2.71319in" svg:height="0.13472in" style:rel-width="scale" style:rel-height="scale"><draw:text-box><text:p text:style-name="P2012"><text:span text:style-name="T2013">https://sedeelectronica.cabildodelapalma.es/validacion/</text:span></text:p></draw:text-box><svg:title/><svg:desc/></draw:frame></text:span><text:span text:style-name="T2014"><draw:frame draw:z-index="251318784" draw:id="id691" draw:style-name="a692" draw:name="Shape707" text:anchor-type="paragraph" svg:x="1.45347in" svg:y="11.09653in" svg:width="2.96042in" svg:height="0.13472in" style:rel-width="scale" style:rel-height="scale"><draw:text-box><text:p text:style-name="P2015"><text:span text:style-name="T2016">Código de verificación<text:s/></text:span><text:span text:style-name="T2017">electrónica: 14612674371104053042</text:span></text:p></draw:text-box><svg:title/><svg:desc/></draw:frame></text:span><text:span text:style-name="T2018"><draw:frame draw:z-index="251305472" draw:id="id692" draw:style-name="a693" draw:name="Shape706" text:anchor-type="paragraph" svg:x="1.45347in" svg:y="10.96875in" svg:width="4.97708in" svg:height="0.13472in" style:rel-width="scale" style:rel-height="scale"><draw:text-box><text:p text:style-name="P2019"><text:span text:style-name="T2020">Cabildo Insular de La Palma. El registro realizado está amparado en el Artículo 16 de la Ley 39/2015.</text:span></text:p></draw:text-box><svg:title/><svg:desc/></draw:frame></text:span><text:span text:style-name="T2021"><draw:connector draw:type="line" svg:x1="7.67847in" svg:y1="10.94583in" svg:x2="7.67917in" svg:y2="11.32986in" draw:z-index="251348480" draw:id="id693" draw:style-name="a694" draw:name="Shape705" text:anchor-type="paragraph"><svg:title/><svg:desc/></draw:connector></text:span><text:span text:style-name="T2022"><draw:connector draw:type="line" svg:x1="1.37847in" svg:y1="10.94583in" svg:x2="1.37917in" svg:y2="11.32986in" draw:z-index="251338240" draw:id="id694" draw:style-name="a695" draw:name="Shape704" text:anchor-type="paragraph"><svg:title/><svg:desc/></draw:connector></text:span><text:span text:style-name="T2023"><draw:connector draw:type="line" svg:x1="0.49167in" svg:y1="10.94583in" svg:x2="0.49236in" svg:y2="11.32986in" draw:z-index="251330048" draw:id="id695" draw:style-name="a696" draw:name="Shape703" text:anchor-type="paragraph"><svg:title/><svg:desc/></draw:connector></text:span><text:span text:style-name="T2024"><draw:connector draw:type="line" svg:x1="0.48819in" svg:y1="10.94236in" svg:x2="7.68264in" svg:y2="10.94306in" draw:z-index="251355648" draw:id="id696" draw:style-name="a697" draw:name="Shape702" text:anchor-type="paragraph"><svg:title/><svg:desc/></draw:connector></text:span><text:span text:style-name="T2025"><draw:frame draw:z-index="251303424" draw:id="id697" draw:style-name="a698" draw:name="Shape701" text:anchor-type="paragraph" svg:x="6.57778in" svg:y="10.34167in" svg:width="0.94306in" svg:height="0.20278in" style:rel-width="scale" style:rel-height="scale"><draw:text-box><text:p text:style-name="P2026"><text:span text:style-name="T2027">Página<text:s/></text:span><text:span text:style-name="T2028">9</text:span><text:span text:style-name="T2029"><text:s/>de<text:s/></text:span><text:span text:style-name="T2030">9</text:span><text:span text:style-name="T2031"><text:s/></text:span></text:p></draw:text-box><svg:title/><svg:desc/></draw:frame></text:span><draw:custom-shape svg:x="0in" svg:y="0in" svg:width="8.33264in" svg:height="6.25in" draw:z-index="252019200" draw:id="id698" draw:style-name="a699" draw:name="Shape69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032"><draw:frame draw:z-index="251454976" draw:id="id699" draw:style-name="a700" draw:name="Shape699" text:anchor-type="paragraph" svg:x="3.06944in" svg:y="2.32917in" svg:width="2.22014in" svg:height="0.18333in" style:rel-width="scale" style:rel-height="scale"><draw:text-box><text:p text:style-name="P2033"><text:span text:style-name="T2034">ANA ISABEL ALVAREZ ACOSTA</text:span></text:p></draw:text-box><svg:title/><svg:desc/></draw:frame></text:span><text:span text:style-name="T2035"><draw:frame draw:z-index="251448832" draw:id="id700" draw:style-name="a701" draw:name="Shape698" text:anchor-type="paragraph" svg:x="3.06944in" svg:y="2.17778in" svg:width="2.01319in" svg:height="0.18333in" style:rel-width="scale" style:rel-height="scale"><draw:text-box><text:p text:style-name="P2036"><text:span text:style-name="T2037">14/12/2023 a las 10:33:12 por</text:span></text:p></draw:text-box><svg:title/><svg:desc/></draw:frame></text:span><text:span text:style-name="T2038"><draw:frame draw:z-index="251433472" draw:id="id701" draw:style-name="a702" draw:name="Shape697" text:anchor-type="paragraph" svg:x="3.06944in" svg:y="2.02708in" svg:width="2.15972in" svg:height="0.18333in" style:rel-width="scale" style:rel-height="scale"><draw:text-box><text:p text:style-name="P2039"><text:span text:style-name="T2040">Firmado electronicamente el<text:s/></text:span><text:span text:style-name="T2041">día</text:span></text:p></draw:text-box><svg:title/><svg:desc/></draw:frame></text:span><draw:custom-shape svg:x="3.04514in" svg:y="1.71667in" svg:width="2.40694in" svg:height="0.79375in" draw:z-index="252020224" draw:id="id702" draw:style-name="a703" draw:name="Shape69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042"><draw:frame draw:z-index="251423232" draw:id="id703" draw:style-name="a704" draw:name="Shape695" text:anchor-type="paragraph" svg:x="0.7875in" svg:y="1.21111in" svg:width="1.20486in" svg:height="0.18472in" style:rel-width="scale" style:rel-height="scale"><draw:text-box><text:p text:style-name="P2043"><text:span text:style-name="T2044">de sus derechos.<text:s/></text:span></text:p></draw:text-box><svg:title/><svg:desc/></draw:frame></text:span><text:span text:style-name="T2045"><draw:frame draw:z-index="251414016" draw:id="id704" draw:style-name="a705" draw:name="Shape694" text:anchor-type="paragraph" svg:x="0.7875in" svg:y="1.03611in" svg:width="6.54792in" svg:height="0.18472in" style:rel-width="scale" style:rel-height="scale"><draw:text-box><text:p text:style-name="P2046"><text:span text:style-name="T2047">No obstante, también puede interponer cualquier otro recurso, que estime pertinente en defensa<text:s/></text:span></text:p></draw:text-box><svg:title/><svg:desc/></draw:frame></text:span><text:span text:style-name="T2048"><draw:frame draw:z-index="251400704" draw:id="id705" draw:style-name="a706" draw:name="Shape693" text:anchor-type="paragraph" svg:x="0.7875in" svg:y="0.77708in" svg:width="4.81875in" svg:height="0.18472in" style:rel-width="scale" style:rel-height="scale"><draw:text-box><text:p text:style-name="P2049"><text:span text:style-name="T2050">Procedimiento Administrativo Común de las Administraciones Publicas.</text:span></text:p></draw:text-box><svg:title/><svg:desc/></draw:frame></text:span><text:span text:style-name="T2051"><draw:frame draw:z-index="251391488" draw:id="id706" draw:style-name="a707" draw:name="Shape692" text:anchor-type="paragraph" svg:x="0.7875in" svg:y="0.60139in" svg:width="6.54236in" svg:height="0.18472in" style:rel-width="scale" style:rel-height="scale"><draw:text-box><text:p text:style-name="P2052"><text:span text:style-name="T2053">conformidad con lo dispuesto en los artículos 123 y 30.3 de la Ley 39/2015, de 1 de octubre, del<text:s/></text:span></text:p></draw:text-box><svg:title/><svg:desc/></draw:frame></text:span><text:span text:style-name="T2054"><draw:frame draw:z-index="251385344" draw:id="id707" draw:style-name="a708" draw:name="Shape691" text:anchor-type="paragraph" svg:x="0.7875in" svg:y="0.42569in" svg:width="6.26736in" svg:height="0.18472in" style:rel-width="scale" style:rel-height="scale"><draw:text-box><text:p text:style-name="P2055"><text:span text:style-name="T2056">Insulares, en el plazo de UN MES, contado a partir del día siguiente al de su notificación, de<text:s/>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DejaVu Serif" style:font-name-asian="SimSun" style:font-name-complex="Noto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Fuentedepárrafopredeter." style:display-name="Fuente de párrafo predeter." style:family="text"/>
    <style:style style:name="Heading" style:display-name="Heading" style:family="paragraph" style:parent-style-name="Normal" style:next-style-name="Textoindependiente">
      <style:paragraph-properties fo:keep-with-next="always" fo:margin-top="0.1666in" fo:margin-bottom="0.0833in"/>
      <style:text-properties style:font-name="DejaVu Sans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fo:hyphenate="false"/>
    </style:style>
    <style:style style:name="Epígrafe" style:display-name="Epígrafe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7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8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  <style:master-page style:name="MP7" style:page-layout-name="PL7"/>
    <style:master-page style:name="MP8" style:page-layout-name="PL8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MHS</meta:initial-creator>
    <dc:creator>JMHS</dc:creator>
    <meta:creation-date>2024-04-14T19:48:00Z</meta:creation-date>
    <dc:date>2024-04-14T19:48:00Z</dc:date>
    <meta:template xlink:href="Normal.dotm" xlink:type="simple"/>
    <meta:editing-cycles>2</meta:editing-cycles>
    <meta:editing-duration>PT0S</meta:editing-duration>
    <meta:document-statistic meta:page-count="6" meta:paragraph-count="1" meta:word-count="110" meta:character-count="717" meta:row-count="5" meta:non-whitespace-character-count="608"/>
  </office:meta>
</office:document-meta>
</file>