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0000000033B000004917339FD2676CD420D.jpg" manifest:media-type="image/jpeg"/>
  <manifest:file-entry manifest:full-path="Pictures/100000000000033B000004915DC08BB35C4E1027.jpg" manifest:media-type="image/jpeg"/>
  <manifest:file-entry manifest:full-path="Pictures/100000000000033B0000049121B849CD7E489A42.jpg" manifest:media-type="image/jpeg"/>
  <manifest:file-entry manifest:full-path="Pictures/100000000000033B00000491C36B976E0D005E2B.jpg" manifest:media-type="image/jpeg"/>
  <manifest:file-entry manifest:full-path="Pictures/100000000000033B00000491E252F7B208C0F132.jpg" manifest:media-type="image/jpeg"/>
  <manifest:file-entry manifest:full-path="Pictures/100000000000033B00000491A7401904280EA1C2.jpg" manifest:media-type="image/jpeg"/>
  <manifest:file-entry manifest:full-path="Pictures/100000000000033B000004913ECA911B1664C897.jpg" manifest:media-type="image/jpeg"/>
  <manifest:file-entry manifest:full-path="Pictures/100000000000033B0000049177381EC462561EA8.jpg" manifest:media-type="image/jpeg"/>
  <manifest:file-entry manifest:full-path="Pictures/10000000000004D8000006DA85AFE7B8DFDD08FA.jpg" manifest:media-type="image/jpeg"/>
  <manifest:file-entry manifest:full-path="Pictures/100000000000033B0000049175250575E9747CE6.jpg" manifest:media-type="image/jpeg"/>
  <manifest:file-entry manifest:full-path="Pictures/100000000000033B0000049134B9E00153A09073.jpg" manifest:media-type="image/jpeg"/>
  <manifest:file-entry manifest:full-path="Pictures/100000000000033B0000049135153CF4654D7CC4.jpg" manifest:media-type="image/jpeg"/>
  <manifest:file-entry manifest:full-path="Pictures/100000000000033B0000049135B00B39FCABE30C.jpg" manifest:media-type="image/jpeg"/>
  <manifest:file-entry manifest:full-path="Pictures/100000000000033B00000491D1394CC2434BAA5C.jpg" manifest:media-type="image/jpeg"/>
  <manifest:file-entry manifest:full-path="Pictures/100000000000033B00000491A30FA40335F52C2C.jpg" manifest:media-type="image/jpeg"/>
  <manifest:file-entry manifest:full-path="Pictures/100000000000033B000004919A62C7850905CB36.jpg" manifest:media-type="image/jpeg"/>
  <manifest:file-entry manifest:full-path="Pictures/100000000000033B000004914487481AFEE5B8D6.jpg" manifest:media-type="image/jpeg"/>
  <manifest:file-entry manifest:full-path="Pictures/100000000000033B0000049108E0FA8456ECE4CB.jpg" manifest:media-type="image/jpeg"/>
  <manifest:file-entry manifest:full-path="Pictures/100000000000033B00000491E9D2473FB5C2E1DE.jpg" manifest:media-type="image/jpeg"/>
  <manifest:file-entry manifest:full-path="Pictures/100000000000033B00000491D3F0B40CBA9819FD.jpg" manifest:media-type="image/jpeg"/>
  <manifest:file-entry manifest:full-path="Pictures/100000000000033B00000491CE90867E79E5BAAA.jpg" manifest:media-type="image/jpeg"/>
  <manifest:file-entry manifest:full-path="Pictures/100000000000033B000004911DEDDC9C435012E0.jpg" manifest:media-type="image/jpeg"/>
  <manifest:file-entry manifest:full-path="Pictures/100000000000033B000004912B67EC70E6A4266A.jpg" manifest:media-type="image/jpeg"/>
  <manifest:file-entry manifest:full-path="Pictures/100000000000033B00000491CF1705F65B79DEF3.jpg" manifest:media-type="image/jpeg"/>
  <manifest:file-entry manifest:full-path="Pictures/100000000000033B000004913B94FCA3150E1424.jpg" manifest:media-type="image/jpeg"/>
  <manifest:file-entry manifest:full-path="Pictures/100000000000033B00000491775892C631101C85.jpg" manifest:media-type="image/jpeg"/>
  <manifest:file-entry manifest:full-path="Pictures/100000000000033B00000491F37D33DEE610E370.jpg" manifest:media-type="image/jpeg"/>
  <manifest:file-entry manifest:full-path="Pictures/100000000000033B0000049180BD0B22F670435A.jpg" manifest:media-type="image/jpeg"/>
  <manifest:file-entry manifest:full-path="Pictures/100000000000033B00000491D843DF68FDCBD6ED.jpg" manifest:media-type="image/jpeg"/>
  <manifest:file-entry manifest:full-path="Pictures/100000000000033B000004914C28DDEFC4356E89.jpg" manifest:media-type="image/jpeg"/>
  <manifest:file-entry manifest:full-path="Pictures/100000000000033B00000491CC45CB86DFFFCD29.jpg" manifest:media-type="image/jpeg"/>
  <manifest:file-entry manifest:full-path="Pictures/100000000000033B00000491DEFC3E4F54AE28C5.jpg" manifest:media-type="image/jpeg"/>
  <manifest:file-entry manifest:full-path="Pictures/100000000000033B00000491122FF332F6ED5FEF.jpg" manifest:media-type="image/jpeg"/>
  <manifest:file-entry manifest:full-path="Pictures/100000000000033B00000491735514AD4A4F934A.jpg" manifest:media-type="image/jpeg"/>
  <manifest:file-entry manifest:full-path="Pictures/100000000000033B0000049154A58C739E87F63A.jpg" manifest:media-type="image/jpeg"/>
  <manifest:file-entry manifest:full-path="Pictures/10000000000004D8000006DA6E189B9C98BC5834.jpg" manifest:media-type="image/jpeg"/>
  <manifest:file-entry manifest:full-path="Pictures/100000000000033B000004914B931260BAD7BF43.jpg" manifest:media-type="image/jpeg"/>
  <manifest:file-entry manifest:full-path="Pictures/100000000000033B00000491F3FF93A06A16B82E.jpg" manifest:media-type="image/jpeg"/>
  <manifest:file-entry manifest:full-path="Pictures/100000000000033B00000491B57619087879388E.jpg" manifest:media-type="image/jpeg"/>
  <manifest:file-entry manifest:full-path="Pictures/100000000000033B00000491AE03A9D67209BF2B.jpg" manifest:media-type="image/jpeg"/>
  <manifest:file-entry manifest:full-path="Pictures/100000000000033B00000491F2590B66134B3608.jpg" manifest:media-type="image/jpeg"/>
  <manifest:file-entry manifest:full-path="Pictures/10000000000004D8000006DA2D45AD41552DDCF5.jpg" manifest:media-type="image/jpeg"/>
  <manifest:file-entry manifest:full-path="Pictures/100000000000033B00000491FDE55F532BCE6F9A.jpg" manifest:media-type="image/jpeg"/>
  <manifest:file-entry manifest:full-path="Pictures/100000000000033B0000049143695B4C32402026.jpg" manifest:media-type="image/jpeg"/>
  <manifest:file-entry manifest:full-path="Pictures/100000000000033B00000491159900F4E0AE5BAA.jpg" manifest:media-type="image/jpeg"/>
  <manifest:file-entry manifest:full-path="Pictures/100000000000033B00000491AF4107A9812E3C83.jpg" manifest:media-type="image/jpeg"/>
  <manifest:file-entry manifest:full-path="Pictures/100000000000033B00000491296C81420B5980F0.jpg" manifest:media-type="image/jpeg"/>
  <manifest:file-entry manifest:full-path="Pictures/10000000000004D8000006DA9D305973BD5C21B8.jpg" manifest:media-type="image/jpeg"/>
  <manifest:file-entry manifest:full-path="Pictures/100000000000033B00000491651707C0C0314929.jpg" manifest:media-type="image/jpeg"/>
  <manifest:file-entry manifest:full-path="Pictures/100000000000033B00000491A15967517A5EE961.jpg" manifest:media-type="image/jpeg"/>
  <manifest:file-entry manifest:full-path="Pictures/10000200000000400000002CBAC22670869333AF.png" manifest:media-type="image/png"/>
  <manifest:file-entry manifest:full-path="Pictures/1000020000000548000002042E8638667E18BCB7.png" manifest:media-type="image/png"/>
  <manifest:file-entry manifest:full-path="Pictures/10000200000005A8000006C817DB4B2FB29F4F45.png" manifest:media-type="image/png"/>
  <manifest:file-entry manifest:full-path="Pictures/100002000000055800000704DEAB8D94B6BF7FE8.png" manifest:media-type="image/png"/>
  <manifest:file-entry manifest:full-path="Pictures/1000020000000018000000107D13ADB28AECF111.png" manifest:media-type="image/png"/>
  <manifest:file-entry manifest:full-path="Pictures/10000200000000780000002009AE03602785CAD1.png" manifest:media-type="image/png"/>
  <manifest:file-entry manifest:full-path="Pictures/10000200000004E80000068CE597F49ABC20C0FE.png" manifest:media-type="image/png"/>
  <manifest:file-entry manifest:full-path="Pictures/10000200000002100000014061F051EC7543F17F.png" manifest:media-type="image/png"/>
  <manifest:file-entry manifest:full-path="Pictures/1000020000000168000000241B014851E45B8ABE.png" manifest:media-type="image/png"/>
  <manifest:file-entry manifest:full-path="Pictures/1000020000000168000000245AC0EDD12129BB57.png" manifest:media-type="image/png"/>
  <manifest:file-entry manifest:full-path="Pictures/10000200000002E000000024DCE9428770F6B672.png" manifest:media-type="image/png"/>
  <manifest:file-entry manifest:full-path="Pictures/100002000000004000000018BB6B4797F0D4045A.png" manifest:media-type="image/png"/>
  <manifest:file-entry manifest:full-path="Pictures/100002000000035800000064D5E5365D50EA916D.png" manifest:media-type="image/png"/>
  <manifest:file-entry manifest:full-path="Pictures/100002000000031800000044A8C92C272D3C12C6.png" manifest:media-type="image/png"/>
  <manifest:file-entry manifest:full-path="Pictures/1000020000000298000000441F7B2C81EC05F5DD.png" manifest:media-type="image/png"/>
  <manifest:file-entry manifest:full-path="Pictures/10000200000003200000016449686A737DB0192F.png" manifest:media-type="image/png"/>
  <manifest:file-entry manifest:full-path="Pictures/100000000000033B00000491B82C5DC870029299.jpg" manifest:media-type="image/jpeg"/>
  <manifest:file-entry manifest:full-path="Pictures/100002000000003800000024E71C8C0A6BB72104.png" manifest:media-type="image/png"/>
  <manifest:file-entry manifest:full-path="Pictures/10000200000000900000015CE548A60F960EBF94.png" manifest:media-type="image/png"/>
  <manifest:file-entry manifest:full-path="Pictures/100002000000004000000020F51E8EDBBB5B49A1.png" manifest:media-type="image/png"/>
  <manifest:file-entry manifest:full-path="Pictures/1000020000000480000000B03C5A1C0D46A72945.png" manifest:media-type="image/png"/>
  <manifest:file-entry manifest:full-path="Pictures/10000200000000B8000000505F1F08097526D0F9.png" manifest:media-type="image/png"/>
  <manifest:file-entry manifest:full-path="Pictures/10000200000003180000002891207C4764000C3B.png" manifest:media-type="image/png"/>
  <manifest:file-entry manifest:full-path="Pictures/10000200000005B0000006F82A3B0F8BD1C71CBD.png" manifest:media-type="image/png"/>
  <manifest:file-entry manifest:full-path="Pictures/1000020000000218000000404A9A74E208AB6A47.png" manifest:media-type="image/png"/>
  <manifest:file-entry manifest:full-path="Pictures/1000020000000318000000407363E74BA09925C5.png" manifest:media-type="image/png"/>
  <manifest:file-entry manifest:full-path="Pictures/100002000000026000000028EECB6ACE31588CB5.png" manifest:media-type="image/png"/>
  <manifest:file-entry manifest:full-path="Pictures/1000020000000580000002E0D6280F48D8E24A03.png" manifest:media-type="image/png"/>
  <manifest:file-entry manifest:full-path="Pictures/10000200000005A0000007202E702DD0DF2F1949.png" manifest:media-type="image/png"/>
  <manifest:file-entry manifest:full-path="Pictures/1000020000000128000000945BC7227C898030CF.png" manifest:media-type="image/png"/>
  <manifest:file-entry manifest:full-path="Pictures/100002000000014000000098FDEAD326EC6F0741.png" manifest:media-type="image/png"/>
  <manifest:file-entry manifest:full-path="Pictures/10000200000000180000003C90F0084AE4AFAC12.png" manifest:media-type="image/png"/>
  <manifest:file-entry manifest:full-path="Pictures/10000200000003D800000024BC218153D7758815.png" manifest:media-type="image/png"/>
  <manifest:file-entry manifest:full-path="Pictures/100002000000013000000098A2BCCACDC5A4C4A7.png" manifest:media-type="image/png"/>
  <manifest:file-entry manifest:full-path="Pictures/10000200000005C80000060813A6617B8582A0BB.png" manifest:media-type="image/png"/>
  <manifest:file-entry manifest:full-path="Pictures/10000200000005A8000006B8EEB0288CB3B87B5A.png" manifest:media-type="image/png"/>
  <manifest:file-entry manifest:full-path="Pictures/10000200000005A80000068C271B6AFFD2A0215C.png" manifest:media-type="image/png"/>
  <manifest:file-entry manifest:full-path="Pictures/1000020000000558000006B457DB6C674455857A.png" manifest:media-type="image/png"/>
  <manifest:file-entry manifest:full-path="Pictures/10000200000005A8000006ACD0AF790C28167CB1.png" manifest:media-type="image/png"/>
  <manifest:file-entry manifest:full-path="Pictures/100002000000001800000010F018C6F6F3ACE5E0.png" manifest:media-type="image/png"/>
  <manifest:file-entry manifest:full-path="Pictures/1000020000000118000000B0CB045CEF54FD20BE.png" manifest:media-type="image/png"/>
  <manifest:file-entry manifest:full-path="Pictures/1000020000000520000006A0CA63334E608B57E8.png" manifest:media-type="image/png"/>
  <manifest:file-entry manifest:full-path="Pictures/100002000000001800000038ADD610A9FA253F29.png" manifest:media-type="image/png"/>
  <manifest:file-entry manifest:full-path="Pictures/100000000000033B000004918ED5AF84321D66F6.jpg" manifest:media-type="image/jpeg"/>
  <manifest:file-entry manifest:full-path="Pictures/10000200000000C00000001CD4672DB3004044CB.png" manifest:media-type="image/png"/>
  <manifest:file-entry manifest:full-path="Pictures/100002000000059800000730AF2FE4287523588B.png" manifest:media-type="image/png"/>
  <manifest:file-entry manifest:full-path="Pictures/1000020000000028000000107E412048E16D91F7.png" manifest:media-type="image/png"/>
  <manifest:file-entry manifest:full-path="Pictures/10000200000004980000004CFBDBC0A9927C8A6B.png" manifest:media-type="image/png"/>
  <manifest:file-entry manifest:full-path="Pictures/10000200000000180000001088670FA00429D691.png" manifest:media-type="image/png"/>
  <manifest:file-entry manifest:full-path="Pictures/100002000000001800000010FA36548BE88320D8.png" manifest:media-type="image/png"/>
  <manifest:file-entry manifest:full-path="Pictures/100002000000001800000010B831C1F9C4DF1274.png" manifest:media-type="image/png"/>
  <manifest:file-entry manifest:full-path="Pictures/10000200000005580000012C6F9DA353CFF0DCE4.png" manifest:media-type="image/png"/>
  <manifest:file-entry manifest:full-path="Pictures/10000200000000180000000C8EC0260D18900DEA.png" manifest:media-type="image/png"/>
  <manifest:file-entry manifest:full-path="Pictures/10000200000000B00000003041CB66AC6FD905CD.png" manifest:media-type="image/png"/>
  <manifest:file-entry manifest:full-path="Pictures/10000200000005880000049040BEC84953078B5C.png" manifest:media-type="image/png"/>
  <manifest:file-entry manifest:full-path="Pictures/100002000000004800000024B9EC1D96C3593D0A.png" manifest:media-type="image/png"/>
  <manifest:file-entry manifest:full-path="Pictures/10000200000005A80000035CC895DD54854FF47D.png" manifest:media-type="image/png"/>
  <manifest:file-entry manifest:full-path="Pictures/10000200000002A000000090CD17D74852A3648E.png" manifest:media-type="image/png"/>
  <manifest:file-entry manifest:full-path="Pictures/10000200000001780000002086BF69CBD6B8E2C7.png" manifest:media-type="image/png"/>
  <manifest:file-entry manifest:full-path="Pictures/10000200000001C0000000D8C2C2B0E377D7D474.png" manifest:media-type="image/png"/>
  <manifest:file-entry manifest:full-path="Pictures/10000200000000580000001C31EEC9E8318CFF3E.png" manifest:media-type="image/png"/>
  <manifest:file-entry manifest:full-path="Pictures/1000020000000580000004146C203686519E1F91.png" manifest:media-type="image/png"/>
  <manifest:file-entry manifest:full-path="Pictures/1000020000000300000000584AAE0EE47E1DD3C2.png" manifest:media-type="image/png"/>
  <manifest:file-entry manifest:full-path="Pictures/1000020000000400000000284636645540E79A2C.png" manifest:media-type="image/png"/>
  <manifest:file-entry manifest:full-path="Pictures/10000200000000400000002092F1262158885DBB.png" manifest:media-type="image/png"/>
  <manifest:file-entry manifest:full-path="Pictures/1000020000000388000001B4426B1DC272CFBD6F.png" manifest:media-type="image/png"/>
  <manifest:file-entry manifest:full-path="Pictures/100002000000001800000010A1BBAB2D0AE2BCB8.png" manifest:media-type="image/png"/>
  <manifest:file-entry manifest:full-path="Pictures/10000200000005B80000047079ED9E97893ED377.png" manifest:media-type="image/png"/>
  <manifest:file-entry manifest:full-path="Pictures/10000200000003000000005864E2737C7DACBA0E.png" manifest:media-type="image/png"/>
  <manifest:file-entry manifest:full-path="Pictures/100002000000032000000038BF96E6CC0B3157C5.png" manifest:media-type="image/png"/>
  <manifest:file-entry manifest:full-path="Pictures/10000200000000100000003C3303587A14AEB55B.png" manifest:media-type="image/png"/>
  <manifest:file-entry manifest:full-path="Pictures/100002000000009000000024A043CC6650B51B2F.png" manifest:media-type="image/png"/>
  <manifest:file-entry manifest:full-path="Pictures/100002000000001800000034E62497A8744BDCF7.png" manifest:media-type="image/png"/>
  <manifest:file-entry manifest:full-path="Pictures/100000000000033B00000491C3055FCC94675DC1.jpg" manifest:media-type="image/jpeg"/>
  <manifest:file-entry manifest:full-path="Pictures/1000020000000070000000205A4547A7D25DD776.png" manifest:media-type="image/png"/>
  <manifest:file-entry manifest:full-path="Pictures/1000020000000598000007845D84669A5435CAC2.png" manifest:media-type="image/png"/>
  <manifest:file-entry manifest:full-path="Pictures/100002000000012800000090A03C54E02D1448FD.png" manifest:media-type="image/png"/>
  <manifest:file-entry manifest:full-path="Pictures/100002000000058800000218143C4B19499C117B.png" manifest:media-type="image/png"/>
  <manifest:file-entry manifest:full-path="Pictures/100002000000001800000060EA485D83E0A5BB3E.png" manifest:media-type="image/png"/>
  <manifest:file-entry manifest:full-path="Pictures/10000200000000580000005424D7BBC46CEAA08A.png" manifest:media-type="image/png"/>
  <manifest:file-entry manifest:full-path="Pictures/100002000000043800000048D1190707A191669F.png" manifest:media-type="image/png"/>
  <manifest:file-entry manifest:full-path="Pictures/1000020000000550000001D47FCEA617482CA7A1.png" manifest:media-type="image/png"/>
  <manifest:file-entry manifest:full-path="Pictures/10000200000000400000001CE3484238157F9D52.png" manifest:media-type="image/png"/>
  <manifest:file-entry manifest:full-path="Pictures/10000200000006F800000BBCD6169E6FFB74F9E5.png" manifest:media-type="image/png"/>
  <manifest:file-entry manifest:full-path="Pictures/100002000000002000000018CB5C4FA94D5652E1.png" manifest:media-type="image/png"/>
  <manifest:file-entry manifest:full-path="Pictures/1000020000000588000004FC9FD8B8B22CB69BA3.png" manifest:media-type="image/png"/>
  <manifest:file-entry manifest:full-path="Pictures/10000200000005A8000007108DF1EC15116EBE30.png" manifest:media-type="image/png"/>
  <manifest:file-entry manifest:full-path="Pictures/1000020000000530000006C8A8F49FD19CC2B2BE.png" manifest:media-type="image/png"/>
  <manifest:file-entry manifest:full-path="Pictures/1000020000000310000000A85F9542986A972C36.png" manifest:media-type="image/png"/>
  <manifest:file-entry manifest:full-path="Pictures/10000200000005480000055899EE22F6281FB23F.png" manifest:media-type="image/png"/>
  <manifest:file-entry manifest:full-path="Pictures/100002000000012000000098C7F1694BFF97720C.png" manifest:media-type="image/png"/>
  <manifest:file-entry manifest:full-path="Pictures/10000200000000180000001077DFFE96FC1BE40B.png" manifest:media-type="image/png"/>
  <manifest:file-entry manifest:full-path="Pictures/1000020000000100000000385FE3B5A0BEAB9315.png" manifest:media-type="image/png"/>
  <manifest:file-entry manifest:full-path="Pictures/100002000000030000000058B92E9C27EFD00AF2.png" manifest:media-type="image/png"/>
  <manifest:file-entry manifest:full-path="Pictures/10000200000005A00000018093525825D9DDC9F4.png" manifest:media-type="image/png"/>
  <manifest:file-entry manifest:full-path="Pictures/1000020000000308000000B8E30523F41CC4190E.png" manifest:media-type="image/png"/>
  <manifest:file-entry manifest:full-path="Pictures/1000020000000018000000D07A2AAD245A04D328.png" manifest:media-type="image/png"/>
  <manifest:file-entry manifest:full-path="Pictures/10000200000000C80000014CB602C8F577998A6D.png" manifest:media-type="image/png"/>
  <manifest:file-entry manifest:full-path="Pictures/100002000000001800000014BDE10989B673C474.png" manifest:media-type="image/png"/>
  <manifest:file-entry manifest:full-path="Pictures/10000200000000980000004C823BFA2A0FFF5C53.png" manifest:media-type="image/png"/>
  <manifest:file-entry manifest:full-path="Pictures/1000020000000320000000400C487E17F31F9222.png" manifest:media-type="image/png"/>
  <manifest:file-entry manifest:full-path="Pictures/100002000000040000000258F0E973430BB7E0BD.png" manifest:media-type="image/png"/>
  <manifest:file-entry manifest:full-path="Pictures/10000200000005F800000738F40951DB4AE67BF6.png" manifest:media-type="image/png"/>
  <manifest:file-entry manifest:full-path="Pictures/10000200000003000000005850CCCD839C76CB3F.png" manifest:media-type="image/png"/>
  <manifest:file-entry manifest:full-path="Pictures/100002000000070800000C30F5701D12E71A594E.png" manifest:media-type="image/png"/>
  <manifest:file-entry manifest:full-path="Pictures/10000200000005480000012CC48C6E55E81EA4BA.png" manifest:media-type="image/png"/>
  <manifest:file-entry manifest:full-path="Pictures/100002000000019800000024CA4BD1EFF7F200F0.png" manifest:media-type="image/png"/>
  <manifest:file-entry manifest:full-path="Pictures/100002000000071000000A3CA5476A37DB797F69.png" manifest:media-type="image/png"/>
  <manifest:file-entry manifest:full-path="Pictures/10000200000003B00000005480175108ED451243.png" manifest:media-type="image/png"/>
  <manifest:file-entry manifest:full-path="Pictures/10000200000001B000000024167CE7430EFB6E02.png" manifest:media-type="image/png"/>
  <manifest:file-entry manifest:full-path="Pictures/100002000000001800000010B63FDC35A3FFA5BA.png" manifest:media-type="image/png"/>
  <manifest:file-entry manifest:full-path="Pictures/10000200000001A8000000140389AF5232C4B13C.png" manifest:media-type="image/png"/>
  <manifest:file-entry manifest:full-path="Pictures/10000200000001280000009C33ABF2340CA2C86E.png" manifest:media-type="image/png"/>
  <manifest:file-entry manifest:full-path="Pictures/10000200000000B00000004C61681942CD05B205.png" manifest:media-type="image/png"/>
  <manifest:file-entry manifest:full-path="Pictures/10000200000000380000001C2E1F24239ED8848E.png" manifest:media-type="image/png"/>
  <manifest:file-entry manifest:full-path="Pictures/1000020000000010000000143732917D6DC57660.png" manifest:media-type="image/png"/>
  <manifest:file-entry manifest:full-path="Pictures/100002000000054000000024C0E03F4A1BABBA27.png" manifest:media-type="image/png"/>
  <manifest:file-entry manifest:full-path="Pictures/1000020000000320000000B85449EC1AD3CFADB8.png" manifest:media-type="image/png"/>
  <manifest:file-entry manifest:full-path="Pictures/10000200000000100000001860E3BD7E20E773BB.png" manifest:media-type="image/png"/>
  <manifest:file-entry manifest:full-path="Pictures/10000200000000A8000000500A5199167CE0B4E6.png" manifest:media-type="image/png"/>
  <manifest:file-entry manifest:full-path="Pictures/10000200000000180000000C0384F348375F4768.png" manifest:media-type="image/png"/>
  <manifest:file-entry manifest:full-path="Pictures/100002000000058000000188BE6CB6A0146B8C34.png" manifest:media-type="image/png"/>
  <manifest:file-entry manifest:full-path="Pictures/1000020000000228000000248A1DD278AC3D0418.png" manifest:media-type="image/png"/>
  <manifest:file-entry manifest:full-path="Pictures/10000200000005A8000006C425AABD2C0FEBD66C.png" manifest:media-type="image/png"/>
  <manifest:file-entry manifest:full-path="Pictures/100002000000017000000028D5D8BB85E410A1E1.png" manifest:media-type="image/png"/>
  <manifest:file-entry manifest:full-path="Pictures/10000200000000400000001C7978283C8B8E53C1.png" manifest:media-type="image/png"/>
  <manifest:file-entry manifest:full-path="Pictures/10000200000000180000002816D7FF70896B3D19.png" manifest:media-type="image/png"/>
  <manifest:file-entry manifest:full-path="Pictures/100002000000058000000268FF3F1CFBF097A71C.png" manifest:media-type="image/png"/>
  <manifest:file-entry manifest:full-path="Pictures/10000200000003E8000000685EF97D37038AB7BD.png" manifest:media-type="image/png"/>
  <manifest:file-entry manifest:full-path="Pictures/10000200000005C800000628814A9223E2F11C57.png" manifest:media-type="image/png"/>
  <manifest:file-entry manifest:full-path="Pictures/100002000000034800000020D8472709DE527C04.png" manifest:media-type="image/png"/>
  <manifest:file-entry manifest:full-path="Pictures/1000020000000040000000148B7ABC220ABEBAB2.png" manifest:media-type="image/png"/>
  <manifest:file-entry manifest:full-path="Pictures/100002000000001800000014041D43C044F7408A.png" manifest:media-type="image/png"/>
  <manifest:file-entry manifest:full-path="Pictures/10000200000000D000000020E46FBB3BED0B7A46.png" manifest:media-type="image/png"/>
  <manifest:file-entry manifest:full-path="Pictures/10000200000005180000002885BC271F2F057652.png" manifest:media-type="image/png"/>
  <manifest:file-entry manifest:full-path="Pictures/1000020000000578000001E4157102CB21DE61D4.png" manifest:media-type="image/png"/>
  <manifest:file-entry manifest:full-path="Pictures/100002000000001800000014851F63FB4F5C2E21.png" manifest:media-type="image/png"/>
  <manifest:file-entry manifest:full-path="Pictures/100002000000001800000018EBB98A24A9A06A40.png" manifest:media-type="image/png"/>
  <manifest:file-entry manifest:full-path="Pictures/1000020000000020000000181DC4484888D3BF67.png" manifest:media-type="image/png"/>
  <manifest:file-entry manifest:full-path="Pictures/100000000000033B00000491B58363961FD63CD3.jpg" manifest:media-type="image/jpeg"/>
  <manifest:file-entry manifest:full-path="Pictures/1000020000000018000000148AADEB1B4CEA5223.png" manifest:media-type="image/png"/>
  <manifest:file-entry manifest:full-path="Pictures/10000200000000B000000020F83AEC7FCB73E047.png" manifest:media-type="image/png"/>
  <manifest:file-entry manifest:full-path="Pictures/1000020000000308000000BC040073BE917E959F.png" manifest:media-type="image/png"/>
  <manifest:file-entry manifest:full-path="Pictures/100002000000002800000038962F8DEC516F910A.png" manifest:media-type="image/png"/>
  <manifest:file-entry manifest:full-path="Pictures/1000020000000518000000244F37D070412D26B1.png" manifest:media-type="image/png"/>
  <manifest:file-entry manifest:full-path="Pictures/100002000000013800000088AC05F38FB0610C90.png" manifest:media-type="image/png"/>
  <manifest:file-entry manifest:full-path="Pictures/100002000000016000000080C4C04684D2767CF1.png" manifest:media-type="image/png"/>
  <manifest:file-entry manifest:full-path="Pictures/100002000000001800000010910C0AC46CA53980.png" manifest:media-type="image/png"/>
  <manifest:file-entry manifest:full-path="Pictures/10000200000005F0000005AC1D655394F89C9B99.png" manifest:media-type="image/png"/>
  <manifest:file-entry manifest:full-path="Pictures/10000200000000A00000004CE275C18E2C879EBD.png" manifest:media-type="image/png"/>
  <manifest:file-entry manifest:full-path="Pictures/1000020000000610000005989C72A3F7FCD4ADAA.png" manifest:media-type="image/png"/>
  <manifest:file-entry manifest:full-path="Pictures/1000020000000500000000709B3FFA33560F94BE.png" manifest:media-type="image/png"/>
  <manifest:file-entry manifest:full-path="Pictures/10000200000000100000001444BE2662AF3FB943.png" manifest:media-type="image/png"/>
  <manifest:file-entry manifest:full-path="Pictures/1000020000000220000000100A0B795E5281E21E.png" manifest:media-type="image/png"/>
  <manifest:file-entry manifest:full-path="Pictures/1000020000000320000000D01F1762EBCB3A4408.png" manifest:media-type="image/png"/>
  <manifest:file-entry manifest:full-path="Pictures/10000200000002F800000018AE18A6393548D021.png" manifest:media-type="image/png"/>
  <manifest:file-entry manifest:full-path="Pictures/1000020000000040000000407A54AB7907560C5B.png" manifest:media-type="image/png"/>
  <manifest:file-entry manifest:full-path="Pictures/1000020000000570000000A8B6AC4F006D8698D4.png" manifest:media-type="image/png"/>
  <manifest:file-entry manifest:full-path="Pictures/10000200000004A0000000282F362FE199FFEE68.png" manifest:media-type="image/png"/>
  <manifest:file-entry manifest:full-path="Pictures/100000000000033B000004917DDC382C4F5D0D30.jpg" manifest:media-type="image/jpeg"/>
  <manifest:file-entry manifest:full-path="Pictures/1000020000000580000001389A05CE514F8161CD.png" manifest:media-type="image/png"/>
  <manifest:file-entry manifest:full-path="Pictures/1000020000000298000001A0AFB4CC526B556F3C.png" manifest:media-type="image/png"/>
  <manifest:file-entry manifest:full-path="Pictures/1000020000000020000000E4718CFDCC3DBA671F.png" manifest:media-type="image/png"/>
  <manifest:file-entry manifest:full-path="Pictures/10000200000001100000002040DE633A4915BD97.png" manifest:media-type="image/png"/>
  <manifest:file-entry manifest:full-path="Pictures/10000200000001E000000024EB455CD15F2FA0BC.png" manifest:media-type="image/png"/>
  <manifest:file-entry manifest:full-path="Pictures/10000200000000280000005C270EE860C837FE1D.png" manifest:media-type="image/png"/>
  <manifest:file-entry manifest:full-path="Pictures/1000020000000038000000241215E99E756C4C2E.png" manifest:media-type="image/png"/>
  <manifest:file-entry manifest:full-path="Pictures/100002000000024000000014F4644A4606C61CDE.png" manifest:media-type="image/png"/>
  <manifest:file-entry manifest:full-path="Pictures/100002000000001800000010E335BC8072256ADF.png" manifest:media-type="image/png"/>
  <manifest:file-entry manifest:full-path="Pictures/10000200000001C8000000288B02872DFE981A0E.png" manifest:media-type="image/png"/>
  <manifest:file-entry manifest:full-path="Pictures/100002000000006000000058AF4EDB9121482147.png" manifest:media-type="image/png"/>
  <manifest:file-entry manifest:full-path="Pictures/100002000000022800000020E2414BF1D4646DE4.png" manifest:media-type="image/png"/>
  <manifest:file-entry manifest:full-path="Pictures/100002000000001800000014B18E41577D04B5C5.png" manifest:media-type="image/png"/>
  <manifest:file-entry manifest:full-path="Pictures/1000020000000248000000447DA63D1C793DF574.png" manifest:media-type="image/png"/>
  <manifest:file-entry manifest:full-path="Pictures/10000200000000180000001082B3AE29A4DCF0DF.png" manifest:media-type="image/png"/>
  <manifest:file-entry manifest:full-path="Pictures/1000020000000088000000249B6B581F5794945A.png" manifest:media-type="image/png"/>
  <manifest:file-entry manifest:full-path="Pictures/10000200000001D00000002444A4A38AC22DECCC.png" manifest:media-type="image/png"/>
  <manifest:file-entry manifest:full-path="Pictures/10000200000005A8000005B01030ADEE933F6525.png" manifest:media-type="image/png"/>
  <manifest:file-entry manifest:full-path="Pictures/10000200000004C80000004032AB2928A9251CC3.png" manifest:media-type="image/png"/>
  <manifest:file-entry manifest:full-path="Pictures/10000200000000180000001058378396DA21D302.png" manifest:media-type="image/png"/>
  <manifest:file-entry manifest:full-path="Pictures/1000020000000160000000204DE24B90E025CCA2.png" manifest:media-type="image/png"/>
  <manifest:file-entry manifest:full-path="Pictures/1000020000000308000000BC3F8DC60629969629.png" manifest:media-type="image/png"/>
  <manifest:file-entry manifest:full-path="Pictures/10000200000000100000001C4EFFD20F27E3C5E3.png" manifest:media-type="image/png"/>
  <manifest:file-entry manifest:full-path="Pictures/100000000000033B000004912FC7A0C97729B627.jpg" manifest:media-type="image/jpeg"/>
  <manifest:file-entry manifest:full-path="Pictures/10000200000005A80000020471BAC31A2CE217F6.png" manifest:media-type="image/png"/>
  <manifest:file-entry manifest:full-path="Pictures/1000020000000018000000107495AE586D739E96.png" manifest:media-type="image/png"/>
  <manifest:file-entry manifest:full-path="Pictures/1000020000000010000000207F612E1BA734BA1C.png" manifest:media-type="image/png"/>
  <manifest:file-entry manifest:full-path="Pictures/1000020000000298000001A05B6A695BCD4D62C6.png" manifest:media-type="image/png"/>
  <manifest:file-entry manifest:full-path="Pictures/100002000000002000000018A674C869FAB4D62B.png" manifest:media-type="image/png"/>
  <manifest:file-entry manifest:full-path="Pictures/10000200000005B8000002FC55E684F3FAF02376.png" manifest:media-type="image/png"/>
  <manifest:file-entry manifest:full-path="Pictures/10000200000000700000006805A1AC9EA68302A0.png" manifest:media-type="image/png"/>
  <manifest:file-entry manifest:full-path="Pictures/1000020000000018000000148B0433B8C192993A.png" manifest:media-type="image/png"/>
  <manifest:file-entry manifest:full-path="Pictures/1000020000000018000000144B1B7CF7CC219C9C.png" manifest:media-type="image/png"/>
  <manifest:file-entry manifest:full-path="Pictures/1000020000000018000000103145C83F313CC382.png" manifest:media-type="image/png"/>
  <manifest:file-entry manifest:full-path="Pictures/10000200000000400000001C15B6C4CAB047C076.png" manifest:media-type="image/png"/>
  <manifest:file-entry manifest:full-path="Pictures/100002000000054800000698BC0F0C7BAF7F531D.png" manifest:media-type="image/png"/>
  <manifest:file-entry manifest:full-path="Pictures/100000000000033B00000491D869B60FA1D35602.jpg" manifest:media-type="image/jpeg"/>
  <manifest:file-entry manifest:full-path="Pictures/1000020000000408000001B81B655A53BC8CDDD6.png" manifest:media-type="image/png"/>
  <manifest:file-entry manifest:full-path="Pictures/10000200000006000000034817D0E782D0EBEDCF.png" manifest:media-type="image/png"/>
  <manifest:file-entry manifest:full-path="Pictures/100002000000001800000050E6F026B053718D06.png" manifest:media-type="image/png"/>
  <manifest:file-entry manifest:full-path="Pictures/1000020000000270000000142CF92D940C043827.png" manifest:media-type="image/png"/>
  <manifest:file-entry manifest:full-path="Pictures/1000020000000020000000101AD393B4FD9811BD.png" manifest:media-type="image/png"/>
  <manifest:file-entry manifest:full-path="Pictures/10000200000001380000002C2F0DDEDDBBA5C62D.png" manifest:media-type="image/png"/>
  <manifest:file-entry manifest:full-path="Pictures/100002000000001800000014A73641FB51E5564C.png" manifest:media-type="image/png"/>
  <manifest:file-entry manifest:full-path="Pictures/10000200000005A8000005C8C3670C449AA1AEE0.png" manifest:media-type="image/png"/>
  <manifest:file-entry manifest:full-path="Pictures/100000000000033B000004919A6AEB0235E31225.jpg" manifest:media-type="image/jpeg"/>
  <manifest:file-entry manifest:full-path="Pictures/10000200000000180000000C6FBAB18E92D48F93.png" manifest:media-type="image/png"/>
  <manifest:file-entry manifest:full-path="Pictures/100002000000011000000020097C92AB356F60BA.png" manifest:media-type="image/png"/>
  <manifest:file-entry manifest:full-path="Pictures/100002000000006800000024142C0A0A2B5064C3.png" manifest:media-type="image/png"/>
  <manifest:file-entry manifest:full-path="Pictures/10000200000005600000064C61DAABD738005148.png" manifest:media-type="image/png"/>
  <manifest:file-entry manifest:full-path="Pictures/10000200000000A0000000504F5CDA6F7600A892.png" manifest:media-type="image/png"/>
  <manifest:file-entry manifest:full-path="Pictures/10000200000000180000000C028176D52B86FC5B.png" manifest:media-type="image/png"/>
  <manifest:file-entry manifest:full-path="Pictures/10000200000000180000001088C212B89A4CAE5E.png" manifest:media-type="image/png"/>
  <manifest:file-entry manifest:full-path="Pictures/1000020000000040000000281BDA7937328A1F94.png" manifest:media-type="image/png"/>
  <manifest:file-entry manifest:full-path="Pictures/10000200000002D0000000288B64C91866D95EE9.png" manifest:media-type="image/png"/>
  <manifest:file-entry manifest:full-path="Pictures/10000200000000A80000009862AC8B11D988A571.png" manifest:media-type="image/png"/>
  <manifest:file-entry manifest:full-path="Pictures/100002000000001000000014770AB0CBB9B217FC.png" manifest:media-type="image/png"/>
  <manifest:file-entry manifest:full-path="Pictures/1000020000000018000000184708DE9434E745F2.png" manifest:media-type="image/png"/>
  <manifest:file-entry manifest:full-path="Pictures/100002000000002000000018F069084E57D2AED3.png" manifest:media-type="image/png"/>
  <manifest:file-entry manifest:full-path="Pictures/100000000000033B0000049160E726E22C76DC88.jpg" manifest:media-type="image/jpeg"/>
  <manifest:file-entry manifest:full-path="Pictures/10000200000000180000001491E9B442A4B37A7D.png" manifest:media-type="image/png"/>
  <manifest:file-entry manifest:full-path="Pictures/100002000000003800000014EA79A722FF329D92.png" manifest:media-type="image/png"/>
  <manifest:file-entry manifest:full-path="Pictures/100002000000009800000040C117285B819978A8.png" manifest:media-type="image/png"/>
  <manifest:file-entry manifest:full-path="Pictures/10000200000005800000005091D48DD77B26C38E.png" manifest:media-type="image/png"/>
  <manifest:file-entry manifest:full-path="Pictures/100002000000031800000044291C175433DCD5AD.png" manifest:media-type="image/png"/>
  <manifest:file-entry manifest:full-path="Pictures/10000200000000180000000C6CAD3B6D7E548834.png" manifest:media-type="image/png"/>
  <manifest:file-entry manifest:full-path="Pictures/1000020000000080000000403870DCDCC1657782.png" manifest:media-type="image/png"/>
  <manifest:file-entry manifest:full-path="Pictures/100000000000033B00000491DE58669A0463BDDF.jpg" manifest:media-type="image/jpeg"/>
  <manifest:file-entry manifest:full-path="Pictures/10000200000000880000008CA56CA96A121F4BEA.png" manifest:media-type="image/png"/>
  <manifest:file-entry manifest:full-path="Pictures/100002000000018800000028C156DD7DD66514B2.png" manifest:media-type="image/png"/>
  <manifest:file-entry manifest:full-path="Pictures/1000020000000388000001BC577374DAD22D8403.png" manifest:media-type="image/png"/>
  <manifest:file-entry manifest:full-path="Pictures/100002000000001800000014FA3A699696DFC952.png" manifest:media-type="image/png"/>
  <manifest:file-entry manifest:full-path="Pictures/100002000000002000000014675D23DA6057C4D4.png" manifest:media-type="image/png"/>
  <manifest:file-entry manifest:full-path="Pictures/1000020000000098000000383D699E4E71468683.png" manifest:media-type="image/png"/>
  <manifest:file-entry manifest:full-path="Pictures/10000200000000980000003C389B5210DCEE2AB9.png" manifest:media-type="image/png"/>
  <manifest:file-entry manifest:full-path="Pictures/10000200000005A800000784A9C5DAC5332078A7.png" manifest:media-type="image/png"/>
  <manifest:file-entry manifest:full-path="Pictures/100002000000003800000020FF3A73EA1F5D4388.png" manifest:media-type="image/png"/>
  <manifest:file-entry manifest:full-path="Pictures/10000200000001F8000000209C1193CB75986EED.png" manifest:media-type="image/png"/>
  <manifest:file-entry manifest:full-path="Pictures/10000200000002F8000000A0DE251318A5ECE03D.png" manifest:media-type="image/png"/>
  <manifest:file-entry manifest:full-path="Pictures/100002000000005000000024784C1372B3F2C79E.png" manifest:media-type="image/png"/>
  <manifest:file-entry manifest:full-path="Pictures/10000200000000200000000CFDF9F91EA99FB789.png" manifest:media-type="image/png"/>
  <manifest:file-entry manifest:full-path="Pictures/10000200000000180000001C8EE49E07CD873CD4.png" manifest:media-type="image/png"/>
  <manifest:file-entry manifest:full-path="Pictures/100002000000003800000008019CE0322F114C9D.png" manifest:media-type="image/png"/>
  <manifest:file-entry manifest:full-path="Pictures/10000200000001C00000002498181EB1A305A172.png" manifest:media-type="image/png"/>
  <manifest:file-entry manifest:full-path="Pictures/1000020000000320000001985438DBB33B67D65A.png" manifest:media-type="image/png"/>
  <manifest:file-entry manifest:full-path="Pictures/100002000000005800000020B9287C4BBB25D07E.png" manifest:media-type="image/png"/>
  <manifest:file-entry manifest:full-path="Pictures/100002000000001800000020E6A1DA54FCFCBF8E.png" manifest:media-type="image/png"/>
  <manifest:file-entry manifest:full-path="Pictures/10000200000003180000004495DFA57D592EB60D.png" manifest:media-type="image/png"/>
  <manifest:file-entry manifest:full-path="Pictures/10000200000004500000002828D2079BD26798C7.png" manifest:media-type="image/png"/>
  <manifest:file-entry manifest:full-path="Pictures/10000200000000100000001401904BDB3607242C.png" manifest:media-type="image/png"/>
  <manifest:file-entry manifest:full-path="Pictures/100002000000023800000024EB054B42EA98085A.png" manifest:media-type="image/png"/>
  <manifest:file-entry manifest:full-path="Pictures/10000200000002980000003CFBA72FE07E1FA37C.png" manifest:media-type="image/png"/>
  <manifest:file-entry manifest:full-path="Pictures/10000200000000A000000038C467F0F2F1DD3C64.png" manifest:media-type="image/png"/>
  <manifest:file-entry manifest:full-path="Pictures/10000200000002A00000004023832363B110BC5D.png" manifest:media-type="image/png"/>
  <manifest:file-entry manifest:full-path="Pictures/1000020000000018000000108FBDCE7CE4D76624.png" manifest:media-type="image/png"/>
  <manifest:file-entry manifest:full-path="Pictures/10000200000002980000003C10A001BCC9951BB3.png" manifest:media-type="image/png"/>
  <manifest:file-entry manifest:full-path="Pictures/100002000000001800000010CA39D8A222ABA443.png" manifest:media-type="image/png"/>
  <manifest:file-entry manifest:full-path="Pictures/1000020000000018000000101EBD2326BFFA05AE.png" manifest:media-type="image/png"/>
  <manifest:file-entry manifest:full-path="Pictures/1000020000000520000000B80E512CBA703B1FBE.png" manifest:media-type="image/png"/>
  <manifest:file-entry manifest:full-path="Pictures/100002000000009800000038A7EC813A76124FA4.png" manifest:media-type="image/png"/>
  <manifest:file-entry manifest:full-path="Pictures/10000200000000180000000CDD9B5C3194FBDD81.png" manifest:media-type="image/png"/>
  <manifest:file-entry manifest:full-path="Pictures/100000000000033B00000491355FC84672576C49.jpg" manifest:media-type="image/jpeg"/>
  <manifest:file-entry manifest:full-path="Pictures/100002000000001800000014379EBC1B0CCDBE6E.png" manifest:media-type="image/png"/>
  <manifest:file-entry manifest:full-path="Pictures/1000020000000080000000407FDDB58EA09428D0.png" manifest:media-type="image/png"/>
  <manifest:file-entry manifest:full-path="Pictures/10000200000000180000000CC3E84C00F6BEBF9B.png" manifest:media-type="image/png"/>
  <manifest:file-entry manifest:full-path="Pictures/10000200000001280000004CD9078283D2161A1F.png" manifest:media-type="image/png"/>
  <manifest:file-entry manifest:full-path="Pictures/10000200000004000000002C606F054FE91E2517.png" manifest:media-type="image/png"/>
  <manifest:file-entry manifest:full-path="Pictures/10000200000000780000004055C22645EEE54159.png" manifest:media-type="image/png"/>
  <manifest:file-entry manifest:full-path="Pictures/100000000000033B00000491E54815D843D91149.jpg" manifest:media-type="image/jpeg"/>
  <manifest:file-entry manifest:full-path="Pictures/100002000000008000000040A17208D0C2C0AAD8.png" manifest:media-type="image/png"/>
  <manifest:file-entry manifest:full-path="Pictures/1000020000000018000000143DA51111EBF246AC.png" manifest:media-type="image/png"/>
  <manifest:file-entry manifest:full-path="Pictures/100002000000001800000010785A6CCC2ACA853C.png" manifest:media-type="image/png"/>
  <manifest:file-entry manifest:full-path="Pictures/10000200000000200000000CA3E61C52C806EE78.png" manifest:media-type="image/png"/>
  <manifest:file-entry manifest:full-path="Pictures/100002000000009800000048F097DDE3B16E1E21.png" manifest:media-type="image/png"/>
  <manifest:file-entry manifest:full-path="Pictures/1000020000000018000000148D2E61A2BED1EDA3.png" manifest:media-type="image/png"/>
  <manifest:file-entry manifest:full-path="Pictures/10000200000000200000000C6E06C52C46E760E8.png" manifest:media-type="image/png"/>
  <manifest:file-entry manifest:full-path="Pictures/1000020000000558000000349FD41DE0E5C6E498.png" manifest:media-type="image/png"/>
  <manifest:file-entry manifest:full-path="Pictures/10000200000000A0000000409BAD46523535CC79.png" manifest:media-type="image/png"/>
  <manifest:file-entry manifest:full-path="Pictures/1000020000000300000001A0D71B0DFBAE45EED7.png" manifest:media-type="image/png"/>
  <manifest:file-entry manifest:full-path="Pictures/100002000000002800000010A7C88D0D143B2C92.png" manifest:media-type="image/png"/>
  <manifest:file-entry manifest:full-path="Pictures/100002000000001000000014CBD2193472082D9A.png" manifest:media-type="image/png"/>
  <manifest:file-entry manifest:full-path="Pictures/10000200000000C0000000205087E2E2F99C1506.png" manifest:media-type="image/png"/>
  <manifest:file-entry manifest:full-path="Pictures/100002000000001800000014C1244AAA87EAA960.png" manifest:media-type="image/png"/>
  <manifest:file-entry manifest:full-path="Pictures/10000200000000180000001045184879B396609C.png" manifest:media-type="image/png"/>
  <manifest:file-entry manifest:full-path="Pictures/10000200000000A0000000AC8EC616045A0EA451.png" manifest:media-type="image/png"/>
  <manifest:file-entry manifest:full-path="Pictures/10000200000000180000000C791AA88E8C3DBACD.png" manifest:media-type="image/png"/>
  <manifest:file-entry manifest:full-path="Pictures/1000020000000078000000582E6878B4022D6B98.png" manifest:media-type="image/png"/>
  <manifest:file-entry manifest:full-path="Pictures/100002000000003800000188E3B2C700F858EEE3.png" manifest:media-type="image/png"/>
  <manifest:file-entry manifest:full-path="Pictures/10000200000004280000009413E6E0BF6317870E.png" manifest:media-type="image/png"/>
  <manifest:file-entry manifest:full-path="Pictures/10000200000003A800000020FFC16D90788E616A.png" manifest:media-type="image/png"/>
  <manifest:file-entry manifest:full-path="Pictures/100002000000057000000600D54B4A5D52A24056.png" manifest:media-type="image/png"/>
  <manifest:file-entry manifest:full-path="Pictures/100002000000027800000020C33EA59AC2CBA895.png" manifest:media-type="image/png"/>
  <manifest:file-entry manifest:full-path="Pictures/10000200000000180000001069CE4C8162AA1FDB.png" manifest:media-type="image/png"/>
  <manifest:file-entry manifest:full-path="Pictures/1000020000000020000000285973ED76BE834A2D.png" manifest:media-type="image/png"/>
  <manifest:file-entry manifest:full-path="Pictures/100002000000001800000010A9A10500F9A5F754.png" manifest:media-type="image/png"/>
  <manifest:file-entry manifest:full-path="Pictures/10000200000000A000000048E6886E5C9C39C3E3.png" manifest:media-type="image/png"/>
  <manifest:file-entry manifest:full-path="Pictures/10000200000000280000002419564D2228ED9350.png" manifest:media-type="image/png"/>
  <manifest:file-entry manifest:full-path="Pictures/10000200000000180000000C5D90E1F74353EE2D.png" manifest:media-type="image/png"/>
  <manifest:file-entry manifest:full-path="Pictures/100002000000021800000020762EA43119A5EC51.png" manifest:media-type="image/png"/>
  <manifest:file-entry manifest:full-path="Pictures/10000200000001B800000024D11FC43A09D81DF7.png" manifest:media-type="image/png"/>
  <manifest:file-entry manifest:full-path="Pictures/100002000000003800000038BCE32FB6E4BD3932.png" manifest:media-type="image/png"/>
  <manifest:file-entry manifest:full-path="Pictures/1000020000000020000000104FAF69ACA61E7056.png" manifest:media-type="image/png"/>
  <manifest:file-entry manifest:full-path="Pictures/100000000000033B0000049118205526937E954B.jpg" manifest:media-type="image/jpeg"/>
  <manifest:file-entry manifest:full-path="Pictures/100002000000007800000040A8D3F8D0881AF3F0.png" manifest:media-type="image/png"/>
  <manifest:file-entry manifest:full-path="Pictures/100002000000002800000020F216DA071E67963D.png" manifest:media-type="image/png"/>
  <manifest:file-entry manifest:full-path="Pictures/10000200000000180000000C4455464D3386F0AF.png" manifest:media-type="image/png"/>
  <manifest:file-entry manifest:full-path="Pictures/10000200000003A800000024B45AD70BABB16689.png" manifest:media-type="image/png"/>
  <manifest:file-entry manifest:full-path="Pictures/1000020000000078000000402B66160EDF967BD3.png" manifest:media-type="image/png"/>
  <manifest:file-entry manifest:full-path="Pictures/1000020000000318000000448809800F05A5C799.png" manifest:media-type="image/png"/>
  <manifest:file-entry manifest:full-path="Pictures/10000200000000600000006CF189F4E3749C5235.png" manifest:media-type="image/png"/>
  <manifest:file-entry manifest:full-path="Pictures/10000200000000C0000000207A686236F1D3B10F.png" manifest:media-type="image/png"/>
  <manifest:file-entry manifest:full-path="Pictures/10000200000002900000002C4C33346A531F034D.png" manifest:media-type="image/png"/>
  <manifest:file-entry manifest:full-path="Pictures/10000200000000180000004836AD36B878628861.png" manifest:media-type="image/png"/>
  <manifest:file-entry manifest:full-path="Pictures/100002000000002000000014FEBFD789A3E5BCF3.png" manifest:media-type="image/png"/>
  <manifest:file-entry manifest:full-path="Pictures/10000200000000180000000CB2791601F65191E0.png" manifest:media-type="image/png"/>
  <manifest:file-entry manifest:full-path="Pictures/1000020000000290000000A0DED50420FEAE2EEE.png" manifest:media-type="image/png"/>
  <manifest:file-entry manifest:full-path="Pictures/100002000000001800000014DAFA6E7ABCCD65FA.png" manifest:media-type="image/png"/>
  <manifest:file-entry manifest:full-path="Pictures/1000020000000028000000187BD71CFB6B168ADC.png" manifest:media-type="image/png"/>
  <manifest:file-entry manifest:full-path="Pictures/10000200000001C800000024F629C6870B15F6E2.png" manifest:media-type="image/png"/>
  <manifest:file-entry manifest:full-path="Pictures/10000200000000A00000003CFABA51CC6E53769B.png" manifest:media-type="image/png"/>
  <manifest:file-entry manifest:full-path="Pictures/1000020000000018000000103743095DBD9ABCA6.png" manifest:media-type="image/png"/>
  <manifest:file-entry manifest:full-path="Pictures/1000020000000020000000145086D0068C1EF701.png" manifest:media-type="image/png"/>
  <manifest:file-entry manifest:full-path="Pictures/10000200000000980000003C77296C9E64D45A83.png" manifest:media-type="image/png"/>
  <manifest:file-entry manifest:full-path="Pictures/100002000000002800000034FAEAA1E72576D13E.png" manifest:media-type="image/png"/>
  <manifest:file-entry manifest:full-path="Pictures/10000200000000500000003C57E969DC5F7E5B54.png" manifest:media-type="image/png"/>
  <manifest:file-entry manifest:full-path="Pictures/100002000000002000000020FF879E5A9F1AF6AA.png" manifest:media-type="image/png"/>
  <manifest:file-entry manifest:full-path="Pictures/10000200000000980000003CA3BCF275BF8CE07F.png" manifest:media-type="image/png"/>
  <manifest:file-entry manifest:full-path="Pictures/100002000000006800000050D1A6D4877F3F121F.png" manifest:media-type="image/png"/>
  <manifest:file-entry manifest:full-path="Pictures/100002000000004000000020C0878493D46BAE26.png" manifest:media-type="image/png"/>
  <manifest:file-entry manifest:full-path="Pictures/10000200000000A00000003C02563BBCCF25966D.png" manifest:media-type="image/png"/>
  <manifest:file-entry manifest:full-path="Pictures/10000200000000980000003C68F0BBFBB665FA6B.png" manifest:media-type="image/png"/>
  <manifest:file-entry manifest:full-path="Pictures/10000200000000180000000C99E58C57D667D1EF.png" manifest:media-type="image/png"/>
  <manifest:file-entry manifest:full-path="Pictures/1000020000000068000000385474815E667E3424.png" manifest:media-type="image/png"/>
  <manifest:file-entry manifest:full-path="Pictures/10000200000000180000001032AEF25C5B953706.png" manifest:media-type="image/png"/>
  <manifest:file-entry manifest:full-path="Pictures/10000000000004D8000006DAE7DB2171F97CB5FB.jpg" manifest:media-type="image/jpeg"/>
  <manifest:file-entry manifest:full-path="Pictures/1000020000000030000000242AB14C7137058EA2.png" manifest:media-type="image/png"/>
  <manifest:file-entry manifest:full-path="Pictures/100002000000002000000010AB40F2812F4403C4.png" manifest:media-type="image/png"/>
  <manifest:file-entry manifest:full-path="Pictures/10000200000000380000002411703C21428437B4.png" manifest:media-type="image/png"/>
  <manifest:file-entry manifest:full-path="Pictures/10000200000001E8000000202A212B4C44C08C4F.png" manifest:media-type="image/png"/>
  <manifest:file-entry manifest:full-path="Pictures/10000200000000B80000005080969D943BC2A9B2.png" manifest:media-type="image/png"/>
  <manifest:file-entry manifest:full-path="Pictures/10000200000000A00000004CE78B59FDA8869B6C.png" manifest:media-type="image/png"/>
  <manifest:file-entry manifest:full-path="Pictures/100002000000007000000040D5BD74B1F98326CC.png" manifest:media-type="image/png"/>
  <manifest:file-entry manifest:full-path="Pictures/100002000000002000000014F03E4BA78B65AACD.png" manifest:media-type="image/png"/>
  <manifest:file-entry manifest:full-path="Pictures/100002000000055800000374C6EB0C4A63944B6B.png" manifest:media-type="image/png"/>
  <manifest:file-entry manifest:full-path="Pictures/1000020000000018000000109702927279AE6334.png" manifest:media-type="image/png"/>
  <manifest:file-entry manifest:full-path="Pictures/1000020000000058000000547AE55A3CAE896A1B.png" manifest:media-type="image/png"/>
  <manifest:file-entry manifest:full-path="Pictures/10000200000003F800000068108DC56222762C89.png" manifest:media-type="image/png"/>
  <manifest:file-entry manifest:full-path="Pictures/10000200000000980000003C021CA45CC82B1E20.png" manifest:media-type="image/png"/>
  <manifest:file-entry manifest:full-path="Pictures/10000200000000180000001C259B7DE30A355301.png" manifest:media-type="image/png"/>
  <manifest:file-entry manifest:full-path="Pictures/1000020000000098000000389D0A42CD5BDC1D54.png" manifest:media-type="image/png"/>
  <manifest:file-entry manifest:full-path="Pictures/1000020000000020000000105893DA6FFDE28E8F.png" manifest:media-type="image/png"/>
  <manifest:file-entry manifest:full-path="Pictures/100002000000001800000014501B30D78D08BC7B.png" manifest:media-type="image/png"/>
  <manifest:file-entry manifest:full-path="Pictures/10000200000000280000000C3470596CC5F58DBA.png" manifest:media-type="image/png"/>
  <manifest:file-entry manifest:full-path="Pictures/10000200000003200000004469199C6FE2F4A135.png" manifest:media-type="image/png"/>
  <manifest:file-entry manifest:full-path="Pictures/10000200000000A0000000383968DBE9C45078D1.png" manifest:media-type="image/png"/>
  <manifest:file-entry manifest:full-path="Pictures/1000020000000580000006F4631308B4C07E3CA3.png" manifest:media-type="image/png"/>
  <manifest:file-entry manifest:full-path="Pictures/10000200000000A0000000346D21BDFE2289B0FD.png" manifest:media-type="image/png"/>
  <manifest:file-entry manifest:full-path="Pictures/100002000000002000000018C9AF4381B78F43DD.png" manifest:media-type="image/png"/>
  <manifest:file-entry manifest:full-path="Pictures/10000200000000180000000C7C5A28D4402A5B8B.png" manifest:media-type="image/png"/>
  <manifest:file-entry manifest:full-path="Pictures/1000020000000018000000100056C9AB73436C44.png" manifest:media-type="image/png"/>
  <manifest:file-entry manifest:full-path="Pictures/100002000000001800000014EC272C07DC904F25.png" manifest:media-type="image/png"/>
  <manifest:file-entry manifest:full-path="Pictures/10000200000000180000000C499638039A56D08A.png" manifest:media-type="image/png"/>
  <manifest:file-entry manifest:full-path="Pictures/100002000000004000000020EA0D5A24682934CE.png" manifest:media-type="image/png"/>
  <manifest:file-entry manifest:full-path="Pictures/1000020000000240000000204AB8E726A1CD07FF.png" manifest:media-type="image/png"/>
  <manifest:file-entry manifest:full-path="Pictures/10000200000000800000004061AA99CAEBB44776.png" manifest:media-type="image/png"/>
  <manifest:file-entry manifest:full-path="Pictures/1000020000000040000000185DD91E1E46D12E84.png" manifest:media-type="image/png"/>
  <manifest:file-entry manifest:full-path="Pictures/100000000000033B000004917FE6A5A88BC1C066.jpg" manifest:media-type="image/jpeg"/>
  <manifest:file-entry manifest:full-path="Pictures/10000200000001F800000090C340A804206D76A0.png" manifest:media-type="image/png"/>
  <manifest:file-entry manifest:full-path="Pictures/100002000000001800000010F17E1C078225DD9C.png" manifest:media-type="image/png"/>
  <manifest:file-entry manifest:full-path="Pictures/100002000000009800000020434350D4CB0FCC19.png" manifest:media-type="image/png"/>
  <manifest:file-entry manifest:full-path="Pictures/100002000000002800000028491F31FEDA05CECC.png" manifest:media-type="image/png"/>
  <manifest:file-entry manifest:full-path="Pictures/10000200000000A800000050C0A29257F215B5EA.png" manifest:media-type="image/png"/>
  <manifest:file-entry manifest:full-path="Pictures/100002000000001800000020FFF0BF142A06750B.png" manifest:media-type="image/png"/>
  <manifest:file-entry manifest:full-path="Pictures/10000200000000B800000050A136DE1062D5F81A.png" manifest:media-type="image/png"/>
  <manifest:file-entry manifest:full-path="Pictures/100002000000001000000014EC04DC6755EDD3ED.png" manifest:media-type="image/png"/>
  <manifest:file-entry manifest:full-path="Pictures/100002000000058000000300007E2BD53AEE985B.png" manifest:media-type="image/png"/>
  <manifest:file-entry manifest:full-path="Pictures/10000200000000100000001888AB6AC8B4CA46DD.png" manifest:media-type="image/png"/>
  <manifest:file-entry manifest:full-path="Pictures/10000200000000A000000034173E33A520CBA150.png" manifest:media-type="image/png"/>
  <manifest:file-entry manifest:full-path="Pictures/100002000000004000000024E500B4ABE70DA0D6.png" manifest:media-type="image/png"/>
  <manifest:file-entry manifest:full-path="Pictures/1000020000000028000000288A4E19993421C244.png" manifest:media-type="image/png"/>
  <manifest:file-entry manifest:full-path="Pictures/100002000000001000000018D6B81F9963C2F702.png" manifest:media-type="image/png"/>
  <manifest:file-entry manifest:full-path="Pictures/10000200000000A00000003CE93B348EF4DBCAD1.png" manifest:media-type="image/png"/>
  <manifest:file-entry manifest:full-path="Pictures/10000200000000B000000054B63418F7E8F6A448.png" manifest:media-type="image/png"/>
  <manifest:file-entry manifest:full-path="Pictures/100002000000002000000048EF69433586ECB809.png" manifest:media-type="image/png"/>
  <manifest:file-entry manifest:full-path="Pictures/100002000000009800000008966736D4FF49FCF1.png" manifest:media-type="image/png"/>
  <manifest:file-entry manifest:full-path="Pictures/10000200000000A00000004C493CE9D2A10AF645.png" manifest:media-type="image/png"/>
  <manifest:file-entry manifest:full-path="Pictures/10000200000003180000004066589A1608DD099D.png" manifest:media-type="image/png"/>
  <manifest:file-entry manifest:full-path="Pictures/100002000000004000000018D4CC39E4DD957A74.png" manifest:media-type="image/png"/>
  <manifest:file-entry manifest:full-path="Pictures/1000020000000110000000284F240DC325D0EF33.png" manifest:media-type="image/png"/>
  <manifest:file-entry manifest:full-path="Pictures/10000200000000A800000050644335F4E1580188.png" manifest:media-type="image/png"/>
  <manifest:file-entry manifest:full-path="Pictures/100002000000004800000010F9CA50C398898B09.png" manifest:media-type="image/png"/>
  <manifest:file-entry manifest:full-path="Pictures/10000200000000A000000048DD49411A82418E7B.png" manifest:media-type="image/png"/>
  <manifest:file-entry manifest:full-path="Pictures/10000200000001D80000003C26C498A319CD2A9B.png" manifest:media-type="image/png"/>
  <manifest:file-entry manifest:full-path="Pictures/100002000000001800000014D29F41C94D6D1157.png" manifest:media-type="image/png"/>
  <manifest:file-entry manifest:full-path="Pictures/1000020000000530000000BC0A0D8C389DDCC495.png" manifest:media-type="image/png"/>
  <manifest:file-entry manifest:full-path="Pictures/100002000000009800000038279151D1A5BEEF24.png" manifest:media-type="image/png"/>
  <manifest:file-entry manifest:full-path="Pictures/100002000000002800000010CFC230E7DC053E99.png" manifest:media-type="image/png"/>
  <manifest:file-entry manifest:full-path="Pictures/100000000000033B0000049166D05D505EC1FDAA.jpg" manifest:media-type="image/jpeg"/>
  <manifest:file-entry manifest:full-path="Pictures/10000200000000E0000000089079A0608EEED6BD.png" manifest:media-type="image/png"/>
  <manifest:file-entry manifest:full-path="Pictures/10000200000000500000001CF9B3EC0C57570364.png" manifest:media-type="image/png"/>
  <manifest:file-entry manifest:full-path="Pictures/10000200000004F0000000C08E159EF09C7D704F.png" manifest:media-type="image/png"/>
  <manifest:file-entry manifest:full-path="Pictures/10000200000000180000000C95FA76B8D82B3BBB.png" manifest:media-type="image/png"/>
  <manifest:file-entry manifest:full-path="Pictures/100002000000041800000090A1460C7442D72312.png" manifest:media-type="image/png"/>
  <manifest:file-entry manifest:full-path="Pictures/10000200000000200000000C4C8B1F3768BB8E28.png" manifest:media-type="image/png"/>
  <manifest:file-entry manifest:full-path="Pictures/10000200000000200000000C8B43B9A57D80712E.png" manifest:media-type="image/png"/>
  <manifest:file-entry manifest:full-path="Pictures/10000200000001B000000024AAEAD71CA6904212.png" manifest:media-type="image/png"/>
  <manifest:file-entry manifest:full-path="Pictures/10000200000000800000003C147175B05E46DEE1.png" manifest:media-type="image/png"/>
  <manifest:file-entry manifest:full-path="Pictures/10000200000000200000001804E514E5E07D64CE.png" manifest:media-type="image/png"/>
  <manifest:file-entry manifest:full-path="Pictures/10000200000001F00000002029AF5DF5A341D6FE.png" manifest:media-type="image/png"/>
  <manifest:file-entry manifest:full-path="Pictures/100000000000033B0000049124CC5C7DAC8203C9.jpg" manifest:media-type="image/jpeg"/>
  <manifest:file-entry manifest:full-path="Pictures/10000200000000180000001894C5D66E3899A862.png" manifest:media-type="image/png"/>
  <manifest:file-entry manifest:full-path="Pictures/10000200000000180000000CB2262C7A8FD4EFB9.png" manifest:media-type="image/png"/>
  <manifest:file-entry manifest:full-path="Pictures/10000200000000980000003C23FF2401CFB211BD.png" manifest:media-type="image/png"/>
  <manifest:file-entry manifest:full-path="Pictures/100002000000001800000054AF579F91C1296B23.png" manifest:media-type="image/png"/>
  <manifest:file-entry manifest:full-path="Pictures/10000200000000480000002C561D01EF5ADAEE0F.png" manifest:media-type="image/png"/>
  <manifest:file-entry manifest:full-path="Pictures/100002000000007800000010214009CD0D691754.png" manifest:media-type="image/png"/>
  <manifest:file-entry manifest:full-path="Pictures/100002000000001800000014979E65413F63DBA1.png" manifest:media-type="image/png"/>
  <manifest:file-entry manifest:full-path="Pictures/1000020000000700000003A4107D473A32C87F3D.png" manifest:media-type="image/png"/>
  <manifest:file-entry manifest:full-path="Pictures/10000200000001480000004055B53E4D3BFA193A.png" manifest:media-type="image/png"/>
  <manifest:file-entry manifest:full-path="Pictures/10000200000000A00000004C63AA845B22BAA13E.png" manifest:media-type="image/png"/>
  <manifest:file-entry manifest:full-path="Pictures/10000200000000200000007CEA9F8040058C04F7.png" manifest:media-type="image/png"/>
  <manifest:file-entry manifest:full-path="Pictures/1000020000000010000000204F5112B91167C93D.png" manifest:media-type="image/png"/>
  <manifest:file-entry manifest:full-path="Pictures/10000200000000200000001CF8AD566FF13BC7C2.png" manifest:media-type="image/png"/>
  <manifest:file-entry manifest:full-path="Pictures/1000020000000080000000404C049D6951642C6D.png" manifest:media-type="image/png"/>
  <manifest:file-entry manifest:full-path="Pictures/100002000000001800000010C9CA0A32F6704FFC.png" manifest:media-type="image/png"/>
  <manifest:file-entry manifest:full-path="Pictures/100002000000051000000788000452927E855641.png" manifest:media-type="image/png"/>
  <manifest:file-entry manifest:full-path="Pictures/100002000000009800000038743F8A59B3E1FD5F.png" manifest:media-type="image/png"/>
  <manifest:file-entry manifest:full-path="Pictures/100002000000005000000018B37CB15F966DD6B8.png" manifest:media-type="image/png"/>
  <manifest:file-entry manifest:full-path="Pictures/1000020000000018000000102A1BE03C928770F3.png" manifest:media-type="image/png"/>
  <manifest:file-entry manifest:full-path="Pictures/10000200000000200000000CE79AFC326AE021F6.png" manifest:media-type="image/png"/>
  <manifest:file-entry manifest:full-path="Pictures/10000200000002000000002C909127F389142ADB.png" manifest:media-type="image/png"/>
  <manifest:file-entry manifest:full-path="Pictures/1000020000000018000000105BD4B60A365F0696.png" manifest:media-type="image/png"/>
  <manifest:file-entry manifest:full-path="Pictures/10000200000000A000000038F64B471A9AD6E8FD.png" manifest:media-type="image/png"/>
  <manifest:file-entry manifest:full-path="Pictures/100002000000003000000028C5EC84B6086C46AD.png" manifest:media-type="image/png"/>
  <manifest:file-entry manifest:full-path="Pictures/10000200000001E000000024AACADB7E2D306964.png" manifest:media-type="image/png"/>
  <manifest:file-entry manifest:full-path="Pictures/100002000000002800000014630885717EEAE239.png" manifest:media-type="image/png"/>
  <manifest:file-entry manifest:full-path="Pictures/10000200000000980000004C70DA482B22EA6711.png" manifest:media-type="image/png"/>
  <manifest:file-entry manifest:full-path="Pictures/100002000000001000000014F9164A417F064B5B.png" manifest:media-type="image/png"/>
  <manifest:file-entry manifest:full-path="Pictures/10000200000000A000000054FC6F867E3EB2996D.png" manifest:media-type="image/png"/>
  <manifest:file-entry manifest:full-path="Pictures/10000200000000C0000000207F8C2CD0E651067D.png" manifest:media-type="image/png"/>
  <manifest:file-entry manifest:full-path="Pictures/1000020000000020000000787C9EA41B721DA6AC.png" manifest:media-type="image/png"/>
  <manifest:file-entry manifest:full-path="Pictures/1000020000000018000000183D4B8E951185A76F.png" manifest:media-type="image/png"/>
  <manifest:file-entry manifest:full-path="Pictures/1000020000000340000000240566CE2769BAE223.png" manifest:media-type="image/png"/>
  <manifest:file-entry manifest:full-path="Pictures/100002000000001800000010954376A810814F14.png" manifest:media-type="image/png"/>
  <manifest:file-entry manifest:full-path="Pictures/10000200000000480000002023E79055986201D1.png" manifest:media-type="image/png"/>
  <manifest:file-entry manifest:full-path="Pictures/100002000000001800000010648E3B30D41BAFB2.png" manifest:media-type="image/png"/>
  <manifest:file-entry manifest:full-path="Pictures/100002000000002800000020CD83F93BFC6FB18E.png" manifest:media-type="image/png"/>
  <manifest:file-entry manifest:full-path="Pictures/1000020000000298000000403F9783E6D99D758C.png" manifest:media-type="image/png"/>
  <manifest:file-entry manifest:full-path="Pictures/1000020000000018000000100E4DE80686D2FE92.png" manifest:media-type="image/png"/>
  <manifest:file-entry manifest:full-path="Pictures/100002000000002000000024B2F949753F38C365.png" manifest:media-type="image/png"/>
  <manifest:file-entry manifest:full-path="Pictures/10000200000001B8000000288436538D91E18962.png" manifest:media-type="image/png"/>
  <manifest:file-entry manifest:full-path="Pictures/100002000000015800000098B1E95816021C6E87.png" manifest:media-type="image/png"/>
  <manifest:file-entry manifest:full-path="Pictures/100002000000001000000024B47DE46B1685F384.png" manifest:media-type="image/png"/>
  <manifest:file-entry manifest:full-path="Pictures/10000200000002D00000002CF88A085A680C643B.png" manifest:media-type="image/png"/>
  <manifest:file-entry manifest:full-path="Pictures/1000020000000150000000A0F49265CB447230EF.png" manifest:media-type="image/png"/>
  <manifest:file-entry manifest:full-path="Pictures/1000020000000098000000504B923A589D390E0D.png" manifest:media-type="image/png"/>
  <manifest:file-entry manifest:full-path="Pictures/10000200000000B80000002465FC6F775377A98C.png" manifest:media-type="image/png"/>
  <manifest:file-entry manifest:full-path="Pictures/10000200000002F80000019CBF266B3DCC16E6CB.png" manifest:media-type="image/png"/>
  <manifest:file-entry manifest:full-path="Pictures/10000200000000180000001084608731601348D5.png" manifest:media-type="image/png"/>
  <manifest:file-entry manifest:full-path="Pictures/10000200000000A000000050F30DC1F8A7B44157.png" manifest:media-type="image/png"/>
  <manifest:file-entry manifest:full-path="Pictures/100002000000001800000018D4FF48B8E1DAECA3.png" manifest:media-type="image/png"/>
  <manifest:file-entry manifest:full-path="Pictures/10000200000000200000002824524E56D9B64AE0.png" manifest:media-type="image/png"/>
  <manifest:file-entry manifest:full-path="Pictures/100000000000033B00000491C329E3BD05CD68A5.jpg" manifest:media-type="image/jpeg"/>
  <manifest:file-entry manifest:full-path="Pictures/10000200000000380000001C82E324B5E19A3735.png" manifest:media-type="image/png"/>
  <manifest:file-entry manifest:full-path="Pictures/1000020000000488000002BC7B003E3F7E9F34FF.png" manifest:media-type="image/png"/>
  <manifest:file-entry manifest:full-path="Pictures/10000200000000C0000000247EB06F900D75B814.png" manifest:media-type="image/png"/>
  <manifest:file-entry manifest:full-path="Pictures/100002000000049800000028791D0408F281D34F.png" manifest:media-type="image/png"/>
  <manifest:file-entry manifest:full-path="Pictures/1000020000000078000000407B6F2FB55AFF385F.png" manifest:media-type="image/png"/>
  <manifest:file-entry manifest:full-path="Pictures/100002000000042800000040F3A5B599CA4A294E.png" manifest:media-type="image/png"/>
  <manifest:file-entry manifest:full-path="Pictures/100002000000052800000024B549CF352B4D2EB6.png" manifest:media-type="image/png"/>
  <manifest:file-entry manifest:full-path="Pictures/10000200000000180000000C89596A60030EA21D.png" manifest:media-type="image/png"/>
  <manifest:file-entry manifest:full-path="Pictures/1000020000000020000000144C5FDF2B5108BB8D.png" manifest:media-type="image/png"/>
  <manifest:file-entry manifest:full-path="Pictures/10000200000005600000050CAC338887D41B5BF4.png" manifest:media-type="image/png"/>
  <manifest:file-entry manifest:full-path="Pictures/10000200000000980000003831E8BB3B91874938.png" manifest:media-type="image/png"/>
  <manifest:file-entry manifest:full-path="Pictures/1000020000000108000000249D37C881ED885120.png" manifest:media-type="image/png"/>
  <manifest:file-entry manifest:full-path="Pictures/10000200000004F0000000B82146D76989C01E92.png" manifest:media-type="image/png"/>
  <manifest:file-entry manifest:full-path="Pictures/100002000000031800000044AEA5408128CAAFF9.png" manifest:media-type="image/png"/>
  <manifest:file-entry manifest:full-path="Pictures/1000020000000100000000249B35596664A06C02.png" manifest:media-type="image/png"/>
  <manifest:file-entry manifest:full-path="Pictures/10000200000000A0000000347D37FA39030E3BC2.png" manifest:media-type="image/png"/>
  <manifest:file-entry manifest:full-path="Pictures/10000200000000A80000001CD89B2AB5E457C85E.png" manifest:media-type="image/png"/>
  <manifest:file-entry manifest:full-path="Pictures/100002000000001800000010C0DB28D2BF2087D7.png" manifest:media-type="image/png"/>
  <manifest:file-entry manifest:full-path="Pictures/10000200000000180000000C7823045525720B02.png" manifest:media-type="image/png"/>
  <manifest:file-entry manifest:full-path="Pictures/10000200000000A00000004039983A376FFA9C00.png" manifest:media-type="image/png"/>
  <manifest:file-entry manifest:full-path="Pictures/10000200000000180000001466061D31D6044F64.png" manifest:media-type="image/png"/>
  <manifest:file-entry manifest:full-path="Pictures/10000200000000400000002027537208375435E7.png" manifest:media-type="image/png"/>
  <manifest:file-entry manifest:full-path="Pictures/100002000000018000000028FA988B977DFFEC4D.png" manifest:media-type="image/png"/>
  <manifest:file-entry manifest:full-path="Pictures/1000020000000010000000146C449454B22F78FB.png" manifest:media-type="image/png"/>
  <manifest:file-entry manifest:full-path="Pictures/100002000000001000000014D0201596F8DDD2CA.png" manifest:media-type="image/png"/>
  <manifest:file-entry manifest:full-path="Pictures/10000200000000200000001C97A058496FCAB209.png" manifest:media-type="image/png"/>
  <manifest:file-entry manifest:full-path="Pictures/10000200000000100000001CF6E6DC82FFEC1EF6.png" manifest:media-type="image/png"/>
  <manifest:file-entry manifest:full-path="Pictures/10000200000000180000000C4D854978E4AD9C8E.png" manifest:media-type="image/png"/>
  <manifest:file-entry manifest:full-path="Pictures/100002000000001800000010D61E7E1DBBB9794D.png" manifest:media-type="image/png"/>
  <manifest:file-entry manifest:full-path="Pictures/1000020000000020000000208ED4E1CD9C93B246.png" manifest:media-type="image/png"/>
  <manifest:file-entry manifest:full-path="Pictures/100002000000002800000038ADC55C9DA2E87973.png" manifest:media-type="image/png"/>
  <manifest:file-entry manifest:full-path="Pictures/100002000000061000000738853F3F7924055709.png" manifest:media-type="image/png"/>
  <manifest:file-entry manifest:full-path="Pictures/100002000000031800000040C4F43042AAF82C28.png" manifest:media-type="image/png"/>
  <manifest:file-entry manifest:full-path="Pictures/100002000000001800000018F76321E059FBDC6D.png" manifest:media-type="image/png"/>
  <manifest:file-entry manifest:full-path="Pictures/10000200000000300000002001D99EB416129E00.png" manifest:media-type="image/png"/>
  <manifest:file-entry manifest:full-path="Pictures/10000200000003180000004431C1CDA6582E8AFE.png" manifest:media-type="image/png"/>
  <manifest:file-entry manifest:full-path="Pictures/1000020000000018000000105A84945831424124.png" manifest:media-type="image/png"/>
  <manifest:file-entry manifest:full-path="Pictures/100002000000059800000024803E046F74063FB3.png" manifest:media-type="image/png"/>
  <manifest:file-entry manifest:full-path="Pictures/100002000000005800000030FF53B0DBCE3673F2.png" manifest:media-type="image/png"/>
  <manifest:file-entry manifest:full-path="Pictures/10000200000003180000004006DB3C9495959FA6.png" manifest:media-type="image/png"/>
  <manifest:file-entry manifest:full-path="Pictures/100002000000001000000014DFB63A72D3F5FB48.png" manifest:media-type="image/png"/>
  <manifest:file-entry manifest:full-path="Pictures/10000200000000580000005C96A72F7094FD1D54.png" manifest:media-type="image/png"/>
  <manifest:file-entry manifest:full-path="Pictures/100002000000002800000010C7723A43CAC8E2F2.png" manifest:media-type="image/png"/>
  <manifest:file-entry manifest:full-path="Pictures/10000200000000400000001C6AC2AE62483F2F21.png" manifest:media-type="image/png"/>
  <manifest:file-entry manifest:full-path="Pictures/100002000000055800000028131F9A44EB597012.png" manifest:media-type="image/png"/>
  <manifest:file-entry manifest:full-path="Pictures/10000200000000180000000C756630DBE3E6BB90.png" manifest:media-type="image/png"/>
  <manifest:file-entry manifest:full-path="Pictures/10000200000000180000000CA8FA376124B5F11D.png" manifest:media-type="image/png"/>
  <manifest:file-entry manifest:full-path="Pictures/1000020000000038000000203ECC16249DF54DA3.png" manifest:media-type="image/png"/>
  <manifest:file-entry manifest:full-path="Pictures/10000200000000980000001C51892D5C3B3E6B60.png" manifest:media-type="image/png"/>
  <manifest:file-entry manifest:full-path="Pictures/1000020000000078000000401ECEE6373C38B2FF.png" manifest:media-type="image/png"/>
  <manifest:file-entry manifest:full-path="Pictures/100000000000033B00000491AFA4737113682E27.jpg" manifest:media-type="image/jpeg"/>
  <manifest:file-entry manifest:full-path="Pictures/10000200000000480000002459390BEE3CB481E1.png" manifest:media-type="image/png"/>
  <manifest:file-entry manifest:full-path="Pictures/10000200000000A000000048CF5B225F04797183.png" manifest:media-type="image/png"/>
  <manifest:file-entry manifest:full-path="Pictures/100002000000001800000010AFB87C0A9B79FCD4.png" manifest:media-type="image/png"/>
  <manifest:file-entry manifest:full-path="Pictures/10000200000004F8000000209AF6A9525959989C.png" manifest:media-type="image/png"/>
  <manifest:file-entry manifest:full-path="Pictures/10000200000000100000001C9D90BA770860ED7A.png" manifest:media-type="image/png"/>
  <manifest:file-entry manifest:full-path="Pictures/100002000000001000000018727DCC244640621F.png" manifest:media-type="image/png"/>
  <manifest:file-entry manifest:full-path="Pictures/1000020000000028000000344D57F0570E2F97B1.png" manifest:media-type="image/png"/>
  <manifest:file-entry manifest:full-path="Pictures/1000020000000010000000141CC2A4BB042288A9.png" manifest:media-type="image/png"/>
  <manifest:file-entry manifest:full-path="Pictures/100002000000008800000034508B8B3287B7A39A.png" manifest:media-type="image/png"/>
  <manifest:file-entry manifest:full-path="Pictures/1000020000000318000000409A4792F1B5748F2E.png" manifest:media-type="image/png"/>
  <manifest:file-entry manifest:full-path="Pictures/10000200000000180000000C9DEB87B6A975B358.png" manifest:media-type="image/png"/>
  <manifest:file-entry manifest:full-path="Pictures/100002000000002000000018ECF50559FCBDB170.png" manifest:media-type="image/png"/>
  <manifest:file-entry manifest:full-path="Pictures/10000200000000180000001070377AF76B6D1E4C.png" manifest:media-type="image/png"/>
  <manifest:file-entry manifest:full-path="Pictures/10000200000000780000003091AC2B6E9B5D23C8.png" manifest:media-type="image/png"/>
  <manifest:file-entry manifest:full-path="Pictures/100002000000001800000010141C2A9451F202A1.png" manifest:media-type="image/png"/>
  <manifest:file-entry manifest:full-path="Pictures/1000020000000010000000145684056FDBED9FC7.png" manifest:media-type="image/png"/>
  <manifest:file-entry manifest:full-path="Pictures/10000200000000180000001054F679DC9C808C62.png" manifest:media-type="image/png"/>
  <manifest:file-entry manifest:full-path="Pictures/100002000000001800000010B9891ADD5DF1CF93.png" manifest:media-type="image/png"/>
  <manifest:file-entry manifest:full-path="Pictures/100002000000029800000030A13B362299C5B5E0.png" manifest:media-type="image/png"/>
  <manifest:file-entry manifest:full-path="Pictures/100002000000005000000024A6395ADDEE88F156.png" manifest:media-type="image/png"/>
  <manifest:file-entry manifest:full-path="Pictures/1000020000000500000000202F79D2184EC8DD2B.png" manifest:media-type="image/png"/>
  <manifest:file-entry manifest:full-path="Pictures/10000200000000180000001452845C66AC023C18.png" manifest:media-type="image/png"/>
  <manifest:file-entry manifest:full-path="Pictures/100000000000033B00000491B3D935FB04550107.jpg" manifest:media-type="image/jpeg"/>
  <manifest:file-entry manifest:full-path="Pictures/1000020000000010000000141DB564DA9FD179EF.png" manifest:media-type="image/png"/>
  <manifest:file-entry manifest:full-path="Pictures/1000020000000018000000102CFB068C78EA7850.png" manifest:media-type="image/png"/>
  <manifest:file-entry manifest:full-path="Pictures/100002000000001000000018364B9B36F3D3C043.png" manifest:media-type="image/png"/>
  <manifest:file-entry manifest:full-path="Pictures/10000200000000A80000004C4A543073426DB483.png" manifest:media-type="image/png"/>
  <manifest:file-entry manifest:full-path="Pictures/1000020000000078000000203C3DDA92674AAD43.png" manifest:media-type="image/png"/>
  <manifest:file-entry manifest:full-path="Pictures/10000200000003080000005872C25DB41D3C73AA.png" manifest:media-type="image/png"/>
  <manifest:file-entry manifest:full-path="Pictures/10000200000000180000000C04787958E3EAD3FA.png" manifest:media-type="image/png"/>
  <manifest:file-entry manifest:full-path="Pictures/1000020000000018000000182E15C542CA7FDBEC.png" manifest:media-type="image/png"/>
  <manifest:file-entry manifest:full-path="Pictures/1000020000000088000000347182ADA4A69A9003.png" manifest:media-type="image/png"/>
  <manifest:file-entry manifest:full-path="Pictures/10000200000004000000006C516DB1AF5E104F10.png" manifest:media-type="image/png"/>
  <manifest:file-entry manifest:full-path="Pictures/10000200000000180000000C6321918D884792F9.png" manifest:media-type="image/png"/>
  <manifest:file-entry manifest:full-path="Pictures/100002000000002000000010F553CD099B8B86EB.png" manifest:media-type="image/png"/>
  <manifest:file-entry manifest:full-path="Pictures/10000200000000A8000000444178ED0BBACA1335.png" manifest:media-type="image/png"/>
  <manifest:file-entry manifest:full-path="Pictures/10000200000000F000000020FFF9E01E22012E77.png" manifest:media-type="image/png"/>
  <manifest:file-entry manifest:full-path="Pictures/10000200000000180000000C7EFBD45E6E40F2E5.png" manifest:media-type="image/png"/>
  <manifest:file-entry manifest:full-path="Pictures/1000020000000010000000140FDBA266EDAB1934.png" manifest:media-type="image/png"/>
  <manifest:file-entry manifest:full-path="Pictures/10000200000000200000000C26A7B90B07594E02.png" manifest:media-type="image/png"/>
  <manifest:file-entry manifest:full-path="Pictures/1000020000000018000000102C258968EF11063E.png" manifest:media-type="image/png"/>
  <manifest:file-entry manifest:full-path="Pictures/10000200000000180000000CC093D2FF702EF2D9.png" manifest:media-type="image/png"/>
  <manifest:file-entry manifest:full-path="Pictures/100002000000002000000014E9D52ABADD31380C.png" manifest:media-type="image/png"/>
  <manifest:file-entry manifest:full-path="Pictures/10000200000001100000004CAE5554DC7C07D2CA.png" manifest:media-type="image/png"/>
  <manifest:file-entry manifest:full-path="Pictures/10000200000000180000000C26A0C4B73CB93C94.png" manifest:media-type="image/png"/>
  <manifest:file-entry manifest:full-path="Pictures/100002000000001800000010EA3ECD00BD322A62.png" manifest:media-type="image/png"/>
  <manifest:file-entry manifest:full-path="Pictures/100002000000001800000010DEAA4F65F0631908.png" manifest:media-type="image/png"/>
  <manifest:file-entry manifest:full-path="Pictures/10000200000001F8000000243A0EF04D44710738.png" manifest:media-type="image/png"/>
  <manifest:file-entry manifest:full-path="Pictures/10000200000002A000000044EFA48B1DC81B6CC6.png" manifest:media-type="image/png"/>
  <manifest:file-entry manifest:full-path="Pictures/1000020000000320000000440B9C777FEED96902.png" manifest:media-type="image/png"/>
  <manifest:file-entry manifest:full-path="Pictures/100002000000003800000020E10430E3AEB5B7E6.png" manifest:media-type="image/png"/>
  <manifest:file-entry manifest:full-path="Pictures/1000020000000010000000244FA7B0B0C1C930C0.png" manifest:media-type="image/png"/>
  <manifest:file-entry manifest:full-path="Pictures/100002000000008000000040CF70E3FCC785009F.png" manifest:media-type="image/png"/>
  <manifest:file-entry manifest:full-path="Pictures/10000200000000200000001076325D20ABCFF452.png" manifest:media-type="image/png"/>
  <manifest:file-entry manifest:full-path="Pictures/100002000000001800000178EE199F7A40FDDD2B.png" manifest:media-type="image/png"/>
  <manifest:file-entry manifest:full-path="Pictures/10000200000000A000000040B7AEC48DFA9398CA.png" manifest:media-type="image/png"/>
  <manifest:file-entry manifest:full-path="Pictures/1000020000000180000000246B54359A5E013671.png" manifest:media-type="image/png"/>
  <manifest:file-entry manifest:full-path="Pictures/1000020000000028000000103458AC78C2704F7F.png" manifest:media-type="image/png"/>
  <manifest:file-entry manifest:full-path="Pictures/10000200000003180000004034B1C927170D1308.png" manifest:media-type="image/png"/>
  <manifest:file-entry manifest:full-path="Pictures/1000020000000018000000102C8D1211C58B6B0D.png" manifest:media-type="image/png"/>
  <manifest:file-entry manifest:full-path="Pictures/1000020000000018000000104D0F1A52FFCFE5BC.png" manifest:media-type="image/png"/>
  <manifest:file-entry manifest:full-path="Pictures/100002000000003000000030F8C859BF1E727108.png" manifest:media-type="image/png"/>
  <manifest:file-entry manifest:full-path="Pictures/100002000000008000000040AD6BC95D22DE262E.png" manifest:media-type="image/png"/>
  <manifest:file-entry manifest:full-path="Pictures/100002000000009000000048E1754A670D01D1B2.png" manifest:media-type="image/png"/>
  <manifest:file-entry manifest:full-path="Pictures/100002000000011800000024173F6994C8D23603.png" manifest:media-type="image/png"/>
  <manifest:file-entry manifest:full-path="Pictures/100002000000002000000014DC93436035331DA2.png" manifest:media-type="image/png"/>
  <manifest:file-entry manifest:full-path="Pictures/10000200000000200000001480632884FA99947A.png" manifest:media-type="image/png"/>
  <manifest:file-entry manifest:full-path="Pictures/1000020000000590000000C01A96ED75400A6F9B.png" manifest:media-type="image/png"/>
  <manifest:file-entry manifest:full-path="Pictures/100002000000002000000070A69548306C2400AF.png" manifest:media-type="image/png"/>
  <manifest:file-entry manifest:full-path="Pictures/10000200000000180000000C1133936440B3D5FB.png" manifest:media-type="image/png"/>
  <manifest:file-entry manifest:full-path="Pictures/10000200000000980000003CB269D3D4D4F1044E.png" manifest:media-type="image/png"/>
  <manifest:file-entry manifest:full-path="Pictures/1000020000000020000000143C5B983593E16A96.png" manifest:media-type="image/png"/>
  <manifest:file-entry manifest:full-path="Pictures/100002000000001800000010F9BCC071B09E5E63.png" manifest:media-type="image/png"/>
  <manifest:file-entry manifest:full-path="Pictures/100002000000001000000018F80038B4B57DED80.png" manifest:media-type="image/png"/>
  <manifest:file-entry manifest:full-path="Pictures/10000200000000280000001481E25B49B99CB92C.png" manifest:media-type="image/png"/>
  <manifest:file-entry manifest:full-path="Pictures/10000200000000980000004096B152219EB51877.png" manifest:media-type="image/png"/>
  <manifest:file-entry manifest:full-path="Pictures/100002000000001000000014C62C03A587284B23.png" manifest:media-type="image/png"/>
  <manifest:file-entry manifest:full-path="Pictures/1000020000000020000000144B153153E0AF47A2.png" manifest:media-type="image/png"/>
  <manifest:file-entry manifest:full-path="Pictures/10000200000000E000000020C3B81B9A150AAD7C.png" manifest:media-type="image/png"/>
  <manifest:file-entry manifest:full-path="Pictures/10000200000000180000000C30F8F099080BDE28.png" manifest:media-type="image/png"/>
  <manifest:file-entry manifest:full-path="Pictures/10000200000001600000008CCCB20F63B727074B.png" manifest:media-type="image/png"/>
  <manifest:file-entry manifest:full-path="Pictures/100002000000001800000010E60CB18C004C21C7.png" manifest:media-type="image/png"/>
  <manifest:file-entry manifest:full-path="Pictures/100002000000002000000014AAF130E38C60700A.png" manifest:media-type="image/png"/>
  <manifest:file-entry manifest:full-path="Pictures/100002000000036800000024C6A19AE2A660568C.png" manifest:media-type="image/png"/>
  <manifest:file-entry manifest:full-path="Pictures/100002000000007800000028998F97F539F24B69.png" manifest:media-type="image/png"/>
  <manifest:file-entry manifest:full-path="Pictures/10000200000001A80000002423982FE9AD83D8A9.png" manifest:media-type="image/png"/>
  <manifest:file-entry manifest:full-path="Pictures/100002000000059800000408AE05B8D0B27A505B.png" manifest:media-type="image/png"/>
  <manifest:file-entry manifest:full-path="Pictures/10000200000000A0000000504AA64E648C48E5A4.png" manifest:media-type="image/png"/>
  <manifest:file-entry manifest:full-path="Pictures/10000200000000180000001098ACC97E4E12A623.png" manifest:media-type="image/png"/>
  <manifest:file-entry manifest:full-path="Pictures/10000200000000C00000009CE0646F56D1282305.png" manifest:media-type="image/png"/>
  <manifest:file-entry manifest:full-path="Pictures/1000020000000018000000105F5A0D1A0DBDAEBB.png" manifest:media-type="image/png"/>
  <manifest:file-entry manifest:full-path="Pictures/100000000000033B0000049158B7BEE72E9F97C4.jpg" manifest:media-type="image/jpeg"/>
  <manifest:file-entry manifest:full-path="Pictures/10000200000000180000001C78AAEBAE871F430D.png" manifest:media-type="image/png"/>
  <manifest:file-entry manifest:full-path="Pictures/100002000000004800000020332DA322F954DE0A.png" manifest:media-type="image/png"/>
  <manifest:file-entry manifest:full-path="Pictures/1000020000000020000000200FEA114522FA5679.png" manifest:media-type="image/png"/>
  <manifest:file-entry manifest:full-path="Pictures/100000000000033B000004919FBD79087B3036A8.jpg" manifest:media-type="image/jpeg"/>
  <manifest:file-entry manifest:full-path="Pictures/100002000000016800000064D912045D6F544F65.png" manifest:media-type="image/png"/>
  <manifest:file-entry manifest:full-path="Pictures/10000200000000180000000C3934D65E2DC8E60A.png" manifest:media-type="image/png"/>
  <manifest:file-entry manifest:full-path="Pictures/1000020000000078000000403F1CF5C2826B5968.png" manifest:media-type="image/png"/>
  <manifest:file-entry manifest:full-path="Pictures/10000200000000100000001C57189CD79D5FBADC.png" manifest:media-type="image/png"/>
  <manifest:file-entry manifest:full-path="Pictures/10000200000000900000001C33A5B6625E0B7CC6.png" manifest:media-type="image/png"/>
  <manifest:file-entry manifest:full-path="Pictures/100002000000002000000020CACA1FBB5AFA2CDC.png" manifest:media-type="image/png"/>
  <manifest:file-entry manifest:full-path="Pictures/10000200000000280000001476161B9C9B1495BA.png" manifest:media-type="image/png"/>
  <manifest:file-entry manifest:full-path="Pictures/10000200000000180000000C61635818E0C5A50B.png" manifest:media-type="image/png"/>
  <manifest:file-entry manifest:full-path="Pictures/100000000000033B00000491C9B30010C55CA2F0.jpg" manifest:media-type="image/jpeg"/>
  <manifest:file-entry manifest:full-path="Pictures/1000020000000010000000146E1A64CB123DEB23.png" manifest:media-type="image/png"/>
  <manifest:file-entry manifest:full-path="Pictures/10000200000000180000000CD5AA0A073C303140.png" manifest:media-type="image/png"/>
  <manifest:file-entry manifest:full-path="Pictures/100002000000001000000014A96CCFFF325D4499.png" manifest:media-type="image/png"/>
  <manifest:file-entry manifest:full-path="Pictures/10000200000000180000000C97A9C9A7C5E2DE02.png" manifest:media-type="image/png"/>
  <manifest:file-entry manifest:full-path="Pictures/10000200000000180000006C94230722B0059886.png" manifest:media-type="image/png"/>
  <manifest:file-entry manifest:full-path="Pictures/1000020000000018000000109D5A841F9DC5C0FE.png" manifest:media-type="image/png"/>
  <manifest:file-entry manifest:full-path="Pictures/10000200000000A000000050E581CBB4291407BD.png" manifest:media-type="image/png"/>
  <manifest:file-entry manifest:full-path="Pictures/10000200000002380000002C350E264CDF142EF2.png" manifest:media-type="image/png"/>
  <manifest:file-entry manifest:full-path="Pictures/100002000000001800000010CEB9D5FE1B66886A.png" manifest:media-type="image/png"/>
  <manifest:file-entry manifest:full-path="Pictures/100002000000010800000050705F848FA5105A96.png" manifest:media-type="image/png"/>
  <manifest:file-entry manifest:full-path="Pictures/100000000000033B000004917DFBD1B77EB4A74F.jpg" manifest:media-type="image/jpeg"/>
  <manifest:file-entry manifest:full-path="Pictures/1000020000000018000000104661F838784730A8.png" manifest:media-type="image/png"/>
  <manifest:file-entry manifest:full-path="Pictures/100002000000001800000010C90C063E92AB0049.png" manifest:media-type="image/png"/>
  <manifest:file-entry manifest:full-path="Pictures/10000200000000A0000000485E4B359EE4EBB9DB.png" manifest:media-type="image/png"/>
  <manifest:file-entry manifest:full-path="Pictures/10000200000000A00000003C10C5C0F1B9254B8E.png" manifest:media-type="image/png"/>
  <manifest:file-entry manifest:full-path="Pictures/100002000000001000000018F37CAC1462B21CDA.png" manifest:media-type="image/png"/>
  <manifest:file-entry manifest:full-path="Pictures/100002000000001800000010AF17C46C10940D3A.png" manifest:media-type="image/png"/>
  <manifest:file-entry manifest:full-path="Pictures/100002000000002800000018605B1F89A16B995B.png" manifest:media-type="image/png"/>
  <manifest:file-entry manifest:full-path="Pictures/10000200000000480000002089F6F62E2BE014B8.png" manifest:media-type="image/png"/>
  <manifest:file-entry manifest:full-path="Pictures/10000200000000180000000C743A39C60D35A8BB.png" manifest:media-type="image/png"/>
  <manifest:file-entry manifest:full-path="Pictures/100000000000033B00000491173D489C313A139D.jpg" manifest:media-type="image/jpeg"/>
  <manifest:file-entry manifest:full-path="Pictures/10000200000005B0000006B0745F6D8016FD935F.png" manifest:media-type="image/png"/>
  <manifest:file-entry manifest:full-path="Pictures/100002000000001800000018AB3ED945604D5FAE.png" manifest:media-type="image/png"/>
  <manifest:file-entry manifest:full-path="Pictures/100000000000033B00000491448E13B9CEACF9A6.jpg" manifest:media-type="image/jpeg"/>
  <manifest:file-entry manifest:full-path="Pictures/100002000000001800000018541F2DEC25CFF449.png" manifest:media-type="image/png"/>
  <manifest:file-entry manifest:full-path="Pictures/10000200000000180000000CFD4F7BC3D9A6FEC2.png" manifest:media-type="image/png"/>
  <manifest:file-entry manifest:full-path="Pictures/100002000000001800000020F3D998DD82A119D7.png" manifest:media-type="image/png"/>
  <manifest:file-entry manifest:full-path="Pictures/1000020000000010000000181F6E27E0DA6D187D.png" manifest:media-type="image/png"/>
  <manifest:file-entry manifest:full-path="Pictures/10000200000000180000000CB002F032F99C6D0A.png" manifest:media-type="image/png"/>
  <manifest:file-entry manifest:full-path="Pictures/10000200000004E000000020A2A638183521FED6.png" manifest:media-type="image/png"/>
  <manifest:file-entry manifest:full-path="Pictures/100002000000017000000024040A0831D5AAD553.png" manifest:media-type="image/png"/>
  <manifest:file-entry manifest:full-path="Pictures/1000020000000018000000105EC5B7AA890ABFCE.png" manifest:media-type="image/png"/>
  <manifest:file-entry manifest:full-path="Pictures/10000200000001E80000006CEC6BFCCF9D720F44.png" manifest:media-type="image/png"/>
  <manifest:file-entry manifest:full-path="Pictures/10000200000000A00000004C69BE318FEB33A718.png" manifest:media-type="image/png"/>
  <manifest:file-entry manifest:full-path="Pictures/10000200000000180000003887C2B7E79271AFF0.png" manifest:media-type="image/png"/>
  <manifest:file-entry manifest:full-path="Pictures/1000020000000018000000100CB809B70858E10B.png" manifest:media-type="image/png"/>
  <manifest:file-entry manifest:full-path="Pictures/100002000000001800000010AAF63A29CD532F5B.png" manifest:media-type="image/png"/>
  <manifest:file-entry manifest:full-path="Pictures/10000200000000180000001417491E566734A700.png" manifest:media-type="image/png"/>
  <manifest:file-entry manifest:full-path="Pictures/10000200000000A000000040E99C51B90643DB50.png" manifest:media-type="image/png"/>
  <manifest:file-entry manifest:full-path="Pictures/1000020000000018000000141E62DF92EEEDAB80.png" manifest:media-type="image/png"/>
  <manifest:file-entry manifest:full-path="Pictures/10000200000000A8000000205C105986D9D6B4DA.png" manifest:media-type="image/png"/>
  <manifest:file-entry manifest:full-path="Pictures/10000200000001A00000002C3A4CA98DCF392CDB.png" manifest:media-type="image/png"/>
  <manifest:file-entry manifest:full-path="Pictures/10000200000000180000000CE842EAFACFBF8B8D.png" manifest:media-type="image/png"/>
  <manifest:file-entry manifest:full-path="Pictures/1000020000000320000000B8A63F322A625F0A46.png" manifest:media-type="image/png"/>
  <manifest:file-entry manifest:full-path="Pictures/10000200000005A00000077431D40E901D1FD5DE.png" manifest:media-type="image/png"/>
  <manifest:file-entry manifest:full-path="Pictures/10000200000000180000001028DCF95D20D8EBF3.png" manifest:media-type="image/png"/>
  <manifest:file-entry manifest:full-path="Pictures/10000200000000C0000000545824C64F65BA023F.png" manifest:media-type="image/png"/>
  <manifest:file-entry manifest:full-path="Pictures/10000200000001380000009C603A8DD2B377B241.png" manifest:media-type="image/png"/>
  <manifest:file-entry manifest:full-path="Pictures/100002000000002000000020F1C1F11FD2FC883C.png" manifest:media-type="image/png"/>
  <manifest:file-entry manifest:full-path="Pictures/10000200000000100000001430C41B836999D7A3.png" manifest:media-type="image/png"/>
  <manifest:file-entry manifest:full-path="Pictures/10000200000000B00000004CE9676C0F84AA64CB.png" manifest:media-type="image/png"/>
  <manifest:file-entry manifest:full-path="Pictures/10000200000000180000000C2115759FD40B82DC.png" manifest:media-type="image/png"/>
  <manifest:file-entry manifest:full-path="Pictures/100002000000001800000014B7A69ED3D18774A2.png" manifest:media-type="image/png"/>
  <manifest:file-entry manifest:full-path="Pictures/10000200000000300000002854661907B060E24D.png" manifest:media-type="image/png"/>
  <manifest:file-entry manifest:full-path="Pictures/1000020000000018000000140A3D0E53AD29B098.png" manifest:media-type="image/png"/>
  <manifest:file-entry manifest:full-path="Pictures/100000000000033B00000491313CF30CEFDE9B0B.jpg" manifest:media-type="image/jpeg"/>
  <manifest:file-entry manifest:full-path="Pictures/100002000000001800000010DB1FE799B6AD8CE6.png" manifest:media-type="image/png"/>
  <manifest:file-entry manifest:full-path="Pictures/100002000000002000000024FE01D4C8ADF4D0EE.png" manifest:media-type="image/png"/>
  <manifest:file-entry manifest:full-path="Pictures/100002000000001800000010494B3AA96FC2E8CF.png" manifest:media-type="image/png"/>
  <manifest:file-entry manifest:full-path="Pictures/10000200000000200000003C580A610E714AFE59.png" manifest:media-type="image/png"/>
  <manifest:file-entry manifest:full-path="Pictures/10000200000000200000000CC41991FD2D72D14B.png" manifest:media-type="image/png"/>
  <manifest:file-entry manifest:full-path="Pictures/10000200000002A00000003CF1E5D2236184C29D.png" manifest:media-type="image/png"/>
  <manifest:file-entry manifest:full-path="Pictures/10000200000000180000001428A925B345D0152A.png" manifest:media-type="image/png"/>
  <manifest:file-entry manifest:full-path="Pictures/10000200000002A000000044B0C65CB750858244.png" manifest:media-type="image/png"/>
  <manifest:file-entry manifest:full-path="Pictures/100002000000001000000014ABDAE15D4592FCF3.png" manifest:media-type="image/png"/>
  <manifest:file-entry manifest:full-path="Pictures/100002000000001800000010991422BC052FA88F.png" manifest:media-type="image/png"/>
  <manifest:file-entry manifest:full-path="Pictures/10000200000004D0000002FC8FD02D204E0ED20C.png" manifest:media-type="image/png"/>
  <manifest:file-entry manifest:full-path="Pictures/1000020000000018000000100CED62BA0EB9C4B4.png" manifest:media-type="image/png"/>
  <manifest:file-entry manifest:full-path="Pictures/10000200000000180000000C54B73BF9C23AAEB0.png" manifest:media-type="image/png"/>
  <manifest:file-entry manifest:full-path="Pictures/100002000000007800000040330671A4EA9E5FC3.png" manifest:media-type="image/png"/>
  <manifest:file-entry manifest:full-path="Pictures/10000200000000180000000CA638C39378B2E3D6.png" manifest:media-type="image/png"/>
  <manifest:file-entry manifest:full-path="Pictures/1000020000000018000000104C73FF9CBD591D6C.png" manifest:media-type="image/png"/>
  <manifest:file-entry manifest:full-path="Pictures/10000200000000180000000C5FA11DE5D11402BF.png" manifest:media-type="image/png"/>
  <manifest:file-entry manifest:full-path="Pictures/10000200000000180000000C6ADB0E5AF35E21CB.png" manifest:media-type="image/png"/>
  <manifest:file-entry manifest:full-path="Pictures/10000200000000C8000000202767B34CAD097FC5.png" manifest:media-type="image/png"/>
  <manifest:file-entry manifest:full-path="Pictures/100002000000001000000018BFC3AAD7AC783F77.png" manifest:media-type="image/png"/>
  <manifest:file-entry manifest:full-path="Pictures/10000200000000580000003458B80F7E18DA8064.png" manifest:media-type="image/png"/>
  <manifest:file-entry manifest:full-path="Pictures/1000020000000018000000104F246B3CC977A035.png" manifest:media-type="image/png"/>
  <manifest:file-entry manifest:full-path="Pictures/10000200000005B8000006F09B990FB574E0C5F6.png" manifest:media-type="image/png"/>
  <manifest:file-entry manifest:full-path="Pictures/10000200000002180000002C22F928CC2EE73BD0.png" manifest:media-type="image/png"/>
  <manifest:file-entry manifest:full-path="Pictures/10000200000005180000004C4A4FAA8006B623A3.png" manifest:media-type="image/png"/>
  <manifest:file-entry manifest:full-path="Pictures/1000020000000070000000243436F09F5422CC5B.png" manifest:media-type="image/png"/>
  <manifest:file-entry manifest:full-path="Pictures/10000200000000B00000004C6F96C514B6BCEE9C.png" manifest:media-type="image/png"/>
  <manifest:file-entry manifest:full-path="Pictures/1000020000000018000000143218BF7BC0BD247A.png" manifest:media-type="image/png"/>
  <manifest:file-entry manifest:full-path="Pictures/10000200000003E800000028CC670512DF6C8BB4.png" manifest:media-type="image/png"/>
  <manifest:file-entry manifest:full-path="Pictures/100002000000001800000010405E0264BE0049AA.png" manifest:media-type="image/png"/>
  <manifest:file-entry manifest:full-path="Pictures/10000200000000200000001C7F79235D81586B9F.png" manifest:media-type="image/png"/>
  <manifest:file-entry manifest:full-path="Pictures/10000200000000180000001814C1EFF17297D263.png" manifest:media-type="image/png"/>
  <manifest:file-entry manifest:full-path="Pictures/100002000000001800000018F3ABE7DE84E41FCD.png" manifest:media-type="image/png"/>
  <manifest:file-entry manifest:full-path="Pictures/100002000000002000000014EC5B34618D83A172.png" manifest:media-type="image/png"/>
  <manifest:file-entry manifest:full-path="Pictures/10000200000000A00000002407E8771CA57D4C5B.png" manifest:media-type="image/png"/>
  <manifest:file-entry manifest:full-path="Pictures/100002000000027000000054A0E8885B8F025F0D.png" manifest:media-type="image/png"/>
  <manifest:file-entry manifest:full-path="Pictures/100002000000008000000020217C19F92F8C5508.png" manifest:media-type="image/png"/>
  <manifest:file-entry manifest:full-path="Pictures/100002000000031800000044CB0E084D727F5212.png" manifest:media-type="image/png"/>
  <manifest:file-entry manifest:full-path="Pictures/10000200000000180000003400A4E1BA34DEC87C.png" manifest:media-type="image/png"/>
  <manifest:file-entry manifest:full-path="Pictures/10000200000000B00000004C4C28C36CB1455EB7.png" manifest:media-type="image/png"/>
  <manifest:file-entry manifest:full-path="Pictures/10000200000000B000000054C7A03905DB64E88D.png" manifest:media-type="image/png"/>
  <manifest:file-entry manifest:full-path="Pictures/100002000000001800000010267C709B9852DD0A.png" manifest:media-type="image/png"/>
  <manifest:file-entry manifest:full-path="Pictures/1000020000000320000000B842D8D2F18CEF7E10.png" manifest:media-type="image/png"/>
  <manifest:file-entry manifest:full-path="Pictures/1000020000000580000003FCD9A50B1CBD9960F6.png" manifest:media-type="image/png"/>
  <manifest:file-entry manifest:full-path="Pictures/100002000000001000000018BA21CA5818BDEAE6.png" manifest:media-type="image/png"/>
  <manifest:file-entry manifest:full-path="Pictures/1000020000000028000000105427B976F0D1D775.png" manifest:media-type="image/png"/>
  <manifest:file-entry manifest:full-path="Pictures/10000200000001A0000000247EB18B8303246C26.png" manifest:media-type="image/png"/>
  <manifest:file-entry manifest:full-path="Pictures/100002000000002000000020FEE85A0FC33375FF.png" manifest:media-type="image/png"/>
  <manifest:file-entry manifest:full-path="Pictures/100002000000002800000010AD40088B4F33A1AF.png" manifest:media-type="image/png"/>
  <manifest:file-entry manifest:full-path="Pictures/10000200000000A80000004CF477BF132BA76092.png" manifest:media-type="image/png"/>
  <manifest:file-entry manifest:full-path="Pictures/10000200000000B000000058242EA73B0195B2EC.png" manifest:media-type="image/png"/>
  <manifest:file-entry manifest:full-path="Pictures/10000200000000300000000C15A84F9F88F7CAB7.png" manifest:media-type="image/png"/>
  <manifest:file-entry manifest:full-path="Pictures/10000200000000180000000CFEE55ADBB44AD305.png" manifest:media-type="image/png"/>
  <manifest:file-entry manifest:full-path="Pictures/10000200000000180000001002EB207D97F1A1A1.png" manifest:media-type="image/png"/>
  <manifest:file-entry manifest:full-path="Pictures/10000200000000180000001067BDC8C44B71481A.png" manifest:media-type="image/png"/>
  <manifest:file-entry manifest:full-path="Pictures/10000200000000300000000C955175DE0AD7C6EE.png" manifest:media-type="image/png"/>
  <manifest:file-entry manifest:full-path="Pictures/1000020000000018000000381F1A19D69FF6B762.png" manifest:media-type="image/png"/>
  <manifest:file-entry manifest:full-path="Pictures/100002000000024800000024A48CC9B690F03CE1.png" manifest:media-type="image/png"/>
  <manifest:file-entry manifest:full-path="Pictures/100002000000001800000010961FDD9536DDA8EE.png" manifest:media-type="image/png"/>
  <manifest:file-entry manifest:full-path="Pictures/10000200000001800000002865DF1680E6EA0B5E.png" manifest:media-type="image/png"/>
  <manifest:file-entry manifest:full-path="Pictures/10000200000000180000000C057E9DA6D6DE8422.png" manifest:media-type="image/png"/>
  <manifest:file-entry manifest:full-path="Pictures/10000200000000700000002493CE3E9B1141BC68.png" manifest:media-type="image/png"/>
  <manifest:file-entry manifest:full-path="Pictures/10000200000002A80000002C57A87176F6369296.png" manifest:media-type="image/png"/>
  <manifest:file-entry manifest:full-path="Pictures/1000020000000058000000386492438202760E7D.png" manifest:media-type="image/png"/>
  <manifest:file-entry manifest:full-path="Pictures/10000200000005800000009051C3DC5BBE67D6C8.png" manifest:media-type="image/png"/>
  <manifest:file-entry manifest:full-path="Pictures/1000020000000018000000141A0F1F424B63CC1E.png" manifest:media-type="image/png"/>
  <manifest:file-entry manifest:full-path="Pictures/100002000000001000000014C9AEA301F04322CF.png" manifest:media-type="image/png"/>
  <manifest:file-entry manifest:full-path="Pictures/10000200000000180000000CDC2B575D7D039795.png" manifest:media-type="image/png"/>
  <manifest:file-entry manifest:full-path="Pictures/10000200000000480000002075CBBD611520CA01.png" manifest:media-type="image/png"/>
  <manifest:file-entry manifest:full-path="Pictures/10000200000000A00000003CF03C60A700F937DF.png" manifest:media-type="image/png"/>
  <manifest:file-entry manifest:full-path="Pictures/1000020000000020000000244CB068D027C379F0.png" manifest:media-type="image/png"/>
  <manifest:file-entry manifest:full-path="Pictures/10000200000000200000000C48F921CDF202EC90.png" manifest:media-type="image/png"/>
  <manifest:file-entry manifest:full-path="Pictures/10000200000000100000001805656C4788B58573.png" manifest:media-type="image/png"/>
  <manifest:file-entry manifest:full-path="Pictures/1000020000000018000000188A2D3F93240E25EB.png" manifest:media-type="image/png"/>
  <manifest:file-entry manifest:full-path="Pictures/10000200000000180000001024381E1C2AF7A32A.png" manifest:media-type="image/png"/>
  <manifest:file-entry manifest:full-path="Pictures/10000200000000700000005C18202128EBBA7E7D.png" manifest:media-type="image/png"/>
  <manifest:file-entry manifest:full-path="Pictures/10000200000000180000000C09B3565886EA8309.png" manifest:media-type="image/png"/>
  <manifest:file-entry manifest:full-path="Pictures/10000200000000E000000028758179AA088CD058.png" manifest:media-type="image/png"/>
  <manifest:file-entry manifest:full-path="Pictures/10000200000000200000001C2371187E01AD2F6A.png" manifest:media-type="image/png"/>
  <manifest:file-entry manifest:full-path="Pictures/10000200000000680000003451115238CCE44519.png" manifest:media-type="image/png"/>
  <manifest:file-entry manifest:full-path="Pictures/1000020000000020000000101C8EA5B00846FFD0.png" manifest:media-type="image/png"/>
  <manifest:file-entry manifest:full-path="Pictures/100002000000002000000010B0CBB53D1386E85E.png" manifest:media-type="image/png"/>
  <manifest:file-entry manifest:full-path="Pictures/100002000000001800000014C447A32A4B18FE33.png" manifest:media-type="image/png"/>
  <manifest:file-entry manifest:full-path="Pictures/100000000000033B0000049137D108B7A690433D.jpg" manifest:media-type="image/jpeg"/>
  <manifest:file-entry manifest:full-path="Pictures/10000200000000900000001C301ABB7E9C9CB24B.png" manifest:media-type="image/png"/>
  <manifest:file-entry manifest:full-path="Pictures/100002000000001800000010E29E0BF87B50D0BF.png" manifest:media-type="image/png"/>
  <manifest:file-entry manifest:full-path="Pictures/10000200000000180000000C65DDA0C8068707CD.png" manifest:media-type="image/png"/>
  <manifest:file-entry manifest:full-path="Pictures/1000020000000018000000102308BA781074E3E2.png" manifest:media-type="image/png"/>
  <manifest:file-entry manifest:full-path="Pictures/10000200000000200000000C4F34F90B39F8BA8F.png" manifest:media-type="image/png"/>
  <manifest:file-entry manifest:full-path="Pictures/1000020000000018000000101F759424FE094F11.png" manifest:media-type="image/png"/>
  <manifest:file-entry manifest:full-path="Pictures/10000200000001E000000020C00EACF995ACFAFA.png" manifest:media-type="image/png"/>
  <manifest:file-entry manifest:full-path="Pictures/100002000000001800000010F98B89E7186CD864.png" manifest:media-type="image/png"/>
  <manifest:file-entry manifest:full-path="Pictures/10000200000000180000000CB7FD07449DD4414A.png" manifest:media-type="image/png"/>
  <manifest:file-entry manifest:full-path="Pictures/100002000000001800000010B64CE2BB752131F0.png" manifest:media-type="image/png"/>
  <manifest:file-entry manifest:full-path="Pictures/10000200000000A00000003C5CEC7AA23B30D7DF.png" manifest:media-type="image/png"/>
  <manifest:file-entry manifest:full-path="Pictures/100002000000001800000014B03E6FBEC664B8D0.png" manifest:media-type="image/png"/>
  <manifest:file-entry manifest:full-path="Pictures/100002000000002000000038DA9ECCF25EDD6761.png" manifest:media-type="image/png"/>
  <manifest:file-entry manifest:full-path="Pictures/100002000000001000000014204AACEB4E18F556.png" manifest:media-type="image/png"/>
  <manifest:file-entry manifest:full-path="Pictures/1000020000000020000000182D03139F733EFE96.png" manifest:media-type="image/png"/>
  <manifest:file-entry manifest:full-path="Pictures/10000200000000180000000C8A04C6DE22E2915D.png" manifest:media-type="image/png"/>
  <manifest:file-entry manifest:full-path="Pictures/10000200000000180000000C7D9E26C73B111D5D.png" manifest:media-type="image/png"/>
  <manifest:file-entry manifest:full-path="Pictures/1000020000000048000000204B764527C9EBFFBE.png" manifest:media-type="image/png"/>
  <manifest:file-entry manifest:full-path="Pictures/100002000000001800000014591BF708686F79D3.png" manifest:media-type="image/png"/>
  <manifest:file-entry manifest:full-path="Pictures/100002000000001800000010407F0CA5F05CBF66.png" manifest:media-type="image/png"/>
  <manifest:file-entry manifest:full-path="Pictures/1000020000000018000000147F94FF3B534036F4.png" manifest:media-type="image/png"/>
  <manifest:file-entry manifest:full-path="Pictures/100002000000001800000014C91A862A24233A3E.png" manifest:media-type="image/png"/>
  <manifest:file-entry manifest:full-path="Pictures/10000200000000480000005832AC45DAE5364C83.png" manifest:media-type="image/png"/>
  <manifest:file-entry manifest:full-path="Pictures/10000200000001E800000020C9B4F9BAD54B0E91.png" manifest:media-type="image/png"/>
  <manifest:file-entry manifest:full-path="Pictures/10000200000002980000003CC71B896462E1DB0F.png" manifest:media-type="image/png"/>
  <manifest:file-entry manifest:full-path="Pictures/100002000000001000000014B424CD52BCF9DCD2.png" manifest:media-type="image/png"/>
  <manifest:file-entry manifest:full-path="Pictures/10000200000000200000000CFD6AF552CF8D090E.png" manifest:media-type="image/png"/>
  <manifest:file-entry manifest:full-path="Pictures/10000200000000200000001022B6ECA3037CE054.png" manifest:media-type="image/png"/>
  <manifest:file-entry manifest:full-path="Pictures/10000200000002300000002C8F5571CA569D637B.png" manifest:media-type="image/png"/>
  <manifest:file-entry manifest:full-path="Pictures/10000200000005A0000001A8158AAB528C1AD016.png" manifest:media-type="image/png"/>
  <manifest:file-entry manifest:full-path="Pictures/1000020000000078000000207E424DC4333B672A.png" manifest:media-type="image/png"/>
  <manifest:file-entry manifest:full-path="Pictures/10000200000000A8000000505872271FF0567112.png" manifest:media-type="image/png"/>
  <manifest:file-entry manifest:full-path="Pictures/10000000000004D8000006DAF5732AFCF17C7284.jpg" manifest:media-type="image/jpeg"/>
  <manifest:file-entry manifest:full-path="Pictures/100002000000008000000034ABEE4455CC3EE816.png" manifest:media-type="image/png"/>
  <manifest:file-entry manifest:full-path="Pictures/10000200000005C00000059025A5B1BDE41EA283.png" manifest:media-type="image/png"/>
  <manifest:file-entry manifest:full-path="Pictures/1000020000000018000000101FF0735FBFABDE1F.png" manifest:media-type="image/png"/>
  <manifest:file-entry manifest:full-path="Pictures/10000200000000480000019854A73AEC2742E4AC.png" manifest:media-type="image/png"/>
  <manifest:file-entry manifest:full-path="Pictures/10000200000000C800000020EBC36DE9A90815D7.png" manifest:media-type="image/png"/>
  <manifest:file-entry manifest:full-path="Pictures/10000200000003F0000000CC8546F9A2EA83F808.png" manifest:media-type="image/png"/>
  <manifest:file-entry manifest:full-path="Pictures/1000020000000028000000143EAC290C02F43B3E.png" manifest:media-type="image/png"/>
  <manifest:file-entry manifest:full-path="Pictures/100002000000008000000040EE2A768D0547659B.png" manifest:media-type="image/png"/>
  <manifest:file-entry manifest:full-path="Pictures/1000020000000028000000101202FF2129F084CB.png" manifest:media-type="image/png"/>
  <manifest:file-entry manifest:full-path="Pictures/10000200000000A000000038D0240CC500BA6F5F.png" manifest:media-type="image/png"/>
  <manifest:file-entry manifest:full-path="Pictures/100002000000009800000038CF60EAB7694A791E.png" manifest:media-type="image/png"/>
  <manifest:file-entry manifest:full-path="Pictures/10000200000000980000003C0BFC2D3A9C385A97.png" manifest:media-type="image/png"/>
  <manifest:file-entry manifest:full-path="Pictures/100002000000029000000014F75227EB2C2E9602.png" manifest:media-type="image/png"/>
  <manifest:file-entry manifest:full-path="Pictures/10000200000000300000012895060C8609651DB2.png" manifest:media-type="image/png"/>
  <manifest:file-entry manifest:full-path="Pictures/100000000000033B00000491C9A3AD5E20BE5450.jpg" manifest:media-type="image/jpeg"/>
  <manifest:file-entry manifest:full-path="Pictures/10000200000000180000000C175D72FFEA9650EB.png" manifest:media-type="image/png"/>
  <manifest:file-entry manifest:full-path="Pictures/10000200000005C0000007FC1F7CDD7878CADFF0.png" manifest:media-type="image/png"/>
  <manifest:file-entry manifest:full-path="Pictures/10000200000000780000004018EDFBA7FEC21C1D.png" manifest:media-type="image/png"/>
  <manifest:file-entry manifest:full-path="Pictures/100002000000001800000014C091F99D3D7DD7F3.png" manifest:media-type="image/png"/>
  <manifest:file-entry manifest:full-path="Pictures/10000200000000200000003025B3CC743D151DC2.png" manifest:media-type="image/png"/>
  <manifest:file-entry manifest:full-path="Pictures/10000200000000C000000020042C3CAB6EAC578F.png" manifest:media-type="image/png"/>
  <manifest:file-entry manifest:full-path="Pictures/10000200000000180000001044E3D7A10D54F52E.png" manifest:media-type="image/png"/>
  <manifest:file-entry manifest:full-path="Pictures/100000000000033B000004913477EE18DDC70087.jpg" manifest:media-type="image/jpeg"/>
  <manifest:file-entry manifest:full-path="Pictures/10000200000002B80000002065D6EF7DEB566783.png" manifest:media-type="image/png"/>
  <manifest:file-entry manifest:full-path="Pictures/10000200000000180000001028CD53B9C55FD971.png" manifest:media-type="image/png"/>
  <manifest:file-entry manifest:full-path="Pictures/10000200000004F800000020EFE2E4FCDC1309A2.png" manifest:media-type="image/png"/>
  <manifest:file-entry manifest:full-path="Pictures/100002000000014000000028AF04D16163C0DAA7.png" manifest:media-type="image/png"/>
  <manifest:file-entry manifest:full-path="Pictures/1000020000000010000000246E7D9D486118E073.png" manifest:media-type="image/png"/>
  <manifest:file-entry manifest:full-path="Pictures/10000200000000900000003CBDA6BCE766D73D07.png" manifest:media-type="image/png"/>
  <manifest:file-entry manifest:full-path="Pictures/100002000000002800000010BE110121FD63E322.png" manifest:media-type="image/png"/>
  <manifest:file-entry manifest:full-path="Pictures/100002000000030000000058913FCC253D156583.png" manifest:media-type="image/png"/>
  <manifest:file-entry manifest:full-path="Pictures/100002000000002800000024E22002EDED527925.png" manifest:media-type="image/png"/>
  <manifest:file-entry manifest:full-path="Pictures/10000200000000D000000048E4DAF42C65055498.png" manifest:media-type="image/png"/>
  <manifest:file-entry manifest:full-path="Pictures/10000200000002A00000002C9632EE3A1E2C5795.png" manifest:media-type="image/png"/>
  <manifest:file-entry manifest:full-path="Pictures/100002000000007800000040375E892E5653327A.png" manifest:media-type="image/png"/>
  <manifest:file-entry manifest:full-path="Pictures/10000200000000200000000CC3EAB4953AFCE4B8.png" manifest:media-type="image/png"/>
  <manifest:file-entry manifest:full-path="Pictures/10000200000000A0000000447364F97267BD0E78.png" manifest:media-type="image/png"/>
  <manifest:file-entry manifest:full-path="Pictures/10000200000000280000001C1DA76B5207C2ACC8.png" manifest:media-type="image/png"/>
  <manifest:file-entry manifest:full-path="Pictures/100002000000001800000010C32300F6FC53AE72.png" manifest:media-type="image/png"/>
  <manifest:file-entry manifest:full-path="Pictures/100002000000003800000010AF87B58F62CEFEB8.png" manifest:media-type="image/png"/>
  <manifest:file-entry manifest:full-path="Pictures/10000200000003000000005CD1CDC946AB267887.png" manifest:media-type="image/png"/>
  <manifest:file-entry manifest:full-path="Pictures/100002000000008000000020B90882D3E7A9380F.png" manifest:media-type="image/png"/>
  <manifest:file-entry manifest:full-path="Pictures/10000200000000380000001C42AD9A79807D00DA.png" manifest:media-type="image/png"/>
  <manifest:file-entry manifest:full-path="Pictures/1000020000000148000000407F06FADCF70ED9DD.png" manifest:media-type="image/png"/>
  <manifest:file-entry manifest:full-path="Pictures/100002000000001800000018E3B9F101F3C024E7.png" manifest:media-type="image/png"/>
  <manifest:file-entry manifest:full-path="Pictures/1000020000000018000000101B81CF98E7564D6E.png" manifest:media-type="image/png"/>
  <manifest:file-entry manifest:full-path="Pictures/10000200000000A000000038F000664E1D6AB030.png" manifest:media-type="image/png"/>
  <manifest:file-entry manifest:full-path="Pictures/100002000000001800000014A01DD361B8A669CB.png" manifest:media-type="image/png"/>
  <manifest:file-entry manifest:full-path="Pictures/100002000000001800000010C0F4EE2B8E586D74.png" manifest:media-type="image/png"/>
  <manifest:file-entry manifest:full-path="Pictures/100002000000004000000028BC188B056271373F.png" manifest:media-type="image/png"/>
  <manifest:file-entry manifest:full-path="Pictures/100002000000001800000010C1889B4995913B10.png" manifest:media-type="image/png"/>
  <manifest:file-entry manifest:full-path="Pictures/100002000000002000000010305775B3F5AF8CAB.png" manifest:media-type="image/png"/>
  <manifest:file-entry manifest:full-path="Pictures/1000020000000318000000282F59771FB2E307DE.png" manifest:media-type="image/png"/>
  <manifest:file-entry manifest:full-path="Pictures/10000200000000900000004C8729AF2D74A6C467.png" manifest:media-type="image/png"/>
  <manifest:file-entry manifest:full-path="Pictures/10000200000000200000001095A350E25B8333FA.png" manifest:media-type="image/png"/>
  <manifest:file-entry manifest:full-path="Pictures/10000200000000A000000038B2916144F598FC6F.png" manifest:media-type="image/png"/>
  <manifest:file-entry manifest:full-path="Pictures/100002000000001800000020F0C32D4BB0241AA4.png" manifest:media-type="image/png"/>
  <manifest:file-entry manifest:full-path="Pictures/100002000000001800000014D9B96BDCF52B0D37.png" manifest:media-type="image/png"/>
  <manifest:file-entry manifest:full-path="Pictures/100002000000006000000068E5CE6B031ACCA2AE.png" manifest:media-type="image/png"/>
  <manifest:file-entry manifest:full-path="Pictures/100002000000001800000010BCADDA51DF3EA96E.png" manifest:media-type="image/png"/>
  <manifest:file-entry manifest:full-path="Pictures/100002000000008800000020CECF982A11BB3D30.png" manifest:media-type="image/png"/>
  <manifest:file-entry manifest:full-path="Pictures/100002000000001800000014D0BFE3B40399DC68.png" manifest:media-type="image/png"/>
  <manifest:file-entry manifest:full-path="Pictures/10000200000000180000000C3D212F55D34092EF.png" manifest:media-type="image/png"/>
  <manifest:file-entry manifest:full-path="Pictures/100002000000009800000038C5C2A60A1937BF51.png" manifest:media-type="image/png"/>
  <manifest:file-entry manifest:full-path="Pictures/100000000000033B00000491177008D2E3C009FA.jpg" manifest:media-type="image/jpeg"/>
  <manifest:file-entry manifest:full-path="Pictures/100002000000013800000090AAB280FA4E7944E3.png" manifest:media-type="image/png"/>
  <manifest:file-entry manifest:full-path="Pictures/100002000000002000000010B115BFDBA9FDE144.png" manifest:media-type="image/png"/>
  <manifest:file-entry manifest:full-path="Pictures/1000020000000018000000188D381C4E43B87D6D.png" manifest:media-type="image/png"/>
  <manifest:file-entry manifest:full-path="Pictures/1000020000000018000000149F490AC4531C7096.png" manifest:media-type="image/png"/>
  <manifest:file-entry manifest:full-path="Pictures/10000200000002980000003CFCD03AD1431CE8E3.png" manifest:media-type="image/png"/>
  <manifest:file-entry manifest:full-path="Pictures/10000200000000380000003486AC03290BC48385.png" manifest:media-type="image/png"/>
  <manifest:file-entry manifest:full-path="Pictures/1000020000000020000000909B6527FC24DF9735.png" manifest:media-type="image/png"/>
  <manifest:file-entry manifest:full-path="Pictures/10000200000000180000000C3437028F0975A12E.png" manifest:media-type="image/png"/>
  <manifest:file-entry manifest:full-path="Pictures/100002000000009800000038D8FA49542AA68ABF.png" manifest:media-type="image/png"/>
  <manifest:file-entry manifest:full-path="Pictures/10000200000003880000010C9BE1F7E84D6A5CA1.png" manifest:media-type="image/png"/>
  <manifest:file-entry manifest:full-path="Pictures/1000020000000578000000EC11ED6B69239F19AE.png" manifest:media-type="image/png"/>
  <manifest:file-entry manifest:full-path="Pictures/100002000000002000000010AC02B733E8DD7099.png" manifest:media-type="image/png"/>
  <manifest:file-entry manifest:full-path="Pictures/100002000000031800000040B15A7CFC55EDE08F.png" manifest:media-type="image/png"/>
  <manifest:file-entry manifest:full-path="Pictures/1000020000000168000000249AA48445A01D08F0.png" manifest:media-type="image/png"/>
  <manifest:file-entry manifest:full-path="Pictures/10000200000000100000002C3ABA6A5441D4CC49.png" manifest:media-type="image/png"/>
  <manifest:file-entry manifest:full-path="Pictures/100002000000001800000014B569C8ACA137AE8A.png" manifest:media-type="image/png"/>
  <manifest:file-entry manifest:full-path="Pictures/10000200000000A000000034D956BF597D48F5CF.png" manifest:media-type="image/png"/>
  <manifest:file-entry manifest:full-path="Pictures/10000200000000180000001416815CFAE0032900.png" manifest:media-type="image/png"/>
  <manifest:file-entry manifest:full-path="Pictures/10000200000000180000000CA010E560B43A4E4C.png" manifest:media-type="image/png"/>
  <manifest:file-entry manifest:full-path="Pictures/1000020000000018000000145A41C47FF7418A3F.png" manifest:media-type="image/png"/>
  <manifest:file-entry manifest:full-path="Pictures/10000200000000180000001806210C61463726A5.png" manifest:media-type="image/png"/>
  <manifest:file-entry manifest:full-path="Pictures/1000020000000280000000207C51D4011E75237D.png" manifest:media-type="image/png"/>
  <manifest:file-entry manifest:full-path="Pictures/1000020000000020000000183C5309B91D1B60AC.png" manifest:media-type="image/png"/>
  <manifest:file-entry manifest:full-path="Pictures/100002000000007800000020ED4B492BE127721A.png" manifest:media-type="image/png"/>
  <manifest:file-entry manifest:full-path="Pictures/10000200000000980000001C3362F4D328A567EA.png" manifest:media-type="image/png"/>
  <manifest:file-entry manifest:full-path="Pictures/10000200000000200000000CF0F80576D138A723.png" manifest:media-type="image/png"/>
  <manifest:file-entry manifest:full-path="Pictures/10000200000000A000000038601AB40F3DFF04EC.png" manifest:media-type="image/png"/>
  <manifest:file-entry manifest:full-path="Pictures/1000020000000178000000247C5FDBDF1CD7B878.png" manifest:media-type="image/png"/>
  <manifest:file-entry manifest:full-path="Pictures/10000200000000180000001046660B915556FAB5.png" manifest:media-type="image/png"/>
  <manifest:file-entry manifest:full-path="Pictures/1000020000000040000000384037097160C567B3.png" manifest:media-type="image/png"/>
  <manifest:file-entry manifest:full-path="Pictures/10000200000000180000000C3A5178FE9E298DF1.png" manifest:media-type="image/png"/>
  <manifest:file-entry manifest:full-path="Pictures/10000200000000100000001424578DEC9C078335.png" manifest:media-type="image/png"/>
  <manifest:file-entry manifest:full-path="Pictures/10000200000000180000001CD0A2DEEB487D1327.png" manifest:media-type="image/png"/>
  <manifest:file-entry manifest:full-path="Pictures/1000020000000100000000E402319CCDD13C5FA3.png" manifest:media-type="image/png"/>
  <manifest:file-entry manifest:full-path="Pictures/10000200000000F000000058B0FC96223FD18FEE.png" manifest:media-type="image/png"/>
  <manifest:file-entry manifest:full-path="Pictures/10000200000000400000001C315ABDFB496DEEBD.png" manifest:media-type="image/png"/>
  <manifest:file-entry manifest:full-path="Pictures/100002000000001800000018F35F6A6C569BCCE8.png" manifest:media-type="image/png"/>
  <manifest:file-entry manifest:full-path="Pictures/10000200000000F00000002425B0A6F264BA6F6B.png" manifest:media-type="image/png"/>
  <manifest:file-entry manifest:full-path="Pictures/1000020000000018000000100BB9658A6B13250C.png" manifest:media-type="image/png"/>
  <manifest:file-entry manifest:full-path="Pictures/10000200000000180000000C6FD47BC0FFE2E3A7.png" manifest:media-type="image/png"/>
  <manifest:file-entry manifest:full-path="Pictures/100002000000001800000014924B389CA53FDC98.png" manifest:media-type="image/png"/>
  <manifest:file-entry manifest:full-path="Pictures/1000020000000018000000109B17EC9353486C23.png" manifest:media-type="image/png"/>
  <manifest:file-entry manifest:full-path="Pictures/10000200000000380000003472BDF18A0F627800.png" manifest:media-type="image/png"/>
  <manifest:file-entry manifest:full-path="Pictures/10000200000002F8000003044E72B82299EE3EF8.png" manifest:media-type="image/png"/>
  <manifest:file-entry manifest:full-path="Pictures/10000200000000180000001070F696EAA81C1ED0.png" manifest:media-type="image/png"/>
  <manifest:file-entry manifest:full-path="Pictures/1000020000000010000000141936C86E8BB3DE5D.png" manifest:media-type="image/png"/>
  <manifest:file-entry manifest:full-path="Pictures/10000200000000A00000001CC7C99B13590F7A2D.png" manifest:media-type="image/png"/>
  <manifest:file-entry manifest:full-path="Pictures/10000200000000880000001046A13E4E37AB5B4D.png" manifest:media-type="image/png"/>
  <manifest:file-entry manifest:full-path="Pictures/100002000000001800000010E91B9B020670DE59.png" manifest:media-type="image/png"/>
  <manifest:file-entry manifest:full-path="Pictures/10000200000000A00000004008EEEB1AAEC00A28.png" manifest:media-type="image/png"/>
  <manifest:file-entry manifest:full-path="Pictures/1000020000000028000000147D983176D98B91D2.png" manifest:media-type="image/png"/>
  <manifest:file-entry manifest:full-path="Pictures/10000200000000A00000004063E46BF7AFA1A26D.png" manifest:media-type="image/png"/>
  <manifest:file-entry manifest:full-path="Pictures/10000200000000180000000CFF5CE9A22E4F6833.png" manifest:media-type="image/png"/>
  <manifest:file-entry manifest:full-path="Pictures/10000200000000300000003062B3E2DCBA59F622.png" manifest:media-type="image/png"/>
  <manifest:file-entry manifest:full-path="Pictures/100002000000001000000018053684A7C16CEB99.png" manifest:media-type="image/png"/>
  <manifest:file-entry manifest:full-path="Pictures/10000200000001700000002452CEB727B551C2F6.png" manifest:media-type="image/png"/>
  <manifest:file-entry manifest:full-path="Pictures/100002000000031800000040198D041A5B5197B9.png" manifest:media-type="image/png"/>
  <manifest:file-entry manifest:full-path="Pictures/1000020000000128000000106ED4D3B737BA2FA0.png" manifest:media-type="image/png"/>
  <manifest:file-entry manifest:full-path="Pictures/10000200000000A0000000504F24E7567F730932.png" manifest:media-type="image/png"/>
  <manifest:file-entry manifest:full-path="Pictures/10000200000000180000001098A61F1D6611AB9F.png" manifest:media-type="image/png"/>
  <manifest:file-entry manifest:full-path="Pictures/100002000000001800000014703B6FB1D54988C8.png" manifest:media-type="image/png"/>
  <manifest:file-entry manifest:full-path="Pictures/10000200000000180000000C659357CD03E0DE6E.png" manifest:media-type="image/png"/>
  <manifest:file-entry manifest:full-path="Pictures/10000200000000A0000000405039969FB413BC47.png" manifest:media-type="image/png"/>
  <manifest:file-entry manifest:full-path="Pictures/100002000000001800000010FBB94C51B44A5DB7.png" manifest:media-type="image/png"/>
  <manifest:file-entry manifest:full-path="Pictures/10000200000005A80000070050F3499C3EBEB899.png" manifest:media-type="image/png"/>
  <manifest:file-entry manifest:full-path="Pictures/10000200000000980000003CEE126478040795B4.png" manifest:media-type="image/png"/>
  <manifest:file-entry manifest:full-path="Pictures/10000200000005A8000005E81B930CB9E4D1856D.png" manifest:media-type="image/png"/>
  <manifest:file-entry manifest:full-path="Pictures/1000020000000018000000188A5F94A40C13D2AF.png" manifest:media-type="image/png"/>
  <manifest:file-entry manifest:full-path="Pictures/100002000000036800000048FD8EBE8C2D019274.png" manifest:media-type="image/png"/>
  <manifest:file-entry manifest:full-path="Pictures/100002000000008000000040B9E70279FC99756F.png" manifest:media-type="image/png"/>
  <manifest:file-entry manifest:full-path="Pictures/100002000000001800000014E8939DB4C80ECC39.png" manifest:media-type="image/png"/>
  <manifest:file-entry manifest:full-path="Pictures/10000200000000280000000C6539E4B4F75A9DDB.png" manifest:media-type="image/png"/>
  <manifest:file-entry manifest:full-path="Pictures/1000020000000018000000144B57B5B64A050B4F.png" manifest:media-type="image/png"/>
  <manifest:file-entry manifest:full-path="Pictures/10000200000000400000001CCAF99600606B9451.png" manifest:media-type="image/png"/>
  <manifest:file-entry manifest:full-path="Pictures/10000200000002D000000014E75BFA038AC900A1.png" manifest:media-type="image/png"/>
  <manifest:file-entry manifest:full-path="Pictures/100002000000002800000014CB3D49E1C238D4D5.png" manifest:media-type="image/png"/>
  <manifest:file-entry manifest:full-path="Pictures/1000020000000308000000B8781D47E6C1DDF7C7.png" manifest:media-type="image/png"/>
  <manifest:file-entry manifest:full-path="Pictures/1000020000000018000000100F525840B6644E55.png" manifest:media-type="image/png"/>
  <manifest:file-entry manifest:full-path="Pictures/100002000000001800000014C0B0828DE7B4C825.png" manifest:media-type="image/png"/>
  <manifest:file-entry manifest:full-path="Pictures/1000020000000020000000189D1245196F0142DE.png" manifest:media-type="image/png"/>
  <manifest:file-entry manifest:full-path="Pictures/10000200000000180000001858911B7612446611.png" manifest:media-type="image/png"/>
  <manifest:file-entry manifest:full-path="Pictures/100002000000001800000010B0FD77F398311482.png" manifest:media-type="image/png"/>
  <manifest:file-entry manifest:full-path="Pictures/10000200000000400000003082EE4F2D290F20A1.png" manifest:media-type="image/png"/>
  <manifest:file-entry manifest:full-path="Pictures/10000200000003100000000C7312866B38B9B92D.png" manifest:media-type="image/png"/>
  <manifest:file-entry manifest:full-path="Pictures/100002000000052000000020252F690916A71D8D.png" manifest:media-type="image/png"/>
  <manifest:file-entry manifest:full-path="Pictures/10000200000000A000000048491DFCEAB4FC848F.png" manifest:media-type="image/png"/>
  <manifest:file-entry manifest:full-path="Pictures/10000200000000380000001CB4DA82E1507576D0.png" manifest:media-type="image/png"/>
  <manifest:file-entry manifest:full-path="Pictures/1000020000000018000000143A53C0626D55C9C2.png" manifest:media-type="image/png"/>
  <manifest:file-entry manifest:full-path="Pictures/1000020000000318000000407DE8F66FE7716A3C.png" manifest:media-type="image/png"/>
  <manifest:file-entry manifest:full-path="Pictures/10000200000000A80000004C12E2D9ECBD90D120.png" manifest:media-type="image/png"/>
  <manifest:file-entry manifest:full-path="Pictures/10000200000000C000000054CFCA5F060FFBDC3B.png" manifest:media-type="image/png"/>
  <manifest:file-entry manifest:full-path="Pictures/100002000000001800000020DA02F7F2B2EA252E.png" manifest:media-type="image/png"/>
  <manifest:file-entry manifest:full-path="Pictures/10000200000000280000001469C1BA62F50E7876.png" manifest:media-type="image/png"/>
  <manifest:file-entry manifest:full-path="Pictures/10000200000005A8000007381942F29FA95D38CD.png" manifest:media-type="image/png"/>
  <manifest:file-entry manifest:full-path="Pictures/10000200000000900000005847237353CDDE534E.png" manifest:media-type="image/png"/>
  <manifest:file-entry manifest:full-path="Pictures/100002000000001800000010CD6FC7D88E460B30.png" manifest:media-type="image/png"/>
  <manifest:file-entry manifest:full-path="Pictures/10000200000000580000001CDA62B798D945C2DB.png" manifest:media-type="image/png"/>
  <manifest:file-entry manifest:full-path="Pictures/1000020000000020000000142AAD851391F5AB34.png" manifest:media-type="image/png"/>
  <manifest:file-entry manifest:full-path="Pictures/10000200000000A000000040316FF06BEBEACBC5.png" manifest:media-type="image/png"/>
  <manifest:file-entry manifest:full-path="Pictures/100002000000001800000014B000C0674B914644.png" manifest:media-type="image/png"/>
  <manifest:file-entry manifest:full-path="Pictures/10000200000000800000000890A84832E9418609.png" manifest:media-type="image/png"/>
  <manifest:file-entry manifest:full-path="Pictures/1000020000000010000000140EAF350305192C2A.png" manifest:media-type="image/png"/>
  <manifest:file-entry manifest:full-path="Pictures/10000200000000E000000010F6B8F1ED756793F5.png" manifest:media-type="image/png"/>
  <manifest:file-entry manifest:full-path="Pictures/10000200000000A00000003CC560A04A0B66D38A.png" manifest:media-type="image/png"/>
  <manifest:file-entry manifest:full-path="Pictures/1000020000000020000000103FA46BFC126AF071.png" manifest:media-type="image/png"/>
  <manifest:file-entry manifest:full-path="Pictures/1000020000000238000000241A6C9E6695D65DA2.png" manifest:media-type="image/png"/>
  <manifest:file-entry manifest:full-path="Pictures/10000200000000800000004093199322F6B47201.png" manifest:media-type="image/png"/>
  <manifest:file-entry manifest:full-path="Pictures/10000200000000A0000000386760260715075BC5.png" manifest:media-type="image/png"/>
  <manifest:file-entry manifest:full-path="Pictures/100002000000001800000014939BA61018662351.png" manifest:media-type="image/png"/>
  <manifest:file-entry manifest:full-path="Pictures/10000200000004F8000000783AF6978EE8FA732D.png" manifest:media-type="image/png"/>
  <manifest:file-entry manifest:full-path="Pictures/100002000000001800000010BA350C0A66CA87D7.png" manifest:media-type="image/png"/>
  <manifest:file-entry manifest:full-path="Pictures/1000020000000028000000101EB0D4F1D386F1AF.png" manifest:media-type="image/png"/>
  <manifest:file-entry manifest:full-path="Pictures/1000020000000500000002F4DDF669947AB00FAF.png" manifest:media-type="image/png"/>
  <manifest:file-entry manifest:full-path="Pictures/100002000000004000000018B629A3C70A04A61C.png" manifest:media-type="image/png"/>
  <manifest:file-entry manifest:full-path="Pictures/100002000000001800000020C316493D6820689B.png" manifest:media-type="image/png"/>
  <manifest:file-entry manifest:full-path="Pictures/10000200000000480000001050D5CC73A348FA78.png" manifest:media-type="image/png"/>
  <manifest:file-entry manifest:full-path="Pictures/10000200000000A00000003C3C51F1D578B9EACC.png" manifest:media-type="image/png"/>
  <manifest:file-entry manifest:full-path="Pictures/10000200000000380000003092E80FC004DA27DE.png" manifest:media-type="image/png"/>
  <manifest:file-entry manifest:full-path="Pictures/100002000000003800000024E0CC9DAEDA43C347.png" manifest:media-type="image/png"/>
  <manifest:file-entry manifest:full-path="Pictures/10000200000000380000001C3DF22FE0B4955552.png" manifest:media-type="image/png"/>
  <manifest:file-entry manifest:full-path="Pictures/100002000000009800000038B24160B2BD37868E.png" manifest:media-type="image/png"/>
  <manifest:file-entry manifest:full-path="Pictures/10000200000000480000003C91332201CB381DD5.png" manifest:media-type="image/png"/>
  <manifest:file-entry manifest:full-path="Pictures/100002000000001800000024F98A424CFA4D088A.png" manifest:media-type="image/png"/>
  <manifest:file-entry manifest:full-path="Pictures/10000200000000480000004C4BD171656BD6E9E6.png" manifest:media-type="image/png"/>
  <manifest:file-entry manifest:full-path="Pictures/1000020000000018000000101BEA0401D1A4F2CD.png" manifest:media-type="image/png"/>
  <manifest:file-entry manifest:full-path="Pictures/10000200000000600000001C6069B130490D2E47.png" manifest:media-type="image/png"/>
  <manifest:file-entry manifest:full-path="Pictures/10000200000000180000001C20B2EB0317839B94.png" manifest:media-type="image/png"/>
  <manifest:file-entry manifest:full-path="Pictures/10000200000002A0000000409CF1E2FAE0CC719C.png" manifest:media-type="image/png"/>
  <manifest:file-entry manifest:full-path="Pictures/1000020000000020000000483C3AEC8A1ECFADEA.png" manifest:media-type="image/png"/>
  <manifest:file-entry manifest:full-path="Pictures/100002000000001800000034841B0B0B44D227F2.png" manifest:media-type="image/png"/>
  <manifest:file-entry manifest:full-path="Pictures/10000200000000180000000CB5B5F78A9B4883C5.png" manifest:media-type="image/png"/>
  <manifest:file-entry manifest:full-path="Pictures/10000200000000B000000054D7127525513FA35D.png" manifest:media-type="image/png"/>
  <manifest:file-entry manifest:full-path="Pictures/10000200000000180000001C3A0E698A9FEFBF7D.png" manifest:media-type="image/png"/>
  <manifest:file-entry manifest:full-path="Pictures/10000200000000A000000038B5E5D5782E4B62EA.png" manifest:media-type="image/png"/>
  <manifest:file-entry manifest:full-path="Pictures/100002000000001800000010655F4A5603FB2B0F.png" manifest:media-type="image/png"/>
  <manifest:file-entry manifest:full-path="Pictures/1000020000000160000000203F8752275EE1E17B.png" manifest:media-type="image/png"/>
  <manifest:file-entry manifest:full-path="Pictures/10000200000000280000001C44C2B780F5FB9D40.png" manifest:media-type="image/png"/>
  <manifest:file-entry manifest:full-path="Pictures/10000200000000A000000038709CA9A2B441F442.png" manifest:media-type="image/png"/>
  <manifest:file-entry manifest:full-path="Pictures/1000020000000010000000185C2211DD11D34570.png" manifest:media-type="image/png"/>
  <manifest:file-entry manifest:full-path="Pictures/100002000000005800000008FCD011A3BEFF92FC.png" manifest:media-type="image/png"/>
  <manifest:file-entry manifest:full-path="Pictures/1000020000000018000000146C3B91338D00709F.png" manifest:media-type="image/png"/>
  <manifest:file-entry manifest:full-path="Pictures/1000020000000040000001A8406EB7B3D0C8C45C.png" manifest:media-type="image/png"/>
  <manifest:file-entry manifest:full-path="Pictures/10000200000000180000000C2D0F88C7D82260DD.png" manifest:media-type="image/png"/>
  <manifest:file-entry manifest:full-path="Pictures/10000200000000180000001023E88225B4480B96.png" manifest:media-type="image/png"/>
  <manifest:file-entry manifest:full-path="Pictures/10000200000000A0000000386FF5B74754B61481.png" manifest:media-type="image/png"/>
  <manifest:file-entry manifest:full-path="Pictures/100002000000001800000010D75B7B572722C592.png" manifest:media-type="image/png"/>
  <manifest:file-entry manifest:full-path="Pictures/100002000000002000000014EE59928EFD5C024F.png" manifest:media-type="image/png"/>
  <manifest:file-entry manifest:full-path="Pictures/10000200000000180000001475F354EBEA656BA1.png" manifest:media-type="image/png"/>
  <manifest:file-entry manifest:full-path="Pictures/100002000000007000000020D23ABEE2576D347F.png" manifest:media-type="image/png"/>
  <manifest:file-entry manifest:full-path="Pictures/100002000000001800000010377C42F0CC161AA7.png" manifest:media-type="image/png"/>
  <manifest:file-entry manifest:full-path="Pictures/100002000000009800000038B5B87A6BEBB7846D.png" manifest:media-type="image/png"/>
  <manifest:file-entry manifest:full-path="Pictures/10000200000000180000001018944437F199AB8C.png" manifest:media-type="image/png"/>
  <manifest:file-entry manifest:full-path="Pictures/100002000000002000000028711D7CFB40E5FDFC.png" manifest:media-type="image/png"/>
  <manifest:file-entry manifest:full-path="Pictures/10000200000000280000000C5D2DAD1A4A47C0D9.png" manifest:media-type="image/png"/>
  <manifest:file-entry manifest:full-path="Pictures/1000020000000080000000102E580DF934F3D4A1.png" manifest:media-type="image/png"/>
  <manifest:file-entry manifest:full-path="Pictures/100002000000001800000010587E470149179679.png" manifest:media-type="image/png"/>
  <manifest:file-entry manifest:full-path="Pictures/1000020000000098000000443E1E4A3A4E870997.png" manifest:media-type="image/png"/>
  <manifest:file-entry manifest:full-path="Pictures/100002000000001000000018465EA54CB3A164E1.png" manifest:media-type="image/png"/>
  <manifest:file-entry manifest:full-path="Pictures/10000200000001E8000000205345A021E8764C2D.png" manifest:media-type="image/png"/>
  <manifest:file-entry manifest:full-path="Pictures/100002000000001800000018E7F2DEAE44235271.png" manifest:media-type="image/png"/>
  <manifest:file-entry manifest:full-path="Pictures/10000200000000200000000C0DD2F49DB4E290D1.png" manifest:media-type="image/png"/>
  <manifest:file-entry manifest:full-path="Pictures/100002000000001800000014DD205806A6162382.png" manifest:media-type="image/png"/>
  <manifest:file-entry manifest:full-path="Pictures/100002000000002000000014EE65AC212638590D.png" manifest:media-type="image/png"/>
  <manifest:file-entry manifest:full-path="Pictures/10000200000005B000000028E599CE2FE326E060.png" manifest:media-type="image/png"/>
  <manifest:file-entry manifest:full-path="Pictures/1000020000000038000000409387CA32ACB560DF.png" manifest:media-type="image/png"/>
  <manifest:file-entry manifest:full-path="Pictures/10000200000000200000001471DDBE6F3C90B514.png" manifest:media-type="image/png"/>
  <manifest:file-entry manifest:full-path="Pictures/10000200000000A00000005444F459B016B6E6D6.png" manifest:media-type="image/png"/>
  <manifest:file-entry manifest:full-path="Pictures/10000200000005980000012051232436AF64EFA5.png" manifest:media-type="image/png"/>
  <manifest:file-entry manifest:full-path="Pictures/1000020000000318000000408704AF53972DA4AC.png" manifest:media-type="image/png"/>
  <manifest:file-entry manifest:full-path="Pictures/10000200000000980000003C1136648619D265FE.png" manifest:media-type="image/png"/>
  <manifest:file-entry manifest:full-path="Pictures/10000200000002A00000004026218B100B0E67F7.png" manifest:media-type="image/png"/>
  <manifest:file-entry manifest:full-path="Pictures/1000020000000010000000144F4E54303BC09F19.png" manifest:media-type="image/png"/>
  <manifest:file-entry manifest:full-path="Pictures/10000200000000200000000CB2DA221AC8221048.png" manifest:media-type="image/png"/>
  <manifest:file-entry manifest:full-path="Pictures/10000200000000A0000000388D0C3BD91E0193E3.png" manifest:media-type="image/png"/>
  <manifest:file-entry manifest:full-path="Pictures/1000020000000010000000141080487038B1BA91.png" manifest:media-type="image/png"/>
  <manifest:file-entry manifest:full-path="Pictures/100002000000054800000694FD70F107628B6D76.png" manifest:media-type="image/png"/>
  <manifest:file-entry manifest:full-path="Pictures/10000200000000180000001450C55EC062764FA1.png" manifest:media-type="image/png"/>
  <manifest:file-entry manifest:full-path="Pictures/100002000000001800000014D83E15DF17C3CEBD.png" manifest:media-type="image/png"/>
  <manifest:file-entry manifest:full-path="Pictures/10000200000000400000001CB73B8BE0A640C230.png" manifest:media-type="image/png"/>
  <manifest:file-entry manifest:full-path="Pictures/100002000000001800000014537FD21D13C4842F.png" manifest:media-type="image/png"/>
  <manifest:file-entry manifest:full-path="Pictures/10000200000000100000001402AB61F353B8EFF6.png" manifest:media-type="image/png"/>
  <manifest:file-entry manifest:full-path="Pictures/1000020000000070000000149B0A0F027E34E7EE.png" manifest:media-type="image/png"/>
  <manifest:file-entry manifest:full-path="Pictures/10000200000003A00000005C401A31200D536F9C.png" manifest:media-type="image/png"/>
  <manifest:file-entry manifest:full-path="Pictures/10000200000001680000001C517DCDDB65B3FFBB.png" manifest:media-type="image/png"/>
  <manifest:file-entry manifest:full-path="Pictures/1000020000000040000001AC23994CE06689C3E7.png" manifest:media-type="image/png"/>
  <manifest:file-entry manifest:full-path="Pictures/10000200000000180000000CD148318336C0EC70.png" manifest:media-type="image/png"/>
  <manifest:file-entry manifest:full-path="Pictures/10000200000000A00000005021B938852F1D4A9C.png" manifest:media-type="image/png"/>
  <manifest:file-entry manifest:full-path="Pictures/10000200000000980000003CEA1C15B460B96BAE.png" manifest:media-type="image/png"/>
  <manifest:file-entry manifest:full-path="Pictures/100000000000033B00000491D583692F0394A05E.jpg" manifest:media-type="image/jpeg"/>
  <manifest:file-entry manifest:full-path="Pictures/10000200000000B8000000A0BD43104A009199AC.png" manifest:media-type="image/png"/>
  <manifest:file-entry manifest:full-path="Pictures/10000200000000180000000C779F0A1AA1AAEAB9.png" manifest:media-type="image/png"/>
  <manifest:file-entry manifest:full-path="Pictures/100002000000001800000014BAA4B286291B210C.png" manifest:media-type="image/png"/>
  <manifest:file-entry manifest:full-path="Pictures/100002000000003000000044C37270016DECE495.png" manifest:media-type="image/png"/>
  <manifest:file-entry manifest:full-path="Pictures/100002000000038000000038C31217D9514DC8AB.png" manifest:media-type="image/png"/>
  <manifest:file-entry manifest:full-path="Pictures/1000020000000018000000207A3781C8A66A5852.png" manifest:media-type="image/png"/>
  <manifest:file-entry manifest:full-path="Pictures/10000200000000180000001437AC43282F7CD802.png" manifest:media-type="image/png"/>
  <manifest:file-entry manifest:full-path="Pictures/100002000000001000000014999918AA18379199.png" manifest:media-type="image/png"/>
  <manifest:file-entry manifest:full-path="Pictures/10000200000000180000000CABFD6322BC5B990E.png" manifest:media-type="image/png"/>
  <manifest:file-entry manifest:full-path="Pictures/10000200000004A00000002CB1001DDF04EAE9FE.png" manifest:media-type="image/png"/>
  <manifest:file-entry manifest:full-path="Pictures/100002000000005800000018D3C82D33CA3DB99E.png" manifest:media-type="image/png"/>
  <manifest:file-entry manifest:full-path="Pictures/100002000000002800000010C9390F380C7B381B.png" manifest:media-type="image/png"/>
  <manifest:file-entry manifest:full-path="Pictures/1000020000000520000000247164E835A3C26129.png" manifest:media-type="image/png"/>
  <manifest:file-entry manifest:full-path="Pictures/100002000000006000000030644B15951235B415.png" manifest:media-type="image/png"/>
  <manifest:file-entry manifest:full-path="Pictures/10000200000000180000000C337EC24B5BFC3FF7.png" manifest:media-type="image/png"/>
  <manifest:file-entry manifest:full-path="Pictures/1000020000000430000000F4EA7D5C2389FA301C.png" manifest:media-type="image/png"/>
  <manifest:file-entry manifest:full-path="Pictures/1000020000000348000000509B6172BC165F9EEB.png" manifest:media-type="image/png"/>
  <manifest:file-entry manifest:full-path="Pictures/10000200000000180000001435E8E93335D5EF4A.png" manifest:media-type="image/png"/>
  <manifest:file-entry manifest:full-path="Pictures/10000200000000180000001067EC299D70A28508.png" manifest:media-type="image/png"/>
  <manifest:file-entry manifest:full-path="Pictures/10000200000000280000001C903178C967DE0A37.png" manifest:media-type="image/png"/>
  <manifest:file-entry manifest:full-path="Pictures/10000200000000180000000CD67E39166E4E6C6A.png" manifest:media-type="image/png"/>
  <manifest:file-entry manifest:full-path="Pictures/1000020000000018000000140E118839B45FC149.png" manifest:media-type="image/png"/>
  <manifest:file-entry manifest:full-path="Pictures/1000020000000010000000146FFD05F5528DEC72.png" manifest:media-type="image/png"/>
  <manifest:file-entry manifest:full-path="Pictures/10000200000000200000005495CEA2F462A17E9A.png" manifest:media-type="image/png"/>
  <manifest:file-entry manifest:full-path="Pictures/100002000000004000000180F2D1776FFFFDE927.png" manifest:media-type="image/png"/>
  <manifest:file-entry manifest:full-path="Pictures/10000200000000200000004C1025C6425F8B1978.png" manifest:media-type="image/png"/>
  <manifest:file-entry manifest:full-path="Pictures/1000020000000010000000146E52283D84E14E7B.png" manifest:media-type="image/png"/>
  <manifest:file-entry manifest:full-path="Pictures/10000200000002200000002CB66ED443B916CCC7.png" manifest:media-type="image/png"/>
  <manifest:file-entry manifest:full-path="Pictures/10000200000000180000004CC4CD0D354B68F60B.png" manifest:media-type="image/png"/>
  <manifest:file-entry manifest:full-path="Pictures/10000200000001A000000024B348E5F76C04A341.png" manifest:media-type="image/png"/>
  <manifest:file-entry manifest:full-path="Pictures/100002000000008000000020C98FD4034C550755.png" manifest:media-type="image/png"/>
  <manifest:file-entry manifest:full-path="Pictures/10000200000000100000001CE15B167EDDDB8F26.png" manifest:media-type="image/png"/>
  <manifest:file-entry manifest:full-path="Pictures/10000200000000B0000000502F050B23A76A5F49.png" manifest:media-type="image/png"/>
  <manifest:file-entry manifest:full-path="Pictures/1000020000000018000000106473A51C6793EF4F.png" manifest:media-type="image/png"/>
  <manifest:file-entry manifest:full-path="Pictures/10000200000000180000001089E98D6B3977983F.png" manifest:media-type="image/png"/>
  <manifest:file-entry manifest:full-path="Pictures/10000200000004F80000004817ECA67EC439979B.png" manifest:media-type="image/png"/>
  <manifest:file-entry manifest:full-path="Pictures/100002000000003800000020E8AB61DFBC46CA03.png" manifest:media-type="image/png"/>
  <manifest:file-entry manifest:full-path="Pictures/100002000000001800000014A49062DFC9892CC0.png" manifest:media-type="image/png"/>
  <manifest:file-entry manifest:full-path="Pictures/100002000000016800000014EE2BD8DF40306996.png" manifest:media-type="image/png"/>
  <manifest:file-entry manifest:full-path="Pictures/100002000000032000000044BF469C322081F1EB.png" manifest:media-type="image/png"/>
  <manifest:file-entry manifest:full-path="Pictures/10000200000005100000006051A51B8A96A4D2B6.png" manifest:media-type="image/png"/>
  <manifest:file-entry manifest:full-path="Pictures/10000200000000180000000C95507D757EECB91D.png" manifest:media-type="image/png"/>
  <manifest:file-entry manifest:full-path="Pictures/10000200000000300000002482E8647B775AC5AA.png" manifest:media-type="image/png"/>
  <manifest:file-entry manifest:full-path="Pictures/1000020000000098000000340BF98C78F1A4F19F.png" manifest:media-type="image/png"/>
  <manifest:file-entry manifest:full-path="Pictures/10000200000001A00000002461DADAB323CC8C70.png" manifest:media-type="image/png"/>
  <manifest:file-entry manifest:full-path="Pictures/10000200000000200000003432F47B19A432C7E6.png" manifest:media-type="image/png"/>
  <manifest:file-entry manifest:full-path="Pictures/10000200000000180000004CA22A520313931DD8.png" manifest:media-type="image/png"/>
  <manifest:file-entry manifest:full-path="Pictures/10000200000000100000001C953C234F0ABF1AA8.png" manifest:media-type="image/png"/>
  <manifest:file-entry manifest:full-path="Pictures/1000020000000048000000281BD0356352C01D2E.png" manifest:media-type="image/png"/>
  <manifest:file-entry manifest:full-path="Pictures/10000200000000480000002CB86C855963902808.png" manifest:media-type="image/png"/>
  <manifest:file-entry manifest:full-path="Pictures/10000200000002A000000040F3A58ABA3444254C.png" manifest:media-type="image/png"/>
  <manifest:file-entry manifest:full-path="Pictures/1000020000000190000000183A789A79B3AE8913.png" manifest:media-type="image/png"/>
  <manifest:file-entry manifest:full-path="Pictures/10000200000001880000002470D601689F0BF3C8.png" manifest:media-type="image/png"/>
  <manifest:file-entry manifest:full-path="Pictures/100002000000001800000010B7F1D5FF6DF99313.png" manifest:media-type="image/png"/>
  <manifest:file-entry manifest:full-path="Pictures/10000200000000300000001C1EF8E304229A070F.png" manifest:media-type="image/png"/>
  <manifest:file-entry manifest:full-path="Pictures/100002000000031800000040447A7C1FDB7077D0.png" manifest:media-type="image/png"/>
  <manifest:file-entry manifest:full-path="Pictures/10000200000002E000000024E67F119B71794635.png" manifest:media-type="image/png"/>
  <manifest:file-entry manifest:full-path="Pictures/10000200000000100000001C14B2ED9661116A3E.png" manifest:media-type="image/png"/>
  <manifest:file-entry manifest:full-path="Pictures/1000020000000218000000200912F18DF2DFA43F.png" manifest:media-type="image/png"/>
  <manifest:file-entry manifest:full-path="Pictures/1000020000000020000000105474DE1492E8655B.png" manifest:media-type="image/png"/>
  <manifest:file-entry manifest:full-path="Pictures/10000200000002200000002432E12E442FA6D44A.png" manifest:media-type="image/png"/>
  <manifest:file-entry manifest:full-path="Pictures/100002000000001800000010D39248DD2B2FCF30.png" manifest:media-type="image/png"/>
  <manifest:file-entry manifest:full-path="Pictures/10000200000000A00000004C6DADEFBE830E75A0.png" manifest:media-type="image/png"/>
  <manifest:file-entry manifest:full-path="Pictures/10000200000000180000000C7EDF9C64EDEE6F29.png" manifest:media-type="image/png"/>
  <manifest:file-entry manifest:full-path="Pictures/100002000000003800000024E736D3F446AD52A8.png" manifest:media-type="image/png"/>
  <manifest:file-entry manifest:full-path="Pictures/100002000000009800000010A9954A7DB8030A55.png" manifest:media-type="image/png"/>
  <manifest:file-entry manifest:full-path="Pictures/100000000000033B000004915E498C3EC4E62492.jpg" manifest:media-type="image/jpeg"/>
  <manifest:file-entry manifest:full-path="Pictures/100002000000052000000354AA21E9B1478B20FB.png" manifest:media-type="image/png"/>
  <manifest:file-entry manifest:full-path="Pictures/1000020000000570000001145CF5C4F15BFF3E55.png" manifest:media-type="image/png"/>
  <manifest:file-entry manifest:full-path="Pictures/1000020000000020000000182A80725C94FAE238.png" manifest:media-type="image/png"/>
  <manifest:file-entry manifest:full-path="Pictures/10000200000002A00000004096C341707760F653.png" manifest:media-type="image/png"/>
  <manifest:file-entry manifest:full-path="Pictures/1000020000000090000000284B1B4D85A155E899.png" manifest:media-type="image/png"/>
  <manifest:file-entry manifest:full-path="Pictures/10000200000004F00000004C650ABE7C2143FF0B.png" manifest:media-type="image/png"/>
  <manifest:file-entry manifest:full-path="Pictures/10000200000000180000001050354AFEDB4E0953.png" manifest:media-type="image/png"/>
  <manifest:file-entry manifest:full-path="Pictures/10000200000005880000026429FF96AA0996863B.png" manifest:media-type="image/png"/>
  <manifest:file-entry manifest:full-path="Pictures/100002000000051000000068D7C6028A777D093C.png" manifest:media-type="image/png"/>
  <manifest:file-entry manifest:full-path="Pictures/10000200000000F8000000245F354A584C663EF0.png" manifest:media-type="image/png"/>
  <manifest:file-entry manifest:full-path="Pictures/10000200000000680000000C3FD83CE2699784DD.png" manifest:media-type="image/png"/>
  <manifest:file-entry manifest:full-path="Pictures/10000200000000900000003421E0F2361CC81DAE.png" manifest:media-type="image/png"/>
  <manifest:file-entry manifest:full-path="Pictures/100002000000003000000034F79E932395C9307B.png" manifest:media-type="image/png"/>
  <manifest:file-entry manifest:full-path="Pictures/100000000000033B00000491420591FD9F9C51AC.jpg" manifest:media-type="image/jpeg"/>
  <manifest:file-entry manifest:full-path="Pictures/10000200000000480000017CE761F18A2E373CB3.png" manifest:media-type="image/png"/>
  <manifest:file-entry manifest:full-path="Pictures/1000020000000018000000105B040110F3EE68C1.png" manifest:media-type="image/png"/>
  <manifest:file-entry manifest:full-path="Pictures/100002000000005000000020BF3436A315FE3220.png" manifest:media-type="image/png"/>
  <manifest:file-entry manifest:full-path="Pictures/10000200000000180000002082332B9EA69DF715.png" manifest:media-type="image/png"/>
  <manifest:file-entry manifest:full-path="Pictures/100002000000016000000024D56E08DE304AE899.png" manifest:media-type="image/png"/>
  <manifest:file-entry manifest:full-path="Pictures/100002000000003000000028256E35B09F096E69.png" manifest:media-type="image/png"/>
  <manifest:file-entry manifest:full-path="Pictures/100002000000001800000010E6FECB1B5B28692A.png" manifest:media-type="image/png"/>
  <manifest:file-entry manifest:full-path="Pictures/100002000000001800000014A957890CA48DDA5E.png" manifest:media-type="image/png"/>
  <manifest:file-entry manifest:full-path="Pictures/10000200000000180000000CA70F47160535A40F.png" manifest:media-type="image/png"/>
  <manifest:file-entry manifest:full-path="Pictures/1000020000000038000001B488BC9067A06FB963.png" manifest:media-type="image/png"/>
  <manifest:file-entry manifest:full-path="Pictures/100002000000014000000014EB5951BD2CCF75D8.png" manifest:media-type="image/png"/>
  <manifest:file-entry manifest:full-path="Pictures/100002000000001000000014B2E61549F563F080.png" manifest:media-type="image/png"/>
  <manifest:file-entry manifest:full-path="Pictures/10000200000002980000003C94F2C59A1F880D4C.png" manifest:media-type="image/png"/>
  <manifest:file-entry manifest:full-path="Pictures/100002000000002000000010789D210336F82514.png" manifest:media-type="image/png"/>
  <manifest:file-entry manifest:full-path="Pictures/1000020000000018000000107D26A1C7DEA91DD1.png" manifest:media-type="image/png"/>
  <manifest:file-entry manifest:full-path="Pictures/10000200000002E8000000888007BED425D023B6.png" manifest:media-type="image/png"/>
  <manifest:file-entry manifest:full-path="Pictures/1000020000000018000000187FE29F3E3072DBDB.png" manifest:media-type="image/png"/>
  <manifest:file-entry manifest:full-path="Pictures/1000020000000040000000200B64A61B69BD7AE5.png" manifest:media-type="image/png"/>
  <manifest:file-entry manifest:full-path="Pictures/10000200000000200000001492834D7D47517D48.png" manifest:media-type="image/png"/>
  <manifest:file-entry manifest:full-path="Pictures/100002000000002000000014AC18525013A66DCD.png" manifest:media-type="image/png"/>
  <manifest:file-entry manifest:full-path="Pictures/10000200000005A0000004947188E1506C423B05.png" manifest:media-type="image/png"/>
  <manifest:file-entry manifest:full-path="Pictures/100000000000033B000004910390A608E938AFAD.jpg" manifest:media-type="image/jpeg"/>
  <manifest:file-entry manifest:full-path="Pictures/100002000000057800000050DDAF0766AD0E0544.png" manifest:media-type="image/png"/>
  <manifest:file-entry manifest:full-path="Pictures/10000200000000180000000CE0180DD249E0E4AD.png" manifest:media-type="image/png"/>
  <manifest:file-entry manifest:full-path="Pictures/10000200000000A00000004072ECB7189B3623D1.png" manifest:media-type="image/png"/>
  <manifest:file-entry manifest:full-path="Pictures/10000200000001380000009801A124514E5EA7C4.png" manifest:media-type="image/png"/>
  <manifest:file-entry manifest:full-path="Pictures/10000200000000980000004CB05E2DFC385940FB.png" manifest:media-type="image/png"/>
  <manifest:file-entry manifest:full-path="Pictures/10000200000004080000002CF81300F3A864861E.png" manifest:media-type="image/png"/>
  <manifest:file-entry manifest:full-path="Pictures/10000200000000300000006C1BEF79C7913B1523.png" manifest:media-type="image/png"/>
  <manifest:file-entry manifest:full-path="Pictures/100002000000001800000010A3160D7EAC9E8767.png" manifest:media-type="image/png"/>
  <manifest:file-entry manifest:full-path="Pictures/1000020000000018000000105BC322C223F21384.png" manifest:media-type="image/png"/>
  <manifest:file-entry manifest:full-path="Pictures/1000020000000080000000105DFA9EFC60A86ACD.png" manifest:media-type="image/png"/>
  <manifest:file-entry manifest:full-path="Pictures/10000200000000180000003CDB2EFCBF21F77F87.png" manifest:media-type="image/png"/>
  <manifest:file-entry manifest:full-path="Pictures/10000200000000180000000CB66E40FE5D08516A.png" manifest:media-type="image/png"/>
  <manifest:file-entry manifest:full-path="Pictures/100002000000012000000048CEAF596C64632AC8.png" manifest:media-type="image/png"/>
  <manifest:file-entry manifest:full-path="Pictures/10000200000004F800000024E737B45996BC5321.png" manifest:media-type="image/png"/>
  <manifest:file-entry manifest:full-path="Pictures/10000200000000180000001CF6AEC920FA756499.png" manifest:media-type="image/png"/>
  <manifest:file-entry manifest:full-path="Pictures/10000200000000180000000CEBA06A9CC325926C.png" manifest:media-type="image/png"/>
  <manifest:file-entry manifest:full-path="Pictures/1000020000000320000000445487DD50999BCD95.png" manifest:media-type="image/png"/>
  <manifest:file-entry manifest:full-path="Pictures/10000200000000200000000C60F09B44EA97E195.png" manifest:media-type="image/png"/>
  <manifest:file-entry manifest:full-path="Pictures/1000020000000358000000485FD6D9AD47B8419E.png" manifest:media-type="image/png"/>
  <manifest:file-entry manifest:full-path="Pictures/100002000000001800000010008AEE1621255F95.png" manifest:media-type="image/png"/>
  <manifest:file-entry manifest:full-path="Pictures/1000020000000088000000341650B8F7B60DA77F.png" manifest:media-type="image/png"/>
  <manifest:file-entry manifest:full-path="Pictures/1000020000000018000000181F3BE911F25FEEB3.png" manifest:media-type="image/png"/>
  <manifest:file-entry manifest:full-path="Pictures/1000020000000030000000143DEC08BE51047BCD.png" manifest:media-type="image/png"/>
  <manifest:file-entry manifest:full-path="Pictures/10000200000000980000003836230B2CE20FE74E.png" manifest:media-type="image/png"/>
  <manifest:file-entry manifest:full-path="Pictures/10000200000000380000002C8CC9E2D3F9972297.png" manifest:media-type="image/png"/>
  <manifest:file-entry manifest:full-path="Pictures/100002000000009000000020E7E53E9981D18255.png" manifest:media-type="image/png"/>
  <manifest:file-entry manifest:full-path="Pictures/10000200000005D8000004BCFF1E85A2D41FD14A.png" manifest:media-type="image/png"/>
  <manifest:file-entry manifest:full-path="Pictures/10000200000001A0000000247040AADF3D703CA1.png" manifest:media-type="image/png"/>
  <manifest:file-entry manifest:full-path="Pictures/10000200000003C8000000288D52E921E282364D.png" manifest:media-type="image/png"/>
  <manifest:file-entry manifest:full-path="Pictures/100002000000001800000014D84E33D077504D76.png" manifest:media-type="image/png"/>
  <manifest:file-entry manifest:full-path="Pictures/100002000000044800000024BE84AE14F4CDCECC.png" manifest:media-type="image/png"/>
  <manifest:file-entry manifest:full-path="Pictures/1000020000000018000000141126E146E56BC0A3.png" manifest:media-type="image/png"/>
  <manifest:file-entry manifest:full-path="Pictures/1000020000000048000000101A5058F4ED2347C7.png" manifest:media-type="image/png"/>
  <manifest:file-entry manifest:full-path="Pictures/100002000000001800000020D0525C8CC2DF8AF3.png" manifest:media-type="image/png"/>
  <manifest:file-entry manifest:full-path="Pictures/100002000000027800000014786C18F2BFBD72BA.png" manifest:media-type="image/png"/>
  <manifest:file-entry manifest:full-path="Pictures/10000200000000180000000C13950E81014BC07A.png" manifest:media-type="image/png"/>
  <manifest:file-entry manifest:full-path="Pictures/10000200000000A00000003CA4C121967930126D.png" manifest:media-type="image/png"/>
  <manifest:file-entry manifest:full-path="Pictures/10000200000000180000001049761F36265BD8CC.png" manifest:media-type="image/png"/>
  <manifest:file-entry manifest:full-path="Pictures/100002000000001000000014215D72B265E2DC6A.png" manifest:media-type="image/png"/>
  <manifest:file-entry manifest:full-path="Pictures/100002000000056800000574130404B6E0B45839.png" manifest:media-type="image/png"/>
  <manifest:file-entry manifest:full-path="Pictures/1000020000000058000000287D8210181AD82C72.png" manifest:media-type="image/png"/>
  <manifest:file-entry manifest:full-path="Pictures/100002000000001800000014A12E2E4D9EBC6AB3.png" manifest:media-type="image/png"/>
  <manifest:file-entry manifest:full-path="Pictures/100002000000001800000010F041C43EE0628368.png" manifest:media-type="image/png"/>
  <manifest:file-entry manifest:full-path="Pictures/10000200000000600000005C379327B635F473C1.png" manifest:media-type="image/png"/>
  <manifest:file-entry manifest:full-path="Pictures/10000200000001E800000020A5C2284CAF632EC0.png" manifest:media-type="image/png"/>
  <manifest:file-entry manifest:full-path="Pictures/10000200000000180000001C887EB28A752CE691.png" manifest:media-type="image/png"/>
  <manifest:file-entry manifest:full-path="Pictures/100002000000031800000044C9332646A3D665B9.png" manifest:media-type="image/png"/>
  <manifest:file-entry manifest:full-path="Pictures/1000020000000308000000B84CFE494F6DA2AE93.png" manifest:media-type="image/png"/>
  <manifest:file-entry manifest:full-path="Pictures/10000200000002980000003C86F5710682152D11.png" manifest:media-type="image/png"/>
  <manifest:file-entry manifest:full-path="Pictures/100002000000010800000010697C934624CF55CD.png" manifest:media-type="image/png"/>
  <manifest:file-entry manifest:full-path="Pictures/10000200000000180000000C6ED399513A8F2D38.png" manifest:media-type="image/png"/>
  <manifest:file-entry manifest:full-path="Pictures/1000020000000020000000148F9F9F02AC516256.png" manifest:media-type="image/png"/>
  <manifest:file-entry manifest:full-path="Pictures/10000200000000A000000038DEDE83FD0BE087FC.png" manifest:media-type="image/png"/>
  <manifest:file-entry manifest:full-path="Pictures/10000200000000180000001484378ACBF2DEDE6C.png" manifest:media-type="image/png"/>
  <manifest:file-entry manifest:full-path="Pictures/10000200000002E8000000DCC1D1C10867C8E49F.png" manifest:media-type="image/png"/>
  <manifest:file-entry manifest:full-path="Pictures/1000020000000018000000102D82FC29BA3FEDAA.png" manifest:media-type="image/png"/>
  <manifest:file-entry manifest:full-path="Pictures/10000200000000A800000050411919D5A071B4AF.png" manifest:media-type="image/png"/>
  <manifest:file-entry manifest:full-path="Pictures/100002000000016000000024DA4F3CD9A034E965.png" manifest:media-type="image/png"/>
  <manifest:file-entry manifest:full-path="Pictures/100002000000023000000020F68A07E8D75E1526.png" manifest:media-type="image/png"/>
  <manifest:file-entry manifest:full-path="Pictures/100002000000022800000028000B725842151D38.png" manifest:media-type="image/png"/>
  <manifest:file-entry manifest:full-path="Pictures/1000020000000010000000284FBE0DAD94F65528.png" manifest:media-type="image/png"/>
  <manifest:file-entry manifest:full-path="Pictures/1000020000000020000000104A8018471D031143.png" manifest:media-type="image/png"/>
  <manifest:file-entry manifest:full-path="Pictures/100002000000017000000028E309DDE857867A98.png" manifest:media-type="image/png"/>
  <manifest:file-entry manifest:full-path="Pictures/10000200000000100000001889E0E01D3C239241.png" manifest:media-type="image/png"/>
  <manifest:file-entry manifest:full-path="Pictures/10000200000000C8000000149EAB371DC974CD21.png" manifest:media-type="image/png"/>
  <manifest:file-entry manifest:full-path="Pictures/100002000000035800000024AF45E462096FF9FE.png" manifest:media-type="image/png"/>
  <manifest:file-entry manifest:full-path="Pictures/10000200000003C80000048481D5F5569095ED63.png" manifest:media-type="image/png"/>
  <manifest:file-entry manifest:full-path="Pictures/100002000000001000000014AFCD426D219D8404.png" manifest:media-type="image/png"/>
  <manifest:file-entry manifest:full-path="Pictures/1000020000000098000000344FFFA3F740A5A7D5.png" manifest:media-type="image/png"/>
  <manifest:file-entry manifest:full-path="Pictures/100002000000006000000024BB478FD67E0A5AD7.png" manifest:media-type="image/png"/>
  <manifest:file-entry manifest:full-path="Pictures/10000200000000A00000004C709A9B3DC265D6E1.png" manifest:media-type="image/png"/>
  <manifest:file-entry manifest:full-path="Pictures/100002000000009800000038F5C59ADCF3684E11.png" manifest:media-type="image/png"/>
  <manifest:file-entry manifest:full-path="Pictures/10000200000000A800000048D0FAD943D239220C.png" manifest:media-type="image/png"/>
  <manifest:file-entry manifest:full-path="Pictures/10000200000000280000000C06D13B57DBF61D46.png" manifest:media-type="image/png"/>
  <manifest:file-entry manifest:full-path="Pictures/100000000000033B00000491FD846DD5BE2C1ED0.jpg" manifest:media-type="image/jpeg"/>
  <manifest:file-entry manifest:full-path="Pictures/100002000000001800000010401F3C53B45A2050.png" manifest:media-type="image/png"/>
  <manifest:file-entry manifest:full-path="Pictures/10000200000000180000001072E04C3A9246610A.png" manifest:media-type="image/png"/>
  <manifest:file-entry manifest:full-path="Pictures/10000200000003F00000017CDBFFA21AD00820F2.png" manifest:media-type="image/png"/>
  <manifest:file-entry manifest:full-path="Pictures/100002000000001800000018C5B857B29AFA3876.png" manifest:media-type="image/png"/>
  <manifest:file-entry manifest:full-path="Pictures/100002000000023800000024E76318C60193F84C.png" manifest:media-type="image/png"/>
  <manifest:file-entry manifest:full-path="Pictures/1000020000000018000000103CD71C22B95CBB56.png" manifest:media-type="image/png"/>
  <manifest:file-entry manifest:full-path="Pictures/1000020000000320000000B8D98CCB64E51B010B.png" manifest:media-type="image/png"/>
  <manifest:file-entry manifest:full-path="Pictures/1000020000000290000000E8DC49E2D2B5DF4F5A.png" manifest:media-type="image/png"/>
  <manifest:file-entry manifest:full-path="Pictures/10000200000000A0000000387AECC18FF0E8F84D.png" manifest:media-type="image/png"/>
  <manifest:file-entry manifest:full-path="Pictures/10000200000000A00000003C14FC86445F8FB5AC.png" manifest:media-type="image/png"/>
  <manifest:file-entry manifest:full-path="Pictures/1000020000000168000000201AA704932D019A84.png" manifest:media-type="image/png"/>
  <manifest:file-entry manifest:full-path="Pictures/10000200000000B0000000503849F09CAC9A9365.png" manifest:media-type="image/png"/>
  <manifest:file-entry manifest:full-path="Pictures/100002000000004800000024884328D4EDE4BA1F.png" manifest:media-type="image/png"/>
  <manifest:file-entry manifest:full-path="Pictures/100002000000001800000010AF0EE9BAF0CC6303.png" manifest:media-type="image/png"/>
  <manifest:file-entry manifest:full-path="Pictures/100002000000001800000010CE409DEADC44A43C.png" manifest:media-type="image/png"/>
  <manifest:file-entry manifest:full-path="Pictures/1000020000000018000000106342F5AC7817229C.png" manifest:media-type="image/png"/>
  <manifest:file-entry manifest:full-path="Pictures/100002000000001000000014B9A3FB93ACFD746E.png" manifest:media-type="image/png"/>
  <manifest:file-entry manifest:full-path="Pictures/100002000000030000000058E4F137611E050E49.png" manifest:media-type="image/png"/>
  <manifest:file-entry manifest:full-path="Pictures/10000200000004F800000390D03D01DDCCC2BD82.png" manifest:media-type="image/png"/>
  <manifest:file-entry manifest:full-path="Pictures/10000200000000A80000004CC710C51E22739BC9.png" manifest:media-type="image/png"/>
  <manifest:file-entry manifest:full-path="Pictures/100002000000002000000020C6F461825E870807.png" manifest:media-type="image/png"/>
  <manifest:file-entry manifest:full-path="Pictures/10000200000005B00000016CD7801A7C14EC671D.png" manifest:media-type="image/png"/>
  <manifest:file-entry manifest:full-path="Pictures/10000200000000C800000094ADD62906299E9E25.png" manifest:media-type="image/png"/>
  <manifest:file-entry manifest:full-path="Pictures/10000200000000980000004494E605F181314A33.png" manifest:media-type="image/png"/>
  <manifest:file-entry manifest:full-path="Pictures/100002000000003000000014630AE3013F4E175E.png" manifest:media-type="image/png"/>
  <manifest:file-entry manifest:full-path="Pictures/100002000000009800000038A646E1801AFCEF3D.png" manifest:media-type="image/png"/>
  <manifest:file-entry manifest:full-path="Pictures/10000200000004B00000002489D40AE5C385D859.png" manifest:media-type="image/png"/>
  <manifest:file-entry manifest:full-path="Pictures/100002000000007000000070DEB8876A5689EA02.png" manifest:media-type="image/png"/>
  <manifest:file-entry manifest:full-path="Pictures/100002000000005000000020A25315E77A6C7691.png" manifest:media-type="image/png"/>
  <manifest:file-entry manifest:full-path="Pictures/10000200000001480000004016423BDD63347BA1.png" manifest:media-type="image/png"/>
  <manifest:file-entry manifest:full-path="Pictures/10000200000000A00000005003FD1B47A98BAE3A.png" manifest:media-type="image/png"/>
  <manifest:file-entry manifest:full-path="Pictures/10000200000000180000000C0553111EB7704FC5.png" manifest:media-type="image/png"/>
  <manifest:file-entry manifest:full-path="Pictures/10000200000000180000001826F7356F98028759.png" manifest:media-type="image/png"/>
  <manifest:file-entry manifest:full-path="Pictures/100002000000054800000050D9D2A458FFB0E703.png" manifest:media-type="image/png"/>
  <manifest:file-entry manifest:full-path="Pictures/100002000000002000000044838AD8876E67C34F.png" manifest:media-type="image/png"/>
  <manifest:file-entry manifest:full-path="Pictures/100002000000002000000018B22DEA968871F51C.png" manifest:media-type="image/png"/>
  <manifest:file-entry manifest:full-path="Pictures/1000020000000018000000149D170649953276C8.png" manifest:media-type="image/png"/>
  <manifest:file-entry manifest:full-path="Pictures/100002000000001000000020A8272E77BCFC540D.png" manifest:media-type="image/png"/>
  <manifest:file-entry manifest:full-path="Pictures/1000020000000048000000203255CA94E3510221.png" manifest:media-type="image/png"/>
  <manifest:file-entry manifest:full-path="Pictures/10000200000005A8000004D89D1AF0D30B435703.png" manifest:media-type="image/png"/>
  <manifest:file-entry manifest:full-path="Pictures/10000200000000C0000000B077B9342F9BE55763.png" manifest:media-type="image/png"/>
  <manifest:file-entry manifest:full-path="Pictures/100002000000001000000020ECAB44F4FFCB9A87.png" manifest:media-type="image/png"/>
  <manifest:file-entry manifest:full-path="Pictures/10000200000002600000002C3510680230B63BCC.png" manifest:media-type="image/png"/>
  <manifest:file-entry manifest:full-path="Pictures/10000200000000B800000058D810B0B611B6802A.png" manifest:media-type="image/png"/>
  <manifest:file-entry manifest:full-path="Pictures/1000020000000590000002989CD53E2D6718A7C0.png" manifest:media-type="image/png"/>
  <manifest:file-entry manifest:full-path="Pictures/10000200000000A00000004076C03FA98C6A6A94.png" manifest:media-type="image/png"/>
  <manifest:file-entry manifest:full-path="Pictures/100002000000003000000128FCC7E97AA446BED0.png" manifest:media-type="image/png"/>
  <manifest:file-entry manifest:full-path="Pictures/1000020000000320000000B8F9DFFE148FE9D57D.png" manifest:media-type="image/png"/>
  <manifest:file-entry manifest:full-path="Pictures/10000200000000280000000C7CBB938D1AB7B18D.png" manifest:media-type="image/png"/>
  <manifest:file-entry manifest:full-path="Pictures/100000000000033B00000491B9BD2BBF74ECD957.jpg" manifest:media-type="image/jpeg"/>
  <manifest:file-entry manifest:full-path="Pictures/100002000000002000000010B9B35398D2CE3031.png" manifest:media-type="image/png"/>
  <manifest:file-entry manifest:full-path="Pictures/10000200000000280000001409557AD59F4E381F.png" manifest:media-type="image/png"/>
  <manifest:file-entry manifest:full-path="Pictures/10000200000000180000000C09E19273DB0D4077.png" manifest:media-type="image/png"/>
  <manifest:file-entry manifest:full-path="Pictures/10000200000000280000001042D47E04C7DD60E8.png" manifest:media-type="image/png"/>
  <manifest:file-entry manifest:full-path="Pictures/100002000000001800000014B3AA473B64AE2361.png" manifest:media-type="image/png"/>
  <manifest:file-entry manifest:full-path="Pictures/100002000000001000000030612642630C11D734.png" manifest:media-type="image/png"/>
  <manifest:file-entry manifest:full-path="Pictures/100002000000018800000030683E2974E660DEC5.png" manifest:media-type="image/png"/>
  <manifest:file-entry manifest:full-path="Pictures/10000200000001200000002097CFB162E0317953.png" manifest:media-type="image/png"/>
  <manifest:file-entry manifest:full-path="Pictures/1000020000000018000000142B4A5747AF98E3B9.png" manifest:media-type="image/png"/>
  <manifest:file-entry manifest:full-path="Pictures/100002000000001800000018F7DF5B4477B02B9C.png" manifest:media-type="image/png"/>
  <manifest:file-entry manifest:full-path="Pictures/1000020000000090000000284D102C70E8A8FB1F.png" manifest:media-type="image/png"/>
  <manifest:file-entry manifest:full-path="Pictures/100002000000002000000014BF072F200261CC49.png" manifest:media-type="image/png"/>
  <manifest:file-entry manifest:full-path="Pictures/1000020000000018000000101F1EFF3C3CE3368C.png" manifest:media-type="image/png"/>
  <manifest:file-entry manifest:full-path="Pictures/10000200000000200000001C2FEE93C93AF8FB91.png" manifest:media-type="image/png"/>
  <manifest:file-entry manifest:full-path="Pictures/1000020000000018000000344D4FC57799D26822.png" manifest:media-type="image/png"/>
  <manifest:file-entry manifest:full-path="Pictures/1000020000000020000000103359D75CA866845B.png" manifest:media-type="image/png"/>
  <manifest:file-entry manifest:full-path="Pictures/10000200000001E000000024C223F230DE74ABF5.png" manifest:media-type="image/png"/>
  <manifest:file-entry manifest:full-path="Pictures/10000200000000180000000CF716E43E4B78DB1B.png" manifest:media-type="image/png"/>
  <manifest:file-entry manifest:full-path="Pictures/10000200000001400000006C75843CE3482384F7.png" manifest:media-type="image/png"/>
  <manifest:file-entry manifest:full-path="Pictures/100002000000005800000058393F7FBDB73604BB.png" manifest:media-type="image/png"/>
  <manifest:file-entry manifest:full-path="Pictures/10000200000000180000001003944C88D41EF30C.png" manifest:media-type="image/png"/>
  <manifest:file-entry manifest:full-path="Pictures/10000200000000400000001C5599453E936F8B00.png" manifest:media-type="image/png"/>
  <manifest:file-entry manifest:full-path="Pictures/10000200000004B000000028446F6987CA1124F5.png" manifest:media-type="image/png"/>
  <manifest:file-entry manifest:full-path="Pictures/100002000000001800000014006EC2155B45176D.png" manifest:media-type="image/png"/>
  <manifest:file-entry manifest:full-path="Pictures/100002000000012800000024694A93CA6B4448F8.png" manifest:media-type="image/png"/>
  <manifest:file-entry manifest:full-path="Pictures/10000200000000180000000C24B85A8B8556A3AF.png" manifest:media-type="image/png"/>
  <manifest:file-entry manifest:full-path="Pictures/1000020000000018000000103DD6D19A8F96470B.png" manifest:media-type="image/png"/>
  <manifest:file-entry manifest:full-path="Pictures/100002000000001000000014D5BA392398A3186F.png" manifest:media-type="image/png"/>
  <manifest:file-entry manifest:full-path="Pictures/10000200000002100000004C267C76A610689A35.png" manifest:media-type="image/png"/>
  <manifest:file-entry manifest:full-path="Pictures/1000020000000578000003D0597626A1B37840B9.png" manifest:media-type="image/png"/>
  <manifest:file-entry manifest:full-path="Pictures/10000200000003F000000068EC3B30BAC9E501BB.png" manifest:media-type="image/png"/>
  <manifest:file-entry manifest:full-path="Pictures/100002000000002800000024DE75FA43AA584C7D.png" manifest:media-type="image/png"/>
  <manifest:file-entry manifest:full-path="Pictures/10000200000000180000001C68E86C153C76BAE5.png" manifest:media-type="image/png"/>
  <manifest:file-entry manifest:full-path="Pictures/100002000000001000000020C1D7BC96BBFEF7D2.png" manifest:media-type="image/png"/>
  <manifest:file-entry manifest:full-path="Pictures/100002000000003800000018B29E54CD50907517.png" manifest:media-type="image/png"/>
  <manifest:file-entry manifest:full-path="Pictures/10000200000000180000001027FF0D7AB670CAA6.png" manifest:media-type="image/png"/>
  <manifest:file-entry manifest:full-path="Pictures/1000020000000010000000145646BCAAAE87B686.png" manifest:media-type="image/png"/>
  <manifest:file-entry manifest:full-path="Pictures/10000200000003000000005C59DF2A4C18353EC2.png" manifest:media-type="image/png"/>
  <manifest:file-entry manifest:full-path="Pictures/1000020000000580000003B8CBE3B381564BC890.png" manifest:media-type="image/png"/>
  <manifest:file-entry manifest:full-path="Pictures/10000200000003180000004422A59FA46B8B047B.png" manifest:media-type="image/png"/>
  <manifest:file-entry manifest:full-path="Pictures/10000200000000180000000C3282DC1E14584E2B.png" manifest:media-type="image/png"/>
  <manifest:file-entry manifest:full-path="Pictures/1000020000000020000000489FCA69B347E93485.png" manifest:media-type="image/png"/>
  <manifest:file-entry manifest:full-path="Pictures/10000200000000200000001C0A99A7A92F78F930.png" manifest:media-type="image/png"/>
  <manifest:file-entry manifest:full-path="Pictures/1000020000000140000000102E13470325DB7413.png" manifest:media-type="image/png"/>
  <manifest:file-entry manifest:full-path="Pictures/10000200000001A8000000E4E6886476E66C1EFB.png" manifest:media-type="image/png"/>
  <manifest:file-entry manifest:full-path="Pictures/10000200000005780000008C10B02C301BFC6678.png" manifest:media-type="image/png"/>
  <manifest:file-entry manifest:full-path="Pictures/10000200000000180000000C6AF3A7DCC5D64C0D.png" manifest:media-type="image/png"/>
  <manifest:file-entry manifest:full-path="Pictures/1000020000000508000000247F739DF02F354053.png" manifest:media-type="image/png"/>
  <manifest:file-entry manifest:full-path="Pictures/100002000000001800000010B1D687FDEB9FB06C.png" manifest:media-type="image/png"/>
  <manifest:file-entry manifest:full-path="Pictures/100002000000001800000018D9DC4B8FF7420400.png" manifest:media-type="image/png"/>
  <manifest:file-entry manifest:full-path="Pictures/10000200000004F8000000708ED195300DAEB3EB.png" manifest:media-type="image/png"/>
  <manifest:file-entry manifest:full-path="Pictures/100002000000023000000020FBD87D7AF9DE2553.png" manifest:media-type="image/png"/>
  <manifest:file-entry manifest:full-path="Pictures/10000200000000A0000000402EA5D5CA18231A23.png" manifest:media-type="image/png"/>
  <manifest:file-entry manifest:full-path="Pictures/10000200000000280000000CAE3753F546FB48AC.png" manifest:media-type="image/png"/>
  <manifest:file-entry manifest:full-path="Pictures/10000200000001E00000002092FF89AEE3A48879.png" manifest:media-type="image/png"/>
  <manifest:file-entry manifest:full-path="Pictures/1000020000000020000000184E643952E2AFD038.png" manifest:media-type="image/png"/>
  <manifest:file-entry manifest:full-path="Pictures/10000200000000180000000C0C3F502DD5B1D8C1.png" manifest:media-type="image/png"/>
  <manifest:file-entry manifest:full-path="Pictures/10000200000000D8000000146CA97E696AD0A433.png" manifest:media-type="image/png"/>
  <manifest:file-entry manifest:full-path="Pictures/10000200000000A8000000A0CE0D8281218E7485.png" manifest:media-type="image/png"/>
  <manifest:file-entry manifest:full-path="Pictures/100002000000030000000058CD24B34B673BCC97.png" manifest:media-type="image/png"/>
  <manifest:file-entry manifest:full-path="Pictures/10000200000000A000000050330003240DC874B8.png" manifest:media-type="image/png"/>
  <manifest:file-entry manifest:full-path="Pictures/100002000000052000000154BA5E462DE9870128.png" manifest:media-type="image/png"/>
  <manifest:file-entry manifest:full-path="Pictures/10000200000000200000000CE014BA0719E4D385.png" manifest:media-type="image/png"/>
  <manifest:file-entry manifest:full-path="Pictures/10000200000000A000000038BD36B2CE60359DD4.png" manifest:media-type="image/png"/>
  <manifest:file-entry manifest:full-path="Pictures/1000020000000518000000E0FC1503069C074723.png" manifest:media-type="image/png"/>
  <manifest:file-entry manifest:full-path="Pictures/10000200000000180000001C73915E7826466080.png" manifest:media-type="image/png"/>
  <manifest:file-entry manifest:full-path="Pictures/100002000000001800000018E98F693D42A12F24.png" manifest:media-type="image/png"/>
  <manifest:file-entry manifest:full-path="Pictures/10000200000005D8000000246E8BADDDED456CC5.png" manifest:media-type="image/png"/>
  <manifest:file-entry manifest:full-path="Pictures/100002000000009800000040FA1D48D08C5FE3D6.png" manifest:media-type="image/png"/>
  <manifest:file-entry manifest:full-path="Pictures/10000200000000180000000C8EEAD5C8F1C697FB.png" manifest:media-type="image/png"/>
  <manifest:file-entry manifest:full-path="Pictures/1000020000000470000000F049DD4A3436D38159.png" manifest:media-type="image/png"/>
  <manifest:file-entry manifest:full-path="Pictures/10000200000000B8000000445ED2CFFFD7FCFCB0.png" manifest:media-type="image/png"/>
  <manifest:file-entry manifest:full-path="Pictures/10000200000004F8000000206CE61E347B2A38B6.png" manifest:media-type="image/png"/>
  <manifest:file-entry manifest:full-path="Pictures/10000200000000100000001850BD784EDAF698C6.png" manifest:media-type="image/png"/>
  <manifest:file-entry manifest:full-path="Pictures/100002000000010800000020AE0EB5AF2EAA7C43.png" manifest:media-type="image/png"/>
  <manifest:file-entry manifest:full-path="Pictures/10000200000000A00000005045B9418B96B6934D.png" manifest:media-type="image/png"/>
  <manifest:file-entry manifest:full-path="Pictures/10000200000002E80000002C13161D91EB20A327.png" manifest:media-type="image/png"/>
  <manifest:file-entry manifest:full-path="Pictures/10000200000003280000004CD48235ED013C344C.png" manifest:media-type="image/png"/>
  <manifest:file-entry manifest:full-path="Pictures/100002000000011000000024672705E1C924F488.png" manifest:media-type="image/png"/>
  <manifest:file-entry manifest:full-path="Pictures/1000020000000318000000402993CE8ADF1F29B7.png" manifest:media-type="image/png"/>
  <manifest:file-entry manifest:full-path="Pictures/10000200000000A000000044F42F9D561272C346.png" manifest:media-type="image/png"/>
  <manifest:file-entry manifest:full-path="Pictures/1000020000000300000000583C96E6526B32F87F.png" manifest:media-type="image/png"/>
  <manifest:file-entry manifest:full-path="Pictures/100002000000001800000014B3F6961A0848B55A.png" manifest:media-type="image/png"/>
  <manifest:file-entry manifest:full-path="Pictures/10000200000005A0000005780BFA3D92BA9FA7D2.png" manifest:media-type="image/png"/>
  <manifest:file-entry manifest:full-path="Pictures/1000020000000198000000A0435CFE178D063C91.png" manifest:media-type="image/png"/>
  <manifest:file-entry manifest:full-path="Pictures/100002000000003000000028E2C83CA2B7E61590.png" manifest:media-type="image/png"/>
  <manifest:file-entry manifest:full-path="Pictures/10000200000004F800000620F605D29434F2331E.png" manifest:media-type="image/png"/>
  <manifest:file-entry manifest:full-path="Pictures/10000200000000A800000050A557A34953848C5D.png" manifest:media-type="image/png"/>
  <manifest:file-entry manifest:full-path="Pictures/10000200000005500000007C41B735E983ECAA4A.png" manifest:media-type="image/png"/>
  <manifest:file-entry manifest:full-path="Pictures/1000020000000320000000B86B564DECB794FEA3.png" manifest:media-type="image/png"/>
  <manifest:file-entry manifest:full-path="Pictures/10000200000003280000002478E7E6982A9F5537.png" manifest:media-type="image/png"/>
  <manifest:file-entry manifest:full-path="Pictures/100002000000003800000034C010BDF1702D3BB6.png" manifest:media-type="image/png"/>
  <manifest:file-entry manifest:full-path="Pictures/10000200000000980000005035EA6A971713E9F2.png" manifest:media-type="image/png"/>
  <manifest:file-entry manifest:full-path="Pictures/10000200000000380000003CC0813F8F27E532EB.png" manifest:media-type="image/png"/>
  <manifest:file-entry manifest:full-path="Pictures/10000200000000200000000C413299FA56E53CEA.png" manifest:media-type="image/png"/>
  <manifest:file-entry manifest:full-path="Pictures/10000200000000700000002028CA393E26D7A05F.png" manifest:media-type="image/png"/>
  <manifest:file-entry manifest:full-path="Pictures/10000200000000D800000090AA55A13EE3CC63CA.png" manifest:media-type="image/png"/>
  <manifest:file-entry manifest:full-path="Pictures/10000200000000180000001C63F2463EFDF2850A.png" manifest:media-type="image/png"/>
  <manifest:file-entry manifest:full-path="Pictures/100002000000030000000058A586F2CE1B470F23.png" manifest:media-type="image/png"/>
  <manifest:file-entry manifest:full-path="Pictures/10000200000002E800000088D69985E42356060A.png" manifest:media-type="image/png"/>
  <manifest:file-entry manifest:full-path="Pictures/10000200000004C000000114EDB673E05F7F84DA.png" manifest:media-type="image/png"/>
  <manifest:file-entry manifest:full-path="Pictures/10000200000002C8000000487D1C8C4EA21C91F6.png" manifest:media-type="image/png"/>
  <manifest:file-entry manifest:full-path="Pictures/1000020000000308000000B8CC15632992883DEC.png" manifest:media-type="image/png"/>
  <manifest:file-entry manifest:full-path="Pictures/100002000000006000000054B649CB0E6C0427E2.png" manifest:media-type="image/png"/>
  <manifest:file-entry manifest:full-path="Pictures/10000200000000A8000000501230C4951EEA14C0.png" manifest:media-type="image/png"/>
  <manifest:file-entry manifest:full-path="Pictures/1000020000000010000000200F071349E2985D68.png" manifest:media-type="image/png"/>
  <manifest:file-entry manifest:full-path="Pictures/100002000000002800000010AC0B76EA6D60D9AE.png" manifest:media-type="image/png"/>
  <manifest:file-entry manifest:full-path="Pictures/100002000000001000000014A06AA91B9DC74D1B.png" manifest:media-type="image/png"/>
  <manifest:file-entry manifest:full-path="Pictures/100002000000001800000014F28159F052468EAC.png" manifest:media-type="image/png"/>
  <manifest:file-entry manifest:full-path="Pictures/1000020000000460000000CCA0C7CA93E86B3984.png" manifest:media-type="image/png"/>
  <manifest:file-entry manifest:full-path="Pictures/10000200000000B000000020A73AED3EF2267409.png" manifest:media-type="image/png"/>
  <manifest:file-entry manifest:full-path="Pictures/100000000000033B00000491514939967801E401.jpg" manifest:media-type="image/jpeg"/>
  <manifest:file-entry manifest:full-path="Pictures/1000020000000020000000185183F64B75BC90BB.png" manifest:media-type="image/png"/>
  <manifest:file-entry manifest:full-path="Pictures/100002000000034800000024A21C6461D7CBF9D4.png" manifest:media-type="image/png"/>
  <manifest:file-entry manifest:full-path="Pictures/100002000000002000000010CD4B832E6157A181.png" manifest:media-type="image/png"/>
  <manifest:file-entry manifest:full-path="Pictures/10000200000003700000004890621F2BF14F6566.png" manifest:media-type="image/png"/>
  <manifest:file-entry manifest:full-path="Pictures/10000200000005D00000022C2B20207F45FBC06D.png" manifest:media-type="image/png"/>
  <manifest:file-entry manifest:full-path="Pictures/100002000000040800000024E1E495FDDE42E5A8.png" manifest:media-type="image/png"/>
  <manifest:file-entry manifest:full-path="Pictures/10000200000000380000001CF2BBFF5DCFE169E0.png" manifest:media-type="image/png"/>
  <manifest:file-entry manifest:full-path="Pictures/1000020000000018000000184E713C021CB1BF17.png" manifest:media-type="image/png"/>
  <manifest:file-entry manifest:full-path="Pictures/10000200000000200000000CBD432CC1792E908F.png" manifest:media-type="image/png"/>
  <manifest:file-entry manifest:full-path="Pictures/10000200000001E80000025471546147690965AD.png" manifest:media-type="image/png"/>
  <manifest:file-entry manifest:full-path="Pictures/10000200000000B000000048A691EFB52EDE6CA9.png" manifest:media-type="image/png"/>
  <manifest:file-entry manifest:full-path="Pictures/1000020000000580000000B82BFBE536B373FC04.png" manifest:media-type="image/png"/>
  <manifest:file-entry manifest:full-path="Pictures/10000200000000A000000048CE3449608E07D183.png" manifest:media-type="image/png"/>
  <manifest:file-entry manifest:full-path="Pictures/100002000000005800000024D06245466006343E.png" manifest:media-type="image/png"/>
  <manifest:file-entry manifest:full-path="Pictures/10000200000000D80000001431B77CDF3C3E43F4.png" manifest:media-type="image/png"/>
  <manifest:file-entry manifest:full-path="Pictures/100002000000002000000010472667BC302742DF.png" manifest:media-type="image/png"/>
  <manifest:file-entry manifest:full-path="Pictures/10000200000000A00000004C25038396325981E8.png" manifest:media-type="image/png"/>
  <manifest:file-entry manifest:full-path="Pictures/10000200000001200000004C97CA149E9DB9F61E.png" manifest:media-type="image/png"/>
  <manifest:file-entry manifest:full-path="Pictures/100002000000030000000058AFF1876354DDE30C.png" manifest:media-type="image/png"/>
  <manifest:file-entry manifest:full-path="Pictures/10000200000002C000000048AE8279960D32D823.png" manifest:media-type="image/png"/>
  <manifest:file-entry manifest:full-path="Pictures/100002000000054000000124DB5295847DA0B86E.png" manifest:media-type="image/png"/>
  <manifest:file-entry manifest:full-path="Pictures/1000020000000050000000246E10B2AD398BBD32.png" manifest:media-type="image/png"/>
  <manifest:file-entry manifest:full-path="Pictures/1000020000000018000000144E0B1EB2D0583EDF.png" manifest:media-type="image/png"/>
  <manifest:file-entry manifest:full-path="Pictures/100002000000001000000014EFB37973D9E7E5EB.png" manifest:media-type="image/png"/>
  <manifest:file-entry manifest:full-path="Pictures/10000200000000180000001807B633E330987F1C.png" manifest:media-type="image/png"/>
  <manifest:file-entry manifest:full-path="Pictures/10000200000000B0000000508795F3F9D79AC65E.png" manifest:media-type="image/png"/>
  <manifest:file-entry manifest:full-path="Pictures/1000020000000018000000107AC0814C52EB7C61.png" manifest:media-type="image/png"/>
  <manifest:file-entry manifest:full-path="Pictures/100002000000007800000040F44A26F812DC31D4.png" manifest:media-type="image/png"/>
  <manifest:file-entry manifest:full-path="Pictures/1000020000000020000000140193529DB2C8529C.png" manifest:media-type="image/png"/>
  <manifest:file-entry manifest:full-path="Pictures/10000200000003300000004C0F626EF46FA30A81.png" manifest:media-type="image/png"/>
  <manifest:file-entry manifest:full-path="Pictures/10000200000005580000005887A32DDF57F9D5F9.png" manifest:media-type="image/png"/>
  <manifest:file-entry manifest:full-path="Pictures/10000200000000B00000005001AFA1186C28CE2E.png" manifest:media-type="image/png"/>
  <manifest:file-entry manifest:full-path="Pictures/10000200000005E8000001E0F50D932E535AE5B0.png" manifest:media-type="image/png"/>
  <manifest:file-entry manifest:full-path="Pictures/1000020000000318000000406C613E13C824B3F2.png" manifest:media-type="image/png"/>
  <manifest:file-entry manifest:full-path="Pictures/10000200000000180000001012BFBD25356DFF55.png" manifest:media-type="image/png"/>
  <manifest:file-entry manifest:full-path="Pictures/100002000000001800000010E2907EE1AF1BEC46.png" manifest:media-type="image/png"/>
  <manifest:file-entry manifest:full-path="Pictures/10000200000000180000000C7094765E582C3090.png" manifest:media-type="image/png"/>
  <manifest:file-entry manifest:full-path="Pictures/100002000000001800000014F8019775D081C3C8.png" manifest:media-type="image/png"/>
  <manifest:file-entry manifest:full-path="Pictures/1000020000000028000000105C26488AC7FCC341.png" manifest:media-type="image/png"/>
  <manifest:file-entry manifest:full-path="Pictures/100000000000033B00000491DDEE1C23FA31E6A7.jpg" manifest:media-type="image/jpeg"/>
  <manifest:file-entry manifest:full-path="Pictures/1000020000000018000000105EE9DFC4252DFFCF.png" manifest:media-type="image/png"/>
  <manifest:file-entry manifest:full-path="Pictures/10000200000005500000010876A8ECC4F00663F3.png" manifest:media-type="image/png"/>
  <manifest:file-entry manifest:full-path="Pictures/10000200000003100000005CE143861BE34F0092.png" manifest:media-type="image/png"/>
  <manifest:file-entry manifest:full-path="Pictures/1000020000000570000005EC32F5F40D052CEDFD.png" manifest:media-type="image/png"/>
  <manifest:file-entry manifest:full-path="Pictures/10000200000000180000000CA68442F6C0F5BDB9.png" manifest:media-type="image/png"/>
  <manifest:file-entry manifest:full-path="Pictures/10000200000000180000001017A9E7D21FBBB1A9.png" manifest:media-type="image/png"/>
  <manifest:file-entry manifest:full-path="Pictures/10000200000000180000001060364AA59DEF3C92.png" manifest:media-type="image/png"/>
  <manifest:file-entry manifest:full-path="Pictures/100002000000001800000010F9A1567B8587F7D1.png" manifest:media-type="image/png"/>
  <manifest:file-entry manifest:full-path="Pictures/1000020000000288000000144259C8B779815020.png" manifest:media-type="image/png"/>
  <manifest:file-entry manifest:full-path="Pictures/1000020000000018000000104374C4398349D770.png" manifest:media-type="image/png"/>
  <manifest:file-entry manifest:full-path="Pictures/10000200000000200000001C837A13B94A6E9C30.png" manifest:media-type="image/png"/>
  <manifest:file-entry manifest:full-path="Pictures/10000200000000180000000C8BF016F2C1A15D7F.png" manifest:media-type="image/png"/>
  <manifest:file-entry manifest:full-path="Pictures/1000020000000018000000107CA40A00DE002435.png" manifest:media-type="image/png"/>
  <manifest:file-entry manifest:full-path="Pictures/10000200000001880000004C8873F5B81747808C.png" manifest:media-type="image/png"/>
  <manifest:file-entry manifest:full-path="Pictures/1000020000000300000000586267E895514B777C.png" manifest:media-type="image/png"/>
  <manifest:file-entry manifest:full-path="Pictures/100002000000001800000018DDFAE4576F6268C7.png" manifest:media-type="image/png"/>
  <manifest:file-entry manifest:full-path="Pictures/1000020000000590000003349566500A8A4221C0.png" manifest:media-type="image/png"/>
  <manifest:file-entry manifest:full-path="Pictures/10000200000002C000000048A435251D96E81037.png" manifest:media-type="image/png"/>
  <manifest:file-entry manifest:full-path="Pictures/100002000000032000000044C6C9768D09C368D1.png" manifest:media-type="image/png"/>
  <manifest:file-entry manifest:full-path="Pictures/100002000000009800000044536676EFCFDA9B86.png" manifest:media-type="image/png"/>
  <manifest:file-entry manifest:full-path="Pictures/1000020000000018000000101D18592C314574EE.png" manifest:media-type="image/png"/>
  <manifest:file-entry manifest:full-path="Pictures/10000200000000400000001C5F2A21213AFB278C.png" manifest:media-type="image/png"/>
  <manifest:file-entry manifest:full-path="Pictures/1000020000000090000000480E9C47739CD55C45.png" manifest:media-type="image/png"/>
  <manifest:file-entry manifest:full-path="Pictures/100002000000005800000024757451D6652618FD.png" manifest:media-type="image/png"/>
  <manifest:file-entry manifest:full-path="Pictures/100002000000001800000010A8FEA4B29E15792B.png" manifest:media-type="image/png"/>
  <manifest:file-entry manifest:full-path="Pictures/10000200000000180000003890C9EA0DAC6AE39E.png" manifest:media-type="image/png"/>
  <manifest:file-entry manifest:full-path="Pictures/100002000000042800000094CB4184113003EB42.png" manifest:media-type="image/png"/>
  <manifest:file-entry manifest:full-path="Pictures/10000200000005C00000070005E816C770A9EA78.png" manifest:media-type="image/png"/>
  <manifest:file-entry manifest:full-path="Pictures/10000200000000200000001C31C7F8E75E179E4D.png" manifest:media-type="image/png"/>
  <manifest:file-entry manifest:full-path="Pictures/100002000000058000000294909AB6BD2B11AE93.png" manifest:media-type="image/png"/>
  <manifest:file-entry manifest:full-path="Pictures/100002000000002000000014B13EB3BE48A399E5.png" manifest:media-type="image/png"/>
  <manifest:file-entry manifest:full-path="Pictures/10000200000000A000000048D92F63F215D8B33E.png" manifest:media-type="image/png"/>
  <manifest:file-entry manifest:full-path="Pictures/1000020000000308000000B87425BA960441104B.png" manifest:media-type="image/png"/>
  <manifest:file-entry manifest:full-path="Pictures/10000200000000480000001C484406817D1DCE24.png" manifest:media-type="image/png"/>
  <manifest:file-entry manifest:full-path="Pictures/10000200000002D80000002495E63AFB800C2B7C.png" manifest:media-type="image/png"/>
  <manifest:file-entry manifest:full-path="Pictures/1000020000000050000000203A2AC84B6B3E29EB.png" manifest:media-type="image/png"/>
  <manifest:file-entry manifest:full-path="Pictures/10000200000002A0000001A0D88A64C0AD3AAE33.png" manifest:media-type="image/png"/>
  <manifest:file-entry manifest:full-path="Pictures/1000020000000320000000B84EEAFB93FC60FC6E.png" manifest:media-type="image/png"/>
  <manifest:file-entry manifest:full-path="Pictures/1000020000000050000000149FE368D5B9F93058.png" manifest:media-type="image/png"/>
  <manifest:file-entry manifest:full-path="Pictures/10000200000002880000004CB4747E53F7ECFD05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Noto Sans1" svg:font-family="'Noto Sans'" style:font-family-generic="swiss"/>
    <style:font-face style:name="DejaVu Serif" svg:font-family="'DejaVu Serif'" style:font-family-generic="roman" style:font-pitch="variable"/>
    <style:font-face style:name="DejaVu Sans" svg:font-family="'DejaVu Sans'" style:font-family-generic="swiss" style:font-pitch="variable"/>
    <style:font-face style:name="Noto Sans" svg:font-family="'Noto Sans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master-page3">
      <style:paragraph-properties style:page-number="auto"/>
    </style:style>
    <style:style style:name="P2" style:family="paragraph">
      <loext:graphic-properties draw:fill="none"/>
    </style:style>
    <style:style style:name="gr1" style:family="graphic">
      <style:graphic-properties draw:stroke="none" draw:fill="none" draw:textarea-horizontal-align="left" draw:textarea-vertical-align="top" draw:auto-grow-height="true" draw:auto-grow-width="true" fo:min-height="0in" fo:min-width="0in" fo:padding-top="0in" fo:padding-bottom="0in" fo:padding-left="0in" fo:padding-right="0in" style:mirror="none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text:anchor-type="page" text:anchor-page-number="5" draw:z-index="1516" draw:name="Shape89" draw:style-name="gr1" draw:text-style-name="P2" svg:width="0.0803in" svg:height="0.0539in" svg:x="1.6535in" svg:y="0.1236in">
        <draw:image xlink:href="Pictures/10000200000000180000001044E3D7A10D54F52E.png" xlink:type="simple" xlink:show="embed" xlink:actuate="onLoad" draw:mime-type="image/png">
          <text:p/>
        </draw:image>
      </draw:frame>
      <draw:frame text:anchor-type="page" text:anchor-page-number="5" draw:z-index="1515" draw:name="Shape91" draw:style-name="gr1" draw:text-style-name="P2" svg:width="0.0803in" svg:height="0.0398in" svg:x="5.6535in" svg:y="0.1366in">
        <draw:image xlink:href="Pictures/10000200000000180000000CC3E84C00F6BEBF9B.png" xlink:type="simple" xlink:show="embed" xlink:actuate="onLoad" draw:mime-type="image/png">
          <text:p/>
        </draw:image>
      </draw:frame>
      <draw:frame text:anchor-type="page" text:anchor-page-number="5" draw:z-index="1514" draw:name="Shape90" draw:style-name="gr1" draw:text-style-name="P2" svg:width="0.0803in" svg:height="0.0539in" svg:x="2.1598in" svg:y="0.1772in">
        <draw:image xlink:href="Pictures/1000020000000018000000104F246B3CC977A035.png" xlink:type="simple" xlink:show="embed" xlink:actuate="onLoad" draw:mime-type="image/png">
          <text:p/>
        </draw:image>
      </draw:frame>
      <draw:frame text:anchor-type="page" text:anchor-page-number="6" draw:z-index="1513" draw:name="Shape146" draw:style-name="gr1" draw:text-style-name="P2" svg:width="0.0803in" svg:height="0.0398in" svg:x="4.1335in" svg:y="0.1508in">
        <draw:image xlink:href="Pictures/10000200000000180000000C6ED399513A8F2D38.png" xlink:type="simple" xlink:show="embed" xlink:actuate="onLoad" draw:mime-type="image/png">
          <text:p/>
        </draw:image>
      </draw:frame>
      <draw:frame text:anchor-type="page" text:anchor-page-number="6" draw:z-index="1512" draw:name="Shape148" draw:style-name="gr1" draw:text-style-name="P2" svg:width="0.0803in" svg:height="0.0669in" svg:x="5.2264in" svg:y="0.6701in">
        <draw:image xlink:href="Pictures/10000200000000180000001428A925B345D0152A.png" xlink:type="simple" xlink:show="embed" xlink:actuate="onLoad" draw:mime-type="image/png">
          <text:p/>
        </draw:image>
      </draw:frame>
      <draw:frame text:anchor-type="page" text:anchor-page-number="5" draw:z-index="1511" draw:name="Shape93" draw:style-name="gr1" draw:text-style-name="P2" svg:width="0.0531in" svg:height="0.0803in" svg:x="4.4in" svg:y="0.3772in">
        <draw:image xlink:href="Pictures/100002000000001000000018BA21CA5818BDEAE6.png" xlink:type="simple" xlink:show="embed" xlink:actuate="onLoad" draw:mime-type="image/png">
          <text:p/>
        </draw:image>
      </draw:frame>
      <draw:frame text:anchor-type="page" text:anchor-page-number="5" draw:z-index="1510" draw:name="Shape92" draw:style-name="gr1" draw:text-style-name="P2" svg:width="0.0803in" svg:height="0.0398in" svg:x="3.4398in" svg:y="0.4035in">
        <draw:image xlink:href="Pictures/10000200000000180000000C3A5178FE9E298DF1.png" xlink:type="simple" xlink:show="embed" xlink:actuate="onLoad" draw:mime-type="image/png">
          <text:p/>
        </draw:image>
      </draw:frame>
      <draw:frame text:anchor-type="page" text:anchor-page-number="6" draw:z-index="1509" draw:name="Shape147" draw:style-name="gr1" draw:text-style-name="P2" svg:width="0.0803in" svg:height="0.0539in" svg:x="2.1866in" svg:y="0.7236in">
        <draw:image xlink:href="Pictures/1000020000000018000000105B040110F3EE68C1.png" xlink:type="simple" xlink:show="embed" xlink:actuate="onLoad" draw:mime-type="image/png">
          <text:p/>
        </draw:image>
      </draw:frame>
      <draw:frame text:anchor-type="page" text:anchor-page-number="5" draw:z-index="1508" draw:name="Shape94" draw:style-name="gr1" draw:text-style-name="P2" svg:width="0.0803in" svg:height="0.0398in" svg:x="4.8799in" svg:y="0.4035in">
        <draw:image xlink:href="Pictures/10000200000000180000000C057E9DA6D6DE8422.png" xlink:type="simple" xlink:show="embed" xlink:actuate="onLoad" draw:mime-type="image/png">
          <text:p/>
        </draw:image>
      </draw:frame>
      <draw:frame text:anchor-type="page" text:anchor-page-number="6" draw:z-index="1507" draw:name="Shape150" draw:style-name="gr1" draw:text-style-name="P2" svg:width="0.0803in" svg:height="0.0398in" svg:x="6.6665in" svg:y="0.8437in">
        <draw:image xlink:href="Pictures/10000200000000180000000C5FA11DE5D11402BF.png" xlink:type="simple" xlink:show="embed" xlink:actuate="onLoad" draw:mime-type="image/png">
          <text:p/>
        </draw:image>
      </draw:frame>
      <draw:frame text:anchor-type="page" text:anchor-page-number="5" draw:z-index="1506" draw:name="Shape96" draw:style-name="gr1" draw:text-style-name="P2" svg:width="0.0803in" svg:height="0.0539in" svg:x="5.5728in" svg:y="0.4307in">
        <draw:image xlink:href="Pictures/10000200000000180000001024381E1C2AF7A32A.png" xlink:type="simple" xlink:show="embed" xlink:actuate="onLoad" draw:mime-type="image/png">
          <text:p/>
        </draw:image>
      </draw:frame>
      <draw:frame text:anchor-type="page" text:anchor-page-number="6" draw:z-index="1505" draw:name="Shape149" draw:style-name="gr1" draw:text-style-name="P2" svg:width="0.0803in" svg:height="0.0398in" svg:x="5.6264in" svg:y="0.8571in">
        <draw:image xlink:href="Pictures/10000200000000180000000C95FA76B8D82B3BBB.png" xlink:type="simple" xlink:show="embed" xlink:actuate="onLoad" draw:mime-type="image/png">
          <text:p/>
        </draw:image>
      </draw:frame>
      <draw:frame text:anchor-type="page" text:anchor-page-number="6" draw:z-index="1504" draw:name="Shape152" draw:style-name="gr1" draw:text-style-name="P2" svg:width="0.0803in" svg:height="0.0539in" svg:x="3.1728in" svg:y="3.3236in">
        <draw:image xlink:href="Pictures/1000020000000018000000101F1EFF3C3CE3368C.png" xlink:type="simple" xlink:show="embed" xlink:actuate="onLoad" draw:mime-type="image/png">
          <text:p/>
        </draw:image>
      </draw:frame>
      <draw:frame text:anchor-type="page" text:anchor-page-number="5" draw:z-index="1503" draw:name="Shape95" draw:style-name="gr1" draw:text-style-name="P2" svg:width="0.0803in" svg:height="0.0539in" svg:x="4.9598in" svg:y="0.4437in">
        <draw:image xlink:href="Pictures/100002000000001800000010AF17C46C10940D3A.png" xlink:type="simple" xlink:show="embed" xlink:actuate="onLoad" draw:mime-type="image/png">
          <text:p/>
        </draw:image>
      </draw:frame>
      <draw:frame text:anchor-type="page" text:anchor-page-number="5" draw:z-index="1502" draw:name="Shape97" draw:style-name="gr1" draw:text-style-name="P2" svg:width="0.0531in" svg:height="0.0803in" svg:x="1.6in" svg:y="0.6035in">
        <draw:image xlink:href="Pictures/100002000000001000000018727DCC244640621F.png" xlink:type="simple" xlink:show="embed" xlink:actuate="onLoad" draw:mime-type="image/png">
          <text:p/>
        </draw:image>
      </draw:frame>
      <draw:frame text:anchor-type="page" text:anchor-page-number="6" draw:z-index="1501" draw:name="Shape151" draw:style-name="gr1" draw:text-style-name="P2" svg:width="0.1067in" svg:height="0.0803in" svg:x="1.4398in" svg:y="3.3366in">
        <draw:image xlink:href="Pictures/100002000000002000000018C9AF4381B78F43DD.png" xlink:type="simple" xlink:show="embed" xlink:actuate="onLoad" draw:mime-type="image/png">
          <text:p/>
        </draw:image>
      </draw:frame>
      <draw:frame text:anchor-type="page" text:anchor-page-number="74" draw:z-index="1500" draw:name="Shape1158" draw:style-name="gr1" draw:text-style-name="P2" svg:width="0.1598in" svg:height="0.0803in" svg:x="3.9598in" svg:y="0.2102in">
        <draw:image xlink:href="Pictures/1000020000000020000000101C8EA5B00846FFD0.png" xlink:type="simple" xlink:show="embed" xlink:actuate="onLoad" draw:mime-type="image/png">
          <text:p/>
        </draw:image>
      </draw:frame>
      <draw:frame text:anchor-type="page" text:anchor-page-number="6" draw:z-index="1499" draw:name="Shape153" draw:style-name="gr1" draw:text-style-name="P2" svg:width="0.1067in" svg:height="0.0398in" svg:x="2.0535in" svg:y="3.3902in">
        <draw:image xlink:href="Pictures/10000200000000200000000CBD432CC1792E908F.png" xlink:type="simple" xlink:show="embed" xlink:actuate="onLoad" draw:mime-type="image/png">
          <text:p/>
        </draw:image>
      </draw:frame>
      <draw:frame text:anchor-type="page" text:anchor-page-number="5" draw:z-index="1498" draw:name="Shape98" draw:style-name="gr1" draw:text-style-name="P2" svg:width="0.0803in" svg:height="0.0539in" svg:x="5.9728in" svg:y="0.6165in">
        <draw:image xlink:href="Pictures/100002000000001800000010CEB9D5FE1B66886A.png" xlink:type="simple" xlink:show="embed" xlink:actuate="onLoad" draw:mime-type="image/png">
          <text:p/>
        </draw:image>
      </draw:frame>
      <draw:frame text:anchor-type="page" text:anchor-page-number="74" draw:z-index="1497" draw:name="Shape1160" draw:style-name="gr1" draw:text-style-name="P2" svg:width="0.1197in" svg:height="0.0803in" svg:x="4.3193in" svg:y="0.2508in">
        <draw:image xlink:href="Pictures/1000020000000018000000105F5A0D1A0DBDAEBB.png" xlink:type="simple" xlink:show="embed" xlink:actuate="onLoad" draw:mime-type="image/png">
          <text:p/>
        </draw:image>
      </draw:frame>
      <draw:frame text:anchor-type="page" text:anchor-page-number="6" draw:z-index="1496" draw:name="Shape154" draw:style-name="gr1" draw:text-style-name="P2" svg:width="0.0803in" svg:height="0.0539in" svg:x="2.2134in" svg:y="3.3902in">
        <draw:image xlink:href="Pictures/100002000000001800000010494B3AA96FC2E8CF.png" xlink:type="simple" xlink:show="embed" xlink:actuate="onLoad" draw:mime-type="image/png">
          <text:p/>
        </draw:image>
      </draw:frame>
      <draw:frame text:anchor-type="page" text:anchor-page-number="5" draw:z-index="1495" draw:name="Shape103" draw:style-name="gr1" draw:text-style-name="P2" svg:width="0.0803in" svg:height="0.0539in" svg:x="5.0398in" svg:y="0.7508in">
        <draw:image xlink:href="Pictures/100002000000001800000010DEAA4F65F0631908.png" xlink:type="simple" xlink:show="embed" xlink:actuate="onLoad" draw:mime-type="image/png">
          <text:p/>
        </draw:image>
      </draw:frame>
      <draw:frame text:anchor-type="page" text:anchor-page-number="74" draw:z-index="1494" draw:name="Shape1159" draw:style-name="gr1" draw:text-style-name="P2" svg:width="0.1598in" svg:height="0.0803in" svg:x="4in" svg:y="0.3307in">
        <draw:image xlink:href="Pictures/100002000000002000000010CD4B832E6157A181.png" xlink:type="simple" xlink:show="embed" xlink:actuate="onLoad" draw:mime-type="image/png">
          <text:p/>
        </draw:image>
      </draw:frame>
      <draw:frame text:anchor-type="page" text:anchor-page-number="5" draw:z-index="1493" draw:name="Shape99" draw:style-name="gr1" draw:text-style-name="P2" svg:width="0.0803in" svg:height="0.0398in" svg:x="1.5193in" svg:y="0.7638in">
        <draw:image xlink:href="Pictures/10000200000000180000000CD5AA0A073C303140.png" xlink:type="simple" xlink:show="embed" xlink:actuate="onLoad" draw:mime-type="image/png">
          <text:p/>
        </draw:image>
      </draw:frame>
      <draw:frame text:anchor-type="page" text:anchor-page-number="6" draw:z-index="1492" draw:name="Shape155" draw:style-name="gr1" draw:text-style-name="P2" svg:width="0.0803in" svg:height="0.0398in" svg:x="6.3465in" svg:y="3.5236in">
        <draw:image xlink:href="Pictures/10000200000000180000000C0553111EB7704FC5.png" xlink:type="simple" xlink:show="embed" xlink:actuate="onLoad" draw:mime-type="image/png">
          <text:p/>
        </draw:image>
      </draw:frame>
      <draw:frame text:anchor-type="page" text:anchor-page-number="5" draw:z-index="1491" draw:name="Shape102" draw:style-name="gr1" draw:text-style-name="P2" svg:width="0.0803in" svg:height="0.0539in" svg:x="2.3193in" svg:y="0.7638in">
        <draw:image xlink:href="Pictures/1000020000000018000000103CD71C22B95CBB56.png" xlink:type="simple" xlink:show="embed" xlink:actuate="onLoad" draw:mime-type="image/png">
          <text:p/>
        </draw:image>
      </draw:frame>
      <draw:frame text:anchor-type="page" text:anchor-page-number="6" draw:z-index="1490" draw:name="Shape157" draw:style-name="gr1" draw:text-style-name="P2" svg:width="0.0803in" svg:height="0.0539in" svg:x="4.2665in" svg:y="3.6965in">
        <draw:image xlink:href="Pictures/100002000000001800000010E29E0BF87B50D0BF.png" xlink:type="simple" xlink:show="embed" xlink:actuate="onLoad" draw:mime-type="image/png">
          <text:p/>
        </draw:image>
      </draw:frame>
      <draw:frame text:anchor-type="page" text:anchor-page-number="74" draw:z-index="1489" draw:name="Shape1161" draw:style-name="gr1" draw:text-style-name="P2" svg:width="3.9598in" svg:height="0.3197in" svg:x="2.2in" svg:y="0.6701in">
        <draw:image xlink:href="Pictures/10000200000003180000004034B1C927170D1308.png" xlink:type="simple" xlink:show="embed" xlink:actuate="onLoad" draw:mime-type="image/png">
          <text:p/>
        </draw:image>
      </draw:frame>
      <draw:frame text:anchor-type="page" text:anchor-page-number="5" draw:z-index="1488" draw:name="Shape101" draw:style-name="gr1" draw:text-style-name="P2" svg:width="0.0803in" svg:height="0.0539in" svg:x="1.9465in" svg:y="0.8035in">
        <draw:image xlink:href="Pictures/100002000000001800000010BA350C0A66CA87D7.png" xlink:type="simple" xlink:show="embed" xlink:actuate="onLoad" draw:mime-type="image/png">
          <text:p/>
        </draw:image>
      </draw:frame>
      <draw:frame text:anchor-type="page" text:anchor-page-number="6" draw:z-index="1487" draw:name="Shape158" draw:style-name="gr1" draw:text-style-name="P2" svg:width="0.0803in" svg:height="0.2803in" svg:x="2.7193in" svg:y="3.7366in">
        <draw:image xlink:href="Pictures/100002000000001800000054AF579F91C1296B23.png" xlink:type="simple" xlink:show="embed" xlink:actuate="onLoad" draw:mime-type="image/png">
          <text:p/>
        </draw:image>
      </draw:frame>
      <draw:frame text:anchor-type="page" text:anchor-page-number="74" draw:z-index="1486" draw:name="Shape1169" draw:style-name="gr1" draw:text-style-name="P2" svg:width="0.1197in" svg:height="0.0803in" svg:x="6.0398in" svg:y="3.0307in">
        <draw:image xlink:href="Pictures/1000020000000018000000100CED62BA0EB9C4B4.png" xlink:type="simple" xlink:show="embed" xlink:actuate="onLoad" draw:mime-type="image/png">
          <text:p/>
        </draw:image>
      </draw:frame>
      <draw:frame text:anchor-type="page" text:anchor-page-number="5" draw:z-index="1485" draw:name="Shape100" draw:style-name="gr1" draw:text-style-name="P2" svg:width="0.0803in" svg:height="0.0539in" svg:x="1.3598in" svg:y="0.8165in">
        <draw:image xlink:href="Pictures/1000020000000018000000102308BA781074E3E2.png" xlink:type="simple" xlink:show="embed" xlink:actuate="onLoad" draw:mime-type="image/png">
          <text:p/>
        </draw:image>
      </draw:frame>
      <draw:frame text:anchor-type="page" text:anchor-page-number="6" draw:z-index="1484" draw:name="Shape156" draw:style-name="gr1" draw:text-style-name="P2" svg:width="0.0803in" svg:height="0.0398in" svg:x="4.0535in" svg:y="3.7366in">
        <draw:image xlink:href="Pictures/10000200000000180000000C743A39C60D35A8BB.png" xlink:type="simple" xlink:show="embed" xlink:actuate="onLoad" draw:mime-type="image/png">
          <text:p/>
        </draw:image>
      </draw:frame>
      <draw:frame text:anchor-type="page" text:anchor-page-number="74" draw:z-index="1483" draw:name="Shape1172" draw:style-name="gr1" draw:text-style-name="P2" svg:width="0.1197in" svg:height="0.1197in" svg:x="6.4in" svg:y="3.2307in">
        <draw:image xlink:href="Pictures/1000020000000018000000184E713C021CB1BF17.png" xlink:type="simple" xlink:show="embed" xlink:actuate="onLoad" draw:mime-type="image/png">
          <text:p/>
        </draw:image>
      </draw:frame>
      <draw:frame text:anchor-type="page" text:anchor-page-number="6" draw:z-index="1482" draw:name="Shape160" draw:style-name="gr1" draw:text-style-name="P2" svg:width="0.0531in" svg:height="0.0803in" svg:x="4.8535in" svg:y="3.8839in">
        <draw:image xlink:href="Pictures/100002000000001000000018D6B81F9963C2F702.png" xlink:type="simple" xlink:show="embed" xlink:actuate="onLoad" draw:mime-type="image/png">
          <text:p/>
        </draw:image>
      </draw:frame>
      <draw:frame text:anchor-type="page" text:anchor-page-number="5" draw:z-index="1481" draw:name="Shape104" draw:style-name="gr1" draw:text-style-name="P2" svg:width="0.0803in" svg:height="0.0398in" svg:x="4.3728in" svg:y="0.8307in">
        <draw:image xlink:href="Pictures/10000200000000180000000C7823045525720B02.png" xlink:type="simple" xlink:show="embed" xlink:actuate="onLoad" draw:mime-type="image/png">
          <text:p/>
        </draw:image>
      </draw:frame>
      <draw:frame text:anchor-type="page" text:anchor-page-number="74" draw:z-index="1480" draw:name="Shape1171" draw:style-name="gr1" draw:text-style-name="P2" svg:width="0.1197in" svg:height="0.0803in" svg:x="6.0398in" svg:y="3.2701in">
        <draw:image xlink:href="Pictures/100002000000001800000010B64CE2BB752131F0.png" xlink:type="simple" xlink:show="embed" xlink:actuate="onLoad" draw:mime-type="image/png">
          <text:p/>
        </draw:image>
      </draw:frame>
      <draw:frame text:anchor-type="page" text:anchor-page-number="5" draw:z-index="1479" draw:name="Shape105" draw:style-name="gr1" draw:text-style-name="P2" svg:width="0.0803in" svg:height="0.0539in" svg:x="5.2535in" svg:y="1.0035in">
        <draw:image xlink:href="Pictures/1000020000000018000000105EC5B7AA890ABFCE.png" xlink:type="simple" xlink:show="embed" xlink:actuate="onLoad" draw:mime-type="image/png">
          <text:p/>
        </draw:image>
      </draw:frame>
      <draw:frame text:anchor-type="page" text:anchor-page-number="74" draw:z-index="1478" draw:name="Shape1173" draw:style-name="gr1" draw:text-style-name="P2" svg:width="1.2803in" svg:height="0.1803in" svg:x="0.9598in" svg:y="3.3902in">
        <draw:image xlink:href="Pictures/1000020000000100000000249B35596664A06C02.png" xlink:type="simple" xlink:show="embed" xlink:actuate="onLoad" draw:mime-type="image/png">
          <text:p/>
        </draw:image>
      </draw:frame>
      <draw:frame text:anchor-type="page" text:anchor-page-number="6" draw:z-index="1477" draw:name="Shape163" draw:style-name="gr1" draw:text-style-name="P2" svg:width="0.0531in" svg:height="0.0803in" svg:x="5.2799in" svg:y="4.0307in">
        <draw:image xlink:href="Pictures/100002000000001000000018F37CAC1462B21CDA.png" xlink:type="simple" xlink:show="embed" xlink:actuate="onLoad" draw:mime-type="image/png">
          <text:p/>
        </draw:image>
      </draw:frame>
      <draw:frame text:anchor-type="page" text:anchor-page-number="13" draw:z-index="1476" draw:name="Shape321" draw:style-name="gr1" draw:text-style-name="P2" svg:width="2.4398in" svg:height="0.1598in" svg:x="2.8in" svg:y="1.0307in">
        <draw:image xlink:href="Pictures/10000200000001E800000020C9B4F9BAD54B0E91.png" xlink:type="simple" xlink:show="embed" xlink:actuate="onLoad" draw:mime-type="image/png">
          <text:p/>
        </draw:image>
      </draw:frame>
      <draw:frame text:anchor-type="page" text:anchor-page-number="74" draw:z-index="1475" draw:name="Shape1174" draw:style-name="gr1" draw:text-style-name="P2" svg:width="0.6004in" svg:height="0.1598in" svg:x="4.7193in" svg:y="3.4307in">
        <draw:image xlink:href="Pictures/1000020000000078000000203C3DDA92674AAD43.png" xlink:type="simple" xlink:show="embed" xlink:actuate="onLoad" draw:mime-type="image/png">
          <text:p/>
        </draw:image>
      </draw:frame>
      <draw:frame text:anchor-type="page" text:anchor-page-number="5" draw:z-index="1474" draw:name="Shape106" draw:style-name="gr1" draw:text-style-name="P2" svg:width="0.0803in" svg:height="0.0539in" svg:x="2in" svg:y="1.5366in">
        <draw:image xlink:href="Pictures/100002000000001800000010F9BCC071B09E5E63.png" xlink:type="simple" xlink:show="embed" xlink:actuate="onLoad" draw:mime-type="image/png">
          <text:p/>
        </draw:image>
      </draw:frame>
      <draw:frame text:anchor-type="page" text:anchor-page-number="6" draw:z-index="1473" draw:name="Shape162" draw:style-name="gr1" draw:text-style-name="P2" svg:width="0.0803in" svg:height="0.0398in" svg:x="4.7193in" svg:y="4.0839in">
        <draw:image xlink:href="Pictures/10000200000000180000000C97A9C9A7C5E2DE02.png" xlink:type="simple" xlink:show="embed" xlink:actuate="onLoad" draw:mime-type="image/png">
          <text:p/>
        </draw:image>
      </draw:frame>
      <draw:frame text:anchor-type="page" text:anchor-page-number="13" draw:z-index="1472" draw:name="Shape319" draw:style-name="gr1" draw:text-style-name="P2" svg:width="0.6398in" svg:height="0.2598in" svg:x="3.7193in" svg:y="0.2701in">
        <draw:image xlink:href="Pictures/100002000000008000000034ABEE4455CC3EE816.png" xlink:type="simple" xlink:show="embed" xlink:actuate="onLoad" draw:mime-type="image/png">
          <text:p/>
        </draw:image>
      </draw:frame>
      <draw:frame text:anchor-type="page" text:anchor-page-number="74" draw:z-index="1471" draw:name="Shape1175" draw:style-name="gr1" draw:text-style-name="P2" svg:width="0.6004in" svg:height="0.1598in" svg:x="6.6799in" svg:y="3.4307in">
        <draw:image xlink:href="Pictures/1000020000000078000000207E424DC4333B672A.png" xlink:type="simple" xlink:show="embed" xlink:actuate="onLoad" draw:mime-type="image/png">
          <text:p/>
        </draw:image>
      </draw:frame>
      <draw:frame text:anchor-type="page" text:anchor-page-number="6" draw:z-index="1470" draw:name="Shape164" draw:style-name="gr1" draw:text-style-name="P2" svg:width="0.0803in" svg:height="0.0398in" svg:x="5.4929in" svg:y="4.0965in">
        <draw:image xlink:href="Pictures/10000200000000180000000CD67E39166E4E6C6A.png" xlink:type="simple" xlink:show="embed" xlink:actuate="onLoad" draw:mime-type="image/png">
          <text:p/>
        </draw:image>
      </draw:frame>
      <draw:frame text:anchor-type="page" text:anchor-page-number="5" draw:z-index="1469" draw:name="Shape107" draw:style-name="gr1" draw:text-style-name="P2" svg:width="0.0803in" svg:height="0.0669in" svg:x="6.3465in" svg:y="1.5508in">
        <draw:image xlink:href="Pictures/1000020000000018000000141A0F1F424B63CC1E.png" xlink:type="simple" xlink:show="embed" xlink:actuate="onLoad" draw:mime-type="image/png">
          <text:p/>
        </draw:image>
      </draw:frame>
      <draw:frame text:anchor-type="page" text:anchor-page-number="13" draw:z-index="1468" draw:name="Shape320" draw:style-name="gr1" draw:text-style-name="P2" svg:width="3.3598in" svg:height="0.3004in" svg:x="2.3193in" svg:y="0.6508in">
        <draw:image xlink:href="Pictures/10000200000002A00000003CF1E5D2236184C29D.png" xlink:type="simple" xlink:show="embed" xlink:actuate="onLoad" draw:mime-type="image/png">
          <text:p/>
        </draw:image>
      </draw:frame>
      <draw:frame text:anchor-type="page" text:anchor-page-number="4" draw:z-index="1467" draw:name="Shape52" draw:style-name="gr1" draw:text-style-name="P2" svg:width="0.0803in" svg:height="0.0539in" svg:x="6.7193in" svg:y="0.1102in">
        <draw:image xlink:href="Pictures/1000020000000018000000106342F5AC7817229C.png" xlink:type="simple" xlink:show="embed" xlink:actuate="onLoad" draw:mime-type="image/png">
          <text:p/>
        </draw:image>
      </draw:frame>
      <draw:frame text:anchor-type="page" text:anchor-page-number="74" draw:z-index="1466" draw:name="Shape1176" draw:style-name="gr1" draw:text-style-name="P2" svg:width="0.1197in" svg:height="0.0803in" svg:x="5.0799in" svg:y="3.6701in">
        <draw:image xlink:href="Pictures/10000200000000180000001023E88225B4480B96.png" xlink:type="simple" xlink:show="embed" xlink:actuate="onLoad" draw:mime-type="image/png">
          <text:p/>
        </draw:image>
      </draw:frame>
      <draw:frame text:anchor-type="page" text:anchor-page-number="5" draw:z-index="1465" draw:name="Shape108" draw:style-name="gr1" draw:text-style-name="P2" svg:width="0.0803in" svg:height="0.0539in" svg:x="3.2535in" svg:y="2.0701in">
        <draw:image xlink:href="Pictures/1000020000000018000000105A84945831424124.png" xlink:type="simple" xlink:show="embed" xlink:actuate="onLoad" draw:mime-type="image/png">
          <text:p/>
        </draw:image>
      </draw:frame>
      <draw:frame text:anchor-type="page" text:anchor-page-number="13" draw:z-index="1464" draw:name="Shape323" draw:style-name="gr1" draw:text-style-name="P2" svg:width="0.1197in" svg:height="0.0803in" svg:x="3.6398in" svg:y="2.8102in">
        <draw:image xlink:href="Pictures/1000020000000018000000100056C9AB73436C44.png" xlink:type="simple" xlink:show="embed" xlink:actuate="onLoad" draw:mime-type="image/png">
          <text:p/>
        </draw:image>
      </draw:frame>
      <draw:frame text:anchor-type="page" text:anchor-page-number="6" draw:z-index="1463" draw:name="Shape165" draw:style-name="gr1" draw:text-style-name="P2" svg:width="0.0803in" svg:height="0.1067in" svg:x="2.2134in" svg:y="4.1236in">
        <draw:image xlink:href="Pictures/100002000000001800000020FFF0BF142A06750B.png" xlink:type="simple" xlink:show="embed" xlink:actuate="onLoad" draw:mime-type="image/png">
          <text:p/>
        </draw:image>
      </draw:frame>
      <draw:frame text:anchor-type="page" text:anchor-page-number="74" draw:z-index="1462" draw:name="Shape1177" draw:style-name="gr1" draw:text-style-name="P2" svg:width="0.1197in" svg:height="0.0803in" svg:x="7.0398in" svg:y="3.6701in">
        <draw:image xlink:href="Pictures/100002000000001800000010405E0264BE0049AA.png" xlink:type="simple" xlink:show="embed" xlink:actuate="onLoad" draw:mime-type="image/png">
          <text:p/>
        </draw:image>
      </draw:frame>
      <draw:frame text:anchor-type="page" text:anchor-page-number="6" draw:z-index="1461" draw:name="Shape166" draw:style-name="gr1" draw:text-style-name="P2" svg:width="0.0803in" svg:height="0.0539in" svg:x="5.0665in" svg:y="4.1236in">
        <draw:image xlink:href="Pictures/100002000000001800000010267C709B9852DD0A.png" xlink:type="simple" xlink:show="embed" xlink:actuate="onLoad" draw:mime-type="image/png">
          <text:p/>
        </draw:image>
      </draw:frame>
      <draw:frame text:anchor-type="page" text:anchor-page-number="13" draw:z-index="1460" draw:name="Shape324" draw:style-name="gr1" draw:text-style-name="P2" svg:width="0.1197in" svg:height="0.0803in" svg:x="6.9193in" svg:y="2.8102in">
        <draw:image xlink:href="Pictures/10000200000000180000001028CD53B9C55FD971.png" xlink:type="simple" xlink:show="embed" xlink:actuate="onLoad" draw:mime-type="image/png">
          <text:p/>
        </draw:image>
      </draw:frame>
      <draw:frame text:anchor-type="page" text:anchor-page-number="5" draw:z-index="1459" draw:name="Shape109" draw:style-name="gr1" draw:text-style-name="P2" svg:width="0.0803in" svg:height="0.0398in" svg:x="5.5728in" svg:y="3.5772in">
        <draw:image xlink:href="Pictures/10000200000000180000000C2115759FD40B82DC.png" xlink:type="simple" xlink:show="embed" xlink:actuate="onLoad" draw:mime-type="image/png">
          <text:p/>
        </draw:image>
      </draw:frame>
      <draw:frame text:anchor-type="page" text:anchor-page-number="4" draw:z-index="1458" draw:name="Shape51" draw:style-name="gr1" draw:text-style-name="P2" svg:width="0.0803in" svg:height="0.0539in" svg:x="1.6in" svg:y="0.1508in">
        <draw:image xlink:href="Pictures/10000200000000180000001088C212B89A4CAE5E.png" xlink:type="simple" xlink:show="embed" xlink:actuate="onLoad" draw:mime-type="image/png">
          <text:p/>
        </draw:image>
      </draw:frame>
      <draw:frame text:anchor-type="page" text:anchor-page-number="74" draw:z-index="1457" draw:name="Shape1178" draw:style-name="gr1" draw:text-style-name="P2" svg:width="0.1197in" svg:height="0.0803in" svg:x="7.0398in" svg:y="4.0508in">
        <draw:image xlink:href="Pictures/100002000000001800000010E60CB18C004C21C7.png" xlink:type="simple" xlink:show="embed" xlink:actuate="onLoad" draw:mime-type="image/png">
          <text:p/>
        </draw:image>
      </draw:frame>
      <draw:frame text:anchor-type="page" text:anchor-page-number="6" draw:z-index="1456" draw:name="Shape159" draw:style-name="gr1" draw:text-style-name="P2" svg:width="0.1067in" svg:height="0.0669in" svg:x="3.4134in" svg:y="3.8839in">
        <draw:image xlink:href="Pictures/100002000000002000000014DC93436035331DA2.png" xlink:type="simple" xlink:show="embed" xlink:actuate="onLoad" draw:mime-type="image/png">
          <text:p/>
        </draw:image>
      </draw:frame>
      <draw:frame text:anchor-type="page" text:anchor-page-number="4" draw:z-index="1455" draw:name="Shape53" draw:style-name="gr1" draw:text-style-name="P2" svg:width="0.0803in" svg:height="0.0398in" svg:x="2.1335in" svg:y="0.2965in">
        <draw:image xlink:href="Pictures/10000200000000180000000C30F8F099080BDE28.png" xlink:type="simple" xlink:show="embed" xlink:actuate="onLoad" draw:mime-type="image/png">
          <text:p/>
        </draw:image>
      </draw:frame>
      <draw:frame text:anchor-type="page" text:anchor-page-number="5" draw:z-index="1454" draw:name="Shape110" draw:style-name="gr1" draw:text-style-name="P2" svg:width="0.0803in" svg:height="0.0398in" svg:x="4.2665in" svg:y="3.7772in">
        <draw:image xlink:href="Pictures/10000200000000180000000CA68442F6C0F5BDB9.png" xlink:type="simple" xlink:show="embed" xlink:actuate="onLoad" draw:mime-type="image/png">
          <text:p/>
        </draw:image>
      </draw:frame>
      <draw:frame text:anchor-type="page" text:anchor-page-number="13" draw:z-index="1453" draw:name="Shape328" draw:style-name="gr1" draw:text-style-name="P2" svg:width="0.1197in" svg:height="0.0803in" svg:x="3.6398in" svg:y="3.5307in">
        <draw:image xlink:href="Pictures/10000200000000180000001070377AF76B6D1E4C.png" xlink:type="simple" xlink:show="embed" xlink:actuate="onLoad" draw:mime-type="image/png">
          <text:p/>
        </draw:image>
      </draw:frame>
      <draw:frame text:anchor-type="page" text:anchor-page-number="5" draw:z-index="1452" draw:name="Shape112" draw:style-name="gr1" draw:text-style-name="P2" svg:width="0.0803in" svg:height="0.0398in" svg:x="2.4in" svg:y="5.0839in">
        <draw:image xlink:href="Pictures/10000200000000180000000C24B85A8B8556A3AF.png" xlink:type="simple" xlink:show="embed" xlink:actuate="onLoad" draw:mime-type="image/png">
          <text:p/>
        </draw:image>
      </draw:frame>
      <draw:frame text:anchor-type="page" text:anchor-page-number="12" draw:z-index="1451" draw:name="Shape284" draw:style-name="gr1" draw:text-style-name="P2" svg:width="0.1197in" svg:height="0.0803in" svg:x="8.1193in" svg:y="0.1102in">
        <draw:image xlink:href="Pictures/100002000000001800000010B0FD77F398311482.png" xlink:type="simple" xlink:show="embed" xlink:actuate="onLoad" draw:mime-type="image/png">
          <text:p/>
        </draw:image>
      </draw:frame>
      <draw:frame text:anchor-type="page" text:anchor-page-number="13" draw:z-index="1450" draw:name="Shape329" draw:style-name="gr1" draw:text-style-name="P2" svg:width="0.1197in" svg:height="0.0803in" svg:x="5.7598in" svg:y="3.5307in">
        <draw:image xlink:href="Pictures/100002000000001800000010407F0CA5F05CBF66.png" xlink:type="simple" xlink:show="embed" xlink:actuate="onLoad" draw:mime-type="image/png">
          <text:p/>
        </draw:image>
      </draw:frame>
      <draw:frame text:anchor-type="page" text:anchor-page-number="6" draw:z-index="1449" draw:name="Shape172" draw:style-name="gr1" draw:text-style-name="P2" svg:width="0.8004in" svg:height="0.2933in" svg:x="1.8929in" svg:y="4.3236in">
        <draw:image xlink:href="Pictures/10000200000000F000000058B0FC96223FD18FEE.png" xlink:type="simple" xlink:show="embed" xlink:actuate="onLoad" draw:mime-type="image/png">
          <text:p/>
        </draw:image>
      </draw:frame>
      <draw:frame text:anchor-type="page" text:anchor-page-number="74" draw:z-index="1448" draw:name="Shape1180" draw:style-name="gr1" draw:text-style-name="P2" svg:width="0.1197in" svg:height="0.0803in" svg:x="7.0398in" svg:y="4.8508in">
        <draw:image xlink:href="Pictures/1000020000000018000000104D0F1A52FFCFE5BC.png" xlink:type="simple" xlink:show="embed" xlink:actuate="onLoad" draw:mime-type="image/png">
          <text:p/>
        </draw:image>
      </draw:frame>
      <draw:frame text:anchor-type="page" text:anchor-page-number="4" draw:z-index="1447" draw:name="Shape55" draw:style-name="gr1" draw:text-style-name="P2" svg:width="0.0803in" svg:height="0.0539in" svg:x="1.2535in" svg:y="0.4035in">
        <draw:image xlink:href="Pictures/1000020000000018000000100BB9658A6B13250C.png" xlink:type="simple" xlink:show="embed" xlink:actuate="onLoad" draw:mime-type="image/png">
          <text:p/>
        </draw:image>
      </draw:frame>
      <draw:frame text:anchor-type="page" text:anchor-page-number="4" draw:z-index="1446" draw:name="Shape56" draw:style-name="gr1" draw:text-style-name="P2" svg:width="0.0803in" svg:height="0.0539in" svg:x="6.6134in" svg:y="0.4165in">
        <draw:image xlink:href="Pictures/100002000000001800000010B9891ADD5DF1CF93.png" xlink:type="simple" xlink:show="embed" xlink:actuate="onLoad" draw:mime-type="image/png">
          <text:p/>
        </draw:image>
      </draw:frame>
      <draw:frame text:anchor-type="page" text:anchor-page-number="5" draw:z-index="1445" draw:name="Shape114" draw:style-name="gr1" draw:text-style-name="P2" svg:width="0.0803in" svg:height="0.0539in" svg:x="1.6in" svg:y="5.6965in">
        <draw:image xlink:href="Pictures/100002000000001800000010008AEE1621255F95.png" xlink:type="simple" xlink:show="embed" xlink:actuate="onLoad" draw:mime-type="image/png">
          <text:p/>
        </draw:image>
      </draw:frame>
      <draw:frame text:anchor-type="page" text:anchor-page-number="6" draw:z-index="1444" draw:name="Shape167" draw:style-name="gr1" draw:text-style-name="P2" svg:width="0.0803in" svg:height="0.0539in" svg:x="1.7335in" svg:y="4.2839in">
        <draw:image xlink:href="Pictures/100002000000001800000010EA3ECD00BD322A62.png" xlink:type="simple" xlink:show="embed" xlink:actuate="onLoad" draw:mime-type="image/png">
          <text:p/>
        </draw:image>
      </draw:frame>
      <draw:frame text:anchor-type="page" text:anchor-page-number="12" draw:z-index="1443" draw:name="Shape287" draw:style-name="gr1" draw:text-style-name="P2" svg:width="2.5197in" svg:height="0.1803in" svg:x="2.7193in" svg:y="0.9701in">
        <draw:image xlink:href="Pictures/10000200000001F8000000243A0EF04D44710738.png" xlink:type="simple" xlink:show="embed" xlink:actuate="onLoad" draw:mime-type="image/png">
          <text:p/>
        </draw:image>
      </draw:frame>
      <draw:frame text:anchor-type="page" text:anchor-page-number="74" draw:z-index="1442" draw:name="Shape1181" draw:style-name="gr1" draw:text-style-name="P2" svg:width="1.2004in" svg:height="0.1598in" svg:x="0.9598in" svg:y="4.9701in">
        <draw:image xlink:href="Pictures/10000200000000F000000020FFF9E01E22012E77.png" xlink:type="simple" xlink:show="embed" xlink:actuate="onLoad" draw:mime-type="image/png">
          <text:p/>
        </draw:image>
      </draw:frame>
      <draw:frame text:anchor-type="page" text:anchor-page-number="13" draw:z-index="1441" draw:name="Shape330" draw:style-name="gr1" draw:text-style-name="P2" svg:width="0.1197in" svg:height="0.0598in" svg:x="4.6799in" svg:y="3.8102in">
        <draw:image xlink:href="Pictures/10000200000000180000000C7EFBD45E6E40F2E5.png" xlink:type="simple" xlink:show="embed" xlink:actuate="onLoad" draw:mime-type="image/png">
          <text:p/>
        </draw:image>
      </draw:frame>
      <draw:frame text:anchor-type="page" text:anchor-page-number="4" draw:z-index="1440" draw:name="Shape54" draw:style-name="gr1" draw:text-style-name="P2" svg:width="0.0803in" svg:height="0.0398in" svg:x="1.2in" svg:y="0.4571in">
        <draw:image xlink:href="Pictures/10000200000000180000000C65DDA0C8068707CD.png" xlink:type="simple" xlink:show="embed" xlink:actuate="onLoad" draw:mime-type="image/png">
          <text:p/>
        </draw:image>
      </draw:frame>
      <draw:frame text:anchor-type="page" text:anchor-page-number="6" draw:z-index="1439" draw:name="Shape173" draw:style-name="gr1" draw:text-style-name="P2" svg:width="0.0803in" svg:height="0.0398in" svg:x="3.2535in" svg:y="4.5102in">
        <draw:image xlink:href="Pictures/10000200000000180000000CD148318336C0EC70.png" xlink:type="simple" xlink:show="embed" xlink:actuate="onLoad" draw:mime-type="image/png">
          <text:p/>
        </draw:image>
      </draw:frame>
      <draw:frame text:anchor-type="page" text:anchor-page-number="74" draw:z-index="1438" draw:name="Shape1183" draw:style-name="gr1" draw:text-style-name="P2" svg:width="0.1197in" svg:height="0.1197in" svg:x="6.4398in" svg:y="5.6701in">
        <draw:image xlink:href="Pictures/10000200000000180000001807B633E330987F1C.png" xlink:type="simple" xlink:show="embed" xlink:actuate="onLoad" draw:mime-type="image/png">
          <text:p/>
        </draw:image>
      </draw:frame>
      <draw:frame text:anchor-type="page" text:anchor-page-number="12" draw:z-index="1437" draw:name="Shape285" draw:style-name="gr1" draw:text-style-name="P2" svg:width="0.6803in" svg:height="0.2598in" svg:x="3.7193in" svg:y="0.2307in">
        <draw:image xlink:href="Pictures/1000020000000088000000347182ADA4A69A9003.png" xlink:type="simple" xlink:show="embed" xlink:actuate="onLoad" draw:mime-type="image/png">
          <text:p/>
        </draw:image>
      </draw:frame>
      <draw:frame text:anchor-type="page" text:anchor-page-number="13" draw:z-index="1436" draw:name="Shape331" draw:style-name="gr1" draw:text-style-name="P2" svg:width="0.1197in" svg:height="0.0803in" svg:x="4.6799in" svg:y="4.0701in">
        <draw:image xlink:href="Pictures/100002000000001800000010FBB94C51B44A5DB7.png" xlink:type="simple" xlink:show="embed" xlink:actuate="onLoad" draw:mime-type="image/png">
          <text:p/>
        </draw:image>
      </draw:frame>
      <draw:frame text:anchor-type="page" text:anchor-page-number="5" draw:z-index="1435" draw:name="Shape115" draw:style-name="gr1" draw:text-style-name="P2" svg:width="0.0531in" svg:height="0.0669in" svg:x="1.5728in" svg:y="6.0965in">
        <draw:image xlink:href="Pictures/100002000000001000000014770AB0CBB9B217FC.png" xlink:type="simple" xlink:show="embed" xlink:actuate="onLoad" draw:mime-type="image/png">
          <text:p/>
        </draw:image>
      </draw:frame>
      <draw:frame text:anchor-type="page" text:anchor-page-number="12" draw:z-index="1434" draw:name="Shape286" draw:style-name="gr1" draw:text-style-name="P2" svg:width="3.3197in" svg:height="0.3004in" svg:x="2.3598in" svg:y="0.5902in">
        <draw:image xlink:href="Pictures/10000200000002980000003CC71B896462E1DB0F.png" xlink:type="simple" xlink:show="embed" xlink:actuate="onLoad" draw:mime-type="image/png">
          <text:p/>
        </draw:image>
      </draw:frame>
      <draw:frame text:anchor-type="page" text:anchor-page-number="74" draw:z-index="1433" draw:name="Shape1184" draw:style-name="gr1" draw:text-style-name="P2" svg:width="0.1197in" svg:height="0.0598in" svg:x="5.0799in" svg:y="5.9307in">
        <draw:image xlink:href="Pictures/10000200000000180000000CA70F47160535A40F.png" xlink:type="simple" xlink:show="embed" xlink:actuate="onLoad" draw:mime-type="image/png">
          <text:p/>
        </draw:image>
      </draw:frame>
      <draw:frame text:anchor-type="page" text:anchor-page-number="4" draw:z-index="1432" draw:name="Shape57" draw:style-name="gr1" draw:text-style-name="P2" svg:width="0.0803in" svg:height="0.0539in" svg:x="6.8in" svg:y="0.5236in">
        <draw:image xlink:href="Pictures/1000020000000018000000102CFB068C78EA7850.png" xlink:type="simple" xlink:show="embed" xlink:actuate="onLoad" draw:mime-type="image/png">
          <text:p/>
        </draw:image>
      </draw:frame>
      <draw:frame text:anchor-type="page" text:anchor-page-number="13" draw:z-index="1431" draw:name="Shape332" draw:style-name="gr1" draw:text-style-name="P2" svg:width="0.1197in" svg:height="0.0803in" svg:x="5.7598in" svg:y="4.0701in">
        <draw:image xlink:href="Pictures/1000020000000018000000101F759424FE094F11.png" xlink:type="simple" xlink:show="embed" xlink:actuate="onLoad" draw:mime-type="image/png">
          <text:p/>
        </draw:image>
      </draw:frame>
      <draw:frame text:anchor-type="page" text:anchor-page-number="5" draw:z-index="1430" draw:name="Shape116" draw:style-name="gr1" draw:text-style-name="P2" svg:width="0.0531in" svg:height="0.0669in" svg:x="1.6264in" svg:y="6.0965in">
        <draw:image xlink:href="Pictures/100002000000001000000014204AACEB4E18F556.png" xlink:type="simple" xlink:show="embed" xlink:actuate="onLoad" draw:mime-type="image/png">
          <text:p/>
        </draw:image>
      </draw:frame>
      <draw:frame text:anchor-type="page" text:anchor-page-number="6" draw:z-index="1429" draw:name="Shape187" draw:style-name="gr1" draw:text-style-name="P2" svg:width="0.0531in" svg:height="0.0669in" svg:x="6.1598in" svg:y="4.7366in">
        <draw:image xlink:href="Pictures/100002000000001000000014215D72B265E2DC6A.png" xlink:type="simple" xlink:show="embed" xlink:actuate="onLoad" draw:mime-type="image/png">
          <text:p/>
        </draw:image>
      </draw:frame>
      <draw:frame text:anchor-type="page" text:anchor-page-number="74" draw:z-index="1428" draw:name="Shape1185" draw:style-name="gr1" draw:text-style-name="P2" svg:width="3.2004in" svg:height="0.1598in" svg:x="0.9598in" svg:y="6.6102in">
        <draw:image xlink:href="Pictures/1000020000000280000000207C51D4011E75237D.png" xlink:type="simple" xlink:show="embed" xlink:actuate="onLoad" draw:mime-type="image/png">
          <text:p/>
        </draw:image>
      </draw:frame>
      <draw:frame text:anchor-type="page" text:anchor-page-number="13" draw:z-index="1427" draw:name="Shape333" draw:style-name="gr1" draw:text-style-name="P2" svg:width="0.1197in" svg:height="0.0803in" svg:x="6.9193in" svg:y="4.0701in">
        <draw:image xlink:href="Pictures/10000200000000180000001054F679DC9C808C62.png" xlink:type="simple" xlink:show="embed" xlink:actuate="onLoad" draw:mime-type="image/png">
          <text:p/>
        </draw:image>
      </draw:frame>
      <draw:frame text:anchor-type="page" text:anchor-page-number="5" draw:z-index="1426" draw:name="Shape117" draw:style-name="gr1" draw:text-style-name="P2" svg:width="0.1067in" svg:height="0.0539in" svg:x="1.4665in" svg:y="6.5102in">
        <draw:image xlink:href="Pictures/100002000000002000000010B0CBB53D1386E85E.png" xlink:type="simple" xlink:show="embed" xlink:actuate="onLoad" draw:mime-type="image/png">
          <text:p/>
        </draw:image>
      </draw:frame>
      <draw:frame text:anchor-type="page" text:anchor-page-number="4" draw:z-index="1425" draw:name="Shape58" draw:style-name="gr1" draw:text-style-name="P2" svg:width="0.0803in" svg:height="0.0398in" svg:x="2.2134in" svg:y="0.5902in">
        <draw:image xlink:href="Pictures/10000200000000180000000CFD4F7BC3D9A6FEC2.png" xlink:type="simple" xlink:show="embed" xlink:actuate="onLoad" draw:mime-type="image/png">
          <text:p/>
        </draw:image>
      </draw:frame>
      <draw:frame text:anchor-type="page" text:anchor-page-number="12" draw:z-index="1424" draw:name="Shape295" draw:style-name="gr1" draw:text-style-name="P2" svg:width="0.0803in" svg:height="0.1197in" svg:x="7.1598in" svg:y="2.1508in">
        <draw:image xlink:href="Pictures/100002000000001000000018F80038B4B57DED80.png" xlink:type="simple" xlink:show="embed" xlink:actuate="onLoad" draw:mime-type="image/png">
          <text:p/>
        </draw:image>
      </draw:frame>
      <draw:frame text:anchor-type="page" text:anchor-page-number="6" draw:z-index="1423" draw:name="Shape181" draw:style-name="gr1" draw:text-style-name="P2" svg:width="0.1067in" svg:height="0.0398in" svg:x="3.8398in" svg:y="4.7772in">
        <draw:image xlink:href="Pictures/10000200000000200000000CE79AFC326AE021F6.png" xlink:type="simple" xlink:show="embed" xlink:actuate="onLoad" draw:mime-type="image/png">
          <text:p/>
        </draw:image>
      </draw:frame>
      <draw:frame text:anchor-type="page" text:anchor-page-number="4" draw:z-index="1422" draw:name="Shape59" draw:style-name="gr1" draw:text-style-name="P2" svg:width="0.0803in" svg:height="0.0539in" svg:x="2.3465in" svg:y="0.6437in">
        <draw:image xlink:href="Pictures/100002000000001800000010D61E7E1DBBB9794D.png" xlink:type="simple" xlink:show="embed" xlink:actuate="onLoad" draw:mime-type="image/png">
          <text:p/>
        </draw:image>
      </draw:frame>
      <draw:frame text:anchor-type="page" text:anchor-page-number="74" draw:z-index="1421" draw:name="Shape1187" draw:style-name="gr1" draw:text-style-name="P2" svg:width="0.1598in" svg:height="0.1598in" svg:x="7.1598in" svg:y="7.0102in">
        <draw:image xlink:href="Pictures/1000020000000020000000200FEA114522FA5679.png" xlink:type="simple" xlink:show="embed" xlink:actuate="onLoad" draw:mime-type="image/png">
          <text:p/>
        </draw:image>
      </draw:frame>
      <draw:frame text:anchor-type="page" text:anchor-page-number="6" draw:z-index="1420" draw:name="Shape196" draw:style-name="gr1" draw:text-style-name="P2" svg:width="0.0803in" svg:height="0.0539in" svg:x="3.5465in" svg:y="7.3902in">
        <draw:image xlink:href="Pictures/1000020000000018000000100CB809B70858E10B.png" xlink:type="simple" xlink:show="embed" xlink:actuate="onLoad" draw:mime-type="image/png">
          <text:p/>
        </draw:image>
      </draw:frame>
      <draw:frame text:anchor-type="page" text:anchor-page-number="12" draw:z-index="1419" draw:name="Shape293" draw:style-name="gr1" draw:text-style-name="P2" svg:width="0.0803in" svg:height="0.1004in" svg:x="6.5598in" svg:y="2.1902in">
        <draw:image xlink:href="Pictures/100002000000001000000014F9164A417F064B5B.png" xlink:type="simple" xlink:show="embed" xlink:actuate="onLoad" draw:mime-type="image/png">
          <text:p/>
        </draw:image>
      </draw:frame>
      <draw:frame text:anchor-type="page" text:anchor-page-number="13" draw:z-index="1418" draw:name="Shape334" draw:style-name="gr1" draw:text-style-name="P2" svg:width="0.1197in" svg:height="0.0803in" svg:x="4.6799in" svg:y="4.5102in">
        <draw:image xlink:href="Pictures/1000020000000018000000109702927279AE6334.png" xlink:type="simple" xlink:show="embed" xlink:actuate="onLoad" draw:mime-type="image/png">
          <text:p/>
        </draw:image>
      </draw:frame>
      <draw:frame text:anchor-type="page" text:anchor-page-number="5" draw:z-index="1417" draw:name="Shape118" draw:style-name="gr1" draw:text-style-name="P2" svg:width="0.0803in" svg:height="0.0398in" svg:x="6.2134in" svg:y="6.8571in">
        <draw:image xlink:href="Pictures/10000200000000180000000C61635818E0C5A50B.png" xlink:type="simple" xlink:show="embed" xlink:actuate="onLoad" draw:mime-type="image/png">
          <text:p/>
        </draw:image>
      </draw:frame>
      <draw:frame text:anchor-type="page" text:anchor-page-number="6" draw:z-index="1416" draw:name="Shape197" draw:style-name="gr1" draw:text-style-name="P2" svg:width="0.0803in" svg:height="0.0669in" svg:x="1.8398in" svg:y="8.1102in">
        <draw:image xlink:href="Pictures/100002000000001800000014D29F41C94D6D1157.png" xlink:type="simple" xlink:show="embed" xlink:actuate="onLoad" draw:mime-type="image/png">
          <text:p/>
        </draw:image>
      </draw:frame>
      <draw:frame text:anchor-type="page" text:anchor-page-number="85" draw:z-index="1415" draw:name="Shape1411" draw:style-name="gr1" draw:text-style-name="P2" svg:width="0.8004in" svg:height="0.3004in" svg:x="3.8in" svg:y="0.2902in">
        <draw:image xlink:href="Pictures/10000200000000A00000003CF03C60A700F937DF.png" xlink:type="simple" xlink:show="embed" xlink:actuate="onLoad" draw:mime-type="image/png">
          <text:p/>
        </draw:image>
      </draw:frame>
      <draw:frame text:anchor-type="page" text:anchor-page-number="74" draw:z-index="1414" draw:name="Shape1186" draw:style-name="gr1" draw:text-style-name="P2" svg:width="0.1197in" svg:height="0.0598in" svg:x="7.0398in" svg:y="7.0701in">
        <draw:image xlink:href="Pictures/10000200000000180000000C54B73BF9C23AAEB0.png" xlink:type="simple" xlink:show="embed" xlink:actuate="onLoad" draw:mime-type="image/png">
          <text:p/>
        </draw:image>
      </draw:frame>
      <draw:frame text:anchor-type="page" text:anchor-page-number="5" draw:z-index="1413" draw:name="Shape119" draw:style-name="gr1" draw:text-style-name="P2" svg:width="0.1331in" svg:height="0.0398in" svg:x="6.7465in" svg:y="7.7102in">
        <draw:image xlink:href="Pictures/10000200000000280000000C5D2DAD1A4A47C0D9.png" xlink:type="simple" xlink:show="embed" xlink:actuate="onLoad" draw:mime-type="image/png">
          <text:p/>
        </draw:image>
      </draw:frame>
      <draw:frame text:anchor-type="page" text:anchor-page-number="4" draw:z-index="1412" draw:name="Shape61" draw:style-name="gr1" draw:text-style-name="P2" svg:width="0.1598in" svg:height="0.1335in" svg:x="2.1335in" svg:y="0.7772in">
        <draw:image xlink:href="Pictures/10000200000000300000002854661907B060E24D.png" xlink:type="simple" xlink:show="embed" xlink:actuate="onLoad" draw:mime-type="image/png">
          <text:p/>
        </draw:image>
      </draw:frame>
      <draw:frame text:anchor-type="page" text:anchor-page-number="13" draw:z-index="1411" draw:name="Shape335" draw:style-name="gr1" draw:text-style-name="P2" svg:width="0.1197in" svg:height="0.0803in" svg:x="5.7598in" svg:y="4.5102in">
        <draw:image xlink:href="Pictures/1000020000000018000000104661F838784730A8.png" xlink:type="simple" xlink:show="embed" xlink:actuate="onLoad" draw:mime-type="image/png">
          <text:p/>
        </draw:image>
      </draw:frame>
      <draw:frame text:anchor-type="page" text:anchor-page-number="12" draw:z-index="1410" draw:name="Shape297" draw:style-name="gr1" draw:text-style-name="P2" svg:width="0.1197in" svg:height="0.0598in" svg:x="7.4799in" svg:y="3.7102in">
        <draw:image xlink:href="Pictures/10000200000000180000000CA8FA376124B5F11D.png" xlink:type="simple" xlink:show="embed" xlink:actuate="onLoad" draw:mime-type="image/png">
          <text:p/>
        </draw:image>
      </draw:frame>
      <draw:frame text:anchor-type="page" text:anchor-page-number="74" draw:z-index="1409" draw:name="Shape1188" draw:style-name="gr1" draw:text-style-name="P2" svg:width="0.1197in" svg:height="0.0598in" svg:x="5.0799in" svg:y="7.4508in">
        <draw:image xlink:href="Pictures/10000200000000180000000C26A0C4B73CB93C94.png" xlink:type="simple" xlink:show="embed" xlink:actuate="onLoad" draw:mime-type="image/png">
          <text:p/>
        </draw:image>
      </draw:frame>
      <draw:frame text:anchor-type="page" text:anchor-page-number="12" draw:z-index="1408" draw:name="Shape298" draw:style-name="gr1" draw:text-style-name="P2" svg:width="0.4803in" svg:height="0.1803in" svg:x="0.5193in" svg:y="5.2508in">
        <draw:image xlink:href="Pictures/100002000000006000000024BB478FD67E0A5AD7.png" xlink:type="simple" xlink:show="embed" xlink:actuate="onLoad" draw:mime-type="image/png">
          <text:p/>
        </draw:image>
      </draw:frame>
      <draw:frame text:anchor-type="page" text:anchor-page-number="4" draw:z-index="1407" draw:name="Shape60" draw:style-name="gr1" draw:text-style-name="P2" svg:width="0.0531in" svg:height="0.0669in" svg:x="1.4134in" svg:y="0.8035in">
        <draw:image xlink:href="Pictures/10000200000000100000001430C41B836999D7A3.png" xlink:type="simple" xlink:show="embed" xlink:actuate="onLoad" draw:mime-type="image/png">
          <text:p/>
        </draw:image>
      </draw:frame>
      <draw:frame text:anchor-type="page" text:anchor-page-number="6" draw:z-index="1406" draw:name="Shape198" draw:style-name="gr1" draw:text-style-name="P2" svg:width="0.0803in" svg:height="0.0398in" svg:x="1.6264in" svg:y="8.7102in">
        <draw:image xlink:href="Pictures/10000200000000180000000C756630DBE3E6BB90.png" xlink:type="simple" xlink:show="embed" xlink:actuate="onLoad" draw:mime-type="image/png">
          <text:p/>
        </draw:image>
      </draw:frame>
      <draw:frame text:anchor-type="page" text:anchor-page-number="13" draw:z-index="1405" draw:name="Shape336" draw:style-name="gr1" draw:text-style-name="P2" svg:width="0.1197in" svg:height="0.0803in" svg:x="6.9193in" svg:y="4.5102in">
        <draw:image xlink:href="Pictures/100002000000001800000010AF0EE9BAF0CC6303.png" xlink:type="simple" xlink:show="embed" xlink:actuate="onLoad" draw:mime-type="image/png">
          <text:p/>
        </draw:image>
      </draw:frame>
      <draw:frame text:anchor-type="page" text:anchor-page-number="85" draw:z-index="1404" draw:name="Shape1416" draw:style-name="gr1" draw:text-style-name="P2" svg:width="2.4004in" svg:height="0.1598in" svg:x="2.8799in" svg:y="5.5508in">
        <draw:image xlink:href="Pictures/10000200000001E00000002092FF89AEE3A48879.png" xlink:type="simple" xlink:show="embed" xlink:actuate="onLoad" draw:mime-type="image/png">
          <text:p/>
        </draw:image>
      </draw:frame>
      <draw:frame text:anchor-type="page" text:anchor-page-number="73" draw:z-index="1403" draw:name="Shape1131" draw:style-name="gr1" draw:text-style-name="P2" svg:width="0.7598in" svg:height="0.3004in" svg:x="4.5193in" svg:y="0.7102in">
        <draw:image xlink:href="Pictures/10000200000000980000003CB269D3D4D4F1044E.png" xlink:type="simple" xlink:show="embed" xlink:actuate="onLoad" draw:mime-type="image/png">
          <text:p/>
        </draw:image>
      </draw:frame>
      <draw:frame text:anchor-type="page" text:anchor-page-number="5" draw:z-index="1402" draw:name="Shape120" draw:style-name="gr1" draw:text-style-name="P2" svg:width="0.0531in" svg:height="0.0669in" svg:x="1.5465in" svg:y="10.0035in">
        <draw:image xlink:href="Pictures/100002000000001000000014DFB63A72D3F5FB48.png" xlink:type="simple" xlink:show="embed" xlink:actuate="onLoad" draw:mime-type="image/png">
          <text:p/>
        </draw:image>
      </draw:frame>
      <draw:frame text:anchor-type="page" text:anchor-page-number="11" draw:z-index="1401" draw:name="Shape259" draw:style-name="gr1" draw:text-style-name="P2" svg:width="2.4004in" svg:height="0.1598in" svg:x="2.8in" svg:y="1.0307in">
        <draw:image xlink:href="Pictures/10000200000001E000000020C00EACF995ACFAFA.png" xlink:type="simple" xlink:show="embed" xlink:actuate="onLoad" draw:mime-type="image/png">
          <text:p/>
        </draw:image>
      </draw:frame>
      <draw:frame text:anchor-type="page" text:anchor-page-number="5" draw:z-index="1400" draw:name="Shape121" draw:style-name="gr1" draw:text-style-name="P2" svg:width="0.0803in" svg:height="0.0398in" svg:x="1.9728in" svg:y="10.0165in">
        <draw:image xlink:href="Pictures/10000200000000180000000CFEE55ADBB44AD305.png" xlink:type="simple" xlink:show="embed" xlink:actuate="onLoad" draw:mime-type="image/png">
          <text:p/>
        </draw:image>
      </draw:frame>
      <draw:frame text:anchor-type="page" text:anchor-page-number="74" draw:z-index="1399" draw:name="Shape1190" draw:style-name="gr1" draw:text-style-name="P2" svg:width="0.1197in" svg:height="0.1197in" svg:x="6.4398in" svg:y="8.1701in">
        <draw:image xlink:href="Pictures/1000020000000018000000188A2D3F93240E25EB.png" xlink:type="simple" xlink:show="embed" xlink:actuate="onLoad" draw:mime-type="image/png">
          <text:p/>
        </draw:image>
      </draw:frame>
      <draw:frame text:anchor-type="page" text:anchor-page-number="73" draw:z-index="1398" draw:name="Shape1132" draw:style-name="gr1" draw:text-style-name="P2" svg:width="0.6004in" svg:height="0.3197in" svg:x="5.5598in" svg:y="0.7102in">
        <draw:image xlink:href="Pictures/1000020000000078000000401ECEE6373C38B2FF.png" xlink:type="simple" xlink:show="embed" xlink:actuate="onLoad" draw:mime-type="image/png">
          <text:p/>
        </draw:image>
      </draw:frame>
      <draw:frame text:anchor-type="page" text:anchor-page-number="4" draw:z-index="1397" draw:name="Shape63" draw:style-name="gr1" draw:text-style-name="P2" svg:width="0.0803in" svg:height="0.0398in" svg:x="6.1598in" svg:y="0.8035in">
        <draw:image xlink:href="Pictures/10000200000000180000000C99E58C57D667D1EF.png" xlink:type="simple" xlink:show="embed" xlink:actuate="onLoad" draw:mime-type="image/png">
          <text:p/>
        </draw:image>
      </draw:frame>
      <draw:frame text:anchor-type="page" text:anchor-page-number="6" draw:z-index="1396" draw:name="Shape199" draw:style-name="gr1" draw:text-style-name="P2" svg:width="0.0803in" svg:height="0.0398in" svg:x="1.3335in" svg:y="9.4165in">
        <draw:image xlink:href="Pictures/10000200000000180000000C3934D65E2DC8E60A.png" xlink:type="simple" xlink:show="embed" xlink:actuate="onLoad" draw:mime-type="image/png">
          <text:p/>
        </draw:image>
      </draw:frame>
      <draw:frame text:anchor-type="page" text:anchor-page-number="12" draw:z-index="1395" draw:name="Shape302" draw:style-name="gr1" draw:text-style-name="P2" svg:width="0.0803in" svg:height="0.1398in" svg:x="3in" svg:y="5.2701in">
        <draw:image xlink:href="Pictures/10000200000000100000001CF6E6DC82FFEC1EF6.png" xlink:type="simple" xlink:show="embed" xlink:actuate="onLoad" draw:mime-type="image/png">
          <text:p/>
        </draw:image>
      </draw:frame>
      <draw:frame text:anchor-type="page" text:anchor-page-number="13" draw:z-index="1394" draw:name="Shape337" draw:style-name="gr1" draw:text-style-name="P2" svg:width="0.1197in" svg:height="0.0803in" svg:x="3.6398in" svg:y="4.9508in">
        <draw:image xlink:href="Pictures/10000200000000180000001067BDC8C44B71481A.png" xlink:type="simple" xlink:show="embed" xlink:actuate="onLoad" draw:mime-type="image/png">
          <text:p/>
        </draw:image>
      </draw:frame>
      <draw:frame text:anchor-type="page" text:anchor-page-number="85" draw:z-index="1393" draw:name="Shape1424" draw:style-name="gr1" draw:text-style-name="P2" svg:width="0.1598in" svg:height="0.5598in" svg:x="1.1193in" svg:y="6.6102in">
        <draw:image xlink:href="Pictures/100002000000002000000070A69548306C2400AF.png" xlink:type="simple" xlink:show="embed" xlink:actuate="onLoad" draw:mime-type="image/png">
          <text:p/>
        </draw:image>
      </draw:frame>
      <draw:frame text:anchor-type="page" text:anchor-page-number="3" draw:z-index="1392" draw:name="Shape25" draw:style-name="gr1" draw:text-style-name="P2" svg:width="0.0803in" svg:height="0.0398in" svg:x="6.8in" svg:y="0.7772in">
        <draw:image xlink:href="Pictures/10000200000000180000000C175D72FFEA9650EB.png" xlink:type="simple" xlink:show="embed" xlink:actuate="onLoad" draw:mime-type="image/png">
          <text:p/>
        </draw:image>
      </draw:frame>
      <draw:frame text:anchor-type="page" text:anchor-page-number="4" draw:z-index="1391" draw:name="Shape62" draw:style-name="gr1" draw:text-style-name="P2" svg:width="0.0803in" svg:height="0.0539in" svg:x="4.1335in" svg:y="0.8307in">
        <draw:image xlink:href="Pictures/10000200000000180000001003944C88D41EF30C.png" xlink:type="simple" xlink:show="embed" xlink:actuate="onLoad" draw:mime-type="image/png">
          <text:p/>
        </draw:image>
      </draw:frame>
      <draw:frame text:anchor-type="page" text:anchor-page-number="11" draw:z-index="1390" draw:name="Shape257" draw:style-name="gr1" draw:text-style-name="P2" svg:width="0.6803in" svg:height="0.2598in" svg:x="3.6799in" svg:y="0.2701in">
        <draw:image xlink:href="Pictures/100002000000008800000034508B8B3287B7A39A.png" xlink:type="simple" xlink:show="embed" xlink:actuate="onLoad" draw:mime-type="image/png">
          <text:p/>
        </draw:image>
      </draw:frame>
      <draw:frame text:anchor-type="page" text:anchor-page-number="5" draw:z-index="1389" draw:name="Shape123" draw:style-name="gr1" draw:text-style-name="P2" svg:width="0.1331in" svg:height="0.0539in" svg:x="6.8535in" svg:y="10.5236in">
        <draw:image xlink:href="Pictures/100002000000002800000010BE110121FD63E322.png" xlink:type="simple" xlink:show="embed" xlink:actuate="onLoad" draw:mime-type="image/png">
          <text:p/>
        </draw:image>
      </draw:frame>
      <draw:frame text:anchor-type="page" text:anchor-page-number="74" draw:z-index="1388" draw:name="Shape1189" draw:style-name="gr1" draw:text-style-name="P2" svg:width="0.1197in" svg:height="0.0598in" svg:x="4.4799in" svg:y="8.2307in">
        <draw:image xlink:href="Pictures/10000200000000180000000CEBA06A9CC325926C.png" xlink:type="simple" xlink:show="embed" xlink:actuate="onLoad" draw:mime-type="image/png">
          <text:p/>
        </draw:image>
      </draw:frame>
      <draw:frame text:anchor-type="page" text:anchor-page-number="12" draw:z-index="1387" draw:name="Shape303" draw:style-name="gr1" draw:text-style-name="P2" svg:width="0.1197in" svg:height="0.1197in" svg:x="4.0398in" svg:y="5.2902in">
        <draw:image xlink:href="Pictures/100002000000001800000018541F2DEC25CFF449.png" xlink:type="simple" xlink:show="embed" xlink:actuate="onLoad" draw:mime-type="image/png">
          <text:p/>
        </draw:image>
      </draw:frame>
      <draw:frame text:anchor-type="page" text:anchor-page-number="10" draw:z-index="1386" draw:name="Shape231" draw:style-name="gr1" draw:text-style-name="P2" svg:width="0.6004in" svg:height="0.2398in" svg:x="3.6799in" svg:y="0.1902in">
        <draw:image xlink:href="Pictures/10000200000000780000003091AC2B6E9B5D23C8.png" xlink:type="simple" xlink:show="embed" xlink:actuate="onLoad" draw:mime-type="image/png">
          <text:p/>
        </draw:image>
      </draw:frame>
      <draw:frame text:anchor-type="page" text:anchor-page-number="73" draw:z-index="1385" draw:name="Shape1130" draw:style-name="gr1" draw:text-style-name="P2" svg:width="0.8004in" svg:height="0.2803in" svg:x="3.8in" svg:y="0.2902in">
        <draw:image xlink:href="Pictures/10000200000000A000000038F000664E1D6AB030.png" xlink:type="simple" xlink:show="embed" xlink:actuate="onLoad" draw:mime-type="image/png">
          <text:p/>
        </draw:image>
      </draw:frame>
      <draw:frame text:anchor-type="page" text:anchor-page-number="6" draw:z-index="1384" draw:name="Shape171" draw:style-name="gr1" draw:text-style-name="P2" svg:width="1.0661in" svg:height="0.3598in" svg:x="1.8134in" svg:y="4.2571in">
        <draw:image xlink:href="Pictures/10000200000001400000006C75843CE3482384F7.png" xlink:type="simple" xlink:show="embed" xlink:actuate="onLoad" draw:mime-type="image/png">
          <text:p/>
        </draw:image>
      </draw:frame>
      <draw:frame text:anchor-type="page" text:anchor-page-number="13" draw:z-index="1383" draw:name="Shape338" draw:style-name="gr1" draw:text-style-name="P2" svg:width="0.1197in" svg:height="0.0803in" svg:x="4.6799in" svg:y="4.9508in">
        <draw:image xlink:href="Pictures/100002000000001800000010C0F4EE2B8E586D74.png" xlink:type="simple" xlink:show="embed" xlink:actuate="onLoad" draw:mime-type="image/png">
          <text:p/>
        </draw:image>
      </draw:frame>
      <draw:frame text:anchor-type="page" text:anchor-page-number="85" draw:z-index="1382" draw:name="Shape1429" draw:style-name="gr1" draw:text-style-name="P2" svg:width="0.3197in" svg:height="0.2004in" svg:x="3.5598in" svg:y="7.5102in">
        <draw:image xlink:href="Pictures/100002000000004000000028BC188B056271373F.png" xlink:type="simple" xlink:show="embed" xlink:actuate="onLoad" draw:mime-type="image/png">
          <text:p/>
        </draw:image>
      </draw:frame>
      <draw:frame text:anchor-type="page" text:anchor-page-number="6" draw:z-index="1381" draw:name="Shape180" draw:style-name="gr1" draw:text-style-name="P2" svg:width="0.2398in" svg:height="0.1197in" svg:x="3.1193in" svg:y="4.7102in">
        <draw:image xlink:href="Pictures/10000200000000480000002459390BEE3CB481E1.png" xlink:type="simple" xlink:show="embed" xlink:actuate="onLoad" draw:mime-type="image/png">
          <text:p/>
        </draw:image>
      </draw:frame>
      <draw:frame text:anchor-type="page" text:anchor-page-number="82" draw:z-index="1380" draw:name="Shape1340" draw:style-name="gr1" draw:text-style-name="P2" svg:width="0.1598in" svg:height="0.0803in" svg:x="0.0799in" svg:y="0.1102in">
        <draw:image xlink:href="Pictures/100002000000002000000010305775B3F5AF8CAB.png" xlink:type="simple" xlink:show="embed" xlink:actuate="onLoad" draw:mime-type="image/png">
          <text:p/>
        </draw:image>
      </draw:frame>
      <draw:frame text:anchor-type="page" text:anchor-page-number="5" draw:z-index="1379" draw:name="Shape122" draw:style-name="gr1" draw:text-style-name="P2" svg:width="0.0803in" svg:height="0.0669in" svg:x="6.0799in" svg:y="10.5638in">
        <draw:image xlink:href="Pictures/100002000000001800000014D9B96BDCF52B0D37.png" xlink:type="simple" xlink:show="embed" xlink:actuate="onLoad" draw:mime-type="image/png">
          <text:p/>
        </draw:image>
      </draw:frame>
      <draw:frame text:anchor-type="page" text:anchor-page-number="73" draw:z-index="1378" draw:name="Shape1138" draw:style-name="gr1" draw:text-style-name="P2" svg:width="0.2803in" svg:height="0.1598in" svg:x="5.0398in" svg:y="4.5307in">
        <draw:image xlink:href="Pictures/1000020000000038000000203ECC16249DF54DA3.png" xlink:type="simple" xlink:show="embed" xlink:actuate="onLoad" draw:mime-type="image/png">
          <text:p/>
        </draw:image>
      </draw:frame>
      <draw:frame text:anchor-type="page" text:anchor-page-number="12" draw:z-index="1377" draw:name="Shape307" draw:style-name="gr1" draw:text-style-name="P2" svg:width="0.2004in" svg:height="0.1803in" svg:x="0.5193in" svg:y="8.3508in">
        <draw:image xlink:href="Pictures/100002000000002800000024E22002EDED527925.png" xlink:type="simple" xlink:show="embed" xlink:actuate="onLoad" draw:mime-type="image/png">
          <text:p/>
        </draw:image>
      </draw:frame>
      <draw:frame text:anchor-type="page" text:anchor-page-number="4" draw:z-index="1376" draw:name="Shape65" draw:style-name="gr1" draw:text-style-name="P2" svg:width="0.0803in" svg:height="0.0398in" svg:x="1.7598in" svg:y="0.9902in">
        <draw:image xlink:href="Pictures/10000200000000180000000CB002F032F99C6D0A.png" xlink:type="simple" xlink:show="embed" xlink:actuate="onLoad" draw:mime-type="image/png">
          <text:p/>
        </draw:image>
      </draw:frame>
      <draw:frame text:anchor-type="page" text:anchor-page-number="85" draw:z-index="1375" draw:name="Shape1431" draw:style-name="gr1" draw:text-style-name="P2" svg:width="0.3197in" svg:height="0.1398in" svg:x="4.1193in" svg:y="7.8701in">
        <draw:image xlink:href="Pictures/10000200000000400000001C5F2A21213AFB278C.png" xlink:type="simple" xlink:show="embed" xlink:actuate="onLoad" draw:mime-type="image/png">
          <text:p/>
        </draw:image>
      </draw:frame>
      <draw:frame text:anchor-type="page" text:anchor-page-number="79" draw:z-index="1374" draw:name="Shape1272" draw:style-name="gr1" draw:text-style-name="P2" svg:width="0.8004in" svg:height="0.2803in" svg:x="3.8in" svg:y="0.2902in">
        <draw:image xlink:href="Pictures/10000200000000A000000038F64B471A9AD6E8FD.png" xlink:type="simple" xlink:show="embed" xlink:actuate="onLoad" draw:mime-type="image/png">
          <text:p/>
        </draw:image>
      </draw:frame>
      <draw:frame text:anchor-type="page" text:anchor-page-number="13" draw:z-index="1373" draw:name="Shape339" draw:style-name="gr1" draw:text-style-name="P2" svg:width="0.1197in" svg:height="0.0803in" svg:x="5.7598in" svg:y="4.9508in">
        <draw:image xlink:href="Pictures/100002000000001800000010BCADDA51DF3EA96E.png" xlink:type="simple" xlink:show="embed" xlink:actuate="onLoad" draw:mime-type="image/png">
          <text:p/>
        </draw:image>
      </draw:frame>
      <draw:frame text:anchor-type="page" text:anchor-page-number="74" draw:z-index="1372" draw:name="Shape1191" draw:style-name="gr1" draw:text-style-name="P2" svg:width="0.1197in" svg:height="0.0598in" svg:x="5.0799in" svg:y="8.4307in">
        <draw:image xlink:href="Pictures/10000200000000180000000C1133936440B3D5FB.png" xlink:type="simple" xlink:show="embed" xlink:actuate="onLoad" draw:mime-type="image/png">
          <text:p/>
        </draw:image>
      </draw:frame>
      <draw:frame text:anchor-type="page" text:anchor-page-number="3" draw:z-index="1371" draw:name="Shape26" draw:style-name="gr1" draw:text-style-name="P2" svg:width="0.0803in" svg:height="0.0539in" svg:x="4.2134in" svg:y="5.3366in">
        <draw:image xlink:href="Pictures/100002000000001800000010DB1FE799B6AD8CE6.png" xlink:type="simple" xlink:show="embed" xlink:actuate="onLoad" draw:mime-type="image/png">
          <text:p/>
        </draw:image>
      </draw:frame>
      <draw:frame text:anchor-type="page" text:anchor-page-number="11" draw:z-index="1370" draw:name="Shape258" draw:style-name="gr1" draw:text-style-name="P2" svg:width="3.3197in" svg:height="0.3004in" svg:x="2.3193in" svg:y="0.6508in">
        <draw:image xlink:href="Pictures/10000200000002980000003CFCD03AD1431CE8E3.png" xlink:type="simple" xlink:show="embed" xlink:actuate="onLoad" draw:mime-type="image/png">
          <text:p/>
        </draw:image>
      </draw:frame>
      <draw:frame text:anchor-type="page" text:anchor-page-number="84" draw:z-index="1369" draw:name="Shape1386" draw:style-name="gr1" draw:text-style-name="P2" svg:width="0.8004in" svg:height="0.2803in" svg:x="3.8in" svg:y="0.2701in">
        <draw:image xlink:href="Pictures/10000200000000A000000038DEDE83FD0BE087FC.png" xlink:type="simple" xlink:show="embed" xlink:actuate="onLoad" draw:mime-type="image/png">
          <text:p/>
        </draw:image>
      </draw:frame>
      <draw:frame text:anchor-type="page" text:anchor-page-number="10" draw:z-index="1368" draw:name="Shape233" draw:style-name="gr1" draw:text-style-name="P2" svg:width="2.4398in" svg:height="0.1598in" svg:x="2.8in" svg:y="0.9508in">
        <draw:image xlink:href="Pictures/10000200000001E8000000202A212B4C44C08C4F.png" xlink:type="simple" xlink:show="embed" xlink:actuate="onLoad" draw:mime-type="image/png">
          <text:p/>
        </draw:image>
      </draw:frame>
      <draw:frame text:anchor-type="page" text:anchor-page-number="13" draw:z-index="1367" draw:name="Shape340" draw:style-name="gr1" draw:text-style-name="P2" svg:width="0.1197in" svg:height="0.1004in" svg:x="5.0398in" svg:y="5.3102in">
        <draw:image xlink:href="Pictures/100002000000001800000014006EC2155B45176D.png" xlink:type="simple" xlink:show="embed" xlink:actuate="onLoad" draw:mime-type="image/png">
          <text:p/>
        </draw:image>
      </draw:frame>
      <draw:frame text:anchor-type="page" text:anchor-page-number="6" draw:z-index="1366" draw:name="Shape195" draw:style-name="gr1" draw:text-style-name="P2" svg:width="3.013in" svg:height="0.8933in" svg:x="1.1193in" svg:y="5.0839in">
        <draw:image xlink:href="Pictures/10000200000003880000010C9BE1F7E84D6A5CA1.png" xlink:type="simple" xlink:show="embed" xlink:actuate="onLoad" draw:mime-type="image/png">
          <text:p/>
        </draw:image>
      </draw:frame>
      <draw:frame text:anchor-type="page" text:anchor-page-number="10" draw:z-index="1365" draw:name="Shape232" draw:style-name="gr1" draw:text-style-name="P2" svg:width="3.3197in" svg:height="0.3004in" svg:x="2.3598in" svg:y="0.5508in">
        <draw:image xlink:href="Pictures/10000200000002980000003C86F5710682152D11.png" xlink:type="simple" xlink:show="embed" xlink:actuate="onLoad" draw:mime-type="image/png">
          <text:p/>
        </draw:image>
      </draw:frame>
      <draw:frame text:anchor-type="page" text:anchor-page-number="85" draw:z-index="1364" draw:name="Shape1417" draw:style-name="gr1" draw:text-style-name="P2" svg:width="0.1197in" svg:height="0.1004in" svg:x="6.7193in" svg:y="5.9701in">
        <draw:image xlink:href="Pictures/100002000000001800000014C1244AAA87EAA960.png" xlink:type="simple" xlink:show="embed" xlink:actuate="onLoad" draw:mime-type="image/png">
          <text:p/>
        </draw:image>
      </draw:frame>
      <draw:frame text:anchor-type="page" text:anchor-page-number="82" draw:z-index="1363" draw:name="Shape1343" draw:style-name="gr1" draw:text-style-name="P2" svg:width="0.1197in" svg:height="0.0598in" svg:x="2.8in" svg:y="0.9102in">
        <draw:image xlink:href="Pictures/10000200000000180000000C3437028F0975A12E.png" xlink:type="simple" xlink:show="embed" xlink:actuate="onLoad" draw:mime-type="image/png">
          <text:p/>
        </draw:image>
      </draw:frame>
      <draw:frame text:anchor-type="page" text:anchor-page-number="11" draw:z-index="1362" draw:name="Shape271" draw:style-name="gr1" draw:text-style-name="P2" svg:width="0.7197in" svg:height="0.1398in" svg:x="2.8799in" svg:y="5.3701in">
        <draw:image xlink:href="Pictures/10000200000000900000001C301ABB7E9C9CB24B.png" xlink:type="simple" xlink:show="embed" xlink:actuate="onLoad" draw:mime-type="image/png">
          <text:p/>
        </draw:image>
      </draw:frame>
      <draw:frame text:anchor-type="page" text:anchor-page-number="3" draw:z-index="1361" draw:name="Shape27" draw:style-name="gr1" draw:text-style-name="P2" svg:width="0.0803in" svg:height="0.0539in" svg:x="6.6134in" svg:y="5.5508in">
        <draw:image xlink:href="Pictures/100002000000001800000010A9A10500F9A5F754.png" xlink:type="simple" xlink:show="embed" xlink:actuate="onLoad" draw:mime-type="image/png">
          <text:p/>
        </draw:image>
      </draw:frame>
      <draw:frame text:anchor-type="page" text:anchor-page-number="84" draw:z-index="1360" draw:name="Shape1387" draw:style-name="gr1" draw:text-style-name="P2" svg:width="3.9598in" svg:height="0.3197in" svg:x="2.2in" svg:y="0.6902in">
        <draw:image xlink:href="Pictures/100002000000031800000040B15A7CFC55EDE08F.png" xlink:type="simple" xlink:show="embed" xlink:actuate="onLoad" draw:mime-type="image/png">
          <text:p/>
        </draw:image>
      </draw:frame>
      <draw:frame text:anchor-type="page" text:anchor-page-number="73" draw:z-index="1359" draw:name="Shape1139" draw:style-name="gr1" draw:text-style-name="P2" svg:width="0.2803in" svg:height="0.1398in" svg:x="6.0398in" svg:y="4.5307in">
        <draw:image xlink:href="Pictures/10000200000000380000001C42AD9A79807D00DA.png" xlink:type="simple" xlink:show="embed" xlink:actuate="onLoad" draw:mime-type="image/png">
          <text:p/>
        </draw:image>
      </draw:frame>
      <draw:frame text:anchor-type="page" text:anchor-page-number="5" draw:z-index="1358" draw:name="Shape124" draw:style-name="gr1" draw:text-style-name="P2" svg:width="0.0803in" svg:height="0.0398in" svg:x="6.8535in" svg:y="10.5902in">
        <draw:image xlink:href="Pictures/10000200000000180000000CA010E560B43A4E4C.png" xlink:type="simple" xlink:show="embed" xlink:actuate="onLoad" draw:mime-type="image/png">
          <text:p/>
        </draw:image>
      </draw:frame>
      <draw:frame text:anchor-type="page" text:anchor-page-number="79" draw:z-index="1357" draw:name="Shape1276" draw:style-name="gr1" draw:text-style-name="P2" svg:width="0.7197in" svg:height="0.1398in" svg:x="2.5598in" svg:y="6.0102in">
        <draw:image xlink:href="Pictures/10000200000000900000001C33A5B6625E0B7CC6.png" xlink:type="simple" xlink:show="embed" xlink:actuate="onLoad" draw:mime-type="image/png">
          <text:p/>
        </draw:image>
      </draw:frame>
      <draw:frame text:anchor-type="page" text:anchor-page-number="12" draw:z-index="1356" draw:name="Shape308" draw:style-name="gr1" draw:text-style-name="P2" svg:width="0.1197in" svg:height="0.1197in" svg:x="0.9598in" svg:y="8.3902in">
        <draw:image xlink:href="Pictures/10000200000000180000001806210C61463726A5.png" xlink:type="simple" xlink:show="embed" xlink:actuate="onLoad" draw:mime-type="image/png">
          <text:p/>
        </draw:image>
      </draw:frame>
      <draw:frame text:anchor-type="page" text:anchor-page-number="46" draw:z-index="1355" draw:name="Shape749" draw:style-name="gr1" draw:text-style-name="P2" svg:width="0.7598in" svg:height="0.2803in" svg:x="3.8398in" svg:y="0.2508in">
        <draw:image xlink:href="Pictures/100002000000009800000038A646E1801AFCEF3D.png" xlink:type="simple" xlink:show="embed" xlink:actuate="onLoad" draw:mime-type="image/png">
          <text:p/>
        </draw:image>
      </draw:frame>
      <draw:frame text:anchor-type="page" text:anchor-page-number="74" draw:z-index="1354" draw:name="Shape1192" draw:style-name="gr1" draw:text-style-name="P2" svg:width="0.1197in" svg:height="0.0598in" svg:x="6.0799in" svg:y="8.4307in">
        <draw:image xlink:href="Pictures/10000200000000180000000CE842EAFACFBF8B8D.png" xlink:type="simple" xlink:show="embed" xlink:actuate="onLoad" draw:mime-type="image/png">
          <text:p/>
        </draw:image>
      </draw:frame>
      <draw:frame text:anchor-type="page" text:anchor-page-number="4" draw:z-index="1353" draw:name="Shape64" draw:style-name="gr1" draw:text-style-name="P2" svg:width="0.1067in" svg:height="0.0398in" svg:x="1.2in" svg:y="1.0035in">
        <draw:image xlink:href="Pictures/10000200000000200000000CF0F80576D138A723.png" xlink:type="simple" xlink:show="embed" xlink:actuate="onLoad" draw:mime-type="image/png">
          <text:p/>
        </draw:image>
      </draw:frame>
      <draw:frame text:anchor-type="page" text:anchor-page-number="82" draw:z-index="1352" draw:name="Shape1341" draw:style-name="gr1" draw:text-style-name="P2" svg:width="0.8004in" svg:height="0.2803in" svg:x="3.8in" svg:y="0.2701in">
        <draw:image xlink:href="Pictures/10000200000000A000000038601AB40F3DFF04EC.png" xlink:type="simple" xlink:show="embed" xlink:actuate="onLoad" draw:mime-type="image/png">
          <text:p/>
        </draw:image>
      </draw:frame>
      <draw:frame text:anchor-type="page" text:anchor-page-number="3" draw:z-index="1351" draw:name="Shape28" draw:style-name="gr1" draw:text-style-name="P2" svg:width="0.0803in" svg:height="0.0398in" svg:x="1.3866in" svg:y="6.5102in">
        <draw:image xlink:href="Pictures/10000200000000180000000CDC2B575D7D039795.png" xlink:type="simple" xlink:show="embed" xlink:actuate="onLoad" draw:mime-type="image/png">
          <text:p/>
        </draw:image>
      </draw:frame>
      <draw:frame text:anchor-type="page" text:anchor-page-number="80" draw:z-index="1350" draw:name="Shape1297" draw:style-name="gr1" draw:text-style-name="P2" svg:width="0.2004in" svg:height="0.1197in" svg:x="3.9598in" svg:y="0.2102in">
        <draw:image xlink:href="Pictures/100002000000002800000018605B1F89A16B995B.png" xlink:type="simple" xlink:show="embed" xlink:actuate="onLoad" draw:mime-type="image/png">
          <text:p/>
        </draw:image>
      </draw:frame>
      <draw:frame text:anchor-type="page" text:anchor-page-number="46" draw:z-index="1349" draw:name="Shape750" draw:style-name="gr1" draw:text-style-name="P2" svg:width="3.9598in" svg:height="0.3197in" svg:x="2.2in" svg:y="0.6701in">
        <draw:image xlink:href="Pictures/100002000000031800000040198D041A5B5197B9.png" xlink:type="simple" xlink:show="embed" xlink:actuate="onLoad" draw:mime-type="image/png">
          <text:p/>
        </draw:image>
      </draw:frame>
      <draw:frame text:anchor-type="page" text:anchor-page-number="79" draw:z-index="1348" draw:name="Shape1277" draw:style-name="gr1" draw:text-style-name="P2" svg:width="0.6803in" svg:height="0.1598in" svg:x="4.6in" svg:y="6.0102in">
        <draw:image xlink:href="Pictures/100002000000008800000020CECF982A11BB3D30.png" xlink:type="simple" xlink:show="embed" xlink:actuate="onLoad" draw:mime-type="image/png">
          <text:p/>
        </draw:image>
      </draw:frame>
      <draw:frame text:anchor-type="page" text:anchor-page-number="74" draw:z-index="1347" draw:name="Shape1193" draw:style-name="gr1" draw:text-style-name="P2" svg:width="1.8803in" svg:height="0.1803in" svg:x="0.9598in" svg:y="8.9701in">
        <draw:image xlink:href="Pictures/1000020000000178000000247C5FDBDF1CD7B878.png" xlink:type="simple" xlink:show="embed" xlink:actuate="onLoad" draw:mime-type="image/png">
          <text:p/>
        </draw:image>
      </draw:frame>
      <draw:frame text:anchor-type="page" text:anchor-page-number="6" draw:z-index="1346" draw:name="Shape174" draw:style-name="gr1" draw:text-style-name="P2" svg:width="0.8531in" svg:height="0.7598in" svg:x="3.3335in" svg:y="3.8839in">
        <draw:image xlink:href="Pictures/1000020000000100000000E402319CCDD13C5FA3.png" xlink:type="simple" xlink:show="embed" xlink:actuate="onLoad" draw:mime-type="image/png">
          <text:p/>
        </draw:image>
      </draw:frame>
      <draw:frame text:anchor-type="page" text:anchor-page-number="84" draw:z-index="1345" draw:name="Shape1391" draw:style-name="gr1" draw:text-style-name="P2" svg:width="2.9197in" svg:height="0.1803in" svg:x="2.7598in" svg:y="5.5307in">
        <draw:image xlink:href="Pictures/100002000000024800000024A48CC9B690F03CE1.png" xlink:type="simple" xlink:show="embed" xlink:actuate="onLoad" draw:mime-type="image/png">
          <text:p/>
        </draw:image>
      </draw:frame>
      <draw:frame text:anchor-type="page" text:anchor-page-number="12" draw:z-index="1344" draw:name="Shape309" draw:style-name="gr1" draw:text-style-name="P2" svg:width="0.0803in" svg:height="0.1004in" svg:x="1.2799in" svg:y="8.4102in">
        <draw:image xlink:href="Pictures/1000020000000010000000140FDBA266EDAB1934.png" xlink:type="simple" xlink:show="embed" xlink:actuate="onLoad" draw:mime-type="image/png">
          <text:p/>
        </draw:image>
      </draw:frame>
      <draw:frame text:anchor-type="page" text:anchor-page-number="85" draw:z-index="1343" draw:name="Shape1418" draw:style-name="gr1" draw:text-style-name="P2" svg:width="0.1197in" svg:height="0.1197in" svg:x="6.7193in" svg:y="6.1508in">
        <draw:image xlink:href="Pictures/100002000000001800000018F35F6A6C569BCCE8.png" xlink:type="simple" xlink:show="embed" xlink:actuate="onLoad" draw:mime-type="image/png">
          <text:p/>
        </draw:image>
      </draw:frame>
      <draw:frame text:anchor-type="page" text:anchor-page-number="10" draw:z-index="1342" draw:name="Shape238" draw:style-name="gr1" draw:text-style-name="P2" svg:width="0.5598in" svg:height="0.1803in" svg:x="5.4in" svg:y="2.7902in">
        <draw:image xlink:href="Pictures/1000020000000070000000243436F09F5422CC5B.png" xlink:type="simple" xlink:show="embed" xlink:actuate="onLoad" draw:mime-type="image/png">
          <text:p/>
        </draw:image>
      </draw:frame>
      <draw:frame text:anchor-type="page" text:anchor-page-number="73" draw:z-index="1341" draw:name="Shape1140" draw:style-name="gr1" draw:text-style-name="P2" svg:width="0.2398in" svg:height="0.1398in" svg:x="7.0398in" svg:y="4.5307in">
        <draw:image xlink:href="Pictures/10000200000000300000001C1EF8E304229A070F.png" xlink:type="simple" xlink:show="embed" xlink:actuate="onLoad" draw:mime-type="image/png">
          <text:p/>
        </draw:image>
      </draw:frame>
      <draw:frame text:anchor-type="page" text:anchor-page-number="5" draw:z-index="1340" draw:name="Shape127" draw:style-name="gr1" draw:text-style-name="P2" svg:width="0.0531in" svg:height="0.0803in" svg:x="6.9063in" svg:y="10.7236in">
        <draw:image xlink:href="Pictures/100002000000001000000018BFC3AAD7AC783F77.png" xlink:type="simple" xlink:show="embed" xlink:actuate="onLoad" draw:mime-type="image/png">
          <text:p/>
        </draw:image>
      </draw:frame>
      <draw:frame text:anchor-type="page" text:anchor-page-number="11" draw:z-index="1339" draw:name="Shape272" draw:style-name="gr1" draw:text-style-name="P2" svg:width="2.0803in" svg:height="0.1803in" svg:x="0.7193in" svg:y="5.5508in">
        <draw:image xlink:href="Pictures/10000200000001A0000000247EB18B8303246C26.png" xlink:type="simple" xlink:show="embed" xlink:actuate="onLoad" draw:mime-type="image/png">
          <text:p/>
        </draw:image>
      </draw:frame>
      <draw:frame text:anchor-type="page" text:anchor-page-number="4" draw:z-index="1338" draw:name="Shape66" draw:style-name="gr1" draw:text-style-name="P2" svg:width="0.0803in" svg:height="0.0398in" svg:x="1.7598in" svg:y="3.4035in">
        <draw:image xlink:href="Pictures/10000200000000180000000C6FD47BC0FFE2E3A7.png" xlink:type="simple" xlink:show="embed" xlink:actuate="onLoad" draw:mime-type="image/png">
          <text:p/>
        </draw:image>
      </draw:frame>
      <draw:frame text:anchor-type="page" text:anchor-page-number="13" draw:z-index="1337" draw:name="Shape341" draw:style-name="gr1" draw:text-style-name="P2" svg:width="0.1197in" svg:height="0.0803in" svg:x="6.2398in" svg:y="5.3102in">
        <draw:image xlink:href="Pictures/1000020000000018000000109B17EC9353486C23.png" xlink:type="simple" xlink:show="embed" xlink:actuate="onLoad" draw:mime-type="image/png">
          <text:p/>
        </draw:image>
      </draw:frame>
      <draw:frame text:anchor-type="page" text:anchor-page-number="75" draw:z-index="1336" draw:name="Shape1207" draw:style-name="gr1" draw:text-style-name="P2" svg:width="0.2803in" svg:height="0.2598in" svg:x="4.2398in" svg:y="0.7701in">
        <draw:image xlink:href="Pictures/10000200000000380000003472BDF18A0F627800.png" xlink:type="simple" xlink:show="embed" xlink:actuate="onLoad" draw:mime-type="image/png">
          <text:p/>
        </draw:image>
      </draw:frame>
      <draw:frame text:anchor-type="page" text:anchor-page-number="46" draw:z-index="1335" draw:name="Shape753" draw:style-name="gr1" draw:text-style-name="P2" svg:width="0.1598in" svg:height="0.7197in" svg:x="0.3193in" svg:y="3.8307in">
        <draw:image xlink:href="Pictures/1000020000000020000000909B6527FC24DF9735.png" xlink:type="simple" xlink:show="embed" xlink:actuate="onLoad" draw:mime-type="image/png">
          <text:p/>
        </draw:image>
      </draw:frame>
      <draw:frame text:anchor-type="page" text:anchor-page-number="4" draw:z-index="1334" draw:name="Shape67" draw:style-name="gr1" draw:text-style-name="P2" svg:width="0.0803in" svg:height="0.0539in" svg:x="2.7193in" svg:y="3.9366in">
        <draw:image xlink:href="Pictures/10000200000000180000001070F696EAA81C1ED0.png" xlink:type="simple" xlink:show="embed" xlink:actuate="onLoad" draw:mime-type="image/png">
          <text:p/>
        </draw:image>
      </draw:frame>
      <draw:frame text:anchor-type="page" text:anchor-page-number="79" draw:z-index="1333" draw:name="Shape1278" draw:style-name="gr1" draw:text-style-name="P2" svg:width="0.8004in" svg:height="0.1398in" svg:x="4.7193in" svg:y="6.7102in">
        <draw:image xlink:href="Pictures/10000200000000A00000001CC7C99B13590F7A2D.png" xlink:type="simple" xlink:show="embed" xlink:actuate="onLoad" draw:mime-type="image/png">
          <text:p/>
        </draw:image>
      </draw:frame>
      <draw:frame text:anchor-type="page" text:anchor-page-number="13" draw:z-index="1332" draw:name="Shape342" draw:style-name="gr1" draw:text-style-name="P2" svg:width="0.1197in" svg:height="0.0803in" svg:x="5.7598in" svg:y="6.5102in">
        <draw:image xlink:href="Pictures/100002000000001800000010E91B9B020670DE59.png" xlink:type="simple" xlink:show="embed" xlink:actuate="onLoad" draw:mime-type="image/png">
          <text:p/>
        </draw:image>
      </draw:frame>
      <draw:frame text:anchor-type="page" text:anchor-page-number="85" draw:z-index="1331" draw:name="Shape1420" draw:style-name="gr1" draw:text-style-name="P2" svg:width="0.1197in" svg:height="0.1197in" svg:x="6.7193in" svg:y="6.3508in">
        <draw:image xlink:href="Pictures/100002000000001800000018E3B9F101F3C024E7.png" xlink:type="simple" xlink:show="embed" xlink:actuate="onLoad" draw:mime-type="image/png">
          <text:p/>
        </draw:image>
      </draw:frame>
      <draw:frame text:anchor-type="page" text:anchor-page-number="11" draw:z-index="1330" draw:name="Shape277" draw:style-name="gr1" draw:text-style-name="P2" svg:width="0.0803in" svg:height="0.1004in" svg:x="6.8398in" svg:y="6.6307in">
        <draw:image xlink:href="Pictures/100002000000001000000014ABDAE15D4592FCF3.png" xlink:type="simple" xlink:show="embed" xlink:actuate="onLoad" draw:mime-type="image/png">
          <text:p/>
        </draw:image>
      </draw:frame>
      <draw:frame text:anchor-type="page" text:anchor-page-number="84" draw:z-index="1329" draw:name="Shape1402" draw:style-name="gr1" draw:text-style-name="P2" svg:width="0.2004in" svg:height="0.1004in" svg:x="2.2799in" svg:y="8.2701in">
        <draw:image xlink:href="Pictures/1000020000000028000000147D983176D98B91D2.png" xlink:type="simple" xlink:show="embed" xlink:actuate="onLoad" draw:mime-type="image/png">
          <text:p/>
        </draw:image>
      </draw:frame>
      <draw:frame text:anchor-type="page" text:anchor-page-number="73" draw:z-index="1328" draw:name="Shape1143" draw:style-name="gr1" draw:text-style-name="P2" svg:width="0.0803in" svg:height="0.1197in" svg:x="6.4398in" svg:y="6.3102in">
        <draw:image xlink:href="Pictures/100002000000001000000018053684A7C16CEB99.png" xlink:type="simple" xlink:show="embed" xlink:actuate="onLoad" draw:mime-type="image/png">
          <text:p/>
        </draw:image>
      </draw:frame>
      <draw:frame text:anchor-type="page" text:anchor-page-number="74" draw:z-index="1327" draw:name="Shape1195" draw:style-name="gr1" draw:text-style-name="P2" svg:width="1.8398in" svg:height="0.1803in" svg:x="1in" svg:y="9.5508in">
        <draw:image xlink:href="Pictures/10000200000001700000002452CEB727B551C2F6.png" xlink:type="simple" xlink:show="embed" xlink:actuate="onLoad" draw:mime-type="image/png">
          <text:p/>
        </draw:image>
      </draw:frame>
      <draw:frame text:anchor-type="page" text:anchor-page-number="6" draw:z-index="1326" draw:name="Shape194" draw:style-name="gr1" draw:text-style-name="P2" svg:width="0.9862in" svg:height="0.0539in" svg:x="1.0929in" svg:y="5.0165in">
        <draw:image xlink:href="Pictures/1000020000000128000000106ED4D3B737BA2FA0.png" xlink:type="simple" xlink:show="embed" xlink:actuate="onLoad" draw:mime-type="image/png">
          <text:p/>
        </draw:image>
      </draw:frame>
      <draw:frame text:anchor-type="page" text:anchor-page-number="10" draw:z-index="1325" draw:name="Shape239" draw:style-name="gr1" draw:text-style-name="P2" svg:width="0.3197in" svg:height="0.1398in" svg:x="7in" svg:y="2.8902in">
        <draw:image xlink:href="Pictures/10000200000000400000001C6AC2AE62483F2F21.png" xlink:type="simple" xlink:show="embed" xlink:actuate="onLoad" draw:mime-type="image/png">
          <text:p/>
        </draw:image>
      </draw:frame>
      <draw:frame text:anchor-type="page" text:anchor-page-number="12" draw:z-index="1324" draw:name="Shape310" draw:style-name="gr1" draw:text-style-name="P2" svg:width="0.0803in" svg:height="0.1004in" svg:x="2.3193in" svg:y="8.4102in">
        <draw:image xlink:href="Pictures/1000020000000010000000141936C86E8BB3DE5D.png" xlink:type="simple" xlink:show="embed" xlink:actuate="onLoad" draw:mime-type="image/png">
          <text:p/>
        </draw:image>
      </draw:frame>
      <draw:frame text:anchor-type="page" text:anchor-page-number="88" draw:z-index="1323" draw:name="Shape1479" draw:style-name="gr1" draw:text-style-name="P2" svg:width="0.1197in" svg:height="0.0598in" svg:x="2.3193in" svg:y="0.7307in">
        <draw:image xlink:href="Pictures/10000200000000180000000C659357CD03E0DE6E.png" xlink:type="simple" xlink:show="embed" xlink:actuate="onLoad" draw:mime-type="image/png">
          <text:p/>
        </draw:image>
      </draw:frame>
      <draw:frame text:anchor-type="page" text:anchor-page-number="75" draw:z-index="1322" draw:name="Shape1206" draw:style-name="gr1" draw:text-style-name="P2" svg:width="0.7598in" svg:height="0.3004in" svg:x="3.8in" svg:y="0.3307in">
        <draw:image xlink:href="Pictures/10000200000000980000003CEE126478040795B4.png" xlink:type="simple" xlink:show="embed" xlink:actuate="onLoad" draw:mime-type="image/png">
          <text:p/>
        </draw:image>
      </draw:frame>
      <draw:frame text:anchor-type="page" text:anchor-page-number="82" draw:z-index="1321" draw:name="Shape1342" draw:style-name="gr1" draw:text-style-name="P2" svg:width="3.9598in" svg:height="0.3398in" svg:x="2.2in" svg:y="0.6701in">
        <draw:image xlink:href="Pictures/1000020000000318000000448809800F05A5C799.png" xlink:type="simple" xlink:show="embed" xlink:actuate="onLoad" draw:mime-type="image/png">
          <text:p/>
        </draw:image>
      </draw:frame>
      <draw:frame text:anchor-type="page" text:anchor-page-number="80" draw:z-index="1320" draw:name="Shape1299" draw:style-name="gr1" draw:text-style-name="P2" svg:width="0.6398in" svg:height="0.3197in" svg:x="5.5193in" svg:y="0.6701in">
        <draw:image xlink:href="Pictures/100002000000008000000040B9E70279FC99756F.png" xlink:type="simple" xlink:show="embed" xlink:actuate="onLoad" draw:mime-type="image/png">
          <text:p/>
        </draw:image>
      </draw:frame>
      <draw:frame text:anchor-type="page" text:anchor-page-number="5" draw:z-index="1319" draw:name="Shape126" draw:style-name="gr1" draw:text-style-name="P2" svg:width="0.0803in" svg:height="0.0669in" svg:x="6.7465in" svg:y="10.7638in">
        <draw:image xlink:href="Pictures/100002000000001800000014939BA61018662351.png" xlink:type="simple" xlink:show="embed" xlink:actuate="onLoad" draw:mime-type="image/png">
          <text:p/>
        </draw:image>
      </draw:frame>
      <draw:frame text:anchor-type="page" text:anchor-page-number="3" draw:z-index="1318" draw:name="Shape29" draw:style-name="gr1" draw:text-style-name="P2" svg:width="0.0803in" svg:height="0.0539in" svg:x="6.7465in" svg:y="6.5236in">
        <draw:image xlink:href="Pictures/1000020000000018000000109D5A841F9DC5C0FE.png" xlink:type="simple" xlink:show="embed" xlink:actuate="onLoad" draw:mime-type="image/png">
          <text:p/>
        </draw:image>
      </draw:frame>
      <draw:frame text:anchor-type="page" text:anchor-page-number="11" draw:z-index="1317" draw:name="Shape278" draw:style-name="gr1" draw:text-style-name="P2" svg:width="0.5197in" svg:height="0.2803in" svg:x="0.5193in" svg:y="7.0307in">
        <draw:image xlink:href="Pictures/1000020000000068000000385474815E667E3424.png" xlink:type="simple" xlink:show="embed" xlink:actuate="onLoad" draw:mime-type="image/png">
          <text:p/>
        </draw:image>
      </draw:frame>
      <draw:frame text:anchor-type="page" text:anchor-page-number="88" draw:z-index="1316" draw:name="Shape1481" draw:style-name="gr1" draw:text-style-name="P2" svg:width="0.1598in" svg:height="0.0598in" svg:x="4in" svg:y="0.8902in">
        <draw:image xlink:href="Pictures/10000200000000200000000C26A7B90B07594E02.png" xlink:type="simple" xlink:show="embed" xlink:actuate="onLoad" draw:mime-type="image/png">
          <text:p/>
        </draw:image>
      </draw:frame>
      <draw:frame text:anchor-type="page" text:anchor-page-number="6" draw:z-index="1315" draw:name="Shape192" draw:style-name="gr1" draw:text-style-name="P2" svg:width="0.1331in" svg:height="0.0398in" svg:x="4in" svg:y="4.9366in">
        <draw:image xlink:href="Pictures/10000200000000280000000C6539E4B4F75A9DDB.png" xlink:type="simple" xlink:show="embed" xlink:actuate="onLoad" draw:mime-type="image/png">
          <text:p/>
        </draw:image>
      </draw:frame>
      <draw:frame text:anchor-type="page" text:anchor-page-number="46" draw:z-index="1314" draw:name="Shape760" draw:style-name="gr1" draw:text-style-name="P2" svg:width="1.3197in" svg:height="0.1598in" svg:x="1in" svg:y="4.8307in">
        <draw:image xlink:href="Pictures/100002000000010800000020AE0EB5AF2EAA7C43.png" xlink:type="simple" xlink:show="embed" xlink:actuate="onLoad" draw:mime-type="image/png">
          <text:p/>
        </draw:image>
      </draw:frame>
      <draw:frame text:anchor-type="page" text:anchor-page-number="80" draw:z-index="1313" draw:name="Shape1298" draw:style-name="gr1" draw:text-style-name="P2" svg:width="3.3598in" svg:height="0.3398in" svg:x="2.1598in" svg:y="0.6701in">
        <draw:image xlink:href="Pictures/10000200000002A000000044EFA48B1DC81B6CC6.png" xlink:type="simple" xlink:show="embed" xlink:actuate="onLoad" draw:mime-type="image/png">
          <text:p/>
        </draw:image>
      </draw:frame>
      <draw:frame text:anchor-type="page" text:anchor-page-number="73" draw:z-index="1312" draw:name="Shape1144" draw:style-name="gr1" draw:text-style-name="P2" svg:width="0.1197in" svg:height="0.1598in" svg:x="5.4398in" svg:y="7.8508in">
        <draw:image xlink:href="Pictures/100002000000001800000020F0C32D4BB0241AA4.png" xlink:type="simple" xlink:show="embed" xlink:actuate="onLoad" draw:mime-type="image/png">
          <text:p/>
        </draw:image>
      </draw:frame>
      <draw:frame text:anchor-type="page" text:anchor-page-number="82" draw:z-index="1311" draw:name="Shape1349" draw:style-name="gr1" draw:text-style-name="P2" svg:width="0.3598in" svg:height="0.0803in" svg:x="4.1598in" svg:y="7.0508in">
        <draw:image xlink:href="Pictures/100002000000004800000010F9CA50C398898B09.png" xlink:type="simple" xlink:show="embed" xlink:actuate="onLoad" draw:mime-type="image/png">
          <text:p/>
        </draw:image>
      </draw:frame>
      <draw:frame text:anchor-type="page" text:anchor-page-number="64" draw:z-index="1310" draw:name="Shape1007" draw:style-name="gr1" draw:text-style-name="P2" svg:width="0.2004in" svg:height="0.1004in" svg:x="0.0799in" svg:y="0.0902in">
        <draw:image xlink:href="Pictures/100002000000002800000014CB3D49E1C238D4D5.png" xlink:type="simple" xlink:show="embed" xlink:actuate="onLoad" draw:mime-type="image/png">
          <text:p/>
        </draw:image>
      </draw:frame>
      <draw:frame text:anchor-type="page" text:anchor-page-number="79" draw:z-index="1309" draw:name="Shape1281" draw:style-name="gr1" draw:text-style-name="P2" svg:width="0.7598in" svg:height="0.1398in" svg:x="2.5193in" svg:y="8.3307in">
        <draw:image xlink:href="Pictures/10000200000000980000001C3362F4D328A567EA.png" xlink:type="simple" xlink:show="embed" xlink:actuate="onLoad" draw:mime-type="image/png">
          <text:p/>
        </draw:image>
      </draw:frame>
      <draw:frame text:anchor-type="page" text:anchor-page-number="75" draw:z-index="1308" draw:name="Shape1208" draw:style-name="gr1" draw:text-style-name="P2" svg:width="0.9598in" svg:height="0.1598in" svg:x="1.2in" svg:y="5.4102in">
        <draw:image xlink:href="Pictures/10000200000000C0000000207A686236F1D3B10F.png" xlink:type="simple" xlink:show="embed" xlink:actuate="onLoad" draw:mime-type="image/png">
          <text:p/>
        </draw:image>
      </draw:frame>
      <draw:frame text:anchor-type="page" text:anchor-page-number="83" draw:z-index="1307" draw:name="Shape1365" draw:style-name="gr1" draw:text-style-name="P2" svg:width="0.8004in" svg:height="0.3197in" svg:x="3.8in" svg:y="0.2701in">
        <draw:image xlink:href="Pictures/10000200000000A0000000402EA5D5CA18231A23.png" xlink:type="simple" xlink:show="embed" xlink:actuate="onLoad" draw:mime-type="image/png">
          <text:p/>
        </draw:image>
      </draw:frame>
      <draw:frame text:anchor-type="page" text:anchor-page-number="10" draw:z-index="1306" draw:name="Shape241" draw:style-name="gr1" draw:text-style-name="P2" svg:width="1.3197in" svg:height="0.1803in" svg:x="0.7598in" svg:y="4.7902in">
        <draw:image xlink:href="Pictures/1000020000000108000000249D37C881ED885120.png" xlink:type="simple" xlink:show="embed" xlink:actuate="onLoad" draw:mime-type="image/png">
          <text:p/>
        </draw:image>
      </draw:frame>
      <draw:frame text:anchor-type="page" text:anchor-page-number="85" draw:z-index="1305" draw:name="Shape1421" draw:style-name="gr1" draw:text-style-name="P2" svg:width="0.1197in" svg:height="0.1004in" svg:x="6.7193in" svg:y="6.5508in">
        <draw:image xlink:href="Pictures/1000020000000018000000145A41C47FF7418A3F.png" xlink:type="simple" xlink:show="embed" xlink:actuate="onLoad" draw:mime-type="image/png">
          <text:p/>
        </draw:image>
      </draw:frame>
      <draw:frame text:anchor-type="page" text:anchor-page-number="4" draw:z-index="1304" draw:name="Shape68" draw:style-name="gr1" draw:text-style-name="P2" svg:width="0.0803in" svg:height="0.0398in" svg:x="3.5193in" svg:y="3.9366in">
        <draw:image xlink:href="Pictures/10000200000000180000000C09B3565886EA8309.png" xlink:type="simple" xlink:show="embed" xlink:actuate="onLoad" draw:mime-type="image/png">
          <text:p/>
        </draw:image>
      </draw:frame>
      <draw:frame text:anchor-type="page" text:anchor-page-number="84" draw:z-index="1303" draw:name="Shape1404" draw:style-name="gr1" draw:text-style-name="P2" svg:width="0.2803in" svg:height="0.1598in" svg:x="4.1598in" svg:y="8.7508in">
        <draw:image xlink:href="Pictures/100002000000003800000020FF3A73EA1F5D4388.png" xlink:type="simple" xlink:show="embed" xlink:actuate="onLoad" draw:mime-type="image/png">
          <text:p/>
        </draw:image>
      </draw:frame>
      <draw:frame text:anchor-type="page" text:anchor-page-number="5" draw:z-index="1302" draw:name="Shape128" draw:style-name="gr1" draw:text-style-name="P2" svg:width="0.0803in" svg:height="0.0539in" svg:x="2.1335in" svg:y="10.9366in">
        <draw:image xlink:href="Pictures/1000020000000018000000102C258968EF11063E.png" xlink:type="simple" xlink:show="embed" xlink:actuate="onLoad" draw:mime-type="image/png">
          <text:p/>
        </draw:image>
      </draw:frame>
      <draw:frame text:anchor-type="page" text:anchor-page-number="12" draw:z-index="1301" draw:name="Shape316" draw:style-name="gr1" draw:text-style-name="P2" svg:width="0.7197in" svg:height="0.4398in" svg:x="3.5193in" svg:y="9.3102in">
        <draw:image xlink:href="Pictures/10000200000000900000005847237353CDDE534E.png" xlink:type="simple" xlink:show="embed" xlink:actuate="onLoad" draw:mime-type="image/png">
          <text:p/>
        </draw:image>
      </draw:frame>
      <draw:frame text:anchor-type="page" text:anchor-page-number="86" draw:z-index="1300" draw:name="Shape1440" draw:style-name="gr1" draw:text-style-name="P2" svg:width="0.8004in" svg:height="0.2803in" svg:x="3.8in" svg:y="0.2701in">
        <draw:image xlink:href="Pictures/10000200000000A000000038B2916144F598FC6F.png" xlink:type="simple" xlink:show="embed" xlink:actuate="onLoad" draw:mime-type="image/png">
          <text:p/>
        </draw:image>
      </draw:frame>
      <draw:frame text:anchor-type="page" text:anchor-page-number="3" draw:z-index="1299" draw:name="Shape30" draw:style-name="gr1" draw:text-style-name="P2" svg:width="0.0803in" svg:height="0.0398in" svg:x="5.1728in" svg:y="6.7236in">
        <draw:image xlink:href="Pictures/10000200000000180000000C8A04C6DE22E2915D.png" xlink:type="simple" xlink:show="embed" xlink:actuate="onLoad" draw:mime-type="image/png">
          <text:p/>
        </draw:image>
      </draw:frame>
      <draw:frame text:anchor-type="page" text:anchor-page-number="13" draw:z-index="1298" draw:name="Shape345" draw:style-name="gr1" draw:text-style-name="P2" svg:width="0.1197in" svg:height="0.0803in" svg:x="6.9193in" svg:y="6.7508in">
        <draw:image xlink:href="Pictures/100002000000001800000010141C2A9451F202A1.png" xlink:type="simple" xlink:show="embed" xlink:actuate="onLoad" draw:mime-type="image/png">
          <text:p/>
        </draw:image>
      </draw:frame>
      <draw:frame text:anchor-type="page" text:anchor-page-number="74" draw:z-index="1297" draw:name="Shape1196" draw:style-name="gr1" draw:text-style-name="P2" svg:width="0.1197in" svg:height="0.1004in" svg:x="5.6398in" svg:y="10.4508in">
        <draw:image xlink:href="Pictures/100002000000001800000014924B389CA53FDC98.png" xlink:type="simple" xlink:show="embed" xlink:actuate="onLoad" draw:mime-type="image/png">
          <text:p/>
        </draw:image>
      </draw:frame>
      <draw:frame text:anchor-type="page" text:anchor-page-number="55" draw:z-index="1296" draw:name="Shape880" draw:style-name="gr1" draw:text-style-name="P2" svg:width="0.3197in" svg:height="0.2803in" svg:x="4.2398in" svg:y="0.7307in">
        <draw:image xlink:href="Pictures/1000020000000040000000384037097160C567B3.png" xlink:type="simple" xlink:show="embed" xlink:actuate="onLoad" draw:mime-type="image/png">
          <text:p/>
        </draw:image>
      </draw:frame>
      <draw:frame text:anchor-type="page" text:anchor-page-number="13" draw:z-index="1295" draw:name="Shape343" draw:style-name="gr1" draw:text-style-name="P2" svg:width="0.1197in" svg:height="0.0803in" svg:x="4.6799in" svg:y="6.7701in">
        <draw:image xlink:href="Pictures/1000020000000018000000102D82FC29BA3FEDAA.png" xlink:type="simple" xlink:show="embed" xlink:actuate="onLoad" draw:mime-type="image/png">
          <text:p/>
        </draw:image>
      </draw:frame>
      <draw:frame text:anchor-type="page" text:anchor-page-number="5" draw:z-index="1294" draw:name="Shape130" draw:style-name="gr1" draw:text-style-name="P2" svg:width="0.0531in" svg:height="0.0803in" svg:x="5.4929in" svg:y="10.9366in">
        <draw:image xlink:href="Pictures/10000200000000100000001805656C4788B58573.png" xlink:type="simple" xlink:show="embed" xlink:actuate="onLoad" draw:mime-type="image/png">
          <text:p/>
        </draw:image>
      </draw:frame>
      <draw:frame text:anchor-type="page" text:anchor-page-number="12" draw:z-index="1293" draw:name="Shape317" draw:style-name="gr1" draw:text-style-name="P2" svg:width="0.1598in" svg:height="0.1398in" svg:x="5.6799in" svg:y="9.5102in">
        <draw:image xlink:href="Pictures/10000200000000200000001C7F79235D81586B9F.png" xlink:type="simple" xlink:show="embed" xlink:actuate="onLoad" draw:mime-type="image/png">
          <text:p/>
        </draw:image>
      </draw:frame>
      <draw:frame text:anchor-type="page" text:anchor-page-number="78" draw:z-index="1292" draw:name="Shape1256" draw:style-name="gr1" draw:text-style-name="P2" svg:width="0.6398in" svg:height="0.3197in" svg:x="5.5193in" svg:y="0.6508in">
        <draw:image xlink:href="Pictures/100002000000008000000040A17208D0C2C0AAD8.png" xlink:type="simple" xlink:show="embed" xlink:actuate="onLoad" draw:mime-type="image/png">
          <text:p/>
        </draw:image>
      </draw:frame>
      <draw:frame text:anchor-type="page" text:anchor-page-number="3" draw:z-index="1291" draw:name="Shape31" draw:style-name="gr1" draw:text-style-name="P2" svg:width="0.1598in" svg:height="0.0398in" svg:x="6.1335in" svg:y="8.2839in">
        <draw:image xlink:href="Pictures/10000200000000300000000C955175DE0AD7C6EE.png" xlink:type="simple" xlink:show="embed" xlink:actuate="onLoad" draw:mime-type="image/png">
          <text:p/>
        </draw:image>
      </draw:frame>
      <draw:frame text:anchor-type="page" text:anchor-page-number="73" draw:z-index="1290" draw:name="Shape1151" draw:style-name="gr1" draw:text-style-name="P2" svg:width="0.1197in" svg:height="0.1004in" svg:x="5.6in" svg:y="10.5508in">
        <draw:image xlink:href="Pictures/100002000000001800000014C0B0828DE7B4C825.png" xlink:type="simple" xlink:show="embed" xlink:actuate="onLoad" draw:mime-type="image/png">
          <text:p/>
        </draw:image>
      </draw:frame>
      <draw:frame text:anchor-type="page" text:anchor-page-number="74" draw:z-index="1289" draw:name="Shape1204" draw:style-name="gr1" draw:text-style-name="P2" svg:width="0.8803in" svg:height="0.4398in" svg:x="1.8398in" svg:y="10.5102in">
        <draw:image xlink:href="Pictures/10000200000000B000000058242EA73B0195B2EC.png" xlink:type="simple" xlink:show="embed" xlink:actuate="onLoad" draw:mime-type="image/png">
          <text:p/>
        </draw:image>
      </draw:frame>
      <draw:frame text:anchor-type="page" text:anchor-page-number="75" draw:z-index="1288" draw:name="Shape1214" draw:style-name="gr1" draw:text-style-name="P2" svg:width="0.9598in" svg:height="0.1803in" svg:x="1.2in" svg:y="6.6307in">
        <draw:image xlink:href="Pictures/10000200000000C0000000247EB06F900D75B814.png" xlink:type="simple" xlink:show="embed" xlink:actuate="onLoad" draw:mime-type="image/png">
          <text:p/>
        </draw:image>
      </draw:frame>
      <draw:frame text:anchor-type="page" text:anchor-page-number="64" draw:z-index="1287" draw:name="Shape1008" draw:style-name="gr1" draw:text-style-name="P2" svg:width="0.8004in" svg:height="0.2803in" svg:x="3.8in" svg:y="0.2701in">
        <draw:image xlink:href="Pictures/10000200000000A0000000383968DBE9C45078D1.png" xlink:type="simple" xlink:show="embed" xlink:actuate="onLoad" draw:mime-type="image/png">
          <text:p/>
        </draw:image>
      </draw:frame>
      <draw:frame text:anchor-type="page" text:anchor-page-number="79" draw:z-index="1286" draw:name="Shape1282" draw:style-name="gr1" draw:text-style-name="P2" svg:width="0.4398in" svg:height="0.1398in" svg:x="4.7193in" svg:y="8.3307in">
        <draw:image xlink:href="Pictures/10000200000000580000001CDA62B798D945C2DB.png" xlink:type="simple" xlink:show="embed" xlink:actuate="onLoad" draw:mime-type="image/png">
          <text:p/>
        </draw:image>
      </draw:frame>
      <draw:frame text:anchor-type="page" text:anchor-page-number="85" draw:z-index="1285" draw:name="Shape1423" draw:style-name="gr1" draw:text-style-name="P2" svg:width="0.1197in" svg:height="0.1004in" svg:x="6.7193in" svg:y="6.7508in">
        <draw:image xlink:href="Pictures/100002000000001800000014EC272C07DC904F25.png" xlink:type="simple" xlink:show="embed" xlink:actuate="onLoad" draw:mime-type="image/png">
          <text:p/>
        </draw:image>
      </draw:frame>
      <draw:frame text:anchor-type="page" text:anchor-page-number="4" draw:z-index="1284" draw:name="Shape69" draw:style-name="gr1" draw:text-style-name="P2" svg:width="0.0803in" svg:height="0.0398in" svg:x="3.5465in" svg:y="4.4035in">
        <draw:image xlink:href="Pictures/10000200000000180000000C5D90E1F74353EE2D.png" xlink:type="simple" xlink:show="embed" xlink:actuate="onLoad" draw:mime-type="image/png">
          <text:p/>
        </draw:image>
      </draw:frame>
      <draw:frame text:anchor-type="page" text:anchor-page-number="86" draw:z-index="1283" draw:name="Shape1442" draw:style-name="gr1" draw:text-style-name="P2" svg:width="1.6398in" svg:height="0.3197in" svg:x="4.5193in" svg:y="0.6701in">
        <draw:image xlink:href="Pictures/1000020000000148000000407F06FADCF70ED9DD.png" xlink:type="simple" xlink:show="embed" xlink:actuate="onLoad" draw:mime-type="image/png">
          <text:p/>
        </draw:image>
      </draw:frame>
      <draw:frame text:anchor-type="page" text:anchor-page-number="83" draw:z-index="1282" draw:name="Shape1369" draw:style-name="gr1" draw:text-style-name="P2" svg:width="0.1197in" svg:height="0.0803in" svg:x="4.4799in" svg:y="5.1508in">
        <draw:image xlink:href="Pictures/10000200000000180000001089E98D6B3977983F.png" xlink:type="simple" xlink:show="embed" xlink:actuate="onLoad" draw:mime-type="image/png">
          <text:p/>
        </draw:image>
      </draw:frame>
      <draw:frame text:anchor-type="page" text:anchor-page-number="6" draw:z-index="1281" draw:name="Shape189" draw:style-name="gr1" draw:text-style-name="P2" svg:width="0.0803in" svg:height="0.0803in" svg:x="2in" svg:y="4.9366in">
        <draw:image xlink:href="Pictures/100002000000001800000018F3ABE7DE84E41FCD.png" xlink:type="simple" xlink:show="embed" xlink:actuate="onLoad" draw:mime-type="image/png">
          <text:p/>
        </draw:image>
      </draw:frame>
      <draw:frame text:anchor-type="page" text:anchor-page-number="10" draw:z-index="1280" draw:name="Shape242" draw:style-name="gr1" draw:text-style-name="P2" svg:width="1.4004in" svg:height="0.1803in" svg:x="0.8in" svg:y="9.2102in">
        <draw:image xlink:href="Pictures/100002000000011800000024173F6994C8D23603.png" xlink:type="simple" xlink:show="embed" xlink:actuate="onLoad" draw:mime-type="image/png">
          <text:p/>
        </draw:image>
      </draw:frame>
      <draw:frame text:anchor-type="page" text:anchor-page-number="80" draw:z-index="1279" draw:name="Shape1305" draw:style-name="gr1" draw:text-style-name="P2" svg:width="0.4398in" svg:height="0.2004in" svg:x="6.3598in" svg:y="6.9307in">
        <draw:image xlink:href="Pictures/1000020000000058000000287D8210181AD82C72.png" xlink:type="simple" xlink:show="embed" xlink:actuate="onLoad" draw:mime-type="image/png">
          <text:p/>
        </draw:image>
      </draw:frame>
      <draw:frame text:anchor-type="page" text:anchor-page-number="84" draw:z-index="1278" draw:name="Shape1392" draw:style-name="gr1" draw:text-style-name="P2" svg:width="0.1197in" svg:height="0.1004in" svg:x="6.7193in" svg:y="6.6701in">
        <draw:image xlink:href="Pictures/100002000000001800000014E8939DB4C80ECC39.png" xlink:type="simple" xlink:show="embed" xlink:actuate="onLoad" draw:mime-type="image/png">
          <text:p/>
        </draw:image>
      </draw:frame>
      <draw:frame text:anchor-type="page" text:anchor-page-number="81" draw:z-index="1277" draw:name="Shape1320" draw:style-name="gr1" draw:text-style-name="P2" svg:width="0.4398in" svg:height="0.2598in" svg:x="4.2398in" svg:y="0.7307in">
        <draw:image xlink:href="Pictures/10000200000000580000003458B80F7E18DA8064.png" xlink:type="simple" xlink:show="embed" xlink:actuate="onLoad" draw:mime-type="image/png">
          <text:p/>
        </draw:image>
      </draw:frame>
      <draw:frame text:anchor-type="page" text:anchor-page-number="88" draw:z-index="1276" draw:name="Shape1478" draw:style-name="gr1" draw:text-style-name="P2" svg:width="0.5197in" svg:height="0.2598in" svg:x="4.0799in" svg:y="0.2701in">
        <draw:image xlink:href="Pictures/10000200000000680000003451115238CCE44519.png" xlink:type="simple" xlink:show="embed" xlink:actuate="onLoad" draw:mime-type="image/png">
          <text:p/>
        </draw:image>
      </draw:frame>
      <draw:frame text:anchor-type="page" text:anchor-page-number="82" draw:z-index="1275" draw:name="Shape1351" draw:style-name="gr1" draw:text-style-name="P2" svg:width="0.0803in" svg:height="0.1004in" svg:x="5.2799in" svg:y="8.2701in">
        <draw:image xlink:href="Pictures/100002000000001000000014D5BA392398A3186F.png" xlink:type="simple" xlink:show="embed" xlink:actuate="onLoad" draw:mime-type="image/png">
          <text:p/>
        </draw:image>
      </draw:frame>
      <draw:frame text:anchor-type="page" text:anchor-page-number="46" draw:z-index="1274" draw:name="Shape761" draw:style-name="gr1" draw:text-style-name="P2" svg:width="0.1598in" svg:height="0.1598in" svg:x="3.2799in" svg:y="4.8307in">
        <draw:image xlink:href="Pictures/100002000000002000000020F1C1F11FD2FC883C.png" xlink:type="simple" xlink:show="embed" xlink:actuate="onLoad" draw:mime-type="image/png">
          <text:p/>
        </draw:image>
      </draw:frame>
      <draw:frame text:anchor-type="page" text:anchor-page-number="11" draw:z-index="1273" draw:name="Shape276" draw:style-name="gr1" draw:text-style-name="P2" svg:width="2.1197in" svg:height="0.1803in" svg:x="5.1598in" svg:y="6.5902in">
        <draw:image xlink:href="Pictures/10000200000001A80000002423982FE9AD83D8A9.png" xlink:type="simple" xlink:show="embed" xlink:actuate="onLoad" draw:mime-type="image/png">
          <text:p/>
        </draw:image>
      </draw:frame>
      <draw:frame text:anchor-type="page" text:anchor-page-number="88" draw:z-index="1272" draw:name="Shape1480" draw:style-name="gr1" draw:text-style-name="P2" svg:width="3.9598in" svg:height="0.3197in" svg:x="2.2in" svg:y="0.6701in">
        <draw:image xlink:href="Pictures/1000020000000318000000407DE8F66FE7716A3C.png" xlink:type="simple" xlink:show="embed" xlink:actuate="onLoad" draw:mime-type="image/png">
          <text:p/>
        </draw:image>
      </draw:frame>
      <draw:frame text:anchor-type="page" text:anchor-page-number="78" draw:z-index="1271" draw:name="Shape1252" draw:style-name="gr1" draw:text-style-name="P2" svg:width="0.2004in" svg:height="0.0803in" svg:x="0.0799in" svg:y="0.1102in">
        <draw:image xlink:href="Pictures/100002000000002800000010AD40088B4F33A1AF.png" xlink:type="simple" xlink:show="embed" xlink:actuate="onLoad" draw:mime-type="image/png">
          <text:p/>
        </draw:image>
      </draw:frame>
      <draw:frame text:anchor-type="page" text:anchor-page-number="82" draw:z-index="1270" draw:name="Shape1352" draw:style-name="gr1" draw:text-style-name="P2" svg:width="0.1197in" svg:height="0.1004in" svg:x="5.9598in" svg:y="8.2701in">
        <draw:image xlink:href="Pictures/100002000000001800000014B000C0674B914644.png" xlink:type="simple" xlink:show="embed" xlink:actuate="onLoad" draw:mime-type="image/png">
          <text:p/>
        </draw:image>
      </draw:frame>
      <draw:frame text:anchor-type="page" text:anchor-page-number="5" draw:z-index="1269" draw:name="Shape131" draw:style-name="gr1" draw:text-style-name="P2" svg:width="0.1331in" svg:height="0.0669in" svg:x="6.3193in" svg:y="10.9366in">
        <draw:image xlink:href="Pictures/10000200000000280000001469C1BA62F50E7876.png" xlink:type="simple" xlink:show="embed" xlink:actuate="onLoad" draw:mime-type="image/png">
          <text:p/>
        </draw:image>
      </draw:frame>
      <draw:frame text:anchor-type="page" text:anchor-page-number="2" draw:z-index="1268" draw:name="Shape11" draw:style-name="gr1" draw:text-style-name="P2" svg:width="0.4268in" svg:height="0.0268in" svg:x="4.3728in" svg:y="5.0701in">
        <draw:image xlink:href="Pictures/10000200000000800000000890A84832E9418609.png" xlink:type="simple" xlink:show="embed" xlink:actuate="onLoad" draw:mime-type="image/png">
          <text:p/>
        </draw:image>
      </draw:frame>
      <draw:frame text:anchor-type="page" text:anchor-page-number="81" draw:z-index="1267" draw:name="Shape1326" draw:style-name="gr1" draw:text-style-name="P2" svg:width="0.0803in" svg:height="0.1197in" svg:x="2.1193in" svg:y="6.9508in">
        <draw:image xlink:href="Pictures/10000200000000100000001850BD784EDAF698C6.png" xlink:type="simple" xlink:show="embed" xlink:actuate="onLoad" draw:mime-type="image/png">
          <text:p/>
        </draw:image>
      </draw:frame>
      <draw:frame text:anchor-type="page" text:anchor-page-number="73" draw:z-index="1266" draw:name="Shape1155" draw:style-name="gr1" draw:text-style-name="P2" svg:width="0.8004in" svg:height="0.3598in" svg:x="1.8398in" svg:y="10.6307in">
        <draw:image xlink:href="Pictures/10000200000000A000000048491DFCEAB4FC848F.png" xlink:type="simple" xlink:show="embed" xlink:actuate="onLoad" draw:mime-type="image/png">
          <text:p/>
        </draw:image>
      </draw:frame>
      <draw:frame text:anchor-type="page" text:anchor-page-number="12" draw:z-index="1265" draw:name="Shape315" draw:style-name="gr1" draw:text-style-name="P2" svg:width="0.7598in" svg:height="0.1598in" svg:x="6.4799in" svg:y="8.5701in">
        <draw:image xlink:href="Pictures/100002000000009800000020434350D4CB0FCC19.png" xlink:type="simple" xlink:show="embed" xlink:actuate="onLoad" draw:mime-type="image/png">
          <text:p/>
        </draw:image>
      </draw:frame>
      <draw:frame text:anchor-type="page" text:anchor-page-number="3" draw:z-index="1264" draw:name="Shape32" draw:style-name="gr1" draw:text-style-name="P2" svg:width="0.0803in" svg:height="0.0539in" svg:x="6.5866in" svg:y="8.2839in">
        <draw:image xlink:href="Pictures/100002000000001800000010C90C063E92AB0049.png" xlink:type="simple" xlink:show="embed" xlink:actuate="onLoad" draw:mime-type="image/png">
          <text:p/>
        </draw:image>
      </draw:frame>
      <draw:frame text:anchor-type="page" text:anchor-page-number="86" draw:z-index="1263" draw:name="Shape1446" draw:style-name="gr1" draw:text-style-name="P2" svg:width="0.1197in" svg:height="0.0803in" svg:x="4.9193in" svg:y="4.9307in">
        <draw:image xlink:href="Pictures/100002000000001800000010AFB87C0A9B79FCD4.png" xlink:type="simple" xlink:show="embed" xlink:actuate="onLoad" draw:mime-type="image/png">
          <text:p/>
        </draw:image>
      </draw:frame>
      <draw:frame text:anchor-type="page" text:anchor-page-number="85" draw:z-index="1262" draw:name="Shape1426" draw:style-name="gr1" draw:text-style-name="P2" svg:width="0.1197in" svg:height="0.1004in" svg:x="6.7193in" svg:y="6.9508in">
        <draw:image xlink:href="Pictures/1000020000000018000000144E0B1EB2D0583EDF.png" xlink:type="simple" xlink:show="embed" xlink:actuate="onLoad" draw:mime-type="image/png">
          <text:p/>
        </draw:image>
      </draw:frame>
      <draw:frame text:anchor-type="page" text:anchor-page-number="55" draw:z-index="1261" draw:name="Shape881" draw:style-name="gr1" draw:text-style-name="P2" svg:width="0.6398in" svg:height="0.3197in" svg:x="5.5598in" svg:y="0.7307in">
        <draw:image xlink:href="Pictures/10000200000000800000004093199322F6B47201.png" xlink:type="simple" xlink:show="embed" xlink:actuate="onLoad" draw:mime-type="image/png">
          <text:p/>
        </draw:image>
      </draw:frame>
      <draw:frame text:anchor-type="page" text:anchor-page-number="46" draw:z-index="1260" draw:name="Shape762" draw:style-name="gr1" draw:text-style-name="P2" svg:width="0.1197in" svg:height="0.1598in" svg:x="3.9598in" svg:y="4.8307in">
        <draw:image xlink:href="Pictures/100002000000001800000020C316493D6820689B.png" xlink:type="simple" xlink:show="embed" xlink:actuate="onLoad" draw:mime-type="image/png">
          <text:p/>
        </draw:image>
      </draw:frame>
      <draw:frame text:anchor-type="page" text:anchor-page-number="79" draw:z-index="1259" draw:name="Shape1286" draw:style-name="gr1" draw:text-style-name="P2" svg:width="0.7598in" svg:height="0.1398in" svg:x="2.5193in" svg:y="9.4701in">
        <draw:image xlink:href="Pictures/10000200000000980000001C51892D5C3B3E6B60.png" xlink:type="simple" xlink:show="embed" xlink:actuate="onLoad" draw:mime-type="image/png">
          <text:p/>
        </draw:image>
      </draw:frame>
      <draw:frame text:anchor-type="page" text:anchor-page-number="6" draw:z-index="1258" draw:name="Shape188" draw:style-name="gr1" draw:text-style-name="P2" svg:width="0.0803in" svg:height="0.0398in" svg:x="1.2in" svg:y="4.9366in">
        <draw:image xlink:href="Pictures/10000200000000180000000CFF5CE9A22E4F6833.png" xlink:type="simple" xlink:show="embed" xlink:actuate="onLoad" draw:mime-type="image/png">
          <text:p/>
        </draw:image>
      </draw:frame>
      <draw:frame text:anchor-type="page" text:anchor-page-number="11" draw:z-index="1257" draw:name="Shape275" draw:style-name="gr1" draw:text-style-name="P2" svg:width="1.9197in" svg:height="0.2004in" svg:x="1.4398in" svg:y="6.4902in">
        <draw:image xlink:href="Pictures/100002000000018000000028FA988B977DFFEC4D.png" xlink:type="simple" xlink:show="embed" xlink:actuate="onLoad" draw:mime-type="image/png">
          <text:p/>
        </draw:image>
      </draw:frame>
      <draw:frame text:anchor-type="page" text:anchor-page-number="4" draw:z-index="1256" draw:name="Shape71" draw:style-name="gr1" draw:text-style-name="P2" svg:width="0.0803in" svg:height="0.0539in" svg:x="4.7728in" svg:y="7.0839in">
        <draw:image xlink:href="Pictures/1000020000000018000000103743095DBD9ABCA6.png" xlink:type="simple" xlink:show="embed" xlink:actuate="onLoad" draw:mime-type="image/png">
          <text:p/>
        </draw:image>
      </draw:frame>
      <draw:frame text:anchor-type="page" text:anchor-page-number="10" draw:z-index="1255" draw:name="Shape243" draw:style-name="gr1" draw:text-style-name="P2" svg:width="0.5598in" svg:height="0.1803in" svg:x="6.7598in" svg:y="9.2902in">
        <draw:image xlink:href="Pictures/10000200000000700000002493CE3E9B1141BC68.png" xlink:type="simple" xlink:show="embed" xlink:actuate="onLoad" draw:mime-type="image/png">
          <text:p/>
        </draw:image>
      </draw:frame>
      <draw:frame text:anchor-type="page" text:anchor-page-number="74" draw:z-index="1254" draw:name="Shape1205" draw:style-name="gr1" draw:text-style-name="P2" svg:width="0.1197in" svg:height="0.1004in" svg:x="2.9193in" svg:y="11.0307in">
        <draw:image xlink:href="Pictures/10000200000000180000001466061D31D6044F64.png" xlink:type="simple" xlink:show="embed" xlink:actuate="onLoad" draw:mime-type="image/png">
          <text:p/>
        </draw:image>
      </draw:frame>
      <draw:frame text:anchor-type="page" text:anchor-page-number="13" draw:z-index="1253" draw:name="Shape344" draw:style-name="gr1" draw:text-style-name="P2" svg:width="0.1197in" svg:height="0.0803in" svg:x="5.7598in" svg:y="6.7701in">
        <draw:image xlink:href="Pictures/100002000000001800000010C0DB28D2BF2087D7.png" xlink:type="simple" xlink:show="embed" xlink:actuate="onLoad" draw:mime-type="image/png">
          <text:p/>
        </draw:image>
      </draw:frame>
      <draw:frame text:anchor-type="page" text:anchor-page-number="84" draw:z-index="1252" draw:name="Shape1394" draw:style-name="gr1" draw:text-style-name="P2" svg:width="0.1197in" svg:height="0.1197in" svg:x="6.7193in" svg:y="6.8701in">
        <draw:image xlink:href="Pictures/10000200000000180000001858911B7612446611.png" xlink:type="simple" xlink:show="embed" xlink:actuate="onLoad" draw:mime-type="image/png">
          <text:p/>
        </draw:image>
      </draw:frame>
      <draw:frame text:anchor-type="page" text:anchor-page-number="75" draw:z-index="1251" draw:name="Shape1215" draw:style-name="gr1" draw:text-style-name="P2" svg:width="0.8398in" svg:height="0.1398in" svg:x="4.7598in" svg:y="6.6307in">
        <draw:image xlink:href="Pictures/10000200000000A80000001CD89B2AB5E457C85E.png" xlink:type="simple" xlink:show="embed" xlink:actuate="onLoad" draw:mime-type="image/png">
          <text:p/>
        </draw:image>
      </draw:frame>
      <draw:frame text:anchor-type="page" text:anchor-page-number="80" draw:z-index="1250" draw:name="Shape1306" draw:style-name="gr1" draw:text-style-name="P2" svg:width="0.1598in" svg:height="0.1598in" svg:x="0.7598in" svg:y="8.2102in">
        <draw:image xlink:href="Pictures/100002000000002000000020FEE85A0FC33375FF.png" xlink:type="simple" xlink:show="embed" xlink:actuate="onLoad" draw:mime-type="image/png">
          <text:p/>
        </draw:image>
      </draw:frame>
      <draw:frame text:anchor-type="page" text:anchor-page-number="83" draw:z-index="1249" draw:name="Shape1371" draw:style-name="gr1" draw:text-style-name="P2" svg:width="0.6803in" svg:height="0.0803in" svg:x="5.5598in" svg:y="6.7102in">
        <draw:image xlink:href="Pictures/10000200000000880000001046A13E4E37AB5B4D.png" xlink:type="simple" xlink:show="embed" xlink:actuate="onLoad" draw:mime-type="image/png">
          <text:p/>
        </draw:image>
      </draw:frame>
      <draw:frame text:anchor-type="page" text:anchor-page-number="42" draw:z-index="1248" draw:name="Shape691" draw:style-name="gr1" draw:text-style-name="P2" svg:width="0.7598in" svg:height="0.3004in" svg:x="4.5598in" svg:y="0.6902in">
        <draw:image xlink:href="Pictures/10000200000000980000003C0BFC2D3A9C385A97.png" xlink:type="simple" xlink:show="embed" xlink:actuate="onLoad" draw:mime-type="image/png">
          <text:p/>
        </draw:image>
      </draw:frame>
      <draw:frame text:anchor-type="page" text:anchor-page-number="64" draw:z-index="1247" draw:name="Shape1009" draw:style-name="gr1" draw:text-style-name="P2" svg:width="3.9598in" svg:height="0.3398in" svg:x="2.2in" svg:y="0.6701in">
        <draw:image xlink:href="Pictures/100002000000031800000044AEA5408128CAAFF9.png" xlink:type="simple" xlink:show="embed" xlink:actuate="onLoad" draw:mime-type="image/png">
          <text:p/>
        </draw:image>
      </draw:frame>
      <draw:frame text:anchor-type="page" text:anchor-page-number="73" draw:z-index="1246" draw:name="Shape1156" draw:style-name="gr1" draw:text-style-name="P2" svg:width="0.1598in" svg:height="0.1004in" svg:x="3.1598in" svg:y="11.0508in">
        <draw:image xlink:href="Pictures/1000020000000020000000144C5FDF2B5108BB8D.png" xlink:type="simple" xlink:show="embed" xlink:actuate="onLoad" draw:mime-type="image/png">
          <text:p/>
        </draw:image>
      </draw:frame>
      <draw:frame text:anchor-type="page" text:anchor-page-number="64" draw:z-index="1245" draw:name="Shape1010" draw:style-name="gr1" draw:text-style-name="P2" svg:width="0.1197in" svg:height="0.0598in" svg:x="4.8799in" svg:y="2.6508in">
        <draw:image xlink:href="Pictures/10000200000000180000000C89596A60030EA21D.png" xlink:type="simple" xlink:show="embed" xlink:actuate="onLoad" draw:mime-type="image/png">
          <text:p/>
        </draw:image>
      </draw:frame>
      <draw:frame text:anchor-type="page" text:anchor-page-number="82" draw:z-index="1244" draw:name="Shape1363" draw:style-name="gr1" draw:text-style-name="P2" svg:width="0.2398in" svg:height="0.1803in" svg:x="7.5193in" svg:y="10.5102in">
        <draw:image xlink:href="Pictures/10000200000000300000002482E8647B775AC5AA.png" xlink:type="simple" xlink:show="embed" xlink:actuate="onLoad" draw:mime-type="image/png">
          <text:p/>
        </draw:image>
      </draw:frame>
      <draw:frame text:anchor-type="page" text:anchor-page-number="59" draw:z-index="1243" draw:name="Shape936" draw:style-name="gr1" draw:text-style-name="P2" svg:width="0.1197in" svg:height="0.2598in" svg:x="4.5598in" svg:y="0.7307in">
        <draw:image xlink:href="Pictures/10000200000000180000003400A4E1BA34DEC87C.png" xlink:type="simple" xlink:show="embed" xlink:actuate="onLoad" draw:mime-type="image/png">
          <text:p/>
        </draw:image>
      </draw:frame>
      <draw:frame text:anchor-type="page" text:anchor-page-number="74" draw:z-index="1242" draw:name="Shape1194" draw:style-name="gr1" draw:text-style-name="P2" svg:width="0.2803in" svg:height="0.1398in" svg:x="7.0398in" svg:y="9.0102in">
        <draw:image xlink:href="Pictures/10000200000000380000001C82E324B5E19A3735.png" xlink:type="simple" xlink:show="embed" xlink:actuate="onLoad" draw:mime-type="image/png">
          <text:p/>
        </draw:image>
      </draw:frame>
      <draw:frame text:anchor-type="page" text:anchor-page-number="85" draw:z-index="1241" draw:name="Shape1427" draw:style-name="gr1" draw:text-style-name="P2" svg:width="0.1197in" svg:height="0.1197in" svg:x="6.7193in" svg:y="7.1307in">
        <draw:image xlink:href="Pictures/100002000000001800000018D4FF48B8E1DAECA3.png" xlink:type="simple" xlink:show="embed" xlink:actuate="onLoad" draw:mime-type="image/png">
          <text:p/>
        </draw:image>
      </draw:frame>
      <draw:frame text:anchor-type="page" text:anchor-page-number="38" draw:z-index="1240" draw:name="Shape638" draw:style-name="gr1" draw:text-style-name="P2" svg:width="0.2004in" svg:height="0.0803in" svg:x="0.0398in" svg:y="0.1102in">
        <draw:image xlink:href="Pictures/1000020000000028000000103458AC78C2704F7F.png" xlink:type="simple" xlink:show="embed" xlink:actuate="onLoad" draw:mime-type="image/png">
          <text:p/>
        </draw:image>
      </draw:frame>
      <draw:frame text:anchor-type="page" text:anchor-page-number="75" draw:z-index="1239" draw:name="Shape1219" draw:style-name="gr1" draw:text-style-name="P2" svg:width="0.9197in" svg:height="0.1803in" svg:x="4.6799in" svg:y="7.9307in">
        <draw:image xlink:href="Pictures/10000200000000B80000002465FC6F775377A98C.png" xlink:type="simple" xlink:show="embed" xlink:actuate="onLoad" draw:mime-type="image/png">
          <text:p/>
        </draw:image>
      </draw:frame>
      <draw:frame text:anchor-type="page" text:anchor-page-number="84" draw:z-index="1238" draw:name="Shape1395" draw:style-name="gr1" draw:text-style-name="P2" svg:width="0.1197in" svg:height="0.1004in" svg:x="6.7193in" svg:y="7.3102in">
        <draw:image xlink:href="Pictures/100002000000001800000014A01DD361B8A669CB.png" xlink:type="simple" xlink:show="embed" xlink:actuate="onLoad" draw:mime-type="image/png">
          <text:p/>
        </draw:image>
      </draw:frame>
      <draw:frame text:anchor-type="page" text:anchor-page-number="12" draw:z-index="1237" draw:name="Shape306" draw:style-name="gr1" draw:text-style-name="P2" svg:width="3.6004in" svg:height="0.2197in" svg:x="0.4799in" svg:y="5.8902in">
        <draw:image xlink:href="Pictures/10000200000002D00000002CF88A085A680C643B.png" xlink:type="simple" xlink:show="embed" xlink:actuate="onLoad" draw:mime-type="image/png">
          <text:p/>
        </draw:image>
      </draw:frame>
      <draw:frame text:anchor-type="page" text:anchor-page-number="2" draw:z-index="1236" draw:name="Shape8" draw:style-name="gr1" draw:text-style-name="P2" svg:width="0.1067in" svg:height="0.0539in" svg:x="0.1335in" svg:y="4.3638in">
        <draw:image xlink:href="Pictures/10000200000000200000001076325D20ABCFF452.png" xlink:type="simple" xlink:show="embed" xlink:actuate="onLoad" draw:mime-type="image/png">
          <text:p/>
        </draw:image>
      </draw:frame>
      <draw:frame text:anchor-type="page" text:anchor-page-number="6" draw:z-index="1235" draw:name="Shape191" draw:style-name="gr1" draw:text-style-name="P2" svg:width="0.0531in" svg:height="0.0669in" svg:x="3.6799in" svg:y="4.9102in">
        <draw:image xlink:href="Pictures/1000020000000010000000146E1A64CB123DEB23.png" xlink:type="simple" xlink:show="embed" xlink:actuate="onLoad" draw:mime-type="image/png">
          <text:p/>
        </draw:image>
      </draw:frame>
      <draw:frame text:anchor-type="page" text:anchor-page-number="5" draw:z-index="1234" draw:name="Shape132" draw:style-name="gr1" draw:text-style-name="P2" svg:width="0.1067in" svg:height="0.0398in" svg:x="6.5335in" svg:y="10.9366in">
        <draw:image xlink:href="Pictures/10000200000000200000000CA3E61C52C806EE78.png" xlink:type="simple" xlink:show="embed" xlink:actuate="onLoad" draw:mime-type="image/png">
          <text:p/>
        </draw:image>
      </draw:frame>
      <draw:frame text:anchor-type="page" text:anchor-page-number="78" draw:z-index="1233" draw:name="Shape1255" draw:style-name="gr1" draw:text-style-name="P2" svg:width="0.0803in" svg:height="0.1197in" svg:x="5.0398in" svg:y="0.8102in">
        <draw:image xlink:href="Pictures/1000020000000010000000181F6E27E0DA6D187D.png" xlink:type="simple" xlink:show="embed" xlink:actuate="onLoad" draw:mime-type="image/png">
          <text:p/>
        </draw:image>
      </draw:frame>
      <draw:frame text:anchor-type="page" text:anchor-page-number="55" draw:z-index="1232" draw:name="Shape879" draw:style-name="gr1" draw:text-style-name="P2" svg:width="0.8004in" svg:height="0.2803in" svg:x="3.8in" svg:y="0.3102in">
        <draw:image xlink:href="Pictures/10000200000000A000000038C467F0F2F1DD3C64.png" xlink:type="simple" xlink:show="embed" xlink:actuate="onLoad" draw:mime-type="image/png">
          <text:p/>
        </draw:image>
      </draw:frame>
      <draw:frame text:anchor-type="page" text:anchor-page-number="79" draw:z-index="1231" draw:name="Shape1291" draw:style-name="gr1" draw:text-style-name="P2" svg:width="0.3598in" svg:height="0.1598in" svg:x="5.1598in" svg:y="10.1701in">
        <draw:image xlink:href="Pictures/10000200000000480000002023E79055986201D1.png" xlink:type="simple" xlink:show="embed" xlink:actuate="onLoad" draw:mime-type="image/png">
          <text:p/>
        </draw:image>
      </draw:frame>
      <draw:frame text:anchor-type="page" text:anchor-page-number="46" draw:z-index="1230" draw:name="Shape763" draw:style-name="gr1" draw:text-style-name="P2" svg:width="4.1598in" svg:height="0.1803in" svg:x="0.9193in" svg:y="5.4701in">
        <draw:image xlink:href="Pictures/1000020000000340000000240566CE2769BAE223.png" xlink:type="simple" xlink:show="embed" xlink:actuate="onLoad" draw:mime-type="image/png">
          <text:p/>
        </draw:image>
      </draw:frame>
      <draw:frame text:anchor-type="page" text:anchor-page-number="83" draw:z-index="1229" draw:name="Shape1372" draw:style-name="gr1" draw:text-style-name="P2" svg:width="0.1598in" svg:height="0.6004in" svg:x="1.3193in" svg:y="7.2307in">
        <draw:image xlink:href="Pictures/1000020000000020000000787C9EA41B721DA6AC.png" xlink:type="simple" xlink:show="embed" xlink:actuate="onLoad" draw:mime-type="image/png">
          <text:p/>
        </draw:image>
      </draw:frame>
      <draw:frame text:anchor-type="page" text:anchor-page-number="4" draw:z-index="1228" draw:name="Shape72" draw:style-name="gr1" draw:text-style-name="P2" svg:width="0.1598in" svg:height="0.0398in" svg:x="3.8398in" svg:y="7.9366in">
        <draw:image xlink:href="Pictures/10000200000000300000000C15A84F9F88F7CAB7.png" xlink:type="simple" xlink:show="embed" xlink:actuate="onLoad" draw:mime-type="image/png">
          <text:p/>
        </draw:image>
      </draw:frame>
      <draw:frame text:anchor-type="page" text:anchor-page-number="81" draw:z-index="1227" draw:name="Shape1327" draw:style-name="gr1" draw:text-style-name="P2" svg:width="0.1598in" svg:height="0.1197in" svg:x="2.2in" svg:y="6.9508in">
        <draw:image xlink:href="Pictures/1000020000000020000000189D1245196F0142DE.png" xlink:type="simple" xlink:show="embed" xlink:actuate="onLoad" draw:mime-type="image/png">
          <text:p/>
        </draw:image>
      </draw:frame>
      <draw:frame text:anchor-type="page" text:anchor-page-number="10" draw:z-index="1226" draw:name="Shape256" draw:style-name="gr1" draw:text-style-name="P2" svg:width="0.8004in" svg:height="0.4197in" svg:x="5.7598in" svg:y="10.7701in">
        <draw:image xlink:href="Pictures/10000200000000A000000054FC6F867E3EB2996D.png" xlink:type="simple" xlink:show="embed" xlink:actuate="onLoad" draw:mime-type="image/png">
          <text:p/>
        </draw:image>
      </draw:frame>
      <draw:frame text:anchor-type="page" text:anchor-page-number="11" draw:z-index="1225" draw:name="Shape274" draw:style-name="gr1" draw:text-style-name="P2" svg:width="2.0803in" svg:height="0.1803in" svg:x="0.7193in" svg:y="6.1307in">
        <draw:image xlink:href="Pictures/10000200000001A000000024B348E5F76C04A341.png" xlink:type="simple" xlink:show="embed" xlink:actuate="onLoad" draw:mime-type="image/png">
          <text:p/>
        </draw:image>
      </draw:frame>
      <draw:frame text:anchor-type="page" text:anchor-page-number="80" draw:z-index="1224" draw:name="Shape1307" draw:style-name="gr1" draw:text-style-name="P2" svg:width="0.0803in" svg:height="0.1004in" svg:x="1.4398in" svg:y="8.2102in">
        <draw:image xlink:href="Pictures/100002000000001000000014B2E61549F563F080.png" xlink:type="simple" xlink:show="embed" xlink:actuate="onLoad" draw:mime-type="image/png">
          <text:p/>
        </draw:image>
      </draw:frame>
      <draw:frame text:anchor-type="page" text:anchor-page-number="86" draw:z-index="1223" draw:name="Shape1451" draw:style-name="gr1" draw:text-style-name="P2" svg:width="0.2004in" svg:height="0.1004in" svg:x="3.5193in" svg:y="9.0307in">
        <draw:image xlink:href="Pictures/100002000000002800000014630885717EEAE239.png" xlink:type="simple" xlink:show="embed" xlink:actuate="onLoad" draw:mime-type="image/png">
          <text:p/>
        </draw:image>
      </draw:frame>
      <draw:frame text:anchor-type="page" text:anchor-page-number="88" draw:z-index="1222" draw:name="Shape1487" draw:style-name="gr1" draw:text-style-name="P2" svg:width="0.6398in" svg:height="0.1598in" svg:x="5.3193in" svg:y="6.7307in">
        <draw:image xlink:href="Pictures/100002000000008000000020C98FD4034C550755.png" xlink:type="simple" xlink:show="embed" xlink:actuate="onLoad" draw:mime-type="image/png">
          <text:p/>
        </draw:image>
      </draw:frame>
      <draw:frame text:anchor-type="page" text:anchor-page-number="3" draw:z-index="1221" draw:name="Shape33" draw:style-name="gr1" draw:text-style-name="P2" svg:width="0.0803in" svg:height="0.0539in" svg:x="5.7063in" svg:y="8.4035in">
        <draw:image xlink:href="Pictures/1000020000000018000000105BD4B60A365F0696.png" xlink:type="simple" xlink:show="embed" xlink:actuate="onLoad" draw:mime-type="image/png">
          <text:p/>
        </draw:image>
      </draw:frame>
      <draw:frame text:anchor-type="page" text:anchor-page-number="13" draw:z-index="1220" draw:name="Shape347" draw:style-name="gr1" draw:text-style-name="P2" svg:width="0.1197in" svg:height="0.0598in" svg:x="5.7598in" svg:y="7.4902in">
        <draw:image xlink:href="Pictures/10000200000000180000000C7EFBD45E6E40F2E5.png" xlink:type="simple" xlink:show="embed" xlink:actuate="onLoad" draw:mime-type="image/png">
          <text:p/>
        </draw:image>
      </draw:frame>
      <draw:frame text:anchor-type="page" text:anchor-page-number="42" draw:z-index="1219" draw:name="Shape689" draw:style-name="gr1" draw:text-style-name="P2" svg:width="0.7598in" svg:height="0.2803in" svg:x="3.8398in" svg:y="0.2701in">
        <draw:image xlink:href="Pictures/100002000000009800000038743F8A59B3E1FD5F.png" xlink:type="simple" xlink:show="embed" xlink:actuate="onLoad" draw:mime-type="image/png">
          <text:p/>
        </draw:image>
      </draw:frame>
      <draw:frame text:anchor-type="page" text:anchor-page-number="83" draw:z-index="1218" draw:name="Shape1377" draw:style-name="gr1" draw:text-style-name="P2" svg:width="0.1197in" svg:height="0.1004in" svg:x="2.3193in" svg:y="8.3701in">
        <draw:image xlink:href="Pictures/1000020000000018000000140A3D0E53AD29B098.png" xlink:type="simple" xlink:show="embed" xlink:actuate="onLoad" draw:mime-type="image/png">
          <text:p/>
        </draw:image>
      </draw:frame>
      <draw:frame text:anchor-type="page" text:anchor-page-number="4" draw:z-index="1217" draw:name="Shape73" draw:style-name="gr1" draw:text-style-name="P2" svg:width="0.1067in" svg:height="0.0398in" svg:x="4.9063in" svg:y="8.4701in">
        <draw:image xlink:href="Pictures/10000200000000200000000C4F34F90B39F8BA8F.png" xlink:type="simple" xlink:show="embed" xlink:actuate="onLoad" draw:mime-type="image/png">
          <text:p/>
        </draw:image>
      </draw:frame>
      <draw:frame text:anchor-type="page" text:anchor-page-number="55" draw:z-index="1216" draw:name="Shape882" draw:style-name="gr1" draw:text-style-name="P2" svg:width="0.1197in" svg:height="0.0803in" svg:x="0.6799in" svg:y="2.1102in">
        <draw:image xlink:href="Pictures/100002000000001800000010C9CA0A32F6704FFC.png" xlink:type="simple" xlink:show="embed" xlink:actuate="onLoad" draw:mime-type="image/png">
          <text:p/>
        </draw:image>
      </draw:frame>
      <draw:frame text:anchor-type="page" text:anchor-page-number="3" draw:z-index="1215" draw:name="Shape36" draw:style-name="gr1" draw:text-style-name="P2" svg:width="0.0803in" svg:height="0.0933in" svg:x="6.2134in" svg:y="8.4437in">
        <draw:image xlink:href="Pictures/10000200000000180000001C78AAEBAE871F430D.png" xlink:type="simple" xlink:show="embed" xlink:actuate="onLoad" draw:mime-type="image/png">
          <text:p/>
        </draw:image>
      </draw:frame>
      <draw:frame text:anchor-type="page" text:anchor-page-number="26" draw:z-index="1214" draw:name="Shape490" draw:style-name="gr1" draw:text-style-name="P2" svg:width="0.7598in" svg:height="0.2803in" svg:x="3.8398in" svg:y="0.2701in">
        <draw:image xlink:href="Pictures/10000200000000980000003831E8BB3B91874938.png" xlink:type="simple" xlink:show="embed" xlink:actuate="onLoad" draw:mime-type="image/png">
          <text:p/>
        </draw:image>
      </draw:frame>
      <draw:frame text:anchor-type="page" text:anchor-page-number="66" draw:z-index="1213" draw:name="Shape1048" draw:style-name="gr1" draw:text-style-name="P2" svg:width="0.6398in" svg:height="0.3197in" svg:x="5.5193in" svg:y="0.6508in">
        <draw:image xlink:href="Pictures/1000020000000080000000404C049D6951642C6D.png" xlink:type="simple" xlink:show="embed" xlink:actuate="onLoad" draw:mime-type="image/png">
          <text:p/>
        </draw:image>
      </draw:frame>
      <draw:frame text:anchor-type="page" text:anchor-page-number="13" draw:z-index="1212" draw:name="Shape348" draw:style-name="gr1" draw:text-style-name="P2" svg:width="0.1197in" svg:height="0.0803in" svg:x="5.7598in" svg:y="7.7508in">
        <draw:image xlink:href="Pictures/100002000000001800000010961FDD9536DDA8EE.png" xlink:type="simple" xlink:show="embed" xlink:actuate="onLoad" draw:mime-type="image/png">
          <text:p/>
        </draw:image>
      </draw:frame>
      <draw:frame text:anchor-type="page" text:anchor-page-number="88" draw:z-index="1211" draw:name="Shape1488" draw:style-name="gr1" draw:text-style-name="P2" svg:width="0.1598in" svg:height="0.6197in" svg:x="0.8799in" svg:y="7.2102in">
        <draw:image xlink:href="Pictures/10000200000000200000007CEA9F8040058C04F7.png" xlink:type="simple" xlink:show="embed" xlink:actuate="onLoad" draw:mime-type="image/png">
          <text:p/>
        </draw:image>
      </draw:frame>
      <draw:frame text:anchor-type="page" text:anchor-page-number="84" draw:z-index="1210" draw:name="Shape1397" draw:style-name="gr1" draw:text-style-name="P2" svg:width="0.1598in" svg:height="0.1197in" svg:x="6.7193in" svg:y="7.7307in">
        <draw:image xlink:href="Pictures/1000020000000020000000183C5309B91D1B60AC.png" xlink:type="simple" xlink:show="embed" xlink:actuate="onLoad" draw:mime-type="image/png">
          <text:p/>
        </draw:image>
      </draw:frame>
      <draw:frame text:anchor-type="page" text:anchor-page-number="74" draw:z-index="1209" draw:name="Shape1182" draw:style-name="gr1" draw:text-style-name="P2" svg:width="2.6803in" svg:height="0.1598in" svg:x="4.6in" svg:y="5.1902in">
        <draw:image xlink:href="Pictures/1000020000000218000000200912F18DF2DFA43F.png" xlink:type="simple" xlink:show="embed" xlink:actuate="onLoad" draw:mime-type="image/png">
          <text:p/>
        </draw:image>
      </draw:frame>
      <draw:frame text:anchor-type="page" text:anchor-page-number="85" draw:z-index="1208" draw:name="Shape1428" draw:style-name="gr1" draw:text-style-name="P2" svg:width="0.1197in" svg:height="0.1197in" svg:x="6.7193in" svg:y="7.3307in">
        <draw:image xlink:href="Pictures/10000200000000180000001894C5D66E3899A862.png" xlink:type="simple" xlink:show="embed" xlink:actuate="onLoad" draw:mime-type="image/png">
          <text:p/>
        </draw:image>
      </draw:frame>
      <draw:frame text:anchor-type="page" text:anchor-page-number="2" draw:z-index="1207" draw:name="Shape9" draw:style-name="gr1" draw:text-style-name="P2" svg:width="0.1067in" svg:height="0.0398in" svg:x="0.1335in" svg:y="4.4571in">
        <draw:image xlink:href="Pictures/10000200000000200000000C8B43B9A57D80712E.png" xlink:type="simple" xlink:show="embed" xlink:actuate="onLoad" draw:mime-type="image/png">
          <text:p/>
        </draw:image>
      </draw:frame>
      <draw:frame text:anchor-type="page" text:anchor-page-number="73" draw:z-index="1206" draw:name="Shape1157" draw:style-name="gr1" draw:text-style-name="P2" svg:width="0.1197in" svg:height="0.1004in" svg:x="3.4in" svg:y="11.1102in">
        <draw:image xlink:href="Pictures/1000020000000018000000141E62DF92EEEDAB80.png" xlink:type="simple" xlink:show="embed" xlink:actuate="onLoad" draw:mime-type="image/png">
          <text:p/>
        </draw:image>
      </draw:frame>
      <draw:frame text:anchor-type="page" text:anchor-page-number="58" draw:z-index="1205" draw:name="Shape919" draw:style-name="gr1" draw:text-style-name="P2" svg:width="0.2004in" svg:height="0.0803in" svg:x="0.0799in" svg:y="0.1102in">
        <draw:image xlink:href="Pictures/100002000000002800000010CFC230E7DC053E99.png" xlink:type="simple" xlink:show="embed" xlink:actuate="onLoad" draw:mime-type="image/png">
          <text:p/>
        </draw:image>
      </draw:frame>
      <draw:frame text:anchor-type="page" text:anchor-page-number="87" draw:z-index="1204" draw:name="Shape1462" draw:style-name="gr1" draw:text-style-name="P2" svg:width="0.6004in" svg:height="0.3197in" svg:x="5.5598in" svg:y="0.7102in">
        <draw:image xlink:href="Pictures/100002000000007800000040375E892E5653327A.png" xlink:type="simple" xlink:show="embed" xlink:actuate="onLoad" draw:mime-type="image/png">
          <text:p/>
        </draw:image>
      </draw:frame>
      <draw:frame text:anchor-type="page" text:anchor-page-number="5" draw:z-index="1203" draw:name="Shape129" draw:style-name="gr1" draw:text-style-name="P2" svg:width="0.1067in" svg:height="0.0398in" svg:x="4.1866in" svg:y="10.9638in">
        <draw:image xlink:href="Pictures/10000200000000200000000C413299FA56E53CEA.png" xlink:type="simple" xlink:show="embed" xlink:actuate="onLoad" draw:mime-type="image/png">
          <text:p/>
        </draw:image>
      </draw:frame>
      <draw:frame text:anchor-type="page" text:anchor-page-number="86" draw:z-index="1202" draw:name="Shape1452" draw:style-name="gr1" draw:text-style-name="P2" svg:width="0.8004in" svg:height="0.3803in" svg:x="1.9598in" svg:y="10.0701in">
        <draw:image xlink:href="Pictures/10000200000000A00000004C69BE318FEB33A718.png" xlink:type="simple" xlink:show="embed" xlink:actuate="onLoad" draw:mime-type="image/png">
          <text:p/>
        </draw:image>
      </draw:frame>
      <draw:frame text:anchor-type="page" text:anchor-page-number="38" draw:z-index="1201" draw:name="Shape639" draw:style-name="gr1" draw:text-style-name="P2" svg:width="0.7598in" svg:height="0.2803in" svg:x="3.8in" svg:y="0.2508in">
        <draw:image xlink:href="Pictures/100002000000009800000038279151D1A5BEEF24.png" xlink:type="simple" xlink:show="embed" xlink:actuate="onLoad" draw:mime-type="image/png">
          <text:p/>
        </draw:image>
      </draw:frame>
      <draw:frame text:anchor-type="page" text:anchor-page-number="42" draw:z-index="1200" draw:name="Shape694" draw:style-name="gr1" draw:text-style-name="P2" svg:width="2.3598in" svg:height="0.3004in" svg:x="0.4in" svg:y="6.1102in">
        <draw:image xlink:href="Pictures/10000200000001D80000003C26C498A319CD2A9B.png" xlink:type="simple" xlink:show="embed" xlink:actuate="onLoad" draw:mime-type="image/png">
          <text:p/>
        </draw:image>
      </draw:frame>
      <draw:frame text:anchor-type="page" text:anchor-page-number="6" draw:z-index="1199" draw:name="Shape190" draw:style-name="gr1" draw:text-style-name="P2" svg:width="0.0531in" svg:height="0.0933in" svg:x="3.3866in" svg:y="4.9102in">
        <draw:image xlink:href="Pictures/10000200000000100000001C9D90BA770860ED7A.png" xlink:type="simple" xlink:show="embed" xlink:actuate="onLoad" draw:mime-type="image/png">
          <text:p/>
        </draw:image>
      </draw:frame>
      <draw:frame text:anchor-type="page" text:anchor-page-number="79" draw:z-index="1198" draw:name="Shape1287" draw:style-name="gr1" draw:text-style-name="P2" svg:width="0.8004in" svg:height="0.3598in" svg:x="0.3193in" svg:y="9.6701in">
        <draw:image xlink:href="Pictures/10000200000000A000000048DD49411A82418E7B.png" xlink:type="simple" xlink:show="embed" xlink:actuate="onLoad" draw:mime-type="image/png">
          <text:p/>
        </draw:image>
      </draw:frame>
      <draw:frame text:anchor-type="page" text:anchor-page-number="11" draw:z-index="1197" draw:name="Shape268" draw:style-name="gr1" draw:text-style-name="P2" svg:width="1.3598in" svg:height="0.2004in" svg:x="0.7193in" svg:y="4.9508in">
        <draw:image xlink:href="Pictures/1000020000000110000000284F240DC325D0EF33.png" xlink:type="simple" xlink:show="embed" xlink:actuate="onLoad" draw:mime-type="image/png">
          <text:p/>
        </draw:image>
      </draw:frame>
      <draw:frame text:anchor-type="page" text:anchor-page-number="81" draw:z-index="1196" draw:name="Shape1336" draw:style-name="gr1" draw:text-style-name="P2" svg:width="0.8004in" svg:height="0.3803in" svg:x="1.8in" svg:y="10.6307in">
        <draw:image xlink:href="Pictures/10000200000000A00000004C493CE9D2A10AF645.png" xlink:type="simple" xlink:show="embed" xlink:actuate="onLoad" draw:mime-type="image/png">
          <text:p/>
        </draw:image>
      </draw:frame>
      <draw:frame text:anchor-type="page" text:anchor-page-number="80" draw:z-index="1195" draw:name="Shape1310" draw:style-name="gr1" draw:text-style-name="P2" svg:width="0.1197in" svg:height="0.1004in" svg:x="2.2799in" svg:y="8.2508in">
        <draw:image xlink:href="Pictures/100002000000001800000014DD205806A6162382.png" xlink:type="simple" xlink:show="embed" xlink:actuate="onLoad" draw:mime-type="image/png">
          <text:p/>
        </draw:image>
      </draw:frame>
      <draw:frame text:anchor-type="page" text:anchor-page-number="59" draw:z-index="1194" draw:name="Shape935" draw:style-name="gr1" draw:text-style-name="P2" svg:width="0.8004in" svg:height="0.3004in" svg:x="3.8in" svg:y="0.2902in">
        <draw:image xlink:href="Pictures/10000200000000A00000003CE93B348EF4DBCAD1.png" xlink:type="simple" xlink:show="embed" xlink:actuate="onLoad" draw:mime-type="image/png">
          <text:p/>
        </draw:image>
      </draw:frame>
      <draw:frame text:anchor-type="page" text:anchor-page-number="78" draw:z-index="1193" draw:name="Shape1253" draw:style-name="gr1" draw:text-style-name="P2" svg:width="0.8004in" svg:height="0.3004in" svg:x="3.8in" svg:y="0.2102in">
        <draw:image xlink:href="Pictures/10000200000000A00000003C02563BBCCF25966D.png" xlink:type="simple" xlink:show="embed" xlink:actuate="onLoad" draw:mime-type="image/png">
          <text:p/>
        </draw:image>
      </draw:frame>
      <draw:frame text:anchor-type="page" text:anchor-page-number="82" draw:z-index="1192" draw:name="Shape1357" draw:style-name="gr1" draw:text-style-name="P2" svg:width="0.2004in" svg:height="0.2004in" svg:x="4.8799in" svg:y="9.1102in">
        <draw:image xlink:href="Pictures/1000020000000028000000288A4E19993421C244.png" xlink:type="simple" xlink:show="embed" xlink:actuate="onLoad" draw:mime-type="image/png">
          <text:p/>
        </draw:image>
      </draw:frame>
      <draw:frame text:anchor-type="page" text:anchor-page-number="64" draw:z-index="1191" draw:name="Shape1011" draw:style-name="gr1" draw:text-style-name="P2" svg:width="0.1197in" svg:height="0.0803in" svg:x="4.8799in" svg:y="3.5701in">
        <draw:image xlink:href="Pictures/10000200000000180000001098A61F1D6611AB9F.png" xlink:type="simple" xlink:show="embed" xlink:actuate="onLoad" draw:mime-type="image/png">
          <text:p/>
        </draw:image>
      </draw:frame>
      <draw:frame text:anchor-type="page" text:anchor-page-number="12" draw:z-index="1190" draw:name="Shape305" draw:style-name="gr1" draw:text-style-name="P2" svg:width="0.3197in" svg:height="0.1803in" svg:x="5.6in" svg:y="5.4701in">
        <draw:image xlink:href="Pictures/100002000000004000000024E500B4ABE70DA0D6.png" xlink:type="simple" xlink:show="embed" xlink:actuate="onLoad" draw:mime-type="image/png">
          <text:p/>
        </draw:image>
      </draw:frame>
      <draw:frame text:anchor-type="page" text:anchor-page-number="10" draw:z-index="1189" draw:name="Shape244" draw:style-name="gr1" draw:text-style-name="P2" svg:width="0.0803in" svg:height="0.1004in" svg:x="2.9193in" svg:y="10.8902in">
        <draw:image xlink:href="Pictures/100002000000001000000014EC04DC6755EDD3ED.png" xlink:type="simple" xlink:show="embed" xlink:actuate="onLoad" draw:mime-type="image/png">
          <text:p/>
        </draw:image>
      </draw:frame>
      <draw:frame text:anchor-type="page" text:anchor-page-number="46" draw:z-index="1188" draw:name="Shape765" draw:style-name="gr1" draw:text-style-name="P2" svg:width="0.0803in" svg:height="0.1004in" svg:x="5.9193in" svg:y="7.6102in">
        <draw:image xlink:href="Pictures/100002000000001000000014D0201596F8DDD2CA.png" xlink:type="simple" xlink:show="embed" xlink:actuate="onLoad" draw:mime-type="image/png">
          <text:p/>
        </draw:image>
      </draw:frame>
      <draw:frame text:anchor-type="page" text:anchor-page-number="75" draw:z-index="1187" draw:name="Shape1221" draw:style-name="gr1" draw:text-style-name="P2" svg:width="0.8004in" svg:height="0.1803in" svg:x="4.8in" svg:y="8.6701in">
        <draw:image xlink:href="Pictures/10000200000000A00000002407E8771CA57D4C5B.png" xlink:type="simple" xlink:show="embed" xlink:actuate="onLoad" draw:mime-type="image/png">
          <text:p/>
        </draw:image>
      </draw:frame>
      <draw:frame text:anchor-type="page" text:anchor-page-number="85" draw:z-index="1186" draw:name="Shape1433" draw:style-name="gr1" draw:text-style-name="P2" svg:width="0.2004in" svg:height="0.2004in" svg:x="6in" svg:y="8.2902in">
        <draw:image xlink:href="Pictures/100002000000002800000028491F31FEDA05CECC.png" xlink:type="simple" xlink:show="embed" xlink:actuate="onLoad" draw:mime-type="image/png">
          <text:p/>
        </draw:image>
      </draw:frame>
      <draw:frame text:anchor-type="page" text:anchor-page-number="64" draw:z-index="1185" draw:name="Shape1019" draw:style-name="gr1" draw:text-style-name="P2" svg:width="0.1197in" svg:height="0.0803in" svg:x="0.8799in" svg:y="8.0701in">
        <draw:image xlink:href="Pictures/100002000000001800000010648E3B30D41BAFB2.png" xlink:type="simple" xlink:show="embed" xlink:actuate="onLoad" draw:mime-type="image/png">
          <text:p/>
        </draw:image>
      </draw:frame>
      <draw:frame text:anchor-type="page" text:anchor-page-number="5" draw:z-index="1184" draw:name="Shape133" draw:style-name="gr1" draw:text-style-name="P2" svg:width="0.0803in" svg:height="0.0398in" svg:x="6.6398in" svg:y="10.9902in">
        <draw:image xlink:href="Pictures/10000200000000180000000CC093D2FF702EF2D9.png" xlink:type="simple" xlink:show="embed" xlink:actuate="onLoad" draw:mime-type="image/png">
          <text:p/>
        </draw:image>
      </draw:frame>
      <draw:frame text:anchor-type="page" text:anchor-page-number="88" draw:z-index="1183" draw:name="Shape1495" draw:style-name="gr1" draw:text-style-name="P2" svg:width="0.4803in" svg:height="0.5197in" svg:x="5.5193in" svg:y="9.0102in">
        <draw:image xlink:href="Pictures/100002000000006000000068E5CE6B031ACCA2AE.png" xlink:type="simple" xlink:show="embed" xlink:actuate="onLoad" draw:mime-type="image/png">
          <text:p/>
        </draw:image>
      </draw:frame>
      <draw:frame text:anchor-type="page" text:anchor-page-number="13" draw:z-index="1182" draw:name="Shape349" draw:style-name="gr1" draw:text-style-name="P2" svg:width="0.1197in" svg:height="0.0803in" svg:x="5.7598in" svg:y="8.0307in">
        <draw:image xlink:href="Pictures/100002000000001800000010F17E1C078225DD9C.png" xlink:type="simple" xlink:show="embed" xlink:actuate="onLoad" draw:mime-type="image/png">
          <text:p/>
        </draw:image>
      </draw:frame>
      <draw:frame text:anchor-type="page" text:anchor-page-number="46" draw:z-index="1181" draw:name="Shape766" draw:style-name="gr1" draw:text-style-name="P2" svg:width="0.8803in" svg:height="0.3803in" svg:x="1.8398in" svg:y="7.8701in">
        <draw:image xlink:href="Pictures/10000200000000B00000004C6F96C514B6BCEE9C.png" xlink:type="simple" xlink:show="embed" xlink:actuate="onLoad" draw:mime-type="image/png">
          <text:p/>
        </draw:image>
      </draw:frame>
      <draw:frame text:anchor-type="page" text:anchor-page-number="3" draw:z-index="1180" draw:name="Shape37" draw:style-name="gr1" draw:text-style-name="P2" svg:width="0.0803in" svg:height="0.0539in" svg:x="6.5866in" svg:y="8.4437in">
        <draw:image xlink:href="Pictures/10000200000000180000001027FF0D7AB670CAA6.png" xlink:type="simple" xlink:show="embed" xlink:actuate="onLoad" draw:mime-type="image/png">
          <text:p/>
        </draw:image>
      </draw:frame>
      <draw:frame text:anchor-type="page" text:anchor-page-number="73" draw:z-index="1179" draw:name="Shape1154" draw:style-name="gr1" draw:text-style-name="P2" svg:width="1.4398in" svg:height="0.1598in" svg:x="0.9193in" svg:y="10.2102in">
        <draw:image xlink:href="Pictures/10000200000001200000002097CFB162E0317953.png" xlink:type="simple" xlink:show="embed" xlink:actuate="onLoad" draw:mime-type="image/png">
          <text:p/>
        </draw:image>
      </draw:frame>
      <draw:frame text:anchor-type="page" text:anchor-page-number="42" draw:z-index="1178" draw:name="Shape696" draw:style-name="gr1" draw:text-style-name="P2" svg:width="0.3598in" svg:height="0.1598in" svg:x="5.6799in" svg:y="6.2701in">
        <draw:image xlink:href="Pictures/10000200000000480000002075CBBD611520CA01.png" xlink:type="simple" xlink:show="embed" xlink:actuate="onLoad" draw:mime-type="image/png">
          <text:p/>
        </draw:image>
      </draw:frame>
      <draw:frame text:anchor-type="page" text:anchor-page-number="80" draw:z-index="1177" draw:name="Shape1309" draw:style-name="gr1" draw:text-style-name="P2" svg:width="0.0803in" svg:height="0.1004in" svg:x="2.2398in" svg:y="8.2701in">
        <draw:image xlink:href="Pictures/100002000000001000000014C62C03A587284B23.png" xlink:type="simple" xlink:show="embed" xlink:actuate="onLoad" draw:mime-type="image/png">
          <text:p/>
        </draw:image>
      </draw:frame>
      <draw:frame text:anchor-type="page" text:anchor-page-number="8" draw:z-index="1176" draw:name="Shape206" draw:style-name="gr1" draw:text-style-name="P2" svg:width="2.4398in" svg:height="0.1598in" svg:x="2.8in" svg:y="0.9102in">
        <draw:image xlink:href="Pictures/10000200000001E8000000205345A021E8764C2D.png" xlink:type="simple" xlink:show="embed" xlink:actuate="onLoad" draw:mime-type="image/png">
          <text:p/>
        </draw:image>
      </draw:frame>
      <draw:frame text:anchor-type="page" text:anchor-page-number="6" draw:z-index="1175" draw:name="Shape193" draw:style-name="gr1" draw:text-style-name="P2" svg:width="0.0803in" svg:height="0.0398in" svg:x="4.1866in" svg:y="4.8965in">
        <draw:image xlink:href="Pictures/10000200000000180000000C3D212F55D34092EF.png" xlink:type="simple" xlink:show="embed" xlink:actuate="onLoad" draw:mime-type="image/png">
          <text:p/>
        </draw:image>
      </draw:frame>
      <draw:frame text:anchor-type="page" text:anchor-page-number="78" draw:z-index="1174" draw:name="Shape1254" draw:style-name="gr1" draw:text-style-name="P2" svg:width="3.3598in" svg:height="0.3398in" svg:x="2.1598in" svg:y="0.6508in">
        <draw:image xlink:href="Pictures/10000200000002A000000044B0C65CB750858244.png" xlink:type="simple" xlink:show="embed" xlink:actuate="onLoad" draw:mime-type="image/png">
          <text:p/>
        </draw:image>
      </draw:frame>
      <draw:frame text:anchor-type="page" text:anchor-page-number="38" draw:z-index="1173" draw:name="Shape640" draw:style-name="gr1" draw:text-style-name="P2" svg:width="4.0004in" svg:height="0.3398in" svg:x="2.1598in" svg:y="0.6701in">
        <draw:image xlink:href="Pictures/10000200000003200000004469199C6FE2F4A135.png" xlink:type="simple" xlink:show="embed" xlink:actuate="onLoad" draw:mime-type="image/png">
          <text:p/>
        </draw:image>
      </draw:frame>
      <draw:frame text:anchor-type="page" text:anchor-page-number="2" draw:z-index="1172" draw:name="Shape10" draw:style-name="gr1" draw:text-style-name="P2" svg:width="0.1331in" svg:height="0.0398in" svg:x="0.1063in" svg:y="4.8839in">
        <draw:image xlink:href="Pictures/10000200000000280000000C3470596CC5F58DBA.png" xlink:type="simple" xlink:show="embed" xlink:actuate="onLoad" draw:mime-type="image/png">
          <text:p/>
        </draw:image>
      </draw:frame>
      <draw:frame text:anchor-type="page" text:anchor-page-number="10" draw:z-index="1171" draw:name="Shape255" draw:style-name="gr1" draw:text-style-name="P2" svg:width="0.3598in" svg:height="0.2197in" svg:x="4.5598in" svg:y="10.9701in">
        <draw:image xlink:href="Pictures/10000200000000480000002C561D01EF5ADAEE0F.png" xlink:type="simple" xlink:show="embed" xlink:actuate="onLoad" draw:mime-type="image/png">
          <text:p/>
        </draw:image>
      </draw:frame>
      <draw:frame text:anchor-type="page" text:anchor-page-number="58" draw:z-index="1170" draw:name="Shape920" draw:style-name="gr1" draw:text-style-name="P2" svg:width="0.1598in" svg:height="0.0803in" svg:x="4.2799in" svg:y="0.2508in">
        <draw:image xlink:href="Pictures/1000020000000020000000105893DA6FFDE28E8F.png" xlink:type="simple" xlink:show="embed" xlink:actuate="onLoad" draw:mime-type="image/png">
          <text:p/>
        </draw:image>
      </draw:frame>
      <draw:frame text:anchor-type="page" text:anchor-page-number="87" draw:z-index="1169" draw:name="Shape1461" draw:style-name="gr1" draw:text-style-name="P2" svg:width="0.7598in" svg:height="0.2803in" svg:x="3.8in" svg:y="0.2902in">
        <draw:image xlink:href="Pictures/1000020000000098000000389D0A42CD5BDC1D54.png" xlink:type="simple" xlink:show="embed" xlink:actuate="onLoad" draw:mime-type="image/png">
          <text:p/>
        </draw:image>
      </draw:frame>
      <draw:frame text:anchor-type="page" text:anchor-page-number="86" draw:z-index="1168" draw:name="Shape1460" draw:style-name="gr1" draw:text-style-name="P2" svg:width="0.1598in" svg:height="0.1004in" svg:x="2.9193in" svg:y="10.6902in">
        <draw:image xlink:href="Pictures/100002000000002000000014FEBFD789A3E5BCF3.png" xlink:type="simple" xlink:show="embed" xlink:actuate="onLoad" draw:mime-type="image/png">
          <text:p/>
        </draw:image>
      </draw:frame>
      <draw:frame text:anchor-type="page" text:anchor-page-number="11" draw:z-index="1167" draw:name="Shape261" draw:style-name="gr1" draw:text-style-name="P2" svg:width="5.0803in" svg:height="0.5197in" svg:x="1.9193in" svg:y="1.5902in">
        <draw:image xlink:href="Pictures/10000200000003F800000068108DC56222762C89.png" xlink:type="simple" xlink:show="embed" xlink:actuate="onLoad" draw:mime-type="image/png">
          <text:p/>
        </draw:image>
      </draw:frame>
      <draw:frame text:anchor-type="page" text:anchor-page-number="81" draw:z-index="1166" draw:name="Shape1338" draw:style-name="gr1" draw:text-style-name="P2" svg:width="0.1598in" svg:height="0.1004in" svg:x="6.4398in" svg:y="10.8307in">
        <draw:image xlink:href="Pictures/100002000000002000000014F03E4BA78B65AACD.png" xlink:type="simple" xlink:show="embed" xlink:actuate="onLoad" draw:mime-type="image/png">
          <text:p/>
        </draw:image>
      </draw:frame>
      <draw:frame text:anchor-type="page" text:anchor-page-number="84" draw:z-index="1165" draw:name="Shape1405" draw:style-name="gr1" draw:text-style-name="P2" svg:width="0.8398in" svg:height="0.3398in" svg:x="1.8398in" svg:y="9.4102in">
        <draw:image xlink:href="Pictures/10000200000000A8000000444178ED0BBACA1335.png" xlink:type="simple" xlink:show="embed" xlink:actuate="onLoad" draw:mime-type="image/png">
          <text:p/>
        </draw:image>
      </draw:frame>
      <draw:frame text:anchor-type="page" text:anchor-page-number="59" draw:z-index="1164" draw:name="Shape939" draw:style-name="gr1" draw:text-style-name="P2" svg:width="0.1197in" svg:height="0.0598in" svg:x="8in" svg:y="6.2307in">
        <draw:image xlink:href="Pictures/10000200000000180000000C8EEAD5C8F1C697FB.png" xlink:type="simple" xlink:show="embed" xlink:actuate="onLoad" draw:mime-type="image/png">
          <text:p/>
        </draw:image>
      </draw:frame>
      <draw:frame text:anchor-type="page" text:anchor-page-number="82" draw:z-index="1163" draw:name="Shape1360" draw:style-name="gr1" draw:text-style-name="P2" svg:width="0.8004in" svg:height="0.3803in" svg:x="1.7598in" svg:y="9.2701in">
        <draw:image xlink:href="Pictures/10000200000000A00000004CE78B59FDA8869B6C.png" xlink:type="simple" xlink:show="embed" xlink:actuate="onLoad" draw:mime-type="image/png">
          <text:p/>
        </draw:image>
      </draw:frame>
      <draw:frame text:anchor-type="page" text:anchor-page-number="4" draw:z-index="1162" draw:name="Shape75" draw:style-name="gr1" draw:text-style-name="P2" svg:width="0.1067in" svg:height="0.0539in" svg:x="6.1598in" svg:y="8.6701in">
        <draw:image xlink:href="Pictures/100002000000002000000010B115BFDBA9FDE144.png" xlink:type="simple" xlink:show="embed" xlink:actuate="onLoad" draw:mime-type="image/png">
          <text:p/>
        </draw:image>
      </draw:frame>
      <draw:frame text:anchor-type="page" text:anchor-page-number="26" draw:z-index="1161" draw:name="Shape492" draw:style-name="gr1" draw:text-style-name="P2" svg:width="0.3598in" svg:height="0.0803in" svg:x="2.2398in" svg:y="0.8902in">
        <draw:image xlink:href="Pictures/1000020000000048000000101A5058F4ED2347C7.png" xlink:type="simple" xlink:show="embed" xlink:actuate="onLoad" draw:mime-type="image/png">
          <text:p/>
        </draw:image>
      </draw:frame>
      <draw:frame text:anchor-type="page" text:anchor-page-number="55" draw:z-index="1160" draw:name="Shape886" draw:style-name="gr1" draw:text-style-name="P2" svg:width="0.1598in" svg:height="0.0803in" svg:x="7.3193in" svg:y="7.3102in">
        <draw:image xlink:href="Pictures/100002000000002000000010AB40F2812F4403C4.png" xlink:type="simple" xlink:show="embed" xlink:actuate="onLoad" draw:mime-type="image/png">
          <text:p/>
        </draw:image>
      </draw:frame>
      <draw:frame text:anchor-type="page" text:anchor-page-number="40" draw:z-index="1159" draw:name="Shape666" draw:style-name="gr1" draw:text-style-name="P2" svg:width="0.8004in" svg:height="0.3004in" svg:x="3.8in" svg:y="0.2307in">
        <draw:image xlink:href="Pictures/10000200000000A00000003C5CEC7AA23B30D7DF.png" xlink:type="simple" xlink:show="embed" xlink:actuate="onLoad" draw:mime-type="image/png">
          <text:p/>
        </draw:image>
      </draw:frame>
      <draw:frame text:anchor-type="page" text:anchor-page-number="83" draw:z-index="1158" draw:name="Shape1379" draw:style-name="gr1" draw:text-style-name="P2" svg:width="0.3197in" svg:height="0.1598in" svg:x="4.1193in" svg:y="8.8307in">
        <draw:image xlink:href="Pictures/100002000000004000000020EA0D5A24682934CE.png" xlink:type="simple" xlink:show="embed" xlink:actuate="onLoad" draw:mime-type="image/png">
          <text:p/>
        </draw:image>
      </draw:frame>
      <draw:frame text:anchor-type="page" text:anchor-page-number="79" draw:z-index="1157" draw:name="Shape1292" draw:style-name="gr1" draw:text-style-name="P2" svg:width="0.1598in" svg:height="0.1004in" svg:x="0.0799in" svg:y="10.5102in">
        <draw:image xlink:href="Pictures/10000200000000200000001480632884FA99947A.png" xlink:type="simple" xlink:show="embed" xlink:actuate="onLoad" draw:mime-type="image/png">
          <text:p/>
        </draw:image>
      </draw:frame>
      <draw:frame text:anchor-type="page" text:anchor-page-number="12" draw:z-index="1156" draw:name="Shape304" draw:style-name="gr1" draw:text-style-name="P2" svg:width="1.1197in" svg:height="0.1598in" svg:x="0.5193in" svg:y="5.4508in">
        <draw:image xlink:href="Pictures/10000200000000E000000020C3B81B9A150AAD7C.png" xlink:type="simple" xlink:show="embed" xlink:actuate="onLoad" draw:mime-type="image/png">
          <text:p/>
        </draw:image>
      </draw:frame>
      <draw:frame text:anchor-type="page" text:anchor-page-number="89" draw:z-index="1155" draw:name="Shape1502" draw:style-name="gr1" draw:text-style-name="P2" svg:width="0.1197in" svg:height="0.1398in" svg:x="4.5193in" svg:y="0.8102in">
        <draw:image xlink:href="Pictures/10000200000000180000001CD0A2DEEB487D1327.png" xlink:type="simple" xlink:show="embed" xlink:actuate="onLoad" draw:mime-type="image/png">
          <text:p/>
        </draw:image>
      </draw:frame>
      <draw:frame text:anchor-type="page" text:anchor-page-number="75" draw:z-index="1154" draw:name="Shape1222" draw:style-name="gr1" draw:text-style-name="P2" svg:width="0.0803in" svg:height="0.1803in" svg:x="0.7193in" svg:y="9.7102in">
        <draw:image xlink:href="Pictures/100002000000001000000024B47DE46B1685F384.png" xlink:type="simple" xlink:show="embed" xlink:actuate="onLoad" draw:mime-type="image/png">
          <text:p/>
        </draw:image>
      </draw:frame>
      <draw:frame text:anchor-type="page" text:anchor-page-number="66" draw:z-index="1153" draw:name="Shape1044" draw:style-name="gr1" draw:text-style-name="P2" svg:width="0.2004in" svg:height="0.2598in" svg:x="3.7193in" svg:y="0.2902in">
        <draw:image xlink:href="Pictures/100002000000002800000034FAEAA1E72576D13E.png" xlink:type="simple" xlink:show="embed" xlink:actuate="onLoad" draw:mime-type="image/png">
          <text:p/>
        </draw:image>
      </draw:frame>
      <draw:frame text:anchor-type="page" text:anchor-page-number="74" draw:z-index="1152" draw:name="Shape1170" draw:style-name="gr1" draw:text-style-name="P2" svg:width="1.3197in" svg:height="0.4004in" svg:x="0.9598in" svg:y="2.9902in">
        <draw:image xlink:href="Pictures/100002000000010800000050705F848FA5105A96.png" xlink:type="simple" xlink:show="embed" xlink:actuate="onLoad" draw:mime-type="image/png">
          <text:p/>
        </draw:image>
      </draw:frame>
      <draw:frame text:anchor-type="page" text:anchor-page-number="65" draw:z-index="1151" draw:name="Shape1028" draw:style-name="gr1" draw:text-style-name="P2" svg:width="0.8004in" svg:height="0.3197in" svg:x="3.8in" svg:y="0.2508in">
        <draw:image xlink:href="Pictures/10000200000000A000000040316FF06BEBEACBC5.png" xlink:type="simple" xlink:show="embed" xlink:actuate="onLoad" draw:mime-type="image/png">
          <text:p/>
        </draw:image>
      </draw:frame>
      <draw:frame text:anchor-type="page" text:anchor-page-number="50" draw:z-index="1150" draw:name="Shape815" draw:style-name="gr1" draw:text-style-name="P2" svg:width="0.6004in" svg:height="0.3197in" svg:x="5.5598in" svg:y="0.6902in">
        <draw:image xlink:href="Pictures/1000020000000078000000407B6F2FB55AFF385F.png" xlink:type="simple" xlink:show="embed" xlink:actuate="onLoad" draw:mime-type="image/png">
          <text:p/>
        </draw:image>
      </draw:frame>
      <draw:frame text:anchor-type="page" text:anchor-page-number="66" draw:z-index="1149" draw:name="Shape1047" draw:style-name="gr1" draw:text-style-name="P2" svg:width="0.1197in" svg:height="0.0598in" svg:x="5.1193in" svg:y="0.8701in">
        <draw:image xlink:href="Pictures/10000200000000180000000C04787958E3EAD3FA.png" xlink:type="simple" xlink:show="embed" xlink:actuate="onLoad" draw:mime-type="image/png">
          <text:p/>
        </draw:image>
      </draw:frame>
      <draw:frame text:anchor-type="page" text:anchor-page-number="52" draw:z-index="1148" draw:name="Shape843" draw:style-name="gr1" draw:text-style-name="P2" svg:width="0.7598in" svg:height="0.3004in" svg:x="4.5193in" svg:y="0.6701in">
        <draw:image xlink:href="Pictures/10000200000000980000003C23FF2401CFB211BD.png" xlink:type="simple" xlink:show="embed" xlink:actuate="onLoad" draw:mime-type="image/png">
          <text:p/>
        </draw:image>
      </draw:frame>
      <draw:frame text:anchor-type="page" text:anchor-page-number="87" draw:z-index="1147" draw:name="Shape1470" draw:style-name="gr1" draw:text-style-name="P2" svg:width="0.1598in" svg:height="0.1004in" svg:x="4.5598in" svg:y="7.8701in">
        <draw:image xlink:href="Pictures/1000020000000020000000142AAD851391F5AB34.png" xlink:type="simple" xlink:show="embed" xlink:actuate="onLoad" draw:mime-type="image/png">
          <text:p/>
        </draw:image>
      </draw:frame>
      <draw:frame text:anchor-type="page" text:anchor-page-number="15" draw:z-index="1146" draw:name="Shape377" draw:style-name="gr1" draw:text-style-name="P2" svg:width="2.4004in" svg:height="0.1803in" svg:x="2.8398in" svg:y="0.9307in">
        <draw:image xlink:href="Pictures/10000200000001E000000024AACADB7E2D306964.png" xlink:type="simple" xlink:show="embed" xlink:actuate="onLoad" draw:mime-type="image/png">
          <text:p/>
        </draw:image>
      </draw:frame>
      <draw:frame text:anchor-type="page" text:anchor-page-number="6" draw:z-index="1145" draw:name="Shape179" draw:style-name="gr1" draw:text-style-name="P2" svg:width="0.0803in" svg:height="0.0669in" svg:x="2.9335in" svg:y="4.7508in">
        <draw:image xlink:href="Pictures/100002000000001800000014F8019775D081C3C8.png" xlink:type="simple" xlink:show="embed" xlink:actuate="onLoad" draw:mime-type="image/png">
          <text:p/>
        </draw:image>
      </draw:frame>
      <draw:frame text:anchor-type="page" text:anchor-page-number="80" draw:z-index="1144" draw:name="Shape1313" draw:style-name="gr1" draw:text-style-name="P2" svg:width="0.1598in" svg:height="0.1598in" svg:x="0.2398in" svg:y="9.6902in">
        <draw:image xlink:href="Pictures/1000020000000020000000208ED4E1CD9C93B246.png" xlink:type="simple" xlink:show="embed" xlink:actuate="onLoad" draw:mime-type="image/png">
          <text:p/>
        </draw:image>
      </draw:frame>
      <draw:frame text:anchor-type="page" text:anchor-page-number="4" draw:z-index="1143" draw:name="Shape76" draw:style-name="gr1" draw:text-style-name="P2" svg:width="0.0803in" svg:height="0.0539in" svg:x="4.2398in" svg:y="8.8437in">
        <draw:image xlink:href="Pictures/100002000000001800000010AAF63A29CD532F5B.png" xlink:type="simple" xlink:show="embed" xlink:actuate="onLoad" draw:mime-type="image/png">
          <text:p/>
        </draw:image>
      </draw:frame>
      <draw:frame text:anchor-type="page" text:anchor-page-number="5" draw:z-index="1142" draw:name="Shape135" draw:style-name="gr1" draw:text-style-name="P2" svg:width="0.1331in" svg:height="0.1067in" svg:x="5.3598in" svg:y="11.1102in">
        <draw:image xlink:href="Pictures/100002000000002800000020CD83F93BFC6FB18E.png" xlink:type="simple" xlink:show="embed" xlink:actuate="onLoad" draw:mime-type="image/png">
          <text:p/>
        </draw:image>
      </draw:frame>
      <draw:frame text:anchor-type="page" text:anchor-page-number="14" draw:z-index="1141" draw:name="Shape361" draw:style-name="gr1" draw:text-style-name="P2" svg:width="2.4004in" svg:height="0.1803in" svg:x="2.8398in" svg:y="0.9701in">
        <draw:image xlink:href="Pictures/10000200000001E000000024C223F230DE74ABF5.png" xlink:type="simple" xlink:show="embed" xlink:actuate="onLoad" draw:mime-type="image/png">
          <text:p/>
        </draw:image>
      </draw:frame>
      <draw:frame text:anchor-type="page" text:anchor-page-number="27" draw:z-index="1140" draw:name="Shape507" draw:style-name="gr1" draw:text-style-name="P2" svg:width="0.8004in" svg:height="0.3004in" svg:x="3.8in" svg:y="0.2902in">
        <draw:image xlink:href="Pictures/10000200000000A00000003CC560A04A0B66D38A.png" xlink:type="simple" xlink:show="embed" xlink:actuate="onLoad" draw:mime-type="image/png">
          <text:p/>
        </draw:image>
      </draw:frame>
      <draw:frame text:anchor-type="page" text:anchor-page-number="89" draw:z-index="1139" draw:name="Shape1500" draw:style-name="gr1" draw:text-style-name="P2" svg:width="0.8004in" svg:height="0.3398in" svg:x="3.7598in" svg:y="0.2102in">
        <draw:image xlink:href="Pictures/10000200000000A0000000447364F97267BD0E78.png" xlink:type="simple" xlink:show="embed" xlink:actuate="onLoad" draw:mime-type="image/png">
          <text:p/>
        </draw:image>
      </draw:frame>
      <draw:frame text:anchor-type="page" text:anchor-page-number="13" draw:z-index="1138" draw:name="Shape350" draw:style-name="gr1" draw:text-style-name="P2" svg:width="0.1197in" svg:height="0.0803in" svg:x="5.7598in" svg:y="8.4701in">
        <draw:image xlink:href="Pictures/10000200000000180000001046660B915556FAB5.png" xlink:type="simple" xlink:show="embed" xlink:actuate="onLoad" draw:mime-type="image/png">
          <text:p/>
        </draw:image>
      </draw:frame>
      <draw:frame text:anchor-type="page" text:anchor-page-number="79" draw:z-index="1137" draw:name="Shape1293" draw:style-name="gr1" draw:text-style-name="P2" svg:width="0.0803in" svg:height="0.1004in" svg:x="3in" svg:y="10.5307in">
        <draw:image xlink:href="Pictures/1000020000000010000000141CC2A4BB042288A9.png" xlink:type="simple" xlink:show="embed" xlink:actuate="onLoad" draw:mime-type="image/png">
          <text:p/>
        </draw:image>
      </draw:frame>
      <draw:frame text:anchor-type="page" text:anchor-page-number="65" draw:z-index="1136" draw:name="Shape1033" draw:style-name="gr1" draw:text-style-name="P2" svg:width="0.6398in" svg:height="0.1598in" svg:x="3.4in" svg:y="3.4102in">
        <draw:image xlink:href="Pictures/100002000000008000000020B90882D3E7A9380F.png" xlink:type="simple" xlink:show="embed" xlink:actuate="onLoad" draw:mime-type="image/png">
          <text:p/>
        </draw:image>
      </draw:frame>
      <draw:frame text:anchor-type="page" text:anchor-page-number="26" draw:z-index="1135" draw:name="Shape491" draw:style-name="gr1" draw:text-style-name="P2" svg:width="3.9598in" svg:height="0.3197in" svg:x="2.2in" svg:y="0.6902in">
        <draw:image xlink:href="Pictures/10000200000003180000004006DB3C9495959FA6.png" xlink:type="simple" xlink:show="embed" xlink:actuate="onLoad" draw:mime-type="image/png">
          <text:p/>
        </draw:image>
      </draw:frame>
      <draw:frame text:anchor-type="page" text:anchor-page-number="11" draw:z-index="1134" draw:name="Shape264" draw:style-name="gr1" draw:text-style-name="P2" svg:width="2.2803in" svg:height="0.1803in" svg:x="5in" svg:y="2.2102in">
        <draw:image xlink:href="Pictures/10000200000001C800000024F629C6870B15F6E2.png" xlink:type="simple" xlink:show="embed" xlink:actuate="onLoad" draw:mime-type="image/png">
          <text:p/>
        </draw:image>
      </draw:frame>
      <draw:frame text:anchor-type="page" text:anchor-page-number="88" draw:z-index="1133" draw:name="Shape1493" draw:style-name="gr1" draw:text-style-name="P2" svg:width="0.2004in" svg:height="0.1197in" svg:x="6.0398in" svg:y="9.0902in">
        <draw:image xlink:href="Pictures/1000020000000028000000187BD71CFB6B168ADC.png" xlink:type="simple" xlink:show="embed" xlink:actuate="onLoad" draw:mime-type="image/png">
          <text:p/>
        </draw:image>
      </draw:frame>
      <draw:frame text:anchor-type="page" text:anchor-page-number="46" draw:z-index="1132" draw:name="Shape767" draw:style-name="gr1" draw:text-style-name="P2" svg:width="0.3197in" svg:height="0.1398in" svg:x="3.3193in" svg:y="8.4102in">
        <draw:image xlink:href="Pictures/10000200000000400000001CCAF99600606B9451.png" xlink:type="simple" xlink:show="embed" xlink:actuate="onLoad" draw:mime-type="image/png">
          <text:p/>
        </draw:image>
      </draw:frame>
      <draw:frame text:anchor-type="page" text:anchor-page-number="38" draw:z-index="1131" draw:name="Shape645" draw:style-name="gr1" draw:text-style-name="P2" svg:width="0.1197in" svg:height="0.0803in" svg:x="6.4799in" svg:y="3.6102in">
        <draw:image xlink:href="Pictures/10000200000000180000001098ACC97E4E12A623.png" xlink:type="simple" xlink:show="embed" xlink:actuate="onLoad" draw:mime-type="image/png">
          <text:p/>
        </draw:image>
      </draw:frame>
      <draw:frame text:anchor-type="page" text:anchor-page-number="23" draw:z-index="1130" draw:name="Shape458" draw:style-name="gr1" draw:text-style-name="P2" svg:width="0.8004in" svg:height="0.2598in" svg:x="3.4398in" svg:y="0.7307in">
        <draw:image xlink:href="Pictures/10000200000000A000000034173E33A520CBA150.png" xlink:type="simple" xlink:show="embed" xlink:actuate="onLoad" draw:mime-type="image/png">
          <text:p/>
        </draw:image>
      </draw:frame>
      <draw:frame text:anchor-type="page" text:anchor-page-number="78" draw:z-index="1129" draw:name="Shape1265" draw:style-name="gr1" draw:text-style-name="P2" svg:width="0.0803in" svg:height="0.1803in" svg:x="2.4398in" svg:y="5.6102in">
        <draw:image xlink:href="Pictures/1000020000000010000000244FA7B0B0C1C930C0.png" xlink:type="simple" xlink:show="embed" xlink:actuate="onLoad" draw:mime-type="image/png">
          <text:p/>
        </draw:image>
      </draw:frame>
      <draw:frame text:anchor-type="page" text:anchor-page-number="40" draw:z-index="1128" draw:name="Shape667" draw:style-name="gr1" draw:text-style-name="P2" svg:width="3.9598in" svg:height="0.3398in" svg:x="2.2in" svg:y="0.6701in">
        <draw:image xlink:href="Pictures/100002000000031800000044CB0E084D727F5212.png" xlink:type="simple" xlink:show="embed" xlink:actuate="onLoad" draw:mime-type="image/png">
          <text:p/>
        </draw:image>
      </draw:frame>
      <draw:frame text:anchor-type="page" text:anchor-page-number="55" draw:z-index="1127" draw:name="Shape889" draw:style-name="gr1" draw:text-style-name="P2" svg:width="0.3598in" svg:height="0.1598in" svg:x="1.6in" svg:y="8.1701in">
        <draw:image xlink:href="Pictures/10000200000000480000002089F6F62E2BE014B8.png" xlink:type="simple" xlink:show="embed" xlink:actuate="onLoad" draw:mime-type="image/png">
          <text:p/>
        </draw:image>
      </draw:frame>
      <draw:frame text:anchor-type="page" text:anchor-page-number="67" draw:z-index="1126" draw:name="Shape1062" draw:style-name="gr1" draw:text-style-name="P2" svg:width="0.1598in" svg:height="0.1004in" svg:x="4.5193in" svg:y="0.9307in">
        <draw:image xlink:href="Pictures/100002000000002000000014675D23DA6057C4D4.png" xlink:type="simple" xlink:show="embed" xlink:actuate="onLoad" draw:mime-type="image/png">
          <text:p/>
        </draw:image>
      </draw:frame>
      <draw:frame text:anchor-type="page" text:anchor-page-number="81" draw:z-index="1125" draw:name="Shape1339" draw:style-name="gr1" draw:text-style-name="P2" svg:width="0.0803in" svg:height="0.1004in" svg:x="6.7193in" svg:y="10.8701in">
        <draw:image xlink:href="Pictures/1000020000000010000000141DB564DA9FD179EF.png" xlink:type="simple" xlink:show="embed" xlink:actuate="onLoad" draw:mime-type="image/png">
          <text:p/>
        </draw:image>
      </draw:frame>
      <draw:frame text:anchor-type="page" text:anchor-page-number="2" draw:z-index="1124" draw:name="Shape14" draw:style-name="gr1" draw:text-style-name="P2" svg:width="0.1067in" svg:height="0.0933in" svg:x="0.1063in" svg:y="5.9772in">
        <draw:image xlink:href="Pictures/10000200000000200000001C31C7F8E75E179E4D.png" xlink:type="simple" xlink:show="embed" xlink:actuate="onLoad" draw:mime-type="image/png">
          <text:p/>
        </draw:image>
      </draw:frame>
      <draw:frame text:anchor-type="page" text:anchor-page-number="58" draw:z-index="1123" draw:name="Shape922" draw:style-name="gr1" draw:text-style-name="P2" svg:width="0.6398in" svg:height="0.3197in" svg:x="5.5598in" svg:y="0.6701in">
        <draw:image xlink:href="Pictures/100002000000008000000040CF70E3FCC785009F.png" xlink:type="simple" xlink:show="embed" xlink:actuate="onLoad" draw:mime-type="image/png">
          <text:p/>
        </draw:image>
      </draw:frame>
      <draw:frame text:anchor-type="page" text:anchor-page-number="12" draw:z-index="1122" draw:name="Shape300" draw:style-name="gr1" draw:text-style-name="P2" svg:width="0.3598in" svg:height="0.1598in" svg:x="1.4799in" svg:y="5.2701in">
        <draw:image xlink:href="Pictures/1000020000000048000000204B764527C9EBFFBE.png" xlink:type="simple" xlink:show="embed" xlink:actuate="onLoad" draw:mime-type="image/png">
          <text:p/>
        </draw:image>
      </draw:frame>
      <draw:frame text:anchor-type="page" text:anchor-page-number="42" draw:z-index="1121" draw:name="Shape697" draw:style-name="gr1" draw:text-style-name="P2" svg:width="0.4004in" svg:height="0.1598in" svg:x="7.3598in" svg:y="6.2701in">
        <draw:image xlink:href="Pictures/100002000000005000000020A25315E77A6C7691.png" xlink:type="simple" xlink:show="embed" xlink:actuate="onLoad" draw:mime-type="image/png">
          <text:p/>
        </draw:image>
      </draw:frame>
      <draw:frame text:anchor-type="page" text:anchor-page-number="74" draw:z-index="1120" draw:name="Shape1162" draw:style-name="gr1" draw:text-style-name="P2" svg:width="3.8398in" svg:height="0.4398in" svg:x="2.2in" svg:y="1.1508in">
        <draw:image xlink:href="Pictures/100002000000030000000058913FCC253D156583.png" xlink:type="simple" xlink:show="embed" xlink:actuate="onLoad" draw:mime-type="image/png">
          <text:p/>
        </draw:image>
      </draw:frame>
      <draw:frame text:anchor-type="page" text:anchor-page-number="85" draw:z-index="1119" draw:name="Shape1432" draw:style-name="gr1" draw:text-style-name="P2" svg:width="0.1197in" svg:height="0.1598in" svg:x="5.4in" svg:y="8.4102in">
        <draw:image xlink:href="Pictures/100002000000001800000020D0525C8CC2DF8AF3.png" xlink:type="simple" xlink:show="embed" xlink:actuate="onLoad" draw:mime-type="image/png">
          <text:p/>
        </draw:image>
      </draw:frame>
      <draw:frame text:anchor-type="page" text:anchor-page-number="8" draw:z-index="1118" draw:name="Shape209" draw:style-name="gr1" draw:text-style-name="P2" svg:width="0.4398in" svg:height="0.0398in" svg:x="6.2799in" svg:y="2.4902in">
        <draw:image xlink:href="Pictures/100002000000005800000008FCD011A3BEFF92FC.png" xlink:type="simple" xlink:show="embed" xlink:actuate="onLoad" draw:mime-type="image/png">
          <text:p/>
        </draw:image>
      </draw:frame>
      <draw:frame text:anchor-type="page" text:anchor-page-number="62" draw:z-index="1117" draw:name="Shape980" draw:style-name="gr1" draw:text-style-name="P2" svg:width="0.6004in" svg:height="0.3197in" svg:x="5.5598in" svg:y="0.6902in">
        <draw:image xlink:href="Pictures/10000200000000780000004018EDFBA7FEC21C1D.png" xlink:type="simple" xlink:show="embed" xlink:actuate="onLoad" draw:mime-type="image/png">
          <text:p/>
        </draw:image>
      </draw:frame>
      <draw:frame text:anchor-type="page" text:anchor-page-number="3" draw:z-index="1116" draw:name="Shape35" draw:style-name="gr1" draw:text-style-name="P2" svg:width="0.0803in" svg:height="0.0398in" svg:x="5.3598in" svg:y="8.4701in">
        <draw:image xlink:href="Pictures/10000200000000180000000CB2791601F65191E0.png" xlink:type="simple" xlink:show="embed" xlink:actuate="onLoad" draw:mime-type="image/png">
          <text:p/>
        </draw:image>
      </draw:frame>
      <draw:frame text:anchor-type="page" text:anchor-page-number="84" draw:z-index="1115" draw:name="Shape1407" draw:style-name="gr1" draw:text-style-name="P2" svg:width="0.1598in" svg:height="0.1197in" svg:x="3.0799in" svg:y="9.9508in">
        <draw:image xlink:href="Pictures/1000020000000020000000182D03139F733EFE96.png" xlink:type="simple" xlink:show="embed" xlink:actuate="onLoad" draw:mime-type="image/png">
          <text:p/>
        </draw:image>
      </draw:frame>
      <draw:frame text:anchor-type="page" text:anchor-page-number="82" draw:z-index="1114" draw:name="Shape1358" draw:style-name="gr1" draw:text-style-name="P2" svg:width="0.1197in" svg:height="0.1004in" svg:x="5.6398in" svg:y="9.2701in">
        <draw:image xlink:href="Pictures/100002000000001800000014B7A69ED3D18774A2.png" xlink:type="simple" xlink:show="embed" xlink:actuate="onLoad" draw:mime-type="image/png">
          <text:p/>
        </draw:image>
      </draw:frame>
      <draw:frame text:anchor-type="page" text:anchor-page-number="83" draw:z-index="1113" draw:name="Shape1381" draw:style-name="gr1" draw:text-style-name="P2" svg:width="0.9197in" svg:height="0.4004in" svg:x="2.2in" svg:y="9.5508in">
        <draw:image xlink:href="Pictures/10000200000000B80000005080969D943BC2A9B2.png" xlink:type="simple" xlink:show="embed" xlink:actuate="onLoad" draw:mime-type="image/png">
          <text:p/>
        </draw:image>
      </draw:frame>
      <draw:frame text:anchor-type="page" text:anchor-page-number="59" draw:z-index="1112" draw:name="Shape940" draw:style-name="gr1" draw:text-style-name="P2" svg:width="0.2803in" svg:height="0.1803in" svg:x="0.6799in" svg:y="8.8307in">
        <draw:image xlink:href="Pictures/10000200000000380000002411703C21428437B4.png" xlink:type="simple" xlink:show="embed" xlink:actuate="onLoad" draw:mime-type="image/png">
          <text:p/>
        </draw:image>
      </draw:frame>
      <draw:frame text:anchor-type="page" text:anchor-page-number="50" draw:z-index="1111" draw:name="Shape813" draw:style-name="gr1" draw:text-style-name="P2" svg:width="0.7598in" svg:height="0.2803in" svg:x="3.8398in" svg:y="0.2701in">
        <draw:image xlink:href="Pictures/100002000000009800000038CF60EAB7694A791E.png" xlink:type="simple" xlink:show="embed" xlink:actuate="onLoad" draw:mime-type="image/png">
          <text:p/>
        </draw:image>
      </draw:frame>
      <draw:frame text:anchor-type="page" text:anchor-page-number="44" draw:z-index="1110" draw:name="Shape725" draw:style-name="gr1" draw:text-style-name="P2" svg:width="0.7598in" svg:height="0.3004in" svg:x="4.5193in" svg:y="0.6701in">
        <draw:image xlink:href="Pictures/10000200000000980000003C1136648619D265FE.png" xlink:type="simple" xlink:show="embed" xlink:actuate="onLoad" draw:mime-type="image/png">
          <text:p/>
        </draw:image>
      </draw:frame>
      <draw:frame text:anchor-type="page" text:anchor-page-number="75" draw:z-index="1109" draw:name="Shape1220" draw:style-name="gr1" draw:text-style-name="P2" svg:width="0.9598in" svg:height="0.1598in" svg:x="4.6398in" svg:y="8.3102in">
        <draw:image xlink:href="Pictures/10000200000000C0000000207F8C2CD0E651067D.png" xlink:type="simple" xlink:show="embed" xlink:actuate="onLoad" draw:mime-type="image/png">
          <text:p/>
        </draw:image>
      </draw:frame>
      <draw:frame text:anchor-type="page" text:anchor-page-number="64" draw:z-index="1108" draw:name="Shape1021" draw:style-name="gr1" draw:text-style-name="P2" svg:width="0.1598in" svg:height="0.0803in" svg:x="4.1598in" svg:y="8.8307in">
        <draw:image xlink:href="Pictures/1000020000000020000000104FAF69ACA61E7056.png" xlink:type="simple" xlink:show="embed" xlink:actuate="onLoad" draw:mime-type="image/png">
          <text:p/>
        </draw:image>
      </draw:frame>
      <draw:frame text:anchor-type="page" text:anchor-page-number="86" draw:z-index="1107" draw:name="Shape1459" draw:style-name="gr1" draw:text-style-name="P2" svg:width="0.4803in" svg:height="0.4197in" svg:x="5.2799in" svg:y="9.9508in">
        <draw:image xlink:href="Pictures/100002000000006000000054B649CB0E6C0427E2.png" xlink:type="simple" xlink:show="embed" xlink:actuate="onLoad" draw:mime-type="image/png">
          <text:p/>
        </draw:image>
      </draw:frame>
      <draw:frame text:anchor-type="page" text:anchor-page-number="63" draw:z-index="1106" draw:name="Shape994" draw:style-name="gr1" draw:text-style-name="P2" svg:width="0.2803in" svg:height="0.2803in" svg:x="4.2398in" svg:y="0.7102in">
        <draw:image xlink:href="Pictures/100002000000003800000038BCE32FB6E4BD3932.png" xlink:type="simple" xlink:show="embed" xlink:actuate="onLoad" draw:mime-type="image/png">
          <text:p/>
        </draw:image>
      </draw:frame>
      <draw:frame text:anchor-type="page" text:anchor-page-number="10" draw:z-index="1105" draw:name="Shape253" draw:style-name="gr1" draw:text-style-name="P2" svg:width="0.5598in" svg:height="0.3197in" svg:x="5.4398in" svg:y="9.2102in">
        <draw:image xlink:href="Pictures/100002000000007000000040D5BD74B1F98326CC.png" xlink:type="simple" xlink:show="embed" xlink:actuate="onLoad" draw:mime-type="image/png">
          <text:p/>
        </draw:image>
      </draw:frame>
      <draw:frame text:anchor-type="page" text:anchor-page-number="73" draw:z-index="1104" draw:name="Shape1141" draw:style-name="gr1" draw:text-style-name="P2" svg:width="2.6803in" svg:height="0.1598in" svg:x="4.6in" svg:y="4.7701in">
        <draw:image xlink:href="Pictures/100002000000021800000020762EA43119A5EC51.png" xlink:type="simple" xlink:show="embed" xlink:actuate="onLoad" draw:mime-type="image/png">
          <text:p/>
        </draw:image>
      </draw:frame>
      <draw:frame text:anchor-type="page" text:anchor-page-number="46" draw:z-index="1103" draw:name="Shape764" draw:style-name="gr1" draw:text-style-name="P2" svg:width="1.6004in" svg:height="0.2004in" svg:x="4.5598in" svg:y="5.7102in">
        <draw:image xlink:href="Pictures/100002000000014000000028AF04D16163C0DAA7.png" xlink:type="simple" xlink:show="embed" xlink:actuate="onLoad" draw:mime-type="image/png">
          <text:p/>
        </draw:image>
      </draw:frame>
      <draw:frame text:anchor-type="page" text:anchor-page-number="67" draw:z-index="1102" draw:name="Shape1061" draw:style-name="gr1" draw:text-style-name="P2" svg:width="0.7598in" svg:height="0.3004in" svg:x="3.8in" svg:y="0.3307in">
        <draw:image xlink:href="Pictures/10000200000000980000003C021CA45CC82B1E20.png" xlink:type="simple" xlink:show="embed" xlink:actuate="onLoad" draw:mime-type="image/png">
          <text:p/>
        </draw:image>
      </draw:frame>
      <draw:frame text:anchor-type="page" text:anchor-page-number="5" draw:z-index="1101" draw:name="Shape136" draw:style-name="gr1" draw:text-style-name="P2" svg:width="0.0803in" svg:height="0.0539in" svg:x="6.4799in" svg:y="11.1102in">
        <draw:image xlink:href="Pictures/10000200000000180000001069CE4C8162AA1FDB.png" xlink:type="simple" xlink:show="embed" xlink:actuate="onLoad" draw:mime-type="image/png">
          <text:p/>
        </draw:image>
      </draw:frame>
      <draw:frame text:anchor-type="page" text:anchor-page-number="40" draw:z-index="1100" draw:name="Shape670" draw:style-name="gr1" draw:text-style-name="P2" svg:width="0.1598in" svg:height="0.0803in" svg:x="5.3193in" svg:y="5.2508in">
        <draw:image xlink:href="Pictures/10000200000000200000001022B6ECA3037CE054.png" xlink:type="simple" xlink:show="embed" xlink:actuate="onLoad" draw:mime-type="image/png">
          <text:p/>
        </draw:image>
      </draw:frame>
      <draw:frame text:anchor-type="page" text:anchor-page-number="65" draw:z-index="1099" draw:name="Shape1034" draw:style-name="gr1" draw:text-style-name="P2" svg:width="0.6004in" svg:height="0.2004in" svg:x="5.0799in" svg:y="3.4102in">
        <draw:image xlink:href="Pictures/100002000000007800000028998F97F539F24B69.png" xlink:type="simple" xlink:show="embed" xlink:actuate="onLoad" draw:mime-type="image/png">
          <text:p/>
        </draw:image>
      </draw:frame>
      <draw:frame text:anchor-type="page" text:anchor-page-number="84" draw:z-index="1098" draw:name="Shape1409" draw:style-name="gr1" draw:text-style-name="P2" svg:width="0.2803in" svg:height="0.3004in" svg:x="4.5598in" svg:y="10.0102in">
        <draw:image xlink:href="Pictures/10000200000000380000003CC0813F8F27E532EB.png" xlink:type="simple" xlink:show="embed" xlink:actuate="onLoad" draw:mime-type="image/png">
          <text:p/>
        </draw:image>
      </draw:frame>
      <draw:frame text:anchor-type="page" text:anchor-page-number="12" draw:z-index="1097" draw:name="Shape312" draw:style-name="gr1" draw:text-style-name="P2" svg:width="6.9598in" svg:height="7.6803in" svg:x="0.4799in" svg:y="1.5701in">
        <draw:image xlink:href="Pictures/100002000000057000000600D54B4A5D52A24056.png" xlink:type="simple" xlink:show="embed" xlink:actuate="onLoad" draw:mime-type="image/png">
          <text:p/>
        </draw:image>
      </draw:frame>
      <draw:frame text:anchor-type="page" text:anchor-page-number="43" draw:z-index="1096" draw:name="Shape709" draw:style-name="gr1" draw:text-style-name="P2" svg:width="0.1197in" svg:height="0.2803in" svg:x="4.5598in" svg:y="0.7102in">
        <draw:image xlink:href="Pictures/1000020000000018000000381F1A19D69FF6B762.png" xlink:type="simple" xlink:show="embed" xlink:actuate="onLoad" draw:mime-type="image/png">
          <text:p/>
        </draw:image>
      </draw:frame>
      <draw:frame text:anchor-type="page" text:anchor-page-number="89" draw:z-index="1095" draw:name="Shape1504" draw:style-name="gr1" draw:text-style-name="P2" svg:width="0.6004in" svg:height="0.4398in" svg:x="1.9193in" svg:y="2.0902in">
        <draw:image xlink:href="Pictures/1000020000000078000000582E6878B4022D6B98.png" xlink:type="simple" xlink:show="embed" xlink:actuate="onLoad" draw:mime-type="image/png">
          <text:p/>
        </draw:image>
      </draw:frame>
      <draw:frame text:anchor-type="page" text:anchor-page-number="20" draw:z-index="1094" draw:name="Shape419" draw:style-name="gr1" draw:text-style-name="P2" svg:width="0.1197in" svg:height="0.0598in" svg:x="5.6398in" svg:y="0.7701in">
        <draw:image xlink:href="Pictures/10000200000000180000000C791AA88E8C3DBACD.png" xlink:type="simple" xlink:show="embed" xlink:actuate="onLoad" draw:mime-type="image/png">
          <text:p/>
        </draw:image>
      </draw:frame>
      <draw:frame text:anchor-type="page" text:anchor-page-number="4" draw:z-index="1093" draw:name="Shape77" draw:style-name="gr1" draw:text-style-name="P2" svg:width="0.0803in" svg:height="0.0539in" svg:x="6.7728in" svg:y="9.0571in">
        <draw:image xlink:href="Pictures/10000200000000180000001045184879B396609C.png" xlink:type="simple" xlink:show="embed" xlink:actuate="onLoad" draw:mime-type="image/png">
          <text:p/>
        </draw:image>
      </draw:frame>
      <draw:frame text:anchor-type="page" text:anchor-page-number="42" draw:z-index="1092" draw:name="Shape698" draw:style-name="gr1" draw:text-style-name="P2" svg:width="0.9598in" svg:height="0.1598in" svg:x="1.4398in" svg:y="9.3701in">
        <draw:image xlink:href="Pictures/10000200000000C0000000205087E2E2F99C1506.png" xlink:type="simple" xlink:show="embed" xlink:actuate="onLoad" draw:mime-type="image/png">
          <text:p/>
        </draw:image>
      </draw:frame>
      <draw:frame text:anchor-type="page" text:anchor-page-number="48" draw:z-index="1091" draw:name="Shape787" draw:style-name="gr1" draw:text-style-name="P2" svg:width="0.2004in" svg:height="0.0803in" svg:x="0.0799in" svg:y="0.1102in">
        <draw:image xlink:href="Pictures/100002000000002800000010A7C88D0D143B2C92.png" xlink:type="simple" xlink:show="embed" xlink:actuate="onLoad" draw:mime-type="image/png">
          <text:p/>
        </draw:image>
      </draw:frame>
      <draw:frame text:anchor-type="page" text:anchor-page-number="15" draw:z-index="1090" draw:name="Shape375" draw:style-name="gr1" draw:text-style-name="P2" svg:width="0.1598in" svg:height="0.2398in" svg:x="3.6398in" svg:y="0.2102in">
        <draw:image xlink:href="Pictures/10000200000000200000003025B3CC743D151DC2.png" xlink:type="simple" xlink:show="embed" xlink:actuate="onLoad" draw:mime-type="image/png">
          <text:p/>
        </draw:image>
      </draw:frame>
      <draw:frame text:anchor-type="page" text:anchor-page-number="26" draw:z-index="1089" draw:name="Shape495" draw:style-name="gr1" draw:text-style-name="P2" svg:width="0.1598in" svg:height="0.0598in" svg:x="1.1193in" svg:y="7.5102in">
        <draw:image xlink:href="Pictures/10000200000000200000000C0DD2F49DB4E290D1.png" xlink:type="simple" xlink:show="embed" xlink:actuate="onLoad" draw:mime-type="image/png">
          <text:p/>
        </draw:image>
      </draw:frame>
      <draw:frame text:anchor-type="page" text:anchor-page-number="37" draw:z-index="1088" draw:name="Shape626" draw:style-name="gr1" draw:text-style-name="P2" svg:width="0.6004in" svg:height="0.3197in" svg:x="5.6in" svg:y="0.7102in">
        <draw:image xlink:href="Pictures/100002000000007800000040F44A26F812DC31D4.png" xlink:type="simple" xlink:show="embed" xlink:actuate="onLoad" draw:mime-type="image/png">
          <text:p/>
        </draw:image>
      </draw:frame>
      <draw:frame text:anchor-type="page" text:anchor-page-number="55" draw:z-index="1087" draw:name="Shape891" draw:style-name="gr1" draw:text-style-name="P2" svg:width="0.1598in" svg:height="0.1398in" svg:x="0.8799in" svg:y="9.9307in">
        <draw:image xlink:href="Pictures/10000200000000200000001C2371187E01AD2F6A.png" xlink:type="simple" xlink:show="embed" xlink:actuate="onLoad" draw:mime-type="image/png">
          <text:p/>
        </draw:image>
      </draw:frame>
      <draw:frame text:anchor-type="page" text:anchor-page-number="82" draw:z-index="1086" draw:name="Shape1362" draw:style-name="gr1" draw:text-style-name="P2" svg:width="0.1197in" svg:height="0.1004in" svg:x="7.7193in" svg:y="10.1102in">
        <draw:image xlink:href="Pictures/1000020000000018000000147F94FF3B534036F4.png" xlink:type="simple" xlink:show="embed" xlink:actuate="onLoad" draw:mime-type="image/png">
          <text:p/>
        </draw:image>
      </draw:frame>
      <draw:frame text:anchor-type="page" text:anchor-page-number="2" draw:z-index="1085" draw:name="Shape17" draw:style-name="gr1" draw:text-style-name="P2" svg:width="0.0803in" svg:height="0.0539in" svg:x="0.1335in" svg:y="6.5236in">
        <draw:image xlink:href="Pictures/100002000000001800000010F98B89E7186CD864.png" xlink:type="simple" xlink:show="embed" xlink:actuate="onLoad" draw:mime-type="image/png">
          <text:p/>
        </draw:image>
      </draw:frame>
      <draw:frame text:anchor-type="page" text:anchor-page-number="80" draw:z-index="1084" draw:name="Shape1315" draw:style-name="gr1" draw:text-style-name="P2" svg:width="0.8398in" svg:height="0.3803in" svg:x="2in" svg:y="10.2701in">
        <draw:image xlink:href="Pictures/10000200000000A80000004C12E2D9ECBD90D120.png" xlink:type="simple" xlink:show="embed" xlink:actuate="onLoad" draw:mime-type="image/png">
          <text:p/>
        </draw:image>
      </draw:frame>
      <draw:frame text:anchor-type="page" text:anchor-page-number="83" draw:z-index="1083" draw:name="Shape1380" draw:style-name="gr1" draw:text-style-name="P2" svg:width="0.1197in" svg:height="0.1004in" svg:x="5.6in" svg:y="9.5902in">
        <draw:image xlink:href="Pictures/1000020000000018000000148D2E61A2BED1EDA3.png" xlink:type="simple" xlink:show="embed" xlink:actuate="onLoad" draw:mime-type="image/png">
          <text:p/>
        </draw:image>
      </draw:frame>
      <draw:frame text:anchor-type="page" text:anchor-page-number="63" draw:z-index="1082" draw:name="Shape995" draw:style-name="gr1" draw:text-style-name="P2" svg:width="0.6004in" svg:height="0.3197in" svg:x="5.5598in" svg:y="0.7102in">
        <draw:image xlink:href="Pictures/1000020000000078000000402B66160EDF967BD3.png" xlink:type="simple" xlink:show="embed" xlink:actuate="onLoad" draw:mime-type="image/png">
          <text:p/>
        </draw:image>
      </draw:frame>
      <draw:frame text:anchor-type="page" text:anchor-page-number="66" draw:z-index="1081" draw:name="Shape1046" draw:style-name="gr1" draw:text-style-name="P2" svg:width="3.3197in" svg:height="0.3197in" svg:x="2.2in" svg:y="0.6701in">
        <draw:image xlink:href="Pictures/1000020000000298000000403F9783E6D99D758C.png" xlink:type="simple" xlink:show="embed" xlink:actuate="onLoad" draw:mime-type="image/png">
          <text:p/>
        </draw:image>
      </draw:frame>
      <draw:frame text:anchor-type="page" text:anchor-page-number="44" draw:z-index="1080" draw:name="Shape727" draw:style-name="gr1" draw:text-style-name="P2" svg:width="3.9197in" svg:height="0.0598in" svg:x="0.6799in" svg:y="2.4701in">
        <draw:image xlink:href="Pictures/10000200000003100000000C7312866B38B9B92D.png" xlink:type="simple" xlink:show="embed" xlink:actuate="onLoad" draw:mime-type="image/png">
          <text:p/>
        </draw:image>
      </draw:frame>
      <draw:frame text:anchor-type="page" text:anchor-page-number="86" draw:z-index="1079" draw:name="Shape1458" draw:style-name="gr1" draw:text-style-name="P2" svg:width="0.2803in" svg:height="1.9598in" svg:x="6.8in" svg:y="6.9102in">
        <draw:image xlink:href="Pictures/100002000000003800000188E3B2C700F858EEE3.png" xlink:type="simple" xlink:show="embed" xlink:actuate="onLoad" draw:mime-type="image/png">
          <text:p/>
        </draw:image>
      </draw:frame>
      <draw:frame text:anchor-type="page" text:anchor-page-number="6" draw:z-index="1078" draw:name="Shape178" draw:style-name="gr1" draw:text-style-name="P2" svg:width="0.0531in" svg:height="0.0669in" svg:x="2.7465in" svg:y="4.7508in">
        <draw:image xlink:href="Pictures/10000200000000100000001401904BDB3607242C.png" xlink:type="simple" xlink:show="embed" xlink:actuate="onLoad" draw:mime-type="image/png">
          <text:p/>
        </draw:image>
      </draw:frame>
      <draw:frame text:anchor-type="page" text:anchor-page-number="75" draw:z-index="1077" draw:name="Shape1224" draw:style-name="gr1" draw:text-style-name="P2" svg:width="0.7197in" svg:height="0.3803in" svg:x="1.6398in" svg:y="10.0508in">
        <draw:image xlink:href="Pictures/10000200000000900000004C8729AF2D74A6C467.png" xlink:type="simple" xlink:show="embed" xlink:actuate="onLoad" draw:mime-type="image/png">
          <text:p/>
        </draw:image>
      </draw:frame>
      <draw:frame text:anchor-type="page" text:anchor-page-number="28" draw:z-index="1076" draw:name="Shape522" draw:style-name="gr1" draw:text-style-name="P2" svg:width="0.8004in" svg:height="0.2598in" svg:x="3.8in" svg:y="0.2701in">
        <draw:image xlink:href="Pictures/10000200000000A0000000346D21BDFE2289B0FD.png" xlink:type="simple" xlink:show="embed" xlink:actuate="onLoad" draw:mime-type="image/png">
          <text:p/>
        </draw:image>
      </draw:frame>
      <draw:frame text:anchor-type="page" text:anchor-page-number="62" draw:z-index="1075" draw:name="Shape977" draw:style-name="gr1" draw:text-style-name="P2" svg:width="0.2004in" svg:height="0.1004in" svg:x="0.0799in" svg:y="0.0902in">
        <draw:image xlink:href="Pictures/10000200000000280000001476161B9C9B1495BA.png" xlink:type="simple" xlink:show="embed" xlink:actuate="onLoad" draw:mime-type="image/png">
          <text:p/>
        </draw:image>
      </draw:frame>
      <draw:frame text:anchor-type="page" text:anchor-page-number="23" draw:z-index="1074" draw:name="Shape459" draw:style-name="gr1" draw:text-style-name="P2" svg:width="0.1197in" svg:height="0.1004in" svg:x="4.5193in" svg:y="0.8902in">
        <draw:image xlink:href="Pictures/1000020000000018000000143DA51111EBF246AC.png" xlink:type="simple" xlink:show="embed" xlink:actuate="onLoad" draw:mime-type="image/png">
          <text:p/>
        </draw:image>
      </draw:frame>
      <draw:frame text:anchor-type="page" text:anchor-page-number="78" draw:z-index="1073" draw:name="Shape1261" draw:style-name="gr1" draw:text-style-name="P2" svg:width="0.2004in" svg:height="0.1598in" svg:x="1.1193in" svg:y="5.6508in">
        <draw:image xlink:href="Pictures/100002000000002800000020F216DA071E67963D.png" xlink:type="simple" xlink:show="embed" xlink:actuate="onLoad" draw:mime-type="image/png">
          <text:p/>
        </draw:image>
      </draw:frame>
      <draw:frame text:anchor-type="page" text:anchor-page-number="47" draw:z-index="1072" draw:name="Shape774" draw:style-name="gr1" draw:text-style-name="P2" svg:width="0.6004in" svg:height="0.3197in" svg:x="5.5598in" svg:y="0.7307in">
        <draw:image xlink:href="Pictures/10000200000000780000004055C22645EEE54159.png" xlink:type="simple" xlink:show="embed" xlink:actuate="onLoad" draw:mime-type="image/png">
          <text:p/>
        </draw:image>
      </draw:frame>
      <draw:frame text:anchor-type="page" text:anchor-page-number="8" draw:z-index="1071" draw:name="Shape210" draw:style-name="gr1" draw:text-style-name="P2" svg:width="1.1197in" svg:height="0.0398in" svg:x="6.7193in" svg:y="2.4902in">
        <draw:image xlink:href="Pictures/10000200000000E0000000089079A0608EEED6BD.png" xlink:type="simple" xlink:show="embed" xlink:actuate="onLoad" draw:mime-type="image/png">
          <text:p/>
        </draw:image>
      </draw:frame>
      <draw:frame text:anchor-type="page" text:anchor-page-number="81" draw:z-index="1070" draw:name="Shape1334" draw:style-name="gr1" draw:text-style-name="P2" svg:width="5.1197in" svg:height="0.2197in" svg:x="0.9598in" svg:y="9.7102in">
        <draw:image xlink:href="Pictures/10000200000004000000002C606F054FE91E2517.png" xlink:type="simple" xlink:show="embed" xlink:actuate="onLoad" draw:mime-type="image/png">
          <text:p/>
        </draw:image>
      </draw:frame>
      <draw:frame text:anchor-type="page" text:anchor-page-number="10" draw:z-index="1069" draw:name="Shape250" draw:style-name="gr1" draw:text-style-name="P2" svg:width="1.4803in" svg:height="0.3803in" svg:x="0.8in" svg:y="8.6307in">
        <draw:image xlink:href="Pictures/10000200000001280000004CD9078283D2161A1F.png" xlink:type="simple" xlink:show="embed" xlink:actuate="onLoad" draw:mime-type="image/png">
          <text:p/>
        </draw:image>
      </draw:frame>
      <draw:frame text:anchor-type="page" text:anchor-page-number="52" draw:z-index="1068" draw:name="Shape844" draw:style-name="gr1" draw:text-style-name="P2" svg:width="0.6398in" svg:height="0.3197in" svg:x="5.5193in" svg:y="0.6701in">
        <draw:image xlink:href="Pictures/10000200000000800000004061AA99CAEBB44776.png" xlink:type="simple" xlink:show="embed" xlink:actuate="onLoad" draw:mime-type="image/png">
          <text:p/>
        </draw:image>
      </draw:frame>
      <draw:frame text:anchor-type="page" text:anchor-page-number="73" draw:z-index="1067" draw:name="Shape1137" draw:style-name="gr1" draw:text-style-name="P2" svg:width="1.3598in" svg:height="0.3803in" svg:x="0.9193in" svg:y="4.5307in">
        <draw:image xlink:href="Pictures/10000200000001100000004CAE5554DC7C07D2CA.png" xlink:type="simple" xlink:show="embed" xlink:actuate="onLoad" draw:mime-type="image/png">
          <text:p/>
        </draw:image>
      </draw:frame>
      <draw:frame text:anchor-type="page" text:anchor-page-number="3" draw:z-index="1066" draw:name="Shape34" draw:style-name="gr1" draw:text-style-name="P2" svg:width="0.0803in" svg:height="0.0398in" svg:x="4.7728in" svg:y="8.4965in">
        <draw:image xlink:href="Pictures/10000200000000180000000C6321918D884792F9.png" xlink:type="simple" xlink:show="embed" xlink:actuate="onLoad" draw:mime-type="image/png">
          <text:p/>
        </draw:image>
      </draw:frame>
      <draw:frame text:anchor-type="page" text:anchor-page-number="29" draw:z-index="1065" draw:name="Shape537" draw:style-name="gr1" draw:text-style-name="P2" svg:width="0.6398in" svg:height="0.3197in" svg:x="5.5193in" svg:y="0.7102in">
        <draw:image xlink:href="Pictures/1000020000000080000000407FDDB58EA09428D0.png" xlink:type="simple" xlink:show="embed" xlink:actuate="onLoad" draw:mime-type="image/png">
          <text:p/>
        </draw:image>
      </draw:frame>
      <draw:frame text:anchor-type="page" text:anchor-page-number="13" draw:z-index="1064" draw:name="Shape351" draw:style-name="gr1" draw:text-style-name="P2" svg:width="0.1197in" svg:height="0.0803in" svg:x="3.6799in" svg:y="8.9102in">
        <draw:image xlink:href="Pictures/100002000000001800000010785A6CCC2ACA853C.png" xlink:type="simple" xlink:show="embed" xlink:actuate="onLoad" draw:mime-type="image/png">
          <text:p/>
        </draw:image>
      </draw:frame>
      <draw:frame text:anchor-type="page" text:anchor-page-number="64" draw:z-index="1063" draw:name="Shape1023" draw:style-name="gr1" draw:text-style-name="P2" svg:width="0.9197in" svg:height="0.3398in" svg:x="2.2in" svg:y="9.2902in">
        <draw:image xlink:href="Pictures/10000200000000B8000000445ED2CFFFD7FCFCB0.png" xlink:type="simple" xlink:show="embed" xlink:actuate="onLoad" draw:mime-type="image/png">
          <text:p/>
        </draw:image>
      </draw:frame>
      <draw:frame text:anchor-type="page" text:anchor-page-number="88" draw:z-index="1062" draw:name="Shape1494" draw:style-name="gr1" draw:text-style-name="P2" svg:width="0.8803in" svg:height="0.3598in" svg:x="2.1598in" svg:y="9.1508in">
        <draw:image xlink:href="Pictures/10000200000000B000000048A691EFB52EDE6CA9.png" xlink:type="simple" xlink:show="embed" xlink:actuate="onLoad" draw:mime-type="image/png">
          <text:p/>
        </draw:image>
      </draw:frame>
      <draw:frame text:anchor-type="page" text:anchor-page-number="58" draw:z-index="1061" draw:name="Shape918" draw:style-name="gr1" draw:text-style-name="P2" svg:width="0.2004in" svg:height="0.0803in" svg:x="0.0799in" svg:y="0.1102in">
        <draw:image xlink:href="Pictures/1000020000000028000000101EB0D4F1D386F1AF.png" xlink:type="simple" xlink:show="embed" xlink:actuate="onLoad" draw:mime-type="image/png">
          <text:p/>
        </draw:image>
      </draw:frame>
      <draw:frame text:anchor-type="page" text:anchor-page-number="11" draw:z-index="1060" draw:name="Shape265" draw:style-name="gr1" draw:text-style-name="P2" svg:width="6.5598in" svg:height="0.9197in" svg:x="0.7193in" svg:y="2.5102in">
        <draw:image xlink:href="Pictures/1000020000000520000000B80E512CBA703B1FBE.png" xlink:type="simple" xlink:show="embed" xlink:actuate="onLoad" draw:mime-type="image/png">
          <text:p/>
        </draw:image>
      </draw:frame>
      <draw:frame text:anchor-type="page" text:anchor-page-number="87" draw:z-index="1059" draw:name="Shape1472" draw:style-name="gr1" draw:text-style-name="P2" svg:width="0.1197in" svg:height="0.0803in" svg:x="6.2in" svg:y="8.8701in">
        <draw:image xlink:href="Pictures/100002000000001800000010CA39D8A222ABA443.png" xlink:type="simple" xlink:show="embed" xlink:actuate="onLoad" draw:mime-type="image/png">
          <text:p/>
        </draw:image>
      </draw:frame>
      <draw:frame text:anchor-type="page" text:anchor-page-number="50" draw:z-index="1058" draw:name="Shape814" draw:style-name="gr1" draw:text-style-name="P2" svg:width="3.3598in" svg:height="0.3197in" svg:x="2.2in" svg:y="0.6902in">
        <draw:image xlink:href="Pictures/10000200000002A0000000409CF1E2FAE0CC719C.png" xlink:type="simple" xlink:show="embed" xlink:actuate="onLoad" draw:mime-type="image/png">
          <text:p/>
        </draw:image>
      </draw:frame>
      <draw:frame text:anchor-type="page" text:anchor-page-number="14" draw:z-index="1057" draw:name="Shape360" draw:style-name="gr1" draw:text-style-name="P2" svg:width="3.3197in" svg:height="0.3004in" svg:x="2.3598in" svg:y="0.5902in">
        <draw:image xlink:href="Pictures/10000200000002980000003C10A001BCC9951BB3.png" xlink:type="simple" xlink:show="embed" xlink:actuate="onLoad" draw:mime-type="image/png">
          <text:p/>
        </draw:image>
      </draw:frame>
      <draw:frame text:anchor-type="page" text:anchor-page-number="85" draw:z-index="1056" draw:name="Shape1434" draw:style-name="gr1" draw:text-style-name="P2" svg:width="0.1197in" svg:height="0.1004in" svg:x="6.1598in" svg:y="8.5102in">
        <draw:image xlink:href="Pictures/100002000000001800000014591BF708686F79D3.png" xlink:type="simple" xlink:show="embed" xlink:actuate="onLoad" draw:mime-type="image/png">
          <text:p/>
        </draw:image>
      </draw:frame>
      <draw:frame text:anchor-type="page" text:anchor-page-number="27" draw:z-index="1055" draw:name="Shape509" draw:style-name="gr1" draw:text-style-name="P2" svg:width="1.6398in" svg:height="0.3197in" svg:x="4.5193in" svg:y="0.7102in">
        <draw:image xlink:href="Pictures/10000200000001480000004055B53E4D3BFA193A.png" xlink:type="simple" xlink:show="embed" xlink:actuate="onLoad" draw:mime-type="image/png">
          <text:p/>
        </draw:image>
      </draw:frame>
      <draw:frame text:anchor-type="page" text:anchor-page-number="59" draw:z-index="1054" draw:name="Shape948" draw:style-name="gr1" draw:text-style-name="P2" svg:width="0.1197in" svg:height="0.1398in" svg:x="3.6398in" svg:y="10.3307in">
        <draw:image xlink:href="Pictures/10000200000000180000001C259B7DE30A355301.png" xlink:type="simple" xlink:show="embed" xlink:actuate="onLoad" draw:mime-type="image/png">
          <text:p/>
        </draw:image>
      </draw:frame>
      <draw:frame text:anchor-type="page" text:anchor-page-number="79" draw:z-index="1053" draw:name="Shape1295" draw:style-name="gr1" draw:text-style-name="P2" svg:width="0.1197in" svg:height="0.0803in" svg:x="4.0398in" svg:y="10.6102in">
        <draw:image xlink:href="Pictures/1000020000000018000000108FBDCE7CE4D76624.png" xlink:type="simple" xlink:show="embed" xlink:actuate="onLoad" draw:mime-type="image/png">
          <text:p/>
        </draw:image>
      </draw:frame>
      <draw:frame text:anchor-type="page" text:anchor-page-number="74" draw:z-index="1052" draw:name="Shape1163" draw:style-name="gr1" draw:text-style-name="P2" svg:width="3.1598in" svg:height="0.1598in" svg:x="0.9598in" svg:y="1.9102in">
        <draw:image xlink:href="Pictures/100002000000027800000020C33EA59AC2CBA895.png" xlink:type="simple" xlink:show="embed" xlink:actuate="onLoad" draw:mime-type="image/png">
          <text:p/>
        </draw:image>
      </draw:frame>
      <draw:frame text:anchor-type="page" text:anchor-page-number="38" draw:z-index="1051" draw:name="Shape644" draw:style-name="gr1" draw:text-style-name="P2" svg:width="0.1197in" svg:height="0.1004in" svg:x="4.2398in" svg:y="3.6307in">
        <draw:image xlink:href="Pictures/100002000000001800000014C091F99D3D7DD7F3.png" xlink:type="simple" xlink:show="embed" xlink:actuate="onLoad" draw:mime-type="image/png">
          <text:p/>
        </draw:image>
      </draw:frame>
      <draw:frame text:anchor-type="page" text:anchor-page-number="64" draw:z-index="1050" draw:name="Shape1022" draw:style-name="gr1" draw:text-style-name="P2" svg:width="0.0803in" svg:height="0.1598in" svg:x="1.1193in" svg:y="9.3701in">
        <draw:image xlink:href="Pictures/100002000000001000000020A8272E77BCFC540D.png" xlink:type="simple" xlink:show="embed" xlink:actuate="onLoad" draw:mime-type="image/png">
          <text:p/>
        </draw:image>
      </draw:frame>
      <draw:frame text:anchor-type="page" text:anchor-page-number="58" draw:z-index="1049" draw:name="Shape921" draw:style-name="gr1" draw:text-style-name="P2" svg:width="3.3598in" svg:height="0.3197in" svg:x="2.2in" svg:y="0.6701in">
        <draw:image xlink:href="Pictures/10000200000002A00000004023832363B110BC5D.png" xlink:type="simple" xlink:show="embed" xlink:actuate="onLoad" draw:mime-type="image/png">
          <text:p/>
        </draw:image>
      </draw:frame>
      <draw:frame text:anchor-type="page" text:anchor-page-number="18" draw:z-index="1048" draw:name="Shape400" draw:style-name="gr1" draw:text-style-name="P2" svg:width="0.1197in" svg:height="0.1398in" svg:x="4.4398in" svg:y="0.8102in">
        <draw:image xlink:href="Pictures/10000200000000180000001C73915E7826466080.png" xlink:type="simple" xlink:show="embed" xlink:actuate="onLoad" draw:mime-type="image/png">
          <text:p/>
        </draw:image>
      </draw:frame>
      <draw:frame text:anchor-type="page" text:anchor-page-number="23" draw:z-index="1047" draw:name="Shape457" draw:style-name="gr1" draw:text-style-name="P2" svg:width="0.8004in" svg:height="0.3197in" svg:x="3.8in" svg:y="0.2508in">
        <draw:image xlink:href="Pictures/10000200000000A00000004008EEEB1AAEC00A28.png" xlink:type="simple" xlink:show="embed" xlink:actuate="onLoad" draw:mime-type="image/png">
          <text:p/>
        </draw:image>
      </draw:frame>
      <draw:frame text:anchor-type="page" text:anchor-page-number="21" draw:z-index="1046" draw:name="Shape433" draw:style-name="gr1" draw:text-style-name="P2" svg:width="0.6398in" svg:height="0.3197in" svg:x="5.5598in" svg:y="0.7102in">
        <draw:image xlink:href="Pictures/1000020000000080000000403870DCDCC1657782.png" xlink:type="simple" xlink:show="embed" xlink:actuate="onLoad" draw:mime-type="image/png">
          <text:p/>
        </draw:image>
      </draw:frame>
      <draw:frame text:anchor-type="page" text:anchor-page-number="65" draw:z-index="1045" draw:name="Shape1035" draw:style-name="gr1" draw:text-style-name="P2" svg:width="0.4004in" svg:height="0.1803in" svg:x="6.8398in" svg:y="3.4102in">
        <draw:image xlink:href="Pictures/1000020000000050000000246E10B2AD398BBD32.png" xlink:type="simple" xlink:show="embed" xlink:actuate="onLoad" draw:mime-type="image/png">
          <text:p/>
        </draw:image>
      </draw:frame>
      <draw:frame text:anchor-type="page" text:anchor-page-number="63" draw:z-index="1044" draw:name="Shape996" draw:style-name="gr1" draw:text-style-name="P2" svg:width="0.1197in" svg:height="0.0803in" svg:x="4.1193in" svg:y="1.1102in">
        <draw:image xlink:href="Pictures/100002000000001800000010A8FEA4B29E15792B.png" xlink:type="simple" xlink:show="embed" xlink:actuate="onLoad" draw:mime-type="image/png">
          <text:p/>
        </draw:image>
      </draw:frame>
      <draw:frame text:anchor-type="page" text:anchor-page-number="5" draw:z-index="1043" draw:name="Shape137" draw:style-name="gr1" draw:text-style-name="P2" svg:width="0.0803in" svg:height="0.0539in" svg:x="6.8in" svg:y="11.1102in">
        <draw:image xlink:href="Pictures/100002000000001800000010401F3C53B45A2050.png" xlink:type="simple" xlink:show="embed" xlink:actuate="onLoad" draw:mime-type="image/png">
          <text:p/>
        </draw:image>
      </draw:frame>
      <draw:frame text:anchor-type="page" text:anchor-page-number="62" draw:z-index="1042" draw:name="Shape978" draw:style-name="gr1" draw:text-style-name="P2" svg:width="0.8004in" svg:height="0.2598in" svg:x="3.8in" svg:y="0.2701in">
        <draw:image xlink:href="Pictures/10000200000000A000000034D956BF597D48F5CF.png" xlink:type="simple" xlink:show="embed" xlink:actuate="onLoad" draw:mime-type="image/png">
          <text:p/>
        </draw:image>
      </draw:frame>
      <draw:frame text:anchor-type="page" text:anchor-page-number="20" draw:z-index="1041" draw:name="Shape418" draw:style-name="gr1" draw:text-style-name="P2" svg:width="0.7598in" svg:height="0.2803in" svg:x="3.8398in" svg:y="0.2701in">
        <draw:image xlink:href="Pictures/100002000000009800000038C5C2A60A1937BF51.png" xlink:type="simple" xlink:show="embed" xlink:actuate="onLoad" draw:mime-type="image/png">
          <text:p/>
        </draw:image>
      </draw:frame>
      <draw:frame text:anchor-type="page" text:anchor-page-number="59" draw:z-index="1040" draw:name="Shape951" draw:style-name="gr1" draw:text-style-name="P2" svg:width="0.4398in" svg:height="0.4598in" svg:x="5.1598in" svg:y="10.3307in">
        <draw:image xlink:href="Pictures/10000200000000580000005C96A72F7094FD1D54.png" xlink:type="simple" xlink:show="embed" xlink:actuate="onLoad" draw:mime-type="image/png">
          <text:p/>
        </draw:image>
      </draw:frame>
      <draw:frame text:anchor-type="page" text:anchor-page-number="3" draw:z-index="1039" draw:name="Shape38" draw:style-name="gr1" draw:text-style-name="P2" svg:width="0.0803in" svg:height="0.0669in" svg:x="1.8929in" svg:y="9.4839in">
        <draw:image xlink:href="Pictures/1000020000000018000000146C3B91338D00709F.png" xlink:type="simple" xlink:show="embed" xlink:actuate="onLoad" draw:mime-type="image/png">
          <text:p/>
        </draw:image>
      </draw:frame>
      <draw:frame text:anchor-type="page" text:anchor-page-number="8" draw:z-index="1038" draw:name="Shape205" draw:style-name="gr1" draw:text-style-name="P2" svg:width="3.3197in" svg:height="0.3004in" svg:x="2.3598in" svg:y="0.5307in">
        <draw:image xlink:href="Pictures/10000200000002980000003CFBA72FE07E1FA37C.png" xlink:type="simple" xlink:show="embed" xlink:actuate="onLoad" draw:mime-type="image/png">
          <text:p/>
        </draw:image>
      </draw:frame>
      <draw:frame text:anchor-type="page" text:anchor-page-number="74" draw:z-index="1037" draw:name="Shape1164" draw:style-name="gr1" draw:text-style-name="P2" svg:width="4.3598in" svg:height="0.3598in" svg:x="0.9598in" svg:y="2.1508in">
        <draw:image xlink:href="Pictures/100002000000036800000048FD8EBE8C2D019274.png" xlink:type="simple" xlink:show="embed" xlink:actuate="onLoad" draw:mime-type="image/png">
          <text:p/>
        </draw:image>
      </draw:frame>
      <draw:frame text:anchor-type="page" text:anchor-page-number="30" draw:z-index="1036" draw:name="Shape550" draw:style-name="gr1" draw:text-style-name="P2" svg:width="0.2004in" svg:height="0.0803in" svg:x="0.0799in" svg:y="0.1102in">
        <draw:image xlink:href="Pictures/1000020000000028000000105427B976F0D1D775.png" xlink:type="simple" xlink:show="embed" xlink:actuate="onLoad" draw:mime-type="image/png">
          <text:p/>
        </draw:image>
      </draw:frame>
      <draw:frame text:anchor-type="page" text:anchor-page-number="85" draw:z-index="1035" draw:name="Shape1435" draw:style-name="gr1" draw:text-style-name="P2" svg:width="0.8004in" svg:height="0.4004in" svg:x="2.2398in" svg:y="8.5701in">
        <draw:image xlink:href="Pictures/10000200000000A000000050E581CBB4291407BD.png" xlink:type="simple" xlink:show="embed" xlink:actuate="onLoad" draw:mime-type="image/png">
          <text:p/>
        </draw:image>
      </draw:frame>
      <draw:frame text:anchor-type="page" text:anchor-page-number="75" draw:z-index="1034" draw:name="Shape1223" draw:style-name="gr1" draw:text-style-name="P2" svg:width="0.1197in" svg:height="0.0598in" svg:x="7.0799in" svg:y="10.0902in">
        <draw:image xlink:href="Pictures/10000200000000180000000C6AF3A7DCC5D64C0D.png" xlink:type="simple" xlink:show="embed" xlink:actuate="onLoad" draw:mime-type="image/png">
          <text:p/>
        </draw:image>
      </draw:frame>
      <draw:frame text:anchor-type="page" text:anchor-page-number="42" draw:z-index="1033" draw:name="Shape699" draw:style-name="gr1" draw:text-style-name="P2" svg:width="0.1197in" svg:height="0.1598in" svg:x="0.6398in" svg:y="10.2701in">
        <draw:image xlink:href="Pictures/100002000000001800000020E6A1DA54FCFCBF8E.png" xlink:type="simple" xlink:show="embed" xlink:actuate="onLoad" draw:mime-type="image/png">
          <text:p/>
        </draw:image>
      </draw:frame>
      <draw:frame text:anchor-type="page" text:anchor-page-number="12" draw:z-index="1032" draw:name="Shape296" draw:style-name="gr1" draw:text-style-name="P2" svg:width="3.1197in" svg:height="0.4197in" svg:x="0.4799in" svg:y="2.3508in">
        <draw:image xlink:href="Pictures/100002000000027000000054A0E8885B8F025F0D.png" xlink:type="simple" xlink:show="embed" xlink:actuate="onLoad" draw:mime-type="image/png">
          <text:p/>
        </draw:image>
      </draw:frame>
      <draw:frame text:anchor-type="page" text:anchor-page-number="48" draw:z-index="1031" draw:name="Shape789" draw:style-name="gr1" draw:text-style-name="P2" svg:width="0.1197in" svg:height="0.0598in" svg:x="3in" svg:y="0.7508in">
        <draw:image xlink:href="Pictures/10000200000000180000000C6ADB0E5AF35E21CB.png" xlink:type="simple" xlink:show="embed" xlink:actuate="onLoad" draw:mime-type="image/png">
          <text:p/>
        </draw:image>
      </draw:frame>
      <draw:frame text:anchor-type="page" text:anchor-page-number="84" draw:z-index="1030" draw:name="Shape1408" draw:style-name="gr1" draw:text-style-name="P2" svg:width="0.1197in" svg:height="0.1004in" svg:x="3.3193in" svg:y="10.0307in">
        <draw:image xlink:href="Pictures/1000020000000018000000143A53C0626D55C9C2.png" xlink:type="simple" xlink:show="embed" xlink:actuate="onLoad" draw:mime-type="image/png">
          <text:p/>
        </draw:image>
      </draw:frame>
      <draw:frame text:anchor-type="page" text:anchor-page-number="78" draw:z-index="1029" draw:name="Shape1263" draw:style-name="gr1" draw:text-style-name="P2" svg:width="0.1598in" svg:height="0.1803in" svg:x="1.8799in" svg:y="5.6508in">
        <draw:image xlink:href="Pictures/100002000000002000000024B2F949753F38C365.png" xlink:type="simple" xlink:show="embed" xlink:actuate="onLoad" draw:mime-type="image/png">
          <text:p/>
        </draw:image>
      </draw:frame>
      <draw:frame text:anchor-type="page" text:anchor-page-number="86" draw:z-index="1028" draw:name="Shape1457" draw:style-name="gr1" draw:text-style-name="P2" svg:width="1.0004in" svg:height="0.1004in" svg:x="4.6398in" svg:y="8.6701in">
        <draw:image xlink:href="Pictures/10000200000000C8000000149EAB371DC974CD21.png" xlink:type="simple" xlink:show="embed" xlink:actuate="onLoad" draw:mime-type="image/png">
          <text:p/>
        </draw:image>
      </draw:frame>
      <draw:frame text:anchor-type="page" text:anchor-page-number="11" draw:z-index="1027" draw:name="Shape273" draw:style-name="gr1" draw:text-style-name="P2" svg:width="0.8004in" svg:height="0.8598in" svg:x="6.4799in" svg:y="5.1508in">
        <draw:image xlink:href="Pictures/10000200000000A0000000AC8EC616045A0EA451.png" xlink:type="simple" xlink:show="embed" xlink:actuate="onLoad" draw:mime-type="image/png">
          <text:p/>
        </draw:image>
      </draw:frame>
      <draw:frame text:anchor-type="page" text:anchor-page-number="79" draw:z-index="1026" draw:name="Shape1294" draw:style-name="gr1" draw:text-style-name="P2" svg:width="0.1197in" svg:height="0.1004in" svg:x="0.6799in" svg:y="10.6902in">
        <draw:image xlink:href="Pictures/100002000000001800000014501B30D78D08BC7B.png" xlink:type="simple" xlink:show="embed" xlink:actuate="onLoad" draw:mime-type="image/png">
          <text:p/>
        </draw:image>
      </draw:frame>
      <draw:frame text:anchor-type="page" text:anchor-page-number="46" draw:z-index="1025" draw:name="Shape758" draw:style-name="gr1" draw:text-style-name="P2" svg:width="0.1598in" svg:height="0.3598in" svg:x="7.1598in" svg:y="4.3902in">
        <draw:image xlink:href="Pictures/100002000000002000000048EF69433586ECB809.png" xlink:type="simple" xlink:show="embed" xlink:actuate="onLoad" draw:mime-type="image/png">
          <text:p/>
        </draw:image>
      </draw:frame>
      <draw:frame text:anchor-type="page" text:anchor-page-number="80" draw:z-index="1024" draw:name="Shape1314" draw:style-name="gr1" draw:text-style-name="P2" svg:width="0.1598in" svg:height="0.0803in" svg:x="3.7598in" svg:y="10.3307in">
        <draw:image xlink:href="Pictures/100002000000002000000010AC02B733E8DD7099.png" xlink:type="simple" xlink:show="embed" xlink:actuate="onLoad" draw:mime-type="image/png">
          <text:p/>
        </draw:image>
      </draw:frame>
      <draw:frame text:anchor-type="page" text:anchor-page-number="43" draw:z-index="1023" draw:name="Shape711" draw:style-name="gr1" draw:text-style-name="P2" svg:width="0.6398in" svg:height="0.3197in" svg:x="5.5598in" svg:y="0.7102in">
        <draw:image xlink:href="Pictures/100002000000008000000040AD6BC95D22DE262E.png" xlink:type="simple" xlink:show="embed" xlink:actuate="onLoad" draw:mime-type="image/png">
          <text:p/>
        </draw:image>
      </draw:frame>
      <draw:frame text:anchor-type="page" text:anchor-page-number="81" draw:z-index="1022" draw:name="Shape1324" draw:style-name="gr1" draw:text-style-name="P2" svg:width="3.2803in" svg:height="0.2197in" svg:x="0.6799in" svg:y="6.9102in">
        <draw:image xlink:href="Pictures/10000200000002900000002C4C33346A531F034D.png" xlink:type="simple" xlink:show="embed" xlink:actuate="onLoad" draw:mime-type="image/png">
          <text:p/>
        </draw:image>
      </draw:frame>
      <draw:frame text:anchor-type="page" text:anchor-page-number="10" draw:z-index="1021" draw:name="Shape248" draw:style-name="gr1" draw:text-style-name="P2" svg:width="2.2398in" svg:height="0.1803in" svg:x="5.0799in" svg:y="4.7508in">
        <draw:image xlink:href="Pictures/10000200000001C00000002498181EB1A305A172.png" xlink:type="simple" xlink:show="embed" xlink:actuate="onLoad" draw:mime-type="image/png">
          <text:p/>
        </draw:image>
      </draw:frame>
      <draw:frame text:anchor-type="page" text:anchor-page-number="37" draw:z-index="1020" draw:name="Shape627" draw:style-name="gr1" draw:text-style-name="P2" svg:width="0.2803in" svg:height="0.0398in" svg:x="4.4398in" svg:y="2.4902in">
        <draw:image xlink:href="Pictures/100002000000003800000008019CE0322F114C9D.png" xlink:type="simple" xlink:show="embed" xlink:actuate="onLoad" draw:mime-type="image/png">
          <text:p/>
        </draw:image>
      </draw:frame>
      <draw:frame text:anchor-type="page" text:anchor-page-number="82" draw:z-index="1019" draw:name="Shape1359" draw:style-name="gr1" draw:text-style-name="P2" svg:width="0.1598in" svg:height="0.2004in" svg:x="0.0398in" svg:y="9.6102in">
        <draw:image xlink:href="Pictures/10000200000000200000002824524E56D9B64AE0.png" xlink:type="simple" xlink:show="embed" xlink:actuate="onLoad" draw:mime-type="image/png">
          <text:p/>
        </draw:image>
      </draw:frame>
      <draw:frame text:anchor-type="page" text:anchor-page-number="2" draw:z-index="1018" draw:name="Shape18" draw:style-name="gr1" draw:text-style-name="P2" svg:width="0.0803in" svg:height="0.0669in" svg:x="0.1335in" svg:y="6.5902in">
        <draw:image xlink:href="Pictures/10000200000000180000001452845C66AC023C18.png" xlink:type="simple" xlink:show="embed" xlink:actuate="onLoad" draw:mime-type="image/png">
          <text:p/>
        </draw:image>
      </draw:frame>
      <draw:frame text:anchor-type="page" text:anchor-page-number="44" draw:z-index="1017" draw:name="Shape723" draw:style-name="gr1" draw:text-style-name="P2" svg:width="0.8004in" svg:height="0.3197in" svg:x="3.8in" svg:y="0.2102in">
        <draw:image xlink:href="Pictures/10000200000000A0000000409BAD46523535CC79.png" xlink:type="simple" xlink:show="embed" xlink:actuate="onLoad" draw:mime-type="image/png">
          <text:p/>
        </draw:image>
      </draw:frame>
      <draw:frame text:anchor-type="page" text:anchor-page-number="83" draw:z-index="1016" draw:name="Shape1382" draw:style-name="gr1" draw:text-style-name="P2" svg:width="0.1197in" svg:height="0.1197in" svg:x="3.5193in" svg:y="10.1307in">
        <draw:image xlink:href="Pictures/100002000000001800000018F76321E059FBDC6D.png" xlink:type="simple" xlink:show="embed" xlink:actuate="onLoad" draw:mime-type="image/png">
          <text:p/>
        </draw:image>
      </draw:frame>
      <draw:frame text:anchor-type="page" text:anchor-page-number="47" draw:z-index="1015" draw:name="Shape773" draw:style-name="gr1" draw:text-style-name="P2" svg:width="0.8004in" svg:height="0.3004in" svg:x="3.8in" svg:y="0.2902in">
        <draw:image xlink:href="Pictures/10000200000000A00000003CFABA51CC6E53769B.png" xlink:type="simple" xlink:show="embed" xlink:actuate="onLoad" draw:mime-type="image/png">
          <text:p/>
        </draw:image>
      </draw:frame>
      <draw:frame text:anchor-type="page" text:anchor-page-number="15" draw:z-index="1014" draw:name="Shape381" draw:style-name="gr1" draw:text-style-name="P2" svg:width="0.1598in" svg:height="0.0598in" svg:x="3in" svg:y="2.4701in">
        <draw:image xlink:href="Pictures/10000200000000200000000CFDF9F91EA99FB789.png" xlink:type="simple" xlink:show="embed" xlink:actuate="onLoad" draw:mime-type="image/png">
          <text:p/>
        </draw:image>
      </draw:frame>
      <draw:frame text:anchor-type="page" text:anchor-page-number="66" draw:z-index="1013" draw:name="Shape1052" draw:style-name="gr1" draw:text-style-name="P2" svg:width="0.4004in" svg:height="0.1803in" svg:x="0.7598in" svg:y="8.6102in">
        <draw:image xlink:href="Pictures/100002000000005000000024784C1372B3F2C79E.png" xlink:type="simple" xlink:show="embed" xlink:actuate="onLoad" draw:mime-type="image/png">
          <text:p/>
        </draw:image>
      </draw:frame>
      <draw:frame text:anchor-type="page" text:anchor-page-number="26" draw:z-index="1012" draw:name="Shape496" draw:style-name="gr1" draw:text-style-name="P2" svg:width="0.1598in" svg:height="0.0598in" svg:x="1.1193in" svg:y="7.7508in">
        <draw:image xlink:href="Pictures/10000200000000200000000CC3EAB4953AFCE4B8.png" xlink:type="simple" xlink:show="embed" xlink:actuate="onLoad" draw:mime-type="image/png">
          <text:p/>
        </draw:image>
      </draw:frame>
      <draw:frame text:anchor-type="page" text:anchor-page-number="55" draw:z-index="1011" draw:name="Shape885" draw:style-name="gr1" draw:text-style-name="P2" svg:width="1.0004in" svg:height="0.1598in" svg:x="0.7193in" svg:y="5.7102in">
        <draw:image xlink:href="Pictures/10000200000000C8000000202767B34CAD097FC5.png" xlink:type="simple" xlink:show="embed" xlink:actuate="onLoad" draw:mime-type="image/png">
          <text:p/>
        </draw:image>
      </draw:frame>
      <draw:frame text:anchor-type="page" text:anchor-page-number="61" draw:z-index="1010" draw:name="Shape965" draw:style-name="gr1" draw:text-style-name="P2" svg:width="0.6004in" svg:height="0.3197in" svg:x="5.5598in" svg:y="0.7102in">
        <draw:image xlink:href="Pictures/1000020000000078000000403F1CF5C2826B5968.png" xlink:type="simple" xlink:show="embed" xlink:actuate="onLoad" draw:mime-type="image/png">
          <text:p/>
        </draw:image>
      </draw:frame>
      <draw:frame text:anchor-type="page" text:anchor-page-number="67" draw:z-index="1009" draw:name="Shape1066" draw:style-name="gr1" draw:text-style-name="P2" svg:width="0.4004in" svg:height="0.1803in" svg:x="6.3598in" svg:y="2.8701in">
        <draw:image xlink:href="Pictures/100002000000005000000024A6395ADDEE88F156.png" xlink:type="simple" xlink:show="embed" xlink:actuate="onLoad" draw:mime-type="image/png">
          <text:p/>
        </draw:image>
      </draw:frame>
      <draw:frame text:anchor-type="page" text:anchor-page-number="6" draw:z-index="1008" draw:name="Shape177" draw:style-name="gr1" draw:text-style-name="P2" svg:width="0.0803in" svg:height="0.0539in" svg:x="1.7335in" svg:y="4.7508in">
        <draw:image xlink:href="Pictures/1000020000000018000000102A1BE03C928770F3.png" xlink:type="simple" xlink:show="embed" xlink:actuate="onLoad" draw:mime-type="image/png">
          <text:p/>
        </draw:image>
      </draw:frame>
      <draw:frame text:anchor-type="page" text:anchor-page-number="14" draw:z-index="1007" draw:name="Shape364" draw:style-name="gr1" draw:text-style-name="P2" svg:width="0.9598in" svg:height="0.1598in" svg:x="1.2799in" svg:y="6.5508in">
        <draw:image xlink:href="Pictures/10000200000000C000000020042C3CAB6EAC578F.png" xlink:type="simple" xlink:show="embed" xlink:actuate="onLoad" draw:mime-type="image/png">
          <text:p/>
        </draw:image>
      </draw:frame>
      <draw:frame text:anchor-type="page" text:anchor-page-number="68" draw:z-index="1006" draw:name="Shape1079" draw:style-name="gr1" draw:text-style-name="P2" svg:width="0.7598in" svg:height="0.3004in" svg:x="4.5193in" svg:y="0.7307in">
        <draw:image xlink:href="Pictures/10000200000000980000003C389B5210DCEE2AB9.png" xlink:type="simple" xlink:show="embed" xlink:actuate="onLoad" draw:mime-type="image/png">
          <text:p/>
        </draw:image>
      </draw:frame>
      <draw:frame text:anchor-type="page" text:anchor-page-number="40" draw:z-index="1005" draw:name="Shape672" draw:style-name="gr1" draw:text-style-name="P2" svg:width="0.1598in" svg:height="0.1598in" svg:x="5.4799in" svg:y="5.4508in">
        <draw:image xlink:href="Pictures/100002000000002000000020CACA1FBB5AFA2CDC.png" xlink:type="simple" xlink:show="embed" xlink:actuate="onLoad" draw:mime-type="image/png">
          <text:p/>
        </draw:image>
      </draw:frame>
      <draw:frame text:anchor-type="page" text:anchor-page-number="4" draw:z-index="1004" draw:name="Shape78" draw:style-name="gr1" draw:text-style-name="P2" svg:width="0.0803in" svg:height="0.0669in" svg:x="6.8799in" svg:y="9.0701in">
        <draw:image xlink:href="Pictures/100002000000001800000014FA3A699696DFC952.png" xlink:type="simple" xlink:show="embed" xlink:actuate="onLoad" draw:mime-type="image/png">
          <text:p/>
        </draw:image>
      </draw:frame>
      <draw:frame text:anchor-type="page" text:anchor-page-number="50" draw:z-index="1003" draw:name="Shape817" draw:style-name="gr1" draw:text-style-name="P2" svg:width="1.9598in" svg:height="0.2004in" svg:x="0.7598in" svg:y="6.3102in">
        <draw:image xlink:href="Pictures/100002000000018800000028C156DD7DD66514B2.png" xlink:type="simple" xlink:show="embed" xlink:actuate="onLoad" draw:mime-type="image/png">
          <text:p/>
        </draw:image>
      </draw:frame>
      <draw:frame text:anchor-type="page" text:anchor-page-number="89" draw:z-index="1002" draw:name="Shape1501" draw:style-name="gr1" draw:text-style-name="P2" svg:width="3.9598in" svg:height="0.3398in" svg:x="2.1598in" svg:y="0.6701in">
        <draw:image xlink:href="Pictures/100002000000031800000044291C175433DCD5AD.png" xlink:type="simple" xlink:show="embed" xlink:actuate="onLoad" draw:mime-type="image/png">
          <text:p/>
        </draw:image>
      </draw:frame>
      <draw:frame text:anchor-type="page" text:anchor-page-number="87" draw:z-index="1001" draw:name="Shape1475" draw:style-name="gr1" draw:text-style-name="P2" svg:width="0.4398in" svg:height="0.4197in" svg:x="5.2398in" svg:y="9.3902in">
        <draw:image xlink:href="Pictures/1000020000000058000000547AE55A3CAE896A1B.png" xlink:type="simple" xlink:show="embed" xlink:actuate="onLoad" draw:mime-type="image/png">
          <text:p/>
        </draw:image>
      </draw:frame>
      <draw:frame text:anchor-type="page" text:anchor-page-number="29" draw:z-index="1000" draw:name="Shape536" draw:style-name="gr1" draw:text-style-name="P2" svg:width="0.8004in" svg:height="0.3197in" svg:x="3.8in" svg:y="0.2508in">
        <draw:image xlink:href="Pictures/10000200000000A00000004063E46BF7AFA1A26D.png" xlink:type="simple" xlink:show="embed" xlink:actuate="onLoad" draw:mime-type="image/png">
          <text:p/>
        </draw:image>
      </draw:frame>
      <draw:frame text:anchor-type="page" text:anchor-page-number="73" draw:z-index="999" draw:name="Shape1133" draw:style-name="gr1" draw:text-style-name="P2" svg:width="7.1197in" svg:height="3.3197in" svg:x="0.4799in" svg:y="0.7102in">
        <draw:image xlink:href="Pictures/1000020000000590000002989CD53E2D6718A7C0.png" xlink:type="simple" xlink:show="embed" xlink:actuate="onLoad" draw:mime-type="image/png">
          <text:p/>
        </draw:image>
      </draw:frame>
      <draw:frame text:anchor-type="page" text:anchor-page-number="38" draw:z-index="998" draw:name="Shape646" draw:style-name="gr1" draw:text-style-name="P2" svg:width="0.1197in" svg:height="0.0598in" svg:x="6.4398in" svg:y="6.1307in">
        <draw:image xlink:href="Pictures/10000200000000180000000C6CAD3B6D7E548834.png" xlink:type="simple" xlink:show="embed" xlink:actuate="onLoad" draw:mime-type="image/png">
          <text:p/>
        </draw:image>
      </draw:frame>
      <draw:frame text:anchor-type="page" text:anchor-page-number="27" draw:z-index="997" draw:name="Shape512" draw:style-name="gr1" draw:text-style-name="P2" svg:width="0.1197in" svg:height="0.0803in" svg:x="1.0799in" svg:y="2.6701in">
        <draw:image xlink:href="Pictures/100002000000001800000010954376A810814F14.png" xlink:type="simple" xlink:show="embed" xlink:actuate="onLoad" draw:mime-type="image/png">
          <text:p/>
        </draw:image>
      </draw:frame>
      <draw:frame text:anchor-type="page" text:anchor-page-number="28" draw:z-index="996" draw:name="Shape523" draw:style-name="gr1" draw:text-style-name="P2" svg:width="3.9598in" svg:height="0.3398in" svg:x="2.2in" svg:y="0.6701in">
        <draw:image xlink:href="Pictures/10000200000003180000004495DFA57D592EB60D.png" xlink:type="simple" xlink:show="embed" xlink:actuate="onLoad" draw:mime-type="image/png">
          <text:p/>
        </draw:image>
      </draw:frame>
      <draw:frame text:anchor-type="page" text:anchor-page-number="13" draw:z-index="995" draw:name="Shape352" draw:style-name="gr1" draw:text-style-name="P2" svg:width="0.1197in" svg:height="0.0598in" svg:x="5.7598in" svg:y="8.9102in">
        <draw:image xlink:href="Pictures/10000200000000180000000C0C3F502DD5B1D8C1.png" xlink:type="simple" xlink:show="embed" xlink:actuate="onLoad" draw:mime-type="image/png">
          <text:p/>
        </draw:image>
      </draw:frame>
      <draw:frame text:anchor-type="page" text:anchor-page-number="88" draw:z-index="994" draw:name="Shape1496" draw:style-name="gr1" draw:text-style-name="P2" svg:width="0.1197in" svg:height="0.1197in" svg:x="3.2799in" svg:y="9.7102in">
        <draw:image xlink:href="Pictures/1000020000000018000000183D4B8E951185A76F.png" xlink:type="simple" xlink:show="embed" xlink:actuate="onLoad" draw:mime-type="image/png">
          <text:p/>
        </draw:image>
      </draw:frame>
      <draw:frame text:anchor-type="page" text:anchor-page-number="52" draw:z-index="993" draw:name="Shape842" draw:style-name="gr1" draw:text-style-name="P2" svg:width="0.1598in" svg:height="0.0598in" svg:x="2.5193in" svg:y="0.8902in">
        <draw:image xlink:href="Pictures/10000200000000200000000C4C8B1F3768BB8E28.png" xlink:type="simple" xlink:show="embed" xlink:actuate="onLoad" draw:mime-type="image/png">
          <text:p/>
        </draw:image>
      </draw:frame>
      <draw:frame text:anchor-type="page" text:anchor-page-number="40" draw:z-index="992" draw:name="Shape671" draw:style-name="gr1" draw:text-style-name="P2" svg:width="0.1197in" svg:height="0.0803in" svg:x="5.3598in" svg:y="5.4902in">
        <draw:image xlink:href="Pictures/100002000000001800000010655F4A5603FB2B0F.png" xlink:type="simple" xlink:show="embed" xlink:actuate="onLoad" draw:mime-type="image/png">
          <text:p/>
        </draw:image>
      </draw:frame>
      <draw:frame text:anchor-type="page" text:anchor-page-number="21" draw:z-index="991" draw:name="Shape432" draw:style-name="gr1" draw:text-style-name="P2" svg:width="0.8004in" svg:height="0.3197in" svg:x="3.8in" svg:y="0.2508in">
        <draw:image xlink:href="Pictures/10000200000000A0000000405039969FB413BC47.png" xlink:type="simple" xlink:show="embed" xlink:actuate="onLoad" draw:mime-type="image/png">
          <text:p/>
        </draw:image>
      </draw:frame>
      <draw:frame text:anchor-type="page" text:anchor-page-number="38" draw:z-index="990" draw:name="Shape647" draw:style-name="gr1" draw:text-style-name="P2" svg:width="0.1598in" svg:height="0.1197in" svg:x="3.8799in" svg:y="10.0102in">
        <draw:image xlink:href="Pictures/100002000000002000000018F069084E57D2AED3.png" xlink:type="simple" xlink:show="embed" xlink:actuate="onLoad" draw:mime-type="image/png">
          <text:p/>
        </draw:image>
      </draw:frame>
      <draw:frame text:anchor-type="page" text:anchor-page-number="59" draw:z-index="989" draw:name="Shape949" draw:style-name="gr1" draw:text-style-name="P2" svg:width="0.1197in" svg:height="0.0803in" svg:x="5.5193in" svg:y="10.4902in">
        <draw:image xlink:href="Pictures/1000020000000018000000101EBD2326BFFA05AE.png" xlink:type="simple" xlink:show="embed" xlink:actuate="onLoad" draw:mime-type="image/png">
          <text:p/>
        </draw:image>
      </draw:frame>
      <draw:frame text:anchor-type="page" text:anchor-page-number="22" draw:z-index="988" draw:name="Shape446" draw:style-name="gr1" draw:text-style-name="P2" svg:width="0.7598in" svg:height="0.3004in" svg:x="4.5193in" svg:y="0.6701in">
        <draw:image xlink:href="Pictures/10000200000000980000003CA3BCF275BF8CE07F.png" xlink:type="simple" xlink:show="embed" xlink:actuate="onLoad" draw:mime-type="image/png">
          <text:p/>
        </draw:image>
      </draw:frame>
      <draw:frame text:anchor-type="page" text:anchor-page-number="42" draw:z-index="987" draw:name="Shape707" draw:style-name="gr1" draw:text-style-name="P2" svg:width="0.8398in" svg:height="0.7598in" svg:x="3.9193in" svg:y="10.3508in">
        <draw:image xlink:href="Pictures/10000200000000A80000009862AC8B11D988A571.png" xlink:type="simple" xlink:show="embed" xlink:actuate="onLoad" draw:mime-type="image/png">
          <text:p/>
        </draw:image>
      </draw:frame>
      <draw:frame text:anchor-type="page" text:anchor-page-number="37" draw:z-index="986" draw:name="Shape624" draw:style-name="gr1" draw:text-style-name="P2" svg:width="0.8004in" svg:height="0.3197in" svg:x="3.8in" svg:y="0.2508in">
        <draw:image xlink:href="Pictures/10000200000000A000000040E99C51B90643DB50.png" xlink:type="simple" xlink:show="embed" xlink:actuate="onLoad" draw:mime-type="image/png">
          <text:p/>
        </draw:image>
      </draw:frame>
      <draw:frame text:anchor-type="page" text:anchor-page-number="43" draw:z-index="985" draw:name="Shape708" draw:style-name="gr1" draw:text-style-name="P2" svg:width="0.7598in" svg:height="0.2803in" svg:x="3.8398in" svg:y="0.2902in">
        <draw:image xlink:href="Pictures/100002000000009800000038D8FA49542AA68ABF.png" xlink:type="simple" xlink:show="embed" xlink:actuate="onLoad" draw:mime-type="image/png">
          <text:p/>
        </draw:image>
      </draw:frame>
      <draw:frame text:anchor-type="page" text:anchor-page-number="55" draw:z-index="984" draw:name="Shape884" draw:style-name="gr1" draw:text-style-name="P2" svg:width="1.0004in" svg:height="0.1598in" svg:x="0.7193in" svg:y="5.7102in">
        <draw:image xlink:href="Pictures/10000200000000C800000020EBC36DE9A90815D7.png" xlink:type="simple" xlink:show="embed" xlink:actuate="onLoad" draw:mime-type="image/png">
          <text:p/>
        </draw:image>
      </draw:frame>
      <draw:frame text:anchor-type="page" text:anchor-page-number="26" draw:z-index="983" draw:name="Shape497" draw:style-name="gr1" draw:text-style-name="P2" svg:width="0.1598in" svg:height="0.0598in" svg:x="1.1193in" svg:y="7.9902in">
        <draw:image xlink:href="Pictures/10000200000000200000000C6E06C52C46E760E8.png" xlink:type="simple" xlink:show="embed" xlink:actuate="onLoad" draw:mime-type="image/png">
          <text:p/>
        </draw:image>
      </draw:frame>
      <draw:frame text:anchor-type="page" text:anchor-page-number="25" draw:z-index="982" draw:name="Shape478" draw:style-name="gr1" draw:text-style-name="P2" svg:width="0.8004in" svg:height="0.3197in" svg:x="3.8in" svg:y="0.2701in">
        <draw:image xlink:href="Pictures/10000200000000A000000040B7AEC48DFA9398CA.png" xlink:type="simple" xlink:show="embed" xlink:actuate="onLoad" draw:mime-type="image/png">
          <text:p/>
        </draw:image>
      </draw:frame>
      <draw:frame text:anchor-type="page" text:anchor-page-number="5" draw:z-index="981" draw:name="Shape134" draw:style-name="gr1" draw:text-style-name="P2" svg:width="0.0803in" svg:height="0.0398in" svg:x="4.8in" svg:y="11.1236in">
        <draw:image xlink:href="Pictures/10000200000000180000000C028176D52B86FC5B.png" xlink:type="simple" xlink:show="embed" xlink:actuate="onLoad" draw:mime-type="image/png">
          <text:p/>
        </draw:image>
      </draw:frame>
      <draw:frame text:anchor-type="page" text:anchor-page-number="54" draw:z-index="980" draw:name="Shape869" draw:style-name="gr1" draw:text-style-name="P2" svg:width="0.7598in" svg:height="0.3004in" svg:x="4.5193in" svg:y="0.6701in">
        <draw:image xlink:href="Pictures/10000200000000980000003C68F0BBFBB665FA6B.png" xlink:type="simple" xlink:show="embed" xlink:actuate="onLoad" draw:mime-type="image/png">
          <text:p/>
        </draw:image>
      </draw:frame>
      <draw:frame text:anchor-type="page" text:anchor-page-number="27" draw:z-index="979" draw:name="Shape513" draw:style-name="gr1" draw:text-style-name="P2" svg:width="0.1197in" svg:height="0.1197in" svg:x="1.7193in" svg:y="7.1902in">
        <draw:image xlink:href="Pictures/1000020000000018000000184708DE9434E745F2.png" xlink:type="simple" xlink:show="embed" xlink:actuate="onLoad" draw:mime-type="image/png">
          <text:p/>
        </draw:image>
      </draw:frame>
      <draw:frame text:anchor-type="page" text:anchor-page-number="4" draw:z-index="978" draw:name="Shape79" draw:style-name="gr1" draw:text-style-name="P2" svg:width="0.0803in" svg:height="0.0398in" svg:x="6.5866in" svg:y="10.5366in">
        <draw:image xlink:href="Pictures/10000200000000180000000C7D9E26C73B111D5D.png" xlink:type="simple" xlink:show="embed" xlink:actuate="onLoad" draw:mime-type="image/png">
          <text:p/>
        </draw:image>
      </draw:frame>
      <draw:frame text:anchor-type="page" text:anchor-page-number="53" draw:z-index="977" draw:name="Shape855" draw:style-name="gr1" draw:text-style-name="P2" svg:width="0.7598in" svg:height="0.2803in" svg:x="3.8in" svg:y="0.2902in">
        <draw:image xlink:href="Pictures/100002000000009800000038A7EC813A76124FA4.png" xlink:type="simple" xlink:show="embed" xlink:actuate="onLoad" draw:mime-type="image/png">
          <text:p/>
        </draw:image>
      </draw:frame>
      <draw:frame text:anchor-type="page" text:anchor-page-number="28" draw:z-index="976" draw:name="Shape525" draw:style-name="gr1" draw:text-style-name="P2" svg:width="0.1197in" svg:height="0.0803in" svg:x="1.2398in" svg:y="2.8307in">
        <draw:image xlink:href="Pictures/1000020000000018000000101BEA0401D1A4F2CD.png" xlink:type="simple" xlink:show="embed" xlink:actuate="onLoad" draw:mime-type="image/png">
          <text:p/>
        </draw:image>
      </draw:frame>
      <draw:frame text:anchor-type="page" text:anchor-page-number="52" draw:z-index="975" draw:name="Shape840" draw:style-name="gr1" draw:text-style-name="P2" svg:width="0.8004in" svg:height="0.2803in" svg:x="3.8in" svg:y="0.2508in">
        <draw:image xlink:href="Pictures/10000200000000A000000038D0240CC500BA6F5F.png" xlink:type="simple" xlink:show="embed" xlink:actuate="onLoad" draw:mime-type="image/png">
          <text:p/>
        </draw:image>
      </draw:frame>
      <draw:frame text:anchor-type="page" text:anchor-page-number="61" draw:z-index="974" draw:name="Shape964" draw:style-name="gr1" draw:text-style-name="P2" svg:width="0.8004in" svg:height="0.3004in" svg:x="3.8in" svg:y="0.2902in">
        <draw:image xlink:href="Pictures/10000200000000A00000003C3C51F1D578B9EACC.png" xlink:type="simple" xlink:show="embed" xlink:actuate="onLoad" draw:mime-type="image/png">
          <text:p/>
        </draw:image>
      </draw:frame>
      <draw:frame text:anchor-type="page" text:anchor-page-number="50" draw:z-index="973" draw:name="Shape824" draw:style-name="gr1" draw:text-style-name="P2" svg:width="0.2803in" svg:height="0.1803in" svg:x="7.4799in" svg:y="10.5307in">
        <draw:image xlink:href="Pictures/100002000000003800000024E0CC9DAEDA43C347.png" xlink:type="simple" xlink:show="embed" xlink:actuate="onLoad" draw:mime-type="image/png">
          <text:p/>
        </draw:image>
      </draw:frame>
      <draw:frame text:anchor-type="page" text:anchor-page-number="58" draw:z-index="972" draw:name="Shape923" draw:style-name="gr1" draw:text-style-name="P2" svg:width="0.1197in" svg:height="0.0598in" svg:x="5.4799in" svg:y="2.9508in">
        <draw:image xlink:href="Pictures/10000200000000180000000CE0180DD249E0E4AD.png" xlink:type="simple" xlink:show="embed" xlink:actuate="onLoad" draw:mime-type="image/png">
          <text:p/>
        </draw:image>
      </draw:frame>
      <draw:frame text:anchor-type="page" text:anchor-page-number="30" draw:z-index="971" draw:name="Shape551" draw:style-name="gr1" draw:text-style-name="P2" svg:width="0.7598in" svg:height="0.2803in" svg:x="3.8398in" svg:y="0.2508in">
        <draw:image xlink:href="Pictures/100002000000009800000038B24160B2BD37868E.png" xlink:type="simple" xlink:show="embed" xlink:actuate="onLoad" draw:mime-type="image/png">
          <text:p/>
        </draw:image>
      </draw:frame>
      <draw:frame text:anchor-type="page" text:anchor-page-number="49" draw:z-index="970" draw:name="Shape801" draw:style-name="gr1" draw:text-style-name="P2" svg:width="0.3598in" svg:height="0.3004in" svg:x="3.8in" svg:y="0.2902in">
        <draw:image xlink:href="Pictures/10000200000000480000003C91332201CB381DD5.png" xlink:type="simple" xlink:show="embed" xlink:actuate="onLoad" draw:mime-type="image/png">
          <text:p/>
        </draw:image>
      </draw:frame>
      <draw:frame text:anchor-type="page" text:anchor-page-number="23" draw:z-index="969" draw:name="Shape462" draw:style-name="gr1" draw:text-style-name="P2" svg:width="0.4803in" svg:height="0.1398in" svg:x="6in" svg:y="2.4902in">
        <draw:image xlink:href="Pictures/10000200000000600000001C6069B130490D2E47.png" xlink:type="simple" xlink:show="embed" xlink:actuate="onLoad" draw:mime-type="image/png">
          <text:p/>
        </draw:image>
      </draw:frame>
      <draw:frame text:anchor-type="page" text:anchor-page-number="48" draw:z-index="968" draw:name="Shape791" draw:style-name="gr1" draw:text-style-name="P2" svg:width="0.1197in" svg:height="0.0598in" svg:x="5.4398in" svg:y="0.8508in">
        <draw:image xlink:href="Pictures/10000200000000180000000CDD9B5C3194FBDD81.png" xlink:type="simple" xlink:show="embed" xlink:actuate="onLoad" draw:mime-type="image/png">
          <text:p/>
        </draw:image>
      </draw:frame>
      <draw:frame text:anchor-type="page" text:anchor-page-number="47" draw:z-index="967" draw:name="Shape776" draw:style-name="gr1" draw:text-style-name="P2" svg:width="0.1197in" svg:height="0.1398in" svg:x="3.4799in" svg:y="7.5701in">
        <draw:image xlink:href="Pictures/10000200000000180000001C20B2EB0317839B94.png" xlink:type="simple" xlink:show="embed" xlink:actuate="onLoad" draw:mime-type="image/png">
          <text:p/>
        </draw:image>
      </draw:frame>
      <draw:frame text:anchor-type="page" text:anchor-page-number="46" draw:z-index="966" draw:name="Shape757" draw:style-name="gr1" draw:text-style-name="P2" svg:width="0.1598in" svg:height="0.3598in" svg:x="6.4799in" svg:y="4.3902in">
        <draw:image xlink:href="Pictures/1000020000000020000000483C3AEC8A1ECFADEA.png" xlink:type="simple" xlink:show="embed" xlink:actuate="onLoad" draw:mime-type="image/png">
          <text:p/>
        </draw:image>
      </draw:frame>
      <draw:frame text:anchor-type="page" text:anchor-page-number="45" draw:z-index="965" draw:name="Shape738" draw:style-name="gr1" draw:text-style-name="P2" svg:width="0.7197in" svg:height="0.3004in" svg:x="4.5598in" svg:y="0.7102in">
        <draw:image xlink:href="Pictures/10000200000000900000003CBDA6BCE766D73D07.png" xlink:type="simple" xlink:show="embed" xlink:actuate="onLoad" draw:mime-type="image/png">
          <text:p/>
        </draw:image>
      </draw:frame>
      <draw:frame text:anchor-type="page" text:anchor-page-number="44" draw:z-index="964" draw:name="Shape733" draw:style-name="gr1" draw:text-style-name="P2" svg:width="0.7598in" svg:height="0.3803in" svg:x="1.8398in" svg:y="10.5508in">
        <draw:image xlink:href="Pictures/10000200000000980000004CB05E2DFC385940FB.png" xlink:type="simple" xlink:show="embed" xlink:actuate="onLoad" draw:mime-type="image/png">
          <text:p/>
        </draw:image>
      </draw:frame>
      <draw:frame text:anchor-type="page" text:anchor-page-number="29" draw:z-index="963" draw:name="Shape538" draw:style-name="gr1" draw:text-style-name="P2" svg:width="0.1197in" svg:height="0.0598in" svg:x="1.2in" svg:y="2.7102in">
        <draw:image xlink:href="Pictures/10000200000000180000000CB5B5F78A9B4883C5.png" xlink:type="simple" xlink:show="embed" xlink:actuate="onLoad" draw:mime-type="image/png">
          <text:p/>
        </draw:image>
      </draw:frame>
      <draw:frame text:anchor-type="page" text:anchor-page-number="79" draw:z-index="962" draw:name="Shape1290" draw:style-name="gr1" draw:text-style-name="P2" svg:width="0.5197in" svg:height="0.4004in" svg:x="6.1598in" svg:y="9.7102in">
        <draw:image xlink:href="Pictures/100002000000006800000050D1A6D4877F3F121F.png" xlink:type="simple" xlink:show="embed" xlink:actuate="onLoad" draw:mime-type="image/png">
          <text:p/>
        </draw:image>
      </draw:frame>
      <draw:frame text:anchor-type="page" text:anchor-page-number="14" draw:z-index="961" draw:name="Shape372" draw:style-name="gr1" draw:text-style-name="P2" svg:width="0.8803in" svg:height="0.4197in" svg:x="3.6in" svg:y="10.1701in">
        <draw:image xlink:href="Pictures/10000200000000B000000054D7127525513FA35D.png" xlink:type="simple" xlink:show="embed" xlink:actuate="onLoad" draw:mime-type="image/png">
          <text:p/>
        </draw:image>
      </draw:frame>
      <draw:frame text:anchor-type="page" text:anchor-page-number="85" draw:z-index="960" draw:name="Shape1436" draw:style-name="gr1" draw:text-style-name="P2" svg:width="0.1598in" svg:height="0.1004in" svg:x="3.4398in" svg:y="9.3508in">
        <draw:image xlink:href="Pictures/100002000000002000000014E9D52ABADD31380C.png" xlink:type="simple" xlink:show="embed" xlink:actuate="onLoad" draw:mime-type="image/png">
          <text:p/>
        </draw:image>
      </draw:frame>
      <draw:frame text:anchor-type="page" text:anchor-page-number="74" draw:z-index="959" draw:name="Shape1166" draw:style-name="gr1" draw:text-style-name="P2" svg:width="0.1598in" svg:height="0.3398in" svg:x="6.1598in" svg:y="2.1508in">
        <draw:image xlink:href="Pictures/100002000000002000000044838AD8876E67C34F.png" xlink:type="simple" xlink:show="embed" xlink:actuate="onLoad" draw:mime-type="image/png">
          <text:p/>
        </draw:image>
      </draw:frame>
      <draw:frame text:anchor-type="page" text:anchor-page-number="64" draw:z-index="958" draw:name="Shape1025" draw:style-name="gr1" draw:text-style-name="P2" svg:width="0.1197in" svg:height="0.1398in" svg:x="3.4398in" svg:y="9.8902in">
        <draw:image xlink:href="Pictures/10000200000000180000001C3A0E698A9FEFBF7D.png" xlink:type="simple" xlink:show="embed" xlink:actuate="onLoad" draw:mime-type="image/png">
          <text:p/>
        </draw:image>
      </draw:frame>
      <draw:frame text:anchor-type="page" text:anchor-page-number="67" draw:z-index="957" draw:name="Shape1071" draw:style-name="gr1" draw:text-style-name="P2" svg:width="0.1197in" svg:height="0.0803in" svg:x="3.9598in" svg:y="10.2102in">
        <draw:image xlink:href="Pictures/10000200000000180000001032AEF25C5B953706.png" xlink:type="simple" xlink:show="embed" xlink:actuate="onLoad" draw:mime-type="image/png">
          <text:p/>
        </draw:image>
      </draw:frame>
      <draw:frame text:anchor-type="page" text:anchor-page-number="75" draw:z-index="956" draw:name="Shape1225" draw:style-name="gr1" draw:text-style-name="P2" svg:width="0.1598in" svg:height="0.0803in" svg:x="3.0398in" svg:y="10.6508in">
        <draw:image xlink:href="Pictures/10000200000000200000001095A350E25B8333FA.png" xlink:type="simple" xlink:show="embed" xlink:actuate="onLoad" draw:mime-type="image/png">
          <text:p/>
        </draw:image>
      </draw:frame>
      <draw:frame text:anchor-type="page" text:anchor-page-number="12" draw:z-index="955" draw:name="Shape301" draw:style-name="gr1" draw:text-style-name="P2" svg:width="1.7598in" svg:height="0.1598in" svg:x="2.2799in" svg:y="5.2508in">
        <draw:image xlink:href="Pictures/1000020000000160000000203F8752275EE1E17B.png" xlink:type="simple" xlink:show="embed" xlink:actuate="onLoad" draw:mime-type="image/png">
          <text:p/>
        </draw:image>
      </draw:frame>
      <draw:frame text:anchor-type="page" text:anchor-page-number="78" draw:z-index="954" draw:name="Shape1264" draw:style-name="gr1" draw:text-style-name="P2" svg:width="0.2004in" svg:height="0.1398in" svg:x="2.0398in" svg:y="5.6508in">
        <draw:image xlink:href="Pictures/10000200000000280000001C44C2B780F5FB9D40.png" xlink:type="simple" xlink:show="embed" xlink:actuate="onLoad" draw:mime-type="image/png">
          <text:p/>
        </draw:image>
      </draw:frame>
      <draw:frame text:anchor-type="page" text:anchor-page-number="63" draw:z-index="953" draw:name="Shape992" draw:style-name="gr1" draw:text-style-name="P2" svg:width="0.8004in" svg:height="0.2803in" svg:x="3.8in" svg:y="0.2902in">
        <draw:image xlink:href="Pictures/10000200000000A000000038709CA9A2B441F442.png" xlink:type="simple" xlink:show="embed" xlink:actuate="onLoad" draw:mime-type="image/png">
          <text:p/>
        </draw:image>
      </draw:frame>
      <draw:frame text:anchor-type="page" text:anchor-page-number="84" draw:z-index="952" draw:name="Shape1406" draw:style-name="gr1" draw:text-style-name="P2" svg:width="0.4803in" svg:height="0.5398in" svg:x="5.1193in" svg:y="9.1307in">
        <draw:image xlink:href="Pictures/10000200000000600000006CF189F4E3749C5235.png" xlink:type="simple" xlink:show="embed" xlink:actuate="onLoad" draw:mime-type="image/png">
          <text:p/>
        </draw:image>
      </draw:frame>
      <draw:frame text:anchor-type="page" text:anchor-page-number="6" draw:z-index="951" draw:name="Shape176" draw:style-name="gr1" draw:text-style-name="P2" svg:width="0.0531in" svg:height="0.0803in" svg:x="1.5193in" svg:y="4.7508in">
        <draw:image xlink:href="Pictures/1000020000000010000000185C2211DD11D34570.png" xlink:type="simple" xlink:show="embed" xlink:actuate="onLoad" draw:mime-type="image/png">
          <text:p/>
        </draw:image>
      </draw:frame>
      <draw:frame text:anchor-type="page" text:anchor-page-number="86" draw:z-index="950" draw:name="Shape1455" draw:style-name="gr1" draw:text-style-name="P2" svg:width="3.6004in" svg:height="0.1004in" svg:x="2.7598in" svg:y="8.1307in">
        <draw:image xlink:href="Pictures/10000200000002D000000014E75BFA038AC900A1.png" xlink:type="simple" xlink:show="embed" xlink:actuate="onLoad" draw:mime-type="image/png">
          <text:p/>
        </draw:image>
      </draw:frame>
      <draw:frame text:anchor-type="page" text:anchor-page-number="88" draw:z-index="949" draw:name="Shape1497" draw:style-name="gr1" draw:text-style-name="P2" svg:width="0.0803in" svg:height="0.1004in" svg:x="3.5193in" svg:y="9.7701in">
        <draw:image xlink:href="Pictures/100002000000001000000014A96CCFFF325D4499.png" xlink:type="simple" xlink:show="embed" xlink:actuate="onLoad" draw:mime-type="image/png">
          <text:p/>
        </draw:image>
      </draw:frame>
      <draw:frame text:anchor-type="page" text:anchor-page-number="82" draw:z-index="948" draw:name="Shape1356" draw:style-name="gr1" draw:text-style-name="P2" svg:width="0.3197in" svg:height="2.1197in" svg:x="6.6398in" svg:y="6.4701in">
        <draw:image xlink:href="Pictures/1000020000000040000001A8406EB7B3D0C8C45C.png" xlink:type="simple" xlink:show="embed" xlink:actuate="onLoad" draw:mime-type="image/png">
          <text:p/>
        </draw:image>
      </draw:frame>
      <draw:frame text:anchor-type="page" text:anchor-page-number="2" draw:z-index="947" draw:name="Shape20" draw:style-name="gr1" draw:text-style-name="P2" svg:width="0.0803in" svg:height="0.0398in" svg:x="0.1335in" svg:y="6.6571in">
        <draw:image xlink:href="Pictures/10000200000000180000000C2D0F88C7D82260DD.png" xlink:type="simple" xlink:show="embed" xlink:actuate="onLoad" draw:mime-type="image/png">
          <text:p/>
        </draw:image>
      </draw:frame>
      <draw:frame text:anchor-type="page" text:anchor-page-number="76" draw:z-index="946" draw:name="Shape1229" draw:style-name="gr1" draw:text-style-name="P2" svg:width="0.8004in" svg:height="0.2803in" svg:x="3.8in" svg:y="0.2902in">
        <draw:image xlink:href="Pictures/10000200000000A0000000386FF5B74754B61481.png" xlink:type="simple" xlink:show="embed" xlink:actuate="onLoad" draw:mime-type="image/png">
          <text:p/>
        </draw:image>
      </draw:frame>
      <draw:frame text:anchor-type="page" text:anchor-page-number="87" draw:z-index="945" draw:name="Shape1473" draw:style-name="gr1" draw:text-style-name="P2" svg:width="0.1598in" svg:height="0.1004in" svg:x="2.6799in" svg:y="9.6102in">
        <draw:image xlink:href="Pictures/100002000000002000000014EE59928EFD5C024F.png" xlink:type="simple" xlink:show="embed" xlink:actuate="onLoad" draw:mime-type="image/png">
          <text:p/>
        </draw:image>
      </draw:frame>
      <draw:frame text:anchor-type="page" text:anchor-page-number="8" draw:z-index="944" draw:name="Shape208" draw:style-name="gr1" draw:text-style-name="P2" svg:width="0.1197in" svg:height="0.1803in" svg:x="0.4799in" svg:y="2.2701in">
        <draw:image xlink:href="Pictures/100002000000001800000024F98A424CFA4D088A.png" xlink:type="simple" xlink:show="embed" xlink:actuate="onLoad" draw:mime-type="image/png">
          <text:p/>
        </draw:image>
      </draw:frame>
      <draw:frame text:anchor-type="page" text:anchor-page-number="81" draw:z-index="943" draw:name="Shape1335" draw:style-name="gr1" draw:text-style-name="P2" svg:width="0.1598in" svg:height="0.2004in" svg:x="5.2in" svg:y="9.7102in">
        <draw:image xlink:href="Pictures/100002000000002000000028711D7CFB40E5FDFC.png" xlink:type="simple" xlink:show="embed" xlink:actuate="onLoad" draw:mime-type="image/png">
          <text:p/>
        </draw:image>
      </draw:frame>
      <draw:frame text:anchor-type="page" text:anchor-page-number="15" draw:z-index="942" draw:name="Shape376" draw:style-name="gr1" draw:text-style-name="P2" svg:width="3.3197in" svg:height="0.3004in" svg:x="2.3598in" svg:y="0.5508in">
        <draw:image xlink:href="Pictures/10000200000002980000003C94F2C59A1F880D4C.png" xlink:type="simple" xlink:show="embed" xlink:actuate="onLoad" draw:mime-type="image/png">
          <text:p/>
        </draw:image>
      </draw:frame>
      <draw:frame text:anchor-type="page" text:anchor-page-number="10" draw:z-index="941" draw:name="Shape235" draw:style-name="gr1" draw:text-style-name="P2" svg:width="5.0398in" svg:height="0.5197in" svg:x="2in" svg:y="1.6701in">
        <draw:image xlink:href="Pictures/10000200000003F000000068EC3B30BAC9E501BB.png" xlink:type="simple" xlink:show="embed" xlink:actuate="onLoad" draw:mime-type="image/png">
          <text:p/>
        </draw:image>
      </draw:frame>
      <draw:frame text:anchor-type="page" text:anchor-page-number="89" draw:z-index="940" draw:name="Shape1508" draw:style-name="gr1" draw:text-style-name="P2" svg:width="0.1197in" svg:height="0.0803in" svg:x="2.9598in" svg:y="3.7307in">
        <draw:image xlink:href="Pictures/100002000000001800000010587E470149179679.png" xlink:type="simple" xlink:show="embed" xlink:actuate="onLoad" draw:mime-type="image/png">
          <text:p/>
        </draw:image>
      </draw:frame>
      <draw:frame text:anchor-type="page" text:anchor-page-number="65" draw:z-index="939" draw:name="Shape1040" draw:style-name="gr1" draw:text-style-name="P2" svg:width="0.7598in" svg:height="0.3398in" svg:x="2.1598in" svg:y="9.5102in">
        <draw:image xlink:href="Pictures/1000020000000098000000443E1E4A3A4E870997.png" xlink:type="simple" xlink:show="embed" xlink:actuate="onLoad" draw:mime-type="image/png">
          <text:p/>
        </draw:image>
      </draw:frame>
      <draw:frame text:anchor-type="page" text:anchor-page-number="73" draw:z-index="938" draw:name="Shape1134" draw:style-name="gr1" draw:text-style-name="P2" svg:width="6.2398in" svg:height="0.1598in" svg:x="0.9193in" svg:y="3.6102in">
        <draw:image xlink:href="Pictures/10000200000004E000000020A2A638183521FED6.png" xlink:type="simple" xlink:show="embed" xlink:actuate="onLoad" draw:mime-type="image/png">
          <text:p/>
        </draw:image>
      </draw:frame>
      <draw:frame text:anchor-type="page" text:anchor-page-number="68" draw:z-index="937" draw:name="Shape1078" draw:style-name="gr1" draw:text-style-name="P2" svg:width="0.0803in" svg:height="0.1197in" svg:x="4.1193in" svg:y="0.8508in">
        <draw:image xlink:href="Pictures/100002000000001000000018465EA54CB3A164E1.png" xlink:type="simple" xlink:show="embed" xlink:actuate="onLoad" draw:mime-type="image/png">
          <text:p/>
        </draw:image>
      </draw:frame>
      <draw:frame text:anchor-type="page" text:anchor-page-number="3" draw:z-index="936" draw:name="Shape39" draw:style-name="gr1" draw:text-style-name="P2" svg:width="0.0803in" svg:height="0.0803in" svg:x="1.0929in" svg:y="11.1102in">
        <draw:image xlink:href="Pictures/100002000000001800000018E7F2DEAE44235271.png" xlink:type="simple" xlink:show="embed" xlink:actuate="onLoad" draw:mime-type="image/png">
          <text:p/>
        </draw:image>
      </draw:frame>
      <draw:frame text:anchor-type="page" text:anchor-page-number="80" draw:z-index="935" draw:name="Shape1316" draw:style-name="gr1" draw:text-style-name="P2" svg:width="0.1598in" svg:height="0.1004in" svg:x="3.2799in" svg:y="10.8307in">
        <draw:image xlink:href="Pictures/100002000000002000000014EE65AC212638590D.png" xlink:type="simple" xlink:show="embed" xlink:actuate="onLoad" draw:mime-type="image/png">
          <text:p/>
        </draw:image>
      </draw:frame>
      <draw:frame text:anchor-type="page" text:anchor-page-number="66" draw:z-index="934" draw:name="Shape1055" draw:style-name="gr1" draw:text-style-name="P2" svg:width="0.0803in" svg:height="0.1598in" svg:x="1.5598in" svg:y="9.3102in">
        <draw:image xlink:href="Pictures/1000020000000010000000204F5112B91167C93D.png" xlink:type="simple" xlink:show="embed" xlink:actuate="onLoad" draw:mime-type="image/png">
          <text:p/>
        </draw:image>
      </draw:frame>
      <draw:frame text:anchor-type="page" text:anchor-page-number="83" draw:z-index="933" draw:name="Shape1383" draw:style-name="gr1" draw:text-style-name="P2" svg:width="0.0803in" svg:height="0.1004in" svg:x="3.7598in" svg:y="10.1701in">
        <draw:image xlink:href="Pictures/10000200000000100000001424578DEC9C078335.png" xlink:type="simple" xlink:show="embed" xlink:actuate="onLoad" draw:mime-type="image/png">
          <text:p/>
        </draw:image>
      </draw:frame>
      <draw:frame text:anchor-type="page" text:anchor-page-number="13" draw:z-index="932" draw:name="Shape355" draw:style-name="gr1" draw:text-style-name="P2" svg:width="0.8004in" svg:height="0.4197in" svg:x="3.9598in" svg:y="9.7508in">
        <draw:image xlink:href="Pictures/10000200000000A00000005444F459B016B6E6D6.png" xlink:type="simple" xlink:show="embed" xlink:actuate="onLoad" draw:mime-type="image/png">
          <text:p/>
        </draw:image>
      </draw:frame>
      <draw:frame text:anchor-type="page" text:anchor-page-number="11" draw:z-index="931" draw:name="Shape270" draw:style-name="gr1" draw:text-style-name="P2" svg:width="6.3197in" svg:height="0.9197in" svg:x="0.9598in" svg:y="5.1508in">
        <draw:image xlink:href="Pictures/10000200000004F0000000B82146D76989C01E92.png" xlink:type="simple" xlink:show="embed" xlink:actuate="onLoad" draw:mime-type="image/png">
          <text:p/>
        </draw:image>
      </draw:frame>
      <draw:frame text:anchor-type="page" text:anchor-page-number="20" draw:z-index="930" draw:name="Shape420" draw:style-name="gr1" draw:text-style-name="P2" svg:width="3.9598in" svg:height="0.3197in" svg:x="2.2in" svg:y="0.6902in">
        <draw:image xlink:href="Pictures/1000020000000318000000408704AF53972DA4AC.png" xlink:type="simple" xlink:show="embed" xlink:actuate="onLoad" draw:mime-type="image/png">
          <text:p/>
        </draw:image>
      </draw:frame>
      <draw:frame text:anchor-type="page" text:anchor-page-number="62" draw:z-index="929" draw:name="Shape979" draw:style-name="gr1" draw:text-style-name="P2" svg:width="3.3598in" svg:height="0.3197in" svg:x="2.2in" svg:y="0.6902in">
        <draw:image xlink:href="Pictures/10000200000002A00000004026218B100B0E67F7.png" xlink:type="simple" xlink:show="embed" xlink:actuate="onLoad" draw:mime-type="image/png">
          <text:p/>
        </draw:image>
      </draw:frame>
      <draw:frame text:anchor-type="page" text:anchor-page-number="18" draw:z-index="928" draw:name="Shape398" draw:style-name="gr1" draw:text-style-name="P2" svg:width="0.0803in" svg:height="0.1004in" svg:x="4.1598in" svg:y="0.8307in">
        <draw:image xlink:href="Pictures/1000020000000010000000144F4E54303BC09F19.png" xlink:type="simple" xlink:show="embed" xlink:actuate="onLoad" draw:mime-type="image/png">
          <text:p/>
        </draw:image>
      </draw:frame>
      <draw:frame text:anchor-type="page" text:anchor-page-number="68" draw:z-index="927" draw:name="Shape1080" draw:style-name="gr1" draw:text-style-name="P2" svg:width="0.0803in" svg:height="0.1197in" svg:x="5.0398in" svg:y="0.8701in">
        <draw:image xlink:href="Pictures/100002000000001000000018364B9B36F3D3C043.png" xlink:type="simple" xlink:show="embed" xlink:actuate="onLoad" draw:mime-type="image/png">
          <text:p/>
        </draw:image>
      </draw:frame>
      <draw:frame text:anchor-type="page" text:anchor-page-number="8" draw:z-index="926" draw:name="Shape212" draw:style-name="gr1" draw:text-style-name="P2" svg:width="0.0803in" svg:height="0.2398in" svg:x="8.0398in" svg:y="6.1508in">
        <draw:image xlink:href="Pictures/100002000000001000000030612642630C11D734.png" xlink:type="simple" xlink:show="embed" xlink:actuate="onLoad" draw:mime-type="image/png">
          <text:p/>
        </draw:image>
      </draw:frame>
      <draw:frame text:anchor-type="page" text:anchor-page-number="26" draw:z-index="925" draw:name="Shape498" draw:style-name="gr1" draw:text-style-name="P2" svg:width="0.1598in" svg:height="0.0598in" svg:x="1.1193in" svg:y="8.3902in">
        <draw:image xlink:href="Pictures/10000200000000200000000CB2DA221AC8221048.png" xlink:type="simple" xlink:show="embed" xlink:actuate="onLoad" draw:mime-type="image/png">
          <text:p/>
        </draw:image>
      </draw:frame>
      <draw:frame text:anchor-type="page" text:anchor-page-number="31" draw:z-index="924" draw:name="Shape563" draw:style-name="gr1" draw:text-style-name="P2" svg:width="0.8004in" svg:height="0.2803in" svg:x="3.8in" svg:y="0.2902in">
        <draw:image xlink:href="Pictures/10000200000000A0000000388D0C3BD91E0193E3.png" xlink:type="simple" xlink:show="embed" xlink:actuate="onLoad" draw:mime-type="image/png">
          <text:p/>
        </draw:image>
      </draw:frame>
      <draw:frame text:anchor-type="page" text:anchor-page-number="67" draw:z-index="923" draw:name="Shape1072" draw:style-name="gr1" draw:text-style-name="P2" svg:width="0.8004in" svg:height="0.3598in" svg:x="6.1598in" svg:y="10.2307in">
        <draw:image xlink:href="Pictures/10000200000000A0000000485E4B359EE4EBB9DB.png" xlink:type="simple" xlink:show="embed" xlink:actuate="onLoad" draw:mime-type="image/png">
          <text:p/>
        </draw:image>
      </draw:frame>
      <draw:frame text:anchor-type="page" text:anchor-page-number="14" draw:z-index="922" draw:name="Shape374" draw:style-name="gr1" draw:text-style-name="P2" svg:width="0.1598in" svg:height="0.1004in" svg:x="1.6in" svg:y="10.8307in">
        <draw:image xlink:href="Pictures/100002000000002000000014AAF130E38C60700A.png" xlink:type="simple" xlink:show="embed" xlink:actuate="onLoad" draw:mime-type="image/png">
          <text:p/>
        </draw:image>
      </draw:frame>
      <draw:frame text:anchor-type="page" text:anchor-page-number="66" draw:z-index="921" draw:name="Shape1056" draw:style-name="gr1" draw:text-style-name="P2" svg:width="0.1197in" svg:height="0.0803in" svg:x="1.2398in" svg:y="11.2508in">
        <draw:image xlink:href="Pictures/1000020000000018000000100F525840B6644E55.png" xlink:type="simple" xlink:show="embed" xlink:actuate="onLoad" draw:mime-type="image/png">
          <text:p/>
        </draw:image>
      </draw:frame>
      <draw:frame text:anchor-type="page" text:anchor-page-number="76" draw:z-index="920" draw:name="Shape1235" draw:style-name="gr1" draw:text-style-name="P2" svg:width="0.0803in" svg:height="0.1004in" svg:x="4.3598in" svg:y="5.1307in">
        <draw:image xlink:href="Pictures/1000020000000010000000141080487038B1BA91.png" xlink:type="simple" xlink:show="embed" xlink:actuate="onLoad" draw:mime-type="image/png">
          <text:p/>
        </draw:image>
      </draw:frame>
      <draw:frame text:anchor-type="page" text:anchor-page-number="55" draw:z-index="919" draw:name="Shape892" draw:style-name="gr1" draw:text-style-name="P2" svg:width="0.1598in" svg:height="0.2803in" svg:x="0.9598in" svg:y="9.6902in">
        <draw:image xlink:href="Pictures/100002000000002000000038DA9ECCF25EDD6761.png" xlink:type="simple" xlink:show="embed" xlink:actuate="onLoad" draw:mime-type="image/png">
          <text:p/>
        </draw:image>
      </draw:frame>
      <draw:frame text:anchor-type="page" text:anchor-page-number="44" draw:z-index="918" draw:name="Shape735" draw:style-name="gr1" draw:text-style-name="P2" svg:width="0.1197in" svg:height="0.1004in" svg:x="3.0799in" svg:y="11.0902in">
        <draw:image xlink:href="Pictures/10000200000000180000001450C55EC062764FA1.png" xlink:type="simple" xlink:show="embed" xlink:actuate="onLoad" draw:mime-type="image/png">
          <text:p/>
        </draw:image>
      </draw:frame>
      <draw:frame text:anchor-type="page" text:anchor-page-number="10" draw:z-index="917" draw:name="Shape236" draw:style-name="gr1" draw:text-style-name="P2" svg:width="6.6398in" svg:height="0.9398in" svg:x="0.7193in" svg:y="2.3902in">
        <draw:image xlink:href="Pictures/1000020000000530000000BC0A0D8C389DDCC495.png" xlink:type="simple" xlink:show="embed" xlink:actuate="onLoad" draw:mime-type="image/png">
          <text:p/>
        </draw:image>
      </draw:frame>
      <draw:frame text:anchor-type="page" text:anchor-page-number="50" draw:z-index="916" draw:name="Shape825" draw:style-name="gr1" draw:text-style-name="P2" svg:width="0.1197in" svg:height="0.0598in" svg:x="7.8in" svg:y="10.6102in">
        <draw:image xlink:href="Pictures/10000200000000180000000C9DEB87B6A975B358.png" xlink:type="simple" xlink:show="embed" xlink:actuate="onLoad" draw:mime-type="image/png">
          <text:p/>
        </draw:image>
      </draw:frame>
      <draw:frame text:anchor-type="page" text:anchor-page-number="51" draw:z-index="915" draw:name="Shape830" draw:style-name="gr1" draw:text-style-name="P2" svg:width="0.1197in" svg:height="0.1004in" svg:x="2.1598in" svg:y="0.7102in">
        <draw:image xlink:href="Pictures/100002000000001800000014D83E15DF17C3CEBD.png" xlink:type="simple" xlink:show="embed" xlink:actuate="onLoad" draw:mime-type="image/png">
          <text:p/>
        </draw:image>
      </draw:frame>
      <draw:frame text:anchor-type="page" text:anchor-page-number="73" draw:z-index="914" draw:name="Shape1135" draw:style-name="gr1" draw:text-style-name="P2" svg:width="1.8004in" svg:height="0.1398in" svg:x="1.7193in" svg:y="4.0701in">
        <draw:image xlink:href="Pictures/10000200000001680000001C517DCDDB65B3FFBB.png" xlink:type="simple" xlink:show="embed" xlink:actuate="onLoad" draw:mime-type="image/png">
          <text:p/>
        </draw:image>
      </draw:frame>
      <draw:frame text:anchor-type="page" text:anchor-page-number="3" draw:z-index="913" draw:name="Shape40" draw:style-name="gr1" draw:text-style-name="P2" svg:width="0.0531in" svg:height="0.0669in" svg:x="1.5193in" svg:y="11.1366in">
        <draw:image xlink:href="Pictures/100002000000001000000014CBD2193472082D9A.png" xlink:type="simple" xlink:show="embed" xlink:actuate="onLoad" draw:mime-type="image/png">
          <text:p/>
        </draw:image>
      </draw:frame>
      <draw:frame text:anchor-type="page" text:anchor-page-number="43" draw:z-index="912" draw:name="Shape717" draw:style-name="gr1" draw:text-style-name="P2" svg:width="0.1598in" svg:height="0.0598in" svg:x="0.9193in" svg:y="8.3508in">
        <draw:image xlink:href="Pictures/10000200000000200000000CFD6AF552CF8D090E.png" xlink:type="simple" xlink:show="embed" xlink:actuate="onLoad" draw:mime-type="image/png">
          <text:p/>
        </draw:image>
      </draw:frame>
      <draw:frame text:anchor-type="page" text:anchor-page-number="28" draw:z-index="911" draw:name="Shape526" draw:style-name="gr1" draw:text-style-name="P2" svg:width="0.1197in" svg:height="0.1004in" svg:x="1.7598in" svg:y="4.4508in">
        <draw:image xlink:href="Pictures/100002000000001800000014C91A862A24233A3E.png" xlink:type="simple" xlink:show="embed" xlink:actuate="onLoad" draw:mime-type="image/png">
          <text:p/>
        </draw:image>
      </draw:frame>
      <draw:frame text:anchor-type="page" text:anchor-page-number="83" draw:z-index="910" draw:name="Shape1378" draw:style-name="gr1" draw:text-style-name="P2" svg:width="0.3197in" svg:height="2.1398in" svg:x="6.6in" svg:y="6.5102in">
        <draw:image xlink:href="Pictures/1000020000000040000001AC23994CE06689C3E7.png" xlink:type="simple" xlink:show="embed" xlink:actuate="onLoad" draw:mime-type="image/png">
          <text:p/>
        </draw:image>
      </draw:frame>
      <draw:frame text:anchor-type="page" text:anchor-page-number="72" draw:z-index="909" draw:name="Shape1119" draw:style-name="gr1" draw:text-style-name="P2" svg:width="0.2004in" svg:height="0.2598in" svg:x="3.7193in" svg:y="0.3102in">
        <draw:image xlink:href="Pictures/1000020000000028000000344D57F0570E2F97B1.png" xlink:type="simple" xlink:show="embed" xlink:actuate="onLoad" draw:mime-type="image/png">
          <text:p/>
        </draw:image>
      </draw:frame>
      <draw:frame text:anchor-type="page" text:anchor-page-number="12" draw:z-index="908" draw:name="Shape313" draw:style-name="gr1" draw:text-style-name="P2" svg:width="1.2004in" svg:height="0.1803in" svg:x="2.5598in" svg:y="8.3508in">
        <draw:image xlink:href="Pictures/10000200000000F00000002425B0A6F264BA6F6B.png" xlink:type="simple" xlink:show="embed" xlink:actuate="onLoad" draw:mime-type="image/png">
          <text:p/>
        </draw:image>
      </draw:frame>
      <draw:frame text:anchor-type="page" text:anchor-page-number="71" draw:z-index="907" draw:name="Shape1109" draw:style-name="gr1" draw:text-style-name="P2" svg:width="0.7598in" svg:height="0.3004in" svg:x="4.5193in" svg:y="0.7102in">
        <draw:image xlink:href="Pictures/10000200000000980000003CEA1C15B460B96BAE.png" xlink:type="simple" xlink:show="embed" xlink:actuate="onLoad" draw:mime-type="image/png">
          <text:p/>
        </draw:image>
      </draw:frame>
      <draw:frame text:anchor-type="page" text:anchor-page-number="52" draw:z-index="906" draw:name="Shape847" draw:style-name="gr1" draw:text-style-name="P2" svg:width="0.1197in" svg:height="0.0598in" svg:x="6.5598in" svg:y="3.6102in">
        <draw:image xlink:href="Pictures/10000200000000180000000C779F0A1AA1AAEAB9.png" xlink:type="simple" xlink:show="embed" xlink:actuate="onLoad" draw:mime-type="image/png">
          <text:p/>
        </draw:image>
      </draw:frame>
      <draw:frame text:anchor-type="page" text:anchor-page-number="85" draw:z-index="905" draw:name="Shape1437" draw:style-name="gr1" draw:text-style-name="P2" svg:width="0.1598in" svg:height="0.1004in" svg:x="3.7193in" svg:y="9.4102in">
        <draw:image xlink:href="Pictures/1000020000000020000000143C5B983593E16A96.png" xlink:type="simple" xlink:show="embed" xlink:actuate="onLoad" draw:mime-type="image/png">
          <text:p/>
        </draw:image>
      </draw:frame>
      <draw:frame text:anchor-type="page" text:anchor-page-number="74" draw:z-index="904" draw:name="Shape1167" draw:style-name="gr1" draw:text-style-name="P2" svg:width="0.2398in" svg:height="0.3398in" svg:x="7.0398in" svg:y="2.1508in">
        <draw:image xlink:href="Pictures/100002000000003000000044C37270016DECE495.png" xlink:type="simple" xlink:show="embed" xlink:actuate="onLoad" draw:mime-type="image/png">
          <text:p/>
        </draw:image>
      </draw:frame>
      <draw:frame text:anchor-type="page" text:anchor-page-number="84" draw:z-index="903" draw:name="Shape1403" draw:style-name="gr1" draw:text-style-name="P2" svg:width="0.3598in" svg:height="2.0398in" svg:x="6.7193in" svg:y="6.2307in">
        <draw:image xlink:href="Pictures/10000200000000480000019854A73AEC2742E4AC.png" xlink:type="simple" xlink:show="embed" xlink:actuate="onLoad" draw:mime-type="image/png">
          <text:p/>
        </draw:image>
      </draw:frame>
      <draw:frame text:anchor-type="page" text:anchor-page-number="75" draw:z-index="902" draw:name="Shape1212" draw:style-name="gr1" draw:text-style-name="P2" svg:width="4.4803in" svg:height="0.2803in" svg:x="1.1598in" svg:y="5.5307in">
        <draw:image xlink:href="Pictures/100002000000038000000038C31217D9514DC8AB.png" xlink:type="simple" xlink:show="embed" xlink:actuate="onLoad" draw:mime-type="image/png">
          <text:p/>
        </draw:image>
      </draw:frame>
      <draw:frame text:anchor-type="page" text:anchor-page-number="69" draw:z-index="901" draw:name="Shape1091" draw:style-name="gr1" draw:text-style-name="P2" svg:width="0.6398in" svg:height="0.3004in" svg:x="5.5193in" svg:y="0.7307in">
        <draw:image xlink:href="Pictures/10000200000000800000003C147175B05E46DEE1.png" xlink:type="simple" xlink:show="embed" xlink:actuate="onLoad" draw:mime-type="image/png">
          <text:p/>
        </draw:image>
      </draw:frame>
      <draw:frame text:anchor-type="page" text:anchor-page-number="53" draw:z-index="900" draw:name="Shape856" draw:style-name="gr1" draw:text-style-name="P2" svg:width="0.1197in" svg:height="0.1598in" svg:x="2.7193in" svg:y="2.7102in">
        <draw:image xlink:href="Pictures/1000020000000018000000207A3781C8A66A5852.png" xlink:type="simple" xlink:show="embed" xlink:actuate="onLoad" draw:mime-type="image/png">
          <text:p/>
        </draw:image>
      </draw:frame>
      <draw:frame text:anchor-type="page" text:anchor-page-number="27" draw:z-index="899" draw:name="Shape514" draw:style-name="gr1" draw:text-style-name="P2" svg:width="0.1197in" svg:height="0.1004in" svg:x="1.7193in" svg:y="8.6701in">
        <draw:image xlink:href="Pictures/10000200000000180000001437AC43282F7CD802.png" xlink:type="simple" xlink:show="embed" xlink:actuate="onLoad" draw:mime-type="image/png">
          <text:p/>
        </draw:image>
      </draw:frame>
      <draw:frame text:anchor-type="page" text:anchor-page-number="4" draw:z-index="898" draw:name="Shape80" draw:style-name="gr1" draw:text-style-name="P2" svg:width="0.0803in" svg:height="0.0398in" svg:x="0.3728in" svg:y="10.6165in">
        <draw:image xlink:href="Pictures/10000200000000180000000CABFD6322BC5B990E.png" xlink:type="simple" xlink:show="embed" xlink:actuate="onLoad" draw:mime-type="image/png">
          <text:p/>
        </draw:image>
      </draw:frame>
      <draw:frame text:anchor-type="page" text:anchor-page-number="30" draw:z-index="897" draw:name="Shape552" draw:style-name="gr1" draw:text-style-name="P2" svg:width="3.9598in" svg:height="0.3197in" svg:x="2.2in" svg:y="0.6701in">
        <draw:image xlink:href="Pictures/100002000000031800000040C4F43042AAF82C28.png" xlink:type="simple" xlink:show="embed" xlink:actuate="onLoad" draw:mime-type="image/png">
          <text:p/>
        </draw:image>
      </draw:frame>
      <draw:frame text:anchor-type="page" text:anchor-page-number="2" draw:z-index="896" draw:name="Shape19" draw:style-name="gr1" draw:text-style-name="P2" svg:width="0.1067in" svg:height="0.0398in" svg:x="0.1063in" svg:y="6.6965in">
        <draw:image xlink:href="Pictures/10000200000000200000000C48F921CDF202EC90.png" xlink:type="simple" xlink:show="embed" xlink:actuate="onLoad" draw:mime-type="image/png">
          <text:p/>
        </draw:image>
      </draw:frame>
      <draw:frame text:anchor-type="page" text:anchor-page-number="13" draw:z-index="895" draw:name="Shape353" draw:style-name="gr1" draw:text-style-name="P2" svg:width="0.2004in" svg:height="0.0803in" svg:x="2.9598in" svg:y="9.7701in">
        <draw:image xlink:href="Pictures/100002000000002800000010C9390F380C7B381B.png" xlink:type="simple" xlink:show="embed" xlink:actuate="onLoad" draw:mime-type="image/png">
          <text:p/>
        </draw:image>
      </draw:frame>
      <draw:frame text:anchor-type="page" text:anchor-page-number="54" draw:z-index="894" draw:name="Shape867" draw:style-name="gr1" draw:text-style-name="P2" svg:width="0.8004in" svg:height="0.2803in" svg:x="3.8in" svg:y="0.2508in">
        <draw:image xlink:href="Pictures/10000200000000A0000000387AECC18FF0E8F84D.png" xlink:type="simple" xlink:show="embed" xlink:actuate="onLoad" draw:mime-type="image/png">
          <text:p/>
        </draw:image>
      </draw:frame>
      <draw:frame text:anchor-type="page" text:anchor-page-number="49" draw:z-index="893" draw:name="Shape802" draw:style-name="gr1" draw:text-style-name="P2" svg:width="0.4803in" svg:height="0.2398in" svg:x="4.1193in" svg:y="0.3307in">
        <draw:image xlink:href="Pictures/100002000000006000000030644B15951235B415.png" xlink:type="simple" xlink:show="embed" xlink:actuate="onLoad" draw:mime-type="image/png">
          <text:p/>
        </draw:image>
      </draw:frame>
      <draw:frame text:anchor-type="page" text:anchor-page-number="42" draw:z-index="892" draw:name="Shape705" draw:style-name="gr1" draw:text-style-name="P2" svg:width="0.7197in" svg:height="0.3598in" svg:x="1.7598in" svg:y="10.5902in">
        <draw:image xlink:href="Pictures/100002000000009000000048E1754A670D01D1B2.png" xlink:type="simple" xlink:show="embed" xlink:actuate="onLoad" draw:mime-type="image/png">
          <text:p/>
        </draw:image>
      </draw:frame>
      <draw:frame text:anchor-type="page" text:anchor-page-number="37" draw:z-index="891" draw:name="Shape629" draw:style-name="gr1" draw:text-style-name="P2" svg:width="0.1197in" svg:height="0.0598in" svg:x="3.9193in" svg:y="9.9307in">
        <draw:image xlink:href="Pictures/10000200000000180000000C337EC24B5BFC3FF7.png" xlink:type="simple" xlink:show="embed" xlink:actuate="onLoad" draw:mime-type="image/png">
          <text:p/>
        </draw:image>
      </draw:frame>
      <draw:frame text:anchor-type="page" text:anchor-page-number="38" draw:z-index="890" draw:name="Shape648" draw:style-name="gr1" draw:text-style-name="P2" svg:width="0.1197in" svg:height="0.1004in" svg:x="6.2in" svg:y="10.2508in">
        <draw:image xlink:href="Pictures/10000200000000180000001435E8E93335D5EF4A.png" xlink:type="simple" xlink:show="embed" xlink:actuate="onLoad" draw:mime-type="image/png">
          <text:p/>
        </draw:image>
      </draw:frame>
      <draw:frame text:anchor-type="page" text:anchor-page-number="58" draw:z-index="889" draw:name="Shape924" draw:style-name="gr1" draw:text-style-name="P2" svg:width="0.1197in" svg:height="0.0803in" svg:x="5.4799in" svg:y="3.1508in">
        <draw:image xlink:href="Pictures/10000200000000180000001067EC299D70A28508.png" xlink:type="simple" xlink:show="embed" xlink:actuate="onLoad" draw:mime-type="image/png">
          <text:p/>
        </draw:image>
      </draw:frame>
      <draw:frame text:anchor-type="page" text:anchor-page-number="29" draw:z-index="888" draw:name="Shape539" draw:style-name="gr1" draw:text-style-name="P2" svg:width="0.1598in" svg:height="0.1004in" svg:x="1.6799in" svg:y="3.8508in">
        <draw:image xlink:href="Pictures/10000200000000200000001492834D7D47517D48.png" xlink:type="simple" xlink:show="embed" xlink:actuate="onLoad" draw:mime-type="image/png">
          <text:p/>
        </draw:image>
      </draw:frame>
      <draw:frame text:anchor-type="page" text:anchor-page-number="23" draw:z-index="887" draw:name="Shape461" draw:style-name="gr1" draw:text-style-name="P2" svg:width="0.6398in" svg:height="0.1598in" svg:x="3.1598in" svg:y="2.5102in">
        <draw:image xlink:href="Pictures/100002000000008000000020217C19F92F8C5508.png" xlink:type="simple" xlink:show="embed" xlink:actuate="onLoad" draw:mime-type="image/png">
          <text:p/>
        </draw:image>
      </draw:frame>
      <draw:frame text:anchor-type="page" text:anchor-page-number="11" draw:z-index="886" draw:name="Shape280" draw:style-name="gr1" draw:text-style-name="P2" svg:width="1.8004in" svg:height="0.5004in" svg:x="0.3598in" svg:y="7.3307in">
        <draw:image xlink:href="Pictures/100002000000016800000064D912045D6F544F65.png" xlink:type="simple" xlink:show="embed" xlink:actuate="onLoad" draw:mime-type="image/png">
          <text:p/>
        </draw:image>
      </draw:frame>
      <draw:frame text:anchor-type="page" text:anchor-page-number="33" draw:z-index="885" draw:name="Shape587" draw:style-name="gr1" draw:text-style-name="P2" svg:width="0.6004in" svg:height="0.3197in" svg:x="5.5598in" svg:y="0.7102in">
        <draw:image xlink:href="Pictures/100002000000007800000040A8D3F8D0881AF3F0.png" xlink:type="simple" xlink:show="embed" xlink:actuate="onLoad" draw:mime-type="image/png">
          <text:p/>
        </draw:image>
      </draw:frame>
      <draw:frame text:anchor-type="page" text:anchor-page-number="6" draw:z-index="884" draw:name="Shape186" draw:style-name="gr1" draw:text-style-name="P2" svg:width="0.1067in" svg:height="0.0803in" svg:x="5.6799in" svg:y="4.7366in">
        <draw:image xlink:href="Pictures/100002000000002000000018ECF50559FCBDB170.png" xlink:type="simple" xlink:show="embed" xlink:actuate="onLoad" draw:mime-type="image/png">
          <text:p/>
        </draw:image>
      </draw:frame>
      <draw:frame text:anchor-type="page" text:anchor-page-number="63" draw:z-index="883" draw:name="Shape993" draw:style-name="gr1" draw:text-style-name="P2" svg:width="3.3598in" svg:height="0.3197in" svg:x="2.1598in" svg:y="0.7102in">
        <draw:image xlink:href="Pictures/10000200000002A00000004096C341707760F653.png" xlink:type="simple" xlink:show="embed" xlink:actuate="onLoad" draw:mime-type="image/png">
          <text:p/>
        </draw:image>
      </draw:frame>
      <draw:frame text:anchor-type="page" text:anchor-page-number="78" draw:z-index="882" draw:name="Shape1267" draw:style-name="gr1" draw:text-style-name="P2" svg:width="0.2004in" svg:height="0.1398in" svg:x="3.6799in" svg:y="5.6508in">
        <draw:image xlink:href="Pictures/10000200000000280000001C903178C967DE0A37.png" xlink:type="simple" xlink:show="embed" xlink:actuate="onLoad" draw:mime-type="image/png">
          <text:p/>
        </draw:image>
      </draw:frame>
      <draw:frame text:anchor-type="page" text:anchor-page-number="34" draw:z-index="881" draw:name="Shape596" draw:style-name="gr1" draw:text-style-name="P2" svg:width="0.1197in" svg:height="0.1004in" svg:x="0.0398in" svg:y="0.0902in">
        <draw:image xlink:href="Pictures/1000020000000018000000140E118839B45FC149.png" xlink:type="simple" xlink:show="embed" xlink:actuate="onLoad" draw:mime-type="image/png">
          <text:p/>
        </draw:image>
      </draw:frame>
      <draw:frame text:anchor-type="page" text:anchor-page-number="40" draw:z-index="880" draw:name="Shape673" draw:style-name="gr1" draw:text-style-name="P2" svg:width="0.1197in" svg:height="0.0803in" svg:x="5.3193in" svg:y="5.7508in">
        <draw:image xlink:href="Pictures/100002000000001800000010D75B7B572722C592.png" xlink:type="simple" xlink:show="embed" xlink:actuate="onLoad" draw:mime-type="image/png">
          <text:p/>
        </draw:image>
      </draw:frame>
      <draw:frame text:anchor-type="page" text:anchor-page-number="88" draw:z-index="879" draw:name="Shape1492" draw:style-name="gr1" draw:text-style-name="P2" svg:width="0.3197in" svg:height="1.9197in" svg:x="6.6398in" svg:y="6.5307in">
        <draw:image xlink:href="Pictures/100002000000004000000180F2D1776FFFFDE927.png" xlink:type="simple" xlink:show="embed" xlink:actuate="onLoad" draw:mime-type="image/png">
          <text:p/>
        </draw:image>
      </draw:frame>
      <draw:frame text:anchor-type="page" text:anchor-page-number="62" draw:z-index="878" draw:name="Shape985" draw:style-name="gr1" draw:text-style-name="P2" svg:width="0.1598in" svg:height="0.1803in" svg:x="5.4398in" svg:y="10.2307in">
        <draw:image xlink:href="Pictures/1000020000000020000000244CB068D027C379F0.png" xlink:type="simple" xlink:show="embed" xlink:actuate="onLoad" draw:mime-type="image/png">
          <text:p/>
        </draw:image>
      </draw:frame>
      <draw:frame text:anchor-type="page" text:anchor-page-number="79" draw:z-index="877" draw:name="Shape1289" draw:style-name="gr1" draw:text-style-name="P2" svg:width="0.3598in" svg:height="0.3803in" svg:x="5.1598in" svg:y="9.7102in">
        <draw:image xlink:href="Pictures/10000200000000480000004C4BD171656BD6E9E6.png" xlink:type="simple" xlink:show="embed" xlink:actuate="onLoad" draw:mime-type="image/png">
          <text:p/>
        </draw:image>
      </draw:frame>
      <draw:frame text:anchor-type="page" text:anchor-page-number="89" draw:z-index="876" draw:name="Shape1505" draw:style-name="gr1" draw:text-style-name="P2" svg:width="0.0803in" svg:height="0.1004in" svg:x="6.3193in" svg:y="2.6102in">
        <draw:image xlink:href="Pictures/1000020000000010000000146E52283D84E14E7B.png" xlink:type="simple" xlink:show="embed" xlink:actuate="onLoad" draw:mime-type="image/png">
          <text:p/>
        </draw:image>
      </draw:frame>
      <draw:frame text:anchor-type="page" text:anchor-page-number="59" draw:z-index="875" draw:name="Shape950" draw:style-name="gr1" draw:text-style-name="P2" svg:width="0.9598in" svg:height="0.4197in" svg:x="1.8398in" svg:y="10.5701in">
        <draw:image xlink:href="Pictures/10000200000000C000000054CFCA5F060FFBDC3B.png" xlink:type="simple" xlink:show="embed" xlink:actuate="onLoad" draw:mime-type="image/png">
          <text:p/>
        </draw:image>
      </draw:frame>
      <draw:frame text:anchor-type="page" text:anchor-page-number="80" draw:z-index="874" draw:name="Shape1308" draw:style-name="gr1" draw:text-style-name="P2" svg:width="2.7197in" svg:height="0.2197in" svg:x="0.7598in" svg:y="8.1902in">
        <draw:image xlink:href="Pictures/10000200000002200000002CB66ED443B916CCC7.png" xlink:type="simple" xlink:show="embed" xlink:actuate="onLoad" draw:mime-type="image/png">
          <text:p/>
        </draw:image>
      </draw:frame>
      <draw:frame text:anchor-type="page" text:anchor-page-number="46" draw:z-index="873" draw:name="Shape756" draw:style-name="gr1" draw:text-style-name="P2" svg:width="0.1197in" svg:height="0.3803in" svg:x="5.8in" svg:y="4.3902in">
        <draw:image xlink:href="Pictures/10000200000000180000004CC4CD0D354B68F60B.png" xlink:type="simple" xlink:show="embed" xlink:actuate="onLoad" draw:mime-type="image/png">
          <text:p/>
        </draw:image>
      </draw:frame>
      <draw:frame text:anchor-type="page" text:anchor-page-number="60" draw:z-index="872" draw:name="Shape956" draw:style-name="gr1" draw:text-style-name="P2" svg:width="0.0803in" svg:height="0.1398in" svg:x="4.4398in" svg:y="0.8102in">
        <draw:image xlink:href="Pictures/10000200000000100000001CE15B167EDDDB8F26.png" xlink:type="simple" xlink:show="embed" xlink:actuate="onLoad" draw:mime-type="image/png">
          <text:p/>
        </draw:image>
      </draw:frame>
      <draw:frame text:anchor-type="page" text:anchor-page-number="21" draw:z-index="871" draw:name="Shape438" draw:style-name="gr1" draw:text-style-name="P2" svg:width="0.7197in" svg:height="0.2004in" svg:x="1.1193in" svg:y="5.2508in">
        <draw:image xlink:href="Pictures/1000020000000090000000284B1B4D85A155E899.png" xlink:type="simple" xlink:show="embed" xlink:actuate="onLoad" draw:mime-type="image/png">
          <text:p/>
        </draw:image>
      </draw:frame>
      <draw:frame text:anchor-type="page" text:anchor-page-number="61" draw:z-index="870" draw:name="Shape970" draw:style-name="gr1" draw:text-style-name="P2" svg:width="0.1197in" svg:height="0.0803in" svg:x="5.5193in" svg:y="7.0902in">
        <draw:image xlink:href="Pictures/1000020000000018000000106473A51C6793EF4F.png" xlink:type="simple" xlink:show="embed" xlink:actuate="onLoad" draw:mime-type="image/png">
          <text:p/>
        </draw:image>
      </draw:frame>
      <draw:frame text:anchor-type="page" text:anchor-page-number="20" draw:z-index="869" draw:name="Shape422" draw:style-name="gr1" draw:text-style-name="P2" svg:width="0.2803in" svg:height="0.1598in" svg:x="0.5598in" svg:y="3.8701in">
        <draw:image xlink:href="Pictures/100002000000003800000020E8AB61DFBC46CA03.png" xlink:type="simple" xlink:show="embed" xlink:actuate="onLoad" draw:mime-type="image/png">
          <text:p/>
        </draw:image>
      </draw:frame>
      <draw:frame text:anchor-type="page" text:anchor-page-number="81" draw:z-index="868" draw:name="Shape1325" draw:style-name="gr1" draw:text-style-name="P2" svg:width="0.2398in" svg:height="0.1598in" svg:x="1.6398in" svg:y="6.9102in">
        <draw:image xlink:href="Pictures/10000200000000300000002001D99EB416129E00.png" xlink:type="simple" xlink:show="embed" xlink:actuate="onLoad" draw:mime-type="image/png">
          <text:p/>
        </draw:image>
      </draw:frame>
      <draw:frame text:anchor-type="page" text:anchor-page-number="22" draw:z-index="867" draw:name="Shape447" draw:style-name="gr1" draw:text-style-name="P2" svg:width="0.1197in" svg:height="0.0803in" svg:x="0.8398in" svg:y="3.6508in">
        <draw:image xlink:href="Pictures/10000200000000180000001028DCF95D20D8EBF3.png" xlink:type="simple" xlink:show="embed" xlink:actuate="onLoad" draw:mime-type="image/png">
          <text:p/>
        </draw:image>
      </draw:frame>
      <draw:frame text:anchor-type="page" text:anchor-page-number="82" draw:z-index="866" draw:name="Shape1350" draw:style-name="gr1" draw:text-style-name="P2" svg:width="0.6803in" svg:height="0.7004in" svg:x="5.5193in" svg:y="6.9902in">
        <draw:image xlink:href="Pictures/10000200000000880000008CA56CA96A121F4BEA.png" xlink:type="simple" xlink:show="embed" xlink:actuate="onLoad" draw:mime-type="image/png">
          <text:p/>
        </draw:image>
      </draw:frame>
      <draw:frame text:anchor-type="page" text:anchor-page-number="86" draw:z-index="865" draw:name="Shape1450" draw:style-name="gr1" draw:text-style-name="P2" svg:width="1.8004in" svg:height="0.1004in" svg:x="2.7193in" svg:y="7.8701in">
        <draw:image xlink:href="Pictures/100002000000016800000014EE2BD8DF40306996.png" xlink:type="simple" xlink:show="embed" xlink:actuate="onLoad" draw:mime-type="image/png">
          <text:p/>
        </draw:image>
      </draw:frame>
      <draw:frame text:anchor-type="page" text:anchor-page-number="15" draw:z-index="864" draw:name="Shape386" draw:style-name="gr1" draw:text-style-name="P2" svg:width="0.1197in" svg:height="0.1004in" svg:x="6.0398in" svg:y="3.5102in">
        <draw:image xlink:href="Pictures/100002000000001800000014537FD21D13C4842F.png" xlink:type="simple" xlink:show="embed" xlink:actuate="onLoad" draw:mime-type="image/png">
          <text:p/>
        </draw:image>
      </draw:frame>
      <draw:frame text:anchor-type="page" text:anchor-page-number="77" draw:z-index="863" draw:name="Shape1243" draw:style-name="gr1" draw:text-style-name="P2" svg:width="0.7598in" svg:height="0.3004in" svg:x="4.5193in" svg:y="0.7102in">
        <draw:image xlink:href="Pictures/10000200000000980000003C77296C9E64D45A83.png" xlink:type="simple" xlink:show="embed" xlink:actuate="onLoad" draw:mime-type="image/png">
          <text:p/>
        </draw:image>
      </draw:frame>
      <draw:frame text:anchor-type="page" text:anchor-page-number="32" draw:z-index="862" draw:name="Shape574" draw:style-name="gr1" draw:text-style-name="P2" svg:width="0.8004in" svg:height="0.2598in" svg:x="3.8in" svg:y="0.2701in">
        <draw:image xlink:href="Pictures/10000200000000A0000000347D37FA39030E3BC2.png" xlink:type="simple" xlink:show="embed" xlink:actuate="onLoad" draw:mime-type="image/png">
          <text:p/>
        </draw:image>
      </draw:frame>
      <draw:frame text:anchor-type="page" text:anchor-page-number="5" draw:z-index="861" draw:name="Shape139" draw:style-name="gr1" draw:text-style-name="P2" svg:width="0.0803in" svg:height="0.0398in" svg:x="4.5598in" svg:y="11.2701in">
        <draw:image xlink:href="Pictures/10000200000000180000000C95507D757EECB91D.png" xlink:type="simple" xlink:show="embed" xlink:actuate="onLoad" draw:mime-type="image/png">
          <text:p/>
        </draw:image>
      </draw:frame>
      <draw:frame text:anchor-type="page" text:anchor-page-number="87" draw:z-index="860" draw:name="Shape1474" draw:style-name="gr1" draw:text-style-name="P2" svg:width="0.1197in" svg:height="0.1004in" svg:x="2.9193in" svg:y="9.6701in">
        <draw:image xlink:href="Pictures/10000200000000180000001475F354EBEA656BA1.png" xlink:type="simple" xlink:show="embed" xlink:actuate="onLoad" draw:mime-type="image/png">
          <text:p/>
        </draw:image>
      </draw:frame>
      <draw:frame text:anchor-type="page" text:anchor-page-number="48" draw:z-index="859" draw:name="Shape788" draw:style-name="gr1" draw:text-style-name="P2" svg:width="0.7598in" svg:height="0.2598in" svg:x="3.8398in" svg:y="0.2701in">
        <draw:image xlink:href="Pictures/1000020000000098000000340BF98C78F1A4F19F.png" xlink:type="simple" xlink:show="embed" xlink:actuate="onLoad" draw:mime-type="image/png">
          <text:p/>
        </draw:image>
      </draw:frame>
      <draw:frame text:anchor-type="page" text:anchor-page-number="45" draw:z-index="858" draw:name="Shape737" draw:style-name="gr1" draw:text-style-name="P2" svg:width="0.8004in" svg:height="0.2803in" svg:x="3.8in" svg:y="0.2902in">
        <draw:image xlink:href="Pictures/10000200000000A0000000386760260715075BC5.png" xlink:type="simple" xlink:show="embed" xlink:actuate="onLoad" draw:mime-type="image/png">
          <text:p/>
        </draw:image>
      </draw:frame>
      <draw:frame text:anchor-type="page" text:anchor-page-number="65" draw:z-index="857" draw:name="Shape1038" draw:style-name="gr1" draw:text-style-name="P2" svg:width="0.2398in" svg:height="1.4803in" svg:x="5.6799in" svg:y="3.8307in">
        <draw:image xlink:href="Pictures/100002000000003000000128FCC7E97AA446BED0.png" xlink:type="simple" xlink:show="embed" xlink:actuate="onLoad" draw:mime-type="image/png">
          <text:p/>
        </draw:image>
      </draw:frame>
      <draw:frame text:anchor-type="page" text:anchor-page-number="64" draw:z-index="856" draw:name="Shape1026" draw:style-name="gr1" draw:text-style-name="P2" svg:width="0.1197in" svg:height="0.1004in" svg:x="3.7193in" svg:y="9.9701in">
        <draw:image xlink:href="Pictures/1000020000000018000000149D170649953276C8.png" xlink:type="simple" xlink:show="embed" xlink:actuate="onLoad" draw:mime-type="image/png">
          <text:p/>
        </draw:image>
      </draw:frame>
      <draw:frame text:anchor-type="page" text:anchor-page-number="47" draw:z-index="855" draw:name="Shape777" draw:style-name="gr1" draw:text-style-name="P2" svg:width="0.1598in" svg:height="0.1398in" svg:x="4.1193in" svg:y="7.8102in">
        <draw:image xlink:href="Pictures/10000200000000200000001CF8AD566FF13BC7C2.png" xlink:type="simple" xlink:show="embed" xlink:actuate="onLoad" draw:mime-type="image/png">
          <text:p/>
        </draw:image>
      </draw:frame>
      <draw:frame text:anchor-type="page" text:anchor-page-number="25" draw:z-index="854" draw:name="Shape483" draw:style-name="gr1" draw:text-style-name="P2" svg:width="2.0803in" svg:height="0.1803in" svg:x="0.4799in" svg:y="7.2902in">
        <draw:image xlink:href="Pictures/10000200000001A00000002461DADAB323CC8C70.png" xlink:type="simple" xlink:show="embed" xlink:actuate="onLoad" draw:mime-type="image/png">
          <text:p/>
        </draw:image>
      </draw:frame>
      <draw:frame text:anchor-type="page" text:anchor-page-number="18" draw:z-index="853" draw:name="Shape399" draw:style-name="gr1" draw:text-style-name="P2" svg:width="0.1598in" svg:height="0.1197in" svg:x="4.2799in" svg:y="0.8307in">
        <draw:image xlink:href="Pictures/1000020000000020000000185183F64B75BC90BB.png" xlink:type="simple" xlink:show="embed" xlink:actuate="onLoad" draw:mime-type="image/png">
          <text:p/>
        </draw:image>
      </draw:frame>
      <draw:frame text:anchor-type="page" text:anchor-page-number="46" draw:z-index="852" draw:name="Shape755" draw:style-name="gr1" draw:text-style-name="P2" svg:width="0.1197in" svg:height="0.3803in" svg:x="5.1193in" svg:y="4.3902in">
        <draw:image xlink:href="Pictures/10000200000000180000004CA22A520313931DD8.png" xlink:type="simple" xlink:show="embed" xlink:actuate="onLoad" draw:mime-type="image/png">
          <text:p/>
        </draw:image>
      </draw:frame>
      <draw:frame text:anchor-type="page" text:anchor-page-number="44" draw:z-index="851" draw:name="Shape736" draw:style-name="gr1" draw:text-style-name="P2" svg:width="0.1197in" svg:height="0.1004in" svg:x="3.2799in" svg:y="11.1701in">
        <draw:image xlink:href="Pictures/100002000000001800000014979E65413F63DBA1.png" xlink:type="simple" xlink:show="embed" xlink:actuate="onLoad" draw:mime-type="image/png">
          <text:p/>
        </draw:image>
      </draw:frame>
      <draw:frame text:anchor-type="page" text:anchor-page-number="80" draw:z-index="850" draw:name="Shape1312" draw:style-name="gr1" draw:text-style-name="P2" svg:width="0.3598in" svg:height="0.2004in" svg:x="3.1193in" svg:y="8.1902in">
        <draw:image xlink:href="Pictures/1000020000000048000000281BD0356352C01D2E.png" xlink:type="simple" xlink:show="embed" xlink:actuate="onLoad" draw:mime-type="image/png">
          <text:p/>
        </draw:image>
      </draw:frame>
      <draw:frame text:anchor-type="page" text:anchor-page-number="12" draw:z-index="849" draw:name="Shape289" draw:style-name="gr1" draw:text-style-name="P2" svg:width="6.8398in" svg:height="0.2004in" svg:x="0.4799in" svg:y="2.1102in">
        <draw:image xlink:href="Pictures/100002000000055800000028131F9A44EB597012.png" xlink:type="simple" xlink:show="embed" xlink:actuate="onLoad" draw:mime-type="image/png">
          <text:p/>
        </draw:image>
      </draw:frame>
      <draw:frame text:anchor-type="page" text:anchor-page-number="50" draw:z-index="848" draw:name="Shape822" draw:style-name="gr1" draw:text-style-name="P2" svg:width="0.3598in" svg:height="0.2197in" svg:x="5.0799in" svg:y="10.1307in">
        <draw:image xlink:href="Pictures/10000200000000480000002CB86C855963902808.png" xlink:type="simple" xlink:show="embed" xlink:actuate="onLoad" draw:mime-type="image/png">
          <text:p/>
        </draw:image>
      </draw:frame>
      <draw:frame text:anchor-type="page" text:anchor-page-number="29" draw:z-index="847" draw:name="Shape540" draw:style-name="gr1" draw:text-style-name="P2" svg:width="0.1598in" svg:height="0.1004in" svg:x="1.6799in" svg:y="4.3902in">
        <draw:image xlink:href="Pictures/1000020000000020000000145086D0068C1EF701.png" xlink:type="simple" xlink:show="embed" xlink:actuate="onLoad" draw:mime-type="image/png">
          <text:p/>
        </draw:image>
      </draw:frame>
      <draw:frame text:anchor-type="page" text:anchor-page-number="48" draw:z-index="846" draw:name="Shape790" draw:style-name="gr1" draw:text-style-name="P2" svg:width="3.9598in" svg:height="0.3197in" svg:x="2.2in" svg:y="0.6902in">
        <draw:image xlink:href="Pictures/100002000000031800000040447A7C1FDB7077D0.png" xlink:type="simple" xlink:show="embed" xlink:actuate="onLoad" draw:mime-type="image/png">
          <text:p/>
        </draw:image>
      </draw:frame>
      <draw:frame text:anchor-type="page" text:anchor-page-number="83" draw:z-index="845" draw:name="Shape1376" draw:style-name="gr1" draw:text-style-name="P2" svg:width="2.0004in" svg:height="0.1197in" svg:x="4.2398in" svg:y="7.8902in">
        <draw:image xlink:href="Pictures/1000020000000190000000183A789A79B3AE8913.png" xlink:type="simple" xlink:show="embed" xlink:actuate="onLoad" draw:mime-type="image/png">
          <text:p/>
        </draw:image>
      </draw:frame>
      <draw:frame text:anchor-type="page" text:anchor-page-number="31" draw:z-index="844" draw:name="Shape566" draw:style-name="gr1" draw:text-style-name="P2" svg:width="0.1197in" svg:height="0.1004in" svg:x="1.7193in" svg:y="3.3307in">
        <draw:image xlink:href="Pictures/100002000000001800000014B03E6FBEC664B8D0.png" xlink:type="simple" xlink:show="embed" xlink:actuate="onLoad" draw:mime-type="image/png">
          <text:p/>
        </draw:image>
      </draw:frame>
      <draw:frame text:anchor-type="page" text:anchor-page-number="2" draw:z-index="843" draw:name="Shape24" draw:style-name="gr1" draw:text-style-name="P2" svg:width="4.6661in" svg:height="0.787in" svg:x="1.7335in" svg:y="10.3102in">
        <draw:image xlink:href="Pictures/1000020000000578000000EC11ED6B69239F19AE.png" xlink:type="simple" xlink:show="embed" xlink:actuate="onLoad" draw:mime-type="image/png">
          <text:p/>
        </draw:image>
      </draw:frame>
      <draw:frame text:anchor-type="page" text:anchor-page-number="78" draw:z-index="842" draw:name="Shape1260" draw:style-name="gr1" draw:text-style-name="P2" svg:width="0.0803in" svg:height="0.1398in" svg:x="0.8in" svg:y="5.6701in">
        <draw:image xlink:href="Pictures/10000200000000100000001C14B2ED9661116A3E.png" xlink:type="simple" xlink:show="embed" xlink:actuate="onLoad" draw:mime-type="image/png">
          <text:p/>
        </draw:image>
      </draw:frame>
      <draw:frame text:anchor-type="page" text:anchor-page-number="36" draw:z-index="841" draw:name="Shape614" draw:style-name="gr1" draw:text-style-name="P2" svg:width="0.7598in" svg:height="0.3197in" svg:x="3.8398in" svg:y="0.2102in">
        <draw:image xlink:href="Pictures/100002000000009800000040C117285B819978A8.png" xlink:type="simple" xlink:show="embed" xlink:actuate="onLoad" draw:mime-type="image/png">
          <text:p/>
        </draw:image>
      </draw:frame>
      <draw:frame text:anchor-type="page" text:anchor-page-number="75" draw:z-index="840" draw:name="Shape1216" draw:style-name="gr1" draw:text-style-name="P2" svg:width="0.8398in" svg:height="0.1598in" svg:x="1.2in" svg:y="6.8508in">
        <draw:image xlink:href="Pictures/10000200000000A8000000205C105986D9D6B4DA.png" xlink:type="simple" xlink:show="embed" xlink:actuate="onLoad" draw:mime-type="image/png">
          <text:p/>
        </draw:image>
      </draw:frame>
      <draw:frame text:anchor-type="page" text:anchor-page-number="82" draw:z-index="839" draw:name="Shape1348" draw:style-name="gr1" draw:text-style-name="P2" svg:width="2.7197in" svg:height="0.1803in" svg:x="2.8799in" svg:y="6.0508in">
        <draw:image xlink:href="Pictures/10000200000002200000002432E12E442FA6D44A.png" xlink:type="simple" xlink:show="embed" xlink:actuate="onLoad" draw:mime-type="image/png">
          <text:p/>
        </draw:image>
      </draw:frame>
      <draw:frame text:anchor-type="page" text:anchor-page-number="49" draw:z-index="838" draw:name="Shape806" draw:style-name="gr1" draw:text-style-name="P2" svg:width="0.9598in" svg:height="0.4197in" svg:x="1.9193in" svg:y="10.4902in">
        <draw:image xlink:href="Pictures/10000200000000C0000000545824C64F65BA023F.png" xlink:type="simple" xlink:show="embed" xlink:actuate="onLoad" draw:mime-type="image/png">
          <text:p/>
        </draw:image>
      </draw:frame>
      <draw:frame text:anchor-type="page" text:anchor-page-number="30" draw:z-index="837" draw:name="Shape554" draw:style-name="gr1" draw:text-style-name="P2" svg:width="0.1197in" svg:height="0.0803in" svg:x="1.2799in" svg:y="7.6508in">
        <draw:image xlink:href="Pictures/100002000000001800000010D39248DD2B2FCF30.png" xlink:type="simple" xlink:show="embed" xlink:actuate="onLoad" draw:mime-type="image/png">
          <text:p/>
        </draw:image>
      </draw:frame>
      <draw:frame text:anchor-type="page" text:anchor-page-number="47" draw:z-index="836" draw:name="Shape779" draw:style-name="gr1" draw:text-style-name="P2" svg:width="0.1197in" svg:height="0.0598in" svg:x="2.5598in" svg:y="10.5701in">
        <draw:image xlink:href="Pictures/10000200000000180000000C7EDF9C64EDEE6F29.png" xlink:type="simple" xlink:show="embed" xlink:actuate="onLoad" draw:mime-type="image/png">
          <text:p/>
        </draw:image>
      </draw:frame>
      <draw:frame text:anchor-type="page" text:anchor-page-number="76" draw:z-index="835" draw:name="Shape1238" draw:style-name="gr1" draw:text-style-name="P2" svg:width="0.2803in" svg:height="0.1803in" svg:x="7.4799in" svg:y="10.5508in">
        <draw:image xlink:href="Pictures/100002000000003800000024E736D3F446AD52A8.png" xlink:type="simple" xlink:show="embed" xlink:actuate="onLoad" draw:mime-type="image/png">
          <text:p/>
        </draw:image>
      </draw:frame>
      <draw:frame text:anchor-type="page" text:anchor-page-number="33" draw:z-index="834" draw:name="Shape585" draw:style-name="gr1" draw:text-style-name="P2" svg:width="0.8004in" svg:height="0.2803in" svg:x="3.8in" svg:y="0.2902in">
        <draw:image xlink:href="Pictures/10000200000000A000000038B5E5D5782E4B62EA.png" xlink:type="simple" xlink:show="embed" xlink:actuate="onLoad" draw:mime-type="image/png">
          <text:p/>
        </draw:image>
      </draw:frame>
      <draw:frame text:anchor-type="page" text:anchor-page-number="77" draw:z-index="833" draw:name="Shape1244" draw:style-name="gr1" draw:text-style-name="P2" svg:width="0.6004in" svg:height="0.3197in" svg:x="5.5598in" svg:y="0.7102in">
        <draw:image xlink:href="Pictures/100002000000007800000040330671A4EA9E5FC3.png" xlink:type="simple" xlink:show="embed" xlink:actuate="onLoad" draw:mime-type="image/png">
          <text:p/>
        </draw:image>
      </draw:frame>
      <draw:frame text:anchor-type="page" text:anchor-page-number="10" draw:z-index="832" draw:name="Shape247" draw:style-name="gr1" draw:text-style-name="P2" svg:width="6.5598in" svg:height="4.2598in" svg:x="0.7598in" svg:y="2.6102in">
        <draw:image xlink:href="Pictures/100002000000052000000354AA21E9B1478B20FB.png" xlink:type="simple" xlink:show="embed" xlink:actuate="onLoad" draw:mime-type="image/png">
          <text:p/>
        </draw:image>
      </draw:frame>
      <draw:frame text:anchor-type="page" text:anchor-page-number="74" draw:z-index="831" draw:name="Shape1168" draw:style-name="gr1" draw:text-style-name="P2" svg:width="6.3197in" svg:height="0.3803in" svg:x="0.9598in" svg:y="2.5508in">
        <draw:image xlink:href="Pictures/10000200000004F00000004C650ABE7C2143FF0B.png" xlink:type="simple" xlink:show="embed" xlink:actuate="onLoad" draw:mime-type="image/png">
          <text:p/>
        </draw:image>
      </draw:frame>
      <draw:frame text:anchor-type="page" text:anchor-page-number="45" draw:z-index="830" draw:name="Shape739" draw:style-name="gr1" draw:text-style-name="P2" svg:width="0.1197in" svg:height="0.0803in" svg:x="5.1193in" svg:y="3.1307in">
        <draw:image xlink:href="Pictures/10000200000000180000001050354AFEDB4E0953.png" xlink:type="simple" xlink:show="embed" xlink:actuate="onLoad" draw:mime-type="image/png">
          <text:p/>
        </draw:image>
      </draw:frame>
      <draw:frame text:anchor-type="page" text:anchor-page-number="32" draw:z-index="829" draw:name="Shape576" draw:style-name="gr1" draw:text-style-name="P2" svg:width="0.5197in" svg:height="0.0598in" svg:x="4.7193in" svg:y="0.8902in">
        <draw:image xlink:href="Pictures/10000200000000680000000C3FD83CE2699784DD.png" xlink:type="simple" xlink:show="embed" xlink:actuate="onLoad" draw:mime-type="image/png">
          <text:p/>
        </draw:image>
      </draw:frame>
      <draw:frame text:anchor-type="page" text:anchor-page-number="34" draw:z-index="828" draw:name="Shape597" draw:style-name="gr1" draw:text-style-name="P2" svg:width="0.7197in" svg:height="0.2598in" svg:x="3.8398in" svg:y="0.2701in">
        <draw:image xlink:href="Pictures/10000200000000900000003421E0F2361CC81DAE.png" xlink:type="simple" xlink:show="embed" xlink:actuate="onLoad" draw:mime-type="image/png">
          <text:p/>
        </draw:image>
      </draw:frame>
      <draw:frame text:anchor-type="page" text:anchor-page-number="79" draw:z-index="827" draw:name="Shape1273" draw:style-name="gr1" draw:text-style-name="P2" svg:width="7.0398in" svg:height="3.8398in" svg:x="0.6799in" svg:y="0.7102in">
        <draw:image xlink:href="Pictures/100002000000058000000300007E2BD53AEE985B.png" xlink:type="simple" xlink:show="embed" xlink:actuate="onLoad" draw:mime-type="image/png">
          <text:p/>
        </draw:image>
      </draw:frame>
      <draw:frame text:anchor-type="page" text:anchor-page-number="11" draw:z-index="826" draw:name="Shape282" draw:style-name="gr1" draw:text-style-name="P2" svg:width="0.2398in" svg:height="0.2598in" svg:x="1.1598in" svg:y="8.2102in">
        <draw:image xlink:href="Pictures/100002000000003000000034F79E932395C9307B.png" xlink:type="simple" xlink:show="embed" xlink:actuate="onLoad" draw:mime-type="image/png">
          <text:p/>
        </draw:image>
      </draw:frame>
      <draw:frame text:anchor-type="page" text:anchor-page-number="85" draw:z-index="825" draw:name="Shape1430" draw:style-name="gr1" draw:text-style-name="P2" svg:width="0.3598in" svg:height="1.9004in" svg:x="6.7193in" svg:y="5.9508in">
        <draw:image xlink:href="Pictures/10000200000000480000017CE761F18A2E373CB3.png" xlink:type="simple" xlink:show="embed" xlink:actuate="onLoad" draw:mime-type="image/png">
          <text:p/>
        </draw:image>
      </draw:frame>
      <draw:frame text:anchor-type="page" text:anchor-page-number="14" draw:z-index="824" draw:name="Shape373" draw:style-name="gr1" draw:text-style-name="P2" svg:width="0.4004in" svg:height="0.1598in" svg:x="6in" svg:y="10.4102in">
        <draw:image xlink:href="Pictures/100002000000005000000020BF3436A315FE3220.png" xlink:type="simple" xlink:show="embed" xlink:actuate="onLoad" draw:mime-type="image/png">
          <text:p/>
        </draw:image>
      </draw:frame>
      <draw:frame text:anchor-type="page" text:anchor-page-number="66" draw:z-index="823" draw:name="Shape1054" draw:style-name="gr1" draw:text-style-name="P2" svg:width="1.7598in" svg:height="0.1803in" svg:x="1.6in" svg:y="8.6102in">
        <draw:image xlink:href="Pictures/100002000000016000000024D56E08DE304AE899.png" xlink:type="simple" xlink:show="embed" xlink:actuate="onLoad" draw:mime-type="image/png">
          <text:p/>
        </draw:image>
      </draw:frame>
      <draw:frame text:anchor-type="page" text:anchor-page-number="55" draw:z-index="822" draw:name="Shape893" draw:style-name="gr1" draw:text-style-name="P2" svg:width="0.2398in" svg:height="0.2004in" svg:x="5.6398in" svg:y="9.8307in">
        <draw:image xlink:href="Pictures/100002000000003000000028256E35B09F096E69.png" xlink:type="simple" xlink:show="embed" xlink:actuate="onLoad" draw:mime-type="image/png">
          <text:p/>
        </draw:image>
      </draw:frame>
      <draw:frame text:anchor-type="page" text:anchor-page-number="15" draw:z-index="821" draw:name="Shape383" draw:style-name="gr1" draw:text-style-name="P2" svg:width="0.1197in" svg:height="0.1197in" svg:x="1.9598in" svg:y="2.6701in">
        <draw:image xlink:href="Pictures/100002000000001800000018DDFAE4576F6268C7.png" xlink:type="simple" xlink:show="embed" xlink:actuate="onLoad" draw:mime-type="image/png">
          <text:p/>
        </draw:image>
      </draw:frame>
      <draw:frame text:anchor-type="page" text:anchor-page-number="65" draw:z-index="820" draw:name="Shape1037" draw:style-name="gr1" draw:text-style-name="P2" svg:width="0.2398in" svg:height="1.4803in" svg:x="4.8398in" svg:y="3.8307in">
        <draw:image xlink:href="Pictures/10000200000000300000012895060C8609651DB2.png" xlink:type="simple" xlink:show="embed" xlink:actuate="onLoad" draw:mime-type="image/png">
          <text:p/>
        </draw:image>
      </draw:frame>
      <draw:frame text:anchor-type="page" text:anchor-page-number="86" draw:z-index="819" draw:name="Shape1449" draw:style-name="gr1" draw:text-style-name="P2" svg:width="1.0803in" svg:height="0.1004in" svg:x="2.6799in" svg:y="7.6102in">
        <draw:image xlink:href="Pictures/10000200000000D80000001431B77CDF3C3E43F4.png" xlink:type="simple" xlink:show="embed" xlink:actuate="onLoad" draw:mime-type="image/png">
          <text:p/>
        </draw:image>
      </draw:frame>
      <draw:frame text:anchor-type="page" text:anchor-page-number="56" draw:z-index="818" draw:name="Shape903" draw:style-name="gr1" draw:text-style-name="P2" svg:width="0.1598in" svg:height="0.2598in" svg:x="4.5193in" svg:y="0.6902in">
        <draw:image xlink:href="Pictures/10000200000000200000003432F47B19A432C7E6.png" xlink:type="simple" xlink:show="embed" xlink:actuate="onLoad" draw:mime-type="image/png">
          <text:p/>
        </draw:image>
      </draw:frame>
      <draw:frame text:anchor-type="page" text:anchor-page-number="25" draw:z-index="817" draw:name="Shape482" draw:style-name="gr1" draw:text-style-name="P2" svg:width="0.1197in" svg:height="0.0803in" svg:x="1.2799in" svg:y="6.6902in">
        <draw:image xlink:href="Pictures/100002000000001800000010E6FECB1B5B28692A.png" xlink:type="simple" xlink:show="embed" xlink:actuate="onLoad" draw:mime-type="image/png">
          <text:p/>
        </draw:image>
      </draw:frame>
      <draw:frame text:anchor-type="page" text:anchor-page-number="5" draw:z-index="816" draw:name="Shape138" draw:style-name="gr1" draw:text-style-name="P2" svg:width="0.0803in" svg:height="0.0669in" svg:x="1.9193in" svg:y="11.3102in">
        <draw:image xlink:href="Pictures/100002000000001800000014A957890CA48DDA5E.png" xlink:type="simple" xlink:show="embed" xlink:actuate="onLoad" draw:mime-type="image/png">
          <text:p/>
        </draw:image>
      </draw:frame>
      <draw:frame text:anchor-type="page" text:anchor-page-number="87" draw:z-index="815" draw:name="Shape1471" draw:style-name="gr1" draw:text-style-name="P2" svg:width="0.2803in" svg:height="2.1803in" svg:x="6.7598in" svg:y="5.9701in">
        <draw:image xlink:href="Pictures/1000020000000038000001B488BC9067A06FB963.png" xlink:type="simple" xlink:show="embed" xlink:actuate="onLoad" draw:mime-type="image/png">
          <text:p/>
        </draw:image>
      </draw:frame>
      <draw:frame text:anchor-type="page" text:anchor-page-number="23" draw:z-index="814" draw:name="Shape463" draw:style-name="gr1" draw:text-style-name="P2" svg:width="0.2803in" svg:height="0.1398in" svg:x="6.1193in" svg:y="3.3307in">
        <draw:image xlink:href="Pictures/10000200000000380000001CB4DA82E1507576D0.png" xlink:type="simple" xlink:show="embed" xlink:actuate="onLoad" draw:mime-type="image/png">
          <text:p/>
        </draw:image>
      </draw:frame>
      <draw:frame text:anchor-type="page" text:anchor-page-number="64" draw:z-index="813" draw:name="Shape1020" draw:style-name="gr1" draw:text-style-name="P2" svg:width="6.4803in" svg:height="0.5197in" svg:x="0.7193in" svg:y="8.4902in">
        <draw:image xlink:href="Pictures/100002000000051000000068D7C6028A777D093C.png" xlink:type="simple" xlink:show="embed" xlink:actuate="onLoad" draw:mime-type="image/png">
          <text:p/>
        </draw:image>
      </draw:frame>
      <draw:frame text:anchor-type="page" text:anchor-page-number="88" draw:z-index="812" draw:name="Shape1491" draw:style-name="gr1" draw:text-style-name="P2" svg:width="1.6004in" svg:height="0.1004in" svg:x="4.0398in" svg:y="7.8307in">
        <draw:image xlink:href="Pictures/100002000000014000000014EB5951BD2CCF75D8.png" xlink:type="simple" xlink:show="embed" xlink:actuate="onLoad" draw:mime-type="image/png">
          <text:p/>
        </draw:image>
      </draw:frame>
      <draw:frame text:anchor-type="page" text:anchor-page-number="67" draw:z-index="811" draw:name="Shape1073" draw:style-name="gr1" draw:text-style-name="P2" svg:width="0.2803in" svg:height="0.3197in" svg:x="1.9193in" svg:y="10.8102in">
        <draw:image xlink:href="Pictures/1000020000000038000000409387CA32ACB560DF.png" xlink:type="simple" xlink:show="embed" xlink:actuate="onLoad" draw:mime-type="image/png">
          <text:p/>
        </draw:image>
      </draw:frame>
      <draw:frame text:anchor-type="page" text:anchor-page-number="18" draw:z-index="810" draw:name="Shape401" draw:style-name="gr1" draw:text-style-name="P2" svg:width="0.0803in" svg:height="0.1004in" svg:x="5.0398in" svg:y="0.8307in">
        <draw:image xlink:href="Pictures/1000020000000010000000145684056FDBED9FC7.png" xlink:type="simple" xlink:show="embed" xlink:actuate="onLoad" draw:mime-type="image/png">
          <text:p/>
        </draw:image>
      </draw:frame>
      <draw:frame text:anchor-type="page" text:anchor-page-number="38" draw:z-index="809" draw:name="Shape651" draw:style-name="gr1" draw:text-style-name="P2" svg:width="0.8004in" svg:height="0.4004in" svg:x="2.2799in" svg:y="10.3508in">
        <draw:image xlink:href="Pictures/10000200000000A0000000504AA64E648C48E5A4.png" xlink:type="simple" xlink:show="embed" xlink:actuate="onLoad" draw:mime-type="image/png">
          <text:p/>
        </draw:image>
      </draw:frame>
      <draw:frame text:anchor-type="page" text:anchor-page-number="63" draw:z-index="808" draw:name="Shape999" draw:style-name="gr1" draw:text-style-name="P2" svg:width="0.1197in" svg:height="0.1004in" svg:x="7.0799in" svg:y="5.1307in">
        <draw:image xlink:href="Pictures/1000020000000018000000149F490AC4531C7096.png" xlink:type="simple" xlink:show="embed" xlink:actuate="onLoad" draw:mime-type="image/png">
          <text:p/>
        </draw:image>
      </draw:frame>
      <draw:frame text:anchor-type="page" text:anchor-page-number="19" draw:z-index="807" draw:name="Shape408" draw:style-name="gr1" draw:text-style-name="P2" svg:width="0.8004in" svg:height="0.3197in" svg:x="3.8in" svg:y="0.2701in">
        <draw:image xlink:href="Pictures/10000200000000A00000004076C03FA98C6A6A94.png" xlink:type="simple" xlink:show="embed" xlink:actuate="onLoad" draw:mime-type="image/png">
          <text:p/>
        </draw:image>
      </draw:frame>
      <draw:frame text:anchor-type="page" text:anchor-page-number="22" draw:z-index="806" draw:name="Shape448" draw:style-name="gr1" draw:text-style-name="P2" svg:width="0.1598in" svg:height="0.0803in" svg:x="0.8398in" svg:y="4.3307in">
        <draw:image xlink:href="Pictures/100002000000002000000010789D210336F82514.png" xlink:type="simple" xlink:show="embed" xlink:actuate="onLoad" draw:mime-type="image/png">
          <text:p/>
        </draw:image>
      </draw:frame>
      <draw:frame text:anchor-type="page" text:anchor-page-number="40" draw:z-index="805" draw:name="Shape674" draw:style-name="gr1" draw:text-style-name="P2" svg:width="0.1197in" svg:height="0.0803in" svg:x="5.3193in" svg:y="5.9902in">
        <draw:image xlink:href="Pictures/10000200000000180000001002EB207D97F1A1A1.png" xlink:type="simple" xlink:show="embed" xlink:actuate="onLoad" draw:mime-type="image/png">
          <text:p/>
        </draw:image>
      </draw:frame>
      <draw:frame text:anchor-type="page" text:anchor-page-number="21" draw:z-index="804" draw:name="Shape442" draw:style-name="gr1" draw:text-style-name="P2" svg:width="0.3197in" svg:height="0.2398in" svg:x="4.8799in" svg:y="10.7508in">
        <draw:image xlink:href="Pictures/10000200000000400000003082EE4F2D290F20A1.png" xlink:type="simple" xlink:show="embed" xlink:actuate="onLoad" draw:mime-type="image/png">
          <text:p/>
        </draw:image>
      </draw:frame>
      <draw:frame text:anchor-type="page" text:anchor-page-number="62" draw:z-index="803" draw:name="Shape984" draw:style-name="gr1" draw:text-style-name="P2" svg:width="0.1197in" svg:height="0.0803in" svg:x="1.1193in" svg:y="10.3307in">
        <draw:image xlink:href="Pictures/1000020000000018000000107D26A1C7DEA91DD1.png" xlink:type="simple" xlink:show="embed" xlink:actuate="onLoad" draw:mime-type="image/png">
          <text:p/>
        </draw:image>
      </draw:frame>
      <draw:frame text:anchor-type="page" text:anchor-page-number="89" draw:z-index="802" draw:name="Shape1506" draw:style-name="gr1" draw:text-style-name="P2" svg:width="0.2398in" svg:height="0.1004in" svg:x="5.7193in" svg:y="2.7102in">
        <draw:image xlink:href="Pictures/1000020000000030000000143DEC08BE51047BCD.png" xlink:type="simple" xlink:show="embed" xlink:actuate="onLoad" draw:mime-type="image/png">
          <text:p/>
        </draw:image>
      </draw:frame>
      <draw:frame text:anchor-type="page" text:anchor-page-number="61" draw:z-index="801" draw:name="Shape971" draw:style-name="gr1" draw:text-style-name="P2" svg:width="0.1197in" svg:height="0.1197in" svg:x="5.7193in" svg:y="9.5701in">
        <draw:image xlink:href="Pictures/1000020000000018000000187FE29F3E3072DBDB.png" xlink:type="simple" xlink:show="embed" xlink:actuate="onLoad" draw:mime-type="image/png">
          <text:p/>
        </draw:image>
      </draw:frame>
      <draw:frame text:anchor-type="page" text:anchor-page-number="59" draw:z-index="800" draw:name="Shape952" draw:style-name="gr1" draw:text-style-name="P2" svg:width="0.3197in" svg:height="0.1598in" svg:x="2.5193in" svg:y="11.1508in">
        <draw:image xlink:href="Pictures/1000020000000040000000200B64A61B69BD7AE5.png" xlink:type="simple" xlink:show="embed" xlink:actuate="onLoad" draw:mime-type="image/png">
          <text:p/>
        </draw:image>
      </draw:frame>
      <draw:frame text:anchor-type="page" text:anchor-page-number="39" draw:z-index="799" draw:name="Shape657" draw:style-name="gr1" draw:text-style-name="P2" svg:width="0.1598in" svg:height="0.1004in" svg:x="4.5193in" svg:y="0.8902in">
        <draw:image xlink:href="Pictures/100002000000002000000014AC18525013A66DCD.png" xlink:type="simple" xlink:show="embed" xlink:actuate="onLoad" draw:mime-type="image/png">
          <text:p/>
        </draw:image>
      </draw:frame>
      <draw:frame text:anchor-type="page" text:anchor-page-number="60" draw:z-index="798" draw:name="Shape955" draw:style-name="gr1" draw:text-style-name="P2" svg:width="0.0803in" svg:height="0.1197in" svg:x="2.5598in" svg:y="0.8307in">
        <draw:image xlink:href="Pictures/10000200000000100000001888AB6AC8B4CA46DD.png" xlink:type="simple" xlink:show="embed" xlink:actuate="onLoad" draw:mime-type="image/png">
          <text:p/>
        </draw:image>
      </draw:frame>
      <draw:frame text:anchor-type="page" text:anchor-page-number="20" draw:z-index="797" draw:name="Shape425" draw:style-name="gr1" draw:text-style-name="P2" svg:width="0.8004in" svg:height="0.4004in" svg:x="2in" svg:y="10.3902in">
        <draw:image xlink:href="Pictures/10000200000000A0000000504F24E7567F730932.png" xlink:type="simple" xlink:show="embed" xlink:actuate="onLoad" draw:mime-type="image/png">
          <text:p/>
        </draw:image>
      </draw:frame>
      <draw:frame text:anchor-type="page" text:anchor-page-number="6" draw:z-index="796" draw:name="Shape182" draw:style-name="gr1" draw:text-style-name="P2" svg:width="0.0531in" svg:height="0.0933in" svg:x="4.4264in" svg:y="4.7236in">
        <draw:image xlink:href="Pictures/10000200000000100000001C57189CD79D5FBADC.png" xlink:type="simple" xlink:show="embed" xlink:actuate="onLoad" draw:mime-type="image/png">
          <text:p/>
        </draw:image>
      </draw:frame>
      <draw:frame text:anchor-type="page" text:anchor-page-number="58" draw:z-index="795" draw:name="Shape925" draw:style-name="gr1" draw:text-style-name="P2" svg:width="0.1197in" svg:height="0.0598in" svg:x="5.4799in" svg:y="3.8102in">
        <draw:image xlink:href="Pictures/10000200000000180000000CA638C39378B2E3D6.png" xlink:type="simple" xlink:show="embed" xlink:actuate="onLoad" draw:mime-type="image/png">
          <text:p/>
        </draw:image>
      </draw:frame>
      <draw:frame text:anchor-type="page" text:anchor-page-number="81" draw:z-index="794" draw:name="Shape1321" draw:style-name="gr1" draw:text-style-name="P2" svg:width="7.2004in" svg:height="5.8598in" svg:x="0.6in" svg:y="0.7307in">
        <draw:image xlink:href="Pictures/10000200000005A0000004947188E1506C423B05.png" xlink:type="simple" xlink:show="embed" xlink:actuate="onLoad" draw:mime-type="image/png">
          <text:p/>
        </draw:image>
      </draw:frame>
      <draw:frame text:anchor-type="page" text:anchor-page-number="51" draw:z-index="793" draw:name="Shape829" draw:style-name="gr1" draw:text-style-name="P2" svg:width="0.8004in" svg:height="0.3197in" svg:x="3.8in" svg:y="0.2508in">
        <draw:image xlink:href="Pictures/10000200000000A00000004072ECB7189B3623D1.png" xlink:type="simple" xlink:show="embed" xlink:actuate="onLoad" draw:mime-type="image/png">
          <text:p/>
        </draw:image>
      </draw:frame>
      <draw:frame text:anchor-type="page" text:anchor-page-number="28" draw:z-index="792" draw:name="Shape527" draw:style-name="gr1" draw:text-style-name="P2" svg:width="0.1197in" svg:height="0.0598in" svg:x="1.2398in" svg:y="5.7307in">
        <draw:image xlink:href="Pictures/10000200000000180000000CB7FD07449DD4414A.png" xlink:type="simple" xlink:show="embed" xlink:actuate="onLoad" draw:mime-type="image/png">
          <text:p/>
        </draw:image>
      </draw:frame>
      <draw:frame text:anchor-type="page" text:anchor-page-number="43" draw:z-index="791" draw:name="Shape716" draw:style-name="gr1" draw:text-style-name="P2" svg:width="5.1598in" svg:height="0.2197in" svg:x="0.4799in" svg:y="5.7102in">
        <draw:image xlink:href="Pictures/10000200000004080000002CF81300F3A864861E.png" xlink:type="simple" xlink:show="embed" xlink:actuate="onLoad" draw:mime-type="image/png">
          <text:p/>
        </draw:image>
      </draw:frame>
      <draw:frame text:anchor-type="page" text:anchor-page-number="3" draw:z-index="790" draw:name="Shape41" draw:style-name="gr1" draw:text-style-name="P2" svg:width="0.0803in" svg:height="0.0539in" svg:x="1.6799in" svg:y="11.1638in">
        <draw:image xlink:href="Pictures/100002000000001800000010A3160D7EAC9E8767.png" xlink:type="simple" xlink:show="embed" xlink:actuate="onLoad" draw:mime-type="image/png">
          <text:p/>
        </draw:image>
      </draw:frame>
      <draw:frame text:anchor-type="page" text:anchor-page-number="72" draw:z-index="789" draw:name="Shape1121" draw:style-name="gr1" draw:text-style-name="P2" svg:width="0.1598in" svg:height="0.0598in" svg:x="4.8in" svg:y="0.8902in">
        <draw:image xlink:href="Pictures/10000200000000200000000CC41991FD2D72D14B.png" xlink:type="simple" xlink:show="embed" xlink:actuate="onLoad" draw:mime-type="image/png">
          <text:p/>
        </draw:image>
      </draw:frame>
      <draw:frame text:anchor-type="page" text:anchor-page-number="84" draw:z-index="788" draw:name="Shape1401" draw:style-name="gr1" draw:text-style-name="P2" svg:width="0.6398in" svg:height="0.0803in" svg:x="4.9193in" svg:y="7.9102in">
        <draw:image xlink:href="Pictures/1000020000000080000000105DFA9EFC60A86ACD.png" xlink:type="simple" xlink:show="embed" xlink:actuate="onLoad" draw:mime-type="image/png">
          <text:p/>
        </draw:image>
      </draw:frame>
      <draw:frame text:anchor-type="page" text:anchor-page-number="52" draw:z-index="787" draw:name="Shape845" draw:style-name="gr1" draw:text-style-name="P2" svg:width="0.1197in" svg:height="0.1197in" svg:x="4.2799in" svg:y="3.6508in">
        <draw:image xlink:href="Pictures/1000020000000018000000188D381C4E43B87D6D.png" xlink:type="simple" xlink:show="embed" xlink:actuate="onLoad" draw:mime-type="image/png">
          <text:p/>
        </draw:image>
      </draw:frame>
      <draw:frame text:anchor-type="page" text:anchor-page-number="71" draw:z-index="786" draw:name="Shape1108" draw:style-name="gr1" draw:text-style-name="P2" svg:width="0.8004in" svg:height="0.3197in" svg:x="3.8in" svg:y="0.2508in">
        <draw:image xlink:href="Pictures/10000200000000A00000004039983A376FFA9C00.png" xlink:type="simple" xlink:show="embed" xlink:actuate="onLoad" draw:mime-type="image/png">
          <text:p/>
        </draw:image>
      </draw:frame>
      <draw:frame text:anchor-type="page" text:anchor-page-number="4" draw:z-index="785" draw:name="Shape81" draw:style-name="gr1" draw:text-style-name="P2" svg:width="0.0803in" svg:height="0.0398in" svg:x="1.9728in" svg:y="10.9102in">
        <draw:image xlink:href="Pictures/10000200000000180000000CB66E40FE5D08516A.png" xlink:type="simple" xlink:show="embed" xlink:actuate="onLoad" draw:mime-type="image/png">
          <text:p/>
        </draw:image>
      </draw:frame>
      <draw:frame text:anchor-type="page" text:anchor-page-number="73" draw:z-index="784" draw:name="Shape1136" draw:style-name="gr1" draw:text-style-name="P2" svg:width="6.3598in" svg:height="0.1803in" svg:x="0.9193in" svg:y="4.2701in">
        <draw:image xlink:href="Pictures/10000200000004F800000024E737B45996BC5321.png" xlink:type="simple" xlink:show="embed" xlink:actuate="onLoad" draw:mime-type="image/png">
          <text:p/>
        </draw:image>
      </draw:frame>
      <draw:frame text:anchor-type="page" text:anchor-page-number="53" draw:z-index="783" draw:name="Shape859" draw:style-name="gr1" draw:text-style-name="P2" svg:width="0.1197in" svg:height="0.1398in" svg:x="3.9193in" svg:y="3.4902in">
        <draw:image xlink:href="Pictures/10000200000000180000001CF6AEC920FA756499.png" xlink:type="simple" xlink:show="embed" xlink:actuate="onLoad" draw:mime-type="image/png">
          <text:p/>
        </draw:image>
      </draw:frame>
      <draw:frame text:anchor-type="page" text:anchor-page-number="69" draw:z-index="782" draw:name="Shape1090" draw:style-name="gr1" draw:text-style-name="P2" svg:width="0.1197in" svg:height="0.1004in" svg:x="4.5193in" svg:y="0.8902in">
        <draw:image xlink:href="Pictures/10000200000000180000001416815CFAE0032900.png" xlink:type="simple" xlink:show="embed" xlink:actuate="onLoad" draw:mime-type="image/png">
          <text:p/>
        </draw:image>
      </draw:frame>
      <draw:frame text:anchor-type="page" text:anchor-page-number="37" draw:z-index="781" draw:name="Shape634" draw:style-name="gr1" draw:text-style-name="P2" svg:width="0.1197in" svg:height="0.0803in" svg:x="6.4799in" svg:y="10.1508in">
        <draw:image xlink:href="Pictures/10000200000000180000001017A9E7D21FBBB1A9.png" xlink:type="simple" xlink:show="embed" xlink:actuate="onLoad" draw:mime-type="image/png">
          <text:p/>
        </draw:image>
      </draw:frame>
      <draw:frame text:anchor-type="page" text:anchor-page-number="27" draw:z-index="780" draw:name="Shape516" draw:style-name="gr1" draw:text-style-name="P2" svg:width="0.1197in" svg:height="0.1004in" svg:x="4.8799in" svg:y="10.4701in">
        <draw:image xlink:href="Pictures/1000020000000018000000143218BF7BC0BD247A.png" xlink:type="simple" xlink:show="embed" xlink:actuate="onLoad" draw:mime-type="image/png">
          <text:p/>
        </draw:image>
      </draw:frame>
      <draw:frame text:anchor-type="page" text:anchor-page-number="26" draw:z-index="779" draw:name="Shape499" draw:style-name="gr1" draw:text-style-name="P2" svg:width="0.1598in" svg:height="0.0598in" svg:x="1.1193in" svg:y="8.6307in">
        <draw:image xlink:href="Pictures/10000200000000200000000C60F09B44EA97E195.png" xlink:type="simple" xlink:show="embed" xlink:actuate="onLoad" draw:mime-type="image/png">
          <text:p/>
        </draw:image>
      </draw:frame>
      <draw:frame text:anchor-type="page" text:anchor-page-number="8" draw:z-index="778" draw:name="Shape220" draw:style-name="gr1" draw:text-style-name="P2" svg:width="0.0803in" svg:height="0.2197in" svg:x="8.0799in" svg:y="11.2508in">
        <draw:image xlink:href="Pictures/10000200000000100000002C3ABA6A5441D4CC49.png" xlink:type="simple" xlink:show="embed" xlink:actuate="onLoad" draw:mime-type="image/png">
          <text:p/>
        </draw:image>
      </draw:frame>
      <draw:frame text:anchor-type="page" text:anchor-page-number="9" draw:z-index="777" draw:name="Shape221" draw:style-name="gr1" draw:text-style-name="P2" svg:width="0.6803in" svg:height="0.2598in" svg:x="3.6799in" svg:y="0.2307in">
        <draw:image xlink:href="Pictures/1000020000000088000000341650B8F7B60DA77F.png" xlink:type="simple" xlink:show="embed" xlink:actuate="onLoad" draw:mime-type="image/png">
          <text:p/>
        </draw:image>
      </draw:frame>
      <draw:frame text:anchor-type="page" text:anchor-page-number="68" draw:z-index="776" draw:name="Shape1076" draw:style-name="gr1" draw:text-style-name="P2" svg:width="0.7598in" svg:height="0.2803in" svg:x="3.8in" svg:y="0.3102in">
        <draw:image xlink:href="Pictures/10000200000000980000003836230B2CE20FE74E.png" xlink:type="simple" xlink:show="embed" xlink:actuate="onLoad" draw:mime-type="image/png">
          <text:p/>
        </draw:image>
      </draw:frame>
      <draw:frame text:anchor-type="page" text:anchor-page-number="54" draw:z-index="775" draw:name="Shape872" draw:style-name="gr1" draw:text-style-name="P2" svg:width="0.7197in" svg:height="0.1598in" svg:x="2.2799in" svg:y="4.5102in">
        <draw:image xlink:href="Pictures/100002000000009000000020E7E53E9981D18255.png" xlink:type="simple" xlink:show="embed" xlink:actuate="onLoad" draw:mime-type="image/png">
          <text:p/>
        </draw:image>
      </draw:frame>
      <draw:frame text:anchor-type="page" text:anchor-page-number="13" draw:z-index="774" draw:name="Shape354" draw:style-name="gr1" draw:text-style-name="P2" svg:width="0.1598in" svg:height="0.1197in" svg:x="6.2799in" svg:y="9.8701in">
        <draw:image xlink:href="Pictures/1000020000000020000000182A80725C94FAE238.png" xlink:type="simple" xlink:show="embed" xlink:actuate="onLoad" draw:mime-type="image/png">
          <text:p/>
        </draw:image>
      </draw:frame>
      <draw:frame text:anchor-type="page" text:anchor-page-number="42" draw:z-index="773" draw:name="Shape704" draw:style-name="gr1" draw:text-style-name="P2" svg:width="4.8398in" svg:height="0.2004in" svg:x="1.1193in" svg:y="10.2508in">
        <draw:image xlink:href="Pictures/10000200000003C8000000288D52E921E282364D.png" xlink:type="simple" xlink:show="embed" xlink:actuate="onLoad" draw:mime-type="image/png">
          <text:p/>
        </draw:image>
      </draw:frame>
      <draw:frame text:anchor-type="page" text:anchor-page-number="83" draw:z-index="772" draw:name="Shape1373" draw:style-name="gr1" draw:text-style-name="P2" svg:width="0.2398in" svg:height="0.5398in" svg:x="6in" svg:y="7.0701in">
        <draw:image xlink:href="Pictures/10000200000000300000006C1BEF79C7913B1523.png" xlink:type="simple" xlink:show="embed" xlink:actuate="onLoad" draw:mime-type="image/png">
          <text:p/>
        </draw:image>
      </draw:frame>
      <draw:frame text:anchor-type="page" text:anchor-page-number="43" draw:z-index="771" draw:name="Shape715" draw:style-name="gr1" draw:text-style-name="P2" svg:width="5.4803in" svg:height="0.1803in" svg:x="0.8799in" svg:y="3.2701in">
        <draw:image xlink:href="Pictures/100002000000044800000024BE84AE14F4CDCECC.png" xlink:type="simple" xlink:show="embed" xlink:actuate="onLoad" draw:mime-type="image/png">
          <text:p/>
        </draw:image>
      </draw:frame>
      <draw:frame text:anchor-type="page" text:anchor-page-number="86" draw:z-index="770" draw:name="Shape1448" draw:style-name="gr1" draw:text-style-name="P2" svg:width="1.1197in" svg:height="0.0803in" svg:x="2.6799in" svg:y="7.3508in">
        <draw:image xlink:href="Pictures/10000200000000E000000010F6B8F1ED756793F5.png" xlink:type="simple" xlink:show="embed" xlink:actuate="onLoad" draw:mime-type="image/png">
          <text:p/>
        </draw:image>
      </draw:frame>
      <draw:frame text:anchor-type="page" text:anchor-page-number="89" draw:z-index="769" draw:name="Shape1507" draw:style-name="gr1" draw:text-style-name="P2" svg:width="0.1197in" svg:height="0.1004in" svg:x="5.9598in" svg:y="2.8102in">
        <draw:image xlink:href="Pictures/1000020000000018000000141126E146E56BC0A3.png" xlink:type="simple" xlink:show="embed" xlink:actuate="onLoad" draw:mime-type="image/png">
          <text:p/>
        </draw:image>
      </draw:frame>
      <draw:frame text:anchor-type="page" text:anchor-page-number="8" draw:z-index="768" draw:name="Shape218" draw:style-name="gr1" draw:text-style-name="P2" svg:width="0.7197in" svg:height="0.3598in" svg:x="5in" svg:y="10.8102in">
        <draw:image xlink:href="Pictures/1000020000000090000000480E9C47739CD55C45.png" xlink:type="simple" xlink:show="embed" xlink:actuate="onLoad" draw:mime-type="image/png">
          <text:p/>
        </draw:image>
      </draw:frame>
      <draw:frame text:anchor-type="page" text:anchor-page-number="84" draw:z-index="767" draw:name="Shape1396" draw:style-name="gr1" draw:text-style-name="P2" svg:width="0.6004in" svg:height="0.0803in" svg:x="2.7193in" svg:y="7.6508in">
        <draw:image xlink:href="Pictures/100002000000007800000010214009CD0D691754.png" xlink:type="simple" xlink:show="embed" xlink:actuate="onLoad" draw:mime-type="image/png">
          <text:p/>
        </draw:image>
      </draw:frame>
      <draw:frame text:anchor-type="page" text:anchor-page-number="6" draw:z-index="766" draw:name="Shape185" draw:style-name="gr1" draw:text-style-name="P2" svg:width="0.0803in" svg:height="0.1067in" svg:x="5.1728in" svg:y="4.7102in">
        <draw:image xlink:href="Pictures/100002000000001800000020DA02F7F2B2EA252E.png" xlink:type="simple" xlink:show="embed" xlink:actuate="onLoad" draw:mime-type="image/png">
          <text:p/>
        </draw:image>
      </draw:frame>
      <draw:frame text:anchor-type="page" text:anchor-page-number="85" draw:z-index="765" draw:name="Shape1425" draw:style-name="gr1" draw:text-style-name="P2" svg:width="3.1598in" svg:height="0.1004in" svg:x="2.8799in" svg:y="6.9102in">
        <draw:image xlink:href="Pictures/100002000000027800000014786C18F2BFBD72BA.png" xlink:type="simple" xlink:show="embed" xlink:actuate="onLoad" draw:mime-type="image/png">
          <text:p/>
        </draw:image>
      </draw:frame>
      <draw:frame text:anchor-type="page" text:anchor-page-number="2" draw:z-index="764" draw:name="Shape21" draw:style-name="gr1" draw:text-style-name="P2" svg:width="4.5598in" svg:height="0.174in" svg:x="1.7063in" svg:y="6.8571in">
        <draw:image xlink:href="Pictures/1000020000000558000000349FD41DE0E5C6E498.png" xlink:type="simple" xlink:show="embed" xlink:actuate="onLoad" draw:mime-type="image/png">
          <text:p/>
        </draw:image>
      </draw:frame>
      <draw:frame text:anchor-type="page" text:anchor-page-number="40" draw:z-index="763" draw:name="Shape675" draw:style-name="gr1" draw:text-style-name="P2" svg:width="0.1197in" svg:height="0.0803in" svg:x="5.3193in" svg:y="6.2508in">
        <draw:image xlink:href="Pictures/1000020000000018000000101B81CF98E7564D6E.png" xlink:type="simple" xlink:show="embed" xlink:actuate="onLoad" draw:mime-type="image/png">
          <text:p/>
        </draw:image>
      </draw:frame>
      <draw:frame text:anchor-type="page" text:anchor-page-number="39" draw:z-index="762" draw:name="Shape656" draw:style-name="gr1" draw:text-style-name="P2" svg:width="0.8004in" svg:height="0.3004in" svg:x="3.8in" svg:y="0.2902in">
        <draw:image xlink:href="Pictures/10000200000000A00000003CA4C121967930126D.png" xlink:type="simple" xlink:show="embed" xlink:actuate="onLoad" draw:mime-type="image/png">
          <text:p/>
        </draw:image>
      </draw:frame>
      <draw:frame text:anchor-type="page" text:anchor-page-number="34" draw:z-index="761" draw:name="Shape598" draw:style-name="gr1" draw:text-style-name="P2" svg:width="4.0004in" svg:height="0.3398in" svg:x="2.2in" svg:y="0.6701in">
        <draw:image xlink:href="Pictures/1000020000000320000000440B9C777FEED96902.png" xlink:type="simple" xlink:show="embed" xlink:actuate="onLoad" draw:mime-type="image/png">
          <text:p/>
        </draw:image>
      </draw:frame>
      <draw:frame text:anchor-type="page" text:anchor-page-number="38" draw:z-index="760" draw:name="Shape653" draw:style-name="gr1" draw:text-style-name="P2" svg:width="0.1197in" svg:height="0.1004in" svg:x="8.1193in" svg:y="11.4307in">
        <draw:image xlink:href="Pictures/100002000000001800000014A12E2E4D9EBC6AB3.png" xlink:type="simple" xlink:show="embed" xlink:actuate="onLoad" draw:mime-type="image/png">
          <text:p/>
        </draw:image>
      </draw:frame>
      <draw:frame text:anchor-type="page" text:anchor-page-number="42" draw:z-index="759" draw:name="Shape692" draw:style-name="gr1" draw:text-style-name="P2" svg:width="3.8803in" svg:height="0.4398in" svg:x="2.2in" svg:y="1.1701in">
        <draw:image xlink:href="Pictures/10000200000003080000005872C25DB41D3C73AA.png" xlink:type="simple" xlink:show="embed" xlink:actuate="onLoad" draw:mime-type="image/png">
          <text:p/>
        </draw:image>
      </draw:frame>
      <draw:frame text:anchor-type="page" text:anchor-page-number="10" draw:z-index="758" draw:name="Shape240" draw:style-name="gr1" draw:text-style-name="P2" svg:width="6.5598in" svg:height="0.1803in" svg:x="0.7598in" svg:y="3.9508in">
        <draw:image xlink:href="Pictures/1000020000000520000000247164E835A3C26129.png" xlink:type="simple" xlink:show="embed" xlink:actuate="onLoad" draw:mime-type="image/png">
          <text:p/>
        </draw:image>
      </draw:frame>
      <draw:frame text:anchor-type="page" text:anchor-page-number="37" draw:z-index="757" draw:name="Shape632" draw:style-name="gr1" draw:text-style-name="P2" svg:width="0.1197in" svg:height="0.0803in" svg:x="3.9193in" svg:y="10.2102in">
        <draw:image xlink:href="Pictures/100002000000001800000010F041C43EE0628368.png" xlink:type="simple" xlink:show="embed" xlink:actuate="onLoad" draw:mime-type="image/png">
          <text:p/>
        </draw:image>
      </draw:frame>
      <draw:frame text:anchor-type="page" text:anchor-page-number="9" draw:z-index="756" draw:name="Shape222" draw:style-name="gr1" draw:text-style-name="P2" svg:width="2.4398in" svg:height="0.1598in" svg:x="2.8in" svg:y="0.9902in">
        <draw:image xlink:href="Pictures/10000200000001E800000020A5C2284CAF632EC0.png" xlink:type="simple" xlink:show="embed" xlink:actuate="onLoad" draw:mime-type="image/png">
          <text:p/>
        </draw:image>
      </draw:frame>
      <draw:frame text:anchor-type="page" text:anchor-page-number="45" draw:z-index="755" draw:name="Shape740" draw:style-name="gr1" draw:text-style-name="P2" svg:width="0.1197in" svg:height="0.1398in" svg:x="6.0799in" svg:y="8.0902in">
        <draw:image xlink:href="Pictures/10000200000000180000001C887EB28A752CE691.png" xlink:type="simple" xlink:show="embed" xlink:actuate="onLoad" draw:mime-type="image/png">
          <text:p/>
        </draw:image>
      </draw:frame>
      <draw:frame text:anchor-type="page" text:anchor-page-number="36" draw:z-index="754" draw:name="Shape615" draw:style-name="gr1" draw:text-style-name="P2" svg:width="3.9598in" svg:height="0.3398in" svg:x="2.2in" svg:y="0.6701in">
        <draw:image xlink:href="Pictures/100002000000031800000044C9332646A3D665B9.png" xlink:type="simple" xlink:show="embed" xlink:actuate="onLoad" draw:mime-type="image/png">
          <text:p/>
        </draw:image>
      </draw:frame>
      <draw:frame text:anchor-type="page" text:anchor-page-number="88" draw:z-index="753" draw:name="Shape1490" draw:style-name="gr1" draw:text-style-name="P2" svg:width="1.3197in" svg:height="0.0803in" svg:x="2.5598in" svg:y="7.4902in">
        <draw:image xlink:href="Pictures/100002000000010800000010697C934624CF55CD.png" xlink:type="simple" xlink:show="embed" xlink:actuate="onLoad" draw:mime-type="image/png">
          <text:p/>
        </draw:image>
      </draw:frame>
      <draw:frame text:anchor-type="page" text:anchor-page-number="44" draw:z-index="752" draw:name="Shape729" draw:style-name="gr1" draw:text-style-name="P2" svg:width="0.1598in" svg:height="0.2004in" svg:x="0.0398in" svg:y="10.8102in">
        <draw:image xlink:href="Pictures/1000020000000020000000285973ED76BE834A2D.png" xlink:type="simple" xlink:show="embed" xlink:actuate="onLoad" draw:mime-type="image/png">
          <text:p/>
        </draw:image>
      </draw:frame>
      <draw:frame text:anchor-type="page" text:anchor-page-number="87" draw:z-index="751" draw:name="Shape1468" draw:style-name="gr1" draw:text-style-name="P2" svg:width="0.7598in" svg:height="0.0803in" svg:x="5.3598in" svg:y="6.8902in">
        <draw:image xlink:href="Pictures/100002000000009800000010A9954A7DB8030A55.png" xlink:type="simple" xlink:show="embed" xlink:actuate="onLoad" draw:mime-type="image/png">
          <text:p/>
        </draw:image>
      </draw:frame>
      <draw:frame text:anchor-type="page" text:anchor-page-number="82" draw:z-index="750" draw:name="Shape1345" draw:style-name="gr1" draw:text-style-name="P2" svg:width="3.3197in" svg:height="0.2398in" svg:x="1.5193in" svg:y="2.4902in">
        <draw:image xlink:href="Pictures/100002000000029800000030A13B362299C5B5E0.png" xlink:type="simple" xlink:show="embed" xlink:actuate="onLoad" draw:mime-type="image/png">
          <text:p/>
        </draw:image>
      </draw:frame>
      <draw:frame text:anchor-type="page" text:anchor-page-number="56" draw:z-index="749" draw:name="Shape899" draw:style-name="gr1" draw:text-style-name="P2" svg:width="0.1598in" svg:height="0.1004in" svg:x="0.0799in" svg:y="0.0902in">
        <draw:image xlink:href="Pictures/1000020000000020000000148F9F9F02AC516256.png" xlink:type="simple" xlink:show="embed" xlink:actuate="onLoad" draw:mime-type="image/png">
          <text:p/>
        </draw:image>
      </draw:frame>
      <draw:frame text:anchor-type="page" text:anchor-page-number="55" draw:z-index="748" draw:name="Shape894" draw:style-name="gr1" draw:text-style-name="P2" svg:width="0.8398in" svg:height="0.4004in" svg:x="1.6in" svg:y="10.3508in">
        <draw:image xlink:href="Pictures/10000200000000A800000050411919D5A071B4AF.png" xlink:type="simple" xlink:show="embed" xlink:actuate="onLoad" draw:mime-type="image/png">
          <text:p/>
        </draw:image>
      </draw:frame>
      <draw:frame text:anchor-type="page" text:anchor-page-number="66" draw:z-index="747" draw:name="Shape1053" draw:style-name="gr1" draw:text-style-name="P2" svg:width="1.7598in" svg:height="0.1803in" svg:x="1.6in" svg:y="8.6102in">
        <draw:image xlink:href="Pictures/100002000000016000000024DA4F3CD9A034E965.png" xlink:type="simple" xlink:show="embed" xlink:actuate="onLoad" draw:mime-type="image/png">
          <text:p/>
        </draw:image>
      </draw:frame>
      <draw:frame text:anchor-type="page" text:anchor-page-number="14" draw:z-index="746" draw:name="Shape370" draw:style-name="gr1" draw:text-style-name="P2" svg:width="2.8004in" svg:height="0.1598in" svg:x="1.8in" svg:y="9.5508in">
        <draw:image xlink:href="Pictures/100002000000023000000020F68A07E8D75E1526.png" xlink:type="simple" xlink:show="embed" xlink:actuate="onLoad" draw:mime-type="image/png">
          <text:p/>
        </draw:image>
      </draw:frame>
      <draw:frame text:anchor-type="page" text:anchor-page-number="67" draw:z-index="745" draw:name="Shape1070" draw:style-name="gr1" draw:text-style-name="P2" svg:width="2.7598in" svg:height="0.2004in" svg:x="0.6799in" svg:y="9.0307in">
        <draw:image xlink:href="Pictures/100002000000022800000028000B725842151D38.png" xlink:type="simple" xlink:show="embed" xlink:actuate="onLoad" draw:mime-type="image/png">
          <text:p/>
        </draw:image>
      </draw:frame>
      <draw:frame text:anchor-type="page" text:anchor-page-number="26" draw:z-index="744" draw:name="Shape500" draw:style-name="gr1" draw:text-style-name="P2" svg:width="0.1598in" svg:height="0.0803in" svg:x="1.1193in" svg:y="9.0102in">
        <draw:image xlink:href="Pictures/1000020000000020000000104A8018471D031143.png" xlink:type="simple" xlink:show="embed" xlink:actuate="onLoad" draw:mime-type="image/png">
          <text:p/>
        </draw:image>
      </draw:frame>
      <draw:frame text:anchor-type="page" text:anchor-page-number="54" draw:z-index="743" draw:name="Shape873" draw:style-name="gr1" draw:text-style-name="P2" svg:width="0.1598in" svg:height="0.0803in" svg:x="5.2799in" svg:y="10.3102in">
        <draw:image xlink:href="Pictures/1000020000000020000000105474DE1492E8655B.png" xlink:type="simple" xlink:show="embed" xlink:actuate="onLoad" draw:mime-type="image/png">
          <text:p/>
        </draw:image>
      </draw:frame>
      <draw:frame text:anchor-type="page" text:anchor-page-number="4" draw:z-index="742" draw:name="Shape83" draw:style-name="gr1" draw:text-style-name="P2" svg:width="0.0803in" svg:height="0.0539in" svg:x="2.2665in" svg:y="11.1508in">
        <draw:image xlink:href="Pictures/1000020000000018000000100E4DE80686D2FE92.png" xlink:type="simple" xlink:show="embed" xlink:actuate="onLoad" draw:mime-type="image/png">
          <text:p/>
        </draw:image>
      </draw:frame>
      <draw:frame text:anchor-type="page" text:anchor-page-number="13" draw:z-index="741" draw:name="Shape356" draw:style-name="gr1" draw:text-style-name="P2" svg:width="0.4004in" svg:height="0.3004in" svg:x="1.2799in" svg:y="10.5701in">
        <draw:image xlink:href="Pictures/10000200000000500000003C57E969DC5F7E5B54.png" xlink:type="simple" xlink:show="embed" xlink:actuate="onLoad" draw:mime-type="image/png">
          <text:p/>
        </draw:image>
      </draw:frame>
      <draw:frame text:anchor-type="page" text:anchor-page-number="69" draw:z-index="740" draw:name="Shape1089" draw:style-name="gr1" draw:text-style-name="P2" svg:width="0.7598in" svg:height="0.2803in" svg:x="3.8in" svg:y="0.2902in">
        <draw:image xlink:href="Pictures/100002000000009800000038B5B87A6BEBB7846D.png" xlink:type="simple" xlink:show="embed" xlink:actuate="onLoad" draw:mime-type="image/png">
          <text:p/>
        </draw:image>
      </draw:frame>
      <draw:frame text:anchor-type="page" text:anchor-page-number="53" draw:z-index="739" draw:name="Shape860" draw:style-name="gr1" draw:text-style-name="P2" svg:width="0.9197in" svg:height="0.8004in" svg:x="4.2398in" svg:y="9.6307in">
        <draw:image xlink:href="Pictures/10000200000000B8000000A0BD43104A009199AC.png" xlink:type="simple" xlink:show="embed" xlink:actuate="onLoad" draw:mime-type="image/png">
          <text:p/>
        </draw:image>
      </draw:frame>
      <draw:frame text:anchor-type="page" text:anchor-page-number="27" draw:z-index="738" draw:name="Shape515" draw:style-name="gr1" draw:text-style-name="P2" svg:width="0.1197in" svg:height="0.1197in" svg:x="3.7193in" svg:y="10.4902in">
        <draw:image xlink:href="Pictures/100002000000001800000018AB3ED945604D5FAE.png" xlink:type="simple" xlink:show="embed" xlink:actuate="onLoad" draw:mime-type="image/png">
          <text:p/>
        </draw:image>
      </draw:frame>
      <draw:frame text:anchor-type="page" text:anchor-page-number="3" draw:z-index="737" draw:name="Shape44" draw:style-name="gr1" draw:text-style-name="P2" svg:width="0.0531in" svg:height="0.0803in" svg:x="4.0799in" svg:y="11.3772in">
        <draw:image xlink:href="Pictures/10000200000000100000001889E0E01D3C239241.png" xlink:type="simple" xlink:show="embed" xlink:actuate="onLoad" draw:mime-type="image/png">
          <text:p/>
        </draw:image>
      </draw:frame>
      <draw:frame text:anchor-type="page" text:anchor-page-number="52" draw:z-index="736" draw:name="Shape848" draw:style-name="gr1" draw:text-style-name="P2" svg:width="0.1197in" svg:height="0.1598in" svg:x="4.7598in" svg:y="3.6508in">
        <draw:image xlink:href="Pictures/100002000000001800000020F3D998DD82A119D7.png" xlink:type="simple" xlink:show="embed" xlink:actuate="onLoad" draw:mime-type="image/png">
          <text:p/>
        </draw:image>
      </draw:frame>
      <draw:frame text:anchor-type="page" text:anchor-page-number="71" draw:z-index="735" draw:name="Shape1112" draw:style-name="gr1" draw:text-style-name="P2" svg:width="0.0803in" svg:height="0.1004in" svg:x="2.7598in" svg:y="5.1307in">
        <draw:image xlink:href="Pictures/100002000000001000000014AFCD426D219D8404.png" xlink:type="simple" xlink:show="embed" xlink:actuate="onLoad" draw:mime-type="image/png">
          <text:p/>
        </draw:image>
      </draw:frame>
      <draw:frame text:anchor-type="page" text:anchor-page-number="72" draw:z-index="734" draw:name="Shape1120" draw:style-name="gr1" draw:text-style-name="P2" svg:width="3.9598in" svg:height="0.3197in" svg:x="2.2in" svg:y="0.6701in">
        <draw:image xlink:href="Pictures/10000200000003180000004066589A1608DD099D.png" xlink:type="simple" xlink:show="embed" xlink:actuate="onLoad" draw:mime-type="image/png">
          <text:p/>
        </draw:image>
      </draw:frame>
      <draw:frame text:anchor-type="page" text:anchor-page-number="68" draw:z-index="733" draw:name="Shape1083" draw:style-name="gr1" draw:text-style-name="P2" svg:width="0.8004in" svg:height="0.3803in" svg:x="3.8in" svg:y="6.1508in">
        <draw:image xlink:href="Pictures/10000200000000A00000004C709A9B3DC265D6E1.png" xlink:type="simple" xlink:show="embed" xlink:actuate="onLoad" draw:mime-type="image/png">
          <text:p/>
        </draw:image>
      </draw:frame>
      <draw:frame text:anchor-type="page" text:anchor-page-number="20" draw:z-index="732" draw:name="Shape426" draw:style-name="gr1" draw:text-style-name="P2" svg:width="0.1197in" svg:height="0.1004in" svg:x="0.0799in" svg:y="10.8102in">
        <draw:image xlink:href="Pictures/100002000000001800000014C447A32A4B18FE33.png" xlink:type="simple" xlink:show="embed" xlink:actuate="onLoad" draw:mime-type="image/png">
          <text:p/>
        </draw:image>
      </draw:frame>
      <draw:frame text:anchor-type="page" text:anchor-page-number="21" draw:z-index="731" draw:name="Shape439" draw:style-name="gr1" draw:text-style-name="P2" svg:width="1.9197in" svg:height="0.1803in" svg:x="5.0799in" svg:y="5.2701in">
        <draw:image xlink:href="Pictures/1000020000000180000000246B54359A5E013671.png" xlink:type="simple" xlink:show="embed" xlink:actuate="onLoad" draw:mime-type="image/png">
          <text:p/>
        </draw:image>
      </draw:frame>
      <draw:frame text:anchor-type="page" text:anchor-page-number="60" draw:z-index="730" draw:name="Shape953" draw:style-name="gr1" draw:text-style-name="P2" svg:width="0.7598in" svg:height="0.2803in" svg:x="3.8in" svg:y="0.2701in">
        <draw:image xlink:href="Pictures/100002000000009800000038F5C59ADCF3684E11.png" xlink:type="simple" xlink:show="embed" xlink:actuate="onLoad" draw:mime-type="image/png">
          <text:p/>
        </draw:image>
      </draw:frame>
      <draw:frame text:anchor-type="page" text:anchor-page-number="61" draw:z-index="729" draw:name="Shape972" draw:style-name="gr1" draw:text-style-name="P2" svg:width="0.8398in" svg:height="0.3598in" svg:x="2in" svg:y="9.6902in">
        <draw:image xlink:href="Pictures/10000200000000A800000048D0FAD943D239220C.png" xlink:type="simple" xlink:show="embed" xlink:actuate="onLoad" draw:mime-type="image/png">
          <text:p/>
        </draw:image>
      </draw:frame>
      <draw:frame text:anchor-type="page" text:anchor-page-number="59" draw:z-index="728" draw:name="Shape947" draw:style-name="gr1" draw:text-style-name="P2" svg:width="3.3598in" svg:height="0.2197in" svg:x="0.9598in" svg:y="9.6508in">
        <draw:image xlink:href="Pictures/10000200000002A00000002C9632EE3A1E2C5795.png" xlink:type="simple" xlink:show="embed" xlink:actuate="onLoad" draw:mime-type="image/png">
          <text:p/>
        </draw:image>
      </draw:frame>
      <draw:frame text:anchor-type="page" text:anchor-page-number="62" draw:z-index="727" draw:name="Shape986" draw:style-name="gr1" draw:text-style-name="P2" svg:width="0.8004in" svg:height="0.4004in" svg:x="1.8799in" svg:y="10.4902in">
        <draw:image xlink:href="Pictures/10000200000000A000000050F30DC1F8A7B44157.png" xlink:type="simple" xlink:show="embed" xlink:actuate="onLoad" draw:mime-type="image/png">
          <text:p/>
        </draw:image>
      </draw:frame>
      <draw:frame text:anchor-type="page" text:anchor-page-number="19" draw:z-index="726" draw:name="Shape409" draw:style-name="gr1" draw:text-style-name="P2" svg:width="0.2004in" svg:height="0.0598in" svg:x="1.2398in" svg:y="9.4102in">
        <draw:image xlink:href="Pictures/10000200000000280000000C06D13B57DBF61D46.png" xlink:type="simple" xlink:show="embed" xlink:actuate="onLoad" draw:mime-type="image/png">
          <text:p/>
        </draw:image>
      </draw:frame>
      <draw:frame text:anchor-type="page" text:anchor-page-number="22" draw:z-index="725" draw:name="Shape449" draw:style-name="gr1" draw:text-style-name="P2" svg:width="0.1197in" svg:height="0.0803in" svg:x="0.8799in" svg:y="5.2307in">
        <draw:image xlink:href="Pictures/10000200000000180000001072E04C3A9246610A.png" xlink:type="simple" xlink:show="embed" xlink:actuate="onLoad" draw:mime-type="image/png">
          <text:p/>
        </draw:image>
      </draw:frame>
      <draw:frame text:anchor-type="page" text:anchor-page-number="25" draw:z-index="724" draw:name="Shape484" draw:style-name="gr1" draw:text-style-name="P2" svg:width="0.1197in" svg:height="0.0803in" svg:x="0.4799in" svg:y="9.6307in">
        <draw:image xlink:href="Pictures/1000020000000018000000104C73FF9CBD591D6C.png" xlink:type="simple" xlink:show="embed" xlink:actuate="onLoad" draw:mime-type="image/png">
          <text:p/>
        </draw:image>
      </draw:frame>
      <draw:frame text:anchor-type="page" text:anchor-page-number="5" draw:z-index="723" draw:name="Shape142" draw:style-name="gr1" draw:text-style-name="P2" svg:width="0.1067in" svg:height="0.0539in" svg:x="6.3465in" svg:y="11.3366in">
        <draw:image xlink:href="Pictures/1000020000000020000000103FA46BFC126AF071.png" xlink:type="simple" xlink:show="embed" xlink:actuate="onLoad" draw:mime-type="image/png">
          <text:p/>
        </draw:image>
      </draw:frame>
      <draw:frame text:anchor-type="page" text:anchor-page-number="63" draw:z-index="722" draw:name="Shape1000" draw:style-name="gr1" draw:text-style-name="P2" svg:width="0.1197in" svg:height="0.1197in" svg:x="0.6799in" svg:y="9.4508in">
        <draw:image xlink:href="Pictures/100002000000001800000018C5B857B29AFA3876.png" xlink:type="simple" xlink:show="embed" xlink:actuate="onLoad" draw:mime-type="image/png">
          <text:p/>
        </draw:image>
      </draw:frame>
      <draw:frame text:anchor-type="page" text:anchor-page-number="18" draw:z-index="721" draw:name="Shape395" draw:style-name="gr1" draw:text-style-name="P2" svg:width="0.7598in" svg:height="0.2803in" svg:x="3.8398in" svg:y="0.2508in">
        <draw:image xlink:href="Pictures/1000020000000098000000383D699E4E71468683.png" xlink:type="simple" xlink:show="embed" xlink:actuate="onLoad" draw:mime-type="image/png">
          <text:p/>
        </draw:image>
      </draw:frame>
      <draw:frame text:anchor-type="page" text:anchor-page-number="64" draw:z-index="720" draw:name="Shape1018" draw:style-name="gr1" draw:text-style-name="P2" svg:width="2.8398in" svg:height="0.1803in" svg:x="0.7193in" svg:y="8.0102in">
        <draw:image xlink:href="Pictures/100002000000023800000024E76318C60193F84C.png" xlink:type="simple" xlink:show="embed" xlink:actuate="onLoad" draw:mime-type="image/png">
          <text:p/>
        </draw:image>
      </draw:frame>
      <draw:frame text:anchor-type="page" text:anchor-page-number="65" draw:z-index="719" draw:name="Shape1029" draw:style-name="gr1" draw:text-style-name="P2" svg:width="4.0004in" svg:height="0.9197in" svg:x="2.1598in" svg:y="0.7102in">
        <draw:image xlink:href="Pictures/1000020000000320000000B8D98CCB64E51B010B.png" xlink:type="simple" xlink:show="embed" xlink:actuate="onLoad" draw:mime-type="image/png">
          <text:p/>
        </draw:image>
      </draw:frame>
      <draw:frame text:anchor-type="page" text:anchor-page-number="23" draw:z-index="718" draw:name="Shape466" draw:style-name="gr1" draw:text-style-name="P2" svg:width="0.1197in" svg:height="0.0598in" svg:x="6.8799in" svg:y="10.4307in">
        <draw:image xlink:href="Pictures/10000200000000180000000C13950E81014BC07A.png" xlink:type="simple" xlink:show="embed" xlink:actuate="onLoad" draw:mime-type="image/png">
          <text:p/>
        </draw:image>
      </draw:frame>
      <draw:frame text:anchor-type="page" text:anchor-page-number="57" draw:z-index="717" draw:name="Shape909" draw:style-name="gr1" draw:text-style-name="P2" svg:width="0.8004in" svg:height="0.3004in" svg:x="3.8in" svg:y="0.2902in">
        <draw:image xlink:href="Pictures/10000200000000A00000003C14FC86445F8FB5AC.png" xlink:type="simple" xlink:show="embed" xlink:actuate="onLoad" draw:mime-type="image/png">
          <text:p/>
        </draw:image>
      </draw:frame>
      <draw:frame text:anchor-type="page" text:anchor-page-number="15" draw:z-index="716" draw:name="Shape384" draw:style-name="gr1" draw:text-style-name="P2" svg:width="0.3598in" svg:height="0.1803in" svg:x="5.6799in" svg:y="2.7307in">
        <draw:image xlink:href="Pictures/100002000000004800000024884328D4EDE4BA1F.png" xlink:type="simple" xlink:show="embed" xlink:actuate="onLoad" draw:mime-type="image/png">
          <text:p/>
        </draw:image>
      </draw:frame>
      <draw:frame text:anchor-type="page" text:anchor-page-number="58" draw:z-index="715" draw:name="Shape933" draw:style-name="gr1" draw:text-style-name="P2" svg:width="0.0803in" svg:height="0.1004in" svg:x="2.7193in" svg:y="10.4508in">
        <draw:image xlink:href="Pictures/100002000000001000000014B9A3FB93ACFD746E.png" xlink:type="simple" xlink:show="embed" xlink:actuate="onLoad" draw:mime-type="image/png">
          <text:p/>
        </draw:image>
      </draw:frame>
      <draw:frame text:anchor-type="page" text:anchor-page-number="74" draw:z-index="714" draw:name="Shape1198" draw:style-name="gr1" draw:text-style-name="P2" svg:width="6.3598in" svg:height="4.5598in" svg:x="0.9598in" svg:y="2.9902in">
        <draw:image xlink:href="Pictures/10000200000004F800000390D03D01DDCCC2BD82.png" xlink:type="simple" xlink:show="embed" xlink:actuate="onLoad" draw:mime-type="image/png">
          <text:p/>
        </draw:image>
      </draw:frame>
      <draw:frame text:anchor-type="page" text:anchor-page-number="46" draw:z-index="713" draw:name="Shape754" draw:style-name="gr1" draw:text-style-name="P2" svg:width="0.1598in" svg:height="0.3803in" svg:x="4.5193in" svg:y="4.3902in">
        <draw:image xlink:href="Pictures/10000200000000200000004C1025C6425F8B1978.png" xlink:type="simple" xlink:show="embed" xlink:actuate="onLoad" draw:mime-type="image/png">
          <text:p/>
        </draw:image>
      </draw:frame>
      <draw:frame text:anchor-type="page" text:anchor-page-number="80" draw:z-index="712" draw:name="Shape1311" draw:style-name="gr1" draw:text-style-name="P2" svg:width="0.3197in" svg:height="0.1197in" svg:x="2.8in" svg:y="8.2307in">
        <draw:image xlink:href="Pictures/1000020000000040000000185DD91E1E46D12E84.png" xlink:type="simple" xlink:show="embed" xlink:actuate="onLoad" draw:mime-type="image/png">
          <text:p/>
        </draw:image>
      </draw:frame>
      <draw:frame text:anchor-type="page" text:anchor-page-number="79" draw:z-index="711" draw:name="Shape1284" draw:style-name="gr1" draw:text-style-name="P2" svg:width="3.8004in" svg:height="3.8598in" svg:x="2.8799in" svg:y="5.0902in">
        <draw:image xlink:href="Pictures/10000200000002F8000003044E72B82299EE3EF8.png" xlink:type="simple" xlink:show="embed" xlink:actuate="onLoad" draw:mime-type="image/png">
          <text:p/>
        </draw:image>
      </draw:frame>
      <draw:frame text:anchor-type="page" text:anchor-page-number="11" draw:z-index="710" draw:name="Shape279" draw:style-name="gr1" draw:text-style-name="P2" svg:width="0.2803in" svg:height="0.1598in" svg:x="6.2398in" svg:y="7.1902in">
        <draw:image xlink:href="Pictures/100002000000003800000020E10430E3AEB5B7E6.png" xlink:type="simple" xlink:show="embed" xlink:actuate="onLoad" draw:mime-type="image/png">
          <text:p/>
        </draw:image>
      </draw:frame>
      <draw:frame text:anchor-type="page" text:anchor-page-number="78" draw:z-index="709" draw:name="Shape1268" draw:style-name="gr1" draw:text-style-name="P2" svg:width="0.8398in" svg:height="0.3803in" svg:x="1.8398in" svg:y="10.2508in">
        <draw:image xlink:href="Pictures/10000200000000A80000004CC710C51E22739BC9.png" xlink:type="simple" xlink:show="embed" xlink:actuate="onLoad" draw:mime-type="image/png">
          <text:p/>
        </draw:image>
      </draw:frame>
      <draw:frame text:anchor-type="page" text:anchor-page-number="33" draw:z-index="708" draw:name="Shape588" draw:style-name="gr1" draw:text-style-name="P2" svg:width="0.1598in" svg:height="0.1598in" svg:x="3.4799in" svg:y="9.9508in">
        <draw:image xlink:href="Pictures/100002000000002000000020C6F461825E870807.png" xlink:type="simple" xlink:show="embed" xlink:actuate="onLoad" draw:mime-type="image/png">
          <text:p/>
        </draw:image>
      </draw:frame>
      <draw:frame text:anchor-type="page" text:anchor-page-number="47" draw:z-index="707" draw:name="Shape778" draw:style-name="gr1" draw:text-style-name="P2" svg:width="0.2398in" svg:height="0.1004in" svg:x="4.0398in" svg:y="10.2102in">
        <draw:image xlink:href="Pictures/100002000000003000000014630AE3013F4E175E.png" xlink:type="simple" xlink:show="embed" xlink:actuate="onLoad" draw:mime-type="image/png">
          <text:p/>
        </draw:image>
      </draw:frame>
      <draw:frame text:anchor-type="page" text:anchor-page-number="32" draw:z-index="706" draw:name="Shape575" draw:style-name="gr1" draw:text-style-name="P2" svg:width="3.9598in" svg:height="0.3398in" svg:x="2.2in" svg:y="0.6701in">
        <draw:image xlink:href="Pictures/10000200000003180000004422A59FA46B8B047B.png" xlink:type="simple" xlink:show="embed" xlink:actuate="onLoad" draw:mime-type="image/png">
          <text:p/>
        </draw:image>
      </draw:frame>
      <draw:frame text:anchor-type="page" text:anchor-page-number="77" draw:z-index="705" draw:name="Shape1241" draw:style-name="gr1" draw:text-style-name="P2" svg:width="0.8004in" svg:height="0.3004in" svg:x="3.8in" svg:y="0.2701in">
        <draw:image xlink:href="Pictures/10000200000000A00000003C10C5C0F1B9254B8E.png" xlink:type="simple" xlink:show="embed" xlink:actuate="onLoad" draw:mime-type="image/png">
          <text:p/>
        </draw:image>
      </draw:frame>
      <draw:frame text:anchor-type="page" text:anchor-page-number="31" draw:z-index="704" draw:name="Shape567" draw:style-name="gr1" draw:text-style-name="P2" svg:width="0.1197in" svg:height="0.1197in" svg:x="1.7193in" svg:y="3.8701in">
        <draw:image xlink:href="Pictures/1000020000000018000000182E15C542CA7FDBEC.png" xlink:type="simple" xlink:show="embed" xlink:actuate="onLoad" draw:mime-type="image/png">
          <text:p/>
        </draw:image>
      </draw:frame>
      <draw:frame text:anchor-type="page" text:anchor-page-number="76" draw:z-index="703" draw:name="Shape1231" draw:style-name="gr1" draw:text-style-name="P2" svg:width="0.4004in" svg:height="0.1197in" svg:x="5.6799in" svg:y="3.5902in">
        <draw:image xlink:href="Pictures/100002000000005000000018B37CB15F966DD6B8.png" xlink:type="simple" xlink:show="embed" xlink:actuate="onLoad" draw:mime-type="image/png">
          <text:p/>
        </draw:image>
      </draw:frame>
      <draw:frame text:anchor-type="page" text:anchor-page-number="48" draw:z-index="702" draw:name="Shape799" draw:style-name="gr1" draw:text-style-name="P2" svg:width="0.1197in" svg:height="0.0803in" svg:x="6.5598in" svg:y="11.2701in">
        <draw:image xlink:href="Pictures/100002000000001800000010C1889B4995913B10.png" xlink:type="simple" xlink:show="embed" xlink:actuate="onLoad" draw:mime-type="image/png">
          <text:p/>
        </draw:image>
      </draw:frame>
      <draw:frame text:anchor-type="page" text:anchor-page-number="75" draw:z-index="701" draw:name="Shape1217" draw:style-name="gr1" draw:text-style-name="P2" svg:width="0.6004in" svg:height="0.1598in" svg:x="4.4799in" svg:y="6.8508in">
        <draw:image xlink:href="Pictures/100002000000007800000020ED4B492BE127721A.png" xlink:type="simple" xlink:show="embed" xlink:actuate="onLoad" draw:mime-type="image/png">
          <text:p/>
        </draw:image>
      </draw:frame>
      <draw:frame text:anchor-type="page" text:anchor-page-number="49" draw:z-index="700" draw:name="Shape805" draw:style-name="gr1" draw:text-style-name="P2" svg:width="0.0803in" svg:height="0.1004in" svg:x="5.7598in" svg:y="10.5102in">
        <draw:image xlink:href="Pictures/100002000000001000000014999918AA18379199.png" xlink:type="simple" xlink:show="embed" xlink:actuate="onLoad" draw:mime-type="image/png">
          <text:p/>
        </draw:image>
      </draw:frame>
      <draw:frame text:anchor-type="page" text:anchor-page-number="30" draw:z-index="699" draw:name="Shape555" draw:style-name="gr1" draw:text-style-name="P2" svg:width="0.1598in" svg:height="0.1004in" svg:x="1.7598in" svg:y="8.5701in">
        <draw:image xlink:href="Pictures/1000020000000020000000144B153153E0AF47A2.png" xlink:type="simple" xlink:show="embed" xlink:actuate="onLoad" draw:mime-type="image/png">
          <text:p/>
        </draw:image>
      </draw:frame>
      <draw:frame text:anchor-type="page" text:anchor-page-number="81" draw:z-index="698" draw:name="Shape1322" draw:style-name="gr1" draw:text-style-name="P2" svg:width="6.0004in" svg:height="0.1803in" svg:x="1.1598in" svg:y="2.2902in">
        <draw:image xlink:href="Pictures/10000200000004B00000002489D40AE5C385D859.png" xlink:type="simple" xlink:show="embed" xlink:actuate="onLoad" draw:mime-type="image/png">
          <text:p/>
        </draw:image>
      </draw:frame>
      <draw:frame text:anchor-type="page" text:anchor-page-number="51" draw:z-index="697" draw:name="Shape831" draw:style-name="gr1" draw:text-style-name="P2" svg:width="1.6398in" svg:height="0.3197in" svg:x="4.5193in" svg:y="0.7102in">
        <draw:image xlink:href="Pictures/10000200000001480000004016423BDD63347BA1.png" xlink:type="simple" xlink:show="embed" xlink:actuate="onLoad" draw:mime-type="image/png">
          <text:p/>
        </draw:image>
      </draw:frame>
      <draw:frame text:anchor-type="page" text:anchor-page-number="73" draw:z-index="696" draw:name="Shape1142" draw:style-name="gr1" draw:text-style-name="P2" svg:width="6.3598in" svg:height="0.6004in" svg:x="0.9193in" svg:y="5.1508in">
        <draw:image xlink:href="Pictures/10000200000004F8000000783AF6978EE8FA732D.png" xlink:type="simple" xlink:show="embed" xlink:actuate="onLoad" draw:mime-type="image/png">
          <text:p/>
        </draw:image>
      </draw:frame>
      <draw:frame text:anchor-type="page" text:anchor-page-number="50" draw:z-index="695" draw:name="Shape823" draw:style-name="gr1" draw:text-style-name="P2" svg:width="0.1197in" svg:height="0.0803in" svg:x="6in" svg:y="10.2508in">
        <draw:image xlink:href="Pictures/1000020000000018000000105BC322C223F21384.png" xlink:type="simple" xlink:show="embed" xlink:actuate="onLoad" draw:mime-type="image/png">
          <text:p/>
        </draw:image>
      </draw:frame>
      <draw:frame text:anchor-type="page" text:anchor-page-number="29" draw:z-index="694" draw:name="Shape541" draw:style-name="gr1" draw:text-style-name="P2" svg:width="0.1598in" svg:height="0.1004in" svg:x="1.6799in" svg:y="5.0902in">
        <draw:image xlink:href="Pictures/10000200000000200000001471DDBE6F3C90B514.png" xlink:type="simple" xlink:show="embed" xlink:actuate="onLoad" draw:mime-type="image/png">
          <text:p/>
        </draw:image>
      </draw:frame>
      <draw:frame text:anchor-type="page" text:anchor-page-number="28" draw:z-index="693" draw:name="Shape528" draw:style-name="gr1" draw:text-style-name="P2" svg:width="0.1197in" svg:height="0.1197in" svg:x="1.7598in" svg:y="7.3307in">
        <draw:image xlink:href="Pictures/10000200000000180000001826F7356F98028759.png" xlink:type="simple" xlink:show="embed" xlink:actuate="onLoad" draw:mime-type="image/png">
          <text:p/>
        </draw:image>
      </draw:frame>
      <draw:frame text:anchor-type="page" text:anchor-page-number="12" draw:z-index="692" draw:name="Shape311" draw:style-name="gr1" draw:text-style-name="P2" svg:width="6.7598in" svg:height="0.4004in" svg:x="0.4799in" svg:y="8.3508in">
        <draw:image xlink:href="Pictures/100002000000054800000050D9D2A458FFB0E703.png" xlink:type="simple" xlink:show="embed" xlink:actuate="onLoad" draw:mime-type="image/png">
          <text:p/>
        </draw:image>
      </draw:frame>
      <draw:frame text:anchor-type="page" text:anchor-page-number="20" draw:z-index="691" draw:name="Shape427" draw:style-name="gr1" draw:text-style-name="P2" svg:width="0.1598in" svg:height="0.1197in" svg:x="2.5598in" svg:y="10.9701in">
        <draw:image xlink:href="Pictures/100002000000002000000018B22DEA968871F51C.png" xlink:type="simple" xlink:show="embed" xlink:actuate="onLoad" draw:mime-type="image/png">
          <text:p/>
        </draw:image>
      </draw:frame>
      <draw:frame text:anchor-type="page" text:anchor-page-number="39" draw:z-index="690" draw:name="Shape660" draw:style-name="gr1" draw:text-style-name="P2" svg:width="0.3598in" svg:height="0.1598in" svg:x="3.6799in" svg:y="10.3307in">
        <draw:image xlink:href="Pictures/1000020000000048000000203255CA94E3510221.png" xlink:type="simple" xlink:show="embed" xlink:actuate="onLoad" draw:mime-type="image/png">
          <text:p/>
        </draw:image>
      </draw:frame>
      <draw:frame text:anchor-type="page" text:anchor-page-number="6" draw:z-index="689" draw:name="Shape184" draw:style-name="gr1" draw:text-style-name="P2" svg:width="0.0531in" svg:height="0.1067in" svg:x="4.8264in" svg:y="4.7102in">
        <draw:image xlink:href="Pictures/100002000000001000000020ECAB44F4FFCB9A87.png" xlink:type="simple" xlink:show="embed" xlink:actuate="onLoad" draw:mime-type="image/png">
          <text:p/>
        </draw:image>
      </draw:frame>
      <draw:frame text:anchor-type="page" text:anchor-page-number="21" draw:z-index="688" draw:name="Shape437" draw:style-name="gr1" draw:text-style-name="P2" svg:width="2.8004in" svg:height="0.2197in" svg:x="1.1598in" svg:y="3.8508in">
        <draw:image xlink:href="Pictures/10000200000002300000002C8F5571CA569D637B.png" xlink:type="simple" xlink:show="embed" xlink:actuate="onLoad" draw:mime-type="image/png">
          <text:p/>
        </draw:image>
      </draw:frame>
      <draw:frame text:anchor-type="page" text:anchor-page-number="9" draw:z-index="687" draw:name="Shape224" draw:style-name="gr1" draw:text-style-name="P2" svg:width="0.0803in" svg:height="0.1803in" svg:x="1in" svg:y="10.6508in">
        <draw:image xlink:href="Pictures/1000020000000010000000246E7D9D486118E073.png" xlink:type="simple" xlink:show="embed" xlink:actuate="onLoad" draw:mime-type="image/png">
          <text:p/>
        </draw:image>
      </draw:frame>
      <draw:frame text:anchor-type="page" text:anchor-page-number="28" draw:z-index="686" draw:name="Shape529" draw:style-name="gr1" draw:text-style-name="P2" svg:width="0.1197in" svg:height="0.1004in" svg:x="1.7598in" svg:y="7.7307in">
        <draw:image xlink:href="Pictures/10000200000000180000001417491E566734A700.png" xlink:type="simple" xlink:show="embed" xlink:actuate="onLoad" draw:mime-type="image/png">
          <text:p/>
        </draw:image>
      </draw:frame>
      <draw:frame text:anchor-type="page" text:anchor-page-number="27" draw:z-index="685" draw:name="Shape519" draw:style-name="gr1" draw:text-style-name="P2" svg:width="0.0803in" svg:height="0.1004in" svg:x="5.1598in" svg:y="10.5307in">
        <draw:image xlink:href="Pictures/1000020000000010000000140EAF350305192C2A.png" xlink:type="simple" xlink:show="embed" xlink:actuate="onLoad" draw:mime-type="image/png">
          <text:p/>
        </draw:image>
      </draw:frame>
      <draw:frame text:anchor-type="page" text:anchor-page-number="14" draw:z-index="684" draw:name="Shape369" draw:style-name="gr1" draw:text-style-name="P2" svg:width="3.0398in" svg:height="0.2197in" svg:x="1.1193in" svg:y="9.1701in">
        <draw:image xlink:href="Pictures/10000200000002600000002C3510680230B63BCC.png" xlink:type="simple" xlink:show="embed" xlink:actuate="onLoad" draw:mime-type="image/png">
          <text:p/>
        </draw:image>
      </draw:frame>
      <draw:frame text:anchor-type="page" text:anchor-page-number="30" draw:z-index="683" draw:name="Shape557" draw:style-name="gr1" draw:text-style-name="P2" svg:width="0.9197in" svg:height="0.4398in" svg:x="0.6799in" svg:y="10.3701in">
        <draw:image xlink:href="Pictures/10000200000000B800000058D810B0B611B6802A.png" xlink:type="simple" xlink:show="embed" xlink:actuate="onLoad" draw:mime-type="image/png">
          <text:p/>
        </draw:image>
      </draw:frame>
      <draw:frame text:anchor-type="page" text:anchor-page-number="19" draw:z-index="682" draw:name="Shape410" draw:style-name="gr1" draw:text-style-name="P2" svg:width="0.2004in" svg:height="0.0598in" svg:x="1.2398in" svg:y="9.6102in">
        <draw:image xlink:href="Pictures/10000200000000280000000C7CBB938D1AB7B18D.png" xlink:type="simple" xlink:show="embed" xlink:actuate="onLoad" draw:mime-type="image/png">
          <text:p/>
        </draw:image>
      </draw:frame>
      <draw:frame text:anchor-type="page" text:anchor-page-number="33" draw:z-index="681" draw:name="Shape589" draw:style-name="gr1" draw:text-style-name="P2" svg:width="0.3598in" svg:height="0.0803in" svg:x="3.4799in" svg:y="10.1508in">
        <draw:image xlink:href="Pictures/10000200000000480000001050D5CC73A348FA78.png" xlink:type="simple" xlink:show="embed" xlink:actuate="onLoad" draw:mime-type="image/png">
          <text:p/>
        </draw:image>
      </draw:frame>
      <draw:frame text:anchor-type="page" text:anchor-page-number="34" draw:z-index="680" draw:name="Shape600" draw:style-name="gr1" draw:text-style-name="P2" svg:width="0.2004in" svg:height="0.1004in" svg:x="3.4799in" svg:y="10.0508in">
        <draw:image xlink:href="Pictures/10000200000000280000001409557AD59F4E381F.png" xlink:type="simple" xlink:show="embed" xlink:actuate="onLoad" draw:mime-type="image/png">
          <text:p/>
        </draw:image>
      </draw:frame>
      <draw:frame text:anchor-type="page" text:anchor-page-number="8" draw:z-index="679" draw:name="Shape213" draw:style-name="gr1" draw:text-style-name="P2" svg:width="0.1197in" svg:height="0.1197in" svg:x="0.9193in" svg:y="10.9902in">
        <draw:image xlink:href="Pictures/10000200000000180000001814C1EFF17297D263.png" xlink:type="simple" xlink:show="embed" xlink:actuate="onLoad" draw:mime-type="image/png">
          <text:p/>
        </draw:image>
      </draw:frame>
      <draw:frame text:anchor-type="page" text:anchor-page-number="38" draw:z-index="678" draw:name="Shape655" draw:style-name="gr1" draw:text-style-name="P2" svg:width="0.1197in" svg:height="0.0598in" svg:x="7.3193in" svg:y="11.5508in">
        <draw:image xlink:href="Pictures/10000200000000180000000C09E19273DB0D4077.png" xlink:type="simple" xlink:show="embed" xlink:actuate="onLoad" draw:mime-type="image/png">
          <text:p/>
        </draw:image>
      </draw:frame>
      <draw:frame text:anchor-type="page" text:anchor-page-number="11" draw:z-index="677" draw:name="Shape281" draw:style-name="gr1" draw:text-style-name="P2" svg:width="2.0398in" svg:height="0.8004in" svg:x="3.7193in" svg:y="6.9307in">
        <draw:image xlink:href="Pictures/1000020000000198000000A0435CFE178D063C91.png" xlink:type="simple" xlink:show="embed" xlink:actuate="onLoad" draw:mime-type="image/png">
          <text:p/>
        </draw:image>
      </draw:frame>
      <draw:frame text:anchor-type="page" text:anchor-page-number="37" draw:z-index="676" draw:name="Shape637" draw:style-name="gr1" draw:text-style-name="P2" svg:width="0.1197in" svg:height="0.1004in" svg:x="2.7598in" svg:y="11.2102in">
        <draw:image xlink:href="Pictures/100002000000001800000014B3AA473B64AE2361.png" xlink:type="simple" xlink:show="embed" xlink:actuate="onLoad" draw:mime-type="image/png">
          <text:p/>
        </draw:image>
      </draw:frame>
      <draw:frame text:anchor-type="page" text:anchor-page-number="18" draw:z-index="675" draw:name="Shape397" draw:style-name="gr1" draw:text-style-name="P2" svg:width="0.1197in" svg:height="0.2598in" svg:x="3.9193in" svg:y="0.6701in">
        <draw:image xlink:href="Pictures/1000020000000018000000344D4FC57799D26822.png" xlink:type="simple" xlink:show="embed" xlink:actuate="onLoad" draw:mime-type="image/png">
          <text:p/>
        </draw:image>
      </draw:frame>
      <draw:frame text:anchor-type="page" text:anchor-page-number="32" draw:z-index="674" draw:name="Shape578" draw:style-name="gr1" draw:text-style-name="P2" svg:width="0.1197in" svg:height="0.1004in" svg:x="5.6398in" svg:y="10.4307in">
        <draw:image xlink:href="Pictures/1000020000000018000000142B4A5747AF98E3B9.png" xlink:type="simple" xlink:show="embed" xlink:actuate="onLoad" draw:mime-type="image/png">
          <text:p/>
        </draw:image>
      </draw:frame>
      <draw:frame text:anchor-type="page" text:anchor-page-number="29" draw:z-index="673" draw:name="Shape542" draw:style-name="gr1" draw:text-style-name="P2" svg:width="0.1197in" svg:height="0.1197in" svg:x="1.6799in" svg:y="9.8102in">
        <draw:image xlink:href="Pictures/100002000000001800000018F7DF5B4477B02B9C.png" xlink:type="simple" xlink:show="embed" xlink:actuate="onLoad" draw:mime-type="image/png">
          <text:p/>
        </draw:image>
      </draw:frame>
      <draw:frame text:anchor-type="page" text:anchor-page-number="12" draw:z-index="672" draw:name="Shape314" draw:style-name="gr1" draw:text-style-name="P2" svg:width="0.7197in" svg:height="0.2004in" svg:x="3.1193in" svg:y="8.3508in">
        <draw:image xlink:href="Pictures/1000020000000090000000284D102C70E8A8FB1F.png" xlink:type="simple" xlink:show="embed" xlink:actuate="onLoad" draw:mime-type="image/png">
          <text:p/>
        </draw:image>
      </draw:frame>
      <draw:frame text:anchor-type="page" text:anchor-page-number="23" draw:z-index="671" draw:name="Shape465" draw:style-name="gr1" draw:text-style-name="P2" svg:width="0.1598in" svg:height="0.1004in" svg:x="3.4in" svg:y="10.3102in">
        <draw:image xlink:href="Pictures/100002000000002000000014BF072F200261CC49.png" xlink:type="simple" xlink:show="embed" xlink:actuate="onLoad" draw:mime-type="image/png">
          <text:p/>
        </draw:image>
      </draw:frame>
      <draw:frame text:anchor-type="page" text:anchor-page-number="31" draw:z-index="670" draw:name="Shape568" draw:style-name="gr1" draw:text-style-name="P2" svg:width="0.1598in" svg:height="0.1398in" svg:x="5.7598in" svg:y="10.3701in">
        <draw:image xlink:href="Pictures/10000200000000200000001C2FEE93C93AF8FB91.png" xlink:type="simple" xlink:show="embed" xlink:actuate="onLoad" draw:mime-type="image/png">
          <text:p/>
        </draw:image>
      </draw:frame>
      <draw:frame text:anchor-type="page" text:anchor-page-number="5" draw:z-index="669" draw:name="Shape141" draw:style-name="gr1" draw:text-style-name="P2" svg:width="0.0803in" svg:height="0.0398in" svg:x="6.0799in" svg:y="11.3508in">
        <draw:image xlink:href="Pictures/10000200000000180000000C3282DC1E14584E2B.png" xlink:type="simple" xlink:show="embed" xlink:actuate="onLoad" draw:mime-type="image/png">
          <text:p/>
        </draw:image>
      </draw:frame>
      <draw:frame text:anchor-type="page" text:anchor-page-number="13" draw:z-index="668" draw:name="Shape359" draw:style-name="gr1" draw:text-style-name="P2" svg:width="5.8803in" svg:height="0.2004in" svg:x="1.3193in" svg:y="9.4701in">
        <draw:image xlink:href="Pictures/100002000000049800000028791D0408F281D34F.png" xlink:type="simple" xlink:show="embed" xlink:actuate="onLoad" draw:mime-type="image/png">
          <text:p/>
        </draw:image>
      </draw:frame>
      <draw:frame text:anchor-type="page" text:anchor-page-number="15" draw:z-index="667" draw:name="Shape388" draw:style-name="gr1" draw:text-style-name="P2" svg:width="0.7598in" svg:height="0.4004in" svg:x="5.6398in" svg:y="4.7902in">
        <draw:image xlink:href="Pictures/1000020000000098000000504B923A589D390E0D.png" xlink:type="simple" xlink:show="embed" xlink:actuate="onLoad" draw:mime-type="image/png">
          <text:p/>
        </draw:image>
      </draw:frame>
      <draw:frame text:anchor-type="page" text:anchor-page-number="10" draw:z-index="666" draw:name="Shape246" draw:style-name="gr1" draw:text-style-name="P2" svg:width="6.5598in" svg:height="0.1598in" svg:x="0.7598in" svg:y="5.9102in">
        <draw:image xlink:href="Pictures/100002000000052000000020252F690916A71D8D.png" xlink:type="simple" xlink:show="embed" xlink:actuate="onLoad" draw:mime-type="image/png">
          <text:p/>
        </draw:image>
      </draw:frame>
      <draw:frame text:anchor-type="page" text:anchor-page-number="36" draw:z-index="665" draw:name="Shape617" draw:style-name="gr1" draw:text-style-name="P2" svg:width="0.1598in" svg:height="0.0803in" svg:x="3.7193in" svg:y="10.1902in">
        <draw:image xlink:href="Pictures/1000020000000020000000103359D75CA866845B.png" xlink:type="simple" xlink:show="embed" xlink:actuate="onLoad" draw:mime-type="image/png">
          <text:p/>
        </draw:image>
      </draw:frame>
      <draw:frame text:anchor-type="page" text:anchor-page-number="25" draw:z-index="664" draw:name="Shape485" draw:style-name="gr1" draw:text-style-name="P2" svg:width="0.1197in" svg:height="0.0598in" svg:x="0.2in" svg:y="9.8701in">
        <draw:image xlink:href="Pictures/10000200000000180000000CF716E43E4B78DB1B.png" xlink:type="simple" xlink:show="embed" xlink:actuate="onLoad" draw:mime-type="image/png">
          <text:p/>
        </draw:image>
      </draw:frame>
      <draw:frame text:anchor-type="page" text:anchor-page-number="26" draw:z-index="663" draw:name="Shape501" draw:style-name="gr1" draw:text-style-name="P2" svg:width="0.1598in" svg:height="0.0803in" svg:x="1.1193in" svg:y="9.4102in">
        <draw:image xlink:href="Pictures/100002000000002000000010B9B35398D2CE3031.png" xlink:type="simple" xlink:show="embed" xlink:actuate="onLoad" draw:mime-type="image/png">
          <text:p/>
        </draw:image>
      </draw:frame>
      <draw:frame text:anchor-type="page" text:anchor-page-number="22" draw:z-index="662" draw:name="Shape450" draw:style-name="gr1" draw:text-style-name="P2" svg:width="0.2004in" svg:height="0.1803in" svg:x="3.5598in" svg:y="10.2902in">
        <draw:image xlink:href="Pictures/10000200000000280000002419564D2228ED9350.png" xlink:type="simple" xlink:show="embed" xlink:actuate="onLoad" draw:mime-type="image/png">
          <text:p/>
        </draw:image>
      </draw:frame>
      <draw:frame text:anchor-type="page" text:anchor-page-number="76" draw:z-index="661" draw:name="Shape1233" draw:style-name="gr1" draw:text-style-name="P2" svg:width="0.2398in" svg:height="0.2004in" svg:x="5.8398in" svg:y="4.6701in">
        <draw:image xlink:href="Pictures/100002000000003000000028C5EC84B6086C46AD.png" xlink:type="simple" xlink:show="embed" xlink:actuate="onLoad" draw:mime-type="image/png">
          <text:p/>
        </draw:image>
      </draw:frame>
      <draw:frame text:anchor-type="page" text:anchor-page-number="87" draw:z-index="660" draw:name="Shape1466" draw:style-name="gr1" draw:text-style-name="P2" svg:width="2.5197in" svg:height="0.1598in" svg:x="2.9598in" svg:y="5.5508in">
        <draw:image xlink:href="Pictures/10000200000001F8000000209C1193CB75986EED.png" xlink:type="simple" xlink:show="embed" xlink:actuate="onLoad" draw:mime-type="image/png">
          <text:p/>
        </draw:image>
      </draw:frame>
      <draw:frame text:anchor-type="page" text:anchor-page-number="63" draw:z-index="659" draw:name="Shape1002" draw:style-name="gr1" draw:text-style-name="P2" svg:width="0.4398in" svg:height="0.4398in" svg:x="5.2398in" svg:y="9.6307in">
        <draw:image xlink:href="Pictures/100002000000005800000058393F7FBDB73604BB.png" xlink:type="simple" xlink:show="embed" xlink:actuate="onLoad" draw:mime-type="image/png">
          <text:p/>
        </draw:image>
      </draw:frame>
      <draw:frame text:anchor-type="page" text:anchor-page-number="62" draw:z-index="658" draw:name="Shape987" draw:style-name="gr1" draw:text-style-name="P2" svg:width="0.1197in" svg:height="0.1197in" svg:x="3.4398in" svg:y="10.9307in">
        <draw:image xlink:href="Pictures/1000020000000018000000181F3BE911F25FEEB3.png" xlink:type="simple" xlink:show="embed" xlink:actuate="onLoad" draw:mime-type="image/png">
          <text:p/>
        </draw:image>
      </draw:frame>
      <draw:frame text:anchor-type="page" text:anchor-page-number="77" draw:z-index="657" draw:name="Shape1245" draw:style-name="gr1" draw:text-style-name="P2" svg:width="0.1197in" svg:height="0.0803in" svg:x="2.6799in" svg:y="6.0902in">
        <draw:image xlink:href="Pictures/100002000000001800000010B7F1D5FF6DF99313.png" xlink:type="simple" xlink:show="embed" xlink:actuate="onLoad" draw:mime-type="image/png">
          <text:p/>
        </draw:image>
      </draw:frame>
      <draw:frame text:anchor-type="page" text:anchor-page-number="61" draw:z-index="656" draw:name="Shape969" draw:style-name="gr1" draw:text-style-name="P2" svg:width="0.3197in" svg:height="0.1398in" svg:x="6.2398in" svg:y="3.9508in">
        <draw:image xlink:href="Pictures/10000200000000400000001C5599453E936F8B00.png" xlink:type="simple" xlink:show="embed" xlink:actuate="onLoad" draw:mime-type="image/png">
          <text:p/>
        </draw:image>
      </draw:frame>
      <draw:frame text:anchor-type="page" text:anchor-page-number="44" draw:z-index="655" draw:name="Shape732" draw:style-name="gr1" draw:text-style-name="P2" svg:width="6.0004in" svg:height="0.2004in" svg:x="0.5598in" svg:y="10.1701in">
        <draw:image xlink:href="Pictures/10000200000004B000000028446F6987CA1124F5.png" xlink:type="simple" xlink:show="embed" xlink:actuate="onLoad" draw:mime-type="image/png">
          <text:p/>
        </draw:image>
      </draw:frame>
      <draw:frame text:anchor-type="page" text:anchor-page-number="60" draw:z-index="654" draw:name="Shape954" draw:style-name="gr1" draw:text-style-name="P2" svg:width="4.0004in" svg:height="0.3398in" svg:x="2.1598in" svg:y="0.6701in">
        <draw:image xlink:href="Pictures/1000020000000320000000445487DD50999BCD95.png" xlink:type="simple" xlink:show="embed" xlink:actuate="onLoad" draw:mime-type="image/png">
          <text:p/>
        </draw:image>
      </draw:frame>
      <draw:frame text:anchor-type="page" text:anchor-page-number="86" draw:z-index="653" draw:name="Shape1447" draw:style-name="gr1" draw:text-style-name="P2" svg:width="2.4803in" svg:height="0.1598in" svg:x="3in" svg:y="6.0902in">
        <draw:image xlink:href="Pictures/10000200000001F00000002029AF5DF5A341D6FE.png" xlink:type="simple" xlink:show="embed" xlink:actuate="onLoad" draw:mime-type="image/png">
          <text:p/>
        </draw:image>
      </draw:frame>
      <draw:frame text:anchor-type="page" text:anchor-page-number="78" draw:z-index="652" draw:name="Shape1266" draw:style-name="gr1" draw:text-style-name="P2" svg:width="0.3197in" svg:height="0.1598in" svg:x="3.4in" svg:y="5.6508in">
        <draw:image xlink:href="Pictures/10000200000000400000002027537208375435E7.png" xlink:type="simple" xlink:show="embed" xlink:actuate="onLoad" draw:mime-type="image/png">
          <text:p/>
        </draw:image>
      </draw:frame>
      <draw:frame text:anchor-type="page" text:anchor-page-number="45" draw:z-index="651" draw:name="Shape742" draw:style-name="gr1" draw:text-style-name="P2" svg:width="0.8004in" svg:height="0.3598in" svg:x="2in" svg:y="8.2508in">
        <draw:image xlink:href="Pictures/10000200000000A000000048CF5B225F04797183.png" xlink:type="simple" xlink:show="embed" xlink:actuate="onLoad" draw:mime-type="image/png">
          <text:p/>
        </draw:image>
      </draw:frame>
      <draw:frame text:anchor-type="page" text:anchor-page-number="59" draw:z-index="650" draw:name="Shape944" draw:style-name="gr1" draw:text-style-name="P2" svg:width="1.4803in" svg:height="0.1803in" svg:x="2.3193in" svg:y="8.8307in">
        <draw:image xlink:href="Pictures/100002000000012800000024694A93CA6B4448F8.png" xlink:type="simple" xlink:show="embed" xlink:actuate="onLoad" draw:mime-type="image/png">
          <text:p/>
        </draw:image>
      </draw:frame>
      <draw:frame text:anchor-type="page" text:anchor-page-number="79" draw:z-index="649" draw:name="Shape1280" draw:style-name="gr1" draw:text-style-name="P2" svg:width="2.6398in" svg:height="0.3803in" svg:x="2.8799in" svg:y="7.4102in">
        <draw:image xlink:href="Pictures/10000200000002100000004C267C76A610689A35.png" xlink:type="simple" xlink:show="embed" xlink:actuate="onLoad" draw:mime-type="image/png">
          <text:p/>
        </draw:image>
      </draw:frame>
      <draw:frame text:anchor-type="page" text:anchor-page-number="80" draw:z-index="648" draw:name="Shape1300" draw:style-name="gr1" draw:text-style-name="P2" svg:width="7.0004in" svg:height="4.8803in" svg:x="0.7193in" svg:y="1.1508in">
        <draw:image xlink:href="Pictures/1000020000000578000003D0597626A1B37840B9.png" xlink:type="simple" xlink:show="embed" xlink:actuate="onLoad" draw:mime-type="image/png">
          <text:p/>
        </draw:image>
      </draw:frame>
      <draw:frame text:anchor-type="page" text:anchor-page-number="58" draw:z-index="647" draw:name="Shape930" draw:style-name="gr1" draw:text-style-name="P2" svg:width="0.1197in" svg:height="0.1004in" svg:x="5.1193in" svg:y="8.3508in">
        <draw:image xlink:href="Pictures/10000200000000180000001491E9B442A4B37A7D.png" xlink:type="simple" xlink:show="embed" xlink:actuate="onLoad" draw:mime-type="image/png">
          <text:p/>
        </draw:image>
      </draw:frame>
      <draw:frame text:anchor-type="page" text:anchor-page-number="64" draw:z-index="646" draw:name="Shape1017" draw:style-name="gr1" draw:text-style-name="P2" svg:width="1.9598in" svg:height="0.2398in" svg:x="0.7193in" svg:y="7.7102in">
        <draw:image xlink:href="Pictures/100002000000018800000030683E2974E660DEC5.png" xlink:type="simple" xlink:show="embed" xlink:actuate="onLoad" draw:mime-type="image/png">
          <text:p/>
        </draw:image>
      </draw:frame>
      <draw:frame text:anchor-type="page" text:anchor-page-number="84" draw:z-index="645" draw:name="Shape1393" draw:style-name="gr1" draw:text-style-name="P2" svg:width="0.6398in" svg:height="0.0803in" svg:x="5.6in" svg:y="6.8102in">
        <draw:image xlink:href="Pictures/1000020000000080000000102E580DF934F3D4A1.png" xlink:type="simple" xlink:show="embed" xlink:actuate="onLoad" draw:mime-type="image/png">
          <text:p/>
        </draw:image>
      </draw:frame>
      <draw:frame text:anchor-type="page" text:anchor-page-number="50" draw:z-index="644" draw:name="Shape821" draw:style-name="gr1" draw:text-style-name="P2" svg:width="0.9197in" svg:height="0.4004in" svg:x="1.8799in" svg:y="10.2902in">
        <draw:image xlink:href="Pictures/10000200000000B800000050A136DE1062D5F81A.png" xlink:type="simple" xlink:show="embed" xlink:actuate="onLoad" draw:mime-type="image/png">
          <text:p/>
        </draw:image>
      </draw:frame>
      <draw:frame text:anchor-type="page" text:anchor-page-number="51" draw:z-index="643" draw:name="Shape832" draw:style-name="gr1" draw:text-style-name="P2" svg:width="0.0803in" svg:height="0.1598in" svg:x="7.4799in" svg:y="2.4902in">
        <draw:image xlink:href="Pictures/100002000000001000000020C1D7BC96BBFEF7D2.png" xlink:type="simple" xlink:show="embed" xlink:actuate="onLoad" draw:mime-type="image/png">
          <text:p/>
        </draw:image>
      </draw:frame>
      <draw:frame text:anchor-type="page" text:anchor-page-number="83" draw:z-index="642" draw:name="Shape1370" draw:style-name="gr1" draw:text-style-name="P2" svg:width="2.8803in" svg:height="0.1598in" svg:x="2.7598in" svg:y="5.8508in">
        <draw:image xlink:href="Pictures/1000020000000240000000204AB8E726A1CD07FF.png" xlink:type="simple" xlink:show="embed" xlink:actuate="onLoad" draw:mime-type="image/png">
          <text:p/>
        </draw:image>
      </draw:frame>
      <draw:frame text:anchor-type="page" text:anchor-page-number="2" draw:z-index="641" draw:name="Shape15" draw:style-name="gr1" draw:text-style-name="P2" svg:width="0.1331in" svg:height="0.1197in" svg:x="0.1063in" svg:y="6.0701in">
        <draw:image xlink:href="Pictures/100002000000002800000024DE75FA43AA584C7D.png" xlink:type="simple" xlink:show="embed" xlink:actuate="onLoad" draw:mime-type="image/png">
          <text:p/>
        </draw:image>
      </draw:frame>
      <draw:frame text:anchor-type="page" text:anchor-page-number="4" draw:z-index="640" draw:name="Shape84" draw:style-name="gr1" draw:text-style-name="P2" svg:width="0.0803in" svg:height="0.0933in" svg:x="4.6929in" svg:y="11.1772in">
        <draw:image xlink:href="Pictures/10000200000000180000001C68E86C153C76BAE5.png" xlink:type="simple" xlink:show="embed" xlink:actuate="onLoad" draw:mime-type="image/png">
          <text:p/>
        </draw:image>
      </draw:frame>
      <draw:frame text:anchor-type="page" text:anchor-page-number="48" draw:z-index="639" draw:name="Shape792" draw:style-name="gr1" draw:text-style-name="P2" svg:width="0.0803in" svg:height="0.1004in" svg:x="4.0799in" svg:y="10.0701in">
        <draw:image xlink:href="Pictures/1000020000000010000000145646BCAAAE87B686.png" xlink:type="simple" xlink:show="embed" xlink:actuate="onLoad" draw:mime-type="image/png">
          <text:p/>
        </draw:image>
      </draw:frame>
      <draw:frame text:anchor-type="page" text:anchor-page-number="46" draw:z-index="638" draw:name="Shape759" draw:style-name="gr1" draw:text-style-name="P2" svg:width="0.1598in" svg:height="0.3598in" svg:x="7.8398in" svg:y="4.3902in">
        <draw:image xlink:href="Pictures/1000020000000020000000489FCA69B347E93485.png" xlink:type="simple" xlink:show="embed" xlink:actuate="onLoad" draw:mime-type="image/png">
          <text:p/>
        </draw:image>
      </draw:frame>
      <draw:frame text:anchor-type="page" text:anchor-page-number="47" draw:z-index="637" draw:name="Shape783" draw:style-name="gr1" draw:text-style-name="P2" svg:width="0.8803in" svg:height="0.4197in" svg:x="1.9193in" svg:y="10.3902in">
        <draw:image xlink:href="Pictures/10000200000000B000000054B63418F7E8F6A448.png" xlink:type="simple" xlink:show="embed" xlink:actuate="onLoad" draw:mime-type="image/png">
          <text:p/>
        </draw:image>
      </draw:frame>
      <draw:frame text:anchor-type="page" text:anchor-page-number="82" draw:z-index="636" draw:name="Shape1344" draw:style-name="gr1" draw:text-style-name="P2" svg:width="5.0398in" svg:height="1.0197in" svg:x="1.6799in" svg:y="1.1508in">
        <draw:image xlink:href="Pictures/10000200000003F0000000CC8546F9A2EA83F808.png" xlink:type="simple" xlink:show="embed" xlink:actuate="onLoad" draw:mime-type="image/png">
          <text:p/>
        </draw:image>
      </draw:frame>
      <draw:frame text:anchor-type="page" text:anchor-page-number="54" draw:z-index="635" draw:name="Shape877" draw:style-name="gr1" draw:text-style-name="P2" svg:width="0.8803in" svg:height="0.3803in" svg:x="1.3598in" svg:y="10.4902in">
        <draw:image xlink:href="Pictures/10000200000000B00000004CE9676C0F84AA64CB.png" xlink:type="simple" xlink:show="embed" xlink:actuate="onLoad" draw:mime-type="image/png">
          <text:p/>
        </draw:image>
      </draw:frame>
      <draw:frame text:anchor-type="page" text:anchor-page-number="55" draw:z-index="634" draw:name="Shape895" draw:style-name="gr1" draw:text-style-name="P2" svg:width="0.1598in" svg:height="0.1398in" svg:x="3.0799in" svg:y="10.7902in">
        <draw:image xlink:href="Pictures/10000200000000200000001C0A99A7A92F78F930.png" xlink:type="simple" xlink:show="embed" xlink:actuate="onLoad" draw:mime-type="image/png">
          <text:p/>
        </draw:image>
      </draw:frame>
      <draw:frame text:anchor-type="page" text:anchor-page-number="85" draw:z-index="633" draw:name="Shape1422" draw:style-name="gr1" draw:text-style-name="P2" svg:width="1.6004in" svg:height="0.0803in" svg:x="4.2in" svg:y="6.6701in">
        <draw:image xlink:href="Pictures/1000020000000140000000102E13470325DB7413.png" xlink:type="simple" xlink:show="embed" xlink:actuate="onLoad" draw:mime-type="image/png">
          <text:p/>
        </draw:image>
      </draw:frame>
      <draw:frame text:anchor-type="page" text:anchor-page-number="56" draw:z-index="632" draw:name="Shape902" draw:style-name="gr1" draw:text-style-name="P2" svg:width="0.1197in" svg:height="0.0598in" svg:x="4.4in" svg:y="0.8902in">
        <draw:image xlink:href="Pictures/10000200000000180000000C4D854978E4AD9C8E.png" xlink:type="simple" xlink:show="embed" xlink:actuate="onLoad" draw:mime-type="image/png">
          <text:p/>
        </draw:image>
      </draw:frame>
      <draw:frame text:anchor-type="page" text:anchor-page-number="81" draw:z-index="631" draw:name="Shape1323" draw:style-name="gr1" draw:text-style-name="P2" svg:width="6.4398in" svg:height="0.1803in" svg:x="1.1598in" svg:y="4.9102in">
        <draw:image xlink:href="Pictures/1000020000000508000000247F739DF02F354053.png" xlink:type="simple" xlink:show="embed" xlink:actuate="onLoad" draw:mime-type="image/png">
          <text:p/>
        </draw:image>
      </draw:frame>
      <draw:frame text:anchor-type="page" text:anchor-page-number="57" draw:z-index="630" draw:name="Shape912" draw:style-name="gr1" draw:text-style-name="P2" svg:width="0.1197in" svg:height="0.0803in" svg:x="0.6799in" svg:y="6.4508in">
        <draw:image xlink:href="Pictures/100002000000001800000010B1D687FDEB9FB06C.png" xlink:type="simple" xlink:show="embed" xlink:actuate="onLoad" draw:mime-type="image/png">
          <text:p/>
        </draw:image>
      </draw:frame>
      <draw:frame text:anchor-type="page" text:anchor-page-number="53" draw:z-index="629" draw:name="Shape865" draw:style-name="gr1" draw:text-style-name="P2" svg:width="0.8004in" svg:height="0.3803in" svg:x="1.7598in" svg:y="9.9102in">
        <draw:image xlink:href="Pictures/10000200000000A00000004C63AA845B22BAA13E.png" xlink:type="simple" xlink:show="embed" xlink:actuate="onLoad" draw:mime-type="image/png">
          <text:p/>
        </draw:image>
      </draw:frame>
      <draw:frame text:anchor-type="page" text:anchor-page-number="73" draw:z-index="628" draw:name="Shape1146" draw:style-name="gr1" draw:text-style-name="P2" svg:width="6.4004in" svg:height="3.7803in" svg:x="0.8799in" svg:y="5.8102in">
        <draw:image xlink:href="Pictures/1000020000000500000002F4DDF669947AB00FAF.png" xlink:type="simple" xlink:show="embed" xlink:actuate="onLoad" draw:mime-type="image/png">
          <text:p/>
        </draw:image>
      </draw:frame>
      <draw:frame text:anchor-type="page" text:anchor-page-number="69" draw:z-index="627" draw:name="Shape1093" draw:style-name="gr1" draw:text-style-name="P2" svg:width="0.1197in" svg:height="0.0803in" svg:x="6.6799in" svg:y="10.1508in">
        <draw:image xlink:href="Pictures/10000200000000180000001049761F36265BD8CC.png" xlink:type="simple" xlink:show="embed" xlink:actuate="onLoad" draw:mime-type="image/png">
          <text:p/>
        </draw:image>
      </draw:frame>
      <draw:frame text:anchor-type="page" text:anchor-page-number="68" draw:z-index="626" draw:name="Shape1081" draw:style-name="gr1" draw:text-style-name="P2" svg:width="3.8398in" svg:height="0.4398in" svg:x="2.2in" svg:y="1.2102in">
        <draw:image xlink:href="Pictures/100002000000030000000058E4F137611E050E49.png" xlink:type="simple" xlink:show="embed" xlink:actuate="onLoad" draw:mime-type="image/png">
          <text:p/>
        </draw:image>
      </draw:frame>
      <draw:frame text:anchor-type="page" text:anchor-page-number="89" draw:z-index="625" draw:name="Shape1510" draw:style-name="gr1" draw:text-style-name="P2" svg:width="0.1197in" svg:height="0.1197in" svg:x="6.1598in" svg:y="3.7307in">
        <draw:image xlink:href="Pictures/100002000000001800000018D9DC4B8FF7420400.png" xlink:type="simple" xlink:show="embed" xlink:actuate="onLoad" draw:mime-type="image/png">
          <text:p/>
        </draw:image>
      </draw:frame>
      <draw:frame text:anchor-type="page" text:anchor-page-number="40" draw:z-index="624" draw:name="Shape679" draw:style-name="gr1" draw:text-style-name="P2" svg:width="0.8398in" svg:height="0.3803in" svg:x="1.8799in" svg:y="10.6307in">
        <draw:image xlink:href="Pictures/10000200000000A80000004C4A543073426DB483.png" xlink:type="simple" xlink:show="embed" xlink:actuate="onLoad" draw:mime-type="image/png">
          <text:p/>
        </draw:image>
      </draw:frame>
      <draw:frame text:anchor-type="page" text:anchor-page-number="67" draw:z-index="623" draw:name="Shape1068" draw:style-name="gr1" draw:text-style-name="P2" svg:width="2.8398in" svg:height="0.2197in" svg:x="4.2799in" svg:y="4.7508in">
        <draw:image xlink:href="Pictures/10000200000002380000002C350E264CDF142EF2.png" xlink:type="simple" xlink:show="embed" xlink:actuate="onLoad" draw:mime-type="image/png">
          <text:p/>
        </draw:image>
      </draw:frame>
      <draw:frame text:anchor-type="page" text:anchor-page-number="74" draw:z-index="622" draw:name="Shape1199" draw:style-name="gr1" draw:text-style-name="P2" svg:width="6.3598in" svg:height="0.5598in" svg:x="0.9598in" svg:y="7.5701in">
        <draw:image xlink:href="Pictures/10000200000004F8000000708ED195300DAEB3EB.png" xlink:type="simple" xlink:show="embed" xlink:actuate="onLoad" draw:mime-type="image/png">
          <text:p/>
        </draw:image>
      </draw:frame>
      <draw:frame text:anchor-type="page" text:anchor-page-number="70" draw:z-index="621" draw:name="Shape1100" draw:style-name="gr1" draw:text-style-name="P2" svg:width="0.2004in" svg:height="0.0598in" svg:x="0.0799in" svg:y="0.1102in">
        <draw:image xlink:href="Pictures/10000200000000280000000CAE3753F546FB48AC.png" xlink:type="simple" xlink:show="embed" xlink:actuate="onLoad" draw:mime-type="image/png">
          <text:p/>
        </draw:image>
      </draw:frame>
      <draw:frame text:anchor-type="page" text:anchor-page-number="3" draw:z-index="620" draw:name="Shape43" draw:style-name="gr1" draw:text-style-name="P2" svg:width="0.1067in" svg:height="0.0803in" svg:x="2.8535in" svg:y="11.4035in">
        <draw:image xlink:href="Pictures/1000020000000020000000184E643952E2AFD038.png" xlink:type="simple" xlink:show="embed" xlink:actuate="onLoad" draw:mime-type="image/png">
          <text:p/>
        </draw:image>
      </draw:frame>
      <draw:frame text:anchor-type="page" text:anchor-page-number="52" draw:z-index="619" draw:name="Shape846" draw:style-name="gr1" draw:text-style-name="P2" svg:width="0.1197in" svg:height="0.1398in" svg:x="5.2398in" svg:y="3.6508in">
        <draw:image xlink:href="Pictures/10000200000000180000001C8EE49E07CD873CD4.png" xlink:type="simple" xlink:show="embed" xlink:actuate="onLoad" draw:mime-type="image/png">
          <text:p/>
        </draw:image>
      </draw:frame>
      <draw:frame text:anchor-type="page" text:anchor-page-number="88" draw:z-index="618" draw:name="Shape1489" draw:style-name="gr1" draw:text-style-name="P2" svg:width="1.0803in" svg:height="0.1004in" svg:x="3.2in" svg:y="7.1307in">
        <draw:image xlink:href="Pictures/10000200000000D8000000146CA97E696AD0A433.png" xlink:type="simple" xlink:show="embed" xlink:actuate="onLoad" draw:mime-type="image/png">
          <text:p/>
        </draw:image>
      </draw:frame>
      <draw:frame text:anchor-type="page" text:anchor-page-number="43" draw:z-index="617" draw:name="Shape710" draw:style-name="gr1" draw:text-style-name="P2" svg:width="3.8803in" svg:height="0.9197in" svg:x="2.2in" svg:y="0.7102in">
        <draw:image xlink:href="Pictures/1000020000000308000000B84CFE494F6DA2AE93.png" xlink:type="simple" xlink:show="embed" xlink:actuate="onLoad" draw:mime-type="image/png">
          <text:p/>
        </draw:image>
      </draw:frame>
      <draw:frame text:anchor-type="page" text:anchor-page-number="42" draw:z-index="616" draw:name="Shape701" draw:style-name="gr1" draw:text-style-name="P2" svg:width="7.3598in" svg:height="7.1197in" svg:x="0.4in" svg:y="1.7102in">
        <draw:image xlink:href="Pictures/10000200000005C00000059025A5B1BDE41EA283.png" xlink:type="simple" xlink:show="embed" xlink:actuate="onLoad" draw:mime-type="image/png">
          <text:p/>
        </draw:image>
      </draw:frame>
      <draw:frame text:anchor-type="page" text:anchor-page-number="72" draw:z-index="615" draw:name="Shape1122" draw:style-name="gr1" draw:text-style-name="P2" svg:width="0.1197in" svg:height="0.0598in" svg:x="7in" svg:y="5.6307in">
        <draw:image xlink:href="Pictures/10000200000000180000000C4455464D3386F0AF.png" xlink:type="simple" xlink:show="embed" xlink:actuate="onLoad" draw:mime-type="image/png">
          <text:p/>
        </draw:image>
      </draw:frame>
      <draw:frame text:anchor-type="page" text:anchor-page-number="75" draw:z-index="614" draw:name="Shape1210" draw:style-name="gr1" draw:text-style-name="P2" svg:width="5.3197in" svg:height="0.3197in" svg:x="1.1193in" svg:y="3.1307in">
        <draw:image xlink:href="Pictures/100002000000042800000040F3A5B599CA4A294E.png" xlink:type="simple" xlink:show="embed" xlink:actuate="onLoad" draw:mime-type="image/png">
          <text:p/>
        </draw:image>
      </draw:frame>
      <draw:frame text:anchor-type="page" text:anchor-page-number="49" draw:z-index="613" draw:name="Shape809" draw:style-name="gr1" draw:text-style-name="P2" svg:width="0.2803in" svg:height="0.1197in" svg:x="5.4799in" svg:y="11.0102in">
        <draw:image xlink:href="Pictures/100002000000003800000018B29E54CD50907517.png" xlink:type="simple" xlink:show="embed" xlink:actuate="onLoad" draw:mime-type="image/png">
          <text:p/>
        </draw:image>
      </draw:frame>
      <draw:frame text:anchor-type="page" text:anchor-page-number="71" draw:z-index="612" draw:name="Shape1117" draw:style-name="gr1" draw:text-style-name="P2" svg:width="0.1197in" svg:height="0.0803in" svg:x="1.9193in" svg:y="9.5701in">
        <draw:image xlink:href="Pictures/100002000000001800000010377C42F0CC161AA7.png" xlink:type="simple" xlink:show="embed" xlink:actuate="onLoad" draw:mime-type="image/png">
          <text:p/>
        </draw:image>
      </draw:frame>
      <draw:frame text:anchor-type="page" text:anchor-page-number="66" draw:z-index="611" draw:name="Shape1049" draw:style-name="gr1" draw:text-style-name="P2" svg:width="3.8398in" svg:height="0.4398in" svg:x="2.2in" svg:y="1.1508in">
        <draw:image xlink:href="Pictures/100002000000030000000058CD24B34B673BCC97.png" xlink:type="simple" xlink:show="embed" xlink:actuate="onLoad" draw:mime-type="image/png">
          <text:p/>
        </draw:image>
      </draw:frame>
      <draw:frame text:anchor-type="page" text:anchor-page-number="65" draw:z-index="610" draw:name="Shape1031" draw:style-name="gr1" draw:text-style-name="P2" svg:width="1.8398in" svg:height="0.2004in" svg:x="0.4799in" svg:y="1.7102in">
        <draw:image xlink:href="Pictures/100002000000017000000028E309DDE857867A98.png" xlink:type="simple" xlink:show="embed" xlink:actuate="onLoad" draw:mime-type="image/png">
          <text:p/>
        </draw:image>
      </draw:frame>
      <draw:frame text:anchor-type="page" text:anchor-page-number="55" draw:z-index="609" draw:name="Shape896" draw:style-name="gr1" draw:text-style-name="P2" svg:width="0.1197in" svg:height="0.0803in" svg:x="3.3193in" svg:y="10.8701in">
        <draw:image xlink:href="Pictures/100002000000001800000010CD6FC7D88E460B30.png" xlink:type="simple" xlink:show="embed" xlink:actuate="onLoad" draw:mime-type="image/png">
          <text:p/>
        </draw:image>
      </draw:frame>
      <draw:frame text:anchor-type="page" text:anchor-page-number="54" draw:z-index="608" draw:name="Shape878" draw:style-name="gr1" draw:text-style-name="P2" svg:width="0.2803in" svg:height="0.1398in" svg:x="2.8398in" svg:y="10.9701in">
        <draw:image xlink:href="Pictures/10000200000000380000001C3DF22FE0B4955552.png" xlink:type="simple" xlink:show="embed" xlink:actuate="onLoad" draw:mime-type="image/png">
          <text:p/>
        </draw:image>
      </draw:frame>
      <draw:frame text:anchor-type="page" text:anchor-page-number="69" draw:z-index="607" draw:name="Shape1094" draw:style-name="gr1" draw:text-style-name="P2" svg:width="0.2004in" svg:height="0.1398in" svg:x="4.8799in" svg:y="10.4508in">
        <draw:image xlink:href="Pictures/10000200000000280000001C1DA76B5207C2ACC8.png" xlink:type="simple" xlink:show="embed" xlink:actuate="onLoad" draw:mime-type="image/png">
          <text:p/>
        </draw:image>
      </draw:frame>
      <draw:frame text:anchor-type="page" text:anchor-page-number="3" draw:z-index="606" draw:name="Shape46" draw:style-name="gr1" draw:text-style-name="P2" svg:width="0.0803in" svg:height="0.0669in" svg:x="5.5193in" svg:y="11.4165in">
        <draw:image xlink:href="Pictures/1000020000000018000000144B57B5B64A050B4F.png" xlink:type="simple" xlink:show="embed" xlink:actuate="onLoad" draw:mime-type="image/png">
          <text:p/>
        </draw:image>
      </draw:frame>
      <draw:frame text:anchor-type="page" text:anchor-page-number="29" draw:z-index="605" draw:name="Shape544" draw:style-name="gr1" draw:text-style-name="P2" svg:width="0.8398in" svg:height="0.4004in" svg:x="1.7598in" svg:y="10.4902in">
        <draw:image xlink:href="Pictures/10000200000000A800000050644335F4E1580188.png" xlink:type="simple" xlink:show="embed" xlink:actuate="onLoad" draw:mime-type="image/png">
          <text:p/>
        </draw:image>
      </draw:frame>
      <draw:frame text:anchor-type="page" text:anchor-page-number="10" draw:z-index="604" draw:name="Shape249" draw:style-name="gr1" draw:text-style-name="P2" svg:width="6.5598in" svg:height="1.7004in" svg:x="0.7598in" svg:y="6.8902in">
        <draw:image xlink:href="Pictures/100002000000052000000154BA5E462DE9870128.png" xlink:type="simple" xlink:show="embed" xlink:actuate="onLoad" draw:mime-type="image/png">
          <text:p/>
        </draw:image>
      </draw:frame>
      <draw:frame text:anchor-type="page" text:anchor-page-number="26" draw:z-index="603" draw:name="Shape502" draw:style-name="gr1" draw:text-style-name="P2" svg:width="0.1598in" svg:height="0.0598in" svg:x="1.1193in" svg:y="10.0508in">
        <draw:image xlink:href="Pictures/10000200000000200000000CE014BA0719E4D385.png" xlink:type="simple" xlink:show="embed" xlink:actuate="onLoad" draw:mime-type="image/png">
          <text:p/>
        </draw:image>
      </draw:frame>
      <draw:frame text:anchor-type="page" text:anchor-page-number="25" draw:z-index="602" draw:name="Shape488" draw:style-name="gr1" draw:text-style-name="P2" svg:width="0.1598in" svg:height="0.1803in" svg:x="4.8799in" svg:y="10.3307in">
        <draw:image xlink:href="Pictures/100002000000002000000024FE01D4C8ADF4D0EE.png" xlink:type="simple" xlink:show="embed" xlink:actuate="onLoad" draw:mime-type="image/png">
          <text:p/>
        </draw:image>
      </draw:frame>
      <draw:frame text:anchor-type="page" text:anchor-page-number="56" draw:z-index="601" draw:name="Shape900" draw:style-name="gr1" draw:text-style-name="P2" svg:width="0.8004in" svg:height="0.2803in" svg:x="3.8in" svg:y="0.2701in">
        <draw:image xlink:href="Pictures/10000200000000A000000038BD36B2CE60359DD4.png" xlink:type="simple" xlink:show="embed" xlink:actuate="onLoad" draw:mime-type="image/png">
          <text:p/>
        </draw:image>
      </draw:frame>
      <draw:frame text:anchor-type="page" text:anchor-page-number="4" draw:z-index="600" draw:name="Shape86" draw:style-name="gr1" draw:text-style-name="P2" svg:width="0.0803in" svg:height="0.0803in" svg:x="6.8535in" svg:y="11.4571in">
        <draw:image xlink:href="Pictures/100002000000001800000018E98F693D42A12F24.png" xlink:type="simple" xlink:show="embed" xlink:actuate="onLoad" draw:mime-type="image/png">
          <text:p/>
        </draw:image>
      </draw:frame>
      <draw:frame text:anchor-type="page" text:anchor-page-number="53" draw:z-index="599" draw:name="Shape862" draw:style-name="gr1" draw:text-style-name="P2" svg:width="7.4803in" svg:height="0.1803in" svg:x="0.6in" svg:y="4.1701in">
        <draw:image xlink:href="Pictures/10000200000005D8000000246E8BADDDED456CC5.png" xlink:type="simple" xlink:show="embed" xlink:actuate="onLoad" draw:mime-type="image/png">
          <text:p/>
        </draw:image>
      </draw:frame>
      <draw:frame text:anchor-type="page" text:anchor-page-number="70" draw:z-index="598" draw:name="Shape1101" draw:style-name="gr1" draw:text-style-name="P2" svg:width="0.7598in" svg:height="0.3197in" svg:x="3.8398in" svg:y="0.2102in">
        <draw:image xlink:href="Pictures/100002000000009800000040FA1D48D08C5FE3D6.png" xlink:type="simple" xlink:show="embed" xlink:actuate="onLoad" draw:mime-type="image/png">
          <text:p/>
        </draw:image>
      </draw:frame>
      <draw:frame text:anchor-type="page" text:anchor-page-number="83" draw:z-index="597" draw:name="Shape1366" draw:style-name="gr1" draw:text-style-name="P2" svg:width="5.6803in" svg:height="1.2004in" svg:x="0.4799in" svg:y="0.7307in">
        <draw:image xlink:href="Pictures/1000020000000470000000F049DD4A3436D38159.png" xlink:type="simple" xlink:show="embed" xlink:actuate="onLoad" draw:mime-type="image/png">
          <text:p/>
        </draw:image>
      </draw:frame>
      <draw:frame text:anchor-type="page" text:anchor-page-number="73" draw:z-index="596" draw:name="Shape1147" draw:style-name="gr1" draw:text-style-name="P2" svg:width="6.3598in" svg:height="0.1598in" svg:x="0.9193in" svg:y="6.5102in">
        <draw:image xlink:href="Pictures/10000200000004F8000000206CE61E347B2A38B6.png" xlink:type="simple" xlink:show="embed" xlink:actuate="onLoad" draw:mime-type="image/png">
          <text:p/>
        </draw:image>
      </draw:frame>
      <draw:frame text:anchor-type="page" text:anchor-page-number="27" draw:z-index="595" draw:name="Shape520" draw:style-name="gr1" draw:text-style-name="P2" svg:width="0.4398in" svg:height="0.1197in" svg:x="7.4398in" svg:y="10.4508in">
        <draw:image xlink:href="Pictures/100002000000005800000018D3C82D33CA3DB99E.png" xlink:type="simple" xlink:show="embed" xlink:actuate="onLoad" draw:mime-type="image/png">
          <text:p/>
        </draw:image>
      </draw:frame>
      <draw:frame text:anchor-type="page" text:anchor-page-number="52" draw:z-index="594" draw:name="Shape849" draw:style-name="gr1" draw:text-style-name="P2" svg:width="0.1197in" svg:height="0.1004in" svg:x="6.0398in" svg:y="7.1102in">
        <draw:image xlink:href="Pictures/100002000000001800000014B569C8ACA137AE8A.png" xlink:type="simple" xlink:show="embed" xlink:actuate="onLoad" draw:mime-type="image/png">
          <text:p/>
        </draw:image>
      </draw:frame>
      <draw:frame text:anchor-type="page" text:anchor-page-number="72" draw:z-index="593" draw:name="Shape1123" draw:style-name="gr1" draw:text-style-name="P2" svg:width="0.0803in" svg:height="0.1004in" svg:x="5.8799in" svg:y="10.4902in">
        <draw:image xlink:href="Pictures/10000200000000100000001402AB61F353B8EFF6.png" xlink:type="simple" xlink:show="embed" xlink:actuate="onLoad" draw:mime-type="image/png">
          <text:p/>
        </draw:image>
      </draw:frame>
      <draw:frame text:anchor-type="page" text:anchor-page-number="50" draw:z-index="592" draw:name="Shape826" draw:style-name="gr1" draw:text-style-name="P2" svg:width="0.1197in" svg:height="0.1004in" svg:x="3.5193in" svg:y="10.9508in">
        <draw:image xlink:href="Pictures/10000200000000180000001484378ACBF2DEDE6C.png" xlink:type="simple" xlink:show="embed" xlink:actuate="onLoad" draw:mime-type="image/png">
          <text:p/>
        </draw:image>
      </draw:frame>
      <draw:frame text:anchor-type="page" text:anchor-page-number="71" draw:z-index="591" draw:name="Shape1115" draw:style-name="gr1" draw:text-style-name="P2" svg:width="0.8004in" svg:height="0.4004in" svg:x="2.2799in" svg:y="8.6508in">
        <draw:image xlink:href="Pictures/10000200000000A00000005045B9418B96B6934D.png" xlink:type="simple" xlink:show="embed" xlink:actuate="onLoad" draw:mime-type="image/png">
          <text:p/>
        </draw:image>
      </draw:frame>
      <draw:frame text:anchor-type="page" text:anchor-page-number="28" draw:z-index="590" draw:name="Shape532" draw:style-name="gr1" draw:text-style-name="P2" svg:width="0.2398in" svg:height="0.1803in" svg:x="7.5193in" svg:y="10.5102in">
        <draw:image xlink:href="Pictures/1000020000000030000000242AB14C7137058EA2.png" xlink:type="simple" xlink:show="embed" xlink:actuate="onLoad" draw:mime-type="image/png">
          <text:p/>
        </draw:image>
      </draw:frame>
      <draw:frame text:anchor-type="page" text:anchor-page-number="51" draw:z-index="589" draw:name="Shape834" draw:style-name="gr1" draw:text-style-name="P2" svg:width="0.2004in" svg:height="0.0803in" svg:x="3.7193in" svg:y="9.5307in">
        <draw:image xlink:href="Pictures/100002000000002800000010C7723A43CAC8E2F2.png" xlink:type="simple" xlink:show="embed" xlink:actuate="onLoad" draw:mime-type="image/png">
          <text:p/>
        </draw:image>
      </draw:frame>
      <draw:frame text:anchor-type="page" text:anchor-page-number="84" draw:z-index="588" draw:name="Shape1388" draw:style-name="gr1" draw:text-style-name="P2" svg:width="5.3197in" svg:height="0.7398in" svg:x="0.7193in" svg:y="1.1701in">
        <draw:image xlink:href="Pictures/100002000000042800000094CB4184113003EB42.png" xlink:type="simple" xlink:show="embed" xlink:actuate="onLoad" draw:mime-type="image/png">
          <text:p/>
        </draw:image>
      </draw:frame>
      <draw:frame text:anchor-type="page" text:anchor-page-number="82" draw:z-index="587" draw:name="Shape1346" draw:style-name="gr1" draw:text-style-name="P2" svg:width="4.0398in" svg:height="0.3803in" svg:x="2.2799in" svg:y="3.0902in">
        <draw:image xlink:href="Pictures/10000200000003280000004CD48235ED013C344C.png" xlink:type="simple" xlink:show="embed" xlink:actuate="onLoad" draw:mime-type="image/png">
          <text:p/>
        </draw:image>
      </draw:frame>
      <draw:frame text:anchor-type="page" text:anchor-page-number="12" draw:z-index="586" draw:name="Shape299" draw:style-name="gr1" draw:text-style-name="P2" svg:width="1.3598in" svg:height="0.1803in" svg:x="0.9598in" svg:y="5.2508in">
        <draw:image xlink:href="Pictures/100002000000011000000024672705E1C924F488.png" xlink:type="simple" xlink:show="embed" xlink:actuate="onLoad" draw:mime-type="image/png">
          <text:p/>
        </draw:image>
      </draw:frame>
      <draw:frame text:anchor-type="page" text:anchor-page-number="64" draw:z-index="585" draw:name="Shape1016" draw:style-name="gr1" draw:text-style-name="P2" svg:width="4.2803in" svg:height="0.1803in" svg:x="0.7598in" svg:y="7.0508in">
        <draw:image xlink:href="Pictures/100002000000035800000024AF45E462096FF9FE.png" xlink:type="simple" xlink:show="embed" xlink:actuate="onLoad" draw:mime-type="image/png">
          <text:p/>
        </draw:image>
      </draw:frame>
      <draw:frame text:anchor-type="page" text:anchor-page-number="18" draw:z-index="584" draw:name="Shape396" draw:style-name="gr1" draw:text-style-name="P2" svg:width="3.9598in" svg:height="0.3197in" svg:x="2.2in" svg:y="0.6701in">
        <draw:image xlink:href="Pictures/1000020000000318000000402993CE8ADF1F29B7.png" xlink:type="simple" xlink:show="embed" xlink:actuate="onLoad" draw:mime-type="image/png">
          <text:p/>
        </draw:image>
      </draw:frame>
      <draw:frame text:anchor-type="page" text:anchor-page-number="65" draw:z-index="583" draw:name="Shape1032" draw:style-name="gr1" draw:text-style-name="P2" svg:width="7.0004in" svg:height="0.7004in" svg:x="0.6799in" svg:y="2.3102in">
        <draw:image xlink:href="Pictures/10000200000005780000008C10B02C301BFC6678.png" xlink:type="simple" xlink:show="embed" xlink:actuate="onLoad" draw:mime-type="image/png">
          <text:p/>
        </draw:image>
      </draw:frame>
      <draw:frame text:anchor-type="page" text:anchor-page-number="76" draw:z-index="582" draw:name="Shape1234" draw:style-name="gr1" draw:text-style-name="P2" svg:width="0.1598in" svg:height="0.0803in" svg:x="6in" svg:y="4.8102in">
        <draw:image xlink:href="Pictures/100002000000002000000010F553CD099B8B86EB.png" xlink:type="simple" xlink:show="embed" xlink:actuate="onLoad" draw:mime-type="image/png">
          <text:p/>
        </draw:image>
      </draw:frame>
      <draw:frame text:anchor-type="page" text:anchor-page-number="63" draw:z-index="581" draw:name="Shape1001" draw:style-name="gr1" draw:text-style-name="P2" svg:width="0.8004in" svg:height="0.3398in" svg:x="1.9598in" svg:y="9.9508in">
        <draw:image xlink:href="Pictures/10000200000000A000000044F42F9D561272C346.png" xlink:type="simple" xlink:show="embed" xlink:actuate="onLoad" draw:mime-type="image/png">
          <text:p/>
        </draw:image>
      </draw:frame>
      <draw:frame text:anchor-type="page" text:anchor-page-number="62" draw:z-index="580" draw:name="Shape988" draw:style-name="gr1" draw:text-style-name="P2" svg:width="0.1197in" svg:height="0.1004in" svg:x="3.6398in" svg:y="11.0307in">
        <draw:image xlink:href="Pictures/100002000000001800000014B3F6961A0848B55A.png" xlink:type="simple" xlink:show="embed" xlink:actuate="onLoad" draw:mime-type="image/png">
          <text:p/>
        </draw:image>
      </draw:frame>
      <draw:frame text:anchor-type="page" text:anchor-page-number="19" draw:z-index="579" draw:name="Shape412" draw:style-name="gr1" draw:text-style-name="P2" svg:width="0.2004in" svg:height="0.0803in" svg:x="1.2398in" svg:y="10.2102in">
        <draw:image xlink:href="Pictures/100002000000002800000010AC0B76EA6D60D9AE.png" xlink:type="simple" xlink:show="embed" xlink:actuate="onLoad" draw:mime-type="image/png">
          <text:p/>
        </draw:image>
      </draw:frame>
      <draw:frame text:anchor-type="page" text:anchor-page-number="77" draw:z-index="578" draw:name="Shape1246" draw:style-name="gr1" draw:text-style-name="P2" svg:width="0.1197in" svg:height="0.0803in" svg:x="6.4398in" svg:y="6.0902in">
        <draw:image xlink:href="Pictures/1000020000000018000000103DD6D19A8F96470B.png" xlink:type="simple" xlink:show="embed" xlink:actuate="onLoad" draw:mime-type="image/png">
          <text:p/>
        </draw:image>
      </draw:frame>
      <draw:frame text:anchor-type="page" text:anchor-page-number="75" draw:z-index="577" draw:name="Shape1209" draw:style-name="gr1" draw:text-style-name="P2" svg:width="7.2004in" svg:height="7.0004in" svg:x="0.4799in" svg:y="0.7508in">
        <draw:image xlink:href="Pictures/10000200000005A0000005780BFA3D92BA9FA7D2.png" xlink:type="simple" xlink:show="embed" xlink:actuate="onLoad" draw:mime-type="image/png">
          <text:p/>
        </draw:image>
      </draw:frame>
      <draw:frame text:anchor-type="page" text:anchor-page-number="61" draw:z-index="576" draw:name="Shape968" draw:style-name="gr1" draw:text-style-name="P2" svg:width="1.8004in" svg:height="0.1598in" svg:x="0.5193in" svg:y="3.9701in">
        <draw:image xlink:href="Pictures/1000020000000168000000201AA704932D019A84.png" xlink:type="simple" xlink:show="embed" xlink:actuate="onLoad" draw:mime-type="image/png">
          <text:p/>
        </draw:image>
      </draw:frame>
      <draw:frame text:anchor-type="page" text:anchor-page-number="15" draw:z-index="575" draw:name="Shape378" draw:style-name="gr1" draw:text-style-name="P2" svg:width="7.1197in" svg:height="0.9598in" svg:x="0.4in" svg:y="1.4508in">
        <draw:image xlink:href="Pictures/1000020000000590000000C01A96ED75400A6F9B.png" xlink:type="simple" xlink:show="embed" xlink:actuate="onLoad" draw:mime-type="image/png">
          <text:p/>
        </draw:image>
      </draw:frame>
      <draw:frame text:anchor-type="page" text:anchor-page-number="20" draw:z-index="574" draw:name="Shape428" draw:style-name="gr1" draw:text-style-name="P2" svg:width="0.1197in" svg:height="0.0803in" svg:x="2.7598in" svg:y="11.0902in">
        <draw:image xlink:href="Pictures/10000200000000180000001084608731601348D5.png" xlink:type="simple" xlink:show="embed" xlink:actuate="onLoad" draw:mime-type="image/png">
          <text:p/>
        </draw:image>
      </draw:frame>
      <draw:frame text:anchor-type="page" text:anchor-page-number="60" draw:z-index="573" draw:name="Shape962" draw:style-name="gr1" draw:text-style-name="P2" svg:width="0.2398in" svg:height="0.2004in" svg:x="7.5193in" svg:y="10.4902in">
        <draw:image xlink:href="Pictures/100002000000003000000028E2C83CA2B7E61590.png" xlink:type="simple" xlink:show="embed" xlink:actuate="onLoad" draw:mime-type="image/png">
          <text:p/>
        </draw:image>
      </draw:frame>
      <draw:frame text:anchor-type="page" text:anchor-page-number="21" draw:z-index="572" draw:name="Shape436" draw:style-name="gr1" draw:text-style-name="P2" svg:width="1.9197in" svg:height="0.2004in" svg:x="5.0799in" svg:y="3.6307in">
        <draw:image xlink:href="Pictures/10000200000001800000002865DF1680E6EA0B5E.png" xlink:type="simple" xlink:show="embed" xlink:actuate="onLoad" draw:mime-type="image/png">
          <text:p/>
        </draw:image>
      </draw:frame>
      <draw:frame text:anchor-type="page" text:anchor-page-number="9" draw:z-index="571" draw:name="Shape230" draw:style-name="gr1" draw:text-style-name="P2" svg:width="0.8004in" svg:height="0.4004in" svg:x="5.6799in" svg:y="10.8902in">
        <draw:image xlink:href="Pictures/10000200000000A000000050330003240DC874B8.png" xlink:type="simple" xlink:show="embed" xlink:actuate="onLoad" draw:mime-type="image/png">
          <text:p/>
        </draw:image>
      </draw:frame>
      <draw:frame text:anchor-type="page" text:anchor-page-number="81" draw:z-index="570" draw:name="Shape1329" draw:style-name="gr1" draw:text-style-name="P2" svg:width="6.6004in" svg:height="0.1803in" svg:x="1.2in" svg:y="5.8701in">
        <draw:image xlink:href="Pictures/100002000000052800000024B549CF352B4D2EB6.png" xlink:type="simple" xlink:show="embed" xlink:actuate="onLoad" draw:mime-type="image/png">
          <text:p/>
        </draw:image>
      </draw:frame>
      <draw:frame text:anchor-type="page" text:anchor-page-number="13" draw:z-index="569" draw:name="Shape358" draw:style-name="gr1" draw:text-style-name="P2" svg:width="6.3598in" svg:height="7.8398in" svg:x="0.8398in" svg:y="1.6102in">
        <draw:image xlink:href="Pictures/10000200000004F800000620F605D29434F2331E.png" xlink:type="simple" xlink:show="embed" xlink:actuate="onLoad" draw:mime-type="image/png">
          <text:p/>
        </draw:image>
      </draw:frame>
      <draw:frame text:anchor-type="page" text:anchor-page-number="23" draw:z-index="568" draw:name="Shape469" draw:style-name="gr1" draw:text-style-name="P2" svg:width="0.8398in" svg:height="0.4004in" svg:x="1.7193in" svg:y="10.6307in">
        <draw:image xlink:href="Pictures/10000200000000A800000050A557A34953848C5D.png" xlink:type="simple" xlink:show="embed" xlink:actuate="onLoad" draw:mime-type="image/png">
          <text:p/>
        </draw:image>
      </draw:frame>
      <draw:frame text:anchor-type="page" text:anchor-page-number="5" draw:z-index="567" draw:name="Shape140" draw:style-name="gr1" draw:text-style-name="P2" svg:width="0.0803in" svg:height="0.0539in" svg:x="3.1465in" svg:y="11.3638in">
        <draw:image xlink:href="Pictures/1000020000000018000000107CA40A00DE002435.png" xlink:type="simple" xlink:show="embed" xlink:actuate="onLoad" draw:mime-type="image/png">
          <text:p/>
        </draw:image>
      </draw:frame>
      <draw:frame text:anchor-type="page" text:anchor-page-number="68" draw:z-index="566" draw:name="Shape1082" draw:style-name="gr1" draw:text-style-name="P2" svg:width="7.0004in" svg:height="0.4004in" svg:x="0.7193in" svg:y="1.7508in">
        <draw:image xlink:href="Pictures/100002000000057800000050DDAF0766AD0E0544.png" xlink:type="simple" xlink:show="embed" xlink:actuate="onLoad" draw:mime-type="image/png">
          <text:p/>
        </draw:image>
      </draw:frame>
      <draw:frame text:anchor-type="page" text:anchor-page-number="57" draw:z-index="565" draw:name="Shape914" draw:style-name="gr1" draw:text-style-name="P2" svg:width="0.8803in" svg:height="0.4004in" svg:x="2.2in" svg:y="8.7508in">
        <draw:image xlink:href="Pictures/10000200000000B0000000503849F09CAC9A9365.png" xlink:type="simple" xlink:show="embed" xlink:actuate="onLoad" draw:mime-type="image/png">
          <text:p/>
        </draw:image>
      </draw:frame>
      <draw:frame text:anchor-type="page" text:anchor-page-number="11" draw:z-index="564" draw:name="Shape269" draw:style-name="gr1" draw:text-style-name="P2" svg:width="2.0803in" svg:height="0.1803in" svg:x="5.2in" svg:y="4.8508in">
        <draw:image xlink:href="Pictures/10000200000001A0000000247040AADF3D703CA1.png" xlink:type="simple" xlink:show="embed" xlink:actuate="onLoad" draw:mime-type="image/png">
          <text:p/>
        </draw:image>
      </draw:frame>
      <draw:frame text:anchor-type="page" text:anchor-page-number="66" draw:z-index="563" draw:name="Shape1050" draw:style-name="gr1" draw:text-style-name="P2" svg:width="6.8004in" svg:height="0.6197in" svg:x="0.9193in" svg:y="1.6701in">
        <draw:image xlink:href="Pictures/10000200000005500000007C41B735E983ECAA4A.png" xlink:type="simple" xlink:show="embed" xlink:actuate="onLoad" draw:mime-type="image/png">
          <text:p/>
        </draw:image>
      </draw:frame>
      <draw:frame text:anchor-type="page" text:anchor-page-number="14" draw:z-index="562" draw:name="Shape365" draw:style-name="gr1" draw:text-style-name="P2" svg:width="3.6803in" svg:height="0.1803in" svg:x="2.2799in" svg:y="6.7307in">
        <draw:image xlink:href="Pictures/10000200000002E000000024E67F119B71794635.png" xlink:type="simple" xlink:show="embed" xlink:actuate="onLoad" draw:mime-type="image/png">
          <text:p/>
        </draw:image>
      </draw:frame>
      <draw:frame text:anchor-type="page" text:anchor-page-number="22" draw:z-index="561" draw:name="Shape455" draw:style-name="gr1" draw:text-style-name="P2" svg:width="0.8004in" svg:height="0.4004in" svg:x="1.8398in" svg:y="10.5508in">
        <draw:image xlink:href="Pictures/10000200000000A0000000504F5CDA6F7600A892.png" xlink:type="simple" xlink:show="embed" xlink:actuate="onLoad" draw:mime-type="image/png">
          <text:p/>
        </draw:image>
      </draw:frame>
      <draw:frame text:anchor-type="page" text:anchor-page-number="58" draw:z-index="560" draw:name="Shape931" draw:style-name="gr1" draw:text-style-name="P2" svg:width="0.8004in" svg:height="0.3598in" svg:x="2.2in" svg:y="8.4307in">
        <draw:image xlink:href="Pictures/10000200000000A000000048E6886E5C9C39C3E3.png" xlink:type="simple" xlink:show="embed" xlink:actuate="onLoad" draw:mime-type="image/png">
          <text:p/>
        </draw:image>
      </draw:frame>
      <draw:frame text:anchor-type="page" text:anchor-page-number="79" draw:z-index="559" draw:name="Shape1283" draw:style-name="gr1" draw:text-style-name="P2" svg:width="1.4398in" svg:height="0.3598in" svg:x="2.8799in" svg:y="8.5701in">
        <draw:image xlink:href="Pictures/100002000000012000000048CEAF596C64632AC8.png" xlink:type="simple" xlink:show="embed" xlink:actuate="onLoad" draw:mime-type="image/png">
          <text:p/>
        </draw:image>
      </draw:frame>
      <draw:frame text:anchor-type="page" text:anchor-page-number="78" draw:z-index="558" draw:name="Shape1270" draw:style-name="gr1" draw:text-style-name="P2" svg:width="7.0398in" svg:height="8.9004in" svg:x="0.7193in" svg:y="1.1307in">
        <draw:image xlink:href="Pictures/1000020000000580000006F4631308B4C07E3CA3.png" xlink:type="simple" xlink:show="embed" xlink:actuate="onLoad" draw:mime-type="image/png">
          <text:p/>
        </draw:image>
      </draw:frame>
      <draw:frame text:anchor-type="page" text:anchor-page-number="74" draw:z-index="557" draw:name="Shape1200" draw:style-name="gr1" draw:text-style-name="P2" svg:width="6.3598in" svg:height="0.3598in" svg:x="0.9598in" svg:y="8.1701in">
        <draw:image xlink:href="Pictures/10000200000004F80000004817ECA67EC439979B.png" xlink:type="simple" xlink:show="embed" xlink:actuate="onLoad" draw:mime-type="image/png">
          <text:p/>
        </draw:image>
      </draw:frame>
      <draw:frame text:anchor-type="page" text:anchor-page-number="59" draw:z-index="556" draw:name="Shape945" draw:style-name="gr1" draw:text-style-name="P2" svg:width="3.7197in" svg:height="0.2197in" svg:x="0.6799in" svg:y="9.6508in">
        <draw:image xlink:href="Pictures/10000200000002E80000002C13161D91EB20A327.png" xlink:type="simple" xlink:show="embed" xlink:actuate="onLoad" draw:mime-type="image/png">
          <text:p/>
        </draw:image>
      </draw:frame>
      <draw:frame text:anchor-type="page" text:anchor-page-number="67" draw:z-index="555" draw:name="Shape1063" draw:style-name="gr1" draw:text-style-name="P2" svg:width="4.0004in" svg:height="0.9197in" svg:x="2.1598in" svg:y="0.7701in">
        <draw:image xlink:href="Pictures/1000020000000320000000B86B564DECB794FEA3.png" xlink:type="simple" xlink:show="embed" xlink:actuate="onLoad" draw:mime-type="image/png">
          <text:p/>
        </draw:image>
      </draw:frame>
      <draw:frame text:anchor-type="page" text:anchor-page-number="80" draw:z-index="554" draw:name="Shape1301" draw:style-name="gr1" draw:text-style-name="P2" svg:width="4.0398in" svg:height="0.1803in" svg:x="1.9598in" svg:y="3.4508in">
        <draw:image xlink:href="Pictures/10000200000003280000002478E7E6982A9F5537.png" xlink:type="simple" xlink:show="embed" xlink:actuate="onLoad" draw:mime-type="image/png">
          <text:p/>
        </draw:image>
      </draw:frame>
      <draw:frame text:anchor-type="page" text:anchor-page-number="41" draw:z-index="553" draw:name="Shape683" draw:style-name="gr1" draw:text-style-name="P2" svg:width="0.2803in" svg:height="0.2598in" svg:x="4.2398in" svg:y="0.7307in">
        <draw:image xlink:href="Pictures/100002000000003800000034C010BDF1702D3BB6.png" xlink:type="simple" xlink:show="embed" xlink:actuate="onLoad" draw:mime-type="image/png">
          <text:p/>
        </draw:image>
      </draw:frame>
      <draw:frame text:anchor-type="page" text:anchor-page-number="32" draw:z-index="552" draw:name="Shape579" draw:style-name="gr1" draw:text-style-name="P2" svg:width="0.7598in" svg:height="0.4004in" svg:x="1.8799in" svg:y="10.4508in">
        <draw:image xlink:href="Pictures/10000200000000980000005035EA6A971713E9F2.png" xlink:type="simple" xlink:show="embed" xlink:actuate="onLoad" draw:mime-type="image/png">
          <text:p/>
        </draw:image>
      </draw:frame>
      <draw:frame text:anchor-type="page" text:anchor-page-number="86" draw:z-index="551" draw:name="Shape1443" draw:style-name="gr1" draw:text-style-name="P2" svg:width="5.6004in" svg:height="1.0197in" svg:x="0.7193in" svg:y="1.1701in">
        <draw:image xlink:href="Pictures/1000020000000460000000CCA0C7CA93E86B3984.png" xlink:type="simple" xlink:show="embed" xlink:actuate="onLoad" draw:mime-type="image/png">
          <text:p/>
        </draw:image>
      </draw:frame>
      <draw:frame text:anchor-type="page" text:anchor-page-number="35" draw:z-index="550" draw:name="Shape609" draw:style-name="gr1" draw:text-style-name="P2" svg:width="0.6398in" svg:height="0.3197in" svg:x="5.5193in" svg:y="0.7307in">
        <draw:image xlink:href="Pictures/100002000000008000000040EE2A768D0547659B.png" xlink:type="simple" xlink:show="embed" xlink:actuate="onLoad" draw:mime-type="image/png">
          <text:p/>
        </draw:image>
      </draw:frame>
      <draw:frame text:anchor-type="page" text:anchor-page-number="33" draw:z-index="549" draw:name="Shape591" draw:style-name="gr1" draw:text-style-name="P2" svg:width="1.0004in" svg:height="0.7398in" svg:x="4.0799in" svg:y="10.1508in">
        <draw:image xlink:href="Pictures/10000200000000C800000094ADD62906299E9E25.png" xlink:type="simple" xlink:show="embed" xlink:actuate="onLoad" draw:mime-type="image/png">
          <text:p/>
        </draw:image>
      </draw:frame>
      <draw:frame text:anchor-type="page" text:anchor-page-number="45" draw:z-index="548" draw:name="Shape741" draw:style-name="gr1" draw:text-style-name="P2" svg:width="0.1197in" svg:height="0.0598in" svg:x="3in" svg:y="8.3902in">
        <draw:image xlink:href="Pictures/10000200000000180000000CB2262C7A8FD4EFB9.png" xlink:type="simple" xlink:show="embed" xlink:actuate="onLoad" draw:mime-type="image/png">
          <text:p/>
        </draw:image>
      </draw:frame>
      <draw:frame text:anchor-type="page" text:anchor-page-number="8" draw:z-index="547" draw:name="Shape219" draw:style-name="gr1" draw:text-style-name="P2" svg:width="0.3197in" svg:height="0.2004in" svg:x="1.8in" svg:y="11.2102in">
        <draw:image xlink:href="Pictures/1000020000000040000000281BDA7937328A1F94.png" xlink:type="simple" xlink:show="embed" xlink:actuate="onLoad" draw:mime-type="image/png">
          <text:p/>
        </draw:image>
      </draw:frame>
      <draw:frame text:anchor-type="page" text:anchor-page-number="48" draw:z-index="546" draw:name="Shape795" draw:style-name="gr1" draw:text-style-name="P2" svg:width="0.8004in" svg:height="0.4004in" svg:x="2.3598in" svg:y="10.5307in">
        <draw:image xlink:href="Pictures/10000200000000A00000005021B938852F1D4A9C.png" xlink:type="simple" xlink:show="embed" xlink:actuate="onLoad" draw:mime-type="image/png">
          <text:p/>
        </draw:image>
      </draw:frame>
      <draw:frame text:anchor-type="page" text:anchor-page-number="88" draw:z-index="545" draw:name="Shape1486" draw:style-name="gr1" draw:text-style-name="P2" svg:width="2.8398in" svg:height="0.1803in" svg:x="2.5193in" svg:y="6.0508in">
        <draw:image xlink:href="Pictures/100002000000023800000024EB054B42EA98085A.png" xlink:type="simple" xlink:show="embed" xlink:actuate="onLoad" draw:mime-type="image/png">
          <text:p/>
        </draw:image>
      </draw:frame>
      <draw:frame text:anchor-type="page" text:anchor-page-number="2" draw:z-index="544" draw:name="Shape13" draw:style-name="gr1" draw:text-style-name="P2" svg:width="0.1067in" svg:height="0.2803in" svg:x="0.1063in" svg:y="5.4165in">
        <draw:image xlink:href="Pictures/10000200000000200000005495CEA2F462A17E9A.png" xlink:type="simple" xlink:show="embed" xlink:actuate="onLoad" draw:mime-type="image/png">
          <text:p/>
        </draw:image>
      </draw:frame>
      <draw:frame text:anchor-type="page" text:anchor-page-number="34" draw:z-index="543" draw:name="Shape602" draw:style-name="gr1" draw:text-style-name="P2" svg:width="1.0803in" svg:height="0.7197in" svg:x="3.9598in" svg:y="10.2508in">
        <draw:image xlink:href="Pictures/10000200000000D800000090AA55A13EE3CC63CA.png" xlink:type="simple" xlink:show="embed" xlink:actuate="onLoad" draw:mime-type="image/png">
          <text:p/>
        </draw:image>
      </draw:frame>
      <draw:frame text:anchor-type="page" text:anchor-page-number="31" draw:z-index="542" draw:name="Shape569" draw:style-name="gr1" draw:text-style-name="P2" svg:width="0.8004in" svg:height="0.4004in" svg:x="1.9193in" svg:y="10.3902in">
        <draw:image xlink:href="Pictures/10000200000000A00000005003FD1B47A98BAE3A.png" xlink:type="simple" xlink:show="embed" xlink:actuate="onLoad" draw:mime-type="image/png">
          <text:p/>
        </draw:image>
      </draw:frame>
      <draw:frame text:anchor-type="page" text:anchor-page-number="47" draw:z-index="541" draw:name="Shape784" draw:style-name="gr1" draw:text-style-name="P2" svg:width="0.1197in" svg:height="0.1398in" svg:x="2.7598in" svg:y="10.9307in">
        <draw:image xlink:href="Pictures/10000200000000180000001C63F2463EFDF2850A.png" xlink:type="simple" xlink:show="embed" xlink:actuate="onLoad" draw:mime-type="image/png">
          <text:p/>
        </draw:image>
      </draw:frame>
      <draw:frame text:anchor-type="page" text:anchor-page-number="36" draw:z-index="540" draw:name="Shape619" draw:style-name="gr1" draw:text-style-name="P2" svg:width="0.8398in" svg:height="0.4004in" svg:x="1.8398in" svg:y="10.4102in">
        <draw:image xlink:href="Pictures/10000200000000A8000000505872271FF0567112.png" xlink:type="simple" xlink:show="embed" xlink:actuate="onLoad" draw:mime-type="image/png">
          <text:p/>
        </draw:image>
      </draw:frame>
      <draw:frame text:anchor-type="page" text:anchor-page-number="89" draw:z-index="539" draw:name="Shape1511" draw:style-name="gr1" draw:text-style-name="P2" svg:width="0.4398in" svg:height="0.2803in" svg:x="3.1598in" svg:y="3.9508in">
        <draw:image xlink:href="Pictures/1000020000000058000000386492438202760E7D.png" xlink:type="simple" xlink:show="embed" xlink:actuate="onLoad" draw:mime-type="image/png">
          <text:p/>
        </draw:image>
      </draw:frame>
      <draw:frame text:anchor-type="page" text:anchor-page-number="46" draw:z-index="538" draw:name="Shape751" draw:style-name="gr1" draw:text-style-name="P2" svg:width="3.8398in" svg:height="0.4398in" svg:x="2.2in" svg:y="1.1508in">
        <draw:image xlink:href="Pictures/100002000000030000000058A586F2CE1B470F23.png" xlink:type="simple" xlink:show="embed" xlink:actuate="onLoad" draw:mime-type="image/png">
          <text:p/>
        </draw:image>
      </draw:frame>
      <draw:frame text:anchor-type="page" text:anchor-page-number="38" draw:z-index="537" draw:name="Shape650" draw:style-name="gr1" draw:text-style-name="P2" svg:width="7.1598in" svg:height="0.1803in" svg:x="0.5598in" svg:y="4.1902in">
        <draw:image xlink:href="Pictures/100002000000059800000024803E046F74063FB3.png" xlink:type="simple" xlink:show="embed" xlink:actuate="onLoad" draw:mime-type="image/png">
          <text:p/>
        </draw:image>
      </draw:frame>
      <draw:frame text:anchor-type="page" text:anchor-page-number="43" draw:z-index="536" draw:name="Shape713" draw:style-name="gr1" draw:text-style-name="P2" svg:width="3.7197in" svg:height="0.6803in" svg:x="3.4398in" svg:y="1.7902in">
        <draw:image xlink:href="Pictures/10000200000002E800000088D69985E42356060A.png" xlink:type="simple" xlink:show="embed" xlink:actuate="onLoad" draw:mime-type="image/png">
          <text:p/>
        </draw:image>
      </draw:frame>
      <draw:frame text:anchor-type="page" text:anchor-page-number="39" draw:z-index="535" draw:name="Shape664" draw:style-name="gr1" draw:text-style-name="P2" svg:width="0.8398in" svg:height="0.4004in" svg:x="1.9598in" svg:y="10.5701in">
        <draw:image xlink:href="Pictures/10000200000000A8000000501230C4951EEA14C0.png" xlink:type="simple" xlink:show="embed" xlink:actuate="onLoad" draw:mime-type="image/png">
          <text:p/>
        </draw:image>
      </draw:frame>
      <draw:frame text:anchor-type="page" text:anchor-page-number="37" draw:z-index="534" draw:name="Shape636" draw:style-name="gr1" draw:text-style-name="P2" svg:width="1.5598in" svg:height="0.7803in" svg:x="4.3598in" svg:y="10.3902in">
        <draw:image xlink:href="Pictures/10000200000001380000009C603A8DD2B377B241.png" xlink:type="simple" xlink:show="embed" xlink:actuate="onLoad" draw:mime-type="image/png">
          <text:p/>
        </draw:image>
      </draw:frame>
      <draw:frame text:anchor-type="page" text:anchor-page-number="85" draw:z-index="533" draw:name="Shape1419" draw:style-name="gr1" draw:text-style-name="P2" svg:width="0.5598in" svg:height="0.1004in" svg:x="5.4799in" svg:y="6.3902in">
        <draw:image xlink:href="Pictures/1000020000000070000000149B0A0F027E34E7EE.png" xlink:type="simple" xlink:show="embed" xlink:actuate="onLoad" draw:mime-type="image/png">
          <text:p/>
        </draw:image>
      </draw:frame>
      <draw:frame text:anchor-type="page" text:anchor-page-number="6" draw:z-index="532" draw:name="Shape183" draw:style-name="gr1" draw:text-style-name="P2" svg:width="0.0531in" svg:height="0.1067in" svg:x="4.5866in" svg:y="4.7102in">
        <draw:image xlink:href="Pictures/1000020000000010000000200F071349E2985D68.png" xlink:type="simple" xlink:show="embed" xlink:actuate="onLoad" draw:mime-type="image/png">
          <text:p/>
        </draw:image>
      </draw:frame>
      <draw:frame text:anchor-type="page" text:anchor-page-number="44" draw:z-index="531" draw:name="Shape728" draw:style-name="gr1" draw:text-style-name="P2" svg:width="2.6803in" svg:height="0.2197in" svg:x="0.5193in" svg:y="4.4701in">
        <draw:image xlink:href="Pictures/10000200000002180000002C22F928CC2EE73BD0.png" xlink:type="simple" xlink:show="embed" xlink:actuate="onLoad" draw:mime-type="image/png">
          <text:p/>
        </draw:image>
      </draw:frame>
      <draw:frame text:anchor-type="page" text:anchor-page-number="30" draw:z-index="530" draw:name="Shape556" draw:style-name="gr1" draw:text-style-name="P2" svg:width="0.0803in" svg:height="0.1004in" svg:x="2.2398in" svg:y="10.4701in">
        <draw:image xlink:href="Pictures/100002000000001000000014A06AA91B9DC74D1B.png" xlink:type="simple" xlink:show="embed" xlink:actuate="onLoad" draw:mime-type="image/png">
          <text:p/>
        </draw:image>
      </draw:frame>
      <draw:frame text:anchor-type="page" text:anchor-page-number="87" draw:z-index="529" draw:name="Shape1463" draw:style-name="gr1" draw:text-style-name="P2" svg:width="5.3598in" svg:height="1.2197in" svg:x="0.6799in" svg:y="0.7102in">
        <draw:image xlink:href="Pictures/1000020000000430000000F4EA7D5C2389FA301C.png" xlink:type="simple" xlink:show="embed" xlink:actuate="onLoad" draw:mime-type="image/png">
          <text:p/>
        </draw:image>
      </draw:frame>
      <draw:frame text:anchor-type="page" text:anchor-page-number="49" draw:z-index="528" draw:name="Shape807" draw:style-name="gr1" draw:text-style-name="P2" svg:width="0.1197in" svg:height="0.1004in" svg:x="3.2398in" svg:y="11.0508in">
        <draw:image xlink:href="Pictures/100002000000001800000014703B6FB1D54988C8.png" xlink:type="simple" xlink:show="embed" xlink:actuate="onLoad" draw:mime-type="image/png">
          <text:p/>
        </draw:image>
      </draw:frame>
      <draw:frame text:anchor-type="page" text:anchor-page-number="40" draw:z-index="527" draw:name="Shape676" draw:style-name="gr1" draw:text-style-name="P2" svg:width="0.1197in" svg:height="0.1004in" svg:x="0.3193in" svg:y="10.7508in">
        <draw:image xlink:href="Pictures/100002000000001800000014F28159F052468EAC.png" xlink:type="simple" xlink:show="embed" xlink:actuate="onLoad" draw:mime-type="image/png">
          <text:p/>
        </draw:image>
      </draw:frame>
      <draw:frame text:anchor-type="page" text:anchor-page-number="42" draw:z-index="526" draw:name="Shape693" draw:style-name="gr1" draw:text-style-name="P2" svg:width="4.6398in" svg:height="0.4598in" svg:x="2.8398in" svg:y="2.6102in">
        <draw:image xlink:href="Pictures/10000200000003A00000005C401A31200D536F9C.png" xlink:type="simple" xlink:show="embed" xlink:actuate="onLoad" draw:mime-type="image/png">
          <text:p/>
        </draw:image>
      </draw:frame>
      <draw:frame text:anchor-type="page" text:anchor-page-number="81" draw:z-index="525" draw:name="Shape1330" draw:style-name="gr1" draw:text-style-name="P2" svg:width="0.8803in" svg:height="0.1598in" svg:x="0.7193in" svg:y="6.9102in">
        <draw:image xlink:href="Pictures/10000200000000B000000020A73AED3EF2267409.png" xlink:type="simple" xlink:show="embed" xlink:actuate="onLoad" draw:mime-type="image/png">
          <text:p/>
        </draw:image>
      </draw:frame>
      <draw:frame text:anchor-type="page" text:anchor-page-number="58" draw:z-index="524" draw:name="Shape928" draw:style-name="gr1" draw:text-style-name="P2" svg:width="6.9197in" svg:height="6.9803in" svg:x="0.5193in" svg:y="1.1508in">
        <draw:image xlink:href="Pictures/100002000000056800000574130404B6E0B45839.png" xlink:type="simple" xlink:show="embed" xlink:actuate="onLoad" draw:mime-type="image/png">
          <text:p/>
        </draw:image>
      </draw:frame>
      <draw:frame text:anchor-type="page" text:anchor-page-number="80" draw:z-index="523" draw:name="Shape1302" draw:style-name="gr1" draw:text-style-name="P2" svg:width="4.2004in" svg:height="0.1803in" svg:x="1.9598in" svg:y="4.7307in">
        <draw:image xlink:href="Pictures/100002000000034800000024A21C6461D7CBF9D4.png" xlink:type="simple" xlink:show="embed" xlink:actuate="onLoad" draw:mime-type="image/png">
          <text:p/>
        </draw:image>
      </draw:frame>
      <draw:frame text:anchor-type="page" text:anchor-page-number="65" draw:z-index="522" draw:name="Shape1036" draw:style-name="gr1" draw:text-style-name="P2" svg:width="7.2803in" svg:height="1.8197in" svg:x="0.5193in" svg:y="3.6102in">
        <draw:image xlink:href="Pictures/10000200000005B00000016CD7801A7C14EC671D.png" xlink:type="simple" xlink:show="embed" xlink:actuate="onLoad" draw:mime-type="image/png">
          <text:p/>
        </draw:image>
      </draw:frame>
      <draw:frame text:anchor-type="page" text:anchor-page-number="57" draw:z-index="521" draw:name="Shape916" draw:style-name="gr1" draw:text-style-name="P2" svg:width="0.2803in" svg:height="0.2398in" svg:x="5.1598in" svg:y="9.1102in">
        <draw:image xlink:href="Pictures/10000200000000380000003092E80FC004DA27DE.png" xlink:type="simple" xlink:show="embed" xlink:actuate="onLoad" draw:mime-type="image/png">
          <text:p/>
        </draw:image>
      </draw:frame>
      <draw:frame text:anchor-type="page" text:anchor-page-number="74" draw:z-index="520" draw:name="Shape1202" draw:style-name="gr1" draw:text-style-name="P2" svg:width="4.4004in" svg:height="0.3598in" svg:x="0.9598in" svg:y="9.7701in">
        <draw:image xlink:href="Pictures/10000200000003700000004890621F2BF14F6566.png" xlink:type="simple" xlink:show="embed" xlink:actuate="onLoad" draw:mime-type="image/png">
          <text:p/>
        </draw:image>
      </draw:frame>
      <draw:frame text:anchor-type="page" text:anchor-page-number="25" draw:z-index="519" draw:name="Shape479" draw:style-name="gr1" draw:text-style-name="P2" svg:width="4.0004in" svg:height="0.9197in" svg:x="2.1598in" svg:y="0.7307in">
        <draw:image xlink:href="Pictures/1000020000000320000000B842D8D2F18CEF7E10.png" xlink:type="simple" xlink:show="embed" xlink:actuate="onLoad" draw:mime-type="image/png">
          <text:p/>
        </draw:image>
      </draw:frame>
      <draw:frame text:anchor-type="page" text:anchor-page-number="46" draw:z-index="518" draw:name="Shape769" draw:style-name="gr1" draw:text-style-name="P2" svg:width="7.4398in" svg:height="2.7803in" svg:x="0.5598in" svg:y="2.2102in">
        <draw:image xlink:href="Pictures/10000200000005D00000022C2B20207F45FBC06D.png" xlink:type="simple" xlink:show="embed" xlink:actuate="onLoad" draw:mime-type="image/png">
          <text:p/>
        </draw:image>
      </draw:frame>
      <draw:frame text:anchor-type="page" text:anchor-page-number="75" draw:z-index="517" draw:name="Shape1211" draw:style-name="gr1" draw:text-style-name="P2" svg:width="5.1598in" svg:height="0.1803in" svg:x="1.2in" svg:y="4.6701in">
        <draw:image xlink:href="Pictures/100002000000040800000024E1E495FDDE42E5A8.png" xlink:type="simple" xlink:show="embed" xlink:actuate="onLoad" draw:mime-type="image/png">
          <text:p/>
        </draw:image>
      </draw:frame>
      <draw:frame text:anchor-type="page" text:anchor-page-number="66" draw:z-index="516" draw:name="Shape1051" draw:style-name="gr1" draw:text-style-name="P2" svg:width="5.0398in" svg:height="1.9004in" svg:x="1.6in" svg:y="2.3102in">
        <draw:image xlink:href="Pictures/10000200000003F00000017CDBFFA21AD00820F2.png" xlink:type="simple" xlink:show="embed" xlink:actuate="onLoad" draw:mime-type="image/png">
          <text:p/>
        </draw:image>
      </draw:frame>
      <draw:frame text:anchor-type="page" text:anchor-page-number="42" draw:z-index="515" draw:name="Shape695" draw:style-name="gr1" draw:text-style-name="P2" svg:width="2.4398in" svg:height="2.9803in" svg:x="5.3193in" svg:y="3.1307in">
        <draw:image xlink:href="Pictures/10000200000001E80000025471546147690965AD.png" xlink:type="simple" xlink:show="embed" xlink:actuate="onLoad" draw:mime-type="image/png">
          <text:p/>
        </draw:image>
      </draw:frame>
      <draw:frame text:anchor-type="page" text:anchor-page-number="24" draw:z-index="514" draw:name="Shape472" draw:style-name="gr1" draw:text-style-name="P2" svg:width="0.7598in" svg:height="0.2598in" svg:x="3.8398in" svg:y="0.2701in">
        <draw:image xlink:href="Pictures/1000020000000098000000344FFFA3F740A5A7D5.png" xlink:type="simple" xlink:show="embed" xlink:actuate="onLoad" draw:mime-type="image/png">
          <text:p/>
        </draw:image>
      </draw:frame>
      <draw:frame text:anchor-type="page" text:anchor-page-number="33" draw:z-index="513" draw:name="Shape590" draw:style-name="gr1" draw:text-style-name="P2" svg:width="0.8004in" svg:height="0.3598in" svg:x="1.6398in" svg:y="10.4508in">
        <draw:image xlink:href="Pictures/10000200000000A000000048CE3449608E07D183.png" xlink:type="simple" xlink:show="embed" xlink:actuate="onLoad" draw:mime-type="image/png">
          <text:p/>
        </draw:image>
      </draw:frame>
      <draw:frame text:anchor-type="page" text:anchor-page-number="23" draw:z-index="512" draw:name="Shape471" draw:style-name="gr1" draw:text-style-name="P2" svg:width="0.4398in" svg:height="0.1803in" svg:x="6.4in" svg:y="10.7102in">
        <draw:image xlink:href="Pictures/100002000000005800000024D06245466006343E.png" xlink:type="simple" xlink:show="embed" xlink:actuate="onLoad" draw:mime-type="image/png">
          <text:p/>
        </draw:image>
      </draw:frame>
      <draw:frame text:anchor-type="page" text:anchor-page-number="11" draw:z-index="511" draw:name="Shape267" draw:style-name="gr1" draw:text-style-name="P2" svg:width="5.2398in" svg:height="0.7197in" svg:x="0.7193in" svg:y="4.0102in">
        <draw:image xlink:href="Pictures/100002000000041800000090A1460C7442D72312.png" xlink:type="simple" xlink:show="embed" xlink:actuate="onLoad" draw:mime-type="image/png">
          <text:p/>
        </draw:image>
      </draw:frame>
      <draw:frame text:anchor-type="page" text:anchor-page-number="36" draw:z-index="510" draw:name="Shape618" draw:style-name="gr1" draw:text-style-name="P2" svg:width="0.1598in" svg:height="0.0803in" svg:x="5.7193in" svg:y="10.4701in">
        <draw:image xlink:href="Pictures/100002000000002000000010472667BC302742DF.png" xlink:type="simple" xlink:show="embed" xlink:actuate="onLoad" draw:mime-type="image/png">
          <text:p/>
        </draw:image>
      </draw:frame>
      <draw:frame text:anchor-type="page" text:anchor-page-number="19" draw:z-index="509" draw:name="Shape413" draw:style-name="gr1" draw:text-style-name="P2" svg:width="0.1197in" svg:height="0.0598in" svg:x="3.7598in" svg:y="10.5902in">
        <draw:image xlink:href="Pictures/10000200000000180000000C499638039A56D08A.png" xlink:type="simple" xlink:show="embed" xlink:actuate="onLoad" draw:mime-type="image/png">
          <text:p/>
        </draw:image>
      </draw:frame>
      <draw:frame text:anchor-type="page" text:anchor-page-number="62" draw:z-index="508" draw:name="Shape983" draw:style-name="gr1" draw:text-style-name="P2" svg:width="0.3197in" svg:height="0.1598in" svg:x="6.1598in" svg:y="2.7701in">
        <draw:image xlink:href="Pictures/100002000000004000000020C0878493D46BAE26.png" xlink:type="simple" xlink:show="embed" xlink:actuate="onLoad" draw:mime-type="image/png">
          <text:p/>
        </draw:image>
      </draw:frame>
      <draw:frame text:anchor-type="page" text:anchor-page-number="12" draw:z-index="507" draw:name="Shape290" draw:style-name="gr1" draw:text-style-name="P2" svg:width="0.0803in" svg:height="0.1004in" svg:x="0.6398in" svg:y="2.1902in">
        <draw:image xlink:href="Pictures/1000020000000010000000146FFD05F5528DEC72.png" xlink:type="simple" xlink:show="embed" xlink:actuate="onLoad" draw:mime-type="image/png">
          <text:p/>
        </draw:image>
      </draw:frame>
      <draw:frame text:anchor-type="page" text:anchor-page-number="44" draw:z-index="506" draw:name="Shape726" draw:style-name="gr1" draw:text-style-name="P2" svg:width="3.8398in" svg:height="0.4398in" svg:x="2.2in" svg:y="1.1508in">
        <draw:image xlink:href="Pictures/1000020000000300000000583C96E6526B32F87F.png" xlink:type="simple" xlink:show="embed" xlink:actuate="onLoad" draw:mime-type="image/png">
          <text:p/>
        </draw:image>
      </draw:frame>
      <draw:frame text:anchor-type="page" text:anchor-page-number="61" draw:z-index="505" draw:name="Shape973" draw:style-name="gr1" draw:text-style-name="P2" svg:width="0.3197in" svg:height="0.1197in" svg:x="3.2in" svg:y="10.3508in">
        <draw:image xlink:href="Pictures/100002000000004000000018B629A3C70A04A61C.png" xlink:type="simple" xlink:show="embed" xlink:actuate="onLoad" draw:mime-type="image/png">
          <text:p/>
        </draw:image>
      </draw:frame>
      <draw:frame text:anchor-type="page" text:anchor-page-number="87" draw:z-index="504" draw:name="Shape1464" draw:style-name="gr1" draw:text-style-name="P2" svg:width="3.5598in" svg:height="0.3598in" svg:x="2.2in" svg:y="2.3307in">
        <draw:image xlink:href="Pictures/10000200000002C8000000487D1C8C4EA21C91F6.png" xlink:type="simple" xlink:show="embed" xlink:actuate="onLoad" draw:mime-type="image/png">
          <text:p/>
        </draw:image>
      </draw:frame>
      <draw:frame text:anchor-type="page" text:anchor-page-number="20" draw:z-index="503" draw:name="Shape424" draw:style-name="gr1" draw:text-style-name="P2" svg:width="0.4398in" svg:height="0.1598in" svg:x="6.7193in" svg:y="8.5102in">
        <draw:image xlink:href="Pictures/100002000000005800000020B9287C4BBB25D07E.png" xlink:type="simple" xlink:show="embed" xlink:actuate="onLoad" draw:mime-type="image/png">
          <text:p/>
        </draw:image>
      </draw:frame>
      <draw:frame text:anchor-type="page" text:anchor-page-number="76" draw:z-index="502" draw:name="Shape1236" draw:style-name="gr1" draw:text-style-name="P2" svg:width="0.8398in" svg:height="0.8004in" svg:x="2.4799in" svg:y="5.7701in">
        <draw:image xlink:href="Pictures/10000200000000A8000000A0CE0D8281218E7485.png" xlink:type="simple" xlink:show="embed" xlink:actuate="onLoad" draw:mime-type="image/png">
          <text:p/>
        </draw:image>
      </draw:frame>
      <draw:frame text:anchor-type="page" text:anchor-page-number="18" draw:z-index="501" draw:name="Shape402" draw:style-name="gr1" draw:text-style-name="P2" svg:width="0.1598in" svg:height="0.1598in" svg:x="6.2799in" svg:y="2.7701in">
        <draw:image xlink:href="Pictures/100002000000002000000020FF879E5A9F1AF6AA.png" xlink:type="simple" xlink:show="embed" xlink:actuate="onLoad" draw:mime-type="image/png">
          <text:p/>
        </draw:image>
      </draw:frame>
      <draw:frame text:anchor-type="page" text:anchor-page-number="77" draw:z-index="500" draw:name="Shape1249" draw:style-name="gr1" draw:text-style-name="P2" svg:width="0.5598in" svg:height="0.4598in" svg:x="5.9193in" svg:y="6.1102in">
        <draw:image xlink:href="Pictures/10000200000000700000005C18202128EBBA7E7D.png" xlink:type="simple" xlink:show="embed" xlink:actuate="onLoad" draw:mime-type="image/png">
          <text:p/>
        </draw:image>
      </draw:frame>
      <draw:frame text:anchor-type="page" text:anchor-page-number="63" draw:z-index="499" draw:name="Shape1003" draw:style-name="gr1" draw:text-style-name="P2" svg:width="0.1197in" svg:height="0.0803in" svg:x="3in" svg:y="10.4307in">
        <draw:image xlink:href="Pictures/100002000000001800000010991422BC052FA88F.png" xlink:type="simple" xlink:show="embed" xlink:actuate="onLoad" draw:mime-type="image/png">
          <text:p/>
        </draw:image>
      </draw:frame>
      <draw:frame text:anchor-type="page" text:anchor-page-number="21" draw:z-index="498" draw:name="Shape435" draw:style-name="gr1" draw:text-style-name="P2" svg:width="4.3598in" svg:height="0.1803in" svg:x="0.8799in" svg:y="3.3508in">
        <draw:image xlink:href="Pictures/100002000000036800000024C6A19AE2A660568C.png" xlink:type="simple" xlink:show="embed" xlink:actuate="onLoad" draw:mime-type="image/png">
          <text:p/>
        </draw:image>
      </draw:frame>
      <draw:frame text:anchor-type="page" text:anchor-page-number="22" draw:z-index="497" draw:name="Shape451" draw:style-name="gr1" draw:text-style-name="P2" svg:width="0.1197in" svg:height="0.1004in" svg:x="6.2398in" svg:y="10.6102in">
        <draw:image xlink:href="Pictures/100002000000001800000014D0BFE3B40399DC68.png" xlink:type="simple" xlink:show="embed" xlink:actuate="onLoad" draw:mime-type="image/png">
          <text:p/>
        </draw:image>
      </draw:frame>
      <draw:frame text:anchor-type="page" text:anchor-page-number="60" draw:z-index="496" draw:name="Shape958" draw:style-name="gr1" draw:text-style-name="P2" svg:width="0.8004in" svg:height="0.3803in" svg:x="2.2398in" svg:y="6.4902in">
        <draw:image xlink:href="Pictures/10000200000000A00000004C25038396325981E8.png" xlink:type="simple" xlink:show="embed" xlink:actuate="onLoad" draw:mime-type="image/png">
          <text:p/>
        </draw:image>
      </draw:frame>
      <draw:frame text:anchor-type="page" text:anchor-page-number="78" draw:z-index="495" draw:name="Shape1262" draw:style-name="gr1" draw:text-style-name="P2" svg:width="1.1197in" svg:height="0.2004in" svg:x="1.3193in" svg:y="5.6102in">
        <draw:image xlink:href="Pictures/10000200000000E000000028758179AA088CD058.png" xlink:type="simple" xlink:show="embed" xlink:actuate="onLoad" draw:mime-type="image/png">
          <text:p/>
        </draw:image>
      </draw:frame>
      <draw:frame text:anchor-type="page" text:anchor-page-number="35" draw:z-index="494" draw:name="Shape607" draw:style-name="gr1" draw:text-style-name="P2" svg:width="0.7598in" svg:height="0.3398in" svg:x="3.8in" svg:y="0.2508in">
        <draw:image xlink:href="Pictures/10000200000000980000004494E605F181314A33.png" xlink:type="simple" xlink:show="embed" xlink:actuate="onLoad" draw:mime-type="image/png">
          <text:p/>
        </draw:image>
      </draw:frame>
      <draw:frame text:anchor-type="page" text:anchor-page-number="64" draw:z-index="493" draw:name="Shape1015" draw:style-name="gr1" draw:text-style-name="P2" svg:width="2.5598in" svg:height="0.2197in" svg:x="0.7193in" svg:y="6.7307in">
        <draw:image xlink:href="Pictures/10000200000002000000002C909127F389142ADB.png" xlink:type="simple" xlink:show="embed" xlink:actuate="onLoad" draw:mime-type="image/png">
          <text:p/>
        </draw:image>
      </draw:frame>
      <draw:frame text:anchor-type="page" text:anchor-page-number="37" draw:z-index="492" draw:name="Shape628" draw:style-name="gr1" draw:text-style-name="P2" svg:width="2.2004in" svg:height="0.2004in" svg:x="0.4799in" svg:y="6.8307in">
        <draw:image xlink:href="Pictures/10000200000001B8000000288436538D91E18962.png" xlink:type="simple" xlink:show="embed" xlink:actuate="onLoad" draw:mime-type="image/png">
          <text:p/>
        </draw:image>
      </draw:frame>
      <draw:frame text:anchor-type="page" text:anchor-page-number="5" draw:z-index="491" draw:name="Shape143" draw:style-name="gr1" draw:text-style-name="P2" svg:width="0.0803in" svg:height="0.0539in" svg:x="6.8in" svg:y="11.4839in">
        <draw:image xlink:href="Pictures/100002000000001800000010E2907EE1AF1BEC46.png" xlink:type="simple" xlink:show="embed" xlink:actuate="onLoad" draw:mime-type="image/png">
          <text:p/>
        </draw:image>
      </draw:frame>
      <draw:frame text:anchor-type="page" text:anchor-page-number="59" draw:z-index="490" draw:name="Shape943" draw:style-name="gr1" draw:text-style-name="P2" svg:width="2.8398in" svg:height="0.1803in" svg:x="0.9598in" svg:y="8.8307in">
        <draw:image xlink:href="Pictures/1000020000000238000000241A6C9E6695D65DA2.png" xlink:type="simple" xlink:show="embed" xlink:actuate="onLoad" draw:mime-type="image/png">
          <text:p/>
        </draw:image>
      </draw:frame>
      <draw:frame text:anchor-type="page" text:anchor-page-number="34" draw:z-index="489" draw:name="Shape601" draw:style-name="gr1" draw:text-style-name="P2" svg:width="0.7598in" svg:height="0.3598in" svg:x="1.8398in" svg:y="10.4701in">
        <draw:image xlink:href="Pictures/100002000000009800000048F097DDE3B16E1E21.png" xlink:type="simple" xlink:show="embed" xlink:actuate="onLoad" draw:mime-type="image/png">
          <text:p/>
        </draw:image>
      </draw:frame>
      <draw:frame text:anchor-type="page" text:anchor-page-number="88" draw:z-index="488" draw:name="Shape1482" draw:style-name="gr1" draw:text-style-name="P2" svg:width="5.3197in" svg:height="0.7398in" svg:x="0.7193in" svg:y="1.1508in">
        <draw:image xlink:href="Pictures/10000200000004280000009413E6E0BF6317870E.png" xlink:type="simple" xlink:show="embed" xlink:actuate="onLoad" draw:mime-type="image/png">
          <text:p/>
        </draw:image>
      </draw:frame>
      <draw:frame text:anchor-type="page" text:anchor-page-number="79" draw:z-index="487" draw:name="Shape1288" draw:style-name="gr1" draw:text-style-name="P2" svg:width="1.4398in" svg:height="0.3803in" svg:x="2.8799in" svg:y="9.7102in">
        <draw:image xlink:href="Pictures/10000200000001200000004C97CA149E9DB9F61E.png" xlink:type="simple" xlink:show="embed" xlink:actuate="onLoad" draw:mime-type="image/png">
          <text:p/>
        </draw:image>
      </draw:frame>
      <draw:frame text:anchor-type="page" text:anchor-page-number="86" draw:z-index="486" draw:name="Shape1444" draw:style-name="gr1" draw:text-style-name="P2" svg:width="3.5197in" svg:height="0.3598in" svg:x="2.2398in" svg:y="2.5701in">
        <draw:image xlink:href="Pictures/10000200000002C000000048AE8279960D32D823.png" xlink:type="simple" xlink:show="embed" xlink:actuate="onLoad" draw:mime-type="image/png">
          <text:p/>
        </draw:image>
      </draw:frame>
      <draw:frame text:anchor-type="page" text:anchor-page-number="45" draw:z-index="485" draw:name="Shape744" draw:style-name="gr1" draw:text-style-name="P2" svg:width="0.1197in" svg:height="0.1004in" svg:x="3in" svg:y="9.0307in">
        <draw:image xlink:href="Pictures/100002000000001800000014BAA4B286291B210C.png" xlink:type="simple" xlink:show="embed" xlink:actuate="onLoad" draw:mime-type="image/png">
          <text:p/>
        </draw:image>
      </draw:frame>
      <draw:frame text:anchor-type="page" text:anchor-page-number="15" draw:z-index="484" draw:name="Shape385" draw:style-name="gr1" draw:text-style-name="P2" svg:width="6.4803in" svg:height="0.4803in" svg:x="0.7598in" svg:y="3.1307in">
        <draw:image xlink:href="Pictures/10000200000005100000006051A51B8A96A4D2B6.png" xlink:type="simple" xlink:show="embed" xlink:actuate="onLoad" draw:mime-type="image/png">
          <text:p/>
        </draw:image>
      </draw:frame>
      <draw:frame text:anchor-type="page" text:anchor-page-number="43" draw:z-index="483" draw:name="Shape719" draw:style-name="gr1" draw:text-style-name="P2" svg:width="7.2398in" svg:height="7.5598in" svg:x="0.4799in" svg:y="2.4701in">
        <draw:image xlink:href="Pictures/10000200000005A8000005E81B930CB9E4D1856D.png" xlink:type="simple" xlink:show="embed" xlink:actuate="onLoad" draw:mime-type="image/png">
          <text:p/>
        </draw:image>
      </draw:frame>
      <draw:frame text:anchor-type="page" text:anchor-page-number="3" draw:z-index="482" draw:name="Shape47" draw:style-name="gr1" draw:text-style-name="P2" svg:width="0.0531in" svg:height="0.0669in" svg:x="6.3728in" svg:y="11.4165in">
        <draw:image xlink:href="Pictures/100002000000001000000014EFB37973D9E7E5EB.png" xlink:type="simple" xlink:show="embed" xlink:actuate="onLoad" draw:mime-type="image/png">
          <text:p/>
        </draw:image>
      </draw:frame>
      <draw:frame text:anchor-type="page" text:anchor-page-number="40" draw:z-index="481" draw:name="Shape680" draw:style-name="gr1" draw:text-style-name="P2" svg:width="0.2004in" svg:height="0.0803in" svg:x="3.1598in" svg:y="11.1902in">
        <draw:image xlink:href="Pictures/1000020000000028000000101202FF2129F084CB.png" xlink:type="simple" xlink:show="embed" xlink:actuate="onLoad" draw:mime-type="image/png">
          <text:p/>
        </draw:image>
      </draw:frame>
      <draw:frame text:anchor-type="page" text:anchor-page-number="52" draw:z-index="480" draw:name="Shape850" draw:style-name="gr1" draw:text-style-name="P2" svg:width="0.8803in" svg:height="0.4004in" svg:x="2in" svg:y="7.1508in">
        <draw:image xlink:href="Pictures/10000200000000B0000000508795F3F9D79AC65E.png" xlink:type="simple" xlink:show="embed" xlink:actuate="onLoad" draw:mime-type="image/png">
          <text:p/>
        </draw:image>
      </draw:frame>
      <draw:frame text:anchor-type="page" text:anchor-page-number="31" draw:z-index="479" draw:name="Shape570" draw:style-name="gr1" draw:text-style-name="P2" svg:width="0.1598in" svg:height="0.1004in" svg:x="3.2398in" svg:y="11.0307in">
        <draw:image xlink:href="Pictures/1000020000000020000000140193529DB2C8529C.png" xlink:type="simple" xlink:show="embed" xlink:actuate="onLoad" draw:mime-type="image/png">
          <text:p/>
        </draw:image>
      </draw:frame>
      <draw:frame text:anchor-type="page" text:anchor-page-number="83" draw:z-index="478" draw:name="Shape1367" draw:style-name="gr1" draw:text-style-name="P2" svg:width="4.0803in" svg:height="0.3803in" svg:x="2.2398in" svg:y="2.6307in">
        <draw:image xlink:href="Pictures/10000200000003300000004C0F626EF46FA30A81.png" xlink:type="simple" xlink:show="embed" xlink:actuate="onLoad" draw:mime-type="image/png">
          <text:p/>
        </draw:image>
      </draw:frame>
      <draw:frame text:anchor-type="page" text:anchor-page-number="67" draw:z-index="477" draw:name="Shape1064" draw:style-name="gr1" draw:text-style-name="P2" svg:width="6.8398in" svg:height="0.4398in" svg:x="0.6799in" svg:y="1.7701in">
        <draw:image xlink:href="Pictures/10000200000005580000005887A32DDF57F9D5F9.png" xlink:type="simple" xlink:show="embed" xlink:actuate="onLoad" draw:mime-type="image/png">
          <text:p/>
        </draw:image>
      </draw:frame>
      <draw:frame text:anchor-type="page" text:anchor-page-number="69" draw:z-index="476" draw:name="Shape1097" draw:style-name="gr1" draw:text-style-name="P2" svg:width="0.8803in" svg:height="0.4004in" svg:x="1.8398in" svg:y="10.4902in">
        <draw:image xlink:href="Pictures/10000200000000B00000005001AFA1186C28CE2E.png" xlink:type="simple" xlink:show="embed" xlink:actuate="onLoad" draw:mime-type="image/png">
          <text:p/>
        </draw:image>
      </draw:frame>
      <draw:frame text:anchor-type="page" text:anchor-page-number="13" draw:z-index="475" draw:name="Shape346" draw:style-name="gr1" draw:text-style-name="P2" svg:width="0.1197in" svg:height="0.2803in" svg:x="5.7598in" svg:y="7.0102in">
        <draw:image xlink:href="Pictures/10000200000000180000003887C2B7E79271AFF0.png" xlink:type="simple" xlink:show="embed" xlink:actuate="onLoad" draw:mime-type="image/png">
          <text:p/>
        </draw:image>
      </draw:frame>
      <draw:frame text:anchor-type="page" text:anchor-page-number="85" draw:z-index="474" draw:name="Shape1412" draw:style-name="gr1" draw:text-style-name="P2" svg:width="4.0004in" svg:height="0.9197in" svg:x="2.1598in" svg:y="0.7307in">
        <draw:image xlink:href="Pictures/1000020000000320000000B8F9DFFE148FE9D57D.png" xlink:type="simple" xlink:show="embed" xlink:actuate="onLoad" draw:mime-type="image/png">
          <text:p/>
        </draw:image>
      </draw:frame>
      <draw:frame text:anchor-type="page" text:anchor-page-number="51" draw:z-index="473" draw:name="Shape836" draw:style-name="gr1" draw:text-style-name="P2" svg:width="0.8803in" svg:height="0.4004in" svg:x="1.8in" svg:y="9.7902in">
        <draw:image xlink:href="Pictures/10000200000000B0000000502F050B23A76A5F49.png" xlink:type="simple" xlink:show="embed" xlink:actuate="onLoad" draw:mime-type="image/png">
          <text:p/>
        </draw:image>
      </draw:frame>
      <draw:frame text:anchor-type="page" text:anchor-page-number="28" draw:z-index="472" draw:name="Shape530" draw:style-name="gr1" draw:text-style-name="P2" svg:width="0.1598in" svg:height="0.1398in" svg:x="5.6799in" svg:y="10.2701in">
        <draw:image xlink:href="Pictures/10000200000000200000001C97A058496FCAB209.png" xlink:type="simple" xlink:show="embed" xlink:actuate="onLoad" draw:mime-type="image/png">
          <text:p/>
        </draw:image>
      </draw:frame>
      <draw:frame text:anchor-type="page" text:anchor-page-number="53" draw:z-index="471" draw:name="Shape857" draw:style-name="gr1" draw:text-style-name="P2" svg:width="7.5598in" svg:height="2.4004in" svg:x="0.4799in" svg:y="0.7102in">
        <draw:image xlink:href="Pictures/10000200000005E8000001E0F50D932E535AE5B0.png" xlink:type="simple" xlink:show="embed" xlink:actuate="onLoad" draw:mime-type="image/png">
          <text:p/>
        </draw:image>
      </draw:frame>
      <draw:frame text:anchor-type="page" text:anchor-page-number="70" draw:z-index="470" draw:name="Shape1102" draw:style-name="gr1" draw:text-style-name="P2" svg:width="3.9598in" svg:height="0.3197in" svg:x="2.2in" svg:y="0.6701in">
        <draw:image xlink:href="Pictures/1000020000000318000000406C613E13C824B3F2.png" xlink:type="simple" xlink:show="embed" xlink:actuate="onLoad" draw:mime-type="image/png">
          <text:p/>
        </draw:image>
      </draw:frame>
      <draw:frame text:anchor-type="page" text:anchor-page-number="48" draw:z-index="469" draw:name="Shape797" draw:style-name="gr1" draw:text-style-name="P2" svg:width="0.1197in" svg:height="0.0803in" svg:x="4.0398in" svg:y="10.8902in">
        <draw:image xlink:href="Pictures/10000200000000180000001012BFBD25356DFF55.png" xlink:type="simple" xlink:show="embed" xlink:actuate="onLoad" draw:mime-type="image/png">
          <text:p/>
        </draw:image>
      </draw:frame>
      <draw:frame text:anchor-type="page" text:anchor-page-number="4" draw:z-index="468" draw:name="Shape85" draw:style-name="gr1" draw:text-style-name="P2" svg:width="0.0803in" svg:height="0.0398in" svg:x="4.9598in" svg:y="11.4965in">
        <draw:image xlink:href="Pictures/10000200000000180000000C7094765E582C3090.png" xlink:type="simple" xlink:show="embed" xlink:actuate="onLoad" draw:mime-type="image/png">
          <text:p/>
        </draw:image>
      </draw:frame>
      <draw:frame text:anchor-type="page" text:anchor-page-number="50" draw:z-index="467" draw:name="Shape827" draw:style-name="gr1" draw:text-style-name="P2" svg:width="0.1197in" svg:height="0.0803in" svg:x="3.7598in" svg:y="11.0102in">
        <draw:image xlink:href="Pictures/1000020000000018000000102C8D1211C58B6B0D.png" xlink:type="simple" xlink:show="embed" xlink:actuate="onLoad" draw:mime-type="image/png">
          <text:p/>
        </draw:image>
      </draw:frame>
      <draw:frame text:anchor-type="page" text:anchor-page-number="72" draw:z-index="466" draw:name="Shape1124" draw:style-name="gr1" draw:text-style-name="P2" svg:width="0.7598in" svg:height="0.3803in" svg:x="2.3193in" svg:y="10.5508in">
        <draw:image xlink:href="Pictures/10000200000000980000004C70DA482B22EA6711.png" xlink:type="simple" xlink:show="embed" xlink:actuate="onLoad" draw:mime-type="image/png">
          <text:p/>
        </draw:image>
      </draw:frame>
      <draw:frame text:anchor-type="page" text:anchor-page-number="9" draw:z-index="465" draw:name="Shape227" draw:style-name="gr1" draw:text-style-name="P2" svg:width="0.2004in" svg:height="0.0803in" svg:x="7in" svg:y="10.9508in">
        <draw:image xlink:href="Pictures/1000020000000028000000105C26488AC7FCC341.png" xlink:type="simple" xlink:show="embed" xlink:actuate="onLoad" draw:mime-type="image/png">
          <text:p/>
        </draw:image>
      </draw:frame>
      <draw:frame text:anchor-type="page" text:anchor-page-number="30" draw:z-index="464" draw:name="Shape559" draw:style-name="gr1" draw:text-style-name="P2" svg:width="0.2004in" svg:height="0.0803in" svg:x="5.0398in" svg:y="10.5102in">
        <draw:image xlink:href="Pictures/10000200000000280000001042D47E04C7DD60E8.png" xlink:type="simple" xlink:show="embed" xlink:actuate="onLoad" draw:mime-type="image/png">
          <text:p/>
        </draw:image>
      </draw:frame>
      <draw:frame text:anchor-type="page" text:anchor-page-number="29" draw:z-index="463" draw:name="Shape543" draw:style-name="gr1" draw:text-style-name="P2" svg:width="0.1197in" svg:height="0.0803in" svg:x="5.5598in" svg:y="10.5307in">
        <draw:image xlink:href="Pictures/1000020000000018000000105EE9DFC4252DFFCF.png" xlink:type="simple" xlink:show="embed" xlink:actuate="onLoad" draw:mime-type="image/png">
          <text:p/>
        </draw:image>
      </draw:frame>
      <draw:frame text:anchor-type="page" text:anchor-page-number="84" draw:z-index="462" draw:name="Shape1390" draw:style-name="gr1" draw:text-style-name="P2" svg:width="1.0398in" svg:height="0.3598in" svg:x="5.0799in" svg:y="2.3102in">
        <draw:image xlink:href="Pictures/10000200000000D000000048E4DAF42C65055498.png" xlink:type="simple" xlink:show="embed" xlink:actuate="onLoad" draw:mime-type="image/png">
          <text:p/>
        </draw:image>
      </draw:frame>
      <draw:frame text:anchor-type="page" text:anchor-page-number="71" draw:z-index="461" draw:name="Shape1113" draw:style-name="gr1" draw:text-style-name="P2" svg:width="6.9598in" svg:height="7.5803in" svg:x="0.6in" svg:y="0.7102in">
        <draw:image xlink:href="Pictures/1000020000000570000005EC32F5F40D052CEDFD.png" xlink:type="simple" xlink:show="embed" xlink:actuate="onLoad" draw:mime-type="image/png">
          <text:p/>
        </draw:image>
      </draw:frame>
      <draw:frame text:anchor-type="page" text:anchor-page-number="39" draw:z-index="460" draw:name="Shape661" draw:style-name="gr1" draw:text-style-name="P2" svg:width="0.1197in" svg:height="0.0803in" svg:x="5.6799in" svg:y="10.6508in">
        <draw:image xlink:href="Pictures/10000200000000180000001060364AA59DEF3C92.png" xlink:type="simple" xlink:show="embed" xlink:actuate="onLoad" draw:mime-type="image/png">
          <text:p/>
        </draw:image>
      </draw:frame>
      <draw:frame text:anchor-type="page" text:anchor-page-number="49" draw:z-index="459" draw:name="Shape808" draw:style-name="gr1" draw:text-style-name="P2" svg:width="0.1197in" svg:height="0.0803in" svg:x="3.4799in" svg:y="11.1102in">
        <draw:image xlink:href="Pictures/100002000000001800000010F9A1567B8587F7D1.png" xlink:type="simple" xlink:show="embed" xlink:actuate="onLoad" draw:mime-type="image/png">
          <text:p/>
        </draw:image>
      </draw:frame>
      <draw:frame text:anchor-type="page" text:anchor-page-number="89" draw:z-index="458" draw:name="Shape1512" draw:style-name="gr1" draw:text-style-name="P2" svg:width="0.1197in" svg:height="0.0803in" svg:x="2.2799in" svg:y="4.2508in">
        <draw:image xlink:href="Pictures/1000020000000018000000104374C4398349D770.png" xlink:type="simple" xlink:show="embed" xlink:actuate="onLoad" draw:mime-type="image/png">
          <text:p/>
        </draw:image>
      </draw:frame>
      <draw:frame text:anchor-type="page" text:anchor-page-number="2" draw:z-index="457" draw:name="Shape7" draw:style-name="gr1" draw:text-style-name="P2" svg:width="0.1067in" svg:height="0.0933in" svg:x="0.1335in" svg:y="4.2437in">
        <draw:image xlink:href="Pictures/10000200000000200000001C837A13B94A6E9C30.png" xlink:type="simple" xlink:show="embed" xlink:actuate="onLoad" draw:mime-type="image/png">
          <text:p/>
        </draw:image>
      </draw:frame>
      <draw:frame text:anchor-type="page" text:anchor-page-number="14" draw:z-index="456" draw:name="Shape362" draw:style-name="gr1" draw:text-style-name="P2" svg:width="6.4004in" svg:height="0.1598in" svg:x="0.9193in" svg:y="1.3102in">
        <draw:image xlink:href="Pictures/1000020000000500000000202F79D2184EC8DD2B.png" xlink:type="simple" xlink:show="embed" xlink:actuate="onLoad" draw:mime-type="image/png">
          <text:p/>
        </draw:image>
      </draw:frame>
      <draw:frame text:anchor-type="page" text:anchor-page-number="6" draw:z-index="455" draw:name="Shape175" draw:style-name="gr1" draw:text-style-name="P2" svg:width="0.0803in" svg:height="0.0398in" svg:x="3.5193in" svg:y="4.5236in">
        <draw:image xlink:href="Pictures/10000200000000180000000C8BF016F2C1A15D7F.png" xlink:type="simple" xlink:show="embed" xlink:actuate="onLoad" draw:mime-type="image/png">
          <text:p/>
        </draw:image>
      </draw:frame>
      <draw:frame text:anchor-type="page" text:anchor-page-number="38" draw:z-index="454" draw:name="Shape641" draw:style-name="gr1" draw:text-style-name="P2" svg:width="3.8398in" svg:height="0.4598in" svg:x="2.2in" svg:y="1.1508in">
        <draw:image xlink:href="Pictures/10000200000003000000005CD1CDC946AB267887.png" xlink:type="simple" xlink:show="embed" xlink:actuate="onLoad" draw:mime-type="image/png">
          <text:p/>
        </draw:image>
      </draw:frame>
      <draw:frame text:anchor-type="page" text:anchor-page-number="10" draw:z-index="453" draw:name="Shape251" draw:style-name="gr1" draw:text-style-name="P2" svg:width="1.9598in" svg:height="0.3803in" svg:x="5.3598in" svg:y="8.6102in">
        <draw:image xlink:href="Pictures/10000200000001880000004C8873F5B81747808C.png" xlink:type="simple" xlink:show="embed" xlink:actuate="onLoad" draw:mime-type="image/png">
          <text:p/>
        </draw:image>
      </draw:frame>
      <draw:frame text:anchor-type="page" text:anchor-page-number="55" draw:z-index="452" draw:name="Shape883" draw:style-name="gr1" draw:text-style-name="P2" svg:width="1.2398in" svg:height="0.1803in" svg:x="0.4799in" svg:y="5.6902in">
        <draw:image xlink:href="Pictures/10000200000000F8000000245F354A584C663EF0.png" xlink:type="simple" xlink:show="embed" xlink:actuate="onLoad" draw:mime-type="image/png">
          <text:p/>
        </draw:image>
      </draw:frame>
      <draw:frame text:anchor-type="page" text:anchor-page-number="32" draw:z-index="451" draw:name="Shape580" draw:style-name="gr1" draw:text-style-name="P2" svg:width="0.1197in" svg:height="0.1197in" svg:x="3.2398in" svg:y="11.0508in">
        <draw:image xlink:href="Pictures/1000020000000018000000188A5F94A40C13D2AF.png" xlink:type="simple" xlink:show="embed" xlink:actuate="onLoad" draw:mime-type="image/png">
          <text:p/>
        </draw:image>
      </draw:frame>
      <draw:frame text:anchor-type="page" text:anchor-page-number="73" draw:z-index="450" draw:name="Shape1148" draw:style-name="gr1" draw:text-style-name="P2" svg:width="6.3598in" svg:height="0.1598in" svg:x="0.9193in" svg:y="7.3701in">
        <draw:image xlink:href="Pictures/10000200000004F8000000209AF6A9525959989C.png" xlink:type="simple" xlink:show="embed" xlink:actuate="onLoad" draw:mime-type="image/png">
          <text:p/>
        </draw:image>
      </draw:frame>
      <draw:frame text:anchor-type="page" text:anchor-page-number="54" draw:z-index="449" draw:name="Shape870" draw:style-name="gr1" draw:text-style-name="P2" svg:width="3.8398in" svg:height="0.4398in" svg:x="2.2in" svg:y="1.1508in">
        <draw:image xlink:href="Pictures/1000020000000300000000586267E895514B777C.png" xlink:type="simple" xlink:show="embed" xlink:actuate="onLoad" draw:mime-type="image/png">
          <text:p/>
        </draw:image>
      </draw:frame>
      <draw:frame text:anchor-type="page" text:anchor-page-number="26" draw:z-index="448" draw:name="Shape505" draw:style-name="gr1" draw:text-style-name="P2" svg:width="0.8398in" svg:height="0.3803in" svg:x="1.8799in" svg:y="10.4902in">
        <draw:image xlink:href="Pictures/10000200000000A80000004CF477BF132BA76092.png" xlink:type="simple" xlink:show="embed" xlink:actuate="onLoad" draw:mime-type="image/png">
          <text:p/>
        </draw:image>
      </draw:frame>
      <draw:frame text:anchor-type="page" text:anchor-page-number="8" draw:z-index="447" draw:name="Shape211" draw:style-name="gr1" draw:text-style-name="P2" svg:width="0.3598in" svg:height="0.4398in" svg:x="7.4398in" svg:y="5.6508in">
        <draw:image xlink:href="Pictures/10000200000000480000005832AC45DAE5364C83.png" xlink:type="simple" xlink:show="embed" xlink:actuate="onLoad" draw:mime-type="image/png">
          <text:p/>
        </draw:image>
      </draw:frame>
      <draw:frame text:anchor-type="page" text:anchor-page-number="68" draw:z-index="446" draw:name="Shape1085" draw:style-name="gr1" draw:text-style-name="P2" svg:width="7.1197in" svg:height="4.1004in" svg:x="0.6in" svg:y="2.4307in">
        <draw:image xlink:href="Pictures/1000020000000590000003349566500A8A4221C0.png" xlink:type="simple" xlink:show="embed" xlink:actuate="onLoad" draw:mime-type="image/png">
          <text:p/>
        </draw:image>
      </draw:frame>
      <draw:frame text:anchor-type="page" text:anchor-page-number="56" draw:z-index="445" draw:name="Shape901" draw:style-name="gr1" draw:text-style-name="P2" svg:width="4.0004in" svg:height="0.3398in" svg:x="2.1598in" svg:y="0.6701in">
        <draw:image xlink:href="Pictures/100002000000032000000044C6C9768D09C368D1.png" xlink:type="simple" xlink:show="embed" xlink:actuate="onLoad" draw:mime-type="image/png">
          <text:p/>
        </draw:image>
      </draw:frame>
      <draw:frame text:anchor-type="page" text:anchor-page-number="27" draw:z-index="444" draw:name="Shape508" draw:style-name="gr1" draw:text-style-name="P2" svg:width="3.8803in" svg:height="0.9197in" svg:x="2.1598in" svg:y="0.7102in">
        <draw:image xlink:href="Pictures/1000020000000308000000B8CC15632992883DEC.png" xlink:type="simple" xlink:show="embed" xlink:actuate="onLoad" draw:mime-type="image/png">
          <text:p/>
        </draw:image>
      </draw:frame>
      <draw:frame text:anchor-type="page" text:anchor-page-number="82" draw:z-index="443" draw:name="Shape1347" draw:style-name="gr1" draw:text-style-name="P2" svg:width="3.8398in" svg:height="2.0803in" svg:x="2.2799in" svg:y="3.5307in">
        <draw:image xlink:href="Pictures/1000020000000300000001A0D71B0DFBAE45EED7.png" xlink:type="simple" xlink:show="embed" xlink:actuate="onLoad" draw:mime-type="image/png">
          <text:p/>
        </draw:image>
      </draw:frame>
      <draw:frame text:anchor-type="page" text:anchor-page-number="41" draw:z-index="442" draw:name="Shape682" draw:style-name="gr1" draw:text-style-name="P2" svg:width="0.7598in" svg:height="0.3398in" svg:x="3.8in" svg:y="0.2508in">
        <draw:image xlink:href="Pictures/100002000000009800000044536676EFCFDA9B86.png" xlink:type="simple" xlink:show="embed" xlink:actuate="onLoad" draw:mime-type="image/png">
          <text:p/>
        </draw:image>
      </draw:frame>
      <draw:frame text:anchor-type="page" text:anchor-page-number="47" draw:z-index="441" draw:name="Shape786" draw:style-name="gr1" draw:text-style-name="P2" svg:width="0.1197in" svg:height="0.0803in" svg:x="2.9193in" svg:y="11.0508in">
        <draw:image xlink:href="Pictures/1000020000000018000000101D18592C314574EE.png" xlink:type="simple" xlink:show="embed" xlink:actuate="onLoad" draw:mime-type="image/png">
          <text:p/>
        </draw:image>
      </draw:frame>
      <draw:frame text:anchor-type="page" text:anchor-page-number="12" draw:z-index="440" draw:name="Shape294" draw:style-name="gr1" draw:text-style-name="P2" svg:width="0.4398in" svg:height="0.1803in" svg:x="6.7193in" svg:y="2.1307in">
        <draw:image xlink:href="Pictures/100002000000005800000024757451D6652618FD.png" xlink:type="simple" xlink:show="embed" xlink:actuate="onLoad" draw:mime-type="image/png">
          <text:p/>
        </draw:image>
      </draw:frame>
      <draw:frame text:anchor-type="page" text:anchor-page-number="18" draw:z-index="439" draw:name="Shape405" draw:style-name="gr1" draw:text-style-name="P2" svg:width="0.9598in" svg:height="0.7803in" svg:x="4.4in" svg:y="10.0307in">
        <draw:image xlink:href="Pictures/10000200000000C00000009CE0646F56D1282305.png" xlink:type="simple" xlink:show="embed" xlink:actuate="onLoad" draw:mime-type="image/png">
          <text:p/>
        </draw:image>
      </draw:frame>
      <draw:frame text:anchor-type="page" text:anchor-page-number="89" draw:z-index="438" draw:name="Shape1514" draw:style-name="gr1" draw:text-style-name="P2" svg:width="0.8004in" svg:height="0.3803in" svg:x="5.6799in" svg:y="5.0102in">
        <draw:image xlink:href="Pictures/10000200000000A00000004C6DADEFBE830E75A0.png" xlink:type="simple" xlink:show="embed" xlink:actuate="onLoad" draw:mime-type="image/png">
          <text:p/>
        </draw:image>
      </draw:frame>
      <draw:frame text:anchor-type="page" text:anchor-page-number="39" draw:z-index="437" draw:name="Shape665" draw:style-name="gr1" draw:text-style-name="P2" svg:width="0.5598in" svg:height="0.1598in" svg:x="3.0398in" svg:y="11.1508in">
        <draw:image xlink:href="Pictures/10000200000000700000002028CA393E26D7A05F.png" xlink:type="simple" xlink:show="embed" xlink:actuate="onLoad" draw:mime-type="image/png">
          <text:p/>
        </draw:image>
      </draw:frame>
      <draw:frame text:anchor-type="page" text:anchor-page-number="13" draw:z-index="436" draw:name="Shape327" draw:style-name="gr1" draw:text-style-name="P2" svg:width="0.1197in" svg:height="0.2803in" svg:x="6.9193in" svg:y="3.0508in">
        <draw:image xlink:href="Pictures/10000200000000180000003890C9EA0DAC6AE39E.png" xlink:type="simple" xlink:show="embed" xlink:actuate="onLoad" draw:mime-type="image/png">
          <text:p/>
        </draw:image>
      </draw:frame>
      <draw:frame text:anchor-type="page" text:anchor-page-number="63" draw:z-index="435" draw:name="Shape998" draw:style-name="gr1" draw:text-style-name="P2" svg:width="3.9598in" svg:height="0.2004in" svg:x="0.6799in" svg:y="3.2508in">
        <draw:image xlink:href="Pictures/1000020000000318000000282F59771FB2E307DE.png" xlink:type="simple" xlink:show="embed" xlink:actuate="onLoad" draw:mime-type="image/png">
          <text:p/>
        </draw:image>
      </draw:frame>
      <draw:frame text:anchor-type="page" text:anchor-page-number="1" draw:z-index="434" draw:name="Shape3" draw:style-name="gr1" draw:text-style-name="P2" svg:width="0.0803in" svg:height="0.0539in" svg:x="3.8665in" svg:y="6.2839in">
        <draw:image xlink:href="Pictures/100002000000001800000010CE409DEADC44A43C.png" xlink:type="simple" xlink:show="embed" xlink:actuate="onLoad" draw:mime-type="image/png">
          <text:p/>
        </draw:image>
      </draw:frame>
      <draw:frame text:anchor-type="page" text:anchor-page-number="74" draw:z-index="433" draw:name="Shape1201" draw:style-name="gr1" draw:text-style-name="P2" svg:width="6.3197in" svg:height="0.9598in" svg:x="1in" svg:y="8.5902in">
        <draw:image xlink:href="Pictures/10000200000004F0000000C08E159EF09C7D704F.png" xlink:type="simple" xlink:show="embed" xlink:actuate="onLoad" draw:mime-type="image/png">
          <text:p/>
        </draw:image>
      </draw:frame>
      <draw:frame text:anchor-type="page" text:anchor-page-number="36" draw:z-index="432" draw:name="Shape620" draw:style-name="gr1" draw:text-style-name="P2" svg:width="0.1197in" svg:height="0.1004in" svg:x="3.2799in" svg:y="11.0102in">
        <draw:image xlink:href="Pictures/100002000000001800000014D84E33D077504D76.png" xlink:type="simple" xlink:show="embed" xlink:actuate="onLoad" draw:mime-type="image/png">
          <text:p/>
        </draw:image>
      </draw:frame>
      <draw:frame text:anchor-type="page" text:anchor-page-number="66" draw:z-index="431" draw:name="Shape1058" draw:style-name="gr1" draw:text-style-name="P2" svg:width="7.0398in" svg:height="4.7598in" svg:x="0.7193in" svg:y="4.7508in">
        <draw:image xlink:href="Pictures/1000020000000580000003B8CBE3B381564BC890.png" xlink:type="simple" xlink:show="embed" xlink:actuate="onLoad" draw:mime-type="image/png">
          <text:p/>
        </draw:image>
      </draw:frame>
      <draw:frame text:anchor-type="page" text:anchor-page-number="76" draw:z-index="430" draw:name="Shape1237" draw:style-name="gr1" draw:text-style-name="P2" svg:width="0.7598in" svg:height="0.3197in" svg:x="5.8in" svg:y="6.0508in">
        <draw:image xlink:href="Pictures/10000200000000980000004096B152219EB51877.png" xlink:type="simple" xlink:show="embed" xlink:actuate="onLoad" draw:mime-type="image/png">
          <text:p/>
        </draw:image>
      </draw:frame>
      <draw:frame text:anchor-type="page" text:anchor-page-number="67" draw:z-index="429" draw:name="Shape1065" draw:style-name="gr1" draw:text-style-name="P2" svg:width="7.0398in" svg:height="0.9197in" svg:x="0.6799in" svg:y="1.7701in">
        <draw:image xlink:href="Pictures/1000020000000580000000B82BFBE536B373FC04.png" xlink:type="simple" xlink:show="embed" xlink:actuate="onLoad" draw:mime-type="image/png">
          <text:p/>
        </draw:image>
      </draw:frame>
      <draw:frame text:anchor-type="page" text:anchor-page-number="71" draw:z-index="428" draw:name="Shape1111" draw:style-name="gr1" draw:text-style-name="P2" svg:width="1.8398in" svg:height="0.1803in" svg:x="0.6799in" svg:y="1.7508in">
        <draw:image xlink:href="Pictures/100002000000017000000024040A0831D5AAD553.png" xlink:type="simple" xlink:show="embed" xlink:actuate="onLoad" draw:mime-type="image/png">
          <text:p/>
        </draw:image>
      </draw:frame>
      <draw:frame text:anchor-type="page" text:anchor-page-number="38" draw:z-index="427" draw:name="Shape649" draw:style-name="gr1" draw:text-style-name="P2" svg:width="7.3598in" svg:height="8.9598in" svg:x="0.4in" svg:y="1.7307in">
        <draw:image xlink:href="Pictures/10000200000005C00000070005E816C770A9EA78.png" xlink:type="simple" xlink:show="embed" xlink:actuate="onLoad" draw:mime-type="image/png">
          <text:p/>
        </draw:image>
      </draw:frame>
      <draw:frame text:anchor-type="page" text:anchor-page-number="68" draw:z-index="426" draw:name="Shape1086" draw:style-name="gr1" draw:text-style-name="P2" svg:width="6.1598in" svg:height="3.8197in" svg:x="1.6in" svg:y="6.9307in">
        <draw:image xlink:href="Pictures/10000200000004D0000002FC8FD02D204E0ED20C.png" xlink:type="simple" xlink:show="embed" xlink:actuate="onLoad" draw:mime-type="image/png">
          <text:p/>
        </draw:image>
      </draw:frame>
      <draw:frame text:anchor-type="page" text:anchor-page-number="40" draw:z-index="425" draw:name="Shape681" draw:style-name="gr1" draw:text-style-name="P2" svg:width="0.0803in" svg:height="0.1004in" svg:x="3.3598in" svg:y="11.2701in">
        <draw:image xlink:href="Pictures/100002000000001000000014C9AEA301F04322CF.png" xlink:type="simple" xlink:show="embed" xlink:actuate="onLoad" draw:mime-type="image/png">
          <text:p/>
        </draw:image>
      </draw:frame>
      <draw:frame text:anchor-type="page" text:anchor-page-number="88" draw:z-index="424" draw:name="Shape1483" draw:style-name="gr1" draw:text-style-name="P2" svg:width="3.5197in" svg:height="0.3598in" svg:x="2.2398in" svg:y="2.2902in">
        <draw:image xlink:href="Pictures/10000200000002C000000048A435251D96E81037.png" xlink:type="simple" xlink:show="embed" xlink:actuate="onLoad" draw:mime-type="image/png">
          <text:p/>
        </draw:image>
      </draw:frame>
      <draw:frame text:anchor-type="page" text:anchor-page-number="15" draw:z-index="423" draw:name="Shape387" draw:style-name="gr1" draw:text-style-name="P2" svg:width="6.5197in" svg:height="0.3803in" svg:x="0.9598in" svg:y="4.2307in">
        <draw:image xlink:href="Pictures/10000200000005180000004C4A4FAA8006B623A3.png" xlink:type="simple" xlink:show="embed" xlink:actuate="onLoad" draw:mime-type="image/png">
          <text:p/>
        </draw:image>
      </draw:frame>
      <draw:frame text:anchor-type="page" text:anchor-page-number="75" draw:z-index="422" draw:name="Shape1213" draw:style-name="gr1" draw:text-style-name="P2" svg:width="2.2004in" svg:height="0.1803in" svg:x="4.8in" svg:y="5.4102in">
        <draw:image xlink:href="Pictures/10000200000001B800000024D11FC43A09D81DF7.png" xlink:type="simple" xlink:show="embed" xlink:actuate="onLoad" draw:mime-type="image/png">
          <text:p/>
        </draw:image>
      </draw:frame>
      <draw:frame text:anchor-type="page" text:anchor-page-number="65" draw:z-index="421" draw:name="Shape1039" draw:style-name="gr1" draw:text-style-name="P2" svg:width="7.0398in" svg:height="3.3004in" svg:x="0.6799in" svg:y="5.7508in">
        <draw:image xlink:href="Pictures/100002000000058000000294909AB6BD2B11AE93.png" xlink:type="simple" xlink:show="embed" xlink:actuate="onLoad" draw:mime-type="image/png">
          <text:p/>
        </draw:image>
      </draw:frame>
      <draw:frame text:anchor-type="page" text:anchor-page-number="72" draw:z-index="420" draw:name="Shape1125" draw:style-name="gr1" draw:text-style-name="P2" svg:width="0.1598in" svg:height="0.1004in" svg:x="3.5598in" svg:y="11.0102in">
        <draw:image xlink:href="Pictures/100002000000002000000014B13EB3BE48A399E5.png" xlink:type="simple" xlink:show="embed" xlink:actuate="onLoad" draw:mime-type="image/png">
          <text:p/>
        </draw:image>
      </draw:frame>
      <draw:frame text:anchor-type="page" text:anchor-page-number="42" draw:z-index="419" draw:name="Shape702" draw:style-name="gr1" draw:text-style-name="P2" svg:width="3.7197in" svg:height="0.6803in" svg:x="3.4398in" svg:y="8.8508in">
        <draw:image xlink:href="Pictures/10000200000002E8000000888007BED425D023B6.png" xlink:type="simple" xlink:show="embed" xlink:actuate="onLoad" draw:mime-type="image/png">
          <text:p/>
        </draw:image>
      </draw:frame>
      <draw:frame text:anchor-type="page" text:anchor-page-number="41" draw:z-index="418" draw:name="Shape684" draw:style-name="gr1" draw:text-style-name="P2" svg:width="0.8004in" svg:height="0.3598in" svg:x="2.4799in" svg:y="5.4102in">
        <draw:image xlink:href="Pictures/10000200000000A000000048D92F63F215D8B33E.png" xlink:type="simple" xlink:show="embed" xlink:actuate="onLoad" draw:mime-type="image/png">
          <text:p/>
        </draw:image>
      </draw:frame>
      <draw:frame text:anchor-type="page" text:anchor-page-number="70" draw:z-index="417" draw:name="Shape1103" draw:style-name="gr1" draw:text-style-name="P2" svg:width="0.1197in" svg:height="0.0803in" svg:x="6.3193in" svg:y="5.0102in">
        <draw:image xlink:href="Pictures/10000200000000180000001018944437F199AB8C.png" xlink:type="simple" xlink:show="embed" xlink:actuate="onLoad" draw:mime-type="image/png">
          <text:p/>
        </draw:image>
      </draw:frame>
      <draw:frame text:anchor-type="page" text:anchor-page-number="73" draw:z-index="416" draw:name="Shape1149" draw:style-name="gr1" draw:text-style-name="P2" svg:width="6.3598in" svg:height="0.1598in" svg:x="0.9193in" svg:y="8.5508in">
        <draw:image xlink:href="Pictures/10000200000004F800000020EFE2E4FCDC1309A2.png" xlink:type="simple" xlink:show="embed" xlink:actuate="onLoad" draw:mime-type="image/png">
          <text:p/>
        </draw:image>
      </draw:frame>
      <draw:frame text:anchor-type="page" text:anchor-page-number="37" draw:z-index="415" draw:name="Shape625" draw:style-name="gr1" draw:text-style-name="P2" svg:width="3.8803in" svg:height="0.9197in" svg:x="2.2in" svg:y="0.7102in">
        <draw:image xlink:href="Pictures/1000020000000308000000B87425BA960441104B.png" xlink:type="simple" xlink:show="embed" xlink:actuate="onLoad" draw:mime-type="image/png">
          <text:p/>
        </draw:image>
      </draw:frame>
      <draw:frame text:anchor-type="page" text:anchor-page-number="64" draw:z-index="414" draw:name="Shape1012" draw:style-name="gr1" draw:text-style-name="P2" svg:width="7.1598in" svg:height="5.1598in" svg:x="0.6in" svg:y="1.1508in">
        <draw:image xlink:href="Pictures/100002000000059800000408AE05B8D0B27A505B.png" xlink:type="simple" xlink:show="embed" xlink:actuate="onLoad" draw:mime-type="image/png">
          <text:p/>
        </draw:image>
      </draw:frame>
      <draw:frame text:anchor-type="page" text:anchor-page-number="43" draw:z-index="413" draw:name="Shape721" draw:style-name="gr1" draw:text-style-name="P2" svg:width="0.3598in" svg:height="0.1398in" svg:x="3.2in" svg:y="10.6508in">
        <draw:image xlink:href="Pictures/10000200000000480000001C484406817D1DCE24.png" xlink:type="simple" xlink:show="embed" xlink:actuate="onLoad" draw:mime-type="image/png">
          <text:p/>
        </draw:image>
      </draw:frame>
      <draw:frame text:anchor-type="page" text:anchor-page-number="14" draw:z-index="412" draw:name="Shape363" draw:style-name="gr1" draw:text-style-name="P2" svg:width="3.6398in" svg:height="0.1803in" svg:x="2.3193in" svg:y="1.6902in">
        <draw:image xlink:href="Pictures/10000200000002D80000002495E63AFB800C2B7C.png" xlink:type="simple" xlink:show="embed" xlink:actuate="onLoad" draw:mime-type="image/png">
          <text:p/>
        </draw:image>
      </draw:frame>
      <draw:frame text:anchor-type="page" text:anchor-page-number="87" draw:z-index="411" draw:name="Shape1465" draw:style-name="gr1" draw:text-style-name="P2" svg:width="3.3598in" svg:height="2.0803in" svg:x="2.2in" svg:y="2.7508in">
        <draw:image xlink:href="Pictures/10000200000002A0000001A0D88A64C0AD3AAE33.png" xlink:type="simple" xlink:show="embed" xlink:actuate="onLoad" draw:mime-type="image/png">
          <text:p/>
        </draw:image>
      </draw:frame>
      <draw:frame text:anchor-type="page" text:anchor-page-number="69" draw:z-index="410" draw:name="Shape1099" draw:style-name="gr1" draw:text-style-name="P2" svg:width="0.2398in" svg:height="0.2398in" svg:x="4.6398in" svg:y="11.0701in">
        <draw:image xlink:href="Pictures/10000200000000300000003062B3E2DCBA59F622.png" xlink:type="simple" xlink:show="embed" xlink:actuate="onLoad" draw:mime-type="image/png">
          <text:p/>
        </draw:image>
      </draw:frame>
      <draw:frame text:anchor-type="page" text:anchor-page-number="57" draw:z-index="409" draw:name="Shape910" draw:style-name="gr1" draw:text-style-name="P2" svg:width="4.0004in" svg:height="0.9197in" svg:x="2.1598in" svg:y="0.7102in">
        <draw:image xlink:href="Pictures/1000020000000320000000B84EEAFB93FC60FC6E.png" xlink:type="simple" xlink:show="embed" xlink:actuate="onLoad" draw:mime-type="image/png">
          <text:p/>
        </draw:image>
      </draw:frame>
      <draw:frame text:anchor-type="page" text:anchor-page-number="46" draw:z-index="408" draw:name="Shape770" draw:style-name="gr1" draw:text-style-name="P2" svg:width="3.2398in" svg:height="0.3803in" svg:x="0.8398in" svg:y="4.3902in">
        <draw:image xlink:href="Pictures/10000200000002880000004CB4747E53F7ECFD05.png" xlink:type="simple" xlink:show="embed" xlink:actuate="onLoad" draw:mime-type="image/png">
          <text:p/>
        </draw:image>
      </draw:frame>
      <draw:frame text:anchor-type="page" text:anchor-page-number="56" draw:z-index="407" draw:name="Shape904" draw:style-name="gr1" draw:text-style-name="P2" svg:width="0.8803in" svg:height="0.3803in" svg:x="1.6799in" svg:y="10.5508in">
        <draw:image xlink:href="Pictures/10000200000000B00000004C4C28C36CB1455EB7.png" xlink:type="simple" xlink:show="embed" xlink:actuate="onLoad" draw:mime-type="image/png">
          <text:p/>
        </draw:image>
      </draw:frame>
      <draw:frame text:anchor-type="page" text:anchor-page-number="25" draw:z-index="406" draw:name="Shape487" draw:style-name="gr1" draw:text-style-name="P2" svg:width="6.8803in" svg:height="8.0598in" svg:x="0.8398in" svg:y="1.9508in">
        <draw:image xlink:href="Pictures/10000200000005600000064C61DAABD738005148.png" xlink:type="simple" xlink:show="embed" xlink:actuate="onLoad" draw:mime-type="image/png">
          <text:p/>
        </draw:image>
      </draw:frame>
      <draw:frame text:anchor-type="page" text:anchor-page-number="81" draw:z-index="405" draw:name="Shape1331" draw:style-name="gr1" draw:text-style-name="P2" svg:width="0.5197in" svg:height="0.1803in" svg:x="2.9598in" svg:y="6.9102in">
        <draw:image xlink:href="Pictures/100002000000006800000024142C0A0A2B5064C3.png" xlink:type="simple" xlink:show="embed" xlink:actuate="onLoad" draw:mime-type="image/png">
          <text:p/>
        </draw:image>
      </draw:frame>
      <draw:frame text:anchor-type="page" text:anchor-page-number="47" draw:z-index="404" draw:name="Shape775" draw:style-name="gr1" draw:text-style-name="P2" svg:width="1.3598in" svg:height="0.1598in" svg:x="2.2398in" svg:y="7.3307in">
        <draw:image xlink:href="Pictures/100002000000011000000020097C92AB356F60BA.png" xlink:type="simple" xlink:show="embed" xlink:actuate="onLoad" draw:mime-type="image/png">
          <text:p/>
        </draw:image>
      </draw:frame>
      <draw:frame text:anchor-type="page" text:anchor-page-number="6" draw:z-index="403" draw:name="Shape170" draw:style-name="gr1" draw:text-style-name="P2" svg:width="0.0803in" svg:height="0.0398in" svg:x="1.2264in" svg:y="4.4701in">
        <draw:image xlink:href="Pictures/10000200000000180000000C6FBAB18E92D48F93.png" xlink:type="simple" xlink:show="embed" xlink:actuate="onLoad" draw:mime-type="image/png">
          <text:p/>
        </draw:image>
      </draw:frame>
      <draw:frame text:anchor-type="page" text:anchor-page-number="10" draw:z-index="402" draw:name="Shape254" draw:style-name="gr1" draw:text-style-name="P2" svg:width="6.5197in" svg:height="1.1197in" svg:x="0.8in" svg:y="9.5701in">
        <draw:image xlink:href="Pictures/1000020000000518000000E0FC1503069C074723.png" xlink:type="simple" xlink:show="embed" xlink:actuate="onLoad" draw:mime-type="image/png">
          <text:p/>
        </draw:image>
      </draw:frame>
      <draw:frame text:anchor-type="page" text:anchor-page-number="55" draw:z-index="401" draw:name="Shape887" draw:style-name="gr1" draw:text-style-name="P2" svg:width="7.2398in" svg:height="7.4004in" svg:x="0.4799in" svg:y="0.7307in">
        <draw:image xlink:href="Pictures/10000200000005A8000005C8C3670C449AA1AEE0.png" xlink:type="simple" xlink:show="embed" xlink:actuate="onLoad" draw:mime-type="image/png">
          <text:p/>
        </draw:image>
      </draw:frame>
      <draw:frame text:anchor-type="page" text:anchor-page-number="32" draw:z-index="400" draw:name="Shape581" draw:style-name="gr1" draw:text-style-name="P2" svg:width="0.1197in" svg:height="0.1004in" svg:x="3.4799in" svg:y="11.1307in">
        <draw:image xlink:href="Pictures/100002000000001800000014A73641FB51E5564C.png" xlink:type="simple" xlink:show="embed" xlink:actuate="onLoad" draw:mime-type="image/png">
          <text:p/>
        </draw:image>
      </draw:frame>
      <draw:frame text:anchor-type="page" text:anchor-page-number="54" draw:z-index="399" draw:name="Shape871" draw:style-name="gr1" draw:text-style-name="P2" svg:width="1.5598in" svg:height="0.2197in" svg:x="0.5193in" svg:y="1.7102in">
        <draw:image xlink:href="Pictures/10000200000001380000002C2F0DDEDDBBA5C62D.png" xlink:type="simple" xlink:show="embed" xlink:actuate="onLoad" draw:mime-type="image/png">
          <text:p/>
        </draw:image>
      </draw:frame>
      <draw:frame text:anchor-type="page" text:anchor-page-number="26" draw:z-index="398" draw:name="Shape506" draw:style-name="gr1" draw:text-style-name="P2" svg:width="0.1598in" svg:height="0.0803in" svg:x="3.2in" svg:y="11.0902in">
        <draw:image xlink:href="Pictures/1000020000000020000000101AD393B4FD9811BD.png" xlink:type="simple" xlink:show="embed" xlink:actuate="onLoad" draw:mime-type="image/png">
          <text:p/>
        </draw:image>
      </draw:frame>
      <draw:frame text:anchor-type="page" text:anchor-page-number="82" draw:z-index="397" draw:name="Shape1354" draw:style-name="gr1" draw:text-style-name="P2" svg:width="3.1197in" svg:height="0.1004in" svg:x="2.7598in" svg:y="7.3102in">
        <draw:image xlink:href="Pictures/1000020000000270000000142CF92D940C043827.png" xlink:type="simple" xlink:show="embed" xlink:actuate="onLoad" draw:mime-type="image/png">
          <text:p/>
        </draw:image>
      </draw:frame>
      <draw:frame text:anchor-type="page" text:anchor-page-number="53" draw:z-index="396" draw:name="Shape863" draw:style-name="gr1" draw:text-style-name="P2" svg:width="7.6803in" svg:height="4.2004in" svg:x="0.4398in" svg:y="4.5508in">
        <draw:image xlink:href="Pictures/10000200000006000000034817D0E782D0EBEDCF.png" xlink:type="simple" xlink:show="embed" xlink:actuate="onLoad" draw:mime-type="image/png">
          <text:p/>
        </draw:image>
      </draw:frame>
      <draw:frame text:anchor-type="page" text:anchor-page-number="85" draw:z-index="395" draw:name="Shape1413" draw:style-name="gr1" draw:text-style-name="P2" svg:width="2.1598in" svg:height="0.1803in" svg:x="0.6799in" svg:y="1.7508in">
        <draw:image xlink:href="Pictures/10000200000001B000000024AAEAD71CA6904212.png" xlink:type="simple" xlink:show="embed" xlink:actuate="onLoad" draw:mime-type="image/png">
          <text:p/>
        </draw:image>
      </draw:frame>
      <draw:frame text:anchor-type="page" text:anchor-page-number="80" draw:z-index="394" draw:name="Shape1303" draw:style-name="gr1" draw:text-style-name="P2" svg:width="5.1598in" svg:height="2.2004in" svg:x="1.2in" svg:y="4.9508in">
        <draw:image xlink:href="Pictures/1000020000000408000001B81B655A53BC8CDDD6.png" xlink:type="simple" xlink:show="embed" xlink:actuate="onLoad" draw:mime-type="image/png">
          <text:p/>
        </draw:image>
      </draw:frame>
      <draw:frame text:anchor-type="page" text:anchor-page-number="52" draw:z-index="393" draw:name="Shape851" draw:style-name="gr1" draw:text-style-name="P2" svg:width="0.0803in" svg:height="0.1004in" svg:x="3.8in" svg:y="7.8102in">
        <draw:image xlink:href="Pictures/100002000000001000000014B424CD52BCF9DCD2.png" xlink:type="simple" xlink:show="embed" xlink:actuate="onLoad" draw:mime-type="image/png">
          <text:p/>
        </draw:image>
      </draw:frame>
      <draw:frame text:anchor-type="page" text:anchor-page-number="27" draw:z-index="392" draw:name="Shape518" draw:style-name="gr1" draw:text-style-name="P2" svg:width="6.7598in" svg:height="8.4398in" svg:x="0.9598in" svg:y="1.7508in">
        <draw:image xlink:href="Pictures/100002000000054800000698BC0F0C7BAF7F531D.png" xlink:type="simple" xlink:show="embed" xlink:actuate="onLoad" draw:mime-type="image/png">
          <text:p/>
        </draw:image>
      </draw:frame>
      <draw:frame text:anchor-type="page" text:anchor-page-number="83" draw:z-index="391" draw:name="Shape1368" draw:style-name="gr1" draw:text-style-name="P2" svg:width="3.8004in" svg:height="2.0598in" svg:x="2.2398in" svg:y="3.0307in">
        <draw:image xlink:href="Pictures/10000200000002F80000019CBF266B3DCC16E6CB.png" xlink:type="simple" xlink:show="embed" xlink:actuate="onLoad" draw:mime-type="image/png">
          <text:p/>
        </draw:image>
      </draw:frame>
      <draw:frame text:anchor-type="page" text:anchor-page-number="4" draw:z-index="390" draw:name="Shape82" draw:style-name="gr1" draw:text-style-name="P2" svg:width="0.213in" svg:height="0.0933in" svg:x="1.6535in" svg:y="11.1772in">
        <draw:image xlink:href="Pictures/10000200000000400000001C15B6C4CAB047C076.png" xlink:type="simple" xlink:show="embed" xlink:actuate="onLoad" draw:mime-type="image/png">
          <text:p/>
        </draw:image>
      </draw:frame>
      <draw:frame text:anchor-type="page" text:anchor-page-number="51" draw:z-index="389" draw:name="Shape835" draw:style-name="gr1" draw:text-style-name="P2" svg:width="0.1197in" svg:height="0.1004in" svg:x="5.9193in" svg:y="9.7902in">
        <draw:image xlink:href="Pictures/1000020000000018000000144B1B7CF7CC219C9C.png" xlink:type="simple" xlink:show="embed" xlink:actuate="onLoad" draw:mime-type="image/png">
          <text:p/>
        </draw:image>
      </draw:frame>
      <draw:frame text:anchor-type="page" text:anchor-page-number="28" draw:z-index="388" draw:name="Shape531" draw:style-name="gr1" draw:text-style-name="P2" svg:width="0.8803in" svg:height="0.4197in" svg:x="1.8398in" svg:y="10.3902in">
        <draw:image xlink:href="Pictures/10000200000000B000000054C7A03905DB64E88D.png" xlink:type="simple" xlink:show="embed" xlink:actuate="onLoad" draw:mime-type="image/png">
          <text:p/>
        </draw:image>
      </draw:frame>
      <draw:frame text:anchor-type="page" text:anchor-page-number="5" draw:z-index="387" draw:name="Shape125" draw:style-name="gr1" draw:text-style-name="P2" svg:width="0.213in" svg:height="0.0803in" svg:x="4.2134in" svg:y="10.7638in">
        <draw:image xlink:href="Pictures/100002000000004000000018D4CC39E4DD957A74.png" xlink:type="simple" xlink:show="embed" xlink:actuate="onLoad" draw:mime-type="image/png">
          <text:p/>
        </draw:image>
      </draw:frame>
      <draw:frame text:anchor-type="page" text:anchor-page-number="9" draw:z-index="386" draw:name="Shape225" draw:style-name="gr1" draw:text-style-name="P2" svg:width="0.1197in" svg:height="0.1004in" svg:x="2.5598in" svg:y="10.9701in">
        <draw:image xlink:href="Pictures/1000020000000018000000148B0433B8C192993A.png" xlink:type="simple" xlink:show="embed" xlink:actuate="onLoad" draw:mime-type="image/png">
          <text:p/>
        </draw:image>
      </draw:frame>
      <draw:frame text:anchor-type="page" text:anchor-page-number="48" draw:z-index="385" draw:name="Shape796" draw:style-name="gr1" draw:text-style-name="P2" svg:width="0.5598in" svg:height="0.5197in" svg:x="5.8799in" svg:y="10.1508in">
        <draw:image xlink:href="Pictures/10000200000000700000006805A1AC9EA68302A0.png" xlink:type="simple" xlink:show="embed" xlink:actuate="onLoad" draw:mime-type="image/png">
          <text:p/>
        </draw:image>
      </draw:frame>
      <draw:frame text:anchor-type="page" text:anchor-page-number="2" draw:z-index="384" draw:name="Shape16" draw:style-name="gr1" draw:text-style-name="P2" svg:width="4.8803in" svg:height="2.5469in" svg:x="1.7063in" svg:y="3.8839in">
        <draw:image xlink:href="Pictures/10000200000005B8000002FC55E684F3FAF02376.png" xlink:type="simple" xlink:show="embed" xlink:actuate="onLoad" draw:mime-type="image/png">
          <text:p/>
        </draw:image>
      </draw:frame>
      <draw:frame text:anchor-type="page" text:anchor-page-number="30" draw:z-index="383" draw:name="Shape558" draw:style-name="gr1" draw:text-style-name="P2" svg:width="0.1598in" svg:height="0.1197in" svg:x="4.1193in" svg:y="10.5508in">
        <draw:image xlink:href="Pictures/100002000000002000000018A674C869FAB4D62B.png" xlink:type="simple" xlink:show="embed" xlink:actuate="onLoad" draw:mime-type="image/png">
          <text:p/>
        </draw:image>
      </draw:frame>
      <draw:frame text:anchor-type="page" text:anchor-page-number="29" draw:z-index="382" draw:name="Shape545" draw:style-name="gr1" draw:text-style-name="P2" svg:width="0.1598in" svg:height="0.1197in" svg:x="3in" svg:y="11.0102in">
        <draw:image xlink:href="Pictures/10000200000000200000001804E514E5E07D64CE.png" xlink:type="simple" xlink:show="embed" xlink:actuate="onLoad" draw:mime-type="image/png">
          <text:p/>
        </draw:image>
      </draw:frame>
      <draw:frame text:anchor-type="page" text:anchor-page-number="84" draw:z-index="381" draw:name="Shape1398" draw:style-name="gr1" draw:text-style-name="P2" svg:width="4.8398in" svg:height="5.7803in" svg:x="1.2398in" svg:y="2.7307in">
        <draw:image xlink:href="Pictures/10000200000003C80000048481D5F5569095ED63.png" xlink:type="simple" xlink:show="embed" xlink:actuate="onLoad" draw:mime-type="image/png">
          <text:p/>
        </draw:image>
      </draw:frame>
      <draw:frame text:anchor-type="page" text:anchor-page-number="50" draw:z-index="380" draw:name="Shape816" draw:style-name="gr1" draw:text-style-name="P2" svg:width="7.4803in" svg:height="6.0598in" svg:x="0.4in" svg:y="1.1701in">
        <draw:image xlink:href="Pictures/10000200000005D8000004BCFF1E85A2D41FD14A.png" xlink:type="simple" xlink:show="embed" xlink:actuate="onLoad" draw:mime-type="image/png">
          <text:p/>
        </draw:image>
      </draw:frame>
      <draw:frame text:anchor-type="page" text:anchor-page-number="49" draw:z-index="379" draw:name="Shape810" draw:style-name="gr1" draw:text-style-name="P2" svg:width="0.0803in" svg:height="0.1598in" svg:x="5.8398in" svg:y="11.1902in">
        <draw:image xlink:href="Pictures/1000020000000010000000207F612E1BA734BA1C.png" xlink:type="simple" xlink:show="embed" xlink:actuate="onLoad" draw:mime-type="image/png">
          <text:p/>
        </draw:image>
      </draw:frame>
      <draw:frame text:anchor-type="page" text:anchor-page-number="31" draw:z-index="378" draw:name="Shape571" draw:style-name="gr1" draw:text-style-name="P2" svg:width="0.1197in" svg:height="0.0803in" svg:x="3.5193in" svg:y="11.0902in">
        <draw:image xlink:href="Pictures/1000020000000018000000107495AE586D739E96.png" xlink:type="simple" xlink:show="embed" xlink:actuate="onLoad" draw:mime-type="image/png">
          <text:p/>
        </draw:image>
      </draw:frame>
      <draw:frame text:anchor-type="page" text:anchor-page-number="78" draw:z-index="377" draw:name="Shape1259" draw:style-name="gr1" draw:text-style-name="P2" svg:width="3.4004in" svg:height="0.2197in" svg:x="0.7193in" svg:y="5.6102in">
        <draw:image xlink:href="Pictures/10000200000002A80000002C57A87176F6369296.png" xlink:type="simple" xlink:show="embed" xlink:actuate="onLoad" draw:mime-type="image/png">
          <text:p/>
        </draw:image>
      </draw:frame>
      <draw:frame text:anchor-type="page" text:anchor-page-number="21" draw:z-index="376" draw:name="Shape434" draw:style-name="gr1" draw:text-style-name="P2" svg:width="7.2398in" svg:height="2.5803in" svg:x="0.4799in" svg:y="0.7102in">
        <draw:image xlink:href="Pictures/10000200000005A80000020471BAC31A2CE217F6.png" xlink:type="simple" xlink:show="embed" xlink:actuate="onLoad" draw:mime-type="image/png">
          <text:p/>
        </draw:image>
      </draw:frame>
      <draw:frame text:anchor-type="page" text:anchor-page-number="35" draw:z-index="375" draw:name="Shape610" draw:style-name="gr1" draw:text-style-name="P2" svg:width="0.0803in" svg:height="0.1398in" svg:x="0.9193in" svg:y="10.1508in">
        <draw:image xlink:href="Pictures/10000200000000100000001C4EFFD20F27E3C5E3.png" xlink:type="simple" xlink:show="embed" xlink:actuate="onLoad" draw:mime-type="image/png">
          <text:p/>
        </draw:image>
      </draw:frame>
      <draw:frame text:anchor-type="page" text:anchor-page-number="86" draw:z-index="374" draw:name="Shape1445" draw:style-name="gr1" draw:text-style-name="P2" svg:width="3.3197in" svg:height="2.0803in" svg:x="2.2398in" svg:y="2.9902in">
        <draw:image xlink:href="Pictures/1000020000000298000001A05B6A695BCD4D62C6.png" xlink:type="simple" xlink:show="embed" xlink:actuate="onLoad" draw:mime-type="image/png">
          <text:p/>
        </draw:image>
      </draw:frame>
      <draw:frame text:anchor-type="page" text:anchor-page-number="34" draw:z-index="373" draw:name="Shape603" draw:style-name="gr1" draw:text-style-name="P2" svg:width="0.1197in" svg:height="0.1004in" svg:x="3in" svg:y="11.0701in">
        <draw:image xlink:href="Pictures/100002000000001800000014379EBC1B0CCDBE6E.png" xlink:type="simple" xlink:show="embed" xlink:actuate="onLoad" draw:mime-type="image/png">
          <text:p/>
        </draw:image>
      </draw:frame>
      <draw:frame text:anchor-type="page" text:anchor-page-number="61" draw:z-index="372" draw:name="Shape966" draw:style-name="gr1" draw:text-style-name="P2" svg:width="3.8803in" svg:height="0.9398in" svg:x="2.1598in" svg:y="0.7102in">
        <draw:image xlink:href="Pictures/1000020000000308000000BC3F8DC60629969629.png" xlink:type="simple" xlink:show="embed" xlink:actuate="onLoad" draw:mime-type="image/png">
          <text:p/>
        </draw:image>
      </draw:frame>
      <draw:frame text:anchor-type="page" text:anchor-page-number="77" draw:z-index="371" draw:name="Shape1248" draw:style-name="gr1" draw:text-style-name="P2" svg:width="0.2803in" svg:height="0.2598in" svg:x="1.5193in" svg:y="6.1701in">
        <draw:image xlink:href="Pictures/10000200000000380000003486AC03290BC48385.png" xlink:type="simple" xlink:show="embed" xlink:actuate="onLoad" draw:mime-type="image/png">
          <text:p/>
        </draw:image>
      </draw:frame>
      <draw:frame text:anchor-type="page" text:anchor-page-number="59" draw:z-index="370" draw:name="Shape937" draw:style-name="gr1" draw:text-style-name="P2" svg:width="5.8004in" svg:height="3.5004in" svg:x="0.6799in" svg:y="0.7102in">
        <draw:image xlink:href="Pictures/1000020000000488000002BC7B003E3F7E9F34FF.png" xlink:type="simple" xlink:show="embed" xlink:actuate="onLoad" draw:mime-type="image/png">
          <text:p/>
        </draw:image>
      </draw:frame>
      <draw:frame text:anchor-type="page" text:anchor-page-number="79" draw:z-index="369" draw:name="Shape1285" draw:style-name="gr1" draw:text-style-name="P2" svg:width="1.7598in" svg:height="0.1598in" svg:x="4.9193in" svg:y="9.0307in">
        <draw:image xlink:href="Pictures/1000020000000160000000204DE24B90E025CCA2.png" xlink:type="simple" xlink:show="embed" xlink:actuate="onLoad" draw:mime-type="image/png">
          <text:p/>
        </draw:image>
      </draw:frame>
      <draw:frame text:anchor-type="page" text:anchor-page-number="22" draw:z-index="368" draw:name="Shape452" draw:style-name="gr1" draw:text-style-name="P2" svg:width="0.1197in" svg:height="0.0803in" svg:x="6.5193in" svg:y="10.6701in">
        <draw:image xlink:href="Pictures/10000200000000180000001058378396DA21D302.png" xlink:type="simple" xlink:show="embed" xlink:actuate="onLoad" draw:mime-type="image/png">
          <text:p/>
        </draw:image>
      </draw:frame>
      <draw:frame text:anchor-type="page" text:anchor-page-number="60" draw:z-index="367" draw:name="Shape960" draw:style-name="gr1" draw:text-style-name="P2" svg:width="0.2004in" svg:height="0.1004in" svg:x="3.4799in" svg:y="7.0102in">
        <draw:image xlink:href="Pictures/10000200000000280000001481E25B49B99CB92C.png" xlink:type="simple" xlink:show="embed" xlink:actuate="onLoad" draw:mime-type="image/png">
          <text:p/>
        </draw:image>
      </draw:frame>
      <draw:frame text:anchor-type="page" text:anchor-page-number="44" draw:z-index="366" draw:name="Shape731" draw:style-name="gr1" draw:text-style-name="P2" svg:width="7.2398in" svg:height="7.2803in" svg:x="0.5193in" svg:y="1.6902in">
        <draw:image xlink:href="Pictures/10000200000005A8000005B01030ADEE933F6525.png" xlink:type="simple" xlink:show="embed" xlink:actuate="onLoad" draw:mime-type="image/png">
          <text:p/>
        </draw:image>
      </draw:frame>
      <draw:frame text:anchor-type="page" text:anchor-page-number="8" draw:z-index="365" draw:name="Shape207" draw:style-name="gr1" draw:text-style-name="P2" svg:width="2.3197in" svg:height="0.1803in" svg:x="2.9598in" svg:y="1.2701in">
        <draw:image xlink:href="Pictures/10000200000001D00000002444A4A38AC22DECCC.png" xlink:type="simple" xlink:show="embed" xlink:actuate="onLoad" draw:mime-type="image/png">
          <text:p/>
        </draw:image>
      </draw:frame>
      <draw:frame text:anchor-type="page" text:anchor-page-number="24" draw:z-index="364" draw:name="Shape473" draw:style-name="gr1" draw:text-style-name="P2" svg:width="3.9598in" svg:height="0.3398in" svg:x="2.2in" svg:y="0.6701in">
        <draw:image xlink:href="Pictures/10000200000003180000004431C1CDA6582E8AFE.png" xlink:type="simple" xlink:show="embed" xlink:actuate="onLoad" draw:mime-type="image/png">
          <text:p/>
        </draw:image>
      </draw:frame>
      <draw:frame text:anchor-type="page" text:anchor-page-number="20" draw:z-index="363" draw:name="Shape423" draw:style-name="gr1" draw:text-style-name="P2" svg:width="0.6803in" svg:height="0.1803in" svg:x="0.6in" svg:y="8.5307in">
        <draw:image xlink:href="Pictures/1000020000000088000000249B6B581F5794945A.png" xlink:type="simple" xlink:show="embed" xlink:actuate="onLoad" draw:mime-type="image/png">
          <text:p/>
        </draw:image>
      </draw:frame>
      <draw:frame text:anchor-type="page" text:anchor-page-number="58" draw:z-index="362" draw:name="Shape926" draw:style-name="gr1" draw:text-style-name="P2" svg:width="0.1197in" svg:height="1.8803in" svg:x="4.4398in" svg:y="2.4701in">
        <draw:image xlink:href="Pictures/100002000000001800000178EE199F7A40FDDD2B.png" xlink:type="simple" xlink:show="embed" xlink:actuate="onLoad" draw:mime-type="image/png">
          <text:p/>
        </draw:image>
      </draw:frame>
      <draw:frame text:anchor-type="page" text:anchor-page-number="19" draw:z-index="361" draw:name="Shape416" draw:style-name="gr1" draw:text-style-name="P2" svg:width="0.8398in" svg:height="0.4004in" svg:x="1.8398in" svg:y="10.4508in">
        <draw:image xlink:href="Pictures/10000200000000A800000050C0A29257F215B5EA.png" xlink:type="simple" xlink:show="embed" xlink:actuate="onLoad" draw:mime-type="image/png">
          <text:p/>
        </draw:image>
      </draw:frame>
      <draw:frame text:anchor-type="page" text:anchor-page-number="3" draw:z-index="360" draw:name="Shape42" draw:style-name="gr1" draw:text-style-name="P2" svg:width="0.0803in" svg:height="0.0539in" svg:x="1.5465in" svg:y="11.4307in">
        <draw:image xlink:href="Pictures/10000200000000180000001082B3AE29A4DCF0DF.png" xlink:type="simple" xlink:show="embed" xlink:actuate="onLoad" draw:mime-type="image/png">
          <text:p/>
        </draw:image>
      </draw:frame>
      <draw:frame text:anchor-type="page" text:anchor-page-number="11" draw:z-index="359" draw:name="Shape266" draw:style-name="gr1" draw:text-style-name="P2" svg:width="2.9197in" svg:height="0.3398in" svg:x="0.7193in" svg:y="3.4508in">
        <draw:image xlink:href="Pictures/1000020000000248000000447DA63D1C793DF574.png" xlink:type="simple" xlink:show="embed" xlink:actuate="onLoad" draw:mime-type="image/png">
          <text:p/>
        </draw:image>
      </draw:frame>
      <draw:frame text:anchor-type="page" text:anchor-page-number="33" draw:z-index="358" draw:name="Shape592" draw:style-name="gr1" draw:text-style-name="P2" svg:width="0.1197in" svg:height="0.1004in" svg:x="3.2in" svg:y="10.9701in">
        <draw:image xlink:href="Pictures/100002000000001800000014B18E41577D04B5C5.png" xlink:type="simple" xlink:show="embed" xlink:actuate="onLoad" draw:mime-type="image/png">
          <text:p/>
        </draw:image>
      </draw:frame>
      <draw:frame text:anchor-type="page" text:anchor-page-number="62" draw:z-index="357" draw:name="Shape982" draw:style-name="gr1" draw:text-style-name="P2" svg:width="0.5598in" svg:height="0.1598in" svg:x="1.9193in" svg:y="2.7902in">
        <draw:image xlink:href="Pictures/100002000000007000000020D23ABEE2576D347F.png" xlink:type="simple" xlink:show="embed" xlink:actuate="onLoad" draw:mime-type="image/png">
          <text:p/>
        </draw:image>
      </draw:frame>
      <draw:frame text:anchor-type="page" text:anchor-page-number="23" draw:z-index="356" draw:name="Shape470" draw:style-name="gr1" draw:text-style-name="P2" svg:width="0.4803in" svg:height="0.4398in" svg:x="5.4398in" svg:y="10.3307in">
        <draw:image xlink:href="Pictures/100002000000006000000058AF4EDB9121482147.png" xlink:type="simple" xlink:show="embed" xlink:actuate="onLoad" draw:mime-type="image/png">
          <text:p/>
        </draw:image>
      </draw:frame>
      <draw:frame text:anchor-type="page" text:anchor-page-number="45" draw:z-index="355" draw:name="Shape743" draw:style-name="gr1" draw:text-style-name="P2" svg:width="0.9598in" svg:height="0.8803in" svg:x="4.4398in" svg:y="8.0307in">
        <draw:image xlink:href="Pictures/10000200000000C0000000B077B9342F9BE55763.png" xlink:type="simple" xlink:show="embed" xlink:actuate="onLoad" draw:mime-type="image/png">
          <text:p/>
        </draw:image>
      </draw:frame>
      <draw:frame text:anchor-type="page" text:anchor-page-number="78" draw:z-index="354" draw:name="Shape1257" draw:style-name="gr1" draw:text-style-name="P2" svg:width="2.2803in" svg:height="0.2004in" svg:x="0.7193in" svg:y="1.6902in">
        <draw:image xlink:href="Pictures/10000200000001C8000000288B02872DFE981A0E.png" xlink:type="simple" xlink:show="embed" xlink:actuate="onLoad" draw:mime-type="image/png">
          <text:p/>
        </draw:image>
      </draw:frame>
      <draw:frame text:anchor-type="page" text:anchor-page-number="7" draw:z-index="353" draw:name="Shape202" draw:style-name="gr1" draw:text-style-name="P2" svg:width="0.1197in" svg:height="0.0803in" svg:x="6.0799in" svg:y="7.8902in">
        <draw:image xlink:href="Pictures/100002000000001800000010E335BC8072256ADF.png" xlink:type="simple" xlink:show="embed" xlink:actuate="onLoad" draw:mime-type="image/png">
          <text:p/>
        </draw:image>
      </draw:frame>
      <draw:frame text:anchor-type="page" text:anchor-page-number="86" draw:z-index="352" draw:name="Shape1456" draw:style-name="gr1" draw:text-style-name="P2" svg:width="2.8803in" svg:height="0.1004in" svg:x="2.7598in" svg:y="8.4102in">
        <draw:image xlink:href="Pictures/100002000000024000000014F4644A4606C61CDE.png" xlink:type="simple" xlink:show="embed" xlink:actuate="onLoad" draw:mime-type="image/png">
          <text:p/>
        </draw:image>
      </draw:frame>
      <draw:frame text:anchor-type="page" text:anchor-page-number="84" draw:z-index="351" draw:name="Shape1399" draw:style-name="gr1" draw:text-style-name="P2" svg:width="3.2803in" svg:height="0.1004in" svg:x="2.6799in" svg:y="7.3508in">
        <draw:image xlink:href="Pictures/100002000000029000000014F75227EB2C2E9602.png" xlink:type="simple" xlink:show="embed" xlink:actuate="onLoad" draw:mime-type="image/png">
          <text:p/>
        </draw:image>
      </draw:frame>
      <draw:frame text:anchor-type="page" text:anchor-page-number="12" draw:z-index="350" draw:name="Shape292" draw:style-name="gr1" draw:text-style-name="P2" svg:width="0.0803in" svg:height="0.1398in" svg:x="3.9598in" svg:y="2.1508in">
        <draw:image xlink:href="Pictures/10000200000000100000001C953C234F0ABF1AA8.png" xlink:type="simple" xlink:show="embed" xlink:actuate="onLoad" draw:mime-type="image/png">
          <text:p/>
        </draw:image>
      </draw:frame>
      <draw:frame text:anchor-type="page" text:anchor-page-number="9" draw:z-index="349" draw:name="Shape226" draw:style-name="gr1" draw:text-style-name="P2" svg:width="0.2803in" svg:height="0.1803in" svg:x="4.1193in" svg:y="11.0307in">
        <draw:image xlink:href="Pictures/1000020000000038000000241215E99E756C4C2E.png" xlink:type="simple" xlink:show="embed" xlink:actuate="onLoad" draw:mime-type="image/png">
          <text:p/>
        </draw:image>
      </draw:frame>
      <draw:frame text:anchor-type="page" text:anchor-page-number="77" draw:z-index="348" draw:name="Shape1247" draw:style-name="gr1" draw:text-style-name="P2" svg:width="0.2004in" svg:height="0.4598in" svg:x="1.2398in" svg:y="6.0902in">
        <draw:image xlink:href="Pictures/10000200000000280000005C270EE860C837FE1D.png" xlink:type="simple" xlink:show="embed" xlink:actuate="onLoad" draw:mime-type="image/png">
          <text:p/>
        </draw:image>
      </draw:frame>
      <draw:frame text:anchor-type="page" text:anchor-page-number="13" draw:z-index="347" draw:name="Shape326" draw:style-name="gr1" draw:text-style-name="P2" svg:width="0.1197in" svg:height="0.2598in" svg:x="5.7598in" svg:y="3.0701in">
        <draw:image xlink:href="Pictures/100002000000001800000034841B0B0B44D227F2.png" xlink:type="simple" xlink:show="embed" xlink:actuate="onLoad" draw:mime-type="image/png">
          <text:p/>
        </draw:image>
      </draw:frame>
      <draw:frame text:anchor-type="page" text:anchor-page-number="83" draw:z-index="346" draw:name="Shape1375" draw:style-name="gr1" draw:text-style-name="P2" svg:width="3.2398in" svg:height="0.1004in" svg:x="2.7193in" svg:y="7.4902in">
        <draw:image xlink:href="Pictures/1000020000000288000000144259C8B779815020.png" xlink:type="simple" xlink:show="embed" xlink:actuate="onLoad" draw:mime-type="image/png">
          <text:p/>
        </draw:image>
      </draw:frame>
      <draw:frame text:anchor-type="page" text:anchor-page-number="80" draw:z-index="345" draw:name="Shape1304" draw:style-name="gr1" draw:text-style-name="P2" svg:width="2.4004in" svg:height="0.1803in" svg:x="4.5193in" svg:y="6.5508in">
        <draw:image xlink:href="Pictures/10000200000001E000000024EB455CD15F2FA0BC.png" xlink:type="simple" xlink:show="embed" xlink:actuate="onLoad" draw:mime-type="image/png">
          <text:p/>
        </draw:image>
      </draw:frame>
      <draw:frame text:anchor-type="page" text:anchor-page-number="11" draw:z-index="344" draw:name="Shape263" draw:style-name="gr1" draw:text-style-name="P2" svg:width="1.3598in" svg:height="0.1598in" svg:x="0.7193in" svg:y="2.1307in">
        <draw:image xlink:href="Pictures/10000200000001100000002040DE633A4915BD97.png" xlink:type="simple" xlink:show="embed" xlink:actuate="onLoad" draw:mime-type="image/png">
          <text:p/>
        </draw:image>
      </draw:frame>
      <draw:frame text:anchor-type="page" text:anchor-page-number="74" draw:z-index="343" draw:name="Shape1203" draw:style-name="gr1" draw:text-style-name="P2" svg:width="5.5197in" svg:height="0.2004in" svg:x="1.8in" svg:y="10.1508in">
        <draw:image xlink:href="Pictures/10000200000004500000002828D2079BD26798C7.png" xlink:type="simple" xlink:show="embed" xlink:actuate="onLoad" draw:mime-type="image/png">
          <text:p/>
        </draw:image>
      </draw:frame>
      <draw:frame text:anchor-type="page" text:anchor-page-number="2" draw:z-index="342" draw:name="Shape22" draw:style-name="gr1" draw:text-style-name="P2" svg:width="0.1067in" svg:height="0.7598in" svg:x="0.1063in" svg:y="7.0965in">
        <draw:image xlink:href="Pictures/1000020000000020000000E4718CFDCC3DBA671F.png" xlink:type="simple" xlink:show="embed" xlink:actuate="onLoad" draw:mime-type="image/png">
          <text:p/>
        </draw:image>
      </draw:frame>
      <draw:frame text:anchor-type="page" text:anchor-page-number="88" draw:z-index="341" draw:name="Shape1484" draw:style-name="gr1" draw:text-style-name="P2" svg:width="3.3197in" svg:height="2.0803in" svg:x="2.2398in" svg:y="2.7102in">
        <draw:image xlink:href="Pictures/1000020000000298000001A0AFB4CC526B556F3C.png" xlink:type="simple" xlink:show="embed" xlink:actuate="onLoad" draw:mime-type="image/png">
          <text:p/>
        </draw:image>
      </draw:frame>
      <draw:frame text:anchor-type="page" text:anchor-page-number="8" draw:z-index="340" draw:name="Shape215" draw:style-name="gr1" draw:text-style-name="P2" svg:width="7.3197in" svg:height="8.8803in" svg:x="0.4799in" svg:y="1.5701in">
        <draw:image xlink:href="Pictures/10000200000005B8000006F09B990FB574E0C5F6.png" xlink:type="simple" xlink:show="embed" xlink:actuate="onLoad" draw:mime-type="image/png">
          <text:p/>
        </draw:image>
      </draw:frame>
      <draw:frame text:anchor-type="page" text:anchor-page-number="81" draw:z-index="339" draw:name="Shape1332" draw:style-name="gr1" draw:text-style-name="P2" svg:width="7.0803in" svg:height="3.0598in" svg:x="0.6398in" svg:y="7.3508in">
        <draw:image xlink:href="Pictures/10000200000005880000026429FF96AA0996863B.png" xlink:type="simple" xlink:show="embed" xlink:actuate="onLoad" draw:mime-type="image/png">
          <text:p/>
        </draw:image>
      </draw:frame>
      <draw:frame text:anchor-type="page" text:anchor-page-number="89" draw:z-index="338" draw:name="Shape1503" draw:style-name="gr1" draw:text-style-name="P2" svg:width="7.0398in" svg:height="1.5598in" svg:x="0.6398in" svg:y="1.1508in">
        <draw:image xlink:href="Pictures/1000020000000580000001389A05CE514F8161CD.png" xlink:type="simple" xlink:show="embed" xlink:actuate="onLoad" draw:mime-type="image/png">
          <text:p/>
        </draw:image>
      </draw:frame>
      <draw:frame text:anchor-type="page" text:anchor-page-number="6" draw:z-index="337" draw:name="Shape169" draw:style-name="gr1" draw:text-style-name="P2" svg:width="0.0803in" svg:height="0.0398in" svg:x="6.8535in" svg:y="4.3366in">
        <draw:image xlink:href="Pictures/10000200000000180000000C7C5A28D4402A5B8B.png" xlink:type="simple" xlink:show="embed" xlink:actuate="onLoad" draw:mime-type="image/png">
          <text:p/>
        </draw:image>
      </draw:frame>
      <draw:frame text:anchor-type="page" text:anchor-page-number="10" draw:z-index="336" draw:name="Shape252" draw:style-name="gr1" draw:text-style-name="P2" svg:width="5.9197in" svg:height="0.2004in" svg:x="1.4in" svg:y="9.0102in">
        <draw:image xlink:href="Pictures/10000200000004A0000000282F362FE199FFEE68.png" xlink:type="simple" xlink:show="embed" xlink:actuate="onLoad" draw:mime-type="image/png">
          <text:p/>
        </draw:image>
      </draw:frame>
      <draw:frame text:anchor-type="page" text:anchor-page-number="85" draw:z-index="335" draw:name="Shape1414" draw:style-name="gr1" draw:text-style-name="P2" svg:width="4.2803in" svg:height="0.3598in" svg:x="1.8398in" svg:y="2.3508in">
        <draw:image xlink:href="Pictures/1000020000000358000000485FD6D9AD47B8419E.png" xlink:type="simple" xlink:show="embed" xlink:actuate="onLoad" draw:mime-type="image/png">
          <text:p/>
        </draw:image>
      </draw:frame>
      <draw:frame text:anchor-type="page" text:anchor-page-number="75" draw:z-index="334" draw:name="Shape1227" draw:style-name="gr1" draw:text-style-name="P2" svg:width="6.9598in" svg:height="0.8398in" svg:x="0.4799in" svg:y="9.0508in">
        <draw:image xlink:href="Pictures/1000020000000570000000A8B6AC4F006D8698D4.png" xlink:type="simple" xlink:show="embed" xlink:actuate="onLoad" draw:mime-type="image/png">
          <text:p/>
        </draw:image>
      </draw:frame>
      <draw:frame text:anchor-type="page" text:anchor-page-number="79" draw:z-index="333" draw:name="Shape1279" draw:style-name="gr1" draw:text-style-name="P2" svg:width="2.7598in" svg:height="0.1598in" svg:x="2.5598in" svg:y="7.1701in">
        <draw:image xlink:href="Pictures/100002000000022800000020E2414BF1D4646DE4.png" xlink:type="simple" xlink:show="embed" xlink:actuate="onLoad" draw:mime-type="image/png">
          <text:p/>
        </draw:image>
      </draw:frame>
      <draw:frame text:anchor-type="page" text:anchor-page-number="76" draw:z-index="332" draw:name="Shape1232" draw:style-name="gr1" draw:text-style-name="P2" svg:width="0.3197in" svg:height="0.3197in" svg:x="6.0799in" svg:y="4.3102in">
        <draw:image xlink:href="Pictures/1000020000000040000000407A54AB7907560C5B.png" xlink:type="simple" xlink:show="embed" xlink:actuate="onLoad" draw:mime-type="image/png">
          <text:p/>
        </draw:image>
      </draw:frame>
      <draw:frame text:anchor-type="page" text:anchor-page-number="87" draw:z-index="331" draw:name="Shape1469" draw:style-name="gr1" draw:text-style-name="P2" svg:width="3.8004in" svg:height="0.1197in" svg:x="2.6in" svg:y="7.1508in">
        <draw:image xlink:href="Pictures/10000200000002F800000018AE18A6393548D021.png" xlink:type="simple" xlink:show="embed" xlink:actuate="onLoad" draw:mime-type="image/png">
          <text:p/>
        </draw:image>
      </draw:frame>
      <draw:frame text:anchor-type="page" text:anchor-page-number="82" draw:z-index="330" draw:name="Shape1355" draw:style-name="gr1" draw:text-style-name="P2" svg:width="2.7197in" svg:height="0.0803in" svg:x="3.1598in" svg:y="7.6102in">
        <draw:image xlink:href="Pictures/1000020000000220000000100A0B795E5281E21E.png" xlink:type="simple" xlink:show="embed" xlink:actuate="onLoad" draw:mime-type="image/png">
          <text:p/>
        </draw:image>
      </draw:frame>
      <draw:frame text:anchor-type="page" text:anchor-page-number="72" draw:z-index="329" draw:name="Shape1126" draw:style-name="gr1" draw:text-style-name="P2" svg:width="0.0803in" svg:height="0.1004in" svg:x="3.8in" svg:y="11.0902in">
        <draw:image xlink:href="Pictures/10000200000000100000001444BE2662AF3FB943.png" xlink:type="simple" xlink:show="embed" xlink:actuate="onLoad" draw:mime-type="image/png">
          <text:p/>
        </draw:image>
      </draw:frame>
      <draw:frame text:anchor-type="page" text:anchor-page-number="73" draw:z-index="328" draw:name="Shape1153" draw:style-name="gr1" draw:text-style-name="P2" svg:width="6.4004in" svg:height="0.5598in" svg:x="0.8799in" svg:y="9.6102in">
        <draw:image xlink:href="Pictures/1000020000000500000000709B3FFA33560F94BE.png" xlink:type="simple" xlink:show="embed" xlink:actuate="onLoad" draw:mime-type="image/png">
          <text:p/>
        </draw:image>
      </draw:frame>
      <draw:frame text:anchor-type="page" text:anchor-page-number="24" draw:z-index="327" draw:name="Shape474" draw:style-name="gr1" draw:text-style-name="P2" svg:width="0.8004in" svg:height="0.3803in" svg:x="1.8799in" svg:y="10.3307in">
        <draw:image xlink:href="Pictures/10000200000000A00000004CE275C18E2C879EBD.png" xlink:type="simple" xlink:show="embed" xlink:actuate="onLoad" draw:mime-type="image/png">
          <text:p/>
        </draw:image>
      </draw:frame>
      <draw:frame text:anchor-type="page" text:anchor-page-number="47" draw:z-index="326" draw:name="Shape781" draw:style-name="gr1" draw:text-style-name="P2" svg:width="7.6004in" svg:height="7.2598in" svg:x="0.3193in" svg:y="0.7102in">
        <draw:image xlink:href="Pictures/10000200000005F0000005AC1D655394F89C9B99.png" xlink:type="simple" xlink:show="embed" xlink:actuate="onLoad" draw:mime-type="image/png">
          <text:p/>
        </draw:image>
      </draw:frame>
      <draw:frame text:anchor-type="page" text:anchor-page-number="32" draw:z-index="325" draw:name="Shape584" draw:style-name="gr1" draw:text-style-name="P2" svg:width="0.1197in" svg:height="0.0803in" svg:x="7.5193in" svg:y="11.5902in">
        <draw:image xlink:href="Pictures/100002000000001800000010910C0AC46CA53980.png" xlink:type="simple" xlink:show="embed" xlink:actuate="onLoad" draw:mime-type="image/png">
          <text:p/>
        </draw:image>
      </draw:frame>
      <draw:frame text:anchor-type="page" text:anchor-page-number="23" draw:z-index="324" draw:name="Shape460" draw:style-name="gr1" draw:text-style-name="P2" svg:width="6.7197in" svg:height="1.4598in" svg:x="0.9598in" svg:y="0.7102in">
        <draw:image xlink:href="Pictures/100002000000054000000124DB5295847DA0B86E.png" xlink:type="simple" xlink:show="embed" xlink:actuate="onLoad" draw:mime-type="image/png">
          <text:p/>
        </draw:image>
      </draw:frame>
      <draw:frame text:anchor-type="page" text:anchor-page-number="58" draw:z-index="323" draw:name="Shape929" draw:style-name="gr1" draw:text-style-name="P2" svg:width="1.7598in" svg:height="0.6398in" svg:x="0.8398in" svg:y="6.8701in">
        <draw:image xlink:href="Pictures/100002000000016000000080C4C04684D2767CF1.png" xlink:type="simple" xlink:show="embed" xlink:actuate="onLoad" draw:mime-type="image/png">
          <text:p/>
        </draw:image>
      </draw:frame>
      <draw:frame text:anchor-type="page" text:anchor-page-number="22" draw:z-index="322" draw:name="Shape456" draw:style-name="gr1" draw:text-style-name="P2" svg:width="1.5598in" svg:height="0.6803in" svg:x="4.0398in" svg:y="10.3701in">
        <draw:image xlink:href="Pictures/100002000000013800000088AC05F38FB0610C90.png" xlink:type="simple" xlink:show="embed" xlink:actuate="onLoad" draw:mime-type="image/png">
          <text:p/>
        </draw:image>
      </draw:frame>
      <draw:frame text:anchor-type="page" text:anchor-page-number="59" draw:z-index="321" draw:name="Shape938" draw:style-name="gr1" draw:text-style-name="P2" svg:width="3.6004in" svg:height="0.2004in" svg:x="2.8398in" svg:y="4.2307in">
        <draw:image xlink:href="Pictures/10000200000002D0000000288B64C91866D95EE9.png" xlink:type="simple" xlink:show="embed" xlink:actuate="onLoad" draw:mime-type="image/png">
          <text:p/>
        </draw:image>
      </draw:frame>
      <draw:frame text:anchor-type="page" text:anchor-page-number="46" draw:z-index="320" draw:name="Shape771" draw:style-name="gr1" draw:text-style-name="P2" svg:width="6.5197in" svg:height="0.1803in" svg:x="1.4799in" svg:y="5.0307in">
        <draw:image xlink:href="Pictures/1000020000000518000000244F37D070412D26B1.png" xlink:type="simple" xlink:show="embed" xlink:actuate="onLoad" draw:mime-type="image/png">
          <text:p/>
        </draw:image>
      </draw:frame>
      <draw:frame text:anchor-type="page" text:anchor-page-number="19" draw:z-index="319" draw:name="Shape415" draw:style-name="gr1" draw:text-style-name="P2" svg:width="7.2398in" svg:height="9.6197in" svg:x="0.4799in" svg:y="0.7307in">
        <draw:image xlink:href="Pictures/10000200000005A800000784A9C5DAC5332078A7.png" xlink:type="simple" xlink:show="embed" xlink:actuate="onLoad" draw:mime-type="image/png">
          <text:p/>
        </draw:image>
      </draw:frame>
      <draw:frame text:anchor-type="page" text:anchor-page-number="45" draw:z-index="318" draw:name="Shape747" draw:style-name="gr1" draw:text-style-name="P2" svg:width="5.1197in" svg:height="0.5398in" svg:x="2.8in" svg:y="5.2508in">
        <draw:image xlink:href="Pictures/10000200000004000000006C516DB1AF5E104F10.png" xlink:type="simple" xlink:show="embed" xlink:actuate="onLoad" draw:mime-type="image/png">
          <text:p/>
        </draw:image>
      </draw:frame>
      <draw:frame text:anchor-type="page" text:anchor-page-number="21" draw:z-index="317" draw:name="Shape440" draw:style-name="gr1" draw:text-style-name="P2" svg:width="6.8803in" svg:height="6.4598in" svg:x="0.8398in" svg:y="3.8701in">
        <draw:image xlink:href="Pictures/10000200000005600000050CAC338887D41B5BF4.png" xlink:type="simple" xlink:show="embed" xlink:actuate="onLoad" draw:mime-type="image/png">
          <text:p/>
        </draw:image>
      </draw:frame>
      <draw:frame text:anchor-type="page" text:anchor-page-number="34" draw:z-index="316" draw:name="Shape604" draw:style-name="gr1" draw:text-style-name="P2" svg:width="0.1197in" svg:height="0.1004in" svg:x="3.2in" svg:y="11.1508in">
        <draw:image xlink:href="Pictures/100002000000001800000014DAFA6E7ABCCD65FA.png" xlink:type="simple" xlink:show="embed" xlink:actuate="onLoad" draw:mime-type="image/png">
          <text:p/>
        </draw:image>
      </draw:frame>
      <draw:frame text:anchor-type="page" text:anchor-page-number="20" draw:z-index="315" draw:name="Shape430" draw:style-name="gr1" draw:text-style-name="P2" svg:width="7.2398in" svg:height="8.9598in" svg:x="0.5193in" svg:y="1.1701in">
        <draw:image xlink:href="Pictures/10000200000005A80000070050F3499C3EBEB899.png" xlink:type="simple" xlink:show="embed" xlink:actuate="onLoad" draw:mime-type="image/png">
          <text:p/>
        </draw:image>
      </draw:frame>
      <draw:frame text:anchor-type="page" text:anchor-page-number="61" draw:z-index="314" draw:name="Shape967" draw:style-name="gr1" draw:text-style-name="P2" svg:width="5.0004in" svg:height="0.2004in" svg:x="2.2799in" svg:y="2.0508in">
        <draw:image xlink:href="Pictures/10000200000003E800000028CC670512DF6C8BB4.png" xlink:type="simple" xlink:show="embed" xlink:actuate="onLoad" draw:mime-type="image/png">
          <text:p/>
        </draw:image>
      </draw:frame>
      <draw:frame text:anchor-type="page" text:anchor-page-number="35" draw:z-index="313" draw:name="Shape608" draw:style-name="gr1" draw:text-style-name="P2" svg:width="3.8803in" svg:height="0.9398in" svg:x="2.1598in" svg:y="0.7102in">
        <draw:image xlink:href="Pictures/1000020000000308000000BC040073BE917E959F.png" xlink:type="simple" xlink:show="embed" xlink:actuate="onLoad" draw:mime-type="image/png">
          <text:p/>
        </draw:image>
      </draw:frame>
      <draw:frame text:anchor-type="page" text:anchor-page-number="62" draw:z-index="312" draw:name="Shape981" draw:style-name="gr1" draw:text-style-name="P2" svg:width="0.8803in" svg:height="0.1598in" svg:x="0.5598in" svg:y="2.7701in">
        <draw:image xlink:href="Pictures/10000200000000B000000020F83AEC7FCB73E047.png" xlink:type="simple" xlink:show="embed" xlink:actuate="onLoad" draw:mime-type="image/png">
          <text:p/>
        </draw:image>
      </draw:frame>
      <draw:frame text:anchor-type="page" text:anchor-page-number="44" draw:z-index="311" draw:name="Shape734" draw:style-name="gr1" draw:text-style-name="P2" svg:width="1.7598in" svg:height="0.7004in" svg:x="4.0398in" svg:y="10.3701in">
        <draw:image xlink:href="Pictures/10000200000001600000008CCCB20F63B727074B.png" xlink:type="simple" xlink:show="embed" xlink:actuate="onLoad" draw:mime-type="image/png">
          <text:p/>
        </draw:image>
      </draw:frame>
      <draw:frame text:anchor-type="page" text:anchor-page-number="33" draw:z-index="310" draw:name="Shape593" draw:style-name="gr1" draw:text-style-name="P2" svg:width="0.1197in" svg:height="0.1004in" svg:x="3.3598in" svg:y="11.0102in">
        <draw:image xlink:href="Pictures/1000020000000018000000148AADEB1B4CEA5223.png" xlink:type="simple" xlink:show="embed" xlink:actuate="onLoad" draw:mime-type="image/png">
          <text:p/>
        </draw:image>
      </draw:frame>
      <draw:frame text:anchor-type="page" text:anchor-page-number="29" draw:z-index="309" draw:name="Shape547" draw:style-name="gr1" draw:text-style-name="P2" svg:width="0.1598in" svg:height="0.1197in" svg:x="6.8398in" svg:y="11.0701in">
        <draw:image xlink:href="Pictures/1000020000000020000000181DC4484888D3BF67.png" xlink:type="simple" xlink:show="embed" xlink:actuate="onLoad" draw:mime-type="image/png">
          <text:p/>
        </draw:image>
      </draw:frame>
      <draw:frame text:anchor-type="page" text:anchor-page-number="50" draw:z-index="308" draw:name="Shape818" draw:style-name="gr1" draw:text-style-name="P2" svg:width="6.0803in" svg:height="1.3803in" svg:x="0.5193in" svg:y="7.2902in">
        <draw:image xlink:href="Pictures/10000200000004C000000114EDB673E05F7F84DA.png" xlink:type="simple" xlink:show="embed" xlink:actuate="onLoad" draw:mime-type="image/png">
          <text:p/>
        </draw:image>
      </draw:frame>
      <draw:frame text:anchor-type="page" text:anchor-page-number="49" draw:z-index="307" draw:name="Shape812" draw:style-name="gr1" draw:text-style-name="P2" svg:width="7.2004in" svg:height="9.5398in" svg:x="0.5193in" svg:y="0.7307in">
        <draw:image xlink:href="Pictures/10000200000005A00000077431D40E901D1FD5DE.png" xlink:type="simple" xlink:show="embed" xlink:actuate="onLoad" draw:mime-type="image/png">
          <text:p/>
        </draw:image>
      </draw:frame>
      <draw:frame text:anchor-type="page" text:anchor-page-number="28" draw:z-index="306" draw:name="Shape533" draw:style-name="gr1" draw:text-style-name="P2" svg:width="0.1598in" svg:height="0.1004in" svg:x="3.5598in" svg:y="10.9102in">
        <draw:image xlink:href="Pictures/100002000000002000000014EC5B34618D83A172.png" xlink:type="simple" xlink:show="embed" xlink:actuate="onLoad" draw:mime-type="image/png">
          <text:p/>
        </draw:image>
      </draw:frame>
      <draw:frame text:anchor-type="page" text:anchor-page-number="51" draw:z-index="305" draw:name="Shape837" draw:style-name="gr1" draw:text-style-name="P2" svg:width="0.1197in" svg:height="0.0803in" svg:x="3.3598in" svg:y="10.4508in">
        <draw:image xlink:href="Pictures/1000020000000018000000101FF0735FBFABDE1F.png" xlink:type="simple" xlink:show="embed" xlink:actuate="onLoad" draw:mime-type="image/png">
          <text:p/>
        </draw:image>
      </draw:frame>
      <draw:frame text:anchor-type="page" text:anchor-page-number="27" draw:z-index="304" draw:name="Shape521" draw:style-name="gr1" draw:text-style-name="P2" svg:width="2.5197in" svg:height="0.7197in" svg:x="0.7193in" svg:y="10.3701in">
        <draw:image xlink:href="Pictures/10000200000001F800000090C340A804206D76A0.png" xlink:type="simple" xlink:show="embed" xlink:actuate="onLoad" draw:mime-type="image/png">
          <text:p/>
        </draw:image>
      </draw:frame>
      <draw:frame text:anchor-type="page" text:anchor-page-number="52" draw:z-index="303" draw:name="Shape854" draw:style-name="gr1" draw:text-style-name="P2" svg:width="0.1197in" svg:height="0.1197in" svg:x="4.0799in" svg:y="7.8701in">
        <draw:image xlink:href="Pictures/100002000000001800000018EBB98A24A9A06A40.png" xlink:type="simple" xlink:show="embed" xlink:actuate="onLoad" draw:mime-type="image/png">
          <text:p/>
        </draw:image>
      </draw:frame>
      <draw:frame text:anchor-type="page" text:anchor-page-number="30" draw:z-index="302" draw:name="Shape560" draw:style-name="gr1" draw:text-style-name="P2" svg:width="0.1197in" svg:height="0.1004in" svg:x="6.6398in" svg:y="10.9307in">
        <draw:image xlink:href="Pictures/100002000000001800000014851F63FB4F5C2E21.png" xlink:type="simple" xlink:show="embed" xlink:actuate="onLoad" draw:mime-type="image/png">
          <text:p/>
        </draw:image>
      </draw:frame>
      <draw:frame text:anchor-type="page" text:anchor-page-number="57" draw:z-index="301" draw:name="Shape911" draw:style-name="gr1" draw:text-style-name="P2" svg:width="7.0398in" svg:height="0.4004in" svg:x="0.6799in" svg:y="1.9902in">
        <draw:image xlink:href="Pictures/10000200000005800000005091D48DD77B26C38E.png" xlink:type="simple" xlink:show="embed" xlink:actuate="onLoad" draw:mime-type="image/png">
          <text:p/>
        </draw:image>
      </draw:frame>
      <draw:frame text:anchor-type="page" text:anchor-page-number="54" draw:z-index="300" draw:name="Shape875" draw:style-name="gr1" draw:text-style-name="P2" svg:width="7.0004in" svg:height="2.4197in" svg:x="0.7193in" svg:y="2.2701in">
        <draw:image xlink:href="Pictures/1000020000000578000001E4157102CB21DE61D4.png" xlink:type="simple" xlink:show="embed" xlink:actuate="onLoad" draw:mime-type="image/png">
          <text:p/>
        </draw:image>
      </draw:frame>
      <draw:frame text:anchor-type="page" text:anchor-page-number="31" draw:z-index="299" draw:name="Shape564" draw:style-name="gr1" draw:text-style-name="P2" svg:width="4.0004in" svg:height="0.9197in" svg:x="2.1598in" svg:y="0.7102in">
        <draw:image xlink:href="Pictures/1000020000000320000000B8A63F322A625F0A46.png" xlink:type="simple" xlink:show="embed" xlink:actuate="onLoad" draw:mime-type="image/png">
          <text:p/>
        </draw:image>
      </draw:frame>
      <draw:frame text:anchor-type="page" text:anchor-page-number="55" draw:z-index="298" draw:name="Shape888" draw:style-name="gr1" draw:text-style-name="P2" svg:width="6.5197in" svg:height="0.2004in" svg:x="0.5598in" svg:y="6.3102in">
        <draw:image xlink:href="Pictures/10000200000005180000002885BC271F2F057652.png" xlink:type="simple" xlink:show="embed" xlink:actuate="onLoad" draw:mime-type="image/png">
          <text:p/>
        </draw:image>
      </draw:frame>
      <draw:frame text:anchor-type="page" text:anchor-page-number="26" draw:z-index="297" draw:name="Shape494" draw:style-name="gr1" draw:text-style-name="P2" svg:width="1.0398in" svg:height="0.1598in" svg:x="0.5193in" svg:y="5.8102in">
        <draw:image xlink:href="Pictures/10000200000000D000000020E46FBB3BED0B7A46.png" xlink:type="simple" xlink:show="embed" xlink:actuate="onLoad" draw:mime-type="image/png">
          <text:p/>
        </draw:image>
      </draw:frame>
      <draw:frame text:anchor-type="page" text:anchor-page-number="25" draw:z-index="296" draw:name="Shape489" draw:style-name="gr1" draw:text-style-name="P2" svg:width="3.2803in" svg:height="0.8004in" svg:x="0.4398in" svg:y="10.1701in">
        <draw:image xlink:href="Pictures/1000020000000290000000A0DED50420FEAE2EEE.png" xlink:type="simple" xlink:show="embed" xlink:actuate="onLoad" draw:mime-type="image/png">
          <text:p/>
        </draw:image>
      </draw:frame>
      <draw:frame text:anchor-type="page" text:anchor-page-number="56" draw:z-index="295" draw:name="Shape905" draw:style-name="gr1" draw:text-style-name="P2" svg:width="0.1197in" svg:height="0.1004in" svg:x="3.5193in" svg:y="11.1902in">
        <draw:image xlink:href="Pictures/100002000000001800000014041D43C044F7408A.png" xlink:type="simple" xlink:show="embed" xlink:actuate="onLoad" draw:mime-type="image/png">
          <text:p/>
        </draw:image>
      </draw:frame>
      <draw:frame text:anchor-type="page" text:anchor-page-number="48" draw:z-index="294" draw:name="Shape793" draw:style-name="gr1" draw:text-style-name="P2" svg:width="7.7598in" svg:height="9.2398in" svg:x="0.2799in" svg:y="1.1701in">
        <draw:image xlink:href="Pictures/100002000000061000000738853F3F7924055709.png" xlink:type="simple" xlink:show="embed" xlink:actuate="onLoad" draw:mime-type="image/png">
          <text:p/>
        </draw:image>
      </draw:frame>
      <draw:frame text:anchor-type="page" text:anchor-page-number="4" draw:z-index="293" draw:name="Shape74" draw:style-name="gr1" draw:text-style-name="P2" svg:width="0.213in" svg:height="0.0669in" svg:x="6.7728in" svg:y="8.4571in">
        <draw:image xlink:href="Pictures/1000020000000040000000148B7ABC220ABEBAB2.png" xlink:type="simple" xlink:show="embed" xlink:actuate="onLoad" draw:mime-type="image/png">
          <text:p/>
        </draw:image>
      </draw:frame>
      <draw:frame text:anchor-type="page" text:anchor-page-number="53" draw:z-index="292" draw:name="Shape864" draw:style-name="gr1" draw:text-style-name="P2" svg:width="3.9197in" svg:height="0.4598in" svg:x="0.4398in" svg:y="9.1902in">
        <draw:image xlink:href="Pictures/10000200000003100000005CE143861BE34F0092.png" xlink:type="simple" xlink:show="embed" xlink:actuate="onLoad" draw:mime-type="image/png">
          <text:p/>
        </draw:image>
      </draw:frame>
      <draw:frame text:anchor-type="page" text:anchor-page-number="38" draw:z-index="291" draw:name="Shape643" draw:style-name="gr1" draw:text-style-name="P2" svg:width="4.2004in" svg:height="0.1598in" svg:x="3.4799in" svg:y="2.5102in">
        <draw:image xlink:href="Pictures/100002000000034800000020D8472709DE527C04.png" xlink:type="simple" xlink:show="embed" xlink:actuate="onLoad" draw:mime-type="image/png">
          <text:p/>
        </draw:image>
      </draw:frame>
      <draw:frame text:anchor-type="page" text:anchor-page-number="14" draw:z-index="290" draw:name="Shape367" draw:style-name="gr1" draw:text-style-name="P2" svg:width="7.4004in" svg:height="7.8803in" svg:x="0.4398in" svg:y="1.8701in">
        <draw:image xlink:href="Pictures/10000200000005C800000628814A9223E2F11C57.png" xlink:type="simple" xlink:show="embed" xlink:actuate="onLoad" draw:mime-type="image/png">
          <text:p/>
        </draw:image>
      </draw:frame>
      <draw:frame text:anchor-type="page" text:anchor-page-number="60" draw:z-index="289" draw:name="Shape961" draw:style-name="gr1" draw:text-style-name="P2" svg:width="0.1197in" svg:height="0.1004in" svg:x="3.6398in" svg:y="7.0902in">
        <draw:image xlink:href="Pictures/100002000000001800000014A49062DFC9892CC0.png" xlink:type="simple" xlink:show="embed" xlink:actuate="onLoad" draw:mime-type="image/png">
          <text:p/>
        </draw:image>
      </draw:frame>
      <draw:frame text:anchor-type="page" text:anchor-page-number="42" draw:z-index="288" draw:name="Shape703" draw:style-name="gr1" draw:text-style-name="P2" svg:width="5.0004in" svg:height="0.5197in" svg:x="0.6398in" svg:y="9.5508in">
        <draw:image xlink:href="Pictures/10000200000003E8000000685EF97D37038AB7BD.png" xlink:type="simple" xlink:show="embed" xlink:actuate="onLoad" draw:mime-type="image/png">
          <text:p/>
        </draw:image>
      </draw:frame>
      <draw:frame text:anchor-type="page" text:anchor-page-number="67" draw:z-index="287" draw:name="Shape1067" draw:style-name="gr1" draw:text-style-name="P2" svg:width="7.0398in" svg:height="3.0803in" svg:x="0.6799in" svg:y="3.6307in">
        <draw:image xlink:href="Pictures/100002000000058000000268FF3F1CFBF097A71C.png" xlink:type="simple" xlink:show="embed" xlink:actuate="onLoad" draw:mime-type="image/png">
          <text:p/>
        </draw:image>
      </draw:frame>
      <draw:frame text:anchor-type="page" text:anchor-page-number="68" draw:z-index="286" draw:name="Shape1088" draw:style-name="gr1" draw:text-style-name="P2" svg:width="0.4004in" svg:height="0.1598in" svg:x="4.2398in" svg:y="10.7508in">
        <draw:image xlink:href="Pictures/1000020000000050000000203A2AC84B6B3E29EB.png" xlink:type="simple" xlink:show="embed" xlink:actuate="onLoad" draw:mime-type="image/png">
          <text:p/>
        </draw:image>
      </draw:frame>
      <draw:frame text:anchor-type="page" text:anchor-page-number="66" draw:z-index="285" draw:name="Shape1059" draw:style-name="gr1" draw:text-style-name="P2" svg:width="3.8004in" svg:height="0.8004in" svg:x="2.2398in" svg:y="9.4102in">
        <draw:image xlink:href="Pictures/10000200000002F8000000A0DE251318A5ECE03D.png" xlink:type="simple" xlink:show="embed" xlink:actuate="onLoad" draw:mime-type="image/png">
          <text:p/>
        </draw:image>
      </draw:frame>
      <draw:frame text:anchor-type="page" text:anchor-page-number="15" draw:z-index="284" draw:name="Shape379" draw:style-name="gr1" draw:text-style-name="P2" svg:width="0.1197in" svg:height="0.2004in" svg:x="2.4in" svg:y="2.1307in">
        <draw:image xlink:href="Pictures/10000200000000180000002816D7FF70896B3D19.png" xlink:type="simple" xlink:show="embed" xlink:actuate="onLoad" draw:mime-type="image/png">
          <text:p/>
        </draw:image>
      </draw:frame>
      <draw:frame text:anchor-type="page" text:anchor-page-number="5" draw:z-index="283" draw:name="Shape113" draw:style-name="gr1" draw:text-style-name="P2" svg:width="0.1862in" svg:height="0.0539in" svg:x="1.4929in" svg:y="5.2035in">
        <draw:image xlink:href="Pictures/100002000000003800000010AF87B58F62CEFEB8.png" xlink:type="simple" xlink:show="embed" xlink:actuate="onLoad" draw:mime-type="image/png">
          <text:p/>
        </draw:image>
      </draw:frame>
      <draw:frame text:anchor-type="page" text:anchor-page-number="69" draw:z-index="282" draw:name="Shape1098" draw:style-name="gr1" draw:text-style-name="P2" svg:width="0.3197in" svg:height="0.1398in" svg:x="3.1193in" svg:y="10.9701in">
        <draw:image xlink:href="Pictures/10000200000000400000001C7978283C8B8E53C1.png" xlink:type="simple" xlink:show="embed" xlink:actuate="onLoad" draw:mime-type="image/png">
          <text:p/>
        </draw:image>
      </draw:frame>
      <draw:frame text:anchor-type="page" text:anchor-page-number="65" draw:z-index="281" draw:name="Shape1030" draw:style-name="gr1" draw:text-style-name="P2" svg:width="1.8398in" svg:height="0.2004in" svg:x="0.4799in" svg:y="1.7102in">
        <draw:image xlink:href="Pictures/100002000000017000000028D5D8BB85E410A1E1.png" xlink:type="simple" xlink:show="embed" xlink:actuate="onLoad" draw:mime-type="image/png">
          <text:p/>
        </draw:image>
      </draw:frame>
      <draw:frame text:anchor-type="page" text:anchor-page-number="37" draw:z-index="280" draw:name="Shape630" draw:style-name="gr1" draw:text-style-name="P2" svg:width="7.2398in" svg:height="8.6598in" svg:x="0.4799in" svg:y="1.7307in">
        <draw:image xlink:href="Pictures/10000200000005A8000006C425AABD2C0FEBD66C.png" xlink:type="simple" xlink:show="embed" xlink:actuate="onLoad" draw:mime-type="image/png">
          <text:p/>
        </draw:image>
      </draw:frame>
      <draw:frame text:anchor-type="page" text:anchor-page-number="40" draw:z-index="279" draw:name="Shape669" draw:style-name="gr1" draw:text-style-name="P2" svg:width="2.7598in" svg:height="0.1803in" svg:x="4.8in" svg:y="3.5902in">
        <draw:image xlink:href="Pictures/1000020000000228000000248A1DD278AC3D0418.png" xlink:type="simple" xlink:show="embed" xlink:actuate="onLoad" draw:mime-type="image/png">
          <text:p/>
        </draw:image>
      </draw:frame>
      <draw:frame text:anchor-type="page" text:anchor-page-number="63" draw:z-index="278" draw:name="Shape997" draw:style-name="gr1" draw:text-style-name="P2" svg:width="7.0398in" svg:height="1.9598in" svg:x="0.6799in" svg:y="1.1902in">
        <draw:image xlink:href="Pictures/100002000000058000000188BE6CB6A0146B8C34.png" xlink:type="simple" xlink:show="embed" xlink:actuate="onLoad" draw:mime-type="image/png">
          <text:p/>
        </draw:image>
      </draw:frame>
      <draw:frame text:anchor-type="page" text:anchor-page-number="3" draw:z-index="277" draw:name="Shape45" draw:style-name="gr1" draw:text-style-name="P2" svg:width="0.0803in" svg:height="0.0398in" svg:x="5.3866in" svg:y="11.4437in">
        <draw:image xlink:href="Pictures/10000200000000180000000C0384F348375F4768.png" xlink:type="simple" xlink:show="embed" xlink:actuate="onLoad" draw:mime-type="image/png">
          <text:p/>
        </draw:image>
      </draw:frame>
      <draw:frame text:anchor-type="page" text:anchor-page-number="18" draw:z-index="276" draw:name="Shape404" draw:style-name="gr1" draw:text-style-name="P2" svg:width="0.8398in" svg:height="0.4004in" svg:x="2.0799in" svg:y="10.2902in">
        <draw:image xlink:href="Pictures/10000200000000A8000000500A5199167CE0B4E6.png" xlink:type="simple" xlink:show="embed" xlink:actuate="onLoad" draw:mime-type="image/png">
          <text:p/>
        </draw:image>
      </draw:frame>
      <draw:frame text:anchor-type="page" text:anchor-page-number="36" draw:z-index="275" draw:name="Shape621" draw:style-name="gr1" draw:text-style-name="P2" svg:width="0.1197in" svg:height="0.0803in" svg:x="3.4799in" svg:y="11.1102in">
        <draw:image xlink:href="Pictures/1000020000000018000000107AC0814C52EB7C61.png" xlink:type="simple" xlink:show="embed" xlink:actuate="onLoad" draw:mime-type="image/png">
          <text:p/>
        </draw:image>
      </draw:frame>
      <draw:frame text:anchor-type="page" text:anchor-page-number="1" draw:z-index="274" draw:name="Shape1" draw:style-name="gr1" draw:text-style-name="P2" svg:width="0.0531in" svg:height="0.0803in" svg:x="2.9335in" svg:y="5.2571in">
        <draw:image xlink:href="Pictures/10000200000000100000001860E3BD7E20E773BB.png" xlink:type="simple" xlink:show="embed" xlink:actuate="onLoad" draw:mime-type="image/png">
          <text:p/>
        </draw:image>
      </draw:frame>
      <draw:frame text:anchor-type="page" text:anchor-page-number="39" draw:z-index="273" draw:name="Shape658" draw:style-name="gr1" draw:text-style-name="P2" svg:width="4.0004in" svg:height="0.9197in" svg:x="2.1598in" svg:y="0.7102in">
        <draw:image xlink:href="Pictures/1000020000000320000000B85449EC1AD3CFADB8.png" xlink:type="simple" xlink:show="embed" xlink:actuate="onLoad" draw:mime-type="image/png">
          <text:p/>
        </draw:image>
      </draw:frame>
      <draw:frame text:anchor-type="page" text:anchor-page-number="64" draw:z-index="272" draw:name="Shape1013" draw:style-name="gr1" draw:text-style-name="P2" svg:width="6.7197in" svg:height="0.1803in" svg:x="1.1193in" svg:y="2.3701in">
        <draw:image xlink:href="Pictures/100002000000054000000024C0E03F4A1BABBA27.png" xlink:type="simple" xlink:show="embed" xlink:actuate="onLoad" draw:mime-type="image/png">
          <text:p/>
        </draw:image>
      </draw:frame>
      <draw:frame text:anchor-type="page" text:anchor-page-number="71" draw:z-index="271" draw:name="Shape1110" draw:style-name="gr1" draw:text-style-name="P2" svg:width="1.8004in" svg:height="0.1803in" svg:x="0.6799in" svg:y="1.7508in">
        <draw:image xlink:href="Pictures/1000020000000168000000249AA48445A01D08F0.png" xlink:type="simple" xlink:show="embed" xlink:actuate="onLoad" draw:mime-type="image/png">
          <text:p/>
        </draw:image>
      </draw:frame>
      <draw:frame text:anchor-type="page" text:anchor-page-number="17" draw:z-index="270" draw:name="Shape392" draw:style-name="gr1" draw:text-style-name="P2" svg:width="0.0803in" svg:height="0.1004in" svg:x="4.1193in" svg:y="5.4307in">
        <draw:image xlink:href="Pictures/1000020000000010000000143732917D6DC57660.png" xlink:type="simple" xlink:show="embed" xlink:actuate="onLoad" draw:mime-type="image/png">
          <text:p/>
        </draw:image>
      </draw:frame>
      <draw:frame text:anchor-type="page" text:anchor-page-number="41" draw:z-index="269" draw:name="Shape686" draw:style-name="gr1" draw:text-style-name="P2" svg:width="0.2803in" svg:height="0.1398in" svg:x="3.4799in" svg:y="6.1307in">
        <draw:image xlink:href="Pictures/10000200000000380000001C2E1F24239ED8848E.png" xlink:type="simple" xlink:show="embed" xlink:actuate="onLoad" draw:mime-type="image/png">
          <text:p/>
        </draw:image>
      </draw:frame>
      <draw:frame text:anchor-type="page" text:anchor-page-number="70" draw:z-index="268" draw:name="Shape1104" draw:style-name="gr1" draw:text-style-name="P2" svg:width="0.8803in" svg:height="0.3803in" svg:x="2.2398in" svg:y="5.0307in">
        <draw:image xlink:href="Pictures/10000200000000B00000004C61681942CD05B205.png" xlink:type="simple" xlink:show="embed" xlink:actuate="onLoad" draw:mime-type="image/png">
          <text:p/>
        </draw:image>
      </draw:frame>
      <draw:frame text:anchor-type="page" text:anchor-page-number="43" draw:z-index="267" draw:name="Shape720" draw:style-name="gr1" draw:text-style-name="P2" svg:width="1.4803in" svg:height="0.7803in" svg:x="4.4398in" svg:y="9.8307in">
        <draw:image xlink:href="Pictures/10000200000001280000009C33ABF2340CA2C86E.png" xlink:type="simple" xlink:show="embed" xlink:actuate="onLoad" draw:mime-type="image/png">
          <text:p/>
        </draw:image>
      </draw:frame>
      <draw:frame text:anchor-type="page" text:anchor-page-number="38" draw:z-index="266" draw:name="Shape652" draw:style-name="gr1" draw:text-style-name="P2" svg:width="0.3598in" svg:height="0.1598in" svg:x="3.3598in" svg:y="10.9508in">
        <draw:image xlink:href="Pictures/100002000000004800000020332DA322F954DE0A.png" xlink:type="simple" xlink:show="embed" xlink:actuate="onLoad" draw:mime-type="image/png">
          <text:p/>
        </draw:image>
      </draw:frame>
      <draw:frame text:anchor-type="page" text:anchor-page-number="41" draw:z-index="265" draw:name="Shape685" draw:style-name="gr1" draw:text-style-name="P2" svg:width="0.5598in" svg:height="0.5598in" svg:x="6.3193in" svg:y="4.8902in">
        <draw:image xlink:href="Pictures/100002000000007000000070DEB8876A5689EA02.png" xlink:type="simple" xlink:show="embed" xlink:actuate="onLoad" draw:mime-type="image/png">
          <text:p/>
        </draw:image>
      </draw:frame>
      <draw:frame text:anchor-type="page" text:anchor-page-number="84" draw:z-index="264" draw:name="Shape1400" draw:style-name="gr1" draw:text-style-name="P2" svg:width="2.1197in" svg:height="0.1004in" svg:x="3.4398in" svg:y="7.6307in">
        <draw:image xlink:href="Pictures/10000200000001A8000000140389AF5232C4B13C.png" xlink:type="simple" xlink:show="embed" xlink:actuate="onLoad" draw:mime-type="image/png">
          <text:p/>
        </draw:image>
      </draw:frame>
      <draw:frame text:anchor-type="page" text:anchor-page-number="9" draw:z-index="263" draw:name="Shape223" draw:style-name="gr1" draw:text-style-name="P2" svg:width="2.1598in" svg:height="0.1803in" svg:x="3.0398in" svg:y="1.5307in">
        <draw:image xlink:href="Pictures/10000200000001B000000024167CE7430EFB6E02.png" xlink:type="simple" xlink:show="embed" xlink:actuate="onLoad" draw:mime-type="image/png">
          <text:p/>
        </draw:image>
      </draw:frame>
      <draw:frame text:anchor-type="page" text:anchor-page-number="48" draw:z-index="262" draw:name="Shape794" draw:style-name="gr1" draw:text-style-name="P2" svg:width="4.7197in" svg:height="0.4197in" svg:x="0.5598in" svg:y="8.4701in">
        <draw:image xlink:href="Pictures/10000200000003B00000005480175108ED451243.png" xlink:type="simple" xlink:show="embed" xlink:actuate="onLoad" draw:mime-type="image/png">
          <text:p/>
        </draw:image>
      </draw:frame>
      <draw:frame text:anchor-type="page" text:anchor-page-number="49" draw:z-index="261" draw:name="Shape804" draw:style-name="gr1" draw:text-style-name="P2" svg:width="2.0398in" svg:height="0.1803in" svg:x="0.6799in" svg:y="3.6701in">
        <draw:image xlink:href="Pictures/100002000000019800000024CA4BD1EFF7F200F0.png" xlink:type="simple" xlink:show="embed" xlink:actuate="onLoad" draw:mime-type="image/png">
          <text:p/>
        </draw:image>
      </draw:frame>
      <draw:frame text:anchor-type="page" text:anchor-page-number="89" draw:z-index="260" draw:name="Shape1513" draw:style-name="gr1" draw:text-style-name="P2" svg:width="6.7598in" svg:height="1.5004in" svg:x="0.8in" svg:y="3.4102in">
        <draw:image xlink:href="Pictures/10000200000005480000012CC48C6E55E81EA4BA.png" xlink:type="simple" xlink:show="embed" xlink:actuate="onLoad" draw:mime-type="image/png">
          <text:p/>
        </draw:image>
      </draw:frame>
      <draw:frame text:anchor-type="page" text:anchor-page-number="1" draw:z-index="259" draw:name="Shape5" draw:style-name="gr1" draw:text-style-name="P2" svg:width="1.6268in" svg:height="0.3598in" svg:x="6.3465in" svg:y="10.8965in">
        <draw:image xlink:href="Pictures/10000200000001E80000006CEC6BFCCF9D720F44.png" xlink:type="simple" xlink:show="embed" xlink:actuate="onLoad" draw:mime-type="image/png">
          <text:p/>
        </draw:image>
      </draw:frame>
      <draw:frame text:anchor-type="page" text:anchor-page-number="4" draw:z-index="258" draw:name="Shape88" draw:style-name="gr1" draw:text-style-name="P2" svg:width="6.0004in" svg:height="10.4004in" svg:x="1.1193in" svg:y="0.8165in">
        <draw:image xlink:href="Pictures/100002000000070800000C30F5701D12E71A594E.png" xlink:type="simple" xlink:show="embed" xlink:actuate="onLoad" draw:mime-type="image/png">
          <text:p/>
        </draw:image>
      </draw:frame>
      <draw:frame text:anchor-type="page" text:anchor-page-number="30" draw:z-index="257" draw:name="Shape553" draw:style-name="gr1" draw:text-style-name="P2" svg:width="3.8398in" svg:height="0.4398in" svg:x="2.2in" svg:y="1.1508in">
        <draw:image xlink:href="Pictures/10000200000003000000005850CCCD839C76CB3F.png" xlink:type="simple" xlink:show="embed" xlink:actuate="onLoad" draw:mime-type="image/png">
          <text:p/>
        </draw:image>
      </draw:frame>
      <draw:frame text:anchor-type="page" text:anchor-page-number="6" draw:z-index="256" draw:name="Shape168" draw:style-name="gr1" draw:text-style-name="P2" svg:width="0.1862in" svg:height="0.0669in" svg:x="6.8535in" svg:y="4.2571in">
        <draw:image xlink:href="Pictures/100002000000003800000014EA79A722FF329D92.png" xlink:type="simple" xlink:show="embed" xlink:actuate="onLoad" draw:mime-type="image/png">
          <text:p/>
        </draw:image>
      </draw:frame>
      <draw:frame text:anchor-type="page" text:anchor-page-number="40" draw:z-index="255" draw:name="Shape678" draw:style-name="gr1" draw:text-style-name="P2" svg:width="7.6398in" svg:height="9.2398in" svg:x="0.3598in" svg:y="1.1508in">
        <draw:image xlink:href="Pictures/10000200000005F800000738F40951DB4AE67BF6.png" xlink:type="simple" xlink:show="embed" xlink:actuate="onLoad" draw:mime-type="image/png">
          <text:p/>
        </draw:image>
      </draw:frame>
      <draw:frame text:anchor-type="page" text:anchor-page-number="36" draw:z-index="254" draw:name="Shape616" draw:style-name="gr1" draw:text-style-name="P2" svg:width="3.8398in" svg:height="0.4598in" svg:x="2.2in" svg:y="1.1508in">
        <draw:image xlink:href="Pictures/10000200000003000000005C59DF2A4C18353EC2.png" xlink:type="simple" xlink:show="embed" xlink:actuate="onLoad" draw:mime-type="image/png">
          <text:p/>
        </draw:image>
      </draw:frame>
      <draw:frame text:anchor-type="page" text:anchor-page-number="35" draw:z-index="253" draw:name="Shape612" draw:style-name="gr1" draw:text-style-name="P2" svg:width="7.2803in" svg:height="8.5598in" svg:x="0.4398in" svg:y="1.7508in">
        <draw:image xlink:href="Pictures/10000200000005B0000006B0745F6D8016FD935F.png" xlink:type="simple" xlink:show="embed" xlink:actuate="onLoad" draw:mime-type="image/png">
          <text:p/>
        </draw:image>
      </draw:frame>
      <draw:frame text:anchor-type="page" text:anchor-page-number="86" draw:z-index="252" draw:name="Shape1454" draw:style-name="gr1" draw:text-style-name="P2" svg:width="5.1197in" svg:height="3.0004in" svg:x="1.2398in" svg:y="6.5902in">
        <draw:image xlink:href="Pictures/100002000000040000000258F0E973430BB7E0BD.png" xlink:type="simple" xlink:show="embed" xlink:actuate="onLoad" draw:mime-type="image/png">
          <text:p/>
        </draw:image>
      </draw:frame>
      <draw:frame text:anchor-type="page" text:anchor-page-number="44" draw:z-index="251" draw:name="Shape724" draw:style-name="gr1" draw:text-style-name="P2" svg:width="4.0004in" svg:height="0.3197in" svg:x="2.1598in" svg:y="0.6701in">
        <draw:image xlink:href="Pictures/1000020000000320000000400C487E17F31F9222.png" xlink:type="simple" xlink:show="embed" xlink:actuate="onLoad" draw:mime-type="image/png">
          <text:p/>
        </draw:image>
      </draw:frame>
      <draw:frame text:anchor-type="page" text:anchor-page-number="7" draw:z-index="250" draw:name="Shape204" draw:style-name="gr1" draw:text-style-name="P2" svg:width="0.7598in" svg:height="0.3803in" svg:x="6.4in" svg:y="10.9508in">
        <draw:image xlink:href="Pictures/10000200000000980000004C823BFA2A0FFF5C53.png" xlink:type="simple" xlink:show="embed" xlink:actuate="onLoad" draw:mime-type="image/png">
          <text:p/>
        </draw:image>
      </draw:frame>
      <draw:frame text:anchor-type="page" text:anchor-page-number="29" draw:z-index="249" draw:name="Shape546" draw:style-name="gr1" draw:text-style-name="P2" svg:width="0.1197in" svg:height="0.1004in" svg:x="3.2799in" svg:y="11.0902in">
        <draw:image xlink:href="Pictures/100002000000001800000014BDE10989B673C474.png" xlink:type="simple" xlink:show="embed" xlink:actuate="onLoad" draw:mime-type="image/png">
          <text:p/>
        </draw:image>
      </draw:frame>
      <draw:frame text:anchor-type="page" text:anchor-page-number="87" draw:z-index="248" draw:name="Shape1467" draw:style-name="gr1" draw:text-style-name="P2" svg:width="1.0004in" svg:height="1.6598in" svg:x="1.2in" svg:y="6.0307in">
        <draw:image xlink:href="Pictures/10000200000000C80000014CB602C8F577998A6D.png" xlink:type="simple" xlink:show="embed" xlink:actuate="onLoad" draw:mime-type="image/png">
          <text:p/>
        </draw:image>
      </draw:frame>
      <draw:frame text:anchor-type="page" text:anchor-page-number="34" draw:z-index="247" draw:name="Shape599" draw:style-name="gr1" draw:text-style-name="P2" svg:width="3.8398in" svg:height="0.4398in" svg:x="2.2in" svg:y="1.1701in">
        <draw:image xlink:href="Pictures/100002000000030000000058AFF1876354DDE30C.png" xlink:type="simple" xlink:show="embed" xlink:actuate="onLoad" draw:mime-type="image/png">
          <text:p/>
        </draw:image>
      </draw:frame>
      <draw:frame text:anchor-type="page" text:anchor-page-number="45" draw:z-index="246" draw:name="Shape746" draw:style-name="gr1" draw:text-style-name="P2" svg:width="7.7598in" svg:height="7.1598in" svg:x="0.2in" svg:y="0.7102in">
        <draw:image xlink:href="Pictures/1000020000000610000005989C72A3F7FCD4ADAA.png" xlink:type="simple" xlink:show="embed" xlink:actuate="onLoad" draw:mime-type="image/png">
          <text:p/>
        </draw:image>
      </draw:frame>
      <draw:frame text:anchor-type="page" text:anchor-page-number="8" draw:z-index="245" draw:name="Shape217" draw:style-name="gr1" draw:text-style-name="P2" svg:width="0.1197in" svg:height="1.0398in" svg:x="8.0398in" svg:y="9.7902in">
        <draw:image xlink:href="Pictures/1000020000000018000000D07A2AAD245A04D328.png" xlink:type="simple" xlink:show="embed" xlink:actuate="onLoad" draw:mime-type="image/png">
          <text:p/>
        </draw:image>
      </draw:frame>
      <draw:frame text:anchor-type="page" text:anchor-page-number="37" draw:z-index="244" draw:name="Shape631" draw:style-name="gr1" draw:text-style-name="P2" svg:width="4.2004in" svg:height="0.4004in" svg:x="3.4799in" svg:y="8.6508in">
        <draw:image xlink:href="Pictures/1000020000000348000000509B6172BC165F9EEB.png" xlink:type="simple" xlink:show="embed" xlink:actuate="onLoad" draw:mime-type="image/png">
          <text:p/>
        </draw:image>
      </draw:frame>
      <draw:frame text:anchor-type="page" text:anchor-page-number="33" draw:z-index="243" draw:name="Shape586" draw:style-name="gr1" draw:text-style-name="P2" svg:width="3.8803in" svg:height="0.9197in" svg:x="2.1598in" svg:y="0.7102in">
        <draw:image xlink:href="Pictures/1000020000000308000000B8E30523F41CC4190E.png" xlink:type="simple" xlink:show="embed" xlink:actuate="onLoad" draw:mime-type="image/png">
          <text:p/>
        </draw:image>
      </draw:frame>
      <draw:frame text:anchor-type="page" text:anchor-page-number="46" draw:z-index="242" draw:name="Shape772" draw:style-name="gr1" draw:text-style-name="P2" svg:width="6.8004in" svg:height="1.3197in" svg:x="0.9598in" svg:y="6.1902in">
        <draw:image xlink:href="Pictures/10000200000005500000010876A8ECC4F00663F3.png" xlink:type="simple" xlink:show="embed" xlink:actuate="onLoad" draw:mime-type="image/png">
          <text:p/>
        </draw:image>
      </draw:frame>
      <draw:frame text:anchor-type="page" text:anchor-page-number="85" draw:z-index="241" draw:name="Shape1415" draw:style-name="gr1" draw:text-style-name="P2" svg:width="4.0004in" svg:height="2.0398in" svg:x="1.8799in" svg:y="2.7701in">
        <draw:image xlink:href="Pictures/1000020000000320000001985438DBB33B67D65A.png" xlink:type="simple" xlink:show="embed" xlink:actuate="onLoad" draw:mime-type="image/png">
          <text:p/>
        </draw:image>
      </draw:frame>
      <draw:frame text:anchor-type="page" text:anchor-page-number="42" draw:z-index="240" draw:name="Shape706" draw:style-name="gr1" draw:text-style-name="P2" svg:width="0.2803in" svg:height="0.1398in" svg:x="3.2in" svg:y="11.0508in">
        <draw:image xlink:href="Pictures/10000200000000380000001CF2BBFF5DCFE169E0.png" xlink:type="simple" xlink:show="embed" xlink:actuate="onLoad" draw:mime-type="image/png">
          <text:p/>
        </draw:image>
      </draw:frame>
      <draw:frame text:anchor-type="page" text:anchor-page-number="47" draw:z-index="239" draw:name="Shape782" draw:style-name="gr1" draw:text-style-name="P2" svg:width="7.2004in" svg:height="1.9197in" svg:x="0.4398in" svg:y="8.3508in">
        <draw:image xlink:href="Pictures/10000200000005A00000018093525825D9DDC9F4.png" xlink:type="simple" xlink:show="embed" xlink:actuate="onLoad" draw:mime-type="image/png">
          <text:p/>
        </draw:image>
      </draw:frame>
      <draw:frame text:anchor-type="page" text:anchor-page-number="32" draw:z-index="238" draw:name="Shape577" draw:style-name="gr1" draw:text-style-name="P2" svg:width="3.8398in" svg:height="0.4398in" svg:x="2.2in" svg:y="1.1701in">
        <draw:image xlink:href="Pictures/100002000000030000000058B92E9C27EFD00AF2.png" xlink:type="simple" xlink:show="embed" xlink:actuate="onLoad" draw:mime-type="image/png">
          <text:p/>
        </draw:image>
      </draw:frame>
      <draw:frame text:anchor-type="page" text:anchor-page-number="88" draw:z-index="237" draw:name="Shape1499" draw:style-name="gr1" draw:text-style-name="P2" svg:width="4.5197in" svg:height="2.2197in" svg:x="1.4799in" svg:y="6.4902in">
        <draw:image xlink:href="Pictures/1000020000000388000001BC577374DAD22D8403.png" xlink:type="simple" xlink:show="embed" xlink:actuate="onLoad" draw:mime-type="image/png">
          <text:p/>
        </draw:image>
      </draw:frame>
      <draw:frame text:anchor-type="page" text:anchor-page-number="31" draw:z-index="236" draw:name="Shape573" draw:style-name="gr1" draw:text-style-name="P2" svg:width="6.7598in" svg:height="8.4197in" svg:x="0.9598in" svg:y="1.7307in">
        <draw:image xlink:href="Pictures/100002000000054800000694FD70F107628B6D76.png" xlink:type="simple" xlink:show="embed" xlink:actuate="onLoad" draw:mime-type="image/png">
          <text:p/>
        </draw:image>
      </draw:frame>
      <draw:frame text:anchor-type="page" text:anchor-page-number="2" draw:z-index="235" draw:name="Shape6" draw:style-name="gr1" draw:text-style-name="P2" svg:width="0.8531in" svg:height="0.187in" svg:x="6.6665in" svg:y="1.3366in">
        <draw:image xlink:href="Pictures/1000020000000100000000385FE3B5A0BEAB9315.png" xlink:type="simple" xlink:show="embed" xlink:actuate="onLoad" draw:mime-type="image/png">
          <text:p/>
        </draw:image>
      </draw:frame>
      <draw:frame text:anchor-type="page" text:anchor-page-number="43" draw:z-index="234" draw:name="Shape714" draw:style-name="gr1" draw:text-style-name="P2" svg:width="0.1197in" svg:height="0.0803in" svg:x="5.8398in" svg:y="3.1508in">
        <draw:image xlink:href="Pictures/10000200000000180000001077DFFE96FC1BE40B.png" xlink:type="simple" xlink:show="embed" xlink:actuate="onLoad" draw:mime-type="image/png">
          <text:p/>
        </draw:image>
      </draw:frame>
      <draw:frame text:anchor-type="page" text:anchor-page-number="39" draw:z-index="233" draw:name="Shape659" draw:style-name="gr1" draw:text-style-name="P2" svg:width="6.1197in" svg:height="0.3197in" svg:x="1.5193in" svg:y="2.1307in">
        <draw:image xlink:href="Pictures/10000200000004C80000004032AB2928A9251CC3.png" xlink:type="simple" xlink:show="embed" xlink:actuate="onLoad" draw:mime-type="image/png">
          <text:p/>
        </draw:image>
      </draw:frame>
      <draw:frame text:anchor-type="page" text:anchor-page-number="20" draw:z-index="232" draw:name="Shape431" draw:style-name="gr1" draw:text-style-name="P2" svg:width="1.4398in" svg:height="0.7598in" svg:x="4.2in" svg:y="10.2102in">
        <draw:image xlink:href="Pictures/100002000000012000000098C7F1694BFF97720C.png" xlink:type="simple" xlink:show="embed" xlink:actuate="onLoad" draw:mime-type="image/png">
          <text:p/>
        </draw:image>
      </draw:frame>
      <draw:frame text:anchor-type="page" text:anchor-page-number="61" draw:z-index="231" draw:name="Shape975" draw:style-name="gr1" draw:text-style-name="P2" svg:width="6.7598in" svg:height="6.8398in" svg:x="0.5193in" svg:y="2.2701in">
        <draw:image xlink:href="Pictures/10000200000005480000055899EE22F6281FB23F.png" xlink:type="simple" xlink:show="embed" xlink:actuate="onLoad" draw:mime-type="image/png">
          <text:p/>
        </draw:image>
      </draw:frame>
      <draw:frame text:anchor-type="page" text:anchor-page-number="19" draw:z-index="230" draw:name="Shape417" draw:style-name="gr1" draw:text-style-name="P2" svg:width="3.9197in" svg:height="0.8398in" svg:x="2.7598in" svg:y="10.2102in">
        <draw:image xlink:href="Pictures/1000020000000310000000A85F9542986A972C36.png" xlink:type="simple" xlink:show="embed" xlink:actuate="onLoad" draw:mime-type="image/png">
          <text:p/>
        </draw:image>
      </draw:frame>
      <draw:frame text:anchor-type="page" text:anchor-page-number="77" draw:z-index="229" draw:name="Shape1242" draw:style-name="gr1" draw:text-style-name="P2" svg:width="3.8803in" svg:height="0.9197in" svg:x="2.1598in" svg:y="0.7102in">
        <draw:image xlink:href="Pictures/1000020000000308000000B8781D47E6C1DDF7C7.png" xlink:type="simple" xlink:show="embed" xlink:actuate="onLoad" draw:mime-type="image/png">
          <text:p/>
        </draw:image>
      </draw:frame>
      <draw:frame text:anchor-type="page" text:anchor-page-number="12" draw:z-index="228" draw:name="Shape291" draw:style-name="gr1" draw:text-style-name="P2" svg:width="0.1197in" svg:height="0.1598in" svg:x="3.7598in" svg:y="2.1307in">
        <draw:image xlink:href="Pictures/10000200000000180000002082332B9EA69DF715.png" xlink:type="simple" xlink:show="embed" xlink:actuate="onLoad" draw:mime-type="image/png">
          <text:p/>
        </draw:image>
      </draw:frame>
      <draw:frame text:anchor-type="page" text:anchor-page-number="62" draw:z-index="227" draw:name="Shape990" draw:style-name="gr1" draw:text-style-name="P2" svg:width="6.6398in" svg:height="8.6803in" svg:x="0.5598in" svg:y="1.1701in">
        <draw:image xlink:href="Pictures/1000020000000530000006C8A8F49FD19CC2B2BE.png" xlink:type="simple" xlink:show="embed" xlink:actuate="onLoad" draw:mime-type="image/png">
          <text:p/>
        </draw:image>
      </draw:frame>
      <draw:frame text:anchor-type="page" text:anchor-page-number="18" draw:z-index="226" draw:name="Shape403" draw:style-name="gr1" draw:text-style-name="P2" svg:width="7.2398in" svg:height="9.0398in" svg:x="0.5193in" svg:y="1.1508in">
        <draw:image xlink:href="Pictures/10000200000005A8000007108DF1EC15116EBE30.png" xlink:type="simple" xlink:show="embed" xlink:actuate="onLoad" draw:mime-type="image/png">
          <text:p/>
        </draw:image>
      </draw:frame>
      <draw:frame text:anchor-type="page" text:anchor-page-number="63" draw:z-index="225" draw:name="Shape1005" draw:style-name="gr1" draw:text-style-name="P2" svg:width="7.0803in" svg:height="6.3803in" svg:x="0.6398in" svg:y="3.2508in">
        <draw:image xlink:href="Pictures/1000020000000588000004FC9FD8B8B22CB69BA3.png" xlink:type="simple" xlink:show="embed" xlink:actuate="onLoad" draw:mime-type="image/png">
          <text:p/>
        </draw:image>
      </draw:frame>
      <draw:frame text:anchor-type="page" text:anchor-page-number="17" draw:z-index="224" draw:name="Shape393" draw:style-name="gr1" draw:text-style-name="P2" svg:width="0.1598in" svg:height="0.1197in" svg:x="3.2398in" svg:y="10.2508in">
        <draw:image xlink:href="Pictures/100002000000002000000018CB5C4FA94D5652E1.png" xlink:type="simple" xlink:show="embed" xlink:actuate="onLoad" draw:mime-type="image/png">
          <text:p/>
        </draw:image>
      </draw:frame>
      <draw:frame text:anchor-type="page" text:anchor-page-number="76" draw:z-index="223" draw:name="Shape1230" draw:style-name="gr1" draw:text-style-name="P2" svg:width="7.2004in" svg:height="2.1197in" svg:x="0.5193in" svg:y="0.7102in">
        <draw:image xlink:href="Pictures/10000200000005A0000001A8158AAB528C1AD016.png" xlink:type="simple" xlink:show="embed" xlink:actuate="onLoad" draw:mime-type="image/png">
          <text:p/>
        </draw:image>
      </draw:frame>
      <draw:frame text:anchor-type="page" text:anchor-page-number="75" draw:z-index="222" draw:name="Shape1228" draw:style-name="gr1" draw:text-style-name="P2" svg:width="1.7197in" svg:height="0.7598in" svg:x="3.8398in" svg:y="9.6902in">
        <draw:image xlink:href="Pictures/100002000000015800000098B1E95816021C6E87.png" xlink:type="simple" xlink:show="embed" xlink:actuate="onLoad" draw:mime-type="image/png">
          <text:p/>
        </draw:image>
      </draw:frame>
      <draw:frame text:anchor-type="page" text:anchor-page-number="64" draw:z-index="221" draw:name="Shape1024" draw:style-name="gr1" draw:text-style-name="P2" svg:width="1.6803in" svg:height="0.8004in" svg:x="4.7598in" svg:y="8.8902in">
        <draw:image xlink:href="Pictures/1000020000000150000000A0F49265CB447230EF.png" xlink:type="simple" xlink:show="embed" xlink:actuate="onLoad" draw:mime-type="image/png">
          <text:p/>
        </draw:image>
      </draw:frame>
      <draw:frame text:anchor-type="page" text:anchor-page-number="5" draw:z-index="220" draw:name="Shape145" draw:style-name="gr1" draw:text-style-name="P2" svg:width="5.9461in" svg:height="10.0134in" svg:x="1.1728in" svg:y="1.0165in">
        <draw:image xlink:href="Pictures/10000200000006F800000BBCD6169E6FFB74F9E5.png" xlink:type="simple" xlink:show="embed" xlink:actuate="onLoad" draw:mime-type="image/png">
          <text:p/>
        </draw:image>
      </draw:frame>
      <draw:frame text:anchor-type="page" text:anchor-page-number="65" draw:z-index="219" draw:name="Shape1042" draw:style-name="gr1" draw:text-style-name="P2" svg:width="0.3197in" svg:height="0.1398in" svg:x="3.3193in" svg:y="10.0508in">
        <draw:image xlink:href="Pictures/10000200000000400000001CE3484238157F9D52.png" xlink:type="simple" xlink:show="embed" xlink:actuate="onLoad" draw:mime-type="image/png">
          <text:p/>
        </draw:image>
      </draw:frame>
      <draw:frame text:anchor-type="page" text:anchor-page-number="66" draw:z-index="218" draw:name="Shape1060" draw:style-name="gr1" draw:text-style-name="P2" svg:width="0.4004in" svg:height="0.1004in" svg:x="3.3193in" svg:y="10.2701in">
        <draw:image xlink:href="Pictures/1000020000000050000000149FE368D5B9F93058.png" xlink:type="simple" xlink:show="embed" xlink:actuate="onLoad" draw:mime-type="image/png">
          <text:p/>
        </draw:image>
      </draw:frame>
      <draw:frame text:anchor-type="page" text:anchor-page-number="14" draw:z-index="217" draw:name="Shape368" draw:style-name="gr1" draw:text-style-name="P2" svg:width="5.4004in" svg:height="0.3598in" svg:x="0.4799in" svg:y="4.9701in">
        <draw:image xlink:href="Pictures/100002000000043800000048D1190707A191669F.png" xlink:type="simple" xlink:show="embed" xlink:actuate="onLoad" draw:mime-type="image/png">
          <text:p/>
        </draw:image>
      </draw:frame>
      <draw:frame text:anchor-type="page" text:anchor-page-number="74" draw:z-index="216" draw:name="Shape1179" draw:style-name="gr1" draw:text-style-name="P2" svg:width="0.1197in" svg:height="0.4803in" svg:x="6.0398in" svg:y="4.0508in">
        <draw:image xlink:href="Pictures/100002000000001800000060EA485D83E0A5BB3E.png" xlink:type="simple" xlink:show="embed" xlink:actuate="onLoad" draw:mime-type="image/png">
          <text:p/>
        </draw:image>
      </draw:frame>
      <draw:frame text:anchor-type="page" text:anchor-page-number="67" draw:z-index="215" draw:name="Shape1069" draw:style-name="gr1" draw:text-style-name="P2" svg:width="7.0803in" svg:height="2.6803in" svg:x="0.6398in" svg:y="7.4508in">
        <draw:image xlink:href="Pictures/100002000000058800000218143C4B19499C117B.png" xlink:type="simple" xlink:show="embed" xlink:actuate="onLoad" draw:mime-type="image/png">
          <text:p/>
        </draw:image>
      </draw:frame>
      <draw:frame text:anchor-type="page" text:anchor-page-number="73" draw:z-index="214" draw:name="Shape1150" draw:style-name="gr1" draw:text-style-name="P2" svg:width="0.1197in" svg:height="0.5398in" svg:x="6.4in" svg:y="9.0307in">
        <draw:image xlink:href="Pictures/10000200000000180000006C94230722B0059886.png" xlink:type="simple" xlink:show="embed" xlink:actuate="onLoad" draw:mime-type="image/png">
          <text:p/>
        </draw:image>
      </draw:frame>
      <draw:frame text:anchor-type="page" text:anchor-page-number="3" draw:z-index="213" draw:name="Shape48" draw:style-name="gr1" draw:text-style-name="P2" svg:width="0.0803in" svg:height="0.0539in" svg:x="6.5335in" svg:y="11.4437in">
        <draw:image xlink:href="Pictures/1000020000000018000000103145C83F313CC382.png" xlink:type="simple" xlink:show="embed" xlink:actuate="onLoad" draw:mime-type="image/png">
          <text:p/>
        </draw:image>
      </draw:frame>
      <draw:frame text:anchor-type="page" text:anchor-page-number="68" draw:z-index="212" draw:name="Shape1087" draw:style-name="gr1" draw:text-style-name="P2" svg:width="1.4803in" svg:height="0.7197in" svg:x="2in" svg:y="10.4307in">
        <draw:image xlink:href="Pictures/100002000000012800000090A03C54E02D1448FD.png" xlink:type="simple" xlink:show="embed" xlink:actuate="onLoad" draw:mime-type="image/png">
          <text:p/>
        </draw:image>
      </draw:frame>
      <draw:frame text:anchor-type="page" text:anchor-page-number="72" draw:z-index="211" draw:name="Shape1129" draw:style-name="gr1" draw:text-style-name="P2" svg:width="0.4398in" svg:height="0.4197in" svg:x="4.9193in" svg:y="10.9701in">
        <draw:image xlink:href="Pictures/10000200000000580000005424D7BBC46CEAA08A.png" xlink:type="simple" xlink:show="embed" xlink:actuate="onLoad" draw:mime-type="image/png">
          <text:p/>
        </draw:image>
      </draw:frame>
      <draw:frame text:anchor-type="page" text:anchor-page-number="69" draw:z-index="210" draw:name="Shape1096" draw:style-name="gr1" draw:text-style-name="P2" svg:width="7.1598in" svg:height="9.6197in" svg:x="0.4398in" svg:y="0.7102in">
        <draw:image xlink:href="Pictures/1000020000000598000007845D84669A5435CAC2.png" xlink:type="simple" xlink:show="embed" xlink:actuate="onLoad" draw:mime-type="image/png">
          <text:p/>
        </draw:image>
      </draw:frame>
      <draw:frame text:anchor-type="page" text:anchor-page-number="70" draw:z-index="209" draw:name="Shape1105" draw:style-name="gr1" draw:text-style-name="P2" svg:width="0.5598in" svg:height="0.1598in" svg:x="3.5598in" svg:y="5.6701in">
        <draw:image xlink:href="Pictures/1000020000000070000000205A4547A7D25DD776.png" xlink:type="simple" xlink:show="embed" xlink:actuate="onLoad" draw:mime-type="image/png">
          <text:p/>
        </draw:image>
      </draw:frame>
      <draw:frame text:anchor-type="page" text:anchor-page-number="13" draw:z-index="208" draw:name="Shape325" draw:style-name="gr1" draw:text-style-name="P2" svg:width="0.1197in" svg:height="0.2598in" svg:x="3.6398in" svg:y="3.0701in">
        <draw:image xlink:href="Pictures/100002000000001800000034E62497A8744BDCF7.png" xlink:type="simple" xlink:show="embed" xlink:actuate="onLoad" draw:mime-type="image/png">
          <text:p/>
        </draw:image>
      </draw:frame>
      <draw:frame text:anchor-type="page" text:anchor-page-number="71" draw:z-index="207" draw:name="Shape1116" draw:style-name="gr1" draw:text-style-name="P2" svg:width="0.3197in" svg:height="0.1398in" svg:x="3.2799in" svg:y="9.2701in">
        <draw:image xlink:href="Pictures/10000200000000400000001CB73B8BE0A640C230.png" xlink:type="simple" xlink:show="embed" xlink:actuate="onLoad" draw:mime-type="image/png">
          <text:p/>
        </draw:image>
      </draw:frame>
      <draw:frame text:anchor-type="page" text:anchor-page-number="15" draw:z-index="206" draw:name="Shape382" draw:style-name="gr1" draw:text-style-name="P2" svg:width="0.7197in" svg:height="0.1803in" svg:x="5.5598in" svg:y="2.3307in">
        <draw:image xlink:href="Pictures/100002000000009000000024A043CC6650B51B2F.png" xlink:type="simple" xlink:show="embed" xlink:actuate="onLoad" draw:mime-type="image/png">
          <text:p/>
        </draw:image>
      </draw:frame>
      <draw:frame text:anchor-type="page" text:anchor-page-number="50" draw:z-index="205" draw:name="Shape819" draw:style-name="gr1" draw:text-style-name="P2" svg:width="6.8004in" svg:height="2.3398in" svg:x="0.5193in" svg:y="7.8307in">
        <draw:image xlink:href="Pictures/1000020000000550000001D47FCEA617482CA7A1.png" xlink:type="simple" xlink:show="embed" xlink:actuate="onLoad" draw:mime-type="image/png">
          <text:p/>
        </draw:image>
      </draw:frame>
      <draw:frame text:anchor-type="page" text:anchor-page-number="51" draw:z-index="204" draw:name="Shape833" draw:style-name="gr1" draw:text-style-name="P2" svg:width="0.0803in" svg:height="0.3004in" svg:x="7.5193in" svg:y="4.4508in">
        <draw:image xlink:href="Pictures/10000200000000100000003C3303587A14AEB55B.png" xlink:type="simple" xlink:show="embed" xlink:actuate="onLoad" draw:mime-type="image/png">
          <text:p/>
        </draw:image>
      </draw:frame>
      <draw:frame text:anchor-type="page" text:anchor-page-number="10" draw:z-index="203" draw:name="Shape237" draw:style-name="gr1" draw:text-style-name="P2" svg:width="1.9598in" svg:height="0.1803in" svg:x="1.4398in" svg:y="2.2102in">
        <draw:image xlink:href="Pictures/10000200000001880000002470D601689F0BF3C8.png" xlink:type="simple" xlink:show="embed" xlink:actuate="onLoad" draw:mime-type="image/png">
          <text:p/>
        </draw:image>
      </draw:frame>
      <draw:frame text:anchor-type="page" text:anchor-page-number="83" draw:z-index="202" draw:name="Shape1385" draw:style-name="gr1" draw:text-style-name="P2" svg:width="4.0004in" svg:height="0.2803in" svg:x="2.0799in" svg:y="8.3307in">
        <draw:image xlink:href="Pictures/100002000000032000000038BF96E6CC0B3157C5.png" xlink:type="simple" xlink:show="embed" xlink:actuate="onLoad" draw:mime-type="image/png">
          <text:p/>
        </draw:image>
      </draw:frame>
      <draw:frame text:anchor-type="page" text:anchor-page-number="28" draw:z-index="201" draw:name="Shape524" draw:style-name="gr1" draw:text-style-name="P2" svg:width="3.8398in" svg:height="0.4398in" svg:x="2.2in" svg:y="1.1701in">
        <draw:image xlink:href="Pictures/10000200000003000000005864E2737C7DACBA0E.png" xlink:type="simple" xlink:show="embed" xlink:actuate="onLoad" draw:mime-type="image/png">
          <text:p/>
        </draw:image>
      </draw:frame>
      <draw:frame text:anchor-type="page" text:anchor-page-number="52" draw:z-index="200" draw:name="Shape853" draw:style-name="gr1" draw:text-style-name="P2" svg:width="7.3197in" svg:height="5.6803in" svg:x="0.5598in" svg:y="1.1508in">
        <draw:image xlink:href="Pictures/10000200000005B80000047079ED9E97893ED377.png" xlink:type="simple" xlink:show="embed" xlink:actuate="onLoad" draw:mime-type="image/png">
          <text:p/>
        </draw:image>
      </draw:frame>
      <draw:frame text:anchor-type="page" text:anchor-page-number="27" draw:z-index="199" draw:name="Shape511" draw:style-name="gr1" draw:text-style-name="P2" svg:width="0.1197in" svg:height="0.0803in" svg:x="1.0799in" svg:y="2.4307in">
        <draw:image xlink:href="Pictures/100002000000001800000010A1BBAB2D0AE2BCB8.png" xlink:type="simple" xlink:show="embed" xlink:actuate="onLoad" draw:mime-type="image/png">
          <text:p/>
        </draw:image>
      </draw:frame>
      <draw:frame text:anchor-type="page" text:anchor-page-number="82" draw:z-index="198" draw:name="Shape1353" draw:style-name="gr1" draw:text-style-name="P2" svg:width="4.5197in" svg:height="2.1803in" svg:x="1.4799in" svg:y="6.5508in">
        <draw:image xlink:href="Pictures/1000020000000388000001B4426B1DC272CFBD6F.png" xlink:type="simple" xlink:show="embed" xlink:actuate="onLoad" draw:mime-type="image/png">
          <text:p/>
        </draw:image>
      </draw:frame>
      <draw:frame text:anchor-type="page" text:anchor-page-number="53" draw:z-index="197" draw:name="Shape866" draw:style-name="gr1" draw:text-style-name="P2" svg:width="0.3197in" svg:height="0.1598in" svg:x="3.1193in" svg:y="10.4902in">
        <draw:image xlink:href="Pictures/10000200000000400000002092F1262158885DBB.png" xlink:type="simple" xlink:show="embed" xlink:actuate="onLoad" draw:mime-type="image/png">
          <text:p/>
        </draw:image>
      </draw:frame>
      <draw:frame text:anchor-type="page" text:anchor-page-number="54" draw:z-index="196" draw:name="Shape876" draw:style-name="gr1" draw:text-style-name="P2" svg:width="7.0398in" svg:height="5.1004in" svg:x="0.7193in" svg:y="5.0102in">
        <draw:image xlink:href="Pictures/1000020000000580000003FCD9A50B1CBD9960F6.png" xlink:type="simple" xlink:show="embed" xlink:actuate="onLoad" draw:mime-type="image/png">
          <text:p/>
        </draw:image>
      </draw:frame>
      <draw:frame text:anchor-type="page" text:anchor-page-number="81" draw:z-index="195" draw:name="Shape1333" draw:style-name="gr1" draw:text-style-name="P2" svg:width="5.1197in" svg:height="0.2004in" svg:x="0.9598in" svg:y="9.7102in">
        <draw:image xlink:href="Pictures/1000020000000400000000284636645540E79A2C.png" xlink:type="simple" xlink:show="embed" xlink:actuate="onLoad" draw:mime-type="image/png">
          <text:p/>
        </draw:image>
      </draw:frame>
      <draw:frame text:anchor-type="page" text:anchor-page-number="26" draw:z-index="194" draw:name="Shape493" draw:style-name="gr1" draw:text-style-name="P2" svg:width="3.8398in" svg:height="0.4398in" svg:x="2.2in" svg:y="1.1701in">
        <draw:image xlink:href="Pictures/1000020000000300000000584AAE0EE47E1DD3C2.png" xlink:type="simple" xlink:show="embed" xlink:actuate="onLoad" draw:mime-type="image/png">
          <text:p/>
        </draw:image>
      </draw:frame>
      <draw:frame text:anchor-type="page" text:anchor-page-number="60" draw:z-index="193" draw:name="Shape957" draw:style-name="gr1" draw:text-style-name="P2" svg:width="7.0398in" svg:height="5.2197in" svg:x="0.7193in" svg:y="1.1508in">
        <draw:image xlink:href="Pictures/1000020000000580000004146C203686519E1F91.png" xlink:type="simple" xlink:show="embed" xlink:actuate="onLoad" draw:mime-type="image/png">
          <text:p/>
        </draw:image>
      </draw:frame>
      <draw:frame text:anchor-type="page" text:anchor-page-number="25" draw:z-index="192" draw:name="Shape481" draw:style-name="gr1" draw:text-style-name="P2" svg:width="0.4398in" svg:height="0.1398in" svg:x="5.8in" svg:y="1.7701in">
        <draw:image xlink:href="Pictures/10000200000000580000001C31EEC9E8318CFF3E.png" xlink:type="simple" xlink:show="embed" xlink:actuate="onLoad" draw:mime-type="image/png">
          <text:p/>
        </draw:image>
      </draw:frame>
      <draw:frame text:anchor-type="page" text:anchor-page-number="78" draw:z-index="191" draw:name="Shape1271" draw:style-name="gr1" draw:text-style-name="P2" svg:width="2.2398in" svg:height="1.0803in" svg:x="3.7598in" svg:y="9.8307in">
        <draw:image xlink:href="Pictures/10000200000001C0000000D8C2C2B0E377D7D474.png" xlink:type="simple" xlink:show="embed" xlink:actuate="onLoad" draw:mime-type="image/png">
          <text:p/>
        </draw:image>
      </draw:frame>
      <draw:frame text:anchor-type="page" text:anchor-page-number="79" draw:z-index="190" draw:name="Shape1275" draw:style-name="gr1" draw:text-style-name="P2" svg:width="1.8803in" svg:height="0.1598in" svg:x="4.8in" svg:y="5.5508in">
        <draw:image xlink:href="Pictures/10000200000001780000002086BF69CBD6B8E2C7.png" xlink:type="simple" xlink:show="embed" xlink:actuate="onLoad" draw:mime-type="image/png">
          <text:p/>
        </draw:image>
      </draw:frame>
      <draw:frame text:anchor-type="page" text:anchor-page-number="21" draw:z-index="189" draw:name="Shape444" draw:style-name="gr1" draw:text-style-name="P2" svg:width="3.3598in" svg:height="0.7197in" svg:x="1.6799in" svg:y="10.3701in">
        <draw:image xlink:href="Pictures/10000200000002A000000090CD17D74852A3648E.png" xlink:type="simple" xlink:show="embed" xlink:actuate="onLoad" draw:mime-type="image/png">
          <text:p/>
        </draw:image>
      </draw:frame>
      <draw:frame text:anchor-type="page" text:anchor-page-number="59" draw:z-index="188" draw:name="Shape942" draw:style-name="gr1" draw:text-style-name="P2" svg:width="7.2398in" svg:height="4.3004in" svg:x="0.4799in" svg:y="5.0102in">
        <draw:image xlink:href="Pictures/10000200000005A80000035CC895DD54854FF47D.png" xlink:type="simple" xlink:show="embed" xlink:actuate="onLoad" draw:mime-type="image/png">
          <text:p/>
        </draw:image>
      </draw:frame>
      <draw:frame text:anchor-type="page" text:anchor-page-number="58" draw:z-index="187" draw:name="Shape932" draw:style-name="gr1" draw:text-style-name="P2" svg:width="0.3598in" svg:height="0.1803in" svg:x="3.0398in" svg:y="9.0701in">
        <draw:image xlink:href="Pictures/100002000000004800000024B9EC1D96C3593D0A.png" xlink:type="simple" xlink:show="embed" xlink:actuate="onLoad" draw:mime-type="image/png">
          <text:p/>
        </draw:image>
      </draw:frame>
      <draw:frame text:anchor-type="page" text:anchor-page-number="22" draw:z-index="186" draw:name="Shape454" draw:style-name="gr1" draw:text-style-name="P2" svg:width="7.2398in" svg:height="9.2398in" svg:x="0.5193in" svg:y="1.1508in">
        <draw:image xlink:href="Pictures/10000200000005A8000007381942F29FA95D38CD.png" xlink:type="simple" xlink:show="embed" xlink:actuate="onLoad" draw:mime-type="image/png">
          <text:p/>
        </draw:image>
      </draw:frame>
      <draw:frame text:anchor-type="page" text:anchor-page-number="23" draw:z-index="185" draw:name="Shape464" draw:style-name="gr1" draw:text-style-name="P2" svg:width="3.2803in" svg:height="1.1598in" svg:x="2.1193in" svg:y="2.7102in">
        <draw:image xlink:href="Pictures/1000020000000290000000E8DC49E2D2B5DF4F5A.png" xlink:type="simple" xlink:show="embed" xlink:actuate="onLoad" draw:mime-type="image/png">
          <text:p/>
        </draw:image>
      </draw:frame>
      <draw:frame text:anchor-type="page" text:anchor-page-number="57" draw:z-index="184" draw:name="Shape913" draw:style-name="gr1" draw:text-style-name="P2" svg:width="7.0803in" svg:height="5.8398in" svg:x="0.6398in" svg:y="2.7701in">
        <draw:image xlink:href="Pictures/10000200000005880000049040BEC84953078B5C.png" xlink:type="simple" xlink:show="embed" xlink:actuate="onLoad" draw:mime-type="image/png">
          <text:p/>
        </draw:image>
      </draw:frame>
      <draw:frame text:anchor-type="page" text:anchor-page-number="24" draw:z-index="183" draw:name="Shape475" draw:style-name="gr1" draw:text-style-name="P2" svg:width="0.8803in" svg:height="0.2398in" svg:x="6.4in" svg:y="10.3508in">
        <draw:image xlink:href="Pictures/10000200000000B00000003041CB66AC6FD905CD.png" xlink:type="simple" xlink:show="embed" xlink:actuate="onLoad" draw:mime-type="image/png">
          <text:p/>
        </draw:image>
      </draw:frame>
      <draw:frame text:anchor-type="page" text:anchor-page-number="11" draw:z-index="182" draw:name="Shape262" draw:style-name="gr1" draw:text-style-name="P2" svg:width="0.1197in" svg:height="0.0598in" svg:x="3.2799in" svg:y="1.9902in">
        <draw:image xlink:href="Pictures/10000200000000180000000C8EC0260D18900DEA.png" xlink:type="simple" xlink:show="embed" xlink:actuate="onLoad" draw:mime-type="image/png">
          <text:p/>
        </draw:image>
      </draw:frame>
      <draw:frame text:anchor-type="page" text:anchor-page-number="80" draw:z-index="181" draw:name="Shape1318" draw:style-name="gr1" draw:text-style-name="P2" svg:width="6.9598in" svg:height="1.3803in" svg:x="0.8in" svg:y="8.6508in">
        <draw:image xlink:href="Pictures/1000020000000570000001145CF5C4F15BFF3E55.png" xlink:type="simple" xlink:show="embed" xlink:actuate="onLoad" draw:mime-type="image/png">
          <text:p/>
        </draw:image>
      </draw:frame>
      <draw:frame text:anchor-type="page" text:anchor-page-number="55" draw:z-index="180" draw:name="Shape898" draw:style-name="gr1" draw:text-style-name="P2" svg:width="6.8398in" svg:height="1.5004in" svg:x="0.8799in" svg:y="8.6102in">
        <draw:image xlink:href="Pictures/10000200000005580000012C6F9DA353CFF0DCE4.png" xlink:type="simple" xlink:show="embed" xlink:actuate="onLoad" draw:mime-type="image/png">
          <text:p/>
        </draw:image>
      </draw:frame>
      <draw:frame text:anchor-type="page" text:anchor-page-number="56" draw:z-index="179" draw:name="Shape906" draw:style-name="gr1" draw:text-style-name="P2" svg:width="0.1197in" svg:height="0.0803in" svg:x="3.7193in" svg:y="11.2701in">
        <draw:image xlink:href="Pictures/100002000000001800000010B831C1F9C4DF1274.png" xlink:type="simple" xlink:show="embed" xlink:actuate="onLoad" draw:mime-type="image/png">
          <text:p/>
        </draw:image>
      </draw:frame>
      <draw:frame text:anchor-type="page" text:anchor-page-number="4" draw:z-index="178" draw:name="Shape70" draw:style-name="gr1" draw:text-style-name="P2" svg:width="0.0803in" svg:height="0.0539in" svg:x="6.3728in" svg:y="4.4035in">
        <draw:image xlink:href="Pictures/100002000000001800000010FA36548BE88320D8.png" xlink:type="simple" xlink:show="embed" xlink:actuate="onLoad" draw:mime-type="image/png">
          <text:p/>
        </draw:image>
      </draw:frame>
      <draw:frame text:anchor-type="page" text:anchor-page-number="3" draw:z-index="177" draw:name="Shape50" draw:style-name="gr1" draw:text-style-name="P2" svg:width="6.0268in" svg:height="8.7335in" svg:x="1.0929in" svg:y="1.9772in">
        <draw:image xlink:href="Pictures/100002000000071000000A3CA5476A37DB797F69.png" xlink:type="simple" xlink:show="embed" xlink:actuate="onLoad" draw:mime-type="image/png">
          <text:p/>
        </draw:image>
      </draw:frame>
      <draw:frame text:anchor-type="page" text:anchor-page-number="5" draw:z-index="176" draw:name="Shape111" draw:style-name="gr1" draw:text-style-name="P2" svg:width="0.0803in" svg:height="0.0539in" svg:x="1.3866in" svg:y="4.7902in">
        <draw:image xlink:href="Pictures/10000200000000180000001088670FA00429D691.png" xlink:type="simple" xlink:show="embed" xlink:actuate="onLoad" draw:mime-type="image/png">
          <text:p/>
        </draw:image>
      </draw:frame>
      <draw:frame text:anchor-type="page" text:anchor-page-number="6" draw:z-index="175" draw:name="Shape161" draw:style-name="gr1" draw:text-style-name="P2" svg:width="5.9732in" svg:height="3.1067in" svg:x="1.1193in" svg:y="1.0571in">
        <draw:image xlink:href="Pictures/1000020000000700000003A4107D473A32C87F3D.png" xlink:type="simple" xlink:show="embed" xlink:actuate="onLoad" draw:mime-type="image/png">
          <text:p/>
        </draw:image>
      </draw:frame>
      <draw:frame text:anchor-type="page" text:anchor-page-number="2" draw:z-index="174" draw:name="Shape12" draw:style-name="gr1" draw:text-style-name="P2" svg:width="0.5067in" svg:height="0.0268in" svg:x="4.8in" svg:y="5.0701in">
        <draw:image xlink:href="Pictures/100002000000009800000008966736D4FF49FCF1.png" xlink:type="simple" xlink:show="embed" xlink:actuate="onLoad" draw:mime-type="image/png">
          <text:p/>
        </draw:image>
      </draw:frame>
      <draw:frame text:anchor-type="page" text:anchor-page-number="71" draw:z-index="173" draw:name="Shape1114" draw:style-name="gr1" draw:text-style-name="P2" svg:width="0.2398in" svg:height="0.2398in" svg:x="6.1598in" svg:y="8.3902in">
        <draw:image xlink:href="Pictures/100002000000003000000030F8C859BF1E727108.png" xlink:type="simple" xlink:show="embed" xlink:actuate="onLoad" draw:mime-type="image/png">
          <text:p/>
        </draw:image>
      </draw:frame>
      <draw:frame text:anchor-type="page" text:anchor-page-number="46" draw:z-index="172" draw:name="Shape752" draw:style-name="gr1" draw:text-style-name="P2" svg:width="4.6803in" svg:height="0.1803in" svg:x="0.9193in" svg:y="1.6902in">
        <draw:image xlink:href="Pictures/10000200000003A800000024B45AD70BABB16689.png" xlink:type="simple" xlink:show="embed" xlink:actuate="onLoad" draw:mime-type="image/png">
          <text:p/>
        </draw:image>
      </draw:frame>
      <draw:frame text:anchor-type="page" text:anchor-page-number="45" draw:z-index="171" draw:name="Shape748" draw:style-name="gr1" draw:text-style-name="P2" svg:width="5.8803in" svg:height="0.3803in" svg:x="0.8398in" svg:y="7.0508in">
        <draw:image xlink:href="Pictures/10000200000004980000004CFBDBC0A9927C8A6B.png" xlink:type="simple" xlink:show="embed" xlink:actuate="onLoad" draw:mime-type="image/png">
          <text:p/>
        </draw:image>
      </draw:frame>
      <draw:frame text:anchor-type="page" text:anchor-page-number="44" draw:z-index="170" draw:name="Shape722" draw:style-name="gr1" draw:text-style-name="P2" svg:width="0.2004in" svg:height="0.0803in" svg:x="0.0398in" svg:y="0.1102in">
        <draw:image xlink:href="Pictures/1000020000000028000000107E412048E16D91F7.png" xlink:type="simple" xlink:show="embed" xlink:actuate="onLoad" draw:mime-type="image/png">
          <text:p/>
        </draw:image>
      </draw:frame>
      <draw:frame text:anchor-type="page" text:anchor-page-number="72" draw:z-index="169" draw:name="Shape1128" draw:style-name="gr1" draw:text-style-name="P2" svg:width="7.1598in" svg:height="9.2004in" svg:x="0.5598in" svg:y="1.1508in">
        <draw:image xlink:href="Pictures/100002000000059800000730AF2FE4287523588B.png" xlink:type="simple" xlink:show="embed" xlink:actuate="onLoad" draw:mime-type="image/png">
          <text:p/>
        </draw:image>
      </draw:frame>
      <draw:frame text:anchor-type="page" text:anchor-page-number="43" draw:z-index="168" draw:name="Shape712" draw:style-name="gr1" draw:text-style-name="P2" svg:width="0.9598in" svg:height="0.1398in" svg:x="1.4in" svg:y="2.3102in">
        <draw:image xlink:href="Pictures/10000200000000C00000001CD4672DB3004044CB.png" xlink:type="simple" xlink:show="embed" xlink:actuate="onLoad" draw:mime-type="image/png">
          <text:p/>
        </draw:image>
      </draw:frame>
      <draw:frame text:anchor-type="page" text:anchor-page-number="73" draw:z-index="167" draw:name="Shape1145" draw:style-name="gr1" draw:text-style-name="P2" svg:width="0.1197in" svg:height="0.4004in" svg:x="5.4398in" svg:y="8.7902in">
        <draw:image xlink:href="Pictures/100002000000001800000050E6F026B053718D06.png" xlink:type="simple" xlink:show="embed" xlink:actuate="onLoad" draw:mime-type="image/png">
          <text:p/>
        </draw:image>
      </draw:frame>
      <draw:frame text:anchor-type="page" text:anchor-page-number="42" draw:z-index="166" draw:name="Shape690" draw:style-name="gr1" draw:text-style-name="P2" svg:width="4.0004in" svg:height="0.3398in" svg:x="2.2in" svg:y="0.6701in">
        <draw:image xlink:href="Pictures/100002000000032000000044BF469C322081F1EB.png" xlink:type="simple" xlink:show="embed" xlink:actuate="onLoad" draw:mime-type="image/png">
          <text:p/>
        </draw:image>
      </draw:frame>
      <draw:frame text:anchor-type="page" text:anchor-page-number="41" draw:z-index="165" draw:name="Shape688" draw:style-name="gr1" draw:text-style-name="P2" svg:width="6.8398in" svg:height="4.4197in" svg:x="0.8799in" svg:y="0.7102in">
        <draw:image xlink:href="Pictures/100002000000055800000374C6EB0C4A63944B6B.png" xlink:type="simple" xlink:show="embed" xlink:actuate="onLoad" draw:mime-type="image/png">
          <text:p/>
        </draw:image>
      </draw:frame>
      <draw:frame text:anchor-type="page" text:anchor-page-number="74" draw:z-index="164" draw:name="Shape1165" draw:style-name="gr1" draw:text-style-name="P2" svg:width="0.1197in" svg:height="0.2803in" svg:x="6.0398in" svg:y="2.1902in">
        <draw:image xlink:href="Pictures/100002000000001800000038ADD610A9FA253F29.png" xlink:type="simple" xlink:show="embed" xlink:actuate="onLoad" draw:mime-type="image/png">
          <text:p/>
        </draw:image>
      </draw:frame>
      <draw:frame text:anchor-type="page" text:anchor-page-number="40" draw:z-index="163" draw:name="Shape668" draw:style-name="gr1" draw:text-style-name="P2" svg:width="7.1598in" svg:height="1.4398in" svg:x="0.5598in" svg:y="1.7307in">
        <draw:image xlink:href="Pictures/10000200000005980000012051232436AF64EFA5.png" xlink:type="simple" xlink:show="embed" xlink:actuate="onLoad" draw:mime-type="image/png">
          <text:p/>
        </draw:image>
      </draw:frame>
      <draw:frame text:anchor-type="page" text:anchor-page-number="30" draw:z-index="162" draw:name="Shape562" draw:style-name="gr1" draw:text-style-name="P2" svg:width="6.5598in" svg:height="8.4803in" svg:x="1.2in" svg:y="1.6902in">
        <draw:image xlink:href="Pictures/1000020000000520000006A0CA63334E608B57E8.png" xlink:type="simple" xlink:show="embed" xlink:actuate="onLoad" draw:mime-type="image/png">
          <text:p/>
        </draw:image>
      </draw:frame>
      <draw:frame text:anchor-type="page" text:anchor-page-number="75" draw:z-index="161" draw:name="Shape1218" draw:style-name="gr1" draw:text-style-name="P2" svg:width="1.4004in" svg:height="0.8803in" svg:x="1.2in" svg:y="7.9508in">
        <draw:image xlink:href="Pictures/1000020000000118000000B0CB045CEF54FD20BE.png" xlink:type="simple" xlink:show="embed" xlink:actuate="onLoad" draw:mime-type="image/png">
          <text:p/>
        </draw:image>
      </draw:frame>
      <draw:frame text:anchor-type="page" text:anchor-page-number="38" draw:z-index="160" draw:name="Shape642" draw:style-name="gr1" draw:text-style-name="P2" svg:width="0.1197in" svg:height="0.0803in" svg:x="6.1193in" svg:y="2.3307in">
        <draw:image xlink:href="Pictures/100002000000001800000010F018C6F6F3ACE5E0.png" xlink:type="simple" xlink:show="embed" xlink:actuate="onLoad" draw:mime-type="image/png">
          <text:p/>
        </draw:image>
      </draw:frame>
      <draw:frame text:anchor-type="page" text:anchor-page-number="37" draw:z-index="159" draw:name="Shape633" draw:style-name="gr1" draw:text-style-name="P2" svg:width="0.1197in" svg:height="0.3598in" svg:x="4.2in" svg:y="9.9307in">
        <draw:image xlink:href="Pictures/10000200000000180000004836AD36B878628861.png" xlink:type="simple" xlink:show="embed" xlink:actuate="onLoad" draw:mime-type="image/png">
          <text:p/>
        </draw:image>
      </draw:frame>
      <draw:frame text:anchor-type="page" text:anchor-page-number="36" draw:z-index="158" draw:name="Shape623" draw:style-name="gr1" draw:text-style-name="P2" svg:width="7.2398in" svg:height="8.5398in" svg:x="0.5193in" svg:y="1.6902in">
        <draw:image xlink:href="Pictures/10000200000005A8000006ACD0AF790C28167CB1.png" xlink:type="simple" xlink:show="embed" xlink:actuate="onLoad" draw:mime-type="image/png">
          <text:p/>
        </draw:image>
      </draw:frame>
      <draw:frame text:anchor-type="page" text:anchor-page-number="35" draw:z-index="157" draw:name="Shape613" draw:style-name="gr1" draw:text-style-name="P2" svg:width="4.0004in" svg:height="1.0398in" svg:x="1.6799in" svg:y="10.2701in">
        <draw:image xlink:href="Pictures/1000020000000320000000D01F1762EBCB3A4408.png" xlink:type="simple" xlink:show="embed" xlink:actuate="onLoad" draw:mime-type="image/png">
          <text:p/>
        </draw:image>
      </draw:frame>
      <draw:frame text:anchor-type="page" text:anchor-page-number="34" draw:z-index="156" draw:name="Shape606" draw:style-name="gr1" draw:text-style-name="P2" svg:width="6.8398in" svg:height="8.5803in" svg:x="0.9193in" svg:y="1.7102in">
        <draw:image xlink:href="Pictures/1000020000000558000006B457DB6C674455857A.png" xlink:type="simple" xlink:show="embed" xlink:actuate="onLoad" draw:mime-type="image/png">
          <text:p/>
        </draw:image>
      </draw:frame>
      <draw:frame text:anchor-type="page" text:anchor-page-number="77" draw:z-index="155" draw:name="Shape1250" draw:style-name="gr1" draw:text-style-name="P2" svg:width="3.7197in" svg:height="1.1004in" svg:x="2.7598in" svg:y="6.0701in">
        <draw:image xlink:href="Pictures/10000200000002E8000000DCC1D1C10867C8E49F.png" xlink:type="simple" xlink:show="embed" xlink:actuate="onLoad" draw:mime-type="image/png">
          <text:p/>
        </draw:image>
      </draw:frame>
      <draw:frame text:anchor-type="page" text:anchor-page-number="33" draw:z-index="154" draw:name="Shape595" draw:style-name="gr1" draw:text-style-name="P2" svg:width="7.2398in" svg:height="8.3803in" svg:x="0.4799in" svg:y="1.7307in">
        <draw:image xlink:href="Pictures/10000200000005A80000068C271B6AFFD2A0215C.png" xlink:type="simple" xlink:show="embed" xlink:actuate="onLoad" draw:mime-type="image/png">
          <text:p/>
        </draw:image>
      </draw:frame>
      <draw:frame text:anchor-type="page" text:anchor-page-number="32" draw:z-index="153" draw:name="Shape583" draw:style-name="gr1" draw:text-style-name="P2" svg:width="7.2398in" svg:height="8.6004in" svg:x="0.5193in" svg:y="1.7102in">
        <draw:image xlink:href="Pictures/10000200000005A8000006B8EEB0288CB3B87B5A.png" xlink:type="simple" xlink:show="embed" xlink:actuate="onLoad" draw:mime-type="image/png">
          <text:p/>
        </draw:image>
      </draw:frame>
      <draw:frame text:anchor-type="page" text:anchor-page-number="78" draw:z-index="152" draw:name="Shape1258" draw:style-name="gr1" draw:text-style-name="P2" svg:width="0.1598in" svg:height="0.3004in" svg:x="1.4799in" svg:y="3.0102in">
        <draw:image xlink:href="Pictures/10000200000000200000003C580A610E714AFE59.png" xlink:type="simple" xlink:show="embed" xlink:actuate="onLoad" draw:mime-type="image/png">
          <text:p/>
        </draw:image>
      </draw:frame>
      <draw:frame text:anchor-type="page" text:anchor-page-number="31" draw:z-index="151" draw:name="Shape565" draw:style-name="gr1" draw:text-style-name="P2" svg:width="0.1197in" svg:height="0.0803in" svg:x="1.2in" svg:y="1.7902in">
        <draw:image xlink:href="Pictures/100002000000001800000010C32300F6FC53AE72.png" xlink:type="simple" xlink:show="embed" xlink:actuate="onLoad" draw:mime-type="image/png">
          <text:p/>
        </draw:image>
      </draw:frame>
      <draw:frame text:anchor-type="page" text:anchor-page-number="39" draw:z-index="150" draw:name="Shape663" draw:style-name="gr1" draw:text-style-name="P2" svg:width="7.4004in" svg:height="7.7197in" svg:x="0.3193in" svg:y="2.6508in">
        <draw:image xlink:href="Pictures/10000200000005C80000060813A6617B8582A0BB.png" xlink:type="simple" xlink:show="embed" xlink:actuate="onLoad" draw:mime-type="image/png">
          <text:p/>
        </draw:image>
      </draw:frame>
      <draw:frame text:anchor-type="page" text:anchor-page-number="62" draw:z-index="149" draw:name="Shape991" draw:style-name="gr1" draw:text-style-name="P2" svg:width="4.6803in" svg:height="0.1598in" svg:x="2.5193in" svg:y="10.0701in">
        <draw:image xlink:href="Pictures/10000200000003A800000020FFC16D90788E616A.png" xlink:type="simple" xlink:show="embed" xlink:actuate="onLoad" draw:mime-type="image/png">
          <text:p/>
        </draw:image>
      </draw:frame>
      <draw:frame text:anchor-type="page" text:anchor-page-number="63" draw:z-index="148" draw:name="Shape1006" draw:style-name="gr1" draw:text-style-name="P2" svg:width="1.5197in" svg:height="0.7598in" svg:x="4.2in" svg:y="9.5701in">
        <draw:image xlink:href="Pictures/100002000000013000000098A2BCCACDC5A4C4A7.png" xlink:type="simple" xlink:show="embed" xlink:actuate="onLoad" draw:mime-type="image/png">
          <text:p/>
        </draw:image>
      </draw:frame>
      <draw:frame text:anchor-type="page" text:anchor-page-number="61" draw:z-index="147" draw:name="Shape976" draw:style-name="gr1" draw:text-style-name="P2" svg:width="4.9197in" svg:height="0.1803in" svg:x="2.3598in" svg:y="9.3307in">
        <draw:image xlink:href="Pictures/10000200000003D800000024BC218153D7758815.png" xlink:type="simple" xlink:show="embed" xlink:actuate="onLoad" draw:mime-type="image/png">
          <text:p/>
        </draw:image>
      </draw:frame>
      <draw:frame text:anchor-type="page" text:anchor-page-number="64" draw:z-index="146" draw:name="Shape1014" draw:style-name="gr1" draw:text-style-name="P2" svg:width="0.1197in" svg:height="0.3004in" svg:x="4.8799in" svg:y="3.1102in">
        <draw:image xlink:href="Pictures/10000200000000180000003C90F0084AE4AFAC12.png" xlink:type="simple" xlink:show="embed" xlink:actuate="onLoad" draw:mime-type="image/png">
          <text:p/>
        </draw:image>
      </draw:frame>
      <draw:frame text:anchor-type="page" text:anchor-page-number="60" draw:z-index="145" draw:name="Shape959" draw:style-name="gr1" draw:text-style-name="P2" svg:width="1.6004in" svg:height="0.7598in" svg:x="4.6398in" svg:y="6.1902in">
        <draw:image xlink:href="Pictures/100002000000014000000098FDEAD326EC6F0741.png" xlink:type="simple" xlink:show="embed" xlink:actuate="onLoad" draw:mime-type="image/png">
          <text:p/>
        </draw:image>
      </draw:frame>
      <draw:frame text:anchor-type="page" text:anchor-page-number="59" draw:z-index="144" draw:name="Shape946" draw:style-name="gr1" draw:text-style-name="P2" svg:width="7.0398in" svg:height="0.7197in" svg:x="0.6799in" svg:y="9.6902in">
        <draw:image xlink:href="Pictures/10000200000005800000009051C3DC5BBE67D6C8.png" xlink:type="simple" xlink:show="embed" xlink:actuate="onLoad" draw:mime-type="image/png">
          <text:p/>
        </draw:image>
      </draw:frame>
      <draw:frame text:anchor-type="page" text:anchor-page-number="65" draw:z-index="143" draw:name="Shape1041" draw:style-name="gr1" draw:text-style-name="P2" svg:width="1.4803in" svg:height="0.7398in" svg:x="4.6in" svg:y="9.0902in">
        <draw:image xlink:href="Pictures/1000020000000128000000945BC7227C898030CF.png" xlink:type="simple" xlink:show="embed" xlink:actuate="onLoad" draw:mime-type="image/png">
          <text:p/>
        </draw:image>
      </draw:frame>
      <draw:frame text:anchor-type="page" text:anchor-page-number="58" draw:z-index="142" draw:name="Shape927" draw:style-name="gr1" draw:text-style-name="P2" svg:width="0.1197in" svg:height="0.3004in" svg:x="5.4799in" svg:y="4.0102in">
        <draw:image xlink:href="Pictures/10000200000000180000003CDB2EFCBF21F77F87.png" xlink:type="simple" xlink:show="embed" xlink:actuate="onLoad" draw:mime-type="image/png">
          <text:p/>
        </draw:image>
      </draw:frame>
      <draw:frame text:anchor-type="page" text:anchor-page-number="66" draw:z-index="141" draw:name="Shape1045" draw:style-name="gr1" draw:text-style-name="P2" svg:width="0.4398in" svg:height="0.2398in" svg:x="4in" svg:y="0.2102in">
        <draw:image xlink:href="Pictures/100002000000005800000030FF53B0DBCE3673F2.png" xlink:type="simple" xlink:show="embed" xlink:actuate="onLoad" draw:mime-type="image/png">
          <text:p/>
        </draw:image>
      </draw:frame>
      <draw:frame text:anchor-type="page" text:anchor-page-number="57" draw:z-index="140" draw:name="Shape915" draw:style-name="gr1" draw:text-style-name="P2" svg:width="0.3197in" svg:height="0.1398in" svg:x="3.5193in" svg:y="9.3307in">
        <draw:image xlink:href="Pictures/10000200000000400000001C315ABDFB496DEEBD.png" xlink:type="simple" xlink:show="embed" xlink:actuate="onLoad" draw:mime-type="image/png">
          <text:p/>
        </draw:image>
      </draw:frame>
      <draw:frame text:anchor-type="page" text:anchor-page-number="56" draw:z-index="139" draw:name="Shape908" draw:style-name="gr1" draw:text-style-name="P2" svg:width="7.2004in" svg:height="9.1197in" svg:x="0.5193in" svg:y="1.1701in">
        <draw:image xlink:href="Pictures/10000200000005A0000007202E702DD0DF2F1949.png" xlink:type="simple" xlink:show="embed" xlink:actuate="onLoad" draw:mime-type="image/png">
          <text:p/>
        </draw:image>
      </draw:frame>
      <draw:frame text:anchor-type="page" text:anchor-page-number="70" draw:z-index="138" draw:name="Shape1107" draw:style-name="gr1" draw:text-style-name="P2" svg:width="7.0398in" svg:height="3.6803in" svg:x="0.7193in" svg:y="1.1701in">
        <draw:image xlink:href="Pictures/1000020000000580000002E0D6280F48D8E24A03.png" xlink:type="simple" xlink:show="embed" xlink:actuate="onLoad" draw:mime-type="image/png">
          <text:p/>
        </draw:image>
      </draw:frame>
      <draw:frame text:anchor-type="page" text:anchor-page-number="55" draw:z-index="137" draw:name="Shape890" draw:style-name="gr1" draw:text-style-name="P2" svg:width="3.0398in" svg:height="0.2004in" svg:x="4.2in" svg:y="8.1701in">
        <draw:image xlink:href="Pictures/100002000000026000000028EECB6ACE31588CB5.png" xlink:type="simple" xlink:show="embed" xlink:actuate="onLoad" draw:mime-type="image/png">
          <text:p/>
        </draw:image>
      </draw:frame>
      <draw:frame text:anchor-type="page" text:anchor-page-number="54" draw:z-index="136" draw:name="Shape868" draw:style-name="gr1" draw:text-style-name="P2" svg:width="3.9598in" svg:height="0.3197in" svg:x="2.2in" svg:y="0.6701in">
        <draw:image xlink:href="Pictures/1000020000000318000000407363E74BA09925C5.png" xlink:type="simple" xlink:show="embed" xlink:actuate="onLoad" draw:mime-type="image/png">
          <text:p/>
        </draw:image>
      </draw:frame>
      <draw:frame text:anchor-type="page" text:anchor-page-number="68" draw:z-index="135" draw:name="Shape1077" draw:style-name="gr1" draw:text-style-name="P2" svg:width="3.9598in" svg:height="0.3197in" svg:x="2.2in" svg:y="0.7307in">
        <draw:image xlink:href="Pictures/1000020000000318000000409A4792F1B5748F2E.png" xlink:type="simple" xlink:show="embed" xlink:actuate="onLoad" draw:mime-type="image/png">
          <text:p/>
        </draw:image>
      </draw:frame>
      <draw:frame text:anchor-type="page" text:anchor-page-number="53" draw:z-index="134" draw:name="Shape858" draw:style-name="gr1" draw:text-style-name="P2" svg:width="2.6803in" svg:height="0.3197in" svg:x="0.5193in" svg:y="3.4102in">
        <draw:image xlink:href="Pictures/1000020000000218000000404A9A74E208AB6A47.png" xlink:type="simple" xlink:show="embed" xlink:actuate="onLoad" draw:mime-type="image/png">
          <text:p/>
        </draw:image>
      </draw:frame>
      <draw:frame text:anchor-type="page" text:anchor-page-number="52" draw:z-index="133" draw:name="Shape841" draw:style-name="gr1" draw:text-style-name="P2" svg:width="3.3598in" svg:height="0.3197in" svg:x="2.1598in" svg:y="0.6701in">
        <draw:image xlink:href="Pictures/10000200000002A000000040F3A58ABA3444254C.png" xlink:type="simple" xlink:show="embed" xlink:actuate="onLoad" draw:mime-type="image/png">
          <text:p/>
        </draw:image>
      </draw:frame>
      <draw:frame text:anchor-type="page" text:anchor-page-number="51" draw:z-index="132" draw:name="Shape839" draw:style-name="gr1" draw:text-style-name="P2" svg:width="7.2803in" svg:height="8.9197in" svg:x="0.4398in" svg:y="0.7102in">
        <draw:image xlink:href="Pictures/10000200000005B0000006F82A3B0F8BD1C71CBD.png" xlink:type="simple" xlink:show="embed" xlink:actuate="onLoad" draw:mime-type="image/png">
          <text:p/>
        </draw:image>
      </draw:frame>
      <draw:frame text:anchor-type="page" text:anchor-page-number="69" draw:z-index="131" draw:name="Shape1092" draw:style-name="gr1" draw:text-style-name="P2" svg:width="3.9598in" svg:height="0.2004in" svg:x="2.6799in" svg:y="5.8508in">
        <draw:image xlink:href="Pictures/10000200000003180000002891207C4764000C3B.png" xlink:type="simple" xlink:show="embed" xlink:actuate="onLoad" draw:mime-type="image/png">
          <text:p/>
        </draw:image>
      </draw:frame>
      <draw:frame text:anchor-type="page" text:anchor-page-number="50" draw:z-index="130" draw:name="Shape820" draw:style-name="gr1" draw:text-style-name="P2" svg:width="0.9197in" svg:height="0.4004in" svg:x="0.9598in" svg:y="9.4902in">
        <draw:image xlink:href="Pictures/10000200000000B8000000505F1F08097526D0F9.png" xlink:type="simple" xlink:show="embed" xlink:actuate="onLoad" draw:mime-type="image/png">
          <text:p/>
        </draw:image>
      </draw:frame>
      <draw:frame text:anchor-type="page" text:anchor-page-number="1" draw:z-index="129" draw:name="Shape2" draw:style-name="gr1" draw:text-style-name="P2" svg:width="3.8398in" svg:height="0.587in" svg:x="2.6134in" svg:y="5.0307in">
        <draw:image xlink:href="Pictures/1000020000000480000000B03C5A1C0D46A72945.png" xlink:type="simple" xlink:show="embed" xlink:actuate="onLoad" draw:mime-type="image/png">
          <text:p/>
        </draw:image>
      </draw:frame>
      <draw:frame text:anchor-type="page" text:anchor-page-number="49" draw:z-index="128" draw:name="Shape803" draw:style-name="gr1" draw:text-style-name="P2" svg:width="0.0803in" svg:height="0.1004in" svg:x="7.5193in" svg:y="1.7902in">
        <draw:image xlink:href="Pictures/1000020000000010000000146C449454B22F78FB.png" xlink:type="simple" xlink:show="embed" xlink:actuate="onLoad" draw:mime-type="image/png">
          <text:p/>
        </draw:image>
      </draw:frame>
      <draw:frame text:anchor-type="page" text:anchor-page-number="48" draw:z-index="127" draw:name="Shape798" draw:style-name="gr1" draw:text-style-name="P2" svg:width="0.3197in" svg:height="0.1598in" svg:x="3.6799in" svg:y="11.0508in">
        <draw:image xlink:href="Pictures/100002000000004000000020F51E8EDBBB5B49A1.png" xlink:type="simple" xlink:show="embed" xlink:actuate="onLoad" draw:mime-type="image/png">
          <text:p/>
        </draw:image>
      </draw:frame>
      <draw:frame text:anchor-type="page" text:anchor-page-number="47" draw:z-index="126" draw:name="Shape785" draw:style-name="gr1" draw:text-style-name="P2" svg:width="1.5598in" svg:height="0.7197in" svg:x="4.2in" svg:y="10.2102in">
        <draw:image xlink:href="Pictures/100002000000013800000090AAB280FA4E7944E3.png" xlink:type="simple" xlink:show="embed" xlink:actuate="onLoad" draw:mime-type="image/png">
          <text:p/>
        </draw:image>
      </draw:frame>
      <draw:frame text:anchor-type="page" text:anchor-page-number="67" draw:z-index="125" draw:name="Shape1074" draw:style-name="gr1" draw:text-style-name="P2" svg:width="0.4004in" svg:height="0.1398in" svg:x="3.3598in" svg:y="11.0508in">
        <draw:image xlink:href="Pictures/10000200000000500000001CF9B3EC0C57570364.png" xlink:type="simple" xlink:show="embed" xlink:actuate="onLoad" draw:mime-type="image/png">
          <text:p/>
        </draw:image>
      </draw:frame>
      <draw:frame text:anchor-type="page" text:anchor-page-number="83" draw:z-index="124" draw:name="Shape1374" draw:style-name="gr1" draw:text-style-name="P2" svg:width="0.7197in" svg:height="1.7398in" svg:x="1.6398in" svg:y="6.3508in">
        <draw:image xlink:href="Pictures/10000200000000900000015CE548A60F960EBF94.png" xlink:type="simple" xlink:show="embed" xlink:actuate="onLoad" draw:mime-type="image/png">
          <text:p/>
        </draw:image>
      </draw:frame>
      <draw:frame text:anchor-type="page" text:anchor-page-number="21" draw:z-index="123" draw:name="Shape441" draw:style-name="gr1" draw:text-style-name="P2" svg:width="0.2803in" svg:height="0.1803in" svg:x="6.2799in" svg:y="10.3701in">
        <draw:image xlink:href="Pictures/100002000000003800000024E71C8C0A6BB72104.png" xlink:type="simple" xlink:show="embed" xlink:actuate="onLoad" draw:mime-type="image/png">
          <text:p/>
        </draw:image>
      </draw:frame>
      <draw:frame text:anchor-type="page" text:anchor-page-number="84" draw:z-index="122" draw:name="Shape1389" draw:style-name="gr1" draw:text-style-name="P2" svg:width="2.0803in" svg:height="0.2197in" svg:x="1.9193in" svg:y="2.3701in">
        <draw:image xlink:href="Pictures/10000200000001A00000002C3A4CA98DCF392CDB.png" xlink:type="simple" xlink:show="embed" xlink:actuate="onLoad" draw:mime-type="image/png">
          <text:p/>
        </draw:image>
      </draw:frame>
      <draw:frame text:anchor-type="page" text:anchor-page-number="20" draw:z-index="121" draw:name="Shape421" draw:style-name="gr1" draw:text-style-name="P2" svg:width="0.2004in" svg:height="0.2803in" svg:x="1.2799in" svg:y="1.7902in">
        <draw:image xlink:href="Pictures/100002000000002800000038ADC55C9DA2E87973.png" xlink:type="simple" xlink:show="embed" xlink:actuate="onLoad" draw:mime-type="image/png">
          <text:p/>
        </draw:image>
      </draw:frame>
      <draw:frame text:anchor-type="page" text:anchor-page-number="19" draw:z-index="120" draw:name="Shape411" draw:style-name="gr1" draw:text-style-name="P2" svg:width="0.2004in" svg:height="0.2803in" svg:x="1.2398in" svg:y="9.8102in">
        <draw:image xlink:href="Pictures/100002000000002800000038962F8DEC516F910A.png" xlink:type="simple" xlink:show="embed" xlink:actuate="onLoad" draw:mime-type="image/png">
          <text:p/>
        </draw:image>
      </draw:frame>
      <draw:frame text:anchor-type="page" text:anchor-page-number="18" draw:z-index="119" draw:name="Shape406" draw:style-name="gr1" draw:text-style-name="P2" svg:width="0.2803in" svg:height="0.2197in" svg:x="6.4799in" svg:y="10.3307in">
        <draw:image xlink:href="Pictures/10000200000000380000002C8CC9E2D3F9972297.png" xlink:type="simple" xlink:show="embed" xlink:actuate="onLoad" draw:mime-type="image/png">
          <text:p/>
        </draw:image>
      </draw:frame>
      <draw:frame text:anchor-type="page" text:anchor-page-number="85" draw:z-index="118" draw:name="Shape1439" draw:style-name="gr1" draw:text-style-name="P2" svg:width="4.0004in" svg:height="1.7803in" svg:x="1.8799in" svg:y="5.9307in">
        <draw:image xlink:href="Pictures/10000200000003200000016449686A737DB0192F.png" xlink:type="simple" xlink:show="embed" xlink:actuate="onLoad" draw:mime-type="image/png">
          <text:p/>
        </draw:image>
      </draw:frame>
      <draw:frame text:anchor-type="page" text:anchor-page-number="17" draw:z-index="117" draw:name="Shape391" draw:style-name="gr1" draw:text-style-name="P2" svg:width="0.0803in" svg:height="0.2004in" svg:x="5.6398in" svg:y="5.1701in">
        <draw:image xlink:href="Pictures/1000020000000010000000284FBE0DAD94F65528.png" xlink:type="simple" xlink:show="embed" xlink:actuate="onLoad" draw:mime-type="image/png">
          <text:p/>
        </draw:image>
      </draw:frame>
      <draw:frame text:anchor-type="page" text:anchor-page-number="86" draw:z-index="116" draw:name="Shape1441" draw:style-name="gr1" draw:text-style-name="P2" svg:width="3.3197in" svg:height="0.3398in" svg:x="2.2in" svg:y="0.6701in">
        <draw:image xlink:href="Pictures/1000020000000298000000441F7B2C81EC05F5DD.png" xlink:type="simple" xlink:show="embed" xlink:actuate="onLoad" draw:mime-type="image/png">
          <text:p/>
        </draw:image>
      </draw:frame>
      <draw:frame text:anchor-type="page" text:anchor-page-number="15" draw:z-index="115" draw:name="Shape380" draw:style-name="gr1" draw:text-style-name="P2" svg:width="0.1197in" svg:height="0.0803in" svg:x="2.6398in" svg:y="2.3307in">
        <draw:image xlink:href="Pictures/100002000000001800000010B63FDC35A3FFA5BA.png" xlink:type="simple" xlink:show="embed" xlink:actuate="onLoad" draw:mime-type="image/png">
          <text:p/>
        </draw:image>
      </draw:frame>
      <draw:frame text:anchor-type="page" text:anchor-page-number="22" draw:z-index="114" draw:name="Shape445" draw:style-name="gr1" draw:text-style-name="P2" svg:width="3.9598in" svg:height="0.3398in" svg:x="2.2in" svg:y="0.6508in">
        <draw:image xlink:href="Pictures/100002000000031800000044A8C92C272D3C12C6.png" xlink:type="simple" xlink:show="embed" xlink:actuate="onLoad" draw:mime-type="image/png">
          <text:p/>
        </draw:image>
      </draw:frame>
      <draw:frame text:anchor-type="page" text:anchor-page-number="87" draw:z-index="113" draw:name="Shape1477" draw:style-name="gr1" draw:text-style-name="P2" svg:width="4.2803in" svg:height="0.5004in" svg:x="1.9193in" svg:y="7.8307in">
        <draw:image xlink:href="Pictures/100002000000035800000064D5E5365D50EA916D.png" xlink:type="simple" xlink:show="embed" xlink:actuate="onLoad" draw:mime-type="image/png">
          <text:p/>
        </draw:image>
      </draw:frame>
      <draw:frame text:anchor-type="page" text:anchor-page-number="13" draw:z-index="112" draw:name="Shape322" draw:style-name="gr1" draw:text-style-name="P2" svg:width="3.4803in" svg:height="0.1598in" svg:x="2.2799in" svg:y="1.3701in">
        <draw:image xlink:href="Pictures/10000200000002B80000002065D6EF7DEB566783.png" xlink:type="simple" xlink:show="embed" xlink:actuate="onLoad" draw:mime-type="image/png">
          <text:p/>
        </draw:image>
      </draw:frame>
      <draw:frame text:anchor-type="page" text:anchor-page-number="88" draw:z-index="111" draw:name="Shape1485" draw:style-name="gr1" draw:text-style-name="P2" svg:width="0.3197in" svg:height="0.1197in" svg:x="2.0398in" svg:y="5.0701in">
        <draw:image xlink:href="Pictures/100002000000004000000018BB6B4797F0D4045A.png" xlink:type="simple" xlink:show="embed" xlink:actuate="onLoad" draw:mime-type="image/png">
          <text:p/>
        </draw:image>
      </draw:frame>
      <draw:frame text:anchor-type="page" text:anchor-page-number="12" draw:z-index="110" draw:name="Shape288" draw:style-name="gr1" draw:text-style-name="P2" svg:width="3.6803in" svg:height="0.1803in" svg:x="2.1193in" svg:y="1.3307in">
        <draw:image xlink:href="Pictures/10000200000002E000000024DCE9428770F6B672.png" xlink:type="simple" xlink:show="embed" xlink:actuate="onLoad" draw:mime-type="image/png">
          <text:p/>
        </draw:image>
      </draw:frame>
      <draw:frame text:anchor-type="page" text:anchor-page-number="11" draw:z-index="109" draw:name="Shape260" draw:style-name="gr1" draw:text-style-name="P2" svg:width="1.8004in" svg:height="0.1803in" svg:x="3.1193in" svg:y="1.3701in">
        <draw:image xlink:href="Pictures/1000020000000168000000245AC0EDD12129BB57.png" xlink:type="simple" xlink:show="embed" xlink:actuate="onLoad" draw:mime-type="image/png">
          <text:p/>
        </draw:image>
      </draw:frame>
      <draw:frame text:anchor-type="page" text:anchor-page-number="89" draw:z-index="108" draw:name="Shape1509" draw:style-name="gr1" draw:text-style-name="P2" svg:width="0.4803in" svg:height="0.4598in" svg:x="5.8799in" svg:y="3.4307in">
        <draw:image xlink:href="Pictures/10000200000000600000005C379327B635F473C1.png" xlink:type="simple" xlink:show="embed" xlink:actuate="onLoad" draw:mime-type="image/png">
          <text:p/>
        </draw:image>
      </draw:frame>
      <draw:frame text:anchor-type="page" text:anchor-page-number="10" draw:z-index="107" draw:name="Shape234" draw:style-name="gr1" draw:text-style-name="P2" svg:width="1.8004in" svg:height="0.1803in" svg:x="3.1193in" svg:y="1.4508in">
        <draw:image xlink:href="Pictures/1000020000000168000000241B014851E45B8ABE.png" xlink:type="simple" xlink:show="embed" xlink:actuate="onLoad" draw:mime-type="image/png">
          <text:p/>
        </draw:image>
      </draw:frame>
      <draw:frame text:anchor-type="page" text:anchor-page-number="9" draw:z-index="106" draw:name="Shape229" draw:style-name="gr1" draw:text-style-name="P2" svg:width="7.3598in" svg:height="10.2197in" svg:x="0.4in" svg:y="0.6102in">
        <draw:image xlink:href="Pictures/10000200000005C0000007FC1F7CDD7878CADFF0.png" xlink:type="simple" xlink:show="embed" xlink:actuate="onLoad" draw:mime-type="image/png">
          <text:p/>
        </draw:image>
      </draw:frame>
      <draw:frame text:anchor-type="page" text:anchor-page-number="8" draw:z-index="105" draw:name="Shape216" draw:style-name="gr1" draw:text-style-name="P2" svg:width="5.9197in" svg:height="0.2197in" svg:x="1.8398in" svg:y="10.4701in">
        <draw:image xlink:href="Pictures/10000200000004A00000002CB1001DDF04EAE9FE.png" xlink:type="simple" xlink:show="embed" xlink:actuate="onLoad" draw:mime-type="image/png">
          <text:p/>
        </draw:image>
      </draw:frame>
      <draw:frame text:anchor-type="page" text:anchor-page-number="90" draw:z-index="104" draw:name="Shape1516" draw:style-name="gr1" draw:text-style-name="P2" svg:width="0.2004in" svg:height="0.1004in" svg:x="8.0398in" svg:y="0.1102in">
        <draw:image xlink:href="Pictures/1000020000000028000000143EAC290C02F43B3E.png" xlink:type="simple" xlink:show="embed" xlink:actuate="onLoad" draw:mime-type="image/png">
          <text:p/>
        </draw:image>
      </draw:frame>
      <draw:frame text:anchor-type="page" text:anchor-page-number="7" draw:z-index="103" draw:name="Shape201" draw:style-name="gr1" draw:text-style-name="P2" svg:width="2.6398in" svg:height="1.6004in" svg:x="4.9193in" svg:y="0.4508in">
        <draw:image xlink:href="Pictures/10000200000002100000014061F051EC7543F17F.png" xlink:type="simple" xlink:show="embed" xlink:actuate="onLoad" draw:mime-type="image/png">
          <text:p/>
        </draw:image>
      </draw:frame>
      <draw:frame text:anchor-type="page" text:anchor-page-number="14" draw:z-index="102" draw:name="Shape371" draw:style-name="gr1" draw:text-style-name="P2" svg:width="7.2803in" svg:height="0.2004in" svg:x="0.4799in" svg:y="9.9307in">
        <draw:image xlink:href="Pictures/10000200000005B000000028E599CE2FE326E060.png" xlink:type="simple" xlink:show="embed" xlink:actuate="onLoad" draw:mime-type="image/png">
          <text:p/>
        </draw:image>
      </draw:frame>
      <draw:frame text:anchor-type="page" text:anchor-page-number="28" draw:z-index="101" draw:name="Shape535" draw:style-name="gr1" draw:text-style-name="P2" svg:width="6.2803in" svg:height="8.3803in" svg:x="1.4799in" svg:y="1.7102in">
        <draw:image xlink:href="Pictures/10000200000004E80000068CE597F49ABC20C0FE.png" xlink:type="simple" xlink:show="embed" xlink:actuate="onLoad" draw:mime-type="image/png">
          <text:p/>
        </draw:image>
      </draw:frame>
      <draw:frame text:anchor-type="page" text:anchor-page-number="25" draw:z-index="100" draw:name="Shape480" draw:style-name="gr1" draw:text-style-name="P2" svg:width="0.6004in" svg:height="0.1598in" svg:x="3in" svg:y="1.7701in">
        <draw:image xlink:href="Pictures/10000200000000780000002009AE03602785CAD1.png" xlink:type="simple" xlink:show="embed" xlink:actuate="onLoad" draw:mime-type="image/png">
          <text:p/>
        </draw:image>
      </draw:frame>
      <draw:frame text:anchor-type="page" text:anchor-page-number="27" draw:z-index="99" draw:name="Shape510" draw:style-name="gr1" draw:text-style-name="P2" svg:width="0.1197in" svg:height="0.0803in" svg:x="1.0799in" svg:y="1.7902in">
        <draw:image xlink:href="Pictures/1000020000000018000000107D13ADB28AECF111.png" xlink:type="simple" xlink:show="embed" xlink:actuate="onLoad" draw:mime-type="image/png">
          <text:p/>
        </draw:image>
      </draw:frame>
      <draw:frame text:anchor-type="page" text:anchor-page-number="80" draw:z-index="98" draw:name="Shape1319" draw:style-name="gr1" draw:text-style-name="P2" svg:width="2.1197in" svg:height="1.1398in" svg:x="3.5193in" svg:y="9.8902in">
        <draw:image xlink:href="Pictures/10000200000001A8000000E4E6886476E66C1EFB.png" xlink:type="simple" xlink:show="embed" xlink:actuate="onLoad" draw:mime-type="image/png">
          <text:p/>
        </draw:image>
      </draw:frame>
      <draw:frame text:anchor-type="page" text:anchor-page-number="24" draw:z-index="97" draw:name="Shape477" draw:style-name="gr1" draw:text-style-name="P2" svg:width="6.8398in" svg:height="8.9803in" svg:x="0.9193in" svg:y="1.1701in">
        <draw:image xlink:href="Pictures/100002000000055800000704DEAB8D94B6BF7FE8.png" xlink:type="simple" xlink:show="embed" xlink:actuate="onLoad" draw:mime-type="image/png">
          <text:p/>
        </draw:image>
      </draw:frame>
      <draw:frame text:anchor-type="page" text:anchor-page-number="81" draw:z-index="96" draw:name="Shape1337" draw:style-name="gr1" draw:text-style-name="P2" svg:width="1.5598in" svg:height="0.7598in" svg:x="4.0799in" svg:y="10.3307in">
        <draw:image xlink:href="Pictures/10000200000001380000009801A124514E5EA7C4.png" xlink:type="simple" xlink:show="embed" xlink:actuate="onLoad" draw:mime-type="image/png">
          <text:p/>
        </draw:image>
      </draw:frame>
      <draw:frame text:anchor-type="page" text:anchor-page-number="23" draw:z-index="95" draw:name="Shape468" draw:style-name="gr1" draw:text-style-name="P2" svg:width="7.2398in" svg:height="6.2004in" svg:x="0.4398in" svg:y="4.2102in">
        <draw:image xlink:href="Pictures/10000200000005A8000004D89D1AF0D30B435703.png" xlink:type="simple" xlink:show="embed" xlink:actuate="onLoad" draw:mime-type="image/png">
          <text:p/>
        </draw:image>
      </draw:frame>
      <draw:frame text:anchor-type="page" text:anchor-page-number="26" draw:z-index="94" draw:name="Shape504" draw:style-name="gr1" draw:text-style-name="P2" svg:width="7.2398in" svg:height="8.6803in" svg:x="0.5193in" svg:y="1.7307in">
        <draw:image xlink:href="Pictures/10000200000005A8000006C817DB4B2FB29F4F45.png" xlink:type="simple" xlink:show="embed" xlink:actuate="onLoad" draw:mime-type="image/png">
          <text:p/>
        </draw:image>
      </draw:frame>
      <draw:frame text:anchor-type="page" text:anchor-page-number="79" draw:z-index="93" draw:name="Shape1274" draw:style-name="gr1" draw:text-style-name="P2" svg:width="2.8004in" svg:height="0.1598in" svg:x="2.5598in" svg:y="4.8508in">
        <draw:image xlink:href="Pictures/100002000000023000000020FBD87D7AF9DE2553.png" xlink:type="simple" xlink:show="embed" xlink:actuate="onLoad" draw:mime-type="image/png">
          <text:p/>
        </draw:image>
      </draw:frame>
      <draw:frame text:anchor-type="page" text:anchor-page-number="76" draw:z-index="92" draw:name="Shape1240" draw:style-name="gr1" draw:text-style-name="P2" svg:width="6.7598in" svg:height="2.5803in" svg:x="0.8799in" svg:y="3.2508in">
        <draw:image xlink:href="Pictures/1000020000000548000002042E8638667E18BCB7.png" xlink:type="simple" xlink:show="embed" xlink:actuate="onLoad" draw:mime-type="image/png">
          <text:p/>
        </draw:image>
      </draw:frame>
      <draw:frame text:anchor-type="page" text:anchor-page-number="82" draw:z-index="91" draw:name="Shape1361" draw:style-name="gr1" draw:text-style-name="P2" svg:width="0.3197in" svg:height="0.2197in" svg:x="3.4in" svg:y="9.8902in">
        <draw:image xlink:href="Pictures/10000200000000400000002CBAC22670869333AF.png" xlink:type="simple" xlink:show="embed" xlink:actuate="onLoad" draw:mime-type="image/png">
          <text:p/>
        </draw:image>
      </draw:frame>
      <draw:frame text:anchor-type="page" text:anchor-page-number="29" draw:z-index="90" draw:name="Shape549" draw:style-name="gr1" draw:text-style-name="P2" svg:width="6.4803in" svg:height="9.6398in" svg:x="1.2in" svg:y="0.7102in">
        <draw:image xlink:href="Pictures/100002000000051000000788000452927E855641.png" xlink:type="simple" xlink:show="embed" xlink:actuate="onLoad" draw:mime-type="image/png">
          <text:p/>
        </draw:image>
      </draw:frame>
      <draw:frame text:anchor-type="page" text:anchor-page-number="80" draw:z-index="89" draw:name="Shape1317" draw:style-name="gr1" draw:text-style-name="P2" svg:width="8.265in" svg:height="11.6898in" svg:x="0in" svg:y="-0.0098in">
        <draw:image xlink:href="Pictures/100000000000033B00000491A15967517A5EE961.jpg" xlink:type="simple" xlink:show="embed" xlink:actuate="onLoad" draw:mime-type="image/jpeg">
          <text:p/>
        </draw:image>
      </draw:frame>
      <draw:frame text:anchor-type="page" text:anchor-page-number="63" draw:z-index="88" draw:name="Shape1004" draw:style-name="gr1" draw:text-style-name="P2" svg:width="8.265in" svg:height="11.6898in" svg:x="0in" svg:y="-0.0098in">
        <draw:image xlink:href="Pictures/100000000000033B00000491C9B30010C55CA2F0.jpg" xlink:type="simple" xlink:show="embed" xlink:actuate="onLoad" draw:mime-type="image/jpeg">
          <text:p/>
        </draw:image>
      </draw:frame>
      <draw:frame text:anchor-type="page" text:anchor-page-number="66" draw:z-index="87" draw:name="Shape1057" draw:style-name="gr1" draw:text-style-name="P2" svg:width="8.265in" svg:height="11.6898in" svg:x="0in" svg:y="-0.0098in">
        <draw:image xlink:href="Pictures/100000000000033B00000491AFA4737113682E27.jpg" xlink:type="simple" xlink:show="embed" xlink:actuate="onLoad" draw:mime-type="image/jpeg">
          <text:p/>
        </draw:image>
      </draw:frame>
      <draw:frame text:anchor-type="page" text:anchor-page-number="88" draw:z-index="86" draw:name="Shape1498" draw:style-name="gr1" draw:text-style-name="P2" svg:width="8.265in" svg:height="11.6898in" svg:x="0in" svg:y="-0.0098in">
        <draw:image xlink:href="Pictures/100000000000033B00000491651707C0C0314929.jpg" xlink:type="simple" xlink:show="embed" xlink:actuate="onLoad" draw:mime-type="image/jpeg">
          <text:p/>
        </draw:image>
      </draw:frame>
      <draw:frame text:anchor-type="page" text:anchor-page-number="67" draw:z-index="85" draw:name="Shape1075" draw:style-name="gr1" draw:text-style-name="P2" svg:width="8.265in" svg:height="11.6898in" svg:x="0in" svg:y="-0.0098in">
        <draw:image xlink:href="Pictures/100000000000033B0000049158B7BEE72E9F97C4.jpg" xlink:type="simple" xlink:show="embed" xlink:actuate="onLoad" draw:mime-type="image/jpeg">
          <text:p/>
        </draw:image>
      </draw:frame>
      <draw:frame text:anchor-type="page" text:anchor-page-number="77" draw:z-index="84" draw:name="Shape1251" draw:style-name="gr1" draw:text-style-name="P2" svg:width="8.265in" svg:height="11.6898in" svg:x="0in" svg:y="-0.0098in">
        <draw:image xlink:href="Pictures/100000000000033B00000491B9BD2BBF74ECD957.jpg" xlink:type="simple" xlink:show="embed" xlink:actuate="onLoad" draw:mime-type="image/jpeg">
          <text:p/>
        </draw:image>
      </draw:frame>
      <draw:frame text:anchor-type="page" text:anchor-page-number="79" draw:z-index="83" draw:name="Shape1296" draw:style-name="gr1" draw:text-style-name="P2" svg:width="8.265in" svg:height="11.6898in" svg:x="0in" svg:y="-0.0098in">
        <draw:image xlink:href="Pictures/100000000000033B00000491355FC84672576C49.jpg" xlink:type="simple" xlink:show="embed" xlink:actuate="onLoad" draw:mime-type="image/jpeg">
          <text:p/>
        </draw:image>
      </draw:frame>
      <draw:frame text:anchor-type="page" text:anchor-page-number="89" draw:z-index="82" draw:name="Shape1515" draw:style-name="gr1" draw:text-style-name="P2" svg:width="8.265in" svg:height="11.6898in" svg:x="0in" svg:y="-0.0098in">
        <draw:image xlink:href="Pictures/100000000000033B000004912FC7A0C97729B627.jpg" xlink:type="simple" xlink:show="embed" xlink:actuate="onLoad" draw:mime-type="image/jpeg">
          <text:p/>
        </draw:image>
      </draw:frame>
      <draw:frame text:anchor-type="page" text:anchor-page-number="64" draw:z-index="81" draw:name="Shape1027" draw:style-name="gr1" draw:text-style-name="P2" svg:width="8.265in" svg:height="11.6898in" svg:x="0in" svg:y="-0.0098in">
        <draw:image xlink:href="Pictures/100000000000033B000004919A6AEB0235E31225.jpg" xlink:type="simple" xlink:show="embed" xlink:actuate="onLoad" draw:mime-type="image/jpeg">
          <text:p/>
        </draw:image>
      </draw:frame>
      <draw:frame text:anchor-type="page" text:anchor-page-number="1" draw:z-index="80" draw:name="Shape4" draw:style-name="gr1" draw:text-style-name="P2" svg:width="8.2661in" svg:height="11.6898in" svg:x="0in" svg:y="-0.0098in">
        <draw:image xlink:href="Pictures/10000000000004D8000006DA9D305973BD5C21B8.jpg" xlink:type="simple" xlink:show="embed" xlink:actuate="onLoad" draw:mime-type="image/jpeg">
          <text:p/>
        </draw:image>
      </draw:frame>
      <draw:frame text:anchor-type="page" text:anchor-page-number="78" draw:z-index="79" draw:name="Shape1269" draw:style-name="gr1" draw:text-style-name="P2" svg:width="8.265in" svg:height="11.6898in" svg:x="0in" svg:y="-0.0098in">
        <draw:image xlink:href="Pictures/100000000000033B00000491296C81420B5980F0.jpg" xlink:type="simple" xlink:show="embed" xlink:actuate="onLoad" draw:mime-type="image/jpeg">
          <text:p/>
        </draw:image>
      </draw:frame>
      <draw:frame text:anchor-type="page" text:anchor-page-number="90" draw:z-index="78" draw:name="Shape1517" draw:style-name="gr1" draw:text-style-name="P2" svg:width="8.265in" svg:height="11.6898in" svg:x="0in" svg:y="-0.0098in">
        <draw:image xlink:href="Pictures/100000000000033B00000491AF4107A9812E3C83.jpg" xlink:type="simple" xlink:show="embed" xlink:actuate="onLoad" draw:mime-type="image/jpeg">
          <text:p/>
        </draw:image>
      </draw:frame>
      <draw:frame text:anchor-type="page" text:anchor-page-number="65" draw:z-index="77" draw:name="Shape1043" draw:style-name="gr1" draw:text-style-name="P2" svg:width="8.265in" svg:height="11.6898in" svg:x="0in" svg:y="-0.0098in">
        <draw:image xlink:href="Pictures/100000000000033B00000491D869B60FA1D35602.jpg" xlink:type="simple" xlink:show="embed" xlink:actuate="onLoad" draw:mime-type="image/jpeg">
          <text:p/>
        </draw:image>
      </draw:frame>
      <draw:frame text:anchor-type="page" text:anchor-page-number="82" draw:z-index="76" draw:name="Shape1364" draw:style-name="gr1" draw:text-style-name="P2" svg:width="8.265in" svg:height="11.6898in" svg:x="0in" svg:y="-0.0098in">
        <draw:image xlink:href="Pictures/100000000000033B00000491D583692F0394A05E.jpg" xlink:type="simple" xlink:show="embed" xlink:actuate="onLoad" draw:mime-type="image/jpeg">
          <text:p/>
        </draw:image>
      </draw:frame>
      <draw:frame text:anchor-type="page" text:anchor-page-number="83" draw:z-index="75" draw:name="Shape1384" draw:style-name="gr1" draw:text-style-name="P2" svg:width="8.265in" svg:height="11.6898in" svg:x="0in" svg:y="-0.0098in">
        <draw:image xlink:href="Pictures/100000000000033B00000491159900F4E0AE5BAA.jpg" xlink:type="simple" xlink:show="embed" xlink:actuate="onLoad" draw:mime-type="image/jpeg">
          <text:p/>
        </draw:image>
      </draw:frame>
      <draw:frame text:anchor-type="page" text:anchor-page-number="73" draw:z-index="74" draw:name="Shape1152" draw:style-name="gr1" draw:text-style-name="P2" svg:width="8.265in" svg:height="11.6898in" svg:x="0in" svg:y="-0.0098in">
        <draw:image xlink:href="Pictures/100000000000033B0000049143695B4C32402026.jpg" xlink:type="simple" xlink:show="embed" xlink:actuate="onLoad" draw:mime-type="image/jpeg">
          <text:p/>
        </draw:image>
      </draw:frame>
      <draw:frame text:anchor-type="page" text:anchor-page-number="72" draw:z-index="73" draw:name="Shape1127" draw:style-name="gr1" draw:text-style-name="P2" svg:width="8.265in" svg:height="11.6898in" svg:x="0in" svg:y="-0.0098in">
        <draw:image xlink:href="Pictures/100000000000033B00000491FD846DD5BE2C1ED0.jpg" xlink:type="simple" xlink:show="embed" xlink:actuate="onLoad" draw:mime-type="image/jpeg">
          <text:p/>
        </draw:image>
      </draw:frame>
      <draw:frame text:anchor-type="page" text:anchor-page-number="71" draw:z-index="72" draw:name="Shape1118" draw:style-name="gr1" draw:text-style-name="P2" svg:width="8.265in" svg:height="11.6898in" svg:x="0in" svg:y="-0.0098in">
        <draw:image xlink:href="Pictures/100000000000033B00000491E54815D843D91149.jpg" xlink:type="simple" xlink:show="embed" xlink:actuate="onLoad" draw:mime-type="image/jpeg">
          <text:p/>
        </draw:image>
      </draw:frame>
      <draw:frame text:anchor-type="page" text:anchor-page-number="84" draw:z-index="71" draw:name="Shape1410" draw:style-name="gr1" draw:text-style-name="P2" svg:width="8.265in" svg:height="11.6898in" svg:x="0in" svg:y="-0.0098in">
        <draw:image xlink:href="Pictures/100000000000033B000004917DFBD1B77EB4A74F.jpg" xlink:type="simple" xlink:show="embed" xlink:actuate="onLoad" draw:mime-type="image/jpeg">
          <text:p/>
        </draw:image>
      </draw:frame>
      <draw:frame text:anchor-type="page" text:anchor-page-number="85" draw:z-index="70" draw:name="Shape1438" draw:style-name="gr1" draw:text-style-name="P2" svg:width="8.265in" svg:height="11.6898in" svg:x="0in" svg:y="-0.0098in">
        <draw:image xlink:href="Pictures/100000000000033B0000049118205526937E954B.jpg" xlink:type="simple" xlink:show="embed" xlink:actuate="onLoad" draw:mime-type="image/jpeg">
          <text:p/>
        </draw:image>
      </draw:frame>
      <draw:frame text:anchor-type="page" text:anchor-page-number="74" draw:z-index="69" draw:name="Shape1197" draw:style-name="gr1" draw:text-style-name="P2" svg:width="8.265in" svg:height="11.6898in" svg:x="0in" svg:y="-0.0098in">
        <draw:image xlink:href="Pictures/100000000000033B00000491FDE55F532BCE6F9A.jpg" xlink:type="simple" xlink:show="embed" xlink:actuate="onLoad" draw:mime-type="image/jpeg">
          <text:p/>
        </draw:image>
      </draw:frame>
      <draw:frame text:anchor-type="page" text:anchor-page-number="3" draw:z-index="68" draw:name="Shape49" draw:style-name="gr1" draw:text-style-name="P2" svg:width="8.2661in" svg:height="11.6898in" svg:x="0in" svg:y="-0.0098in">
        <draw:image xlink:href="Pictures/10000000000004D8000006DA2D45AD41552DDCF5.jpg" xlink:type="simple" xlink:show="embed" xlink:actuate="onLoad" draw:mime-type="image/jpeg">
          <text:p/>
        </draw:image>
      </draw:frame>
      <draw:frame text:anchor-type="page" text:anchor-page-number="81" draw:z-index="67" draw:name="Shape1328" draw:style-name="gr1" draw:text-style-name="P2" svg:width="8.265in" svg:height="11.6898in" svg:x="0in" svg:y="-0.0098in">
        <draw:image xlink:href="Pictures/100000000000033B00000491F2590B66134B3608.jpg" xlink:type="simple" xlink:show="embed" xlink:actuate="onLoad" draw:mime-type="image/jpeg">
          <text:p/>
        </draw:image>
      </draw:frame>
      <draw:frame text:anchor-type="page" text:anchor-page-number="69" draw:z-index="66" draw:name="Shape1095" draw:style-name="gr1" draw:text-style-name="P2" svg:width="8.265in" svg:height="11.6898in" svg:x="0in" svg:y="-0.0098in">
        <draw:image xlink:href="Pictures/100000000000033B00000491AE03A9D67209BF2B.jpg" xlink:type="simple" xlink:show="embed" xlink:actuate="onLoad" draw:mime-type="image/jpeg">
          <text:p/>
        </draw:image>
      </draw:frame>
      <draw:frame text:anchor-type="page" text:anchor-page-number="75" draw:z-index="65" draw:name="Shape1226" draw:style-name="gr1" draw:text-style-name="P2" svg:width="8.265in" svg:height="11.6898in" svg:x="0in" svg:y="-0.0098in">
        <draw:image xlink:href="Pictures/100000000000033B00000491B57619087879388E.jpg" xlink:type="simple" xlink:show="embed" xlink:actuate="onLoad" draw:mime-type="image/jpeg">
          <text:p/>
        </draw:image>
      </draw:frame>
      <draw:frame text:anchor-type="page" text:anchor-page-number="86" draw:z-index="64" draw:name="Shape1453" draw:style-name="gr1" draw:text-style-name="P2" svg:width="8.265in" svg:height="11.6898in" svg:x="0in" svg:y="-0.0098in">
        <draw:image xlink:href="Pictures/100000000000033B00000491F3FF93A06A16B82E.jpg" xlink:type="simple" xlink:show="embed" xlink:actuate="onLoad" draw:mime-type="image/jpeg">
          <text:p/>
        </draw:image>
      </draw:frame>
      <draw:frame text:anchor-type="page" text:anchor-page-number="68" draw:z-index="63" draw:name="Shape1084" draw:style-name="gr1" draw:text-style-name="P2" svg:width="8.265in" svg:height="11.6898in" svg:x="0in" svg:y="-0.0098in">
        <draw:image xlink:href="Pictures/100000000000033B000004914B931260BAD7BF43.jpg" xlink:type="simple" xlink:show="embed" xlink:actuate="onLoad" draw:mime-type="image/jpeg">
          <text:p/>
        </draw:image>
      </draw:frame>
      <draw:frame text:anchor-type="page" text:anchor-page-number="2" draw:z-index="62" draw:name="Shape23" draw:style-name="gr1" draw:text-style-name="P2" svg:width="8.2661in" svg:height="11.6898in" svg:x="0in" svg:y="-0.0098in">
        <draw:image xlink:href="Pictures/10000000000004D8000006DA6E189B9C98BC5834.jpg" xlink:type="simple" xlink:show="embed" xlink:actuate="onLoad" draw:mime-type="image/jpeg">
          <text:p/>
        </draw:image>
      </draw:frame>
      <draw:frame text:anchor-type="page" text:anchor-page-number="87" draw:z-index="61" draw:name="Shape1476" draw:style-name="gr1" draw:text-style-name="P2" svg:width="8.265in" svg:height="11.6898in" svg:x="0in" svg:y="-0.0098in">
        <draw:image xlink:href="Pictures/100000000000033B0000049154A58C739E87F63A.jpg" xlink:type="simple" xlink:show="embed" xlink:actuate="onLoad" draw:mime-type="image/jpeg">
          <text:p/>
        </draw:image>
      </draw:frame>
      <draw:frame text:anchor-type="page" text:anchor-page-number="76" draw:z-index="60" draw:name="Shape1239" draw:style-name="gr1" draw:text-style-name="P2" svg:width="8.265in" svg:height="11.6898in" svg:x="0in" svg:y="-0.0098in">
        <draw:image xlink:href="Pictures/100000000000033B0000049137D108B7A690433D.jpg" xlink:type="simple" xlink:show="embed" xlink:actuate="onLoad" draw:mime-type="image/jpeg">
          <text:p/>
        </draw:image>
      </draw:frame>
      <draw:frame text:anchor-type="page" text:anchor-page-number="70" draw:z-index="59" draw:name="Shape1106" draw:style-name="gr1" draw:text-style-name="P2" svg:width="8.265in" svg:height="11.6898in" svg:x="0in" svg:y="-0.0098in">
        <draw:image xlink:href="Pictures/100000000000033B00000491735514AD4A4F934A.jpg" xlink:type="simple" xlink:show="embed" xlink:actuate="onLoad" draw:mime-type="image/jpeg">
          <text:p/>
        </draw:image>
      </draw:frame>
      <draw:frame text:anchor-type="page" text:anchor-page-number="32" draw:z-index="58" draw:name="Shape582" draw:style-name="gr1" draw:text-style-name="P2" svg:width="8.265in" svg:height="11.6898in" svg:x="0in" svg:y="-0.0098in">
        <draw:image xlink:href="Pictures/100000000000033B00000491122FF332F6ED5FEF.jpg" xlink:type="simple" xlink:show="embed" xlink:actuate="onLoad" draw:mime-type="image/jpeg">
          <text:p/>
        </draw:image>
      </draw:frame>
      <draw:frame text:anchor-type="page" text:anchor-page-number="31" draw:z-index="57" draw:name="Shape572" draw:style-name="gr1" draw:text-style-name="P2" svg:width="8.265in" svg:height="11.6898in" svg:x="0in" svg:y="-0.0098in">
        <draw:image xlink:href="Pictures/100000000000033B00000491DEFC3E4F54AE28C5.jpg" xlink:type="simple" xlink:show="embed" xlink:actuate="onLoad" draw:mime-type="image/jpeg">
          <text:p/>
        </draw:image>
      </draw:frame>
      <draw:frame text:anchor-type="page" text:anchor-page-number="30" draw:z-index="56" draw:name="Shape561" draw:style-name="gr1" draw:text-style-name="P2" svg:width="8.265in" svg:height="11.6898in" svg:x="0in" svg:y="-0.0098in">
        <draw:image xlink:href="Pictures/100000000000033B00000491B58363961FD63CD3.jpg" xlink:type="simple" xlink:show="embed" xlink:actuate="onLoad" draw:mime-type="image/jpeg">
          <text:p/>
        </draw:image>
      </draw:frame>
      <draw:frame text:anchor-type="page" text:anchor-page-number="29" draw:z-index="55" draw:name="Shape548" draw:style-name="gr1" draw:text-style-name="P2" svg:width="8.265in" svg:height="11.6898in" svg:x="0in" svg:y="-0.0098in">
        <draw:image xlink:href="Pictures/100000000000033B000004919FBD79087B3036A8.jpg" xlink:type="simple" xlink:show="embed" xlink:actuate="onLoad" draw:mime-type="image/jpeg">
          <text:p/>
        </draw:image>
      </draw:frame>
      <draw:frame text:anchor-type="page" text:anchor-page-number="28" draw:z-index="54" draw:name="Shape534" draw:style-name="gr1" draw:text-style-name="P2" svg:width="8.265in" svg:height="11.6898in" svg:x="0in" svg:y="-0.0098in">
        <draw:image xlink:href="Pictures/100000000000033B00000491CC45CB86DFFFCD29.jpg" xlink:type="simple" xlink:show="embed" xlink:actuate="onLoad" draw:mime-type="image/jpeg">
          <text:p/>
        </draw:image>
      </draw:frame>
      <draw:frame text:anchor-type="page" text:anchor-page-number="27" draw:z-index="53" draw:name="Shape517" draw:style-name="gr1" draw:text-style-name="P2" svg:width="8.265in" svg:height="11.6898in" svg:x="0in" svg:y="-0.0098in">
        <draw:image xlink:href="Pictures/100000000000033B00000491C9A3AD5E20BE5450.jpg" xlink:type="simple" xlink:show="embed" xlink:actuate="onLoad" draw:mime-type="image/jpeg">
          <text:p/>
        </draw:image>
      </draw:frame>
      <draw:frame text:anchor-type="page" text:anchor-page-number="26" draw:z-index="52" draw:name="Shape503" draw:style-name="gr1" draw:text-style-name="P2" svg:width="8.265in" svg:height="11.6898in" svg:x="0in" svg:y="-0.0098in">
        <draw:image xlink:href="Pictures/100000000000033B000004914C28DDEFC4356E89.jpg" xlink:type="simple" xlink:show="embed" xlink:actuate="onLoad" draw:mime-type="image/jpeg">
          <text:p/>
        </draw:image>
      </draw:frame>
      <draw:frame text:anchor-type="page" text:anchor-page-number="25" draw:z-index="51" draw:name="Shape486" draw:style-name="gr1" draw:text-style-name="P2" svg:width="8.265in" svg:height="11.6898in" svg:x="0in" svg:y="-0.0098in">
        <draw:image xlink:href="Pictures/100000000000033B00000491D843DF68FDCBD6ED.jpg" xlink:type="simple" xlink:show="embed" xlink:actuate="onLoad" draw:mime-type="image/jpeg">
          <text:p/>
        </draw:image>
      </draw:frame>
      <draw:frame text:anchor-type="page" text:anchor-page-number="24" draw:z-index="50" draw:name="Shape476" draw:style-name="gr1" draw:text-style-name="P2" svg:width="8.265in" svg:height="11.6898in" svg:x="0in" svg:y="-0.0098in">
        <draw:image xlink:href="Pictures/100000000000033B00000491F37D33DEE610E370.jpg" xlink:type="simple" xlink:show="embed" xlink:actuate="onLoad" draw:mime-type="image/jpeg">
          <text:p/>
        </draw:image>
      </draw:frame>
      <draw:frame text:anchor-type="page" text:anchor-page-number="23" draw:z-index="49" draw:name="Shape467" draw:style-name="gr1" draw:text-style-name="P2" svg:width="8.265in" svg:height="11.6898in" svg:x="0in" svg:y="-0.0098in">
        <draw:image xlink:href="Pictures/100000000000033B00000491B82C5DC870029299.jpg" xlink:type="simple" xlink:show="embed" xlink:actuate="onLoad" draw:mime-type="image/jpeg">
          <text:p/>
        </draw:image>
      </draw:frame>
      <draw:frame text:anchor-type="page" text:anchor-page-number="22" draw:z-index="48" draw:name="Shape453" draw:style-name="gr1" draw:text-style-name="P2" svg:width="8.265in" svg:height="11.6898in" svg:x="0in" svg:y="-0.0098in">
        <draw:image xlink:href="Pictures/100000000000033B000004910390A608E938AFAD.jpg" xlink:type="simple" xlink:show="embed" xlink:actuate="onLoad" draw:mime-type="image/jpeg">
          <text:p/>
        </draw:image>
      </draw:frame>
      <draw:frame text:anchor-type="page" text:anchor-page-number="5" draw:z-index="47" draw:name="Shape144" draw:style-name="gr1" draw:text-style-name="P2" svg:width="8.2661in" svg:height="11.6898in" svg:x="0in" svg:y="-0.0098in">
        <draw:image xlink:href="Pictures/10000000000004D8000006DAE7DB2171F97CB5FB.jpg" xlink:type="simple" xlink:show="embed" xlink:actuate="onLoad" draw:mime-type="image/jpeg">
          <text:p/>
        </draw:image>
      </draw:frame>
      <draw:frame text:anchor-type="page" text:anchor-page-number="21" draw:z-index="46" draw:name="Shape443" draw:style-name="gr1" draw:text-style-name="P2" svg:width="8.265in" svg:height="11.6898in" svg:x="0in" svg:y="-0.0098in">
        <draw:image xlink:href="Pictures/100000000000033B000004915E498C3EC4E62492.jpg" xlink:type="simple" xlink:show="embed" xlink:actuate="onLoad" draw:mime-type="image/jpeg">
          <text:p/>
        </draw:image>
      </draw:frame>
      <draw:frame text:anchor-type="page" text:anchor-page-number="49" draw:z-index="45" draw:name="Shape811" draw:style-name="gr1" draw:text-style-name="P2" svg:width="8.265in" svg:height="11.6898in" svg:x="0in" svg:y="-0.0098in">
        <draw:image xlink:href="Pictures/100000000000033B00000491775892C631101C85.jpg" xlink:type="simple" xlink:show="embed" xlink:actuate="onLoad" draw:mime-type="image/jpeg">
          <text:p/>
        </draw:image>
      </draw:frame>
      <draw:frame text:anchor-type="page" text:anchor-page-number="19" draw:z-index="44" draw:name="Shape414" draw:style-name="gr1" draw:text-style-name="P2" svg:width="8.265in" svg:height="11.6898in" svg:x="0in" svg:y="-0.0098in">
        <draw:image xlink:href="Pictures/100000000000033B000004913B94FCA3150E1424.jpg" xlink:type="simple" xlink:show="embed" xlink:actuate="onLoad" draw:mime-type="image/jpeg">
          <text:p/>
        </draw:image>
      </draw:frame>
      <draw:frame text:anchor-type="page" text:anchor-page-number="18" draw:z-index="43" draw:name="Shape407" draw:style-name="gr1" draw:text-style-name="P2" svg:width="8.265in" svg:height="11.6898in" svg:x="0in" svg:y="-0.0098in">
        <draw:image xlink:href="Pictures/100000000000033B00000491CF1705F65B79DEF3.jpg" xlink:type="simple" xlink:show="embed" xlink:actuate="onLoad" draw:mime-type="image/jpeg">
          <text:p/>
        </draw:image>
      </draw:frame>
      <draw:frame text:anchor-type="page" text:anchor-page-number="17" draw:z-index="42" draw:name="Shape394" draw:style-name="gr1" draw:text-style-name="P2" svg:width="8.265in" svg:height="11.6898in" svg:x="0in" svg:y="-0.0098in">
        <draw:image xlink:href="Pictures/100000000000033B00000491313CF30CEFDE9B0B.jpg" xlink:type="simple" xlink:show="embed" xlink:actuate="onLoad" draw:mime-type="image/jpeg">
          <text:p/>
        </draw:image>
      </draw:frame>
      <draw:frame text:anchor-type="page" text:anchor-page-number="16" draw:z-index="41" draw:name="Shape390" draw:style-name="gr1" draw:text-style-name="P2" svg:width="8.265in" svg:height="11.6898in" svg:x="0in" svg:y="-0.0098in">
        <draw:image xlink:href="Pictures/100000000000033B000004912B67EC70E6A4266A.jpg" xlink:type="simple" xlink:show="embed" xlink:actuate="onLoad" draw:mime-type="image/jpeg">
          <text:p/>
        </draw:image>
      </draw:frame>
      <draw:frame text:anchor-type="page" text:anchor-page-number="15" draw:z-index="40" draw:name="Shape389" draw:style-name="gr1" draw:text-style-name="P2" svg:width="8.265in" svg:height="11.6898in" svg:x="0in" svg:y="-0.0098in">
        <draw:image xlink:href="Pictures/100000000000033B000004918ED5AF84321D66F6.jpg" xlink:type="simple" xlink:show="embed" xlink:actuate="onLoad" draw:mime-type="image/jpeg">
          <text:p/>
        </draw:image>
      </draw:frame>
      <draw:frame text:anchor-type="page" text:anchor-page-number="14" draw:z-index="39" draw:name="Shape366" draw:style-name="gr1" draw:text-style-name="P2" svg:width="8.265in" svg:height="11.6898in" svg:x="0in" svg:y="-0.0098in">
        <draw:image xlink:href="Pictures/100000000000033B0000049124CC5C7DAC8203C9.jpg" xlink:type="simple" xlink:show="embed" xlink:actuate="onLoad" draw:mime-type="image/jpeg">
          <text:p/>
        </draw:image>
      </draw:frame>
      <draw:frame text:anchor-type="page" text:anchor-page-number="13" draw:z-index="38" draw:name="Shape357" draw:style-name="gr1" draw:text-style-name="P2" svg:width="8.265in" svg:height="11.6898in" svg:x="0in" svg:y="-0.0098in">
        <draw:image xlink:href="Pictures/100000000000033B000004911DEDDC9C435012E0.jpg" xlink:type="simple" xlink:show="embed" xlink:actuate="onLoad" draw:mime-type="image/jpeg">
          <text:p/>
        </draw:image>
      </draw:frame>
      <draw:frame text:anchor-type="page" text:anchor-page-number="12" draw:z-index="37" draw:name="Shape318" draw:style-name="gr1" draw:text-style-name="P2" svg:width="8.265in" svg:height="11.6898in" svg:x="0in" svg:y="-0.0098in">
        <draw:image xlink:href="Pictures/100000000000033B00000491CE90867E79E5BAAA.jpg" xlink:type="simple" xlink:show="embed" xlink:actuate="onLoad" draw:mime-type="image/jpeg">
          <text:p/>
        </draw:image>
      </draw:frame>
      <draw:frame text:anchor-type="page" text:anchor-page-number="11" draw:z-index="36" draw:name="Shape283" draw:style-name="gr1" draw:text-style-name="P2" svg:width="8.265in" svg:height="11.6898in" svg:x="0in" svg:y="-0.0098in">
        <draw:image xlink:href="Pictures/100000000000033B000004917DDC382C4F5D0D30.jpg" xlink:type="simple" xlink:show="embed" xlink:actuate="onLoad" draw:mime-type="image/jpeg">
          <text:p/>
        </draw:image>
      </draw:frame>
      <draw:frame text:anchor-type="page" text:anchor-page-number="10" draw:z-index="35" draw:name="Shape245" draw:style-name="gr1" draw:text-style-name="P2" svg:width="8.265in" svg:height="11.6898in" svg:x="0in" svg:y="-0.0098in">
        <draw:image xlink:href="Pictures/100000000000033B00000491D3F0B40CBA9819FD.jpg" xlink:type="simple" xlink:show="embed" xlink:actuate="onLoad" draw:mime-type="image/jpeg">
          <text:p/>
        </draw:image>
      </draw:frame>
      <draw:frame text:anchor-type="page" text:anchor-page-number="9" draw:z-index="34" draw:name="Shape228" draw:style-name="gr1" draw:text-style-name="P2" svg:width="8.265in" svg:height="11.6898in" svg:x="0in" svg:y="-0.0098in">
        <draw:image xlink:href="Pictures/100000000000033B00000491E9D2473FB5C2E1DE.jpg" xlink:type="simple" xlink:show="embed" xlink:actuate="onLoad" draw:mime-type="image/jpeg">
          <text:p/>
        </draw:image>
      </draw:frame>
      <draw:frame text:anchor-type="page" text:anchor-page-number="8" draw:z-index="33" draw:name="Shape214" draw:style-name="gr1" draw:text-style-name="P2" svg:width="8.265in" svg:height="11.6898in" svg:x="0in" svg:y="-0.0098in">
        <draw:image xlink:href="Pictures/100000000000033B0000049108E0FA8456ECE4CB.jpg" xlink:type="simple" xlink:show="embed" xlink:actuate="onLoad" draw:mime-type="image/jpeg">
          <text:p/>
        </draw:image>
      </draw:frame>
      <draw:frame text:anchor-type="page" text:anchor-page-number="7" draw:z-index="32" draw:name="Shape203" draw:style-name="gr1" draw:text-style-name="P2" svg:width="8.265in" svg:height="11.6898in" svg:x="0in" svg:y="-0.0098in">
        <draw:image xlink:href="Pictures/100000000000033B00000491420591FD9F9C51AC.jpg" xlink:type="simple" xlink:show="embed" xlink:actuate="onLoad" draw:mime-type="image/jpeg">
          <text:p/>
        </draw:image>
      </draw:frame>
      <draw:frame text:anchor-type="page" text:anchor-page-number="6" draw:z-index="31" draw:name="Shape200" draw:style-name="gr1" draw:text-style-name="P2" svg:width="8.2661in" svg:height="11.6898in" svg:x="0in" svg:y="-0.0098in">
        <draw:image xlink:href="Pictures/10000000000004D8000006DAF5732AFCF17C7284.jpg" xlink:type="simple" xlink:show="embed" xlink:actuate="onLoad" draw:mime-type="image/jpeg">
          <text:p/>
        </draw:image>
      </draw:frame>
      <draw:frame text:anchor-type="page" text:anchor-page-number="20" draw:z-index="30" draw:name="Shape429" draw:style-name="gr1" draw:text-style-name="P2" svg:width="8.265in" svg:height="11.6898in" svg:x="0in" svg:y="-0.0098in">
        <draw:image xlink:href="Pictures/100000000000033B000004914487481AFEE5B8D6.jpg" xlink:type="simple" xlink:show="embed" xlink:actuate="onLoad" draw:mime-type="image/jpeg">
          <text:p/>
        </draw:image>
      </draw:frame>
      <draw:frame text:anchor-type="page" text:anchor-page-number="62" draw:z-index="29" draw:name="Shape989" draw:style-name="gr1" draw:text-style-name="P2" svg:width="8.265in" svg:height="11.6898in" svg:x="0in" svg:y="-0.0098in">
        <draw:image xlink:href="Pictures/100000000000033B00000491448E13B9CEACF9A6.jpg" xlink:type="simple" xlink:show="embed" xlink:actuate="onLoad" draw:mime-type="image/jpeg">
          <text:p/>
        </draw:image>
      </draw:frame>
      <draw:frame text:anchor-type="page" text:anchor-page-number="61" draw:z-index="28" draw:name="Shape974" draw:style-name="gr1" draw:text-style-name="P2" svg:width="8.265in" svg:height="11.6898in" svg:x="0in" svg:y="-0.0098in">
        <draw:image xlink:href="Pictures/100000000000033B000004919A62C7850905CB36.jpg" xlink:type="simple" xlink:show="embed" xlink:actuate="onLoad" draw:mime-type="image/jpeg">
          <text:p/>
        </draw:image>
      </draw:frame>
      <draw:frame text:anchor-type="page" text:anchor-page-number="60" draw:z-index="27" draw:name="Shape963" draw:style-name="gr1" draw:text-style-name="P2" svg:width="8.265in" svg:height="11.6898in" svg:x="0in" svg:y="-0.0098in">
        <draw:image xlink:href="Pictures/100000000000033B00000491B3D935FB04550107.jpg" xlink:type="simple" xlink:show="embed" xlink:actuate="onLoad" draw:mime-type="image/jpeg">
          <text:p/>
        </draw:image>
      </draw:frame>
      <draw:frame text:anchor-type="page" text:anchor-page-number="59" draw:z-index="26" draw:name="Shape941" draw:style-name="gr1" draw:text-style-name="P2" svg:width="8.265in" svg:height="11.6898in" svg:x="0in" svg:y="-0.0098in">
        <draw:image xlink:href="Pictures/100000000000033B00000491A30FA40335F52C2C.jpg" xlink:type="simple" xlink:show="embed" xlink:actuate="onLoad" draw:mime-type="image/jpeg">
          <text:p/>
        </draw:image>
      </draw:frame>
      <draw:frame text:anchor-type="page" text:anchor-page-number="58" draw:z-index="25" draw:name="Shape934" draw:style-name="gr1" draw:text-style-name="P2" svg:width="8.265in" svg:height="11.6898in" svg:x="0in" svg:y="-0.0098in">
        <draw:image xlink:href="Pictures/100000000000033B00000491D1394CC2434BAA5C.jpg" xlink:type="simple" xlink:show="embed" xlink:actuate="onLoad" draw:mime-type="image/jpeg">
          <text:p/>
        </draw:image>
      </draw:frame>
      <draw:frame text:anchor-type="page" text:anchor-page-number="57" draw:z-index="24" draw:name="Shape917" draw:style-name="gr1" draw:text-style-name="P2" svg:width="8.265in" svg:height="11.6898in" svg:x="0in" svg:y="-0.0098in">
        <draw:image xlink:href="Pictures/100000000000033B00000491173D489C313A139D.jpg" xlink:type="simple" xlink:show="embed" xlink:actuate="onLoad" draw:mime-type="image/jpeg">
          <text:p/>
        </draw:image>
      </draw:frame>
      <draw:frame text:anchor-type="page" text:anchor-page-number="56" draw:z-index="23" draw:name="Shape907" draw:style-name="gr1" draw:text-style-name="P2" svg:width="8.265in" svg:height="11.6898in" svg:x="0in" svg:y="-0.0098in">
        <draw:image xlink:href="Pictures/100000000000033B00000491C3055FCC94675DC1.jpg" xlink:type="simple" xlink:show="embed" xlink:actuate="onLoad" draw:mime-type="image/jpeg">
          <text:p/>
        </draw:image>
      </draw:frame>
      <draw:frame text:anchor-type="page" text:anchor-page-number="55" draw:z-index="22" draw:name="Shape897" draw:style-name="gr1" draw:text-style-name="P2" svg:width="8.265in" svg:height="11.6898in" svg:x="0in" svg:y="-0.0098in">
        <draw:image xlink:href="Pictures/100000000000033B0000049160E726E22C76DC88.jpg" xlink:type="simple" xlink:show="embed" xlink:actuate="onLoad" draw:mime-type="image/jpeg">
          <text:p/>
        </draw:image>
      </draw:frame>
      <draw:frame text:anchor-type="page" text:anchor-page-number="54" draw:z-index="21" draw:name="Shape874" draw:style-name="gr1" draw:text-style-name="P2" svg:width="8.265in" svg:height="11.6898in" svg:x="0in" svg:y="-0.0098in">
        <draw:image xlink:href="Pictures/100000000000033B00000491DDEE1C23FA31E6A7.jpg" xlink:type="simple" xlink:show="embed" xlink:actuate="onLoad" draw:mime-type="image/jpeg">
          <text:p/>
        </draw:image>
      </draw:frame>
      <draw:frame text:anchor-type="page" text:anchor-page-number="53" draw:z-index="20" draw:name="Shape861" draw:style-name="gr1" draw:text-style-name="P2" svg:width="8.265in" svg:height="11.6898in" svg:x="0in" svg:y="-0.0098in">
        <draw:image xlink:href="Pictures/100000000000033B0000049135B00B39FCABE30C.jpg" xlink:type="simple" xlink:show="embed" xlink:actuate="onLoad" draw:mime-type="image/jpeg">
          <text:p/>
        </draw:image>
      </draw:frame>
      <draw:frame text:anchor-type="page" text:anchor-page-number="52" draw:z-index="19" draw:name="Shape852" draw:style-name="gr1" draw:text-style-name="P2" svg:width="8.265in" svg:height="11.6898in" svg:x="0in" svg:y="-0.0098in">
        <draw:image xlink:href="Pictures/100000000000033B0000049135153CF4654D7CC4.jpg" xlink:type="simple" xlink:show="embed" xlink:actuate="onLoad" draw:mime-type="image/jpeg">
          <text:p/>
        </draw:image>
      </draw:frame>
      <draw:frame text:anchor-type="page" text:anchor-page-number="51" draw:z-index="18" draw:name="Shape838" draw:style-name="gr1" draw:text-style-name="P2" svg:width="8.265in" svg:height="11.6898in" svg:x="0in" svg:y="-0.0098in">
        <draw:image xlink:href="Pictures/100000000000033B0000049134B9E00153A09073.jpg" xlink:type="simple" xlink:show="embed" xlink:actuate="onLoad" draw:mime-type="image/jpeg">
          <text:p/>
        </draw:image>
      </draw:frame>
      <draw:frame text:anchor-type="page" text:anchor-page-number="50" draw:z-index="17" draw:name="Shape828" draw:style-name="gr1" draw:text-style-name="P2" svg:width="8.265in" svg:height="11.6898in" svg:x="0in" svg:y="-0.0098in">
        <draw:image xlink:href="Pictures/100000000000033B0000049175250575E9747CE6.jpg" xlink:type="simple" xlink:show="embed" xlink:actuate="onLoad" draw:mime-type="image/jpeg">
          <text:p/>
        </draw:image>
      </draw:frame>
      <draw:frame text:anchor-type="page" text:anchor-page-number="4" draw:z-index="16" draw:name="Shape87" draw:style-name="gr1" draw:text-style-name="P2" svg:width="8.2661in" svg:height="11.6898in" svg:x="0in" svg:y="-0.0098in">
        <draw:image xlink:href="Pictures/10000000000004D8000006DA85AFE7B8DFDD08FA.jpg" xlink:type="simple" xlink:show="embed" xlink:actuate="onLoad" draw:mime-type="image/jpeg">
          <text:p/>
        </draw:image>
      </draw:frame>
      <draw:frame text:anchor-type="page" text:anchor-page-number="33" draw:z-index="15" draw:name="Shape594" draw:style-name="gr1" draw:text-style-name="P2" svg:width="8.265in" svg:height="11.6898in" svg:x="0in" svg:y="-0.0098in">
        <draw:image xlink:href="Pictures/100000000000033B0000049177381EC462561EA8.jpg" xlink:type="simple" xlink:show="embed" xlink:actuate="onLoad" draw:mime-type="image/jpeg">
          <text:p/>
        </draw:image>
      </draw:frame>
      <draw:frame text:anchor-type="page" text:anchor-page-number="47" draw:z-index="14" draw:name="Shape780" draw:style-name="gr1" draw:text-style-name="P2" svg:width="8.265in" svg:height="11.6898in" svg:x="0in" svg:y="-0.0098in">
        <draw:image xlink:href="Pictures/100000000000033B000004913ECA911B1664C897.jpg" xlink:type="simple" xlink:show="embed" xlink:actuate="onLoad" draw:mime-type="image/jpeg">
          <text:p/>
        </draw:image>
      </draw:frame>
      <draw:frame text:anchor-type="page" text:anchor-page-number="46" draw:z-index="13" draw:name="Shape768" draw:style-name="gr1" draw:text-style-name="P2" svg:width="8.265in" svg:height="11.6898in" svg:x="0in" svg:y="-0.0098in">
        <draw:image xlink:href="Pictures/100000000000033B00000491A7401904280EA1C2.jpg" xlink:type="simple" xlink:show="embed" xlink:actuate="onLoad" draw:mime-type="image/jpeg">
          <text:p/>
        </draw:image>
      </draw:frame>
      <draw:frame text:anchor-type="page" text:anchor-page-number="45" draw:z-index="12" draw:name="Shape745" draw:style-name="gr1" draw:text-style-name="P2" svg:width="8.265in" svg:height="11.6898in" svg:x="0in" svg:y="-0.0098in">
        <draw:image xlink:href="Pictures/100000000000033B00000491177008D2E3C009FA.jpg" xlink:type="simple" xlink:show="embed" xlink:actuate="onLoad" draw:mime-type="image/jpeg">
          <text:p/>
        </draw:image>
      </draw:frame>
      <draw:frame text:anchor-type="page" text:anchor-page-number="44" draw:z-index="11" draw:name="Shape730" draw:style-name="gr1" draw:text-style-name="P2" svg:width="8.265in" svg:height="11.6898in" svg:x="0in" svg:y="-0.0098in">
        <draw:image xlink:href="Pictures/100000000000033B00000491E252F7B208C0F132.jpg" xlink:type="simple" xlink:show="embed" xlink:actuate="onLoad" draw:mime-type="image/jpeg">
          <text:p/>
        </draw:image>
      </draw:frame>
      <draw:frame text:anchor-type="page" text:anchor-page-number="43" draw:z-index="10" draw:name="Shape718" draw:style-name="gr1" draw:text-style-name="P2" svg:width="8.265in" svg:height="11.6898in" svg:x="0in" svg:y="-0.0098in">
        <draw:image xlink:href="Pictures/100000000000033B000004913477EE18DDC70087.jpg" xlink:type="simple" xlink:show="embed" xlink:actuate="onLoad" draw:mime-type="image/jpeg">
          <text:p/>
        </draw:image>
      </draw:frame>
      <draw:frame text:anchor-type="page" text:anchor-page-number="42" draw:z-index="9" draw:name="Shape700" draw:style-name="gr1" draw:text-style-name="P2" svg:width="8.265in" svg:height="11.6898in" svg:x="0in" svg:y="-0.0098in">
        <draw:image xlink:href="Pictures/100000000000033B0000049180BD0B22F670435A.jpg" xlink:type="simple" xlink:show="embed" xlink:actuate="onLoad" draw:mime-type="image/jpeg">
          <text:p/>
        </draw:image>
      </draw:frame>
      <draw:frame text:anchor-type="page" text:anchor-page-number="41" draw:z-index="8" draw:name="Shape687" draw:style-name="gr1" draw:text-style-name="P2" svg:width="8.265in" svg:height="11.6898in" svg:x="0in" svg:y="-0.0098in">
        <draw:image xlink:href="Pictures/100000000000033B00000491DE58669A0463BDDF.jpg" xlink:type="simple" xlink:show="embed" xlink:actuate="onLoad" draw:mime-type="image/jpeg">
          <text:p/>
        </draw:image>
      </draw:frame>
      <draw:frame text:anchor-type="page" text:anchor-page-number="40" draw:z-index="7" draw:name="Shape677" draw:style-name="gr1" draw:text-style-name="P2" svg:width="8.265in" svg:height="11.6898in" svg:x="0in" svg:y="-0.0098in">
        <draw:image xlink:href="Pictures/100000000000033B00000491C329E3BD05CD68A5.jpg" xlink:type="simple" xlink:show="embed" xlink:actuate="onLoad" draw:mime-type="image/jpeg">
          <text:p/>
        </draw:image>
      </draw:frame>
      <draw:frame text:anchor-type="page" text:anchor-page-number="39" draw:z-index="6" draw:name="Shape662" draw:style-name="gr1" draw:text-style-name="P2" svg:width="8.265in" svg:height="11.6898in" svg:x="0in" svg:y="-0.0098in">
        <draw:image xlink:href="Pictures/100000000000033B00000491C36B976E0D005E2B.jpg" xlink:type="simple" xlink:show="embed" xlink:actuate="onLoad" draw:mime-type="image/jpeg">
          <text:p/>
        </draw:image>
      </draw:frame>
      <draw:frame text:anchor-type="page" text:anchor-page-number="38" draw:z-index="5" draw:name="Shape654" draw:style-name="gr1" draw:text-style-name="P2" svg:width="8.265in" svg:height="11.6898in" svg:x="0in" svg:y="-0.0098in">
        <draw:image xlink:href="Pictures/100000000000033B0000049121B849CD7E489A42.jpg" xlink:type="simple" xlink:show="embed" xlink:actuate="onLoad" draw:mime-type="image/jpeg">
          <text:p/>
        </draw:image>
      </draw:frame>
      <draw:frame text:anchor-type="page" text:anchor-page-number="37" draw:z-index="4" draw:name="Shape635" draw:style-name="gr1" draw:text-style-name="P2" svg:width="8.265in" svg:height="11.6898in" svg:x="0in" svg:y="-0.0098in">
        <draw:image xlink:href="Pictures/100000000000033B00000491514939967801E401.jpg" xlink:type="simple" xlink:show="embed" xlink:actuate="onLoad" draw:mime-type="image/jpeg">
          <text:p/>
        </draw:image>
      </draw:frame>
      <draw:frame text:anchor-type="page" text:anchor-page-number="36" draw:z-index="3" draw:name="Shape622" draw:style-name="gr1" draw:text-style-name="P2" svg:width="8.265in" svg:height="11.6898in" svg:x="0in" svg:y="-0.0098in">
        <draw:image xlink:href="Pictures/100000000000033B000004915DC08BB35C4E1027.jpg" xlink:type="simple" xlink:show="embed" xlink:actuate="onLoad" draw:mime-type="image/jpeg">
          <text:p/>
        </draw:image>
      </draw:frame>
      <draw:frame text:anchor-type="page" text:anchor-page-number="35" draw:z-index="2" draw:name="Shape611" draw:style-name="gr1" draw:text-style-name="P2" svg:width="8.265in" svg:height="11.6898in" svg:x="0in" svg:y="-0.0098in">
        <draw:image xlink:href="Pictures/100000000000033B000004917FE6A5A88BC1C066.jpg" xlink:type="simple" xlink:show="embed" xlink:actuate="onLoad" draw:mime-type="image/jpeg">
          <text:p/>
        </draw:image>
      </draw:frame>
      <draw:frame text:anchor-type="page" text:anchor-page-number="34" draw:z-index="1" draw:name="Shape605" draw:style-name="gr1" draw:text-style-name="P2" svg:width="8.265in" svg:height="11.6898in" svg:x="0in" svg:y="-0.0098in">
        <draw:image xlink:href="Pictures/100000000000033B0000049166D05D505EC1FDAA.jpg" xlink:type="simple" xlink:show="embed" xlink:actuate="onLoad" draw:mime-type="image/jpeg">
          <text:p/>
        </draw:image>
      </draw:frame>
      <draw:frame text:anchor-type="page" text:anchor-page-number="48" draw:z-index="0" draw:name="Shape800" draw:style-name="gr1" draw:text-style-name="P2" svg:width="8.265in" svg:height="11.6898in" svg:x="0in" svg:y="-0.0098in">
        <draw:image xlink:href="Pictures/100000000000033B000004917339FD2676CD420D.jpg" xlink:type="simple" xlink:show="embed" xlink:actuate="onLoad" draw:mime-type="image/jpeg">
          <text:p/>
        </draw:image>
      </draw:frame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Noto Sans1" svg:font-family="'Noto Sans'" style:font-family-generic="swiss"/>
    <style:font-face style:name="DejaVu Serif" svg:font-family="'DejaVu Serif'" style:font-family-generic="roman" style:font-pitch="variable"/>
    <style:font-face style:name="DejaVu Sans" svg:font-family="'DejaVu Sans'" style:font-family-generic="swiss" style:font-pitch="variable"/>
    <style:font-face style:name="Noto Sans" svg:font-family="'Noto Sans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DejaVu Serif" fo:font-size="12pt" fo:language="en" fo:country="US" style:letter-kerning="true" style:font-name-asian="SimSun" style:font-size-asian="10.5pt" style:language-asian="zh" style:country-asian="CN" style:font-name-complex="Noto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DejaVu Serif" fo:font-size="12pt" fo:language="en" fo:country="US" style:letter-kerning="true" style:font-name-asian="SimSun" style:font-size-asian="10.5pt" style:language-asian="zh" style:country-asian="CN" style:font-name-complex="Noto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DejaVu Sans" fo:font-family="'DejaVu Sans'" style:font-family-generic="swiss" style:font-pitch="variable" fo:font-size="14pt" style:font-name-asian="SimSun" style:font-family-asian="SimSun" style:font-family-generic-asian="system" style:font-pitch-asian="variable" style:font-size-asian="14pt" style:font-name-complex="Noto Sans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1" style:font-family-complex="'Noto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1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1" style:font-family-complex="'Noto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38in" fo:page-height="11.6807in" style:num-format="1" style:print-orientation="portrait" fo:margin-top="0.3937in" fo:margin-bottom="0.3937in" fo:margin-left="0.3937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aster-page3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0" meta:image-count="0" meta:object-count="0" meta:page-count="90" meta:paragraph-count="0" meta:word-count="0" meta:character-count="0" meta:non-whitespace-character-count="0"/>
    <meta:generator>LibreOffice/7.0.4.2$Linux_X86_64 LibreOffice_project/00$Build-2</meta:generator>
  </office:meta>
</office:document-meta>
</file>