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201000000C20000005A789CAF48533F7CAF.png" manifest:media-type="image/png"/>
  <manifest:file-entry manifest:full-path="Pictures/10000000000002CD000000180DD7E90E59713130.jpg" manifest:media-type="image/jpeg"/>
  <manifest:file-entry manifest:full-path="Pictures/10000000000002EE00000018F63E31BBB57B4E2F.jpg" manifest:media-type="image/jpeg"/>
  <manifest:file-entry manifest:full-path="Pictures/100000000000019900000018B6D04203A1BD8CCA.jpg" manifest:media-type="image/jpeg"/>
  <manifest:file-entry manifest:full-path="Pictures/10000000000001990000001803FA2FCD9400EE02.jpg" manifest:media-type="image/jpeg"/>
  <manifest:file-entry manifest:full-path="Pictures/10000000000002C200000018E95E551BAABF7E3B.jpg" manifest:media-type="image/jpeg"/>
  <manifest:file-entry manifest:full-path="Pictures/10000000000001990000001824A02C3D2BBB3BB2.jpg" manifest:media-type="image/jpeg"/>
  <manifest:file-entry manifest:full-path="Pictures/100000000000019900000018C7A1B871A1C8CD9D.jpg" manifest:media-type="image/jpeg"/>
  <manifest:file-entry manifest:full-path="Pictures/10000000000002E3000000184FACA304512DDCB5.jpg" manifest:media-type="image/jpeg"/>
  <manifest:file-entry manifest:full-path="Pictures/10000000000001040000005ABE70C42AC460639B.png" manifest:media-type="image/png"/>
  <manifest:file-entry manifest:full-path="Pictures/1000000000000199000000189C818D6ABECD8EFB.jpg" manifest:media-type="image/jpeg"/>
  <manifest:file-entry manifest:full-path="Pictures/10000000000002D80000001871D8FCB6478B26CD.jpg" manifest:media-type="image/jpeg"/>
  <manifest:file-entry manifest:full-path="Pictures/1000000000000199000000188DF38D97A0F04BFE.jpg" manifest:media-type="image/jpeg"/>
  <manifest:file-entry manifest:full-path="Pictures/100000000000002D0000002DD5069D1ED4ED68F1.png" manifest:media-type="image/png"/>
  <manifest:file-entry manifest:full-path="Pictures/100000000000018E0000003B4669F547A25DC320.png" manifest:media-type="image/png"/>
  <manifest:file-entry manifest:full-path="Pictures/1000000000000199000000184C115AA2ABB10B74.jpg" manifest:media-type="image/jpeg"/>
  <manifest:file-entry manifest:full-path="Pictures/100000000000004A0000008C2BBB00F711C70E62.jpg" manifest:media-type="image/jpeg"/>
  <manifest:file-entry manifest:full-path="Pictures/10000000000002AC000000181EBD407B407C322F.jpg" manifest:media-type="image/jpeg"/>
  <manifest:file-entry manifest:full-path="Pictures/10000000000002C200000018616C393386953D24.jpg" manifest:media-type="image/jpeg"/>
  <manifest:file-entry manifest:full-path="Pictures/10000000000002EE000000183EEE1E9E35B32521.jpg" manifest:media-type="image/jpeg"/>
  <manifest:file-entry manifest:full-path="Pictures/1000000000000199000000187EFDAF7C87E505E7.jpg" manifest:media-type="image/jpeg"/>
  <manifest:file-entry manifest:full-path="Pictures/10000000000002EE0000001883F029C97866A128.jpg" manifest:media-type="image/jpeg"/>
  <manifest:file-entry manifest:full-path="Pictures/10000000000001990000001894F8632137D50B0A.jpg" manifest:media-type="image/jpeg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Courier1" svg:font-family="Courier"/>
    <style:font-face style:name="Helvetica1" svg:font-family="Helvetica"/>
    <style:font-face style:name="LiberationSans1" svg:font-family="LiberationSans"/>
    <style:font-face style:name="Noto Sans1" svg:font-family="'Noto Sans'" style:font-family-generic="swiss"/>
    <style:font-face style:name="Courier" svg:font-family="Courier" style:font-pitch="variable"/>
    <style:font-face style:name="DejaVu Serif1" svg:font-family="'DejaVu Serif'" style:font-pitch="variable"/>
    <style:font-face style:name="Helvetica" svg:font-family="Helvetica" style:font-pitch="variable"/>
    <style:font-face style:name="LiberationSans" svg:font-family="LiberationSans" style:font-pitch="variable"/>
    <style:font-face style:name="DejaVu Serif" svg:font-family="'DejaVu Serif'" style:font-family-generic="roman" style:font-pitch="variable"/>
    <style:font-face style:name="DejaVu Sans" svg:font-family="'DejaVu Sans'" style:font-family-generic="swiss" style:font-pitch="variable"/>
    <style:font-face style:name="Noto Sans" svg:font-family="'Noto Sans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master-page-name="master-page3">
      <style:paragraph-properties style:page-number="auto"/>
    </style:style>
    <style:style style:name="P2" style:family="paragraph">
      <loext:graphic-properties draw:fill="none"/>
    </style:style>
    <style:style style:name="P3" style:family="paragraph">
      <loext:graphic-properties draw:fill="solid" draw:fill-color="#000000"/>
    </style:style>
    <style:style style:name="P4" style:family="paragraph">
      <loext:graphic-properties draw:fill="solid" draw:fill-color="#f4f4f4"/>
    </style:style>
    <style:style style:name="P5" style:family="paragraph">
      <loext:graphic-properties draw:fill="solid" draw:fill-color="#eaeaea"/>
    </style:style>
    <style:style style:name="P6" style:family="paragraph">
      <loext:graphic-properties draw:fill="solid" draw:fill-color="#ffffff"/>
    </style:style>
    <style:style style:name="P7" style:family="paragraph">
      <loext:graphic-properties draw:fill="solid" draw:fill-color="#404040"/>
    </style:style>
    <style:style style:name="P8" style:family="paragraph">
      <loext:graphic-properties draw:fill="solid" draw:fill-color="#d4d0c8"/>
    </style:style>
    <style:style style:name="P9" style:family="paragraph">
      <loext:graphic-properties draw:fill="solid" draw:fill-color="#808080"/>
    </style:style>
    <style:style style:name="P10" style:family="paragraph">
      <loext:graphic-properties draw:fill="solid" draw:fill-color="#dddddd"/>
    </style:style>
    <style:style style:name="P11" style:family="paragraph">
      <loext:graphic-properties draw:fill="solid" draw:fill-color="#f4f5f7"/>
    </style:style>
    <style:style style:name="P12" style:family="paragraph">
      <loext:graphic-properties draw:fill="solid" draw:fill-color="#c0c0c0"/>
    </style:style>
    <style:style style:name="T1" style:family="text">
      <style:text-properties fo:color="#000000" loext:opacity="100%" style:font-name="Courier1" fo:font-size="8pt" style:font-size-asian="8pt" style:font-size-complex="8pt"/>
    </style:style>
    <style:style style:name="T2" style:family="text">
      <style:text-properties fo:color="#000000" loext:opacity="100%" style:font-name="LiberationSans1" fo:font-size="6pt" style:font-size-asian="6pt" style:font-size-complex="6pt"/>
    </style:style>
    <style:style style:name="T3" style:family="text">
      <style:text-properties fo:color="#000000" loext:opacity="100%" style:font-name="LiberationSans1" fo:font-size="13.5pt" fo:font-weight="bold" style:font-size-asian="13.5pt" style:font-size-complex="13.5pt"/>
    </style:style>
    <style:style style:name="T4" style:family="text">
      <style:text-properties fo:color="#000000" loext:opacity="100%" style:font-name="LiberationSans1" fo:font-size="6.75pt" style:font-size-asian="6.75pt" style:font-size-complex="6.75pt"/>
    </style:style>
    <style:style style:name="T5" style:family="text">
      <style:text-properties fo:color="#000000" loext:opacity="100%" style:font-name="LiberationSans1" fo:font-size="6.75pt" fo:font-weight="bold" style:font-size-asian="6.75pt" style:font-size-complex="6.75pt"/>
    </style:style>
    <style:style style:name="T6" style:family="text">
      <style:text-properties fo:color="#000000" loext:opacity="100%" style:font-name="LiberationSans1" fo:font-size="15.75pt" fo:font-weight="bold" style:font-size-asian="15.75pt" style:font-size-complex="15.75pt"/>
    </style:style>
    <style:style style:name="T7" style:family="text">
      <style:text-properties fo:color="#000000" loext:opacity="100%" style:font-name="LiberationSans1" fo:font-size="12pt" fo:font-weight="bold" style:font-size-asian="12pt" style:font-size-complex="12pt"/>
    </style:style>
    <style:style style:name="T8" style:family="text">
      <style:text-properties fo:color="#000000" loext:opacity="100%" style:font-name="LiberationSans1" fo:font-size="10.5pt" fo:font-weight="bold" style:font-size-asian="10.5pt" style:font-size-complex="10.5pt"/>
    </style:style>
    <style:style style:name="T9" style:family="text">
      <style:text-properties fo:color="#000000" loext:opacity="100%" style:font-name="Helvetica1" fo:font-size="7pt" style:font-size-asian="7pt" style:font-size-complex="7pt"/>
    </style:style>
    <style:style style:name="T10" style:family="text">
      <style:text-properties fo:color="#000000" loext:opacity="100%" style:font-name="Helvetica1" fo:font-size="6pt" style:font-size-asian="6pt" style:font-size-complex="6pt"/>
    </style:style>
    <style:style style:name="T11" style:family="text">
      <style:text-properties fo:color="#000000" loext:opacity="100%" style:font-name="Helvetica1" fo:font-size="12pt" fo:font-weight="bold" style:font-size-asian="12pt" style:font-size-complex="12pt"/>
    </style:style>
    <style:style style:name="T12" style:family="text">
      <style:text-properties fo:color="#000000" loext:opacity="100%" style:font-name="Helvetica1" fo:font-size="10pt" fo:font-weight="bold" style:font-size-asian="10pt" style:font-size-complex="10pt"/>
    </style:style>
    <style:style style:name="T13" style:family="text">
      <style:text-properties fo:color="#000000" loext:opacity="100%" style:font-name="Helvetica1" fo:font-size="10pt" style:font-size-asian="10pt" style:font-size-complex="10pt"/>
    </style:style>
    <style:style style:name="T14" style:family="text">
      <style:text-properties fo:color="#000000" loext:opacity="100%" style:font-name="Helvetica1" fo:font-size="8pt" style:font-size-asian="8pt" style:font-size-complex="8pt"/>
    </style:style>
    <style:style style:name="T15" style:family="text">
      <style:text-properties fo:color="#545454" loext:opacity="100%" style:font-name="LiberationSans1" fo:font-size="6.75pt" style:font-size-asian="6.75pt" style:font-size-complex="6.75pt"/>
    </style:style>
    <style:style style:name="T16" style:family="text">
      <style:text-properties fo:color="#444444" loext:opacity="100%" style:font-name="LiberationSans1" fo:font-size="6.75pt" style:font-size-asian="6.75pt" style:font-size-complex="6.75pt"/>
    </style:style>
    <style:style style:name="T17" style:family="text">
      <style:text-properties fo:color="#c0c0c0" loext:opacity="100%" style:font-name="LiberationSans1" fo:font-size="9pt" style:font-size-asian="9pt" style:font-size-complex="9pt"/>
    </style:style>
    <style:style style:name="T18" style:family="text">
      <style:text-properties fo:color="#c0c0c0" loext:opacity="100%" style:font-name="LiberationSans1" fo:font-size="7.5pt" style:font-size-asian="7.5pt" style:font-size-complex="7.5pt"/>
    </style:style>
    <style:style style:name="T19" style:family="text">
      <style:text-properties fo:color="#337ab7" loext:opacity="100%" style:font-name="LiberationSans1" fo:font-size="6.75pt" style:font-size-asian="6.75pt" style:font-size-complex="6.75pt"/>
    </style:style>
    <style:style style:name="gr1" style:family="graphic">
      <style:graphic-properties draw:stroke="none" draw:fill="none" draw:textarea-horizontal-align="left" draw:textarea-vertical-align="top" draw:auto-grow-height="true" draw:auto-grow-width="true" fo:min-height="0.0008in" fo:min-width="0.0008in" fo:padding-top="0in" fo:padding-bottom="0in" fo:padding-left="0in" fo:padding-right="0in" style:run-through="background" style:vertical-pos="from-top" style:vertical-rel="page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2" style:family="graphic">
      <style:graphic-properties draw:stroke="none" draw:fill="none" draw:textarea-horizontal-align="left" draw:textarea-vertical-align="top" draw:auto-grow-height="true" draw:auto-grow-width="true" fo:min-height="0in" fo:min-width="0in" fo:padding-top="0in" fo:padding-bottom="0in" fo:padding-left="0in" fo:padding-right="0in" style:mirror="none" style:run-through="background" style:vertical-pos="from-top" style:vertical-rel="page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draw:stroke="none" draw:fill="solid" draw:fill-color="#000000" style:run-through="background" style:vertical-pos="from-top" style:vertical-rel="page" style:horizontal-pos="from-left" style:horizontal-rel="paragraph" draw:wrap-influence-on-position="once-concurrent" loext:allow-overlap="true" style:flow-with-text="false"/>
    </style:style>
    <style:style style:name="gr4" style:family="graphic">
      <style:graphic-properties draw:stroke="none" draw:fill="solid" draw:fill-color="#f4f4f4" style:run-through="background" style:vertical-pos="from-top" style:vertical-rel="page" style:horizontal-pos="from-left" style:horizontal-rel="paragraph" draw:wrap-influence-on-position="once-concurrent" loext:allow-overlap="true" style:flow-with-text="false"/>
    </style:style>
    <style:style style:name="gr5" style:family="graphic">
      <style:graphic-properties draw:stroke="none" draw:fill="solid" draw:fill-color="#eaeaea" style:run-through="background" style:vertical-pos="from-top" style:vertical-rel="page" style:horizontal-pos="from-left" style:horizontal-rel="paragraph" draw:wrap-influence-on-position="once-concurrent" loext:allow-overlap="true" style:flow-with-text="false"/>
    </style:style>
    <style:style style:name="gr6" style:family="graphic">
      <style:graphic-properties draw:stroke="none" draw:fill="solid" draw:fill-color="#ffffff" style:run-through="background" style:vertical-pos="from-top" style:vertical-rel="page" style:horizontal-pos="from-left" style:horizontal-rel="paragraph" draw:wrap-influence-on-position="once-concurrent" loext:allow-overlap="true" style:flow-with-text="false"/>
    </style:style>
    <style:style style:name="gr7" style:family="graphic">
      <style:graphic-properties draw:stroke="none" draw:fill="none" draw:textarea-horizontal-align="left" draw:textarea-vertical-align="top" draw:auto-grow-height="true" draw:auto-grow-width="true" fo:min-height="0.0008in" fo:min-width="0.0008in" fo:padding-top="0in" fo:padding-bottom="0in" fo:padding-left="0in" fo:padding-right="0in" style:run-through="background" style:vertical-pos="from-top" style:vertical-rel="page" style:horizontal-pos="from-left" style:horizontal-rel="paragraph" draw:wrap-influence-on-position="once-concurrent" loext:allow-overlap="true" style:flow-with-text="false"/>
    </style:style>
    <style:style style:name="gr8" style:family="graphic">
      <style:graphic-properties draw:stroke="none" draw:fill="solid" draw:fill-color="#404040" style:run-through="background" style:vertical-pos="from-top" style:vertical-rel="page" style:horizontal-pos="from-left" style:horizontal-rel="paragraph" draw:wrap-influence-on-position="once-concurrent" loext:allow-overlap="true" style:flow-with-text="false"/>
    </style:style>
    <style:style style:name="gr9" style:family="graphic">
      <style:graphic-properties draw:stroke="none" draw:fill="solid" draw:fill-color="#d4d0c8" style:run-through="background" style:vertical-pos="from-top" style:vertical-rel="page" style:horizontal-pos="from-left" style:horizontal-rel="paragraph" draw:wrap-influence-on-position="once-concurrent" loext:allow-overlap="true" style:flow-with-text="false"/>
    </style:style>
    <style:style style:name="gr10" style:family="graphic">
      <style:graphic-properties draw:stroke="none" draw:fill="solid" draw:fill-color="#808080" style:run-through="background" style:vertical-pos="from-top" style:vertical-rel="page" style:horizontal-pos="from-left" style:horizontal-rel="paragraph" draw:wrap-influence-on-position="once-concurrent" loext:allow-overlap="true" style:flow-with-text="false"/>
    </style:style>
    <style:style style:name="gr11" style:family="graphic">
      <style:graphic-properties draw:stroke="solid" svg:stroke-width="0.0071in" svg:stroke-color="#000000" draw:stroke-linejoin="miter" svg:stroke-linecap="square" draw:fill="none" fo:padding-top="0.0035in" fo:padding-bottom="0.0035in" fo:padding-left="0.0035in" fo:padding-right="0.0035in" style:run-through="background" style:vertical-pos="from-top" style:vertical-rel="page" style:horizontal-pos="from-left" style:horizontal-rel="paragraph" draw:wrap-influence-on-position="once-concurrent" loext:allow-overlap="true" style:flow-with-text="false"/>
    </style:style>
    <style:style style:name="gr12" style:family="graphic">
      <style:graphic-properties draw:stroke="solid" svg:stroke-width="0.0071in" svg:stroke-color="#000000" draw:stroke-linejoin="miter" svg:stroke-linecap="butt" draw:fill="none" fo:padding-top="0.0035in" fo:padding-bottom="0.0035in" fo:padding-left="0.0035in" fo:padding-right="0.0035in" style:run-through="background" style:vertical-pos="from-top" style:vertical-rel="page" style:horizontal-pos="from-left" style:horizontal-rel="paragraph" draw:wrap-influence-on-position="once-concurrent" loext:allow-overlap="true" style:flow-with-text="false"/>
    </style:style>
    <style:style style:name="gr13" style:family="graphic">
      <style:graphic-properties draw:stroke="none" draw:fill="solid" draw:fill-color="#dddddd" style:run-through="background" style:vertical-pos="from-top" style:vertical-rel="page" style:horizontal-pos="from-left" style:horizontal-rel="paragraph" draw:wrap-influence-on-position="once-concurrent" loext:allow-overlap="true" style:flow-with-text="false"/>
    </style:style>
    <style:style style:name="gr14" style:family="graphic">
      <style:graphic-properties draw:stroke="none" draw:fill="solid" draw:fill-color="#f4f5f7" style:run-through="background" style:vertical-pos="from-top" style:vertical-rel="page" style:horizontal-pos="from-left" style:horizontal-rel="paragraph" draw:wrap-influence-on-position="once-concurrent" loext:allow-overlap="true" style:flow-with-text="false"/>
    </style:style>
    <style:style style:name="gr15" style:family="graphic">
      <style:graphic-properties draw:stroke="none" draw:fill="solid" draw:fill-color="#c0c0c0" style:run-through="background" style:vertical-pos="from-top" style:vertical-rel="page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text:anchor-type="page" text:anchor-page-number="1" draw:z-index="886" draw:name="Shape205" draw:style-name="gr1" draw:text-style-name="P2" svg:width="0.6413in" svg:height="0.126in" svg:x="7.0201in" svg:y="11.0181in">
        <draw:text-box>
          <text:p><text:span text:style-name="T18">Página 1 de 3</text:span></text:p>
        </draw:text-box>
      </draw:frame>
      <draw:frame text:anchor-type="page" text:anchor-page-number="1" draw:z-index="885" draw:name="Shape204" draw:style-name="gr1" draw:text-style-name="P2" svg:width="2.987in" svg:height="0.1512in" svg:x="0.5835in" svg:y="10.9717in">
        <draw:text-box>
          <text:p><text:span text:style-name="T17">Depósito de Cuentas de las Sociedades Cooperativas</text:span></text:p>
        </draw:text-box>
      </draw:frame>
      <draw:frame text:anchor-type="page" text:anchor-page-number="1" draw:z-index="884" draw:name="Shape202" draw:style-name="gr1" draw:text-style-name="P2" svg:width="4.9878in" svg:height="0.226in" svg:x="0.6563in" svg:y="10.1028in">
        <draw:text-box>
          <text:p><text:span text:style-name="T3">MEDIO PREFERENTE A EFECTOS DE NOTIFICACIONES</text:span></text:p>
        </draw:text-box>
      </draw:frame>
      <draw:frame text:anchor-type="page" text:anchor-page-number="1" draw:z-index="883" draw:name="Shape1" draw:style-name="gr2" draw:text-style-name="P2" svg:width="2.135in" svg:height="0.7398in" svg:x="0.6346in" svg:y="0.3846in">
        <draw:image xlink:href="Pictures/10000000000001040000005ABE70C42AC460639B.png" xlink:type="simple" xlink:show="embed" xlink:actuate="onLoad" draw:mime-type="image/png">
          <text:p/>
        </draw:image>
      </draw:frame>
      <draw:frame text:anchor-type="page" text:anchor-page-number="1" draw:z-index="882" draw:name="Shape169" draw:style-name="gr1" draw:text-style-name="P2" svg:width="1.5748in" svg:height="0.1134in" svg:x="4.1457in" svg:y="8.7543in">
        <draw:text-box>
          <text:p><text:span text:style-name="T15">presidencia@transporteslapalma.com</text:span></text:p>
        </draw:text-box>
      </draw:frame>
      <draw:polygon text:anchor-type="page" text:anchor-page-number="1" draw:z-index="881" draw:name="Shape201" draw:style-name="gr3" draw:text-style-name="P3" svg:width="0.0106in" svg:height="0.3228in" svg:x="7.6559in" svg:y="10.0102in" svg:viewBox="0 0 28 821" draw:points="0,0 28,0 28,821 0,821">
        <text:p/>
      </draw:polygon>
      <draw:polygon text:anchor-type="page" text:anchor-page-number="1" draw:z-index="880" draw:name="Shape200" draw:style-name="gr3" draw:text-style-name="P3" svg:width="0.0102in" svg:height="0.3228in" svg:x="0.5937in" svg:y="10.0102in" svg:viewBox="0 0 27 821" draw:points="0,0 27,0 27,821 0,821">
        <text:p/>
      </draw:polygon>
      <draw:polygon text:anchor-type="page" text:anchor-page-number="1" draw:z-index="879" draw:name="Shape203" draw:style-name="gr3" draw:text-style-name="P3" svg:width="7.0728in" svg:height="0.0102in" svg:x="0.5937in" svg:y="10.3228in" svg:viewBox="0 0 17966 27" draw:points="0,0 17966,0 17966,27 0,27">
        <text:p/>
      </draw:polygon>
      <draw:polygon text:anchor-type="page" text:anchor-page-number="1" draw:z-index="878" draw:name="Shape199" draw:style-name="gr3" draw:text-style-name="P3" svg:width="7.0728in" svg:height="0.0102in" svg:x="0.5937in" svg:y="10.0102in" svg:viewBox="0 0 17966 27" draw:points="0,0 17966,0 17966,27 0,27">
        <text:p/>
      </draw:polygon>
      <draw:polygon text:anchor-type="page" text:anchor-page-number="1" draw:z-index="877" draw:name="Shape198" draw:style-name="gr4" draw:text-style-name="P4" svg:width="7.0728in" svg:height="0.3228in" svg:x="0.5937in" svg:y="10.0102in" svg:viewBox="0 0 17966 821" draw:points="0,0 17966,0 17966,821 0,821">
        <text:p/>
      </draw:polygon>
      <draw:frame text:anchor-type="page" text:anchor-page-number="1" draw:z-index="876" draw:name="Shape166" draw:style-name="gr1" draw:text-style-name="P2" svg:width="0.7661in" svg:height="0.1134in" svg:x="4.1252in" svg:y="8.5563in">
        <draw:text-box>
          <text:p><text:span text:style-name="T4">Correo electrónico</text:span></text:p>
        </draw:text-box>
      </draw:frame>
      <draw:polygon text:anchor-type="page" text:anchor-page-number="1" draw:z-index="875" draw:name="Shape168" draw:style-name="gr5" draw:text-style-name="P5" svg:width="0.0102in" svg:height="0.1768in" svg:x="6.4374in" svg:y="8.7083in" svg:viewBox="0 0 27 450" draw:points="0,0 27,0 27,450 0,450">
        <text:p/>
      </draw:polygon>
      <draw:polygon text:anchor-type="page" text:anchor-page-number="1" draw:z-index="874" draw:name="Shape167" draw:style-name="gr5" draw:text-style-name="P5" svg:width="0.0102in" svg:height="0.1768in" svg:x="4.1248in" svg:y="8.7083in" svg:viewBox="0 0 27 450" draw:points="0,0 27,0 27,450 0,450">
        <text:p/>
      </draw:polygon>
      <draw:polygon text:anchor-type="page" text:anchor-page-number="1" draw:z-index="873" draw:name="Shape190" draw:style-name="gr5" draw:text-style-name="P5" svg:width="2.3228in" svg:height="0.0102in" svg:x="4.1248in" svg:y="8.8748in" svg:viewBox="0 0 5901 27" draw:points="0,0 5901,0 5901,27 0,27">
        <text:p/>
      </draw:polygon>
      <draw:polygon text:anchor-type="page" text:anchor-page-number="1" draw:z-index="872" draw:name="Shape183" draw:style-name="gr5" draw:text-style-name="P5" svg:width="2.3228in" svg:height="0.0102in" svg:x="4.1248in" svg:y="8.7083in" svg:viewBox="0 0 5901 27" draw:points="0,0 5901,0 5901,27 0,27">
        <text:p/>
      </draw:polygon>
      <draw:frame text:anchor-type="page" text:anchor-page-number="2" draw:z-index="871" draw:name="Shape396" draw:style-name="gr1" draw:text-style-name="P2" svg:width="0.6413in" svg:height="0.126in" svg:x="7.0201in" svg:y="11.0181in">
        <draw:text-box>
          <text:p><text:span text:style-name="T18">Página 2 de 3</text:span></text:p>
        </draw:text-box>
      </draw:frame>
      <draw:frame text:anchor-type="page" text:anchor-page-number="2" draw:z-index="870" draw:name="Shape395" draw:style-name="gr1" draw:text-style-name="P2" svg:width="2.987in" svg:height="0.1512in" svg:x="0.5835in" svg:y="10.9717in">
        <draw:text-box>
          <text:p><text:span text:style-name="T17">Depósito de Cuentas de las Sociedades Cooperativas</text:span></text:p>
        </draw:text-box>
      </draw:frame>
      <draw:polygon text:anchor-type="page" text:anchor-page-number="1" draw:z-index="869" draw:name="Shape189" draw:style-name="gr6" draw:text-style-name="P6" svg:width="2.3228in" svg:height="0.1768in" svg:x="4.1248in" svg:y="8.7083in" svg:viewBox="0 0 5901 450" draw:points="0,0 5901,0 5901,450 0,450">
        <text:p/>
      </draw:polygon>
      <draw:frame text:anchor-type="page" text:anchor-page-number="2" draw:z-index="868" draw:name="Shape384" draw:style-name="gr7" draw:text-style-name="P2" svg:width="0.0016in" svg:height="0.1953in" svg:x="7.1772in" svg:y="10.0457in">
        <draw:text-box>
          <text:p/>
        </draw:text-box>
      </draw:frame>
      <draw:frame text:anchor-type="page" text:anchor-page-number="1" draw:z-index="867" draw:name="Shape184" draw:style-name="gr1" draw:text-style-name="P2" svg:width="0.5224in" svg:height="0.1134in" svg:x="2.9791in" svg:y="8.7543in">
        <draw:text-box>
          <text:p><text:span text:style-name="T15">669 484 102</text:span></text:p>
        </draw:text-box>
      </draw:frame>
      <draw:frame text:anchor-type="page" text:anchor-page-number="1" draw:z-index="866" draw:name="Shape165" draw:style-name="gr1" draw:text-style-name="P2" svg:width="0.5996in" svg:height="0.1134in" svg:x="2.9583in" svg:y="8.5563in">
        <draw:text-box>
          <text:p><text:span text:style-name="T4">Teléfono móvil</text:span></text:p>
        </draw:text-box>
      </draw:frame>
      <draw:frame text:anchor-type="page" text:anchor-page-number="2" draw:z-index="865" draw:name="Shape206" draw:style-name="gr2" draw:text-style-name="P2" svg:width="0.385in" svg:height="0.7398in" svg:x="7.2398in" svg:y="0.3846in">
        <draw:image xlink:href="Pictures/100000000000004A0000008C2BBB00F711C70E62.jpg" xlink:type="simple" xlink:show="embed" xlink:actuate="onLoad" draw:mime-type="image/jpeg">
          <text:p/>
        </draw:image>
      </draw:frame>
      <draw:polygon text:anchor-type="page" text:anchor-page-number="2" draw:z-index="864" draw:name="Shape394" draw:style-name="gr6" draw:text-style-name="P6" svg:width="7.052in" svg:height="0.5417in" svg:x="0.6039in" svg:y="10.2602in" svg:viewBox="0 0 17913 1377" draw:points="0,0 17913,0 17913,1377 0,1377">
        <text:p/>
      </draw:polygon>
      <draw:polygon text:anchor-type="page" text:anchor-page-number="1" draw:z-index="863" draw:name="Shape182" draw:style-name="gr5" draw:text-style-name="P5" svg:width="0.0102in" svg:height="0.1768in" svg:x="4.0937in" svg:y="8.7083in" svg:viewBox="0 0 27 450" draw:points="0,0 27,0 27,450 0,450">
        <text:p/>
      </draw:polygon>
      <draw:polygon text:anchor-type="page" text:anchor-page-number="2" draw:z-index="862" draw:name="Shape388" draw:style-name="gr3" draw:text-style-name="P3" svg:width="0.0902in" svg:height="0.113in" svg:x="7.0177in" svg:y="10.0551in" svg:viewBox="0 0 230 288" draw:points="28,123 28,196 14,196 24,186 96,257 86,267 75,258 205,113 216,123 201,123 201,37 216,37 226,47 96,191 75,172 205,27 230,0 230,37 230,123 230,128 226,133 96,277 86,288 76,277 4,206 0,202 0,196 0,123">
        <text:p/>
      </draw:polygon>
      <draw:polygon text:anchor-type="page" text:anchor-page-number="1" draw:z-index="861" draw:name="Shape181" draw:style-name="gr5" draw:text-style-name="P5" svg:width="0.0102in" svg:height="0.1768in" svg:x="2.9583in" svg:y="8.7083in" svg:viewBox="0 0 27 450" draw:points="0,0 27,0 27,450 0,450">
        <text:p/>
      </draw:polygon>
      <draw:polygon text:anchor-type="page" text:anchor-page-number="1" draw:z-index="860" draw:name="Shape188" draw:style-name="gr5" draw:text-style-name="P5" svg:width="1.1457in" svg:height="0.0102in" svg:x="2.9583in" svg:y="8.8748in" svg:viewBox="0 0 2911 27" draw:points="0,0 2911,0 2911,27 0,27">
        <text:p/>
      </draw:polygon>
      <draw:polygon text:anchor-type="page" text:anchor-page-number="2" draw:z-index="859" draw:name="Shape389" draw:style-name="gr3" draw:text-style-name="P3" svg:width="0.0791in" svg:height="0.0902in" svg:x="7.0232in" svg:y="10.0697in" svg:viewBox="0 0 202 230" draw:points="0,86 0,158 73,230 202,86 202,0 73,143">
        <text:p/>
      </draw:polygon>
      <draw:polygon text:anchor-type="page" text:anchor-page-number="1" draw:z-index="858" draw:name="Shape187" draw:style-name="gr5" draw:text-style-name="P5" svg:width="1.1457in" svg:height="0.0102in" svg:x="2.9583in" svg:y="8.7083in" svg:viewBox="0 0 2911 27" draw:points="0,0 2911,0 2911,27 0,27">
        <text:p/>
      </draw:polygon>
      <draw:polygon text:anchor-type="page" text:anchor-page-number="2" draw:z-index="857" draw:name="Shape387" draw:style-name="gr6" draw:text-style-name="P6" svg:width="0.0906in" svg:height="0.0902in" svg:x="7.0118in" svg:y="10.0642in" svg:viewBox="0 0 231 230" draw:points="0,0 231,0 231,230 0,230">
        <text:p/>
      </draw:polygon>
      <draw:polygon text:anchor-type="page" text:anchor-page-number="2" draw:z-index="856" draw:name="Shape390" draw:style-name="gr6" draw:text-style-name="P6" svg:width="0.011in" svg:height="0.1016in" svg:x="7.1024in" svg:y="10.0642in" svg:viewBox="0 0 29 259" draw:points="0,0 29,0 29,259 0,259">
        <text:p/>
      </draw:polygon>
      <draw:polygon text:anchor-type="page" text:anchor-page-number="1" draw:z-index="855" draw:name="Shape186" draw:style-name="gr6" draw:text-style-name="P6" svg:width="1.1457in" svg:height="0.1768in" svg:x="2.9583in" svg:y="8.7083in" svg:viewBox="0 0 2911 450" draw:points="0,0 2911,0 2911,450 0,450">
        <text:p/>
      </draw:polygon>
      <draw:frame text:anchor-type="page" text:anchor-page-number="1" draw:z-index="854" draw:name="Shape164" draw:style-name="gr1" draw:text-style-name="P2" svg:width="0.5024in" svg:height="0.1134in" svg:x="1.7917in" svg:y="8.5563in">
        <draw:text-box>
          <text:p><text:span text:style-name="T4">Teléfono fijo</text:span></text:p>
        </draw:text-box>
      </draw:frame>
      <draw:polygon text:anchor-type="page" text:anchor-page-number="2" draw:z-index="853" draw:name="Shape393" draw:style-name="gr6" draw:text-style-name="P6" svg:width="0.1016in" svg:height="0.0114in" svg:x="7.0118in" svg:y="10.1543in" svg:viewBox="0 0 259 30" draw:points="0,0 259,0 259,30 0,30">
        <text:p/>
      </draw:polygon>
      <draw:polygon text:anchor-type="page" text:anchor-page-number="1" draw:z-index="852" draw:name="Shape180" draw:style-name="gr5" draw:text-style-name="P5" svg:width="0.0106in" svg:height="0.1768in" svg:x="2.9268in" svg:y="8.7083in" svg:viewBox="0 0 28 450" draw:points="0,0 28,0 28,450 0,450">
        <text:p/>
      </draw:polygon>
      <draw:polygon text:anchor-type="page" text:anchor-page-number="2" draw:z-index="851" draw:name="Shape386" draw:style-name="gr8" draw:text-style-name="P7" svg:width="0.1016in" svg:height="0.0114in" svg:x="7.0118in" svg:y="10.0528in" svg:viewBox="0 0 259 30" draw:points="0,0 259,0 259,30 0,30">
        <text:p/>
      </draw:polygon>
      <draw:polygon text:anchor-type="page" text:anchor-page-number="1" draw:z-index="850" draw:name="Shape179" draw:style-name="gr5" draw:text-style-name="P5" svg:width="0.0106in" svg:height="0.1768in" svg:x="1.7913in" svg:y="8.7083in" svg:viewBox="0 0 28 450" draw:points="0,0 28,0 28,450 0,450">
        <text:p/>
      </draw:polygon>
      <draw:polygon text:anchor-type="page" text:anchor-page-number="2" draw:z-index="849" draw:name="Shape385" draw:style-name="gr8" draw:text-style-name="P7" svg:width="0.011in" svg:height="0.113in" svg:x="7.0008in" svg:y="10.0528in" svg:viewBox="0 0 29 288" draw:points="0,0 29,0 29,288 0,288">
        <text:p/>
      </draw:polygon>
      <draw:polygon text:anchor-type="page" text:anchor-page-number="1" draw:z-index="848" draw:name="Shape185" draw:style-name="gr5" draw:text-style-name="P5" svg:width="1.1461in" svg:height="0.0102in" svg:x="1.7913in" svg:y="8.8748in" svg:viewBox="0 0 2912 27" draw:points="0,0 2912,0 2912,27 0,27">
        <text:p/>
      </draw:polygon>
      <draw:polygon text:anchor-type="page" text:anchor-page-number="2" draw:z-index="847" draw:name="Shape391" draw:style-name="gr9" draw:text-style-name="P8" svg:width="0.0114in" svg:height="0.124in" svg:x="7.1134in" svg:y="10.0528in" svg:viewBox="0 0 30 316" draw:points="0,0 30,0 30,316 0,316">
        <text:p/>
      </draw:polygon>
      <draw:polygon text:anchor-type="page" text:anchor-page-number="2" draw:z-index="846" draw:name="Shape392" draw:style-name="gr9" draw:text-style-name="P8" svg:width="0.124in" svg:height="0.011in" svg:x="7.0008in" svg:y="10.1657in" svg:viewBox="0 0 316 29" draw:points="0,0 316,0 316,29 0,29">
        <text:p/>
      </draw:polygon>
      <draw:polygon text:anchor-type="page" text:anchor-page-number="1" draw:z-index="845" draw:name="Shape178" draw:style-name="gr5" draw:text-style-name="P5" svg:width="1.1461in" svg:height="0.0102in" svg:x="1.7913in" svg:y="8.7083in" svg:viewBox="0 0 2912 27" draw:points="0,0 2912,0 2912,27 0,27">
        <text:p/>
      </draw:polygon>
      <draw:polygon text:anchor-type="page" text:anchor-page-number="2" draw:z-index="844" draw:name="Shape383" draw:style-name="gr10" draw:text-style-name="P9" svg:width="0.124in" svg:height="0.0114in" svg:x="7.0008in" svg:y="10.0413in" svg:viewBox="0 0 316 30" draw:points="0,0 316,0 316,30 0,30">
        <text:p/>
      </draw:polygon>
      <draw:polygon text:anchor-type="page" text:anchor-page-number="1" draw:z-index="843" draw:name="Shape177" draw:style-name="gr6" draw:text-style-name="P6" svg:width="1.1461in" svg:height="0.1768in" svg:x="1.7913in" svg:y="8.7083in" svg:viewBox="0 0 2912 450" draw:points="0,0 2912,0 2912,450 0,450">
        <text:p/>
      </draw:polygon>
      <draw:polygon text:anchor-type="page" text:anchor-page-number="2" draw:z-index="842" draw:name="Shape382" draw:style-name="gr10" draw:text-style-name="P9" svg:width="0.0114in" svg:height="0.1354in" svg:x="6.9894in" svg:y="10.0413in" svg:viewBox="0 0 30 345" draw:points="0,0 30,0 30,345 0,345">
        <text:p/>
      </draw:polygon>
      <draw:frame text:anchor-type="page" text:anchor-page-number="1" draw:z-index="841" draw:name="Shape196" draw:style-name="gr1" draw:text-style-name="P2" svg:width="0.1831in" svg:height="0.1134in" svg:x="0.9374in" svg:y="9.2335in">
        <draw:text-box>
          <text:p><text:span text:style-name="T4">Otro</text:span></text:p>
        </draw:text-box>
      </draw:frame>
      <draw:frame text:anchor-type="page" text:anchor-page-number="2" draw:z-index="840" draw:name="Shape381" draw:style-name="gr1" draw:text-style-name="P2" svg:width="0.7969in" svg:height="0.1134in" svg:x="0.6252in" svg:y="10.0457in">
        <draw:text-box>
          <text:p><text:span text:style-name="T4">Informe de Gestión</text:span></text:p>
        </draw:text-box>
      </draw:frame>
      <draw:path text:anchor-type="page" text:anchor-page-number="1" draw:z-index="839" draw:name="Shape195" draw:style-name="gr6" draw:text-style-name="P6" svg:width="0.0795in" svg:height="0.0795in" svg:x="0.7516in" svg:y="9.2307in" svg:viewBox="0 0 203 203" svg:d="M203 102c0 56-45 101-101 101-55 0-102-45-102-101s47-102 102-102c56 0 101 46 101 102z">
        <text:p/>
      </draw:path>
      <draw:frame text:anchor-type="page" text:anchor-page-number="2" draw:z-index="838" draw:name="Shape370" draw:style-name="gr7" draw:text-style-name="P2" svg:width="0.0016in" svg:height="0.1953in" svg:x="7.1772in" svg:y="9.7437in">
        <draw:text-box>
          <text:p/>
        </draw:text-box>
      </draw:frame>
      <draw:path text:anchor-type="page" text:anchor-page-number="1" draw:z-index="837" draw:name="Shape197" draw:style-name="gr9" draw:text-style-name="P8" svg:width="0.0874in" svg:height="0.087in" svg:x="0.7551in" svg:y="9.2346in" svg:viewBox="0 0 223 222" svg:d="M92 92l-92 92c51 51 133 51 185 0 51-50 51-134 0-184z">
        <text:p/>
      </draw:path>
      <draw:polygon text:anchor-type="page" text:anchor-page-number="2" draw:z-index="836" draw:name="Shape380" draw:style-name="gr6" draw:text-style-name="P6" svg:width="7.052in" svg:height="0.302in" svg:x="0.6039in" svg:y="9.9583in" svg:viewBox="0 0 17913 768" draw:points="0,0 17913,0 17913,768 0,768">
        <text:p/>
      </draw:polygon>
      <draw:path text:anchor-type="page" text:anchor-page-number="1" draw:z-index="835" draw:name="Shape193" draw:style-name="gr8" draw:text-style-name="P7" svg:width="0.0874in" svg:height="0.087in" svg:x="0.7402in" svg:y="9.2197in" svg:viewBox="0 0 223 222" svg:d="M130 130l93-92c-52-51-134-51-185 0-51 50-51 134 0 184z">
        <text:p/>
      </draw:path>
      <draw:polygon text:anchor-type="page" text:anchor-page-number="2" draw:z-index="834" draw:name="Shape374" draw:style-name="gr3" draw:text-style-name="P3" svg:width="0.0902in" svg:height="0.1134in" svg:x="7.0177in" svg:y="9.7528in" svg:viewBox="0 0 230 289" draw:points="28,125 28,196 14,196 24,186 96,258 86,268 75,258 205,115 216,125 201,125 201,38 216,38 226,47 96,192 75,172 205,28 230,0 230,38 230,125 230,130 226,134 96,278 86,289 76,278 4,206 0,202 0,196 0,125">
        <text:p/>
      </draw:polygon>
      <draw:path text:anchor-type="page" text:anchor-page-number="1" draw:z-index="833" draw:name="Shape194" draw:style-name="gr6" draw:text-style-name="P6" svg:width="0.1067in" svg:height="0.1071in" svg:x="0.7472in" svg:y="9.2264in" svg:viewBox="0 0 272 273" svg:d="M112 113l-112 113c62 63 164 63 226 0 62-62 62-163 0-226z">
        <text:p/>
      </draw:path>
      <draw:polygon text:anchor-type="page" text:anchor-page-number="2" draw:z-index="832" draw:name="Shape376" draw:style-name="gr3" draw:text-style-name="P3" svg:width="0.0791in" svg:height="0.0902in" svg:x="7.0232in" svg:y="9.7677in" svg:viewBox="0 0 202 230" draw:points="0,87 0,158 73,230 202,87 202,0 73,144">
        <text:p/>
      </draw:polygon>
      <draw:path text:anchor-type="page" text:anchor-page-number="1" draw:z-index="831" draw:name="Shape192" draw:style-name="gr10" draw:text-style-name="P9" svg:width="0.1067in" svg:height="0.1067in" svg:x="0.7291in" svg:y="9.2083in" svg:viewBox="0 0 272 272" svg:d="M158 159l114-113c-62-62-164-62-226 0-62 63-62 164 0 226z">
        <text:p/>
      </draw:path>
      <draw:polygon text:anchor-type="page" text:anchor-page-number="2" draw:z-index="830" draw:name="Shape373" draw:style-name="gr6" draw:text-style-name="P6" svg:width="0.0906in" svg:height="0.0906in" svg:x="7.0118in" svg:y="9.7618in" svg:viewBox="0 0 231 231" draw:points="0,0 231,0 231,231 0,231">
        <text:p/>
      </draw:polygon>
      <draw:frame text:anchor-type="page" text:anchor-page-number="1" draw:z-index="829" draw:name="Shape191" draw:style-name="gr1" draw:text-style-name="P2" svg:width="0.2287in" svg:height="0.1134in" svg:x="0.9374in" svg:y="8.9311in">
        <draw:text-box>
          <text:p><text:span text:style-name="T4">Legal</text:span></text:p>
        </draw:text-box>
      </draw:frame>
      <draw:path text:anchor-type="page" text:anchor-page-number="1" draw:z-index="828" draw:name="Shape176" draw:style-name="gr3" draw:text-style-name="P3" svg:width="0.0343in" svg:height="0.0343in" svg:x="0.7744in" svg:y="8.8264in" svg:viewBox="0 0 88 88" svg:d="M88 44c0 24-20 44-45 44-24 0-43-20-43-44s19-44 43-44c25 0 45 20 45 44z">
        <text:p/>
      </draw:path>
      <draw:polygon text:anchor-type="page" text:anchor-page-number="2" draw:z-index="827" draw:name="Shape377" draw:style-name="gr6" draw:text-style-name="P6" svg:width="0.011in" svg:height="0.1016in" svg:x="7.1024in" svg:y="9.7618in" svg:viewBox="0 0 29 259" draw:points="0,0 29,0 29,259 0,259">
        <text:p/>
      </draw:polygon>
      <draw:path text:anchor-type="page" text:anchor-page-number="1" draw:z-index="826" draw:name="Shape173" draw:style-name="gr6" draw:text-style-name="P6" svg:width="0.0795in" svg:height="0.0795in" svg:x="0.7516in" svg:y="8.8039in" svg:viewBox="0 0 203 203" svg:d="M203 101c0 55-45 102-101 102-55 0-102-47-102-102 0-56 47-101 102-101 56 0 101 45 101 101z">
        <text:p/>
      </draw:path>
      <draw:polygon text:anchor-type="page" text:anchor-page-number="2" draw:z-index="825" draw:name="Shape379" draw:style-name="gr6" draw:text-style-name="P6" svg:width="0.1016in" svg:height="0.011in" svg:x="7.0118in" svg:y="9.8524in" svg:viewBox="0 0 259 29" draw:points="0,0 259,0 259,29 0,29">
        <text:p/>
      </draw:polygon>
      <draw:path text:anchor-type="page" text:anchor-page-number="1" draw:z-index="824" draw:name="Shape175" draw:style-name="gr9" draw:text-style-name="P8" svg:width="0.0874in" svg:height="0.087in" svg:x="0.7551in" svg:y="8.8075in" svg:viewBox="0 0 223 222" svg:d="M92 93l-92 91c51 51 133 51 185 0 51-50 51-133 0-184z">
        <text:p/>
      </draw:path>
      <draw:polygon text:anchor-type="page" text:anchor-page-number="2" draw:z-index="823" draw:name="Shape372" draw:style-name="gr8" draw:text-style-name="P7" svg:width="0.1016in" svg:height="0.011in" svg:x="7.0118in" svg:y="9.7508in" svg:viewBox="0 0 259 29" draw:points="0,0 259,0 259,29 0,29">
        <text:p/>
      </draw:polygon>
      <draw:path text:anchor-type="page" text:anchor-page-number="1" draw:z-index="822" draw:name="Shape171" draw:style-name="gr8" draw:text-style-name="P7" svg:width="0.0874in" svg:height="0.087in" svg:x="0.7402in" svg:y="8.7925in" svg:viewBox="0 0 223 222" svg:d="M130 131l93-93c-52-51-134-51-185 0s-51 134 0 184z">
        <text:p/>
      </draw:path>
      <draw:polygon text:anchor-type="page" text:anchor-page-number="2" draw:z-index="821" draw:name="Shape371" draw:style-name="gr8" draw:text-style-name="P7" svg:width="0.011in" svg:height="0.1126in" svg:x="7.0008in" svg:y="9.7508in" svg:viewBox="0 0 29 287" draw:points="0,0 29,0 29,287 0,287">
        <text:p/>
      </draw:polygon>
      <draw:path text:anchor-type="page" text:anchor-page-number="1" draw:z-index="820" draw:name="Shape172" draw:style-name="gr6" draw:text-style-name="P6" svg:width="0.1067in" svg:height="0.1071in" svg:x="0.7472in" svg:y="8.7992in" svg:viewBox="0 0 272 273" svg:d="M112 114l-112 112c62 63 164 63 226 0 62-62 62-163 0-226z">
        <text:p/>
      </draw:path>
      <draw:polygon text:anchor-type="page" text:anchor-page-number="2" draw:z-index="819" draw:name="Shape375" draw:style-name="gr9" draw:text-style-name="P8" svg:width="0.0114in" svg:height="0.124in" svg:x="7.1134in" svg:y="9.7508in" svg:viewBox="0 0 30 316" draw:points="0,0 30,0 30,316 0,316">
        <text:p/>
      </draw:polygon>
      <draw:polygon text:anchor-type="page" text:anchor-page-number="2" draw:z-index="818" draw:name="Shape378" draw:style-name="gr9" draw:text-style-name="P8" svg:width="0.124in" svg:height="0.0114in" svg:x="7.0008in" svg:y="9.8634in" svg:viewBox="0 0 316 30" draw:points="0,0 316,0 316,30 0,30">
        <text:p/>
      </draw:polygon>
      <draw:path text:anchor-type="page" text:anchor-page-number="1" draw:z-index="817" draw:name="Shape170" draw:style-name="gr10" draw:text-style-name="P9" svg:width="0.1067in" svg:height="0.1067in" svg:x="0.7291in" svg:y="8.7811in" svg:viewBox="0 0 272 272" svg:d="M158 160l114-114c-62-62-164-62-226 0-62 63-62 164 0 226z">
        <text:p/>
      </draw:path>
      <draw:frame text:anchor-type="page" text:anchor-page-number="1" draw:z-index="816" draw:name="Shape174" draw:style-name="gr1" draw:text-style-name="P2" svg:width="0.613in" svg:height="0.1134in" svg:x="0.9374in" svg:y="8.8063in">
        <draw:text-box>
          <text:p><text:span text:style-name="T4">Representante</text:span></text:p>
        </draw:text-box>
      </draw:frame>
      <draw:polygon text:anchor-type="page" text:anchor-page-number="2" draw:z-index="815" draw:name="Shape369" draw:style-name="gr10" draw:text-style-name="P9" svg:width="0.124in" svg:height="0.0114in" svg:x="7.0008in" svg:y="9.7394in" svg:viewBox="0 0 316 30" draw:points="0,0 316,0 316,30 0,30">
        <text:p/>
      </draw:polygon>
      <draw:frame text:anchor-type="page" text:anchor-page-number="1" draw:z-index="814" draw:name="Shape163" draw:style-name="gr1" draw:text-style-name="P2" svg:width="0.5697in" svg:height="0.1134in" svg:x="0.6252in" svg:y="8.5563in">
        <draw:text-box>
          <text:p><text:span text:style-name="T4">En calidad de</text:span></text:p>
        </draw:text-box>
      </draw:frame>
      <draw:polygon text:anchor-type="page" text:anchor-page-number="2" draw:z-index="813" draw:name="Shape368" draw:style-name="gr10" draw:text-style-name="P9" svg:width="0.0114in" svg:height="0.1354in" svg:x="6.9894in" svg:y="9.7394in" svg:viewBox="0 0 30 345" draw:points="0,0 30,0 30,345 0,345">
        <text:p/>
      </draw:polygon>
      <draw:frame text:anchor-type="page" text:anchor-page-number="2" draw:z-index="812" draw:name="Shape367" draw:style-name="gr1" draw:text-style-name="P2" svg:width="2.7213in" svg:height="0.1134in" svg:x="0.6252in" svg:y="9.7437in">
        <draw:text-box>
          <text:p><text:span text:style-name="T4">Estado de Flujo (si las cuentas la presentan en el modelo normal)</text:span></text:p>
        </draw:text-box>
      </draw:frame>
      <draw:frame text:anchor-type="page" text:anchor-page-number="1" draw:z-index="811" draw:name="Shape155" draw:style-name="gr1" draw:text-style-name="P2" svg:width="0.4441in" svg:height="0.1134in" svg:x="5.3335in" svg:y="8.2957in">
        <draw:text-box>
          <text:p><text:span text:style-name="T15">LORENZO</text:span></text:p>
        </draw:text-box>
      </draw:frame>
      <draw:frame text:anchor-type="page" text:anchor-page-number="2" draw:z-index="810" draw:name="Shape356" draw:style-name="gr7" draw:text-style-name="P2" svg:width="0.0016in" svg:height="0.1953in" svg:x="7.1772in" svg:y="9.4417in">
        <draw:text-box>
          <text:p/>
        </draw:text-box>
      </draw:frame>
      <draw:frame text:anchor-type="page" text:anchor-page-number="1" draw:z-index="809" draw:name="Shape144" draw:style-name="gr1" draw:text-style-name="P2" svg:width="0.7252in" svg:height="0.1134in" svg:x="5.3126in" svg:y="8.098in">
        <draw:text-box>
          <text:p><text:span text:style-name="T4">Segundo apellido</text:span></text:p>
        </draw:text-box>
      </draw:frame>
      <draw:polygon text:anchor-type="page" text:anchor-page-number="1" draw:z-index="808" draw:name="Shape153" draw:style-name="gr5" draw:text-style-name="P5" svg:width="0.0102in" svg:height="0.1768in" svg:x="7.6248in" svg:y="8.25in" svg:viewBox="0 0 27 450" draw:points="0,0 27,0 27,450 0,450">
        <text:p/>
      </draw:polygon>
      <draw:polygon text:anchor-type="page" text:anchor-page-number="2" draw:z-index="807" draw:name="Shape366" draw:style-name="gr6" draw:text-style-name="P6" svg:width="7.052in" svg:height="0.3024in" svg:x="0.6039in" svg:y="9.6559in" svg:viewBox="0 0 17913 769" draw:points="0,0 17913,0 17913,769 0,769">
        <text:p/>
      </draw:polygon>
      <draw:polygon text:anchor-type="page" text:anchor-page-number="1" draw:z-index="806" draw:name="Shape152" draw:style-name="gr5" draw:text-style-name="P5" svg:width="0.0106in" svg:height="0.1768in" svg:x="5.3122in" svg:y="8.25in" svg:viewBox="0 0 28 450" draw:points="0,0 28,0 28,450 0,450">
        <text:p/>
      </draw:polygon>
      <draw:polygon text:anchor-type="page" text:anchor-page-number="2" draw:z-index="805" draw:name="Shape360" draw:style-name="gr3" draw:text-style-name="P3" svg:width="0.0902in" svg:height="0.1134in" svg:x="7.0177in" svg:y="9.4508in" svg:viewBox="0 0 230 289" draw:points="28,123 28,195 14,195 24,185 96,258 86,268 75,258 205,114 216,123 201,123 201,37 216,37 226,47 96,190 75,171 205,28 230,0 230,37 230,123 230,129 226,133 96,277 86,289 76,278 4,205 0,201 0,195 0,123">
        <text:p/>
      </draw:polygon>
      <draw:polygon text:anchor-type="page" text:anchor-page-number="1" draw:z-index="804" draw:name="Shape162" draw:style-name="gr5" draw:text-style-name="P5" svg:width="2.3228in" svg:height="0.0102in" svg:x="5.3122in" svg:y="8.4165in" svg:viewBox="0 0 5901 27" draw:points="0,0 5901,0 5901,27 0,27">
        <text:p/>
      </draw:polygon>
      <draw:polygon text:anchor-type="page" text:anchor-page-number="2" draw:z-index="803" draw:name="Shape362" draw:style-name="gr3" draw:text-style-name="P3" svg:width="0.0791in" svg:height="0.0906in" svg:x="7.0232in" svg:y="9.4654in" svg:viewBox="0 0 202 231" draw:points="0,86 0,159 73,231 202,86 202,0 73,145">
        <text:p/>
      </draw:polygon>
      <draw:polygon text:anchor-type="page" text:anchor-page-number="2" draw:z-index="802" draw:name="Shape359" draw:style-name="gr6" draw:text-style-name="P6" svg:width="0.0906in" svg:height="0.0902in" svg:x="7.0118in" svg:y="9.4598in" svg:viewBox="0 0 231 230" draw:points="0,0 231,0 231,230 0,230">
        <text:p/>
      </draw:polygon>
      <draw:polygon text:anchor-type="page" text:anchor-page-number="1" draw:z-index="801" draw:name="Shape161" draw:style-name="gr5" draw:text-style-name="P5" svg:width="2.3228in" svg:height="0.0102in" svg:x="5.3122in" svg:y="8.25in" svg:viewBox="0 0 5901 27" draw:points="0,0 5901,0 5901,27 0,27">
        <text:p/>
      </draw:polygon>
      <draw:polygon text:anchor-type="page" text:anchor-page-number="2" draw:z-index="800" draw:name="Shape363" draw:style-name="gr6" draw:text-style-name="P6" svg:width="0.011in" svg:height="0.1016in" svg:x="7.1024in" svg:y="9.4598in" svg:viewBox="0 0 29 259" draw:points="0,0 29,0 29,259 0,259">
        <text:p/>
      </draw:polygon>
      <draw:polygon text:anchor-type="page" text:anchor-page-number="1" draw:z-index="799" draw:name="Shape160" draw:style-name="gr6" draw:text-style-name="P6" svg:width="2.3228in" svg:height="0.1768in" svg:x="5.3122in" svg:y="8.25in" svg:viewBox="0 0 5901 450" draw:points="0,0 5901,0 5901,450 0,450">
        <text:p/>
      </draw:polygon>
      <draw:polygon text:anchor-type="page" text:anchor-page-number="2" draw:z-index="798" draw:name="Shape365" draw:style-name="gr6" draw:text-style-name="P6" svg:width="0.1016in" svg:height="0.0114in" svg:x="7.0118in" svg:y="9.55in" svg:viewBox="0 0 259 30" draw:points="0,0 259,0 259,30 0,30">
        <text:p/>
      </draw:polygon>
      <draw:frame text:anchor-type="page" text:anchor-page-number="1" draw:z-index="797" draw:name="Shape158" draw:style-name="gr1" draw:text-style-name="P2" svg:width="0.3217in" svg:height="0.1134in" svg:x="2.9898in" svg:y="8.2957in">
        <draw:text-box>
          <text:p><text:span text:style-name="T15">FELIPE</text:span></text:p>
        </draw:text-box>
      </draw:frame>
      <draw:frame text:anchor-type="page" text:anchor-page-number="1" draw:z-index="796" draw:name="Shape143" draw:style-name="gr1" draw:text-style-name="P2" svg:width="0.6268in" svg:height="0.1134in" svg:x="2.9689in" svg:y="8.098in">
        <draw:text-box>
          <text:p><text:span text:style-name="T4">Primer apellido</text:span></text:p>
        </draw:text-box>
      </draw:frame>
      <draw:polygon text:anchor-type="page" text:anchor-page-number="2" draw:z-index="795" draw:name="Shape358" draw:style-name="gr8" draw:text-style-name="P7" svg:width="0.1016in" svg:height="0.0114in" svg:x="7.0118in" svg:y="9.4484in" svg:viewBox="0 0 259 30" draw:points="0,0 259,0 259,30 0,30">
        <text:p/>
      </draw:polygon>
      <draw:polygon text:anchor-type="page" text:anchor-page-number="1" draw:z-index="794" draw:name="Shape151" draw:style-name="gr5" draw:text-style-name="P5" svg:width="0.0102in" svg:height="0.1768in" svg:x="5.2811in" svg:y="8.25in" svg:viewBox="0 0 27 450" draw:points="0,0 27,0 27,450 0,450">
        <text:p/>
      </draw:polygon>
      <draw:polygon text:anchor-type="page" text:anchor-page-number="2" draw:z-index="793" draw:name="Shape357" draw:style-name="gr8" draw:text-style-name="P7" svg:width="0.011in" svg:height="0.113in" svg:x="7.0008in" svg:y="9.4484in" svg:viewBox="0 0 29 288" draw:points="0,0 29,0 29,288 0,288">
        <text:p/>
      </draw:polygon>
      <draw:polygon text:anchor-type="page" text:anchor-page-number="1" draw:z-index="792" draw:name="Shape150" draw:style-name="gr5" draw:text-style-name="P5" svg:width="0.0106in" svg:height="0.1768in" svg:x="2.9685in" svg:y="8.25in" svg:viewBox="0 0 28 450" draw:points="0,0 28,0 28,450 0,450">
        <text:p/>
      </draw:polygon>
      <draw:polygon text:anchor-type="page" text:anchor-page-number="2" draw:z-index="791" draw:name="Shape361" draw:style-name="gr9" draw:text-style-name="P8" svg:width="0.0114in" svg:height="0.1244in" svg:x="7.1134in" svg:y="9.4484in" svg:viewBox="0 0 30 317" draw:points="0,0 30,0 30,317 0,317">
        <text:p/>
      </draw:polygon>
      <draw:polygon text:anchor-type="page" text:anchor-page-number="2" draw:z-index="790" draw:name="Shape364" draw:style-name="gr9" draw:text-style-name="P8" svg:width="0.124in" svg:height="0.0114in" svg:x="7.0008in" svg:y="9.5614in" svg:viewBox="0 0 316 30" draw:points="0,0 316,0 316,30 0,30">
        <text:p/>
      </draw:polygon>
      <draw:polygon text:anchor-type="page" text:anchor-page-number="1" draw:z-index="789" draw:name="Shape159" draw:style-name="gr5" draw:text-style-name="P5" svg:width="2.3228in" svg:height="0.0102in" svg:x="2.9685in" svg:y="8.4165in" svg:viewBox="0 0 5901 27" draw:points="0,0 5901,0 5901,27 0,27">
        <text:p/>
      </draw:polygon>
      <draw:polygon text:anchor-type="page" text:anchor-page-number="2" draw:z-index="788" draw:name="Shape355" draw:style-name="gr10" draw:text-style-name="P9" svg:width="0.124in" svg:height="0.011in" svg:x="7.0008in" svg:y="9.4374in" svg:viewBox="0 0 316 29" draw:points="0,0 316,0 316,29 0,29">
        <text:p/>
      </draw:polygon>
      <draw:polygon text:anchor-type="page" text:anchor-page-number="1" draw:z-index="787" draw:name="Shape149" draw:style-name="gr5" draw:text-style-name="P5" svg:width="2.3228in" svg:height="0.0102in" svg:x="2.9685in" svg:y="8.25in" svg:viewBox="0 0 5901 27" draw:points="0,0 5901,0 5901,27 0,27">
        <text:p/>
      </draw:polygon>
      <draw:polygon text:anchor-type="page" text:anchor-page-number="2" draw:z-index="786" draw:name="Shape354" draw:style-name="gr10" draw:text-style-name="P9" svg:width="0.0114in" svg:height="0.1354in" svg:x="6.9894in" svg:y="9.4374in" svg:viewBox="0 0 30 345" draw:points="0,0 30,0 30,345 0,345">
        <text:p/>
      </draw:polygon>
      <draw:polygon text:anchor-type="page" text:anchor-page-number="1" draw:z-index="785" draw:name="Shape157" draw:style-name="gr6" draw:text-style-name="P6" svg:width="2.3228in" svg:height="0.1768in" svg:x="2.9685in" svg:y="8.25in" svg:viewBox="0 0 5901 450" draw:points="0,0 5901,0 5901,450 0,450">
        <text:p/>
      </draw:polygon>
      <draw:frame text:anchor-type="page" text:anchor-page-number="1" draw:z-index="784" draw:name="Shape154" draw:style-name="gr1" draw:text-style-name="P2" svg:width="0.5524in" svg:height="0.1134in" svg:x="0.6457in" svg:y="8.2957in">
        <draw:text-box>
          <text:p><text:span text:style-name="T15">FRANCISCO</text:span></text:p>
        </draw:text-box>
      </draw:frame>
      <draw:frame text:anchor-type="page" text:anchor-page-number="2" draw:z-index="783" draw:name="Shape353" draw:style-name="gr1" draw:text-style-name="P2" svg:width="3.8362in" svg:height="0.1134in" svg:x="0.6252in" svg:y="9.4417in">
        <draw:text-box>
          <text:p><text:span text:style-name="T4">Estados de cambios en el Patrimonio Neto (si las cuentas la presentan en el modelo normal)</text:span></text:p>
        </draw:text-box>
      </draw:frame>
      <draw:frame text:anchor-type="page" text:anchor-page-number="1" draw:z-index="782" draw:name="Shape142" draw:style-name="gr1" draw:text-style-name="P2" svg:width="1.0724in" svg:height="0.1134in" svg:x="0.6252in" svg:y="8.098in">
        <draw:text-box>
          <text:p><text:span text:style-name="T4">Nombre / Nombre sentido</text:span></text:p>
        </draw:text-box>
      </draw:frame>
      <draw:frame text:anchor-type="page" text:anchor-page-number="2" draw:z-index="781" draw:name="Shape342" draw:style-name="gr7" draw:text-style-name="P2" svg:width="0.0016in" svg:height="0.1953in" svg:x="7.1772in" svg:y="9.1398in">
        <draw:text-box>
          <text:p/>
        </draw:text-box>
      </draw:frame>
      <draw:polygon text:anchor-type="page" text:anchor-page-number="2" draw:z-index="780" draw:name="Shape352" draw:style-name="gr6" draw:text-style-name="P6" svg:width="7.052in" svg:height="0.302in" svg:x="0.6039in" svg:y="9.3539in" svg:viewBox="0 0 17913 768" draw:points="0,0 17913,0 17913,768 0,768">
        <text:p/>
      </draw:polygon>
      <draw:polygon text:anchor-type="page" text:anchor-page-number="1" draw:z-index="779" draw:name="Shape148" draw:style-name="gr5" draw:text-style-name="P5" svg:width="0.0102in" svg:height="0.1768in" svg:x="2.9374in" svg:y="8.25in" svg:viewBox="0 0 27 450" draw:points="0,0 27,0 27,450 0,450">
        <text:p/>
      </draw:polygon>
      <draw:polygon text:anchor-type="page" text:anchor-page-number="1" draw:z-index="778" draw:name="Shape147" draw:style-name="gr5" draw:text-style-name="P5" svg:width="0.0102in" svg:height="0.1768in" svg:x="0.6248in" svg:y="8.25in" svg:viewBox="0 0 27 450" draw:points="0,0 27,0 27,450 0,450">
        <text:p/>
      </draw:polygon>
      <draw:polygon text:anchor-type="page" text:anchor-page-number="2" draw:z-index="777" draw:name="Shape346" draw:style-name="gr3" draw:text-style-name="P3" svg:width="0.0902in" svg:height="0.113in" svg:x="7.0177in" svg:y="9.1488in" svg:viewBox="0 0 230 288" draw:points="28,123 28,196 14,196 24,186 96,257 86,267 75,258 205,114 216,123 201,123 201,37 216,37 226,47 96,191 75,172 205,28 230,0 230,37 230,123 230,129 226,133 96,277 86,288 76,278 4,206 0,202 0,196 0,123">
        <text:p/>
      </draw:polygon>
      <draw:polygon text:anchor-type="page" text:anchor-page-number="2" draw:z-index="776" draw:name="Shape348" draw:style-name="gr3" draw:text-style-name="P3" svg:width="0.0791in" svg:height="0.0902in" svg:x="7.0232in" svg:y="9.1634in" svg:viewBox="0 0 202 230" draw:points="0,86 0,158 73,230 202,86 202,0 73,143">
        <text:p/>
      </draw:polygon>
      <draw:polygon text:anchor-type="page" text:anchor-page-number="1" draw:z-index="775" draw:name="Shape156" draw:style-name="gr5" draw:text-style-name="P5" svg:width="2.3228in" svg:height="0.0102in" svg:x="0.6248in" svg:y="8.4165in" svg:viewBox="0 0 5901 27" draw:points="0,0 5901,0 5901,27 0,27">
        <text:p/>
      </draw:polygon>
      <draw:polygon text:anchor-type="page" text:anchor-page-number="2" draw:z-index="774" draw:name="Shape345" draw:style-name="gr6" draw:text-style-name="P6" svg:width="0.0906in" svg:height="0.0902in" svg:x="7.0118in" svg:y="9.1579in" svg:viewBox="0 0 231 230" draw:points="0,0 231,0 231,230 0,230">
        <text:p/>
      </draw:polygon>
      <draw:polygon text:anchor-type="page" text:anchor-page-number="1" draw:z-index="773" draw:name="Shape146" draw:style-name="gr5" draw:text-style-name="P5" svg:width="2.3228in" svg:height="0.0102in" svg:x="0.6248in" svg:y="8.25in" svg:viewBox="0 0 5901 27" draw:points="0,0 5901,0 5901,27 0,27">
        <text:p/>
      </draw:polygon>
      <draw:polygon text:anchor-type="page" text:anchor-page-number="2" draw:z-index="772" draw:name="Shape349" draw:style-name="gr6" draw:text-style-name="P6" svg:width="0.011in" svg:height="0.1016in" svg:x="7.1024in" svg:y="9.1579in" svg:viewBox="0 0 29 259" draw:points="0,0 29,0 29,259 0,259">
        <text:p/>
      </draw:polygon>
      <draw:polygon text:anchor-type="page" text:anchor-page-number="1" draw:z-index="771" draw:name="Shape145" draw:style-name="gr6" draw:text-style-name="P6" svg:width="2.3228in" svg:height="0.1768in" svg:x="0.6248in" svg:y="8.25in" svg:viewBox="0 0 5901 450" draw:points="0,0 5901,0 5901,450 0,450">
        <text:p/>
      </draw:polygon>
      <draw:polygon text:anchor-type="page" text:anchor-page-number="2" draw:z-index="770" draw:name="Shape351" draw:style-name="gr6" draw:text-style-name="P6" svg:width="0.1016in" svg:height="0.0114in" svg:x="7.0118in" svg:y="9.248in" svg:viewBox="0 0 259 30" draw:points="0,0 259,0 259,30 0,30">
        <text:p/>
      </draw:polygon>
      <draw:frame text:anchor-type="page" text:anchor-page-number="1" draw:z-index="769" draw:name="Shape137" draw:style-name="gr1" draw:text-style-name="P2" svg:width="0.4862in" svg:height="0.1134in" svg:x="1.8126in" svg:y="7.8063in">
        <draw:text-box>
          <text:p><text:span text:style-name="T15">42171659D</text:span></text:p>
        </draw:text-box>
      </draw:frame>
      <draw:polygon text:anchor-type="page" text:anchor-page-number="2" draw:z-index="768" draw:name="Shape344" draw:style-name="gr8" draw:text-style-name="P7" svg:width="0.1016in" svg:height="0.0114in" svg:x="7.0118in" svg:y="9.1465in" svg:viewBox="0 0 259 30" draw:points="0,0 259,0 259,30 0,30">
        <text:p/>
      </draw:polygon>
      <draw:frame text:anchor-type="page" text:anchor-page-number="1" draw:z-index="767" draw:name="Shape129" draw:style-name="gr1" draw:text-style-name="P2" svg:width="0.4795in" svg:height="0.1134in" svg:x="1.7917in" svg:y="7.6083in">
        <draw:text-box>
          <text:p><text:span text:style-name="T4">Documento</text:span></text:p>
        </draw:text-box>
      </draw:frame>
      <draw:polygon text:anchor-type="page" text:anchor-page-number="1" draw:z-index="766" draw:name="Shape136" draw:style-name="gr5" draw:text-style-name="P5" svg:width="0.0102in" svg:height="0.1772in" svg:x="5.2811in" svg:y="7.7602in" svg:viewBox="0 0 27 451" draw:points="0,0 27,0 27,451 0,451">
        <text:p/>
      </draw:polygon>
      <draw:polygon text:anchor-type="page" text:anchor-page-number="2" draw:z-index="765" draw:name="Shape343" draw:style-name="gr8" draw:text-style-name="P7" svg:width="0.011in" svg:height="0.113in" svg:x="7.0008in" svg:y="9.1465in" svg:viewBox="0 0 29 288" draw:points="0,0 29,0 29,288 0,288">
        <text:p/>
      </draw:polygon>
      <draw:polygon text:anchor-type="page" text:anchor-page-number="1" draw:z-index="764" draw:name="Shape135" draw:style-name="gr5" draw:text-style-name="P5" svg:width="0.0106in" svg:height="0.1772in" svg:x="1.7913in" svg:y="7.7602in" svg:viewBox="0 0 28 451" draw:points="0,0 28,0 28,451 0,451">
        <text:p/>
      </draw:polygon>
      <draw:polygon text:anchor-type="page" text:anchor-page-number="2" draw:z-index="763" draw:name="Shape347" draw:style-name="gr9" draw:text-style-name="P8" svg:width="0.0114in" svg:height="0.124in" svg:x="7.1134in" svg:y="9.1465in" svg:viewBox="0 0 30 316" draw:points="0,0 30,0 30,316 0,316">
        <text:p/>
      </draw:polygon>
      <draw:polygon text:anchor-type="page" text:anchor-page-number="2" draw:z-index="762" draw:name="Shape350" draw:style-name="gr9" draw:text-style-name="P8" svg:width="0.124in" svg:height="0.011in" svg:x="7.0008in" svg:y="9.2594in" svg:viewBox="0 0 316 29" draw:points="0,0 316,0 316,29 0,29">
        <text:p/>
      </draw:polygon>
      <draw:polygon text:anchor-type="page" text:anchor-page-number="1" draw:z-index="761" draw:name="Shape141" draw:style-name="gr5" draw:text-style-name="P5" svg:width="3.5in" svg:height="0.0106in" svg:x="1.7913in" svg:y="7.9268in" svg:viewBox="0 0 8891 28" draw:points="0,0 8891,0 8891,28 0,28">
        <text:p/>
      </draw:polygon>
      <draw:polygon text:anchor-type="page" text:anchor-page-number="1" draw:z-index="760" draw:name="Shape134" draw:style-name="gr5" draw:text-style-name="P5" svg:width="3.5in" svg:height="0.0102in" svg:x="1.7913in" svg:y="7.7602in" svg:viewBox="0 0 8891 27" draw:points="0,0 8891,0 8891,27 0,27">
        <text:p/>
      </draw:polygon>
      <draw:polygon text:anchor-type="page" text:anchor-page-number="2" draw:z-index="759" draw:name="Shape341" draw:style-name="gr10" draw:text-style-name="P9" svg:width="0.124in" svg:height="0.0114in" svg:x="7.0008in" svg:y="9.135in" svg:viewBox="0 0 316 30" draw:points="0,0 316,0 316,30 0,30">
        <text:p/>
      </draw:polygon>
      <draw:polygon text:anchor-type="page" text:anchor-page-number="1" draw:z-index="758" draw:name="Shape140" draw:style-name="gr6" draw:text-style-name="P6" svg:width="3.5in" svg:height="0.1772in" svg:x="1.7913in" svg:y="7.7602in" svg:viewBox="0 0 8891 451" draw:points="0,0 8891,0 8891,451 0,451">
        <text:p/>
      </draw:polygon>
      <draw:polygon text:anchor-type="page" text:anchor-page-number="2" draw:z-index="757" draw:name="Shape340" draw:style-name="gr10" draw:text-style-name="P9" svg:width="0.0114in" svg:height="0.1354in" svg:x="6.9894in" svg:y="9.135in" svg:viewBox="0 0 30 345" draw:points="0,0 30,0 30,345 0,345">
        <text:p/>
      </draw:polygon>
      <draw:frame text:anchor-type="page" text:anchor-page-number="1" draw:z-index="756" draw:name="Shape138" draw:style-name="gr1" draw:text-style-name="P2" svg:width="0.1531in" svg:height="0.1134in" svg:x="0.6346in" svg:y="7.8272in">
        <draw:text-box>
          <text:p><text:span text:style-name="T16">NIF</text:span></text:p>
        </draw:text-box>
      </draw:frame>
      <draw:frame text:anchor-type="page" text:anchor-page-number="5" draw:z-index="755" draw:name="Shape712" draw:style-name="gr1" draw:text-style-name="P2" svg:width="2.2016in" svg:height="0.135in" svg:x="0.5in" svg:y="11.2429in">
        <draw:text-box>
          <text:p><text:span text:style-name="T1">1CaQypvljRks9pMHDqLFnM7Ay3vKPeNu1</text:span></text:p>
        </draw:text-box>
      </draw:frame>
      <draw:frame text:anchor-type="page" text:anchor-page-number="2" draw:z-index="754" draw:name="Shape339" draw:style-name="gr1" draw:text-style-name="P2" svg:width="1.3906in" svg:height="0.1134in" svg:x="0.6252in" svg:y="9.1398in">
        <draw:text-box>
          <text:p><text:span text:style-name="T4">Cuentas de pérdidas y ganancias</text:span></text:p>
        </draw:text-box>
      </draw:frame>
      <draw:frame text:anchor-type="page" text:anchor-page-number="1" draw:z-index="753" draw:name="Shape128" draw:style-name="gr1" draw:text-style-name="P2" svg:width="0.8024in" svg:height="0.1134in" svg:x="0.6252in" svg:y="7.6083in">
        <draw:text-box>
          <text:p><text:span text:style-name="T4">Tipo de documento</text:span></text:p>
        </draw:text-box>
      </draw:frame>
      <draw:frame text:anchor-type="page" text:anchor-page-number="5" draw:z-index="752" draw:name="Shape716" draw:style-name="gr2" draw:text-style-name="P2" svg:width="0.4516in" svg:height="0.4524in" svg:x="7.3252in" svg:y="10.9035in">
        <draw:image xlink:href="Pictures/100000000000002D0000002DD5069D1ED4ED68F1.png" xlink:type="simple" xlink:show="embed" xlink:actuate="onLoad" draw:mime-type="image/png">
          <text:p/>
        </draw:image>
      </draw:frame>
      <draw:frame text:anchor-type="page" text:anchor-page-number="2" draw:z-index="751" draw:name="Shape328" draw:style-name="gr7" draw:text-style-name="P2" svg:width="0.0016in" svg:height="0.1953in" svg:x="7.1772in" svg:y="8.8374in">
        <draw:text-box>
          <text:p/>
        </draw:text-box>
      </draw:frame>
      <draw:polygon text:anchor-type="page" text:anchor-page-number="1" draw:z-index="750" draw:name="Shape133" draw:style-name="gr5" draw:text-style-name="P5" svg:width="0.0102in" svg:height="0.1772in" svg:x="1.7602in" svg:y="7.7602in" svg:viewBox="0 0 27 451" draw:points="0,0 27,0 27,451 0,451">
        <text:p/>
      </draw:polygon>
      <draw:polygon text:anchor-type="page" text:anchor-page-number="2" draw:z-index="749" draw:name="Shape338" draw:style-name="gr6" draw:text-style-name="P6" svg:width="7.052in" svg:height="0.302in" svg:x="0.6039in" svg:y="9.052in" svg:viewBox="0 0 17913 768" draw:points="0,0 17913,0 17913,768 0,768">
        <text:p/>
      </draw:polygon>
      <draw:frame text:anchor-type="page" text:anchor-page-number="5" draw:z-index="748" draw:name="Shape715" draw:style-name="gr2" draw:text-style-name="P2" svg:width="3.448in" svg:height="0.5114in" svg:x="3.8075in" svg:y="10.8744in">
        <draw:image xlink:href="Pictures/100000000000018E0000003B4669F547A25DC320.png" xlink:type="simple" xlink:show="embed" xlink:actuate="onLoad" draw:mime-type="image/png">
          <text:p/>
        </draw:image>
      </draw:frame>
      <draw:frame text:anchor-type="page" text:anchor-page-number="5" draw:z-index="747" draw:name="Shape711" draw:style-name="gr1" draw:text-style-name="P2" svg:width="1.2169in" svg:height="0.1016in" svg:x="0.5in" svg:y="11.1382in">
        <draw:text-box>
          <text:p><text:span text:style-name="T2">documento electrónico siguiente:</text:span></text:p>
        </draw:text-box>
      </draw:frame>
      <draw:polygon text:anchor-type="page" text:anchor-page-number="1" draw:z-index="746" draw:name="Shape132" draw:style-name="gr5" draw:text-style-name="P5" svg:width="0.0102in" svg:height="0.1772in" svg:x="0.6248in" svg:y="7.7602in" svg:viewBox="0 0 27 451" draw:points="0,0 27,0 27,451 0,451">
        <text:p/>
      </draw:polygon>
      <draw:polygon text:anchor-type="page" text:anchor-page-number="2" draw:z-index="745" draw:name="Shape332" draw:style-name="gr3" draw:text-style-name="P3" svg:width="0.0902in" svg:height="0.1134in" svg:x="7.0177in" svg:y="8.8465in" svg:viewBox="0 0 230 289" draw:points="28,125 28,196 14,196 24,186 96,258 86,268 75,259 205,115 216,125 201,125 201,38 216,38 226,47 96,192 75,173 205,28 230,0 230,38 230,125 230,130 226,134 96,278 86,289 76,278 4,207 0,202 0,196 0,125">
        <text:p/>
      </draw:polygon>
      <draw:polygon text:anchor-type="page" text:anchor-page-number="2" draw:z-index="744" draw:name="Shape333" draw:style-name="gr3" draw:text-style-name="P3" svg:width="0.0791in" svg:height="0.0902in" svg:x="7.0232in" svg:y="8.8614in" svg:viewBox="0 0 202 230" draw:points="0,87 0,158 73,230 202,87 202,0 73,144">
        <text:p/>
      </draw:polygon>
      <draw:frame text:anchor-type="page" text:anchor-page-number="5" draw:z-index="743" draw:name="Shape710" draw:style-name="gr1" draw:text-style-name="P2" svg:width="2.8303in" svg:height="0.1016in" svg:x="0.5in" svg:y="11.0547in">
        <draw:text-box>
          <text:p><text:span text:style-name="T2">puede ser comprobada la autenticidad de esta copia, mediante el número de</text:span></text:p>
        </draw:text-box>
      </draw:frame>
      <draw:polygon text:anchor-type="page" text:anchor-page-number="1" draw:z-index="742" draw:name="Shape139" draw:style-name="gr5" draw:text-style-name="P5" svg:width="1.1457in" svg:height="0.0106in" svg:x="0.6248in" svg:y="7.9268in" svg:viewBox="0 0 2911 28" draw:points="0,0 2911,0 2911,28 0,28">
        <text:p/>
      </draw:polygon>
      <draw:frame text:anchor-type="page" text:anchor-page-number="5" draw:z-index="741" draw:name="Shape709" draw:style-name="gr1" draw:text-style-name="P2" svg:width="3.0925in" svg:height="0.1016in" svg:x="0.5in" svg:y="10.9717in">
        <draw:text-box>
          <text:p><text:span text:style-name="T2">En la dirección https://sede.gobiernodecanarias.org/sede/verifica_doc?codigo_nde=</text:span></text:p>
        </draw:text-box>
      </draw:frame>
      <draw:polygon text:anchor-type="page" text:anchor-page-number="2" draw:z-index="740" draw:name="Shape331" draw:style-name="gr6" draw:text-style-name="P6" svg:width="0.0906in" svg:height="0.0906in" svg:x="7.0118in" svg:y="8.8555in" svg:viewBox="0 0 231 231" draw:points="0,0 231,0 231,231 0,231">
        <text:p/>
      </draw:polygon>
      <draw:polygon text:anchor-type="page" text:anchor-page-number="1" draw:z-index="739" draw:name="Shape131" draw:style-name="gr5" draw:text-style-name="P5" svg:width="1.1457in" svg:height="0.0102in" svg:x="0.6248in" svg:y="7.7602in" svg:viewBox="0 0 2911 27" draw:points="0,0 2911,0 2911,27 0,27">
        <text:p/>
      </draw:polygon>
      <draw:polygon text:anchor-type="page" text:anchor-page-number="1" draw:z-index="738" draw:name="Shape130" draw:style-name="gr6" draw:text-style-name="P6" svg:width="1.1457in" svg:height="0.1772in" svg:x="0.6248in" svg:y="7.7602in" svg:viewBox="0 0 2911 451" draw:points="0,0 2911,0 2911,451 0,451">
        <text:p/>
      </draw:polygon>
      <draw:polygon text:anchor-type="page" text:anchor-page-number="2" draw:z-index="737" draw:name="Shape334" draw:style-name="gr6" draw:text-style-name="P6" svg:width="0.011in" svg:height="0.1016in" svg:x="7.1024in" svg:y="8.8555in" svg:viewBox="0 0 29 259" draw:points="0,0 29,0 29,259 0,259">
        <text:p/>
      </draw:polygon>
      <draw:frame text:anchor-type="page" text:anchor-page-number="5" draw:z-index="736" draw:name="Shape674" draw:style-name="gr1" draw:text-style-name="P2" svg:width="1.887in" svg:height="0.1677in" svg:x="1.2083in" svg:y="7.4598in">
        <draw:text-box>
          <text:p><text:span text:style-name="T12">Estado de Flujo de Efectivos</text:span></text:p>
        </draw:text-box>
      </draw:frame>
      <draw:path text:anchor-type="page" text:anchor-page-number="5" draw:z-index="735" draw:name="Shape714" draw:style-name="gr11" draw:text-style-name="P2" svg:width="0.9602in" svg:height="1.0783in" svg:x="7.3114in" svg:y="10.8598in" svg:viewBox="0 0 2440 2740" svg:d="M1220 2740v-1370M0 1370h1220M1220 0h1220">
        <text:p/>
      </draw:path>
      <draw:polygon text:anchor-type="page" text:anchor-page-number="2" draw:z-index="734" draw:name="Shape337" draw:style-name="gr6" draw:text-style-name="P6" svg:width="0.1016in" svg:height="0.011in" svg:x="7.0118in" svg:y="8.9461in" svg:viewBox="0 0 259 29" draw:points="0,0 259,0 259,29 0,29">
        <text:p/>
      </draw:polygon>
      <draw:frame text:anchor-type="page" text:anchor-page-number="1" draw:z-index="733" draw:name="Shape127" draw:style-name="gr1" draw:text-style-name="P2" svg:width="1.4094in" svg:height="0.2012in" svg:x="0.6665in" svg:y="7.222in">
        <draw:text-box>
          <text:p><text:span text:style-name="T7">PERSONA FÍSICA</text:span></text:p>
        </draw:text-box>
      </draw:frame>
      <draw:polygon text:anchor-type="page" text:anchor-page-number="2" draw:z-index="732" draw:name="Shape330" draw:style-name="gr8" draw:text-style-name="P7" svg:width="0.1016in" svg:height="0.011in" svg:x="7.0118in" svg:y="8.8445in" svg:viewBox="0 0 259 29" draw:points="0,0 259,0 259,29 0,29">
        <text:p/>
      </draw:polygon>
      <draw:path text:anchor-type="page" text:anchor-page-number="5" draw:z-index="731" draw:name="Shape713" draw:style-name="gr11" draw:text-style-name="P2" svg:width="7.1201in" svg:height="0.539in" svg:x="3.7516in" svg:y="10.8598in" svg:viewBox="0 0 18086 1370" svg:d="M0 1370h9043M9043 0h9043">
        <text:p/>
      </draw:path>
      <draw:frame text:anchor-type="page" text:anchor-page-number="1" draw:z-index="730" draw:name="Shape124" draw:style-name="gr1" draw:text-style-name="P2" svg:width="0.3307in" svg:height="0.1134in" svg:x="5.0201in" svg:y="6.6811in">
        <draw:text-box>
          <text:p><text:span text:style-name="T4">Jurídica</text:span></text:p>
        </draw:text-box>
      </draw:frame>
      <draw:polygon text:anchor-type="page" text:anchor-page-number="1" draw:z-index="729" draw:name="Shape126" draw:style-name="gr4" draw:text-style-name="P4" svg:width="7.0311in" svg:height="0.2811in" svg:x="0.6146in" svg:y="7.1457in" svg:viewBox="0 0 17860 715" draw:points="0,0 17860,0 17860,715 0,715">
        <text:p/>
      </draw:polygon>
      <draw:path text:anchor-type="page" text:anchor-page-number="5" draw:z-index="728" draw:name="Shape708" draw:style-name="gr11" draw:text-style-name="P2" svg:width="6.5587in" svg:height="1.0783in" svg:x="0.4724in" svg:y="10.8598in" svg:viewBox="0 0 16660 2740" svg:d="M0 2740v-1370M0 1370h8330M8330 0h8330">
        <text:p/>
      </draw:path>
      <draw:polygon text:anchor-type="page" text:anchor-page-number="2" draw:z-index="727" draw:name="Shape329" draw:style-name="gr8" draw:text-style-name="P7" svg:width="0.011in" svg:height="0.1126in" svg:x="7.0008in" svg:y="8.8445in" svg:viewBox="0 0 29 287" draw:points="0,0 29,0 29,287 0,287">
        <text:p/>
      </draw:polygon>
      <draw:path text:anchor-type="page" text:anchor-page-number="1" draw:z-index="726" draw:name="Shape123" draw:style-name="gr6" draw:text-style-name="P6" svg:width="0.0795in" svg:height="0.0795in" svg:x="4.835in" svg:y="6.6787in" svg:viewBox="0 0 203 203" svg:d="M203 101c0 57-45 102-102 102-56 0-101-45-101-102 0-56 45-101 101-101 57 0 102 45 102 101z">
        <text:p/>
      </draw:path>
      <draw:frame text:anchor-type="page" text:anchor-page-number="5" draw:z-index="725" draw:name="Shape697" draw:style-name="gr1" draw:text-style-name="P2" svg:width="2.1579in" svg:height="0.1677in" svg:x="3.5138in" svg:y="8.3201in">
        <draw:text-box>
          <text:p><text:span text:style-name="T13">Número de Documento Electrónico</text:span></text:p>
        </draw:text-box>
      </draw:frame>
      <draw:polygon text:anchor-type="page" text:anchor-page-number="2" draw:z-index="724" draw:name="Shape335" draw:style-name="gr9" draw:text-style-name="P8" svg:width="0.0114in" svg:height="0.124in" svg:x="7.1134in" svg:y="8.8445in" svg:viewBox="0 0 30 316" draw:points="0,0 30,0 30,316 0,316">
        <text:p/>
      </draw:polygon>
      <draw:line text:anchor-type="page" text:anchor-page-number="5" draw:z-index="723" draw:name="Shape693" draw:style-name="gr12" draw:text-style-name="P2" svg:x1="7.861in" svg:y1="8.2882in" svg:x2="7.861in" svg:y2="8.4858in">
        <text:p/>
      </draw:line>
      <draw:path text:anchor-type="page" text:anchor-page-number="1" draw:z-index="722" draw:name="Shape125" draw:style-name="gr9" draw:text-style-name="P8" svg:width="0.0874in" svg:height="0.0874in" svg:x="4.8386in" svg:y="6.6823in" svg:viewBox="0 0 223 223" svg:d="M92 92l-92 93c51 51 133 51 184 0 52-52 52-134 0-185z">
        <text:p/>
      </draw:path>
      <draw:polygon text:anchor-type="page" text:anchor-page-number="2" draw:z-index="721" draw:name="Shape336" draw:style-name="gr9" draw:text-style-name="P8" svg:width="0.124in" svg:height="0.0114in" svg:x="7.0008in" svg:y="8.9571in" svg:viewBox="0 0 316 30" draw:points="0,0 316,0 316,30 0,30">
        <text:p/>
      </draw:polygon>
      <draw:path text:anchor-type="page" text:anchor-page-number="1" draw:z-index="720" draw:name="Shape121" draw:style-name="gr8" draw:text-style-name="P7" svg:width="0.0874in" svg:height="0.0874in" svg:x="4.8236in" svg:y="6.6673in" svg:viewBox="0 0 223 223" svg:d="M131 130l92-92c-51-50-133-50-184 0-52 51-52 133 0 185z">
        <text:p/>
      </draw:path>
      <draw:polygon text:anchor-type="page" text:anchor-page-number="2" draw:z-index="719" draw:name="Shape327" draw:style-name="gr10" draw:text-style-name="P9" svg:width="0.124in" svg:height="0.0114in" svg:x="7.0008in" svg:y="8.8331in" svg:viewBox="0 0 316 30" draw:points="0,0 316,0 316,30 0,30">
        <text:p/>
      </draw:polygon>
      <draw:line text:anchor-type="page" text:anchor-page-number="5" draw:z-index="718" draw:name="Shape692" draw:style-name="gr12" draw:text-style-name="P2" svg:x1="3.5138in" svg:y1="8.2882in" svg:x2="3.5138in" svg:y2="8.4858in">
        <text:p/>
      </draw:line>
      <draw:path text:anchor-type="page" text:anchor-page-number="1" draw:z-index="717" draw:name="Shape122" draw:style-name="gr6" draw:text-style-name="P6" svg:width="0.1067in" svg:height="0.1063in" svg:x="4.8307in" svg:y="6.6744in" svg:viewBox="0 0 272 271" svg:d="M113 112l-113 112c63 63 163 63 225 0 62-62 62-162 0-224z">
        <text:p/>
      </draw:path>
      <draw:polygon text:anchor-type="page" text:anchor-page-number="2" draw:z-index="716" draw:name="Shape326" draw:style-name="gr10" draw:text-style-name="P9" svg:width="0.0114in" svg:height="0.1354in" svg:x="6.9894in" svg:y="8.8331in" svg:viewBox="0 0 30 345" draw:points="0,0 30,0 30,345 0,345">
        <text:p/>
      </draw:polygon>
      <draw:line text:anchor-type="page" text:anchor-page-number="5" draw:z-index="715" draw:name="Shape695" draw:style-name="gr12" draw:text-style-name="P2" svg:x1="3.5102in" svg:y1="8.2913in" svg:x2="7.8646in" svg:y2="8.2913in">
        <text:p/>
      </draw:line>
      <draw:frame text:anchor-type="page" text:anchor-page-number="5" draw:z-index="714" draw:name="Shape704" draw:style-name="gr1" draw:text-style-name="P2" svg:width="2.228in" svg:height="0.1177in" svg:x="1.2402in" svg:y="8.9925in">
        <draw:text-box>
          <text:p><text:span text:style-name="T9">82C119B1E2A3A18A2BB7542556E519021329C21</text:span></text:p>
        </draw:text-box>
      </draw:frame>
      <draw:frame text:anchor-type="page" text:anchor-page-number="2" draw:z-index="713" draw:name="Shape325" draw:style-name="gr1" draw:text-style-name="P2" svg:width="0.3406in" svg:height="0.1134in" svg:x="0.6252in" svg:y="8.8374in">
        <draw:text-box>
          <text:p><text:span text:style-name="T4">Balance</text:span></text:p>
        </draw:text-box>
      </draw:frame>
      <draw:path text:anchor-type="page" text:anchor-page-number="1" draw:z-index="712" draw:name="Shape120" draw:style-name="gr10" draw:text-style-name="P9" svg:width="0.1067in" svg:height="0.1063in" svg:x="4.8122in" svg:y="6.6559in" svg:viewBox="0 0 272 271" svg:d="M160 159l112-112c-62-63-162-63-225 0-62 62-62 162 0 224z">
        <text:p/>
      </draw:path>
      <draw:frame text:anchor-type="page" text:anchor-page-number="2" draw:z-index="711" draw:name="Shape314" draw:style-name="gr7" draw:text-style-name="P2" svg:width="0.0016in" svg:height="0.1953in" svg:x="7.1772in" svg:y="8.5354in">
        <draw:text-box>
          <text:p/>
        </draw:text-box>
      </draw:frame>
      <draw:frame text:anchor-type="page" text:anchor-page-number="5" draw:z-index="710" draw:name="Shape705" draw:style-name="gr2" draw:text-style-name="P2" svg:width="4.0831in" svg:height="0.4862in" svg:x="3.6528in" svg:y="8.5965in">
        <draw:image xlink:href="Pictures/1000000000000199000000189C818D6ABECD8EFB.jpg" xlink:type="simple" xlink:show="embed" xlink:actuate="onLoad" draw:mime-type="image/jpeg">
          <text:p/>
        </draw:image>
      </draw:frame>
      <draw:frame text:anchor-type="page" text:anchor-page-number="1" draw:z-index="709" draw:name="Shape117" draw:style-name="gr1" draw:text-style-name="P2" svg:width="0.2524in" svg:height="0.1134in" svg:x="4.4583in" svg:y="6.6811in">
        <draw:text-box>
          <text:p><text:span text:style-name="T4">Física</text:span></text:p>
        </draw:text-box>
      </draw:frame>
      <draw:polygon text:anchor-type="page" text:anchor-page-number="2" draw:z-index="708" draw:name="Shape324" draw:style-name="gr6" draw:text-style-name="P6" svg:width="7.052in" svg:height="0.302in" svg:x="0.6039in" svg:y="8.75in" svg:viewBox="0 0 17913 768" draw:points="0,0 17913,0 17913,768 0,768">
        <text:p/>
      </draw:polygon>
      <draw:path text:anchor-type="page" text:anchor-page-number="1" draw:z-index="707" draw:name="Shape119" draw:style-name="gr3" draw:text-style-name="P3" svg:width="0.0343in" svg:height="0.0339in" svg:x="4.2953in" svg:y="6.7016in" svg:viewBox="0 0 88 87" svg:d="M88 43c0 25-20 44-45 44-24 0-43-19-43-44 0-24 19-43 43-43 25 0 45 19 45 43z">
        <text:p/>
      </draw:path>
      <draw:frame text:anchor-type="page" text:anchor-page-number="5" draw:z-index="706" draw:name="Shape703" draw:style-name="gr2" draw:text-style-name="P2" svg:width="2.1531in" svg:height="0.278in" svg:x="1.278in" svg:y="8.6528in">
        <draw:image xlink:href="Pictures/10000000000002AC000000181EBD407B407C322F.jpg" xlink:type="simple" xlink:show="embed" xlink:actuate="onLoad" draw:mime-type="image/jpeg">
          <text:p/>
        </draw:image>
      </draw:frame>
      <draw:polygon text:anchor-type="page" text:anchor-page-number="2" draw:z-index="705" draw:name="Shape318" draw:style-name="gr3" draw:text-style-name="P3" svg:width="0.0902in" svg:height="0.1134in" svg:x="7.0177in" svg:y="8.5445in" svg:viewBox="0 0 230 289" draw:points="28,124 28,195 14,195 24,185 96,258 86,268 75,258 205,114 216,124 201,124 201,38 216,38 226,47 96,190 75,171 205,28 230,0 230,38 230,124 230,129 226,133 96,277 86,289 76,278 4,205 0,201 0,195 0,124">
        <text:p/>
      </draw:polygon>
      <draw:path text:anchor-type="page" text:anchor-page-number="1" draw:z-index="704" draw:name="Shape116" draw:style-name="gr6" draw:text-style-name="P6" svg:width="0.0795in" svg:height="0.0795in" svg:x="4.2724in" svg:y="6.6787in" svg:viewBox="0 0 203 203" svg:d="M203 101c0 57-45 102-102 102-56 0-101-45-101-102 0-56 45-101 101-101 57 0 102 45 102 101z">
        <text:p/>
      </draw:path>
      <draw:frame text:anchor-type="page" text:anchor-page-number="5" draw:z-index="703" draw:name="Shape701" draw:style-name="gr1" draw:text-style-name="P2" svg:width="1.8386in" svg:height="0.1016in" svg:x="1.428in" svg:y="8.539in">
        <draw:text-box>
          <text:p><text:span text:style-name="T10">urn:uuid:d949fb9c-a7d1-4f41-bce4-8514377f9e0e</text:span></text:p>
        </draw:text-box>
      </draw:frame>
      <draw:polygon text:anchor-type="page" text:anchor-page-number="2" draw:z-index="702" draw:name="Shape320" draw:style-name="gr3" draw:text-style-name="P3" svg:width="0.0791in" svg:height="0.0902in" svg:x="7.0232in" svg:y="8.5594in" svg:viewBox="0 0 202 230" draw:points="0,86 0,158 73,230 202,86 202,0 73,144">
        <text:p/>
      </draw:polygon>
      <draw:path text:anchor-type="page" text:anchor-page-number="1" draw:z-index="701" draw:name="Shape118" draw:style-name="gr9" draw:text-style-name="P8" svg:width="0.0874in" svg:height="0.0874in" svg:x="4.276in" svg:y="6.6823in" svg:viewBox="0 0 223 223" svg:d="M93 92l-93 93c51 51 134 51 185 0 51-52 51-134 0-185z">
        <text:p/>
      </draw:path>
      <draw:line text:anchor-type="page" text:anchor-page-number="5" draw:z-index="700" draw:name="Shape698" draw:style-name="gr12" draw:text-style-name="P2" svg:x1="1.1941in" svg:y1="8.4858in" svg:x2="1.1941in" svg:y2="8.6248in">
        <text:p/>
      </draw:line>
      <draw:polygon text:anchor-type="page" text:anchor-page-number="2" draw:z-index="699" draw:name="Shape317" draw:style-name="gr6" draw:text-style-name="P6" svg:width="0.0906in" svg:height="0.0906in" svg:x="7.0118in" svg:y="8.5535in" svg:viewBox="0 0 231 231" draw:points="0,0 231,0 231,231 0,231">
        <text:p/>
      </draw:polygon>
      <draw:frame text:anchor-type="page" text:anchor-page-number="5" draw:z-index="698" draw:name="Shape696" draw:style-name="gr1" draw:text-style-name="P2" svg:width="0.3248in" svg:height="0.1677in" svg:x="1.222in" svg:y="8.3193in">
        <draw:text-box>
          <text:p><text:span text:style-name="T13">Hash</text:span></text:p>
        </draw:text-box>
      </draw:frame>
      <draw:path text:anchor-type="page" text:anchor-page-number="1" draw:z-index="697" draw:name="Shape114" draw:style-name="gr8" draw:text-style-name="P7" svg:width="0.087in" svg:height="0.0874in" svg:x="4.261in" svg:y="6.6673in" svg:viewBox="0 0 222 223" svg:d="M130 130l92-92c-51-50-134-50-185 0-50 51-50 133 0 185z">
        <text:p/>
      </draw:path>
      <draw:polygon text:anchor-type="page" text:anchor-page-number="2" draw:z-index="696" draw:name="Shape321" draw:style-name="gr6" draw:text-style-name="P6" svg:width="0.011in" svg:height="0.1016in" svg:x="7.1024in" svg:y="8.5535in" svg:viewBox="0 0 29 259" draw:points="0,0 29,0 29,259 0,259">
        <text:p/>
      </draw:polygon>
      <draw:path text:anchor-type="page" text:anchor-page-number="1" draw:z-index="695" draw:name="Shape115" draw:style-name="gr6" draw:text-style-name="P6" svg:width="0.1067in" svg:height="0.1063in" svg:x="4.2681in" svg:y="6.6744in" svg:viewBox="0 0 272 271" svg:d="M112 112l-112 112c62 63 164 63 226 0 61-62 61-162 0-224z">
        <text:p/>
      </draw:path>
      <draw:frame text:anchor-type="page" text:anchor-page-number="6" draw:z-index="694" draw:name="Shape825" draw:style-name="gr1" draw:text-style-name="P2" svg:width="2.2016in" svg:height="0.135in" svg:x="0.5in" svg:y="11.2429in">
        <draw:text-box>
          <text:p><text:span text:style-name="T1">1CaQypvljRks9pMHDqLFnM7Ay3vKPeNu1</text:span></text:p>
        </draw:text-box>
      </draw:frame>
      <draw:line text:anchor-type="page" text:anchor-page-number="5" draw:z-index="693" draw:name="Shape691" draw:style-name="gr12" draw:text-style-name="P2" svg:x1="1.1941in" svg:y1="8.2882in" svg:x2="1.1941in" svg:y2="8.4858in">
        <text:p/>
      </draw:line>
      <draw:polygon text:anchor-type="page" text:anchor-page-number="2" draw:z-index="692" draw:name="Shape323" draw:style-name="gr6" draw:text-style-name="P6" svg:width="0.1016in" svg:height="0.011in" svg:x="7.0118in" svg:y="8.6441in" svg:viewBox="0 0 259 29" draw:points="0,0 259,0 259,29 0,29">
        <text:p/>
      </draw:polygon>
      <draw:line text:anchor-type="page" text:anchor-page-number="5" draw:z-index="691" draw:name="Shape694" draw:style-name="gr12" draw:text-style-name="P2" svg:x1="1.1909in" svg:y1="8.2913in" svg:x2="3.5276in" svg:y2="8.2913in">
        <text:p/>
      </draw:line>
      <draw:path text:anchor-type="page" text:anchor-page-number="1" draw:z-index="690" draw:name="Shape113" draw:style-name="gr10" draw:text-style-name="P9" svg:width="0.1071in" svg:height="0.1063in" svg:x="4.2496in" svg:y="6.6559in" svg:viewBox="0 0 273 271" svg:d="M159 159l114-112c-62-63-164-63-226 0-62 62-62 162 0 224z">
        <text:p/>
      </draw:path>
      <draw:frame text:anchor-type="page" text:anchor-page-number="6" draw:z-index="689" draw:name="Shape829" draw:style-name="gr2" draw:text-style-name="P2" svg:width="0.4516in" svg:height="0.4524in" svg:x="7.3252in" svg:y="10.9035in">
        <draw:image xlink:href="Pictures/100000000000002D0000002DD5069D1ED4ED68F1.png" xlink:type="simple" xlink:show="embed" xlink:actuate="onLoad" draw:mime-type="image/png">
          <text:p/>
        </draw:image>
      </draw:frame>
      <draw:frame text:anchor-type="page" text:anchor-page-number="5" draw:z-index="688" draw:name="Shape690" draw:style-name="gr1" draw:text-style-name="P2" svg:width="1.0217in" svg:height="0.1343in" svg:x="5.639in" svg:y="8.1591in">
        <draw:text-box>
          <text:p><text:span text:style-name="T14">01/07/2024 08:39:19</text:span></text:p>
        </draw:text-box>
      </draw:frame>
      <draw:frame text:anchor-type="page" text:anchor-page-number="6" draw:z-index="687" draw:name="Shape828" draw:style-name="gr2" draw:text-style-name="P2" svg:width="3.448in" svg:height="0.5114in" svg:x="3.8075in" svg:y="10.8744in">
        <draw:image xlink:href="Pictures/100000000000018E0000003B4669F547A25DC320.png" xlink:type="simple" xlink:show="embed" xlink:actuate="onLoad" draw:mime-type="image/png">
          <text:p/>
        </draw:image>
      </draw:frame>
      <draw:frame text:anchor-type="page" text:anchor-page-number="1" draw:z-index="686" draw:name="Shape112" draw:style-name="gr1" draw:text-style-name="P2" svg:width="0.6004in" svg:height="0.1134in" svg:x="4.1457in" svg:y="6.4311in">
        <draw:text-box>
          <text:p><text:span text:style-name="T4">Es persona (*)</text:span></text:p>
        </draw:text-box>
      </draw:frame>
      <draw:polygon text:anchor-type="page" text:anchor-page-number="2" draw:z-index="685" draw:name="Shape316" draw:style-name="gr8" draw:text-style-name="P7" svg:width="0.1016in" svg:height="0.011in" svg:x="7.0118in" svg:y="8.5425in" svg:viewBox="0 0 259 29" draw:points="0,0 259,0 259,29 0,29">
        <text:p/>
      </draw:polygon>
      <draw:frame text:anchor-type="page" text:anchor-page-number="6" draw:z-index="684" draw:name="Shape824" draw:style-name="gr1" draw:text-style-name="P2" svg:width="1.2169in" svg:height="0.1016in" svg:x="0.5in" svg:y="11.1382in">
        <draw:text-box>
          <text:p><text:span text:style-name="T2">documento electrónico siguiente:</text:span></text:p>
        </draw:text-box>
      </draw:frame>
      <draw:polygon text:anchor-type="page" text:anchor-page-number="2" draw:z-index="683" draw:name="Shape315" draw:style-name="gr8" draw:text-style-name="P7" svg:width="0.011in" svg:height="0.1126in" svg:x="7.0008in" svg:y="8.5425in" svg:viewBox="0 0 29 287" draw:points="0,0 29,0 29,287 0,287">
        <text:p/>
      </draw:polygon>
      <draw:line text:anchor-type="page" text:anchor-page-number="5" draw:z-index="682" draw:name="Shape706" draw:style-name="gr12" draw:text-style-name="P2" svg:x1="1.1909in" svg:y1="9.1665in" svg:x2="3.5in" svg:y2="9.1665in">
        <text:p/>
      </draw:line>
      <draw:frame text:anchor-type="page" text:anchor-page-number="1" draw:z-index="681" draw:name="Shape111" draw:style-name="gr1" draw:text-style-name="P2" svg:width="5.6559in" svg:height="0.1134in" svg:x="0.6146in" svg:y="6.1299in">
        <draw:text-box>
          <text:p><text:span text:style-name="T4">(Cumplimentar sólo cuando la solicitud se formule por persona distinta de la persona solicitante o cuando ésta sea una persona jurídica)</text:span></text:p>
        </draw:text-box>
      </draw:frame>
      <draw:line text:anchor-type="page" text:anchor-page-number="5" draw:z-index="680" draw:name="Shape702" draw:style-name="gr12" draw:text-style-name="P2" svg:x1="1.1941in" svg:y1="8.5555in" svg:x2="1.1941in" svg:y2="9.1701in">
        <text:p/>
      </draw:line>
      <draw:frame text:anchor-type="page" text:anchor-page-number="6" draw:z-index="679" draw:name="Shape823" draw:style-name="gr1" draw:text-style-name="P2" svg:width="2.8303in" svg:height="0.1016in" svg:x="0.5in" svg:y="11.0547in">
        <draw:text-box>
          <text:p><text:span text:style-name="T2">puede ser comprobada la autenticidad de esta copia, mediante el número de</text:span></text:p>
        </draw:text-box>
      </draw:frame>
      <draw:frame text:anchor-type="page" text:anchor-page-number="1" draw:z-index="678" draw:name="Shape107" draw:style-name="gr1" draw:text-style-name="P2" svg:width="3.9043in" svg:height="0.226in" svg:x="0.6665in" svg:y="5.728in">
        <draw:text-box>
          <text:p><text:span text:style-name="T3">DATOS DE LA PERSONA REPRESENTANTE</text:span></text:p>
        </draw:text-box>
      </draw:frame>
      <draw:polygon text:anchor-type="page" text:anchor-page-number="2" draw:z-index="677" draw:name="Shape319" draw:style-name="gr9" draw:text-style-name="P8" svg:width="0.0114in" svg:height="0.124in" svg:x="7.1134in" svg:y="8.5425in" svg:viewBox="0 0 30 316" draw:points="0,0 30,0 30,316 0,316">
        <text:p/>
      </draw:polygon>
      <draw:line text:anchor-type="page" text:anchor-page-number="5" draw:z-index="676" draw:name="Shape685" draw:style-name="gr12" draw:text-style-name="P2" svg:x1="6.861in" svg:y1="8.0969in" svg:x2="6.861in" svg:y2="8.2913in">
        <text:p/>
      </draw:line>
      <draw:frame text:anchor-type="page" text:anchor-page-number="6" draw:z-index="675" draw:name="Shape822" draw:style-name="gr1" draw:text-style-name="P2" svg:width="3.0925in" svg:height="0.1016in" svg:x="0.5in" svg:y="10.9717in">
        <draw:text-box>
          <text:p><text:span text:style-name="T2">En la dirección https://sede.gobiernodecanarias.org/sede/verifica_doc?codigo_nde=</text:span></text:p>
        </draw:text-box>
      </draw:frame>
      <draw:frame text:anchor-type="page" text:anchor-page-number="1" draw:z-index="674" draw:name="Shape87" draw:style-name="gr1" draw:text-style-name="P2" svg:width="0.9441in" svg:height="0.1134in" svg:x="4.1665in" svg:y="5.4008in">
        <draw:text-box>
          <text:p><text:span text:style-name="T15">administracion@tilp.es</text:span></text:p>
        </draw:text-box>
      </draw:frame>
      <draw:polygon text:anchor-type="page" text:anchor-page-number="2" draw:z-index="673" draw:name="Shape322" draw:style-name="gr9" draw:text-style-name="P8" svg:width="0.124in" svg:height="0.0114in" svg:x="7.0008in" svg:y="8.6551in" svg:viewBox="0 0 316 30" draw:points="0,0 316,0 316,30 0,30">
        <text:p/>
      </draw:polygon>
      <draw:line text:anchor-type="page" text:anchor-page-number="5" draw:z-index="672" draw:name="Shape684" draw:style-name="gr12" draw:text-style-name="P2" svg:x1="5.1803in" svg:y1="8.0969in" svg:x2="5.1803in" svg:y2="8.2913in">
        <text:p/>
      </draw:line>
      <draw:polygon text:anchor-type="page" text:anchor-page-number="2" draw:z-index="671" draw:name="Shape313" draw:style-name="gr10" draw:text-style-name="P9" svg:width="0.124in" svg:height="0.0114in" svg:x="7.0008in" svg:y="8.5311in" svg:viewBox="0 0 316 30" draw:points="0,0 316,0 316,30 0,30">
        <text:p/>
      </draw:polygon>
      <draw:frame text:anchor-type="page" text:anchor-page-number="6" draw:z-index="670" draw:name="Shape787" draw:style-name="gr1" draw:text-style-name="P2" svg:width="6.0449in" svg:height="0.1677in" svg:x="1.2083in" svg:y="6.1811in">
        <draw:text-box>
          <text:p><text:span text:style-name="T12">Certificación de los acuerdos de la asamblea general de aprobación de las cuentas anuales</text:span></text:p>
        </draw:text-box>
      </draw:frame>
      <draw:polygon text:anchor-type="page" text:anchor-page-number="1" draw:z-index="669" draw:name="Shape110" draw:style-name="gr6" draw:text-style-name="P6" svg:width="7.052in" svg:height="3.4791in" svg:x="0.6039in" svg:y="6.0622in" svg:viewBox="0 0 17913 8838" draw:points="0,0 17913,0 17913,8838 0,8838">
        <text:p/>
      </draw:polygon>
      <draw:polygon text:anchor-type="page" text:anchor-page-number="2" draw:z-index="668" draw:name="Shape312" draw:style-name="gr10" draw:text-style-name="P9" svg:width="0.0114in" svg:height="0.1354in" svg:x="6.9894in" svg:y="8.5311in" svg:viewBox="0 0 30 345" draw:points="0,0 30,0 30,345 0,345">
        <text:p/>
      </draw:polygon>
      <draw:polygon text:anchor-type="page" text:anchor-page-number="1" draw:z-index="667" draw:name="Shape106" draw:style-name="gr3" draw:text-style-name="P3" svg:width="0.0102in" svg:height="0.3232in" svg:x="7.6457in" svg:y="5.635in" svg:viewBox="0 0 27 822" draw:points="0,0 27,0 27,822 0,822">
        <text:p/>
      </draw:polygon>
      <draw:frame text:anchor-type="page" text:anchor-page-number="5" draw:z-index="666" draw:name="Shape689" draw:style-name="gr1" draw:text-style-name="P2" svg:width="0.3394in" svg:height="0.1343in" svg:x="5.1937in" svg:y="8.1591in">
        <draw:text-box>
          <text:p><text:span text:style-name="T14">Fecha:</text:span></text:p>
        </draw:text-box>
      </draw:frame>
      <draw:path text:anchor-type="page" text:anchor-page-number="6" draw:z-index="665" draw:name="Shape827" draw:style-name="gr11" draw:text-style-name="P2" svg:width="0.9602in" svg:height="1.0783in" svg:x="7.3114in" svg:y="10.8598in" svg:viewBox="0 0 2440 2740" svg:d="M1220 2740v-1370M0 1370h1220M1220 0h1220">
        <text:p/>
      </draw:path>
      <draw:path text:anchor-type="page" text:anchor-page-number="6" draw:z-index="664" draw:name="Shape826" draw:style-name="gr11" draw:text-style-name="P2" svg:width="7.1201in" svg:height="0.539in" svg:x="3.7516in" svg:y="10.8598in" svg:viewBox="0 0 18086 1370" svg:d="M0 1370h9043M9043 0h9043">
        <text:p/>
      </draw:path>
      <draw:frame text:anchor-type="page" text:anchor-page-number="5" draw:z-index="663" draw:name="Shape680" draw:style-name="gr1" draw:text-style-name="P2" svg:width="6.4248in" svg:height="0.1343in" svg:x="1.222in" svg:y="7.9728in">
        <draw:text-box>
          <text:p><text:span text:style-name="T14">NDE permite verificar la integridad de esta copia electrónica en la dirección: https://sede.gobiernodecanarias.org/sede/verifica_doc</text:span></text:p>
        </draw:text-box>
      </draw:frame>
      <draw:polygon text:anchor-type="page" text:anchor-page-number="1" draw:z-index="662" draw:name="Shape105" draw:style-name="gr3" draw:text-style-name="P3" svg:width="0.0106in" svg:height="0.3232in" svg:x="0.6039in" svg:y="5.635in" svg:viewBox="0 0 28 822" draw:points="0,0 28,0 28,822 0,822">
        <text:p/>
      </draw:polygon>
      <draw:frame text:anchor-type="page" text:anchor-page-number="2" draw:z-index="661" draw:name="Shape311" draw:style-name="gr1" draw:text-style-name="P2" svg:width="1.3661in" svg:height="0.1134in" svg:x="0.6252in" svg:y="8.5354in">
        <draw:text-box>
          <text:p><text:span text:style-name="T4">Memoria del ejercicio económico</text:span></text:p>
        </draw:text-box>
      </draw:frame>
      <draw:frame text:anchor-type="page" text:anchor-page-number="4" draw:z-index="660" draw:name="Shape579" draw:style-name="gr1" draw:text-style-name="P2" svg:width="2.2016in" svg:height="0.135in" svg:x="0.5in" svg:y="11.2429in">
        <draw:text-box>
          <text:p><text:span text:style-name="T1">1CaQypvljRks9pMHDqLFnM7Ay3vKPeNu1</text:span></text:p>
        </draw:text-box>
      </draw:frame>
      <draw:path text:anchor-type="page" text:anchor-page-number="6" draw:z-index="659" draw:name="Shape821" draw:style-name="gr11" draw:text-style-name="P2" svg:width="6.5587in" svg:height="1.0783in" svg:x="0.4724in" svg:y="10.8598in" svg:viewBox="0 0 16660 2740" svg:d="M0 2740v-1370M0 1370h8330M8330 0h8330">
        <text:p/>
      </draw:path>
      <draw:line text:anchor-type="page" text:anchor-page-number="5" draw:z-index="658" draw:name="Shape676" draw:style-name="gr12" draw:text-style-name="P2" svg:x1="7.861in" svg:y1="7.6909in" svg:x2="7.861in" svg:y2="8.1004in">
        <text:p/>
      </draw:line>
      <draw:polygon text:anchor-type="page" text:anchor-page-number="1" draw:z-index="657" draw:name="Shape109" draw:style-name="gr3" draw:text-style-name="P3" svg:width="7.052in" svg:height="0.0106in" svg:x="0.6039in" svg:y="5.9476in" svg:viewBox="0 0 17913 28" draw:points="0,0 17913,0 17913,28 0,28">
        <text:p/>
      </draw:polygon>
      <draw:frame text:anchor-type="page" text:anchor-page-number="2" draw:z-index="656" draw:name="Shape299" draw:style-name="gr7" draw:text-style-name="P2" svg:width="0.0016in" svg:height="0.1953in" svg:x="7.1772in" svg:y="8.1811in">
        <draw:text-box>
          <text:p/>
        </draw:text-box>
      </draw:frame>
      <draw:frame text:anchor-type="page" text:anchor-page-number="4" draw:z-index="655" draw:name="Shape583" draw:style-name="gr2" draw:text-style-name="P2" svg:width="0.4516in" svg:height="0.4524in" svg:x="7.3252in" svg:y="10.9035in">
        <draw:image xlink:href="Pictures/100000000000002D0000002DD5069D1ED4ED68F1.png" xlink:type="simple" xlink:show="embed" xlink:actuate="onLoad" draw:mime-type="image/png">
          <text:p/>
        </draw:image>
      </draw:frame>
      <draw:polygon text:anchor-type="page" text:anchor-page-number="1" draw:z-index="654" draw:name="Shape104" draw:style-name="gr3" draw:text-style-name="P3" svg:width="7.052in" svg:height="0.0106in" svg:x="0.6039in" svg:y="5.635in" svg:viewBox="0 0 17913 28" draw:points="0,0 17913,0 17913,28 0,28">
        <text:p/>
      </draw:polygon>
      <draw:line text:anchor-type="page" text:anchor-page-number="5" draw:z-index="653" draw:name="Shape681" draw:style-name="gr12" draw:text-style-name="P2" svg:x1="1.1909in" svg:y1="8.0969in" svg:x2="7.8646in" svg:y2="8.0969in">
        <text:p/>
      </draw:line>
      <draw:polygon text:anchor-type="page" text:anchor-page-number="2" draw:z-index="652" draw:name="Shape310" draw:style-name="gr6" draw:text-style-name="P6" svg:width="7.052in" svg:height="0.3024in" svg:x="0.6039in" svg:y="8.4476in" svg:viewBox="0 0 17913 769" draw:points="0,0 17913,0 17913,769 0,769">
        <text:p/>
      </draw:polygon>
      <draw:frame text:anchor-type="page" text:anchor-page-number="6" draw:z-index="651" draw:name="Shape810" draw:style-name="gr1" draw:text-style-name="P2" svg:width="2.1579in" svg:height="0.1677in" svg:x="3.5138in" svg:y="7.0429in">
        <draw:text-box>
          <text:p><text:span text:style-name="T13">Número de Documento Electrónico</text:span></text:p>
        </draw:text-box>
      </draw:frame>
      <draw:polygon text:anchor-type="page" text:anchor-page-number="1" draw:z-index="650" draw:name="Shape103" draw:style-name="gr4" draw:text-style-name="P4" svg:width="7.052in" svg:height="0.3232in" svg:x="0.6039in" svg:y="5.635in" svg:viewBox="0 0 17913 822" draw:points="0,0 17913,0 17913,822 0,822">
        <text:p/>
      </draw:polygon>
      <draw:polygon text:anchor-type="page" text:anchor-page-number="2" draw:z-index="649" draw:name="Shape303" draw:style-name="gr3" draw:text-style-name="P3" svg:width="0.0902in" svg:height="0.113in" svg:x="7.0177in" svg:y="8.1906in" svg:viewBox="0 0 230 288" draw:points="28,124 28,196 14,196 24,185 96,257 86,267 75,258 205,114 216,124 201,124 201,38 216,38 226,48 96,191 75,172 205,28 230,0 230,38 230,124 230,129 226,134 96,277 86,288 76,277 4,206 0,202 0,196 0,124">
        <text:p/>
      </draw:polygon>
      <draw:frame text:anchor-type="page" text:anchor-page-number="4" draw:z-index="648" draw:name="Shape582" draw:style-name="gr2" draw:text-style-name="P2" svg:width="3.448in" svg:height="0.5114in" svg:x="3.8075in" svg:y="10.8744in">
        <draw:image xlink:href="Pictures/100000000000018E0000003B4669F547A25DC320.png" xlink:type="simple" xlink:show="embed" xlink:actuate="onLoad" draw:mime-type="image/png">
          <text:p/>
        </draw:image>
      </draw:frame>
      <draw:line text:anchor-type="page" text:anchor-page-number="6" draw:z-index="647" draw:name="Shape806" draw:style-name="gr12" draw:text-style-name="P2" svg:x1="7.861in" svg:y1="7.0102in" svg:x2="7.861in" svg:y2="7.2083in">
        <text:p/>
      </draw:line>
      <draw:line text:anchor-type="page" text:anchor-page-number="5" draw:z-index="646" draw:name="Shape675" draw:style-name="gr12" draw:text-style-name="P2" svg:x1="1.1941in" svg:y1="7.6909in" svg:x2="1.1941in" svg:y2="8.1004in">
        <text:p/>
      </draw:line>
      <draw:line text:anchor-type="page" text:anchor-page-number="6" draw:z-index="645" draw:name="Shape805" draw:style-name="gr12" draw:text-style-name="P2" svg:x1="3.5138in" svg:y1="7.0102in" svg:x2="3.5138in" svg:y2="7.2083in">
        <text:p/>
      </draw:line>
      <draw:frame text:anchor-type="page" text:anchor-page-number="4" draw:z-index="644" draw:name="Shape578" draw:style-name="gr1" draw:text-style-name="P2" svg:width="1.2169in" svg:height="0.1016in" svg:x="0.5in" svg:y="11.1382in">
        <draw:text-box>
          <text:p><text:span text:style-name="T2">documento electrónico siguiente:</text:span></text:p>
        </draw:text-box>
      </draw:frame>
      <draw:polygon text:anchor-type="page" text:anchor-page-number="1" draw:z-index="643" draw:name="Shape108" draw:style-name="gr6" draw:text-style-name="P6" svg:width="7.052in" svg:height="3.6976in" svg:x="0.6039in" svg:y="5.8437in" svg:viewBox="0 0 17913 9393" draw:points="0,0 17913,0 17913,9393 0,9393">
        <text:p/>
      </draw:polygon>
      <draw:polygon text:anchor-type="page" text:anchor-page-number="2" draw:z-index="642" draw:name="Shape305" draw:style-name="gr3" draw:text-style-name="P3" svg:width="0.0791in" svg:height="0.0902in" svg:x="7.0232in" svg:y="8.2051in" svg:viewBox="0 0 202 230" draw:points="0,86 0,159 73,230 202,86 202,0 73,144">
        <text:p/>
      </draw:polygon>
      <draw:line text:anchor-type="page" text:anchor-page-number="5" draw:z-index="641" draw:name="Shape677" draw:style-name="gr12" draw:text-style-name="P2" svg:x1="1.1909in" svg:y1="7.6941in" svg:x2="7.8646in" svg:y2="7.6941in">
        <text:p/>
      </draw:line>
      <draw:frame text:anchor-type="page" text:anchor-page-number="5" draw:z-index="640" draw:name="Shape679" draw:style-name="gr1" draw:text-style-name="P2" svg:width="6.4142in" svg:height="0.1343in" svg:x="1.222in" svg:y="7.8453in">
        <draw:text-box>
          <text:p><text:span text:style-name="T14">de los servicios electrónicos de confianza.Número de Documento Electrónico (NDE): 0WNHLVhu52B6PynIu7trtfMJ3-lvvfASP. Este</text:span></text:p>
        </draw:text-box>
      </draw:frame>
      <draw:frame text:anchor-type="page" text:anchor-page-number="4" draw:z-index="639" draw:name="Shape577" draw:style-name="gr1" draw:text-style-name="P2" svg:width="2.8303in" svg:height="0.1016in" svg:x="0.5in" svg:y="11.0547in">
        <draw:text-box>
          <text:p><text:span text:style-name="T2">puede ser comprobada la autenticidad de esta copia, mediante el número de</text:span></text:p>
        </draw:text-box>
      </draw:frame>
      <draw:frame text:anchor-type="page" text:anchor-page-number="1" draw:z-index="638" draw:name="Shape80" draw:style-name="gr1" draw:text-style-name="P2" svg:width="0.8913in" svg:height="0.1134in" svg:x="4.1457in" svg:y="5.202in">
        <draw:text-box>
          <text:p><text:span text:style-name="T4">Correo electrónico (*)</text:span></text:p>
        </draw:text-box>
      </draw:frame>
      <draw:line text:anchor-type="page" text:anchor-page-number="6" draw:z-index="637" draw:name="Shape808" draw:style-name="gr12" draw:text-style-name="P2" svg:x1="3.5102in" svg:y1="7.0138in" svg:x2="7.8646in" svg:y2="7.0138in">
        <text:p/>
      </draw:line>
      <draw:polygon text:anchor-type="page" text:anchor-page-number="2" draw:z-index="636" draw:name="Shape302" draw:style-name="gr6" draw:text-style-name="P6" svg:width="0.0906in" svg:height="0.0902in" svg:x="7.0118in" svg:y="8.1996in" svg:viewBox="0 0 231 230" draw:points="0,0 231,0 231,230 0,230">
        <text:p/>
      </draw:polygon>
      <draw:polygon text:anchor-type="page" text:anchor-page-number="2" draw:z-index="635" draw:name="Shape306" draw:style-name="gr6" draw:text-style-name="P6" svg:width="0.011in" svg:height="0.1016in" svg:x="7.1024in" svg:y="8.1996in" svg:viewBox="0 0 29 259" draw:points="0,0 29,0 29,259 0,259">
        <text:p/>
      </draw:polygon>
      <draw:frame text:anchor-type="page" text:anchor-page-number="4" draw:z-index="634" draw:name="Shape576" draw:style-name="gr1" draw:text-style-name="P2" svg:width="3.0925in" svg:height="0.1016in" svg:x="0.5in" svg:y="10.9717in">
        <draw:text-box>
          <text:p><text:span text:style-name="T2">En la dirección https://sede.gobiernodecanarias.org/sede/verifica_doc?codigo_nde=</text:span></text:p>
        </draw:text-box>
      </draw:frame>
      <draw:frame text:anchor-type="page" text:anchor-page-number="5" draw:z-index="633" draw:name="Shape678" draw:style-name="gr1" draw:text-style-name="P2" svg:width="6.478in" svg:height="0.1343in" svg:x="1.222in" svg:y="7.7173in">
        <draw:text-box>
          <text:p><text:span text:style-name="T14">Este documento incorpora firma electrónica de acuerdo a la Ley 6/2020, de 11 de noviembre, reguladora de determinados aspectos</text:span></text:p>
        </draw:text-box>
      </draw:frame>
      <draw:frame text:anchor-type="page" text:anchor-page-number="6" draw:z-index="632" draw:name="Shape817" draw:style-name="gr1" draw:text-style-name="P2" svg:width="2.1858in" svg:height="0.1177in" svg:x="1.2571in" svg:y="7.7146in">
        <draw:text-box>
          <text:p><text:span text:style-name="T9">E6A1E2DEF44C78260A29FCC6E0D37F674CD07</text:span></text:p>
        </draw:text-box>
      </draw:frame>
      <draw:polygon text:anchor-type="page" text:anchor-page-number="1" draw:z-index="631" draw:name="Shape86" draw:style-name="gr5" draw:text-style-name="P5" svg:width="0.0106in" svg:height="0.1772in" svg:x="6.4685in" svg:y="5.3539in" svg:viewBox="0 0 28 451" draw:points="0,0 28,0 28,451 0,451">
        <text:p/>
      </draw:polygon>
      <draw:frame text:anchor-type="page" text:anchor-page-number="4" draw:z-index="630" draw:name="Shape541" draw:style-name="gr1" draw:text-style-name="P2" svg:width="1.3551in" svg:height="0.1677in" svg:x="1.2083in" svg:y="5.5429in">
        <draw:text-box>
          <text:p><text:span text:style-name="T12">Informe de Auditoría</text:span></text:p>
        </draw:text-box>
      </draw:frame>
      <draw:polygon text:anchor-type="page" text:anchor-page-number="1" draw:z-index="629" draw:name="Shape85" draw:style-name="gr5" draw:text-style-name="P5" svg:width="0.0102in" svg:height="0.1772in" svg:x="4.1457in" svg:y="5.3539in" svg:viewBox="0 0 27 451" draw:points="0,0 27,0 27,451 0,451">
        <text:p/>
      </draw:polygon>
      <draw:polygon text:anchor-type="page" text:anchor-page-number="2" draw:z-index="628" draw:name="Shape307" draw:style-name="gr6" draw:text-style-name="P6" svg:width="0.1016in" svg:height="0.0114in" svg:x="7.0118in" svg:y="8.2898in" svg:viewBox="0 0 259 30" draw:points="0,0 259,0 259,30 0,30">
        <text:p/>
      </draw:polygon>
      <draw:frame text:anchor-type="page" text:anchor-page-number="6" draw:z-index="627" draw:name="Shape818" draw:style-name="gr2" draw:text-style-name="P2" svg:width="4.0831in" svg:height="0.4862in" svg:x="3.6528in" svg:y="7.3193in">
        <draw:image xlink:href="Pictures/1000000000000199000000187EFDAF7C87E505E7.jpg" xlink:type="simple" xlink:show="embed" xlink:actuate="onLoad" draw:mime-type="image/jpeg">
          <text:p/>
        </draw:image>
      </draw:frame>
      <draw:frame text:anchor-type="page" text:anchor-page-number="5" draw:z-index="626" draw:name="Shape687" draw:style-name="gr1" draw:text-style-name="P2" svg:width="0.628in" svg:height="0.1343in" svg:x="1.222in" svg:y="8.1591in">
        <draw:text-box>
          <text:p><text:span text:style-name="T14">Firmado por:</text:span></text:p>
        </draw:text-box>
      </draw:frame>
      <draw:polygon text:anchor-type="page" text:anchor-page-number="1" draw:z-index="625" draw:name="Shape102" draw:style-name="gr5" draw:text-style-name="P5" svg:width="2.3335in" svg:height="0.0106in" svg:x="4.1457in" svg:y="5.5205in" svg:viewBox="0 0 5928 28" draw:points="0,0 5928,0 5928,28 0,28">
        <text:p/>
      </draw:polygon>
      <draw:polygon text:anchor-type="page" text:anchor-page-number="2" draw:z-index="624" draw:name="Shape301" draw:style-name="gr8" draw:text-style-name="P7" svg:width="0.1016in" svg:height="0.0114in" svg:x="7.0118in" svg:y="8.1882in" svg:viewBox="0 0 259 30" draw:points="0,0 259,0 259,30 0,30">
        <text:p/>
      </draw:polygon>
      <draw:frame text:anchor-type="page" text:anchor-page-number="6" draw:z-index="623" draw:name="Shape816" draw:style-name="gr2" draw:text-style-name="P2" svg:width="2.1531in" svg:height="0.278in" svg:x="1.278in" svg:y="7.3752in">
        <draw:image xlink:href="Pictures/10000000000002EE0000001883F029C97866A128.jpg" xlink:type="simple" xlink:show="embed" xlink:actuate="onLoad" draw:mime-type="image/jpeg">
          <text:p/>
        </draw:image>
      </draw:frame>
      <draw:path text:anchor-type="page" text:anchor-page-number="4" draw:z-index="622" draw:name="Shape581" draw:style-name="gr11" draw:text-style-name="P2" svg:width="0.9602in" svg:height="1.0783in" svg:x="7.3114in" svg:y="10.8598in" svg:viewBox="0 0 2440 2740" svg:d="M1220 2740v-1370M0 1370h1220M1220 0h1220">
        <text:p/>
      </draw:path>
      <draw:line text:anchor-type="page" text:anchor-page-number="5" draw:z-index="621" draw:name="Shape683" draw:style-name="gr12" draw:text-style-name="P2" svg:x1="1.1941in" svg:y1="8.0969in" svg:x2="1.1941in" svg:y2="8.2913in">
        <text:p/>
      </draw:line>
      <draw:frame text:anchor-type="page" text:anchor-page-number="6" draw:z-index="620" draw:name="Shape814" draw:style-name="gr1" draw:text-style-name="P2" svg:width="1.8004in" svg:height="0.1016in" svg:x="1.4457in" svg:y="7.261in">
        <draw:text-box>
          <text:p><text:span text:style-name="T10">urn:uuid:11fade61-a65f-422e-b036-d4f9ffd0b5d4</text:span></text:p>
        </draw:text-box>
      </draw:frame>
      <draw:polygon text:anchor-type="page" text:anchor-page-number="1" draw:z-index="619" draw:name="Shape101" draw:style-name="gr5" draw:text-style-name="P5" svg:width="2.3335in" svg:height="0.0106in" svg:x="4.1457in" svg:y="5.3539in" svg:viewBox="0 0 5928 28" draw:points="0,0 5928,0 5928,28 0,28">
        <text:p/>
      </draw:polygon>
      <draw:path text:anchor-type="page" text:anchor-page-number="4" draw:z-index="618" draw:name="Shape580" draw:style-name="gr11" draw:text-style-name="P2" svg:width="7.1201in" svg:height="0.539in" svg:x="3.7516in" svg:y="10.8598in" svg:viewBox="0 0 18086 1370" svg:d="M0 1370h9043M9043 0h9043">
        <text:p/>
      </draw:path>
      <draw:frame text:anchor-type="page" text:anchor-page-number="5" draw:z-index="617" draw:name="Shape688" draw:style-name="gr1" draw:text-style-name="P2" svg:width="3.2224in" svg:height="0.1343in" svg:x="2.139in" svg:y="8.1591in">
        <draw:text-box>
          <text:p><text:span text:style-name="T14">FRANCISCO FELIPE LORENZO|TRANSPORTE INSULAR DE ...</text:span></text:p>
        </draw:text-box>
      </draw:frame>
      <draw:polygon text:anchor-type="page" text:anchor-page-number="2" draw:z-index="616" draw:name="Shape300" draw:style-name="gr8" draw:text-style-name="P7" svg:width="0.011in" svg:height="0.113in" svg:x="7.0008in" svg:y="8.1882in" svg:viewBox="0 0 29 288" draw:points="0,0 29,0 29,288 0,288">
        <text:p/>
      </draw:polygon>
      <draw:polygon text:anchor-type="page" text:anchor-page-number="2" draw:z-index="615" draw:name="Shape304" draw:style-name="gr9" draw:text-style-name="P8" svg:width="0.0114in" svg:height="0.124in" svg:x="7.1134in" svg:y="8.1882in" svg:viewBox="0 0 30 316" draw:points="0,0 30,0 30,316 0,316">
        <text:p/>
      </draw:polygon>
      <draw:path text:anchor-type="page" text:anchor-page-number="4" draw:z-index="614" draw:name="Shape575" draw:style-name="gr11" draw:text-style-name="P2" svg:width="6.5587in" svg:height="1.0783in" svg:x="0.4724in" svg:y="10.8598in" svg:viewBox="0 0 16660 2740" svg:d="M0 2740v-1370M0 1370h8330M8330 0h8330">
        <text:p/>
      </draw:path>
      <draw:polygon text:anchor-type="page" text:anchor-page-number="1" draw:z-index="613" draw:name="Shape100" draw:style-name="gr6" draw:text-style-name="P6" svg:width="2.3335in" svg:height="0.1772in" svg:x="4.1457in" svg:y="5.3539in" svg:viewBox="0 0 5928 451" draw:points="0,0 5928,0 5928,451 0,451">
        <text:p/>
      </draw:polygon>
      <draw:line text:anchor-type="page" text:anchor-page-number="6" draw:z-index="612" draw:name="Shape811" draw:style-name="gr12" draw:text-style-name="P2" svg:x1="1.1941in" svg:y1="7.2083in" svg:x2="1.1941in" svg:y2="7.3469in">
        <text:p/>
      </draw:line>
      <draw:line text:anchor-type="page" text:anchor-page-number="5" draw:z-index="611" draw:name="Shape700" draw:style-name="gr12" draw:text-style-name="P2" svg:x1="7.861in" svg:y1="8.4858in" svg:x2="7.861in" svg:y2="9.1701in">
        <text:p/>
      </draw:line>
      <draw:frame text:anchor-type="page" text:anchor-page-number="4" draw:z-index="610" draw:name="Shape564" draw:style-name="gr1" draw:text-style-name="P2" svg:width="2.1579in" svg:height="0.1677in" svg:x="3.5138in" svg:y="6.4043in">
        <draw:text-box>
          <text:p><text:span text:style-name="T13">Número de Documento Electrónico</text:span></text:p>
        </draw:text-box>
      </draw:frame>
      <draw:line text:anchor-type="page" text:anchor-page-number="5" draw:z-index="609" draw:name="Shape707" draw:style-name="gr12" draw:text-style-name="P2" svg:x1="3.5102in" svg:y1="9.1665in" svg:x2="7.8646in" svg:y2="9.1665in">
        <text:p/>
      </draw:line>
      <draw:polygon text:anchor-type="page" text:anchor-page-number="2" draw:z-index="608" draw:name="Shape309" draw:style-name="gr9" draw:text-style-name="P8" svg:width="0.124in" svg:height="0.011in" svg:x="7.0008in" svg:y="8.3012in" svg:viewBox="0 0 316 29" draw:points="0,0 316,0 316,29 0,29">
        <text:p/>
      </draw:polygon>
      <draw:frame text:anchor-type="page" text:anchor-page-number="1" draw:z-index="607" draw:name="Shape79" draw:style-name="gr1" draw:text-style-name="P2" svg:width="0.1567in" svg:height="0.1134in" svg:x="2.9689in" svg:y="5.202in">
        <draw:text-box>
          <text:p><text:span text:style-name="T4">Fax</text:span></text:p>
        </draw:text-box>
      </draw:frame>
      <draw:frame text:anchor-type="page" text:anchor-page-number="6" draw:z-index="606" draw:name="Shape809" draw:style-name="gr1" draw:text-style-name="P2" svg:width="0.3248in" svg:height="0.1677in" svg:x="1.222in" svg:y="7.0417in">
        <draw:text-box>
          <text:p><text:span text:style-name="T13">Hash</text:span></text:p>
        </draw:text-box>
      </draw:frame>
      <draw:polygon text:anchor-type="page" text:anchor-page-number="2" draw:z-index="605" draw:name="Shape298" draw:style-name="gr10" draw:text-style-name="P9" svg:width="0.124in" svg:height="0.0114in" svg:x="7.0008in" svg:y="8.1768in" svg:viewBox="0 0 316 30" draw:points="0,0 316,0 316,30 0,30">
        <text:p/>
      </draw:polygon>
      <draw:line text:anchor-type="page" text:anchor-page-number="4" draw:z-index="604" draw:name="Shape560" draw:style-name="gr12" draw:text-style-name="P2" svg:x1="7.861in" svg:y1="6.3713in" svg:x2="7.861in" svg:y2="6.5693in">
        <text:p/>
      </draw:line>
      <draw:line text:anchor-type="page" text:anchor-page-number="6" draw:z-index="603" draw:name="Shape804" draw:style-name="gr12" draw:text-style-name="P2" svg:x1="1.1941in" svg:y1="7.0102in" svg:x2="1.1941in" svg:y2="7.2083in">
        <text:p/>
      </draw:line>
      <draw:line text:anchor-type="page" text:anchor-page-number="5" draw:z-index="602" draw:name="Shape699" draw:style-name="gr12" draw:text-style-name="P2" svg:x1="3.5138in" svg:y1="8.4858in" svg:x2="3.5138in" svg:y2="9.1701in">
        <text:p/>
      </draw:line>
      <draw:polygon text:anchor-type="page" text:anchor-page-number="1" draw:z-index="601" draw:name="Shape98" draw:style-name="gr5" draw:text-style-name="P5" svg:width="0.0102in" svg:height="0.1772in" svg:x="4.1146in" svg:y="5.3539in" svg:viewBox="0 0 27 451" draw:points="0,0 27,0 27,451 0,451">
        <text:p/>
      </draw:polygon>
      <draw:line text:anchor-type="page" text:anchor-page-number="5" draw:z-index="600" draw:name="Shape686" draw:style-name="gr12" draw:text-style-name="P2" svg:x1="7.861in" svg:y1="8.0969in" svg:x2="7.861in" svg:y2="8.2913in">
        <text:p/>
      </draw:line>
      <draw:polygon text:anchor-type="page" text:anchor-page-number="1" draw:z-index="599" draw:name="Shape97" draw:style-name="gr5" draw:text-style-name="P5" svg:width="0.0106in" svg:height="0.1772in" svg:x="2.9685in" svg:y="5.3539in" svg:viewBox="0 0 28 451" draw:points="0,0 28,0 28,451 0,451">
        <text:p/>
      </draw:polygon>
      <draw:polygon text:anchor-type="page" text:anchor-page-number="2" draw:z-index="598" draw:name="Shape297" draw:style-name="gr10" draw:text-style-name="P9" svg:width="0.0114in" svg:height="0.1354in" svg:x="6.9894in" svg:y="8.1768in" svg:viewBox="0 0 30 345" draw:points="0,0 30,0 30,345 0,345">
        <text:p/>
      </draw:polygon>
      <draw:line text:anchor-type="page" text:anchor-page-number="6" draw:z-index="597" draw:name="Shape807" draw:style-name="gr12" draw:text-style-name="P2" svg:x1="1.1909in" svg:y1="7.0138in" svg:x2="3.5276in" svg:y2="7.0138in">
        <text:p/>
      </draw:line>
      <draw:line text:anchor-type="page" text:anchor-page-number="4" draw:z-index="596" draw:name="Shape559" draw:style-name="gr12" draw:text-style-name="P2" svg:x1="3.5138in" svg:y1="6.3713in" svg:x2="3.5138in" svg:y2="6.5693in">
        <text:p/>
      </draw:line>
      <draw:line text:anchor-type="page" text:anchor-page-number="5" draw:z-index="595" draw:name="Shape682" draw:style-name="gr12" draw:text-style-name="P2" svg:x1="1.1941in" svg:y1="8.0969in" svg:x2="1.1941in" svg:y2="8.2913in">
        <text:p/>
      </draw:line>
      <draw:frame text:anchor-type="page" text:anchor-page-number="2" draw:z-index="594" draw:name="Shape308" draw:style-name="gr1" draw:text-style-name="P2" svg:width="1.1413in" svg:height="0.1134in" svg:x="0.6252in" svg:y="8.3063in">
        <draw:text-box>
          <text:p><text:span text:style-name="T4">imputación de las pérdidas.</text:span></text:p>
        </draw:text-box>
      </draw:frame>
      <draw:line text:anchor-type="page" text:anchor-page-number="4" draw:z-index="593" draw:name="Shape562" draw:style-name="gr12" draw:text-style-name="P2" svg:x1="3.5102in" svg:y1="6.3748in" svg:x2="7.8646in" svg:y2="6.3748in">
        <text:p/>
      </draw:line>
      <draw:polygon text:anchor-type="page" text:anchor-page-number="1" draw:z-index="592" draw:name="Shape99" draw:style-name="gr5" draw:text-style-name="P5" svg:width="1.1563in" svg:height="0.0106in" svg:x="2.9685in" svg:y="5.5205in" svg:viewBox="0 0 2938 28" draw:points="0,0 2938,0 2938,28 0,28">
        <text:p/>
      </draw:polygon>
      <draw:frame text:anchor-type="page" text:anchor-page-number="6" draw:z-index="591" draw:name="Shape803" draw:style-name="gr1" draw:text-style-name="P2" svg:width="1.0217in" svg:height="0.1343in" svg:x="5.639in" svg:y="6.8811in">
        <draw:text-box>
          <text:p><text:span text:style-name="T14">01/07/2024 08:35:36</text:span></text:p>
        </draw:text-box>
      </draw:frame>
      <draw:frame text:anchor-type="page" text:anchor-page-number="2" draw:z-index="590" draw:name="Shape296" draw:style-name="gr1" draw:text-style-name="P2" svg:width="5.3406in" svg:height="0.1134in" svg:x="0.6252in" svg:y="8.1811in">
        <draw:text-box>
          <text:p><text:span text:style-name="T4">Certificación de los acuerdos de la Asamblea General de aprobación de las cuentas anuales y de aplicación de los excedentes o</text:span></text:p>
        </draw:text-box>
      </draw:frame>
      <draw:line text:anchor-type="page" text:anchor-page-number="6" draw:z-index="589" draw:name="Shape819" draw:style-name="gr12" draw:text-style-name="P2" svg:x1="1.1909in" svg:y1="7.8886in" svg:x2="3.5in" svg:y2="7.8886in">
        <text:p/>
      </draw:line>
      <draw:polygon text:anchor-type="page" text:anchor-page-number="1" draw:z-index="588" draw:name="Shape96" draw:style-name="gr5" draw:text-style-name="P5" svg:width="1.1563in" svg:height="0.0106in" svg:x="2.9685in" svg:y="5.3539in" svg:viewBox="0 0 2938 28" draw:points="0,0 2938,0 2938,28 0,28">
        <text:p/>
      </draw:polygon>
      <draw:frame text:anchor-type="page" text:anchor-page-number="4" draw:z-index="587" draw:name="Shape571" draw:style-name="gr1" draw:text-style-name="P2" svg:width="2.165in" svg:height="0.1177in" svg:x="1.2701in" svg:y="7.0756in">
        <draw:text-box>
          <text:p><text:span text:style-name="T9">3106EDBF889F34866AC8943BF87EE7D6CE04E</text:span></text:p>
        </draw:text-box>
      </draw:frame>
      <draw:frame text:anchor-type="page" text:anchor-page-number="5" draw:z-index="586" draw:name="Shape640" draw:style-name="gr1" draw:text-style-name="P2" svg:width="2.1551in" svg:height="0.1677in" svg:x="1.2083in" svg:y="5.5429in">
        <draw:text-box>
          <text:p><text:span text:style-name="T12">Cuenta de Pérdidas y Ganancias</text:span></text:p>
        </draw:text-box>
      </draw:frame>
      <draw:line text:anchor-type="page" text:anchor-page-number="6" draw:z-index="585" draw:name="Shape815" draw:style-name="gr12" draw:text-style-name="P2" svg:x1="1.1941in" svg:y1="7.2776in" svg:x2="1.1941in" svg:y2="7.8921in">
        <text:p/>
      </draw:line>
      <draw:polygon text:anchor-type="page" text:anchor-page-number="1" draw:z-index="584" draw:name="Shape95" draw:style-name="gr6" draw:text-style-name="P6" svg:width="1.1563in" svg:height="0.1772in" svg:x="2.9685in" svg:y="5.3539in" svg:viewBox="0 0 2938 451" draw:points="0,0 2938,0 2938,451 0,451">
        <text:p/>
      </draw:polygon>
      <draw:frame text:anchor-type="page" text:anchor-page-number="2" draw:z-index="583" draw:name="Shape293" draw:style-name="gr1" draw:text-style-name="P2" svg:width="0.3067in" svg:height="0.1134in" svg:x="6.9898in" svg:y="7.7854in">
        <draw:text-box>
          <text:p><text:span text:style-name="T5">Aporta</text:span></text:p>
        </draw:text-box>
      </draw:frame>
      <draw:frame text:anchor-type="page" text:anchor-page-number="4" draw:z-index="582" draw:name="Shape572" draw:style-name="gr2" draw:text-style-name="P2" svg:width="4.0831in" svg:height="0.4862in" svg:x="3.6528in" svg:y="6.6807in">
        <draw:image xlink:href="Pictures/1000000000000199000000184C115AA2ABB10B74.jpg" xlink:type="simple" xlink:show="embed" xlink:actuate="onLoad" draw:mime-type="image/jpeg">
          <text:p/>
        </draw:image>
      </draw:frame>
      <draw:frame text:anchor-type="page" text:anchor-page-number="5" draw:z-index="581" draw:name="Shape663" draw:style-name="gr1" draw:text-style-name="P2" svg:width="2.1579in" svg:height="0.1677in" svg:x="3.5138in" svg:y="6.4043in">
        <draw:text-box>
          <text:p><text:span text:style-name="T13">Número de Documento Electrónico</text:span></text:p>
        </draw:text-box>
      </draw:frame>
      <draw:frame text:anchor-type="page" text:anchor-page-number="1" draw:z-index="580" draw:name="Shape93" draw:style-name="gr1" draw:text-style-name="P2" svg:width="0.5224in" svg:height="0.1134in" svg:x="1.8126in" svg:y="5.4008in">
        <draw:text-box>
          <text:p><text:span text:style-name="T15">669 484 102</text:span></text:p>
        </draw:text-box>
      </draw:frame>
      <draw:line text:anchor-type="page" text:anchor-page-number="5" draw:z-index="579" draw:name="Shape659" draw:style-name="gr12" draw:text-style-name="P2" svg:x1="7.861in" svg:y1="6.3713in" svg:x2="7.861in" svg:y2="6.5693in">
        <text:p/>
      </draw:line>
      <draw:frame text:anchor-type="page" text:anchor-page-number="4" draw:z-index="578" draw:name="Shape570" draw:style-name="gr2" draw:text-style-name="P2" svg:width="2.1531in" svg:height="0.278in" svg:x="1.278in" svg:y="6.7362in">
        <draw:image xlink:href="Pictures/10000000000002D80000001871D8FCB6478B26CD.jpg" xlink:type="simple" xlink:show="embed" xlink:actuate="onLoad" draw:mime-type="image/jpeg">
          <text:p/>
        </draw:image>
      </draw:frame>
      <draw:line text:anchor-type="page" text:anchor-page-number="6" draw:z-index="577" draw:name="Shape798" draw:style-name="gr12" draw:text-style-name="P2" svg:x1="6.861in" svg:y1="6.8193in" svg:x2="6.861in" svg:y2="7.0138in">
        <text:p/>
      </draw:line>
      <draw:polygon text:anchor-type="page" text:anchor-page-number="2" draw:z-index="576" draw:name="Shape295" draw:style-name="gr6" draw:text-style-name="P6" svg:width="7.052in" svg:height="0.3539in" svg:x="0.6039in" svg:y="8.0937in" svg:viewBox="0 0 17913 900" draw:points="0,0 17913,0 17913,900 0,900">
        <text:p/>
      </draw:polygon>
      <draw:frame text:anchor-type="page" text:anchor-page-number="1" draw:z-index="575" draw:name="Shape78" draw:style-name="gr1" draw:text-style-name="P2" svg:width="0.5996in" svg:height="0.1134in" svg:x="1.7917in" svg:y="5.202in">
        <draw:text-box>
          <text:p><text:span text:style-name="T4">Teléfono móvil</text:span></text:p>
        </draw:text-box>
      </draw:frame>
      <draw:polygon text:anchor-type="page" text:anchor-page-number="2" draw:z-index="574" draw:name="Shape294" draw:style-name="gr13" draw:text-style-name="P10" svg:width="7.052in" svg:height="0.0209in" svg:x="0.6039in" svg:y="8.0728in" svg:viewBox="0 0 17913 54" draw:points="0,0 17913,0 17913,54 0,54">
        <text:p/>
      </draw:polygon>
      <draw:line text:anchor-type="page" text:anchor-page-number="6" draw:z-index="573" draw:name="Shape797" draw:style-name="gr12" draw:text-style-name="P2" svg:x1="5.1803in" svg:y1="6.8193in" svg:x2="5.1803in" svg:y2="7.0138in">
        <text:p/>
      </draw:line>
      <draw:frame text:anchor-type="page" text:anchor-page-number="4" draw:z-index="572" draw:name="Shape568" draw:style-name="gr1" draw:text-style-name="P2" svg:width="1.8906in" svg:height="0.1016in" svg:x="1.402in" svg:y="6.622in">
        <draw:text-box>
          <text:p><text:span text:style-name="T10">urn:uuid:47791aa1-79ba-4969-9ddd-f866ae3ca7b9</text:span></text:p>
        </draw:text-box>
      </draw:frame>
      <draw:line text:anchor-type="page" text:anchor-page-number="5" draw:z-index="571" draw:name="Shape658" draw:style-name="gr12" draw:text-style-name="P2" svg:x1="3.5138in" svg:y1="6.3713in" svg:x2="3.5138in" svg:y2="6.5693in">
        <text:p/>
      </draw:line>
      <draw:frame text:anchor-type="page" text:anchor-page-number="2" draw:z-index="570" draw:name="Shape292" draw:style-name="gr1" draw:text-style-name="P2" svg:width="1.3406in" svg:height="0.1134in" svg:x="0.6146in" svg:y="7.7854in">
        <draw:text-box>
          <text:p><text:span text:style-name="T5">Denominación del documento</text:span></text:p>
        </draw:text-box>
      </draw:frame>
      <draw:line text:anchor-type="page" text:anchor-page-number="5" draw:z-index="569" draw:name="Shape661" draw:style-name="gr12" draw:text-style-name="P2" svg:x1="3.5102in" svg:y1="6.3748in" svg:x2="7.8646in" svg:y2="6.3748in">
        <text:p/>
      </draw:line>
      <draw:polygon text:anchor-type="page" text:anchor-page-number="1" draw:z-index="568" draw:name="Shape92" draw:style-name="gr5" draw:text-style-name="P5" svg:width="0.0102in" svg:height="0.1772in" svg:x="2.9374in" svg:y="5.3539in" svg:viewBox="0 0 27 451" draw:points="0,0 27,0 27,451 0,451">
        <text:p/>
      </draw:polygon>
      <draw:frame text:anchor-type="page" text:anchor-page-number="6" draw:z-index="567" draw:name="Shape802" draw:style-name="gr1" draw:text-style-name="P2" svg:width="0.3394in" svg:height="0.1343in" svg:x="5.1937in" svg:y="6.8811in">
        <draw:text-box>
          <text:p><text:span text:style-name="T14">Fecha:</text:span></text:p>
        </draw:text-box>
      </draw:frame>
      <draw:line text:anchor-type="page" text:anchor-page-number="4" draw:z-index="566" draw:name="Shape565" draw:style-name="gr12" draw:text-style-name="P2" svg:x1="1.1941in" svg:y1="6.5693in" svg:x2="1.1941in" svg:y2="6.7083in">
        <text:p/>
      </draw:line>
      <draw:frame text:anchor-type="page" text:anchor-page-number="6" draw:z-index="565" draw:name="Shape793" draw:style-name="gr1" draw:text-style-name="P2" svg:width="6.4248in" svg:height="0.1343in" svg:x="1.222in" svg:y="6.6953in">
        <draw:text-box>
          <text:p><text:span text:style-name="T14">NDE permite verificar la integridad de esta copia electrónica en la dirección: https://sede.gobiernodecanarias.org/sede/verifica_doc</text:span></text:p>
        </draw:text-box>
      </draw:frame>
      <draw:frame text:anchor-type="page" text:anchor-page-number="4" draw:z-index="564" draw:name="Shape563" draw:style-name="gr1" draw:text-style-name="P2" svg:width="0.3248in" svg:height="0.1677in" svg:x="1.222in" svg:y="6.402in">
        <draw:text-box>
          <text:p><text:span text:style-name="T13">Hash</text:span></text:p>
        </draw:text-box>
      </draw:frame>
      <draw:frame text:anchor-type="page" text:anchor-page-number="2" draw:z-index="563" draw:name="Shape289" draw:style-name="gr1" draw:text-style-name="P2" svg:width="2.2224in" svg:height="0.2012in" svg:x="0.6457in" svg:y="7.4098in">
        <draw:text-box>
          <text:p><text:span text:style-name="T7">DOCUMENTOS A APORTAR</text:span></text:p>
        </draw:text-box>
      </draw:frame>
      <draw:polygon text:anchor-type="page" text:anchor-page-number="1" draw:z-index="562" draw:name="Shape91" draw:style-name="gr5" draw:text-style-name="P5" svg:width="0.0106in" svg:height="0.1772in" svg:x="1.7913in" svg:y="5.3539in" svg:viewBox="0 0 28 451" draw:points="0,0 28,0 28,451 0,451">
        <text:p/>
      </draw:polygon>
      <draw:frame text:anchor-type="page" text:anchor-page-number="5" draw:z-index="561" draw:name="Shape670" draw:style-name="gr1" draw:text-style-name="P2" svg:width="2.1941in" svg:height="0.1177in" svg:x="1.2543in" svg:y="7.0756in">
        <draw:text-box>
          <text:p><text:span text:style-name="T9">9BEDFFBDD18419EC90F8D9EC71440F651B8FE</text:span></text:p>
        </draw:text-box>
      </draw:frame>
      <draw:line text:anchor-type="page" text:anchor-page-number="6" draw:z-index="560" draw:name="Shape789" draw:style-name="gr12" draw:text-style-name="P2" svg:x1="7.861in" svg:y1="6.413in" svg:x2="7.861in" svg:y2="6.8228in">
        <text:p/>
      </draw:line>
      <draw:frame text:anchor-type="page" text:anchor-page-number="2" draw:z-index="559" draw:name="Shape287" draw:style-name="gr1" draw:text-style-name="P2" svg:width="6.865in" svg:height="0.1134in" svg:x="0.6043in" svg:y="6.952in">
        <draw:text-box>
          <text:p><text:span text:style-name="T4">(1) La Administración consultará los datos relacionados salvo que la persona solicitante marque el check de "me opongo" en cuyo caso deberá aportar el documento.</text:span></text:p>
        </draw:text-box>
      </draw:frame>
      <draw:line text:anchor-type="page" text:anchor-page-number="4" draw:z-index="558" draw:name="Shape558" draw:style-name="gr12" draw:text-style-name="P2" svg:x1="1.1941in" svg:y1="6.3713in" svg:x2="1.1941in" svg:y2="6.5693in">
        <text:p/>
      </draw:line>
      <draw:polygon text:anchor-type="page" text:anchor-page-number="1" draw:z-index="557" draw:name="Shape94" draw:style-name="gr5" draw:text-style-name="P5" svg:width="1.1563in" svg:height="0.0106in" svg:x="1.7913in" svg:y="5.5205in" svg:viewBox="0 0 2938 28" draw:points="0,0 2938,0 2938,28 0,28">
        <text:p/>
      </draw:polygon>
      <draw:frame text:anchor-type="page" text:anchor-page-number="5" draw:z-index="556" draw:name="Shape671" draw:style-name="gr2" draw:text-style-name="P2" svg:width="4.0831in" svg:height="0.4862in" svg:x="3.6528in" svg:y="6.6807in">
        <draw:image xlink:href="Pictures/10000000000001990000001894F8632137D50B0A.jpg" xlink:type="simple" xlink:show="embed" xlink:actuate="onLoad" draw:mime-type="image/jpeg">
          <text:p/>
        </draw:image>
      </draw:frame>
      <draw:line text:anchor-type="page" text:anchor-page-number="4" draw:z-index="555" draw:name="Shape561" draw:style-name="gr12" draw:text-style-name="P2" svg:x1="1.1909in" svg:y1="6.3748in" svg:x2="3.5276in" svg:y2="6.3748in">
        <text:p/>
      </draw:line>
      <draw:frame text:anchor-type="page" text:anchor-page-number="3" draw:z-index="554" draw:name="Shape479" draw:style-name="gr1" draw:text-style-name="P2" svg:width="0.6413in" svg:height="0.126in" svg:x="7.0201in" svg:y="11.0181in">
        <draw:text-box>
          <text:p><text:span text:style-name="T18">Página 3 de 3</text:span></text:p>
        </draw:text-box>
      </draw:frame>
      <draw:line text:anchor-type="page" text:anchor-page-number="6" draw:z-index="553" draw:name="Shape794" draw:style-name="gr12" draw:text-style-name="P2" svg:x1="1.1909in" svg:y1="6.8193in" svg:x2="7.8646in" svg:y2="6.8193in">
        <text:p/>
      </draw:line>
      <draw:polygon text:anchor-type="page" text:anchor-page-number="1" draw:z-index="552" draw:name="Shape90" draw:style-name="gr5" draw:text-style-name="P5" svg:width="1.1563in" svg:height="0.0106in" svg:x="1.7913in" svg:y="5.3539in" svg:viewBox="0 0 2938 28" draw:points="0,0 2938,0 2938,28 0,28">
        <text:p/>
      </draw:polygon>
      <draw:frame text:anchor-type="page" text:anchor-page-number="5" draw:z-index="551" draw:name="Shape669" draw:style-name="gr2" draw:text-style-name="P2" svg:width="2.1531in" svg:height="0.278in" svg:x="1.278in" svg:y="6.7362in">
        <draw:image xlink:href="Pictures/10000000000002EE000000183EEE1E9E35B32521.jpg" xlink:type="simple" xlink:show="embed" xlink:actuate="onLoad" draw:mime-type="image/jpeg">
          <text:p/>
        </draw:image>
      </draw:frame>
      <draw:polygon text:anchor-type="page" text:anchor-page-number="2" draw:z-index="550" draw:name="Shape291" draw:style-name="gr6" draw:text-style-name="P6" svg:width="7.0728in" svg:height="3.3961in" svg:x="0.5937in" svg:y="7.7185in" svg:viewBox="0 0 17966 8627" draw:points="0,0 17966,0 17966,8627 0,8627">
        <text:p/>
      </draw:polygon>
      <draw:frame text:anchor-type="page" text:anchor-page-number="4" draw:z-index="549" draw:name="Shape557" draw:style-name="gr1" draw:text-style-name="P2" svg:width="1.0217in" svg:height="0.1343in" svg:x="5.639in" svg:y="6.2425in">
        <draw:text-box>
          <text:p><text:span text:style-name="T14">01/07/2024 08:38:26</text:span></text:p>
        </draw:text-box>
      </draw:frame>
      <draw:frame text:anchor-type="page" text:anchor-page-number="3" draw:z-index="548" draw:name="Shape478" draw:style-name="gr1" draw:text-style-name="P2" svg:width="2.987in" svg:height="0.1512in" svg:x="0.5835in" svg:y="10.9717in">
        <draw:text-box>
          <text:p><text:span text:style-name="T17">Depósito de Cuentas de las Sociedades Cooperativas</text:span></text:p>
        </draw:text-box>
      </draw:frame>
      <draw:line text:anchor-type="page" text:anchor-page-number="6" draw:z-index="547" draw:name="Shape788" draw:style-name="gr12" draw:text-style-name="P2" svg:x1="1.1941in" svg:y1="6.413in" svg:x2="1.1941in" svg:y2="6.8228in">
        <text:p/>
      </draw:line>
      <draw:frame text:anchor-type="page" text:anchor-page-number="5" draw:z-index="546" draw:name="Shape667" draw:style-name="gr1" draw:text-style-name="P2" svg:width="1.8689in" svg:height="0.1016in" svg:x="1.411in" svg:y="6.622in">
        <draw:text-box>
          <text:p><text:span text:style-name="T10">urn:uuid:7c4d7f9b-a221-4cdc-a69c-896e73ee9e0c</text:span></text:p>
        </draw:text-box>
      </draw:frame>
      <draw:polygon text:anchor-type="page" text:anchor-page-number="1" draw:z-index="545" draw:name="Shape89" draw:style-name="gr6" draw:text-style-name="P6" svg:width="1.1563in" svg:height="0.1772in" svg:x="1.7913in" svg:y="5.3539in" svg:viewBox="0 0 2938 451" draw:points="0,0 2938,0 2938,451 0,451">
        <text:p/>
      </draw:polygon>
      <draw:polygon text:anchor-type="page" text:anchor-page-number="2" draw:z-index="544" draw:name="Shape288" draw:style-name="gr4" draw:text-style-name="P4" svg:width="7.0728in" svg:height="0.2815in" svg:x="0.5937in" svg:y="7.3331in" svg:viewBox="0 0 17966 716" draw:points="0,0 17966,0 17966,716 0,716">
        <text:p/>
      </draw:polygon>
      <draw:frame text:anchor-type="page" text:anchor-page-number="1" draw:z-index="543" draw:name="Shape77" draw:style-name="gr1" draw:text-style-name="P2" svg:width="0.5024in" svg:height="0.1134in" svg:x="0.6146in" svg:y="5.202in">
        <draw:text-box>
          <text:p><text:span text:style-name="T4">Teléfono fijo</text:span></text:p>
        </draw:text-box>
      </draw:frame>
      <draw:frame text:anchor-type="page" text:anchor-page-number="3" draw:z-index="542" draw:name="Shape477" draw:style-name="gr1" draw:text-style-name="P2" svg:width="3.165in" svg:height="0.176in" svg:x="0.5937in" svg:y="8.1228in">
        <draw:text-box>
          <text:p><text:span text:style-name="T8">Servicio de Promoción de la Economía Social</text:span></text:p>
        </draw:text-box>
      </draw:frame>
      <draw:polygon text:anchor-type="page" text:anchor-page-number="2" draw:z-index="541" draw:name="Shape290" draw:style-name="gr6" draw:text-style-name="P6" svg:width="7.0728in" svg:height="3.5941in" svg:x="0.5937in" svg:y="7.5205in" svg:viewBox="0 0 17966 9130" draw:points="0,0 17966,0 17966,9130 0,9130">
        <text:p/>
      </draw:polygon>
      <draw:line text:anchor-type="page" text:anchor-page-number="5" draw:z-index="540" draw:name="Shape664" draw:style-name="gr12" draw:text-style-name="P2" svg:x1="1.1941in" svg:y1="6.5693in" svg:x2="1.1941in" svg:y2="6.7083in">
        <text:p/>
      </draw:line>
      <draw:line text:anchor-type="page" text:anchor-page-number="4" draw:z-index="539" draw:name="Shape573" draw:style-name="gr12" draw:text-style-name="P2" svg:x1="1.1909in" svg:y1="7.25in" svg:x2="3.5in" svg:y2="7.25in">
        <text:p/>
      </draw:line>
      <draw:line text:anchor-type="page" text:anchor-page-number="6" draw:z-index="538" draw:name="Shape790" draw:style-name="gr12" draw:text-style-name="P2" svg:x1="1.1909in" svg:y1="6.4165in" svg:x2="7.8646in" svg:y2="6.4165in">
        <text:p/>
      </draw:line>
      <draw:frame text:anchor-type="page" text:anchor-page-number="3" draw:z-index="537" draw:name="Shape397" draw:style-name="gr2" draw:text-style-name="P2" svg:width="0.385in" svg:height="0.7398in" svg:x="7.2398in" svg:y="0.3846in">
        <draw:image xlink:href="Pictures/100000000000004A0000008C2BBB00F711C70E62.jpg" xlink:type="simple" xlink:show="embed" xlink:actuate="onLoad" draw:mime-type="image/jpeg">
          <text:p/>
        </draw:image>
      </draw:frame>
      <draw:frame text:anchor-type="page" text:anchor-page-number="5" draw:z-index="536" draw:name="Shape662" draw:style-name="gr1" draw:text-style-name="P2" svg:width="0.3248in" svg:height="0.1677in" svg:x="1.222in" svg:y="6.402in">
        <draw:text-box>
          <text:p><text:span text:style-name="T13">Hash</text:span></text:p>
        </draw:text-box>
      </draw:frame>
      <draw:line text:anchor-type="page" text:anchor-page-number="4" draw:z-index="535" draw:name="Shape569" draw:style-name="gr12" draw:text-style-name="P2" svg:x1="1.1941in" svg:y1="6.6386in" svg:x2="1.1941in" svg:y2="7.2531in">
        <text:p/>
      </draw:line>
      <draw:frame text:anchor-type="page" text:anchor-page-number="6" draw:z-index="534" draw:name="Shape792" draw:style-name="gr1" draw:text-style-name="P2" svg:width="6.485in" svg:height="0.1343in" svg:x="1.222in" svg:y="6.5673in">
        <draw:text-box>
          <text:p><text:span text:style-name="T14">de los servicios electrónicos de confianza.Número de Documento Electrónico (NDE): 0mZ7-vlQ7-C36T4lNDcvo3jKiOmsNbr70. Este</text:span></text:p>
        </draw:text-box>
      </draw:frame>
      <draw:frame text:anchor-type="page" text:anchor-page-number="2" draw:z-index="533" draw:name="Shape279" draw:style-name="gr7" draw:text-style-name="P2" svg:width="0.0016in" svg:height="0.1953in" svg:x="7.1772in" svg:y="6.3583in">
        <draw:text-box>
          <text:p/>
        </draw:text-box>
      </draw:frame>
      <draw:polygon text:anchor-type="page" text:anchor-page-number="1" draw:z-index="532" draw:name="Shape84" draw:style-name="gr5" draw:text-style-name="P5" svg:width="0.0102in" svg:height="0.1772in" svg:x="1.7602in" svg:y="5.3539in" svg:viewBox="0 0 27 451" draw:points="0,0 27,0 27,451 0,451">
        <text:p/>
      </draw:polygon>
      <draw:line text:anchor-type="page" text:anchor-page-number="5" draw:z-index="531" draw:name="Shape657" draw:style-name="gr12" draw:text-style-name="P2" svg:x1="1.1941in" svg:y1="6.3713in" svg:x2="1.1941in" svg:y2="6.5693in">
        <text:p/>
      </draw:line>
      <draw:polygon text:anchor-type="page" text:anchor-page-number="2" draw:z-index="530" draw:name="Shape282" draw:style-name="gr6" draw:text-style-name="P6" svg:width="0.0906in" svg:height="0.0906in" svg:x="7.0118in" svg:y="6.3764in" svg:viewBox="0 0 231 231" draw:points="0,0 231,0 231,231 0,231">
        <text:p/>
      </draw:polygon>
      <draw:polygon text:anchor-type="page" text:anchor-page-number="1" draw:z-index="529" draw:name="Shape83" draw:style-name="gr5" draw:text-style-name="P5" svg:width="0.0102in" svg:height="0.1772in" svg:x="0.6146in" svg:y="5.3539in" svg:viewBox="0 0 27 451" draw:points="0,0 27,0 27,451 0,451">
        <text:p/>
      </draw:polygon>
      <draw:frame text:anchor-type="page" text:anchor-page-number="6" draw:z-index="528" draw:name="Shape791" draw:style-name="gr1" draw:text-style-name="P2" svg:width="6.478in" svg:height="0.1343in" svg:x="1.222in" svg:y="6.4398in">
        <draw:text-box>
          <text:p><text:span text:style-name="T14">Este documento incorpora firma electrónica de acuerdo a la Ley 6/2020, de 11 de noviembre, reguladora de determinados aspectos</text:span></text:p>
        </draw:text-box>
      </draw:frame>
      <draw:frame text:anchor-type="page" text:anchor-page-number="3" draw:z-index="527" draw:name="Shape475" draw:style-name="gr1" draw:text-style-name="P2" svg:width="2.7161in" svg:height="0.1134in" svg:x="0.6043in" svg:y="7.098in">
        <draw:text-box>
          <text:p><text:span text:style-name="T16">SECC. REG. COOPERATIVAS Y SOCIEDADES LABORALES TF</text:span></text:p>
        </draw:text-box>
      </draw:frame>
      <draw:line text:anchor-type="page" text:anchor-page-number="4" draw:z-index="526" draw:name="Shape552" draw:style-name="gr12" draw:text-style-name="P2" svg:x1="6.861in" svg:y1="6.1803in" svg:x2="6.861in" svg:y2="6.3748in">
        <text:p/>
      </draw:line>
      <draw:polygon text:anchor-type="page" text:anchor-page-number="1" draw:z-index="525" draw:name="Shape88" draw:style-name="gr5" draw:text-style-name="P5" svg:width="1.1559in" svg:height="0.0106in" svg:x="0.6146in" svg:y="5.5205in" svg:viewBox="0 0 2937 28" draw:points="0,0 2937,0 2937,28 0,28">
        <text:p/>
      </draw:polygon>
      <draw:frame text:anchor-type="page" text:anchor-page-number="6" draw:z-index="524" draw:name="Shape800" draw:style-name="gr1" draw:text-style-name="P2" svg:width="0.628in" svg:height="0.1343in" svg:x="1.222in" svg:y="6.8811in">
        <draw:text-box>
          <text:p><text:span text:style-name="T14">Firmado por:</text:span></text:p>
        </draw:text-box>
      </draw:frame>
      <draw:line text:anchor-type="page" text:anchor-page-number="5" draw:z-index="523" draw:name="Shape660" draw:style-name="gr12" draw:text-style-name="P2" svg:x1="1.1909in" svg:y1="6.3748in" svg:x2="3.5276in" svg:y2="6.3748in">
        <text:p/>
      </draw:line>
      <draw:line text:anchor-type="page" text:anchor-page-number="4" draw:z-index="522" draw:name="Shape551" draw:style-name="gr12" draw:text-style-name="P2" svg:x1="5.1803in" svg:y1="6.1803in" svg:x2="5.1803in" svg:y2="6.3748in">
        <text:p/>
      </draw:line>
      <draw:polygon text:anchor-type="page" text:anchor-page-number="2" draw:z-index="521" draw:name="Shape283" draw:style-name="gr6" draw:text-style-name="P6" svg:width="0.011in" svg:height="0.1016in" svg:x="7.1024in" svg:y="6.3764in" svg:viewBox="0 0 29 259" draw:points="0,0 29,0 29,259 0,259">
        <text:p/>
      </draw:polygon>
      <draw:frame text:anchor-type="page" text:anchor-page-number="3" draw:z-index="520" draw:name="Shape470" draw:style-name="gr1" draw:text-style-name="P2" svg:width="0.7496in" svg:height="0.1134in" svg:x="0.5937in" svg:y="6.8799in">
        <draw:text-box>
          <text:p><text:span text:style-name="T4">Unidad destino (*)</text:span></text:p>
        </draw:text-box>
      </draw:frame>
      <draw:frame text:anchor-type="page" text:anchor-page-number="5" draw:z-index="519" draw:name="Shape656" draw:style-name="gr1" draw:text-style-name="P2" svg:width="1.0217in" svg:height="0.1343in" svg:x="5.639in" svg:y="6.2425in">
        <draw:text-box>
          <text:p><text:span text:style-name="T14">01/07/2024 08:35:49</text:span></text:p>
        </draw:text-box>
      </draw:frame>
      <draw:line text:anchor-type="page" text:anchor-page-number="6" draw:z-index="518" draw:name="Shape796" draw:style-name="gr12" draw:text-style-name="P2" svg:x1="1.1941in" svg:y1="6.8193in" svg:x2="1.1941in" svg:y2="7.0138in">
        <text:p/>
      </draw:line>
      <draw:polygon text:anchor-type="page" text:anchor-page-number="2" draw:z-index="517" draw:name="Shape286" draw:style-name="gr6" draw:text-style-name="P6" svg:width="0.1016in" svg:height="0.011in" svg:x="7.0118in" svg:y="6.4669in" svg:viewBox="0 0 259 29" draw:points="0,0 259,0 259,29 0,29">
        <text:p/>
      </draw:polygon>
      <draw:polygon text:anchor-type="page" text:anchor-page-number="3" draw:z-index="516" draw:name="Shape474" draw:style-name="gr5" draw:text-style-name="P5" svg:width="0.0106in" svg:height="0.1772in" svg:x="7.6559in" svg:y="7.0311in" svg:viewBox="0 0 28 451" draw:points="0,0 28,0 28,451 0,451">
        <text:p/>
      </draw:polygon>
      <draw:polygon text:anchor-type="page" text:anchor-page-number="1" draw:z-index="515" draw:name="Shape82" draw:style-name="gr5" draw:text-style-name="P5" svg:width="1.1559in" svg:height="0.0106in" svg:x="0.6146in" svg:y="5.3539in" svg:viewBox="0 0 2937 28" draw:points="0,0 2937,0 2937,28 0,28">
        <text:p/>
      </draw:polygon>
      <draw:frame text:anchor-type="page" text:anchor-page-number="4" draw:z-index="514" draw:name="Shape556" draw:style-name="gr1" draw:text-style-name="P2" svg:width="0.3394in" svg:height="0.1343in" svg:x="5.1937in" svg:y="6.2425in">
        <draw:text-box>
          <text:p><text:span text:style-name="T14">Fecha:</text:span></text:p>
        </draw:text-box>
      </draw:frame>
      <draw:polygon text:anchor-type="page" text:anchor-page-number="2" draw:z-index="513" draw:name="Shape281" draw:style-name="gr8" draw:text-style-name="P7" svg:width="0.1016in" svg:height="0.011in" svg:x="7.0118in" svg:y="6.3654in" svg:viewBox="0 0 259 29" draw:points="0,0 259,0 259,29 0,29">
        <text:p/>
      </draw:polygon>
      <draw:line text:anchor-type="page" text:anchor-page-number="5" draw:z-index="512" draw:name="Shape672" draw:style-name="gr12" draw:text-style-name="P2" svg:x1="1.1909in" svg:y1="7.25in" svg:x2="3.5in" svg:y2="7.25in">
        <text:p/>
      </draw:line>
      <draw:polygon text:anchor-type="page" text:anchor-page-number="3" draw:z-index="511" draw:name="Shape473" draw:style-name="gr5" draw:text-style-name="P5" svg:width="0.0102in" svg:height="0.1772in" svg:x="0.5937in" svg:y="7.0311in" svg:viewBox="0 0 27 451" draw:points="0,0 27,0 27,451 0,451">
        <text:p/>
      </draw:polygon>
      <draw:polygon text:anchor-type="page" text:anchor-page-number="1" draw:z-index="510" draw:name="Shape81" draw:style-name="gr6" draw:text-style-name="P6" svg:width="1.1559in" svg:height="0.1772in" svg:x="0.6146in" svg:y="5.3539in" svg:viewBox="0 0 2937 451" draw:points="0,0 2937,0 2937,451 0,451">
        <text:p/>
      </draw:polygon>
      <draw:frame text:anchor-type="page" text:anchor-page-number="6" draw:z-index="509" draw:name="Shape801" draw:style-name="gr1" draw:text-style-name="P2" svg:width="3.2224in" svg:height="0.1343in" svg:x="2.139in" svg:y="6.8811in">
        <draw:text-box>
          <text:p><text:span text:style-name="T14">FRANCISCO FELIPE LORENZO|TRANSPORTE INSULAR DE ...</text:span></text:p>
        </draw:text-box>
      </draw:frame>
      <draw:frame text:anchor-type="page" text:anchor-page-number="4" draw:z-index="508" draw:name="Shape547" draw:style-name="gr1" draw:text-style-name="P2" svg:width="6.4248in" svg:height="0.1343in" svg:x="1.222in" svg:y="6.0563in">
        <draw:text-box>
          <text:p><text:span text:style-name="T14">NDE permite verificar la integridad de esta copia electrónica en la dirección: https://sede.gobiernodecanarias.org/sede/verifica_doc</text:span></text:p>
        </draw:text-box>
      </draw:frame>
      <draw:line text:anchor-type="page" text:anchor-page-number="5" draw:z-index="507" draw:name="Shape668" draw:style-name="gr12" draw:text-style-name="P2" svg:x1="1.1941in" svg:y1="6.6386in" svg:x2="1.1941in" svg:y2="7.2531in">
        <text:p/>
      </draw:line>
      <draw:polygon text:anchor-type="page" text:anchor-page-number="3" draw:z-index="506" draw:name="Shape476" draw:style-name="gr5" draw:text-style-name="P5" svg:width="7.0728in" svg:height="0.0106in" svg:x="0.5937in" svg:y="7.1976in" svg:viewBox="0 0 17966 28" draw:points="0,0 17966,0 17966,28 0,28">
        <text:p/>
      </draw:polygon>
      <draw:line text:anchor-type="page" text:anchor-page-number="6" draw:z-index="505" draw:name="Shape813" draw:style-name="gr12" draw:text-style-name="P2" svg:x1="7.861in" svg:y1="7.2083in" svg:x2="7.861in" svg:y2="7.8921in">
        <text:p/>
      </draw:line>
      <draw:polygon text:anchor-type="page" text:anchor-page-number="2" draw:z-index="504" draw:name="Shape280" draw:style-name="gr8" draw:text-style-name="P7" svg:width="0.011in" svg:height="0.1126in" svg:x="7.0008in" svg:y="6.3654in" svg:viewBox="0 0 29 287" draw:points="0,0 29,0 29,287 0,287">
        <text:p/>
      </draw:polygon>
      <draw:line text:anchor-type="page" text:anchor-page-number="4" draw:z-index="503" draw:name="Shape543" draw:style-name="gr12" draw:text-style-name="P2" svg:x1="7.861in" svg:y1="5.774in" svg:x2="7.861in" svg:y2="6.1839in">
        <text:p/>
      </draw:line>
      <draw:frame text:anchor-type="page" text:anchor-page-number="1" draw:z-index="502" draw:name="Shape75" draw:style-name="gr1" draw:text-style-name="P2" svg:width="2.285in" svg:height="0.1134in" svg:x="1.8126in" svg:y="4.9417in">
        <draw:text-box>
          <text:p><text:span text:style-name="T15">TRANSPORTE INSULAR DE LA PALMA SDAD COOP</text:span></text:p>
        </draw:text-box>
      </draw:frame>
      <draw:polygon text:anchor-type="page" text:anchor-page-number="2" draw:z-index="501" draw:name="Shape284" draw:style-name="gr9" draw:text-style-name="P8" svg:width="0.0114in" svg:height="0.124in" svg:x="7.1134in" svg:y="6.3654in" svg:viewBox="0 0 30 316" draw:points="0,0 30,0 30,316 0,316">
        <text:p/>
      </draw:polygon>
      <draw:line text:anchor-type="page" text:anchor-page-number="5" draw:z-index="500" draw:name="Shape651" draw:style-name="gr12" draw:text-style-name="P2" svg:x1="6.861in" svg:y1="6.1803in" svg:x2="6.861in" svg:y2="6.3748in">
        <text:p/>
      </draw:line>
      <draw:line text:anchor-type="page" text:anchor-page-number="4" draw:z-index="499" draw:name="Shape548" draw:style-name="gr12" draw:text-style-name="P2" svg:x1="1.1909in" svg:y1="6.1803in" svg:x2="7.8646in" svg:y2="6.1803in">
        <text:p/>
      </draw:line>
      <draw:line text:anchor-type="page" text:anchor-page-number="6" draw:z-index="498" draw:name="Shape820" draw:style-name="gr12" draw:text-style-name="P2" svg:x1="3.5102in" svg:y1="7.8886in" svg:x2="7.8646in" svg:y2="7.8886in">
        <text:p/>
      </draw:line>
      <draw:frame text:anchor-type="page" text:anchor-page-number="1" draw:z-index="497" draw:name="Shape64" draw:style-name="gr1" draw:text-style-name="P2" svg:width="4.3787in" svg:height="0.1134in" svg:x="1.7917in" svg:y="4.7437in">
        <draw:text-box>
          <text:p><text:span text:style-name="T4">Razón social (debería coincidir exactamente con la denominación de los Estatutos o Escritura Pública) (*)</text:span></text:p>
        </draw:text-box>
      </draw:frame>
      <draw:polygon text:anchor-type="page" text:anchor-page-number="3" draw:z-index="496" draw:name="Shape472" draw:style-name="gr5" draw:text-style-name="P5" svg:width="7.0728in" svg:height="0.0102in" svg:x="0.5937in" svg:y="7.0311in" svg:viewBox="0 0 17966 27" draw:points="0,0 17966,0 17966,27 0,27">
        <text:p/>
      </draw:polygon>
      <draw:polygon text:anchor-type="page" text:anchor-page-number="1" draw:z-index="495" draw:name="Shape69" draw:style-name="gr5" draw:text-style-name="P5" svg:width="0.0102in" svg:height="0.1772in" svg:x="7.6457in" svg:y="4.8957in" svg:viewBox="0 0 27 451" draw:points="0,0 27,0 27,451 0,451">
        <text:p/>
      </draw:polygon>
      <draw:polygon text:anchor-type="page" text:anchor-page-number="2" draw:z-index="494" draw:name="Shape285" draw:style-name="gr9" draw:text-style-name="P8" svg:width="0.124in" svg:height="0.0114in" svg:x="7.0008in" svg:y="6.478in" svg:viewBox="0 0 316 30" draw:points="0,0 316,0 316,30 0,30">
        <text:p/>
      </draw:polygon>
      <draw:line text:anchor-type="page" text:anchor-page-number="4" draw:z-index="493" draw:name="Shape542" draw:style-name="gr12" draw:text-style-name="P2" svg:x1="1.1941in" svg:y1="5.774in" svg:x2="1.1941in" svg:y2="6.1839in">
        <text:p/>
      </draw:line>
      <draw:line text:anchor-type="page" text:anchor-page-number="5" draw:z-index="492" draw:name="Shape650" draw:style-name="gr12" draw:text-style-name="P2" svg:x1="5.1803in" svg:y1="6.1803in" svg:x2="5.1803in" svg:y2="6.3748in">
        <text:p/>
      </draw:line>
      <draw:line text:anchor-type="page" text:anchor-page-number="6" draw:z-index="491" draw:name="Shape812" draw:style-name="gr12" draw:text-style-name="P2" svg:x1="3.5138in" svg:y1="7.2083in" svg:x2="3.5138in" svg:y2="7.8921in">
        <text:p/>
      </draw:line>
      <draw:polygon text:anchor-type="page" text:anchor-page-number="3" draw:z-index="490" draw:name="Shape471" draw:style-name="gr6" draw:text-style-name="P6" svg:width="7.0728in" svg:height="0.1772in" svg:x="0.5937in" svg:y="7.0311in" svg:viewBox="0 0 17966 451" draw:points="0,0 17966,0 17966,451 0,451">
        <text:p/>
      </draw:polygon>
      <draw:line text:anchor-type="page" text:anchor-page-number="6" draw:z-index="489" draw:name="Shape799" draw:style-name="gr12" draw:text-style-name="P2" svg:x1="7.861in" svg:y1="6.8193in" svg:x2="7.861in" svg:y2="7.0138in">
        <text:p/>
      </draw:line>
      <draw:frame text:anchor-type="page" text:anchor-page-number="3" draw:z-index="488" draw:name="Shape468" draw:style-name="gr1" draw:text-style-name="P2" svg:width="1.6067in" svg:height="0.226in" svg:x="0.6563in" svg:y="6.4673in">
        <draw:text-box>
          <text:p><text:span text:style-name="T3">UNIDAD DESTINO</text:span></text:p>
        </draw:text-box>
      </draw:frame>
      <draw:polygon text:anchor-type="page" text:anchor-page-number="1" draw:z-index="487" draw:name="Shape74" draw:style-name="gr5" draw:text-style-name="P5" svg:width="0.0106in" svg:height="0.1772in" svg:x="1.7913in" svg:y="4.8957in" svg:viewBox="0 0 28 451" draw:points="0,0 28,0 28,451 0,451">
        <text:p/>
      </draw:polygon>
      <draw:line text:anchor-type="page" text:anchor-page-number="4" draw:z-index="486" draw:name="Shape544" draw:style-name="gr12" draw:text-style-name="P2" svg:x1="1.1909in" svg:y1="5.7776in" svg:x2="7.8646in" svg:y2="5.7776in">
        <text:p/>
      </draw:line>
      <draw:frame text:anchor-type="page" text:anchor-page-number="5" draw:z-index="485" draw:name="Shape655" draw:style-name="gr1" draw:text-style-name="P2" svg:width="0.3394in" svg:height="0.1343in" svg:x="5.1937in" svg:y="6.2425in">
        <draw:text-box>
          <text:p><text:span text:style-name="T14">Fecha:</text:span></text:p>
        </draw:text-box>
      </draw:frame>
      <draw:polygon text:anchor-type="page" text:anchor-page-number="2" draw:z-index="484" draw:name="Shape278" draw:style-name="gr10" draw:text-style-name="P9" svg:width="0.124in" svg:height="0.0114in" svg:x="7.0008in" svg:y="6.3539in" svg:viewBox="0 0 316 30" draw:points="0,0 316,0 316,30 0,30">
        <text:p/>
      </draw:polygon>
      <draw:polygon text:anchor-type="page" text:anchor-page-number="2" draw:z-index="483" draw:name="Shape277" draw:style-name="gr10" draw:text-style-name="P9" svg:width="0.0114in" svg:height="0.1354in" svg:x="6.9894in" svg:y="6.3539in" svg:viewBox="0 0 30 345" draw:points="0,0 30,0 30,345 0,345">
        <text:p/>
      </draw:polygon>
      <draw:frame text:anchor-type="page" text:anchor-page-number="3" draw:z-index="482" draw:name="Shape462" draw:style-name="gr1" draw:text-style-name="P2" svg:width="5.3512in" svg:height="0.1134in" svg:x="0.7291in" svg:y="6.0154in">
        <draw:text-box>
          <text:p><text:span text:style-name="T4">Puede consultar la información de forma detallada en: </text:span><text:span text:style-name="T19">https://www.gobiernodecanarias.org/protecciondedatos/registrotratamiento</text:span></text:p>
        </draw:text-box>
      </draw:frame>
      <draw:frame text:anchor-type="page" text:anchor-page-number="4" draw:z-index="481" draw:name="Shape546" draw:style-name="gr1" draw:text-style-name="P2" svg:width="6.5787in" svg:height="0.1343in" svg:x="1.222in" svg:y="5.9283in">
        <draw:text-box>
          <text:p><text:span text:style-name="T14">de los servicios electrónicos de confianza.Número de Documento Electrónico (NDE): 0V_cRMfE9jEwwdrJXqcFpx8kM3Or5KJJA. Este</text:span></text:p>
        </draw:text-box>
      </draw:frame>
      <draw:frame text:anchor-type="page" text:anchor-page-number="5" draw:z-index="480" draw:name="Shape646" draw:style-name="gr1" draw:text-style-name="P2" svg:width="6.4248in" svg:height="0.1343in" svg:x="1.222in" svg:y="6.0563in">
        <draw:text-box>
          <text:p><text:span text:style-name="T14">NDE permite verificar la integridad de esta copia electrónica en la dirección: https://sede.gobiernodecanarias.org/sede/verifica_doc</text:span></text:p>
        </draw:text-box>
      </draw:frame>
      <draw:polygon text:anchor-type="page" text:anchor-page-number="1" draw:z-index="479" draw:name="Shape76" draw:style-name="gr5" draw:text-style-name="P5" svg:width="5.8646in" svg:height="0.0106in" svg:x="1.7913in" svg:y="5.0622in" svg:viewBox="0 0 14897 28" draw:points="0,0 14897,0 14897,28 0,28">
        <text:p/>
      </draw:polygon>
      <draw:line text:anchor-type="page" text:anchor-page-number="6" draw:z-index="478" draw:name="Shape795" draw:style-name="gr12" draw:text-style-name="P2" svg:x1="1.1941in" svg:y1="6.8193in" svg:x2="1.1941in" svg:y2="7.0138in">
        <text:p/>
      </draw:line>
      <draw:polygon text:anchor-type="page" text:anchor-page-number="1" draw:z-index="477" draw:name="Shape73" draw:style-name="gr5" draw:text-style-name="P5" svg:width="5.8646in" svg:height="0.0102in" svg:x="1.7913in" svg:y="4.8957in" svg:viewBox="0 0 14897 27" draw:points="0,0 14897,0 14897,27 0,27">
        <text:p/>
      </draw:polygon>
      <draw:polygon text:anchor-type="page" text:anchor-page-number="3" draw:z-index="476" draw:name="Shape467" draw:style-name="gr3" draw:text-style-name="P3" svg:width="0.0106in" svg:height="0.3228in" svg:x="7.6559in" svg:y="6.3748in" svg:viewBox="0 0 28 821" draw:points="0,0 28,0 28,821 0,821">
        <text:p/>
      </draw:polygon>
      <draw:frame text:anchor-type="page" text:anchor-page-number="4" draw:z-index="475" draw:name="Shape545" draw:style-name="gr1" draw:text-style-name="P2" svg:width="6.478in" svg:height="0.1343in" svg:x="1.222in" svg:y="5.8008in">
        <draw:text-box>
          <text:p><text:span text:style-name="T14">Este documento incorpora firma electrónica de acuerdo a la Ley 6/2020, de 11 de noviembre, reguladora de determinados aspectos</text:span></text:p>
        </draw:text-box>
      </draw:frame>
      <draw:frame text:anchor-type="page" text:anchor-page-number="6" draw:z-index="474" draw:name="Shape753" draw:style-name="gr1" draw:text-style-name="P2" svg:width="0.5724in" svg:height="0.1677in" svg:x="1.2083in" svg:y="4.2654in">
        <draw:text-box>
          <text:p><text:span text:style-name="T12">Memoria</text:span></text:p>
        </draw:text-box>
      </draw:frame>
      <draw:line text:anchor-type="page" text:anchor-page-number="5" draw:z-index="473" draw:name="Shape642" draw:style-name="gr12" draw:text-style-name="P2" svg:x1="7.861in" svg:y1="5.774in" svg:x2="7.861in" svg:y2="6.1839in">
        <text:p/>
      </draw:line>
      <draw:frame text:anchor-type="page" text:anchor-page-number="2" draw:z-index="472" draw:name="Shape276" draw:style-name="gr1" draw:text-style-name="P2" svg:width="0.7543in" svg:height="0.1134in" svg:x="0.6252in" svg:y="6.3583in">
        <draw:text-box>
          <text:p><text:span text:style-name="T4">Registro Mercantil</text:span></text:p>
        </draw:text-box>
      </draw:frame>
      <draw:polygon text:anchor-type="page" text:anchor-page-number="3" draw:z-index="471" draw:name="Shape466" draw:style-name="gr3" draw:text-style-name="P3" svg:width="0.0102in" svg:height="0.3228in" svg:x="0.5937in" svg:y="6.3748in" svg:viewBox="0 0 27 821" draw:points="0,0 27,0 27,821 0,821">
        <text:p/>
      </draw:polygon>
      <draw:frame text:anchor-type="page" text:anchor-page-number="6" draw:z-index="470" draw:name="Shape776" draw:style-name="gr1" draw:text-style-name="P2" svg:width="2.1579in" svg:height="0.1677in" svg:x="3.5138in" svg:y="5.1256in">
        <draw:text-box>
          <text:p><text:span text:style-name="T13">Número de Documento Electrónico</text:span></text:p>
        </draw:text-box>
      </draw:frame>
      <draw:frame text:anchor-type="page" text:anchor-page-number="2" draw:z-index="469" draw:name="Shape267" draw:style-name="gr7" draw:text-style-name="P2" svg:width="0.0016in" svg:height="0.1953in" svg:x="7.1772in" svg:y="6.0563in">
        <draw:text-box>
          <text:p/>
        </draw:text-box>
      </draw:frame>
      <draw:polygon text:anchor-type="page" text:anchor-page-number="1" draw:z-index="468" draw:name="Shape72" draw:style-name="gr6" draw:text-style-name="P6" svg:width="5.8646in" svg:height="0.1772in" svg:x="1.7913in" svg:y="4.8957in" svg:viewBox="0 0 14897 451" draw:points="0,0 14897,0 14897,451 0,451">
        <text:p/>
      </draw:polygon>
      <draw:line text:anchor-type="page" text:anchor-page-number="5" draw:z-index="467" draw:name="Shape647" draw:style-name="gr12" draw:text-style-name="P2" svg:x1="1.1909in" svg:y1="6.1803in" svg:x2="7.8646in" svg:y2="6.1803in">
        <text:p/>
      </draw:line>
      <draw:frame text:anchor-type="page" text:anchor-page-number="4" draw:z-index="466" draw:name="Shape554" draw:style-name="gr1" draw:text-style-name="P2" svg:width="0.628in" svg:height="0.1343in" svg:x="1.222in" svg:y="6.2425in">
        <draw:text-box>
          <text:p><text:span text:style-name="T14">Firmado por:</text:span></text:p>
        </draw:text-box>
      </draw:frame>
      <draw:line text:anchor-type="page" text:anchor-page-number="5" draw:z-index="465" draw:name="Shape641" draw:style-name="gr12" draw:text-style-name="P2" svg:x1="1.1941in" svg:y1="5.774in" svg:x2="1.1941in" svg:y2="6.1839in">
        <text:p/>
      </draw:line>
      <draw:polygon text:anchor-type="page" text:anchor-page-number="2" draw:z-index="464" draw:name="Shape275" draw:style-name="gr6" draw:text-style-name="P6" svg:width="7.052in" svg:height="0.3024in" svg:x="0.6039in" svg:y="6.2705in" svg:viewBox="0 0 17913 769" draw:points="0,0 17913,0 17913,769 0,769">
        <text:p/>
      </draw:polygon>
      <draw:line text:anchor-type="page" text:anchor-page-number="4" draw:z-index="463" draw:name="Shape550" draw:style-name="gr12" draw:text-style-name="P2" svg:x1="1.1941in" svg:y1="6.1803in" svg:x2="1.1941in" svg:y2="6.3748in">
        <text:p/>
      </draw:line>
      <draw:frame text:anchor-type="page" text:anchor-page-number="1" draw:z-index="462" draw:name="Shape70" draw:style-name="gr1" draw:text-style-name="P2" svg:width="0.476in" svg:height="0.1134in" svg:x="0.6346in" svg:y="4.9417in">
        <draw:text-box>
          <text:p><text:span text:style-name="T15">F38016671</text:span></text:p>
        </draw:text-box>
      </draw:frame>
      <draw:polygon text:anchor-type="page" text:anchor-page-number="3" draw:z-index="461" draw:name="Shape469" draw:style-name="gr3" draw:text-style-name="P3" svg:width="7.0728in" svg:height="0.0102in" svg:x="0.5937in" svg:y="6.6874in" svg:viewBox="0 0 17966 27" draw:points="0,0 17966,0 17966,27 0,27">
        <text:p/>
      </draw:polygon>
      <draw:line text:anchor-type="page" text:anchor-page-number="6" draw:z-index="460" draw:name="Shape772" draw:style-name="gr12" draw:text-style-name="P2" svg:x1="7.861in" svg:y1="5.0937in" svg:x2="7.861in" svg:y2="5.2913in">
        <text:p/>
      </draw:line>
      <draw:polygon text:anchor-type="page" text:anchor-page-number="3" draw:z-index="459" draw:name="Shape465" draw:style-name="gr3" draw:text-style-name="P3" svg:width="7.0728in" svg:height="0.0102in" svg:x="0.5937in" svg:y="6.3748in" svg:viewBox="0 0 17966 27" draw:points="0,0 17966,0 17966,27 0,27">
        <text:p/>
      </draw:polygon>
      <draw:frame text:anchor-type="page" text:anchor-page-number="1" draw:z-index="458" draw:name="Shape63" draw:style-name="gr1" draw:text-style-name="P2" svg:width="0.278in" svg:height="0.1134in" svg:x="0.6146in" svg:y="4.7437in">
        <draw:text-box>
          <text:p><text:span text:style-name="T4">NIF (*)</text:span></text:p>
        </draw:text-box>
      </draw:frame>
      <draw:polygon text:anchor-type="page" text:anchor-page-number="2" draw:z-index="457" draw:name="Shape270" draw:style-name="gr6" draw:text-style-name="P6" svg:width="0.0906in" svg:height="0.0902in" svg:x="7.0118in" svg:y="6.0744in" svg:viewBox="0 0 231 230" draw:points="0,0 231,0 231,230 0,230">
        <text:p/>
      </draw:polygon>
      <draw:frame text:anchor-type="page" text:anchor-page-number="4" draw:z-index="456" draw:name="Shape555" draw:style-name="gr1" draw:text-style-name="P2" svg:width="3.2224in" svg:height="0.1343in" svg:x="2.139in" svg:y="6.2425in">
        <draw:text-box>
          <text:p><text:span text:style-name="T14">FRANCISCO FELIPE LORENZO|TRANSPORTE INSULAR DE ...</text:span></text:p>
        </draw:text-box>
      </draw:frame>
      <draw:line text:anchor-type="page" text:anchor-page-number="6" draw:z-index="455" draw:name="Shape771" draw:style-name="gr12" draw:text-style-name="P2" svg:x1="3.5138in" svg:y1="5.0937in" svg:x2="3.5138in" svg:y2="5.2913in">
        <text:p/>
      </draw:line>
      <draw:line text:anchor-type="page" text:anchor-page-number="5" draw:z-index="454" draw:name="Shape643" draw:style-name="gr12" draw:text-style-name="P2" svg:x1="1.1909in" svg:y1="5.7776in" svg:x2="7.8646in" svg:y2="5.7776in">
        <text:p/>
      </draw:line>
      <draw:line text:anchor-type="page" text:anchor-page-number="6" draw:z-index="453" draw:name="Shape774" draw:style-name="gr12" draw:text-style-name="P2" svg:x1="3.5102in" svg:y1="5.0969in" svg:x2="7.8646in" svg:y2="5.0969in">
        <text:p/>
      </draw:line>
      <draw:frame text:anchor-type="page" text:anchor-page-number="5" draw:z-index="452" draw:name="Shape645" draw:style-name="gr1" draw:text-style-name="P2" svg:width="6.535in" svg:height="0.1343in" svg:x="1.222in" svg:y="5.9283in">
        <draw:text-box>
          <text:p><text:span text:style-name="T14">de los servicios electrónicos de confianza.Número de Documento Electrónico (NDE): 0OLQ2FtpK6lTJ7MyBBrlOztDb4gOOYieB. Este</text:span></text:p>
        </draw:text-box>
      </draw:frame>
      <draw:polygon text:anchor-type="page" text:anchor-page-number="2" draw:z-index="451" draw:name="Shape271" draw:style-name="gr6" draw:text-style-name="P6" svg:width="0.011in" svg:height="0.1016in" svg:x="7.1024in" svg:y="6.0744in" svg:viewBox="0 0 29 259" draw:points="0,0 29,0 29,259 0,259">
        <text:p/>
      </draw:polygon>
      <draw:polygon text:anchor-type="page" text:anchor-page-number="3" draw:z-index="450" draw:name="Shape464" draw:style-name="gr4" draw:text-style-name="P4" svg:width="7.0728in" svg:height="0.3228in" svg:x="0.5937in" svg:y="6.3748in" svg:viewBox="0 0 17966 821" draw:points="0,0 17966,0 17966,821 0,821">
        <text:p/>
      </draw:polygon>
      <draw:polygon text:anchor-type="page" text:anchor-page-number="1" draw:z-index="449" draw:name="Shape68" draw:style-name="gr5" draw:text-style-name="P5" svg:width="0.0102in" svg:height="0.1772in" svg:x="1.7602in" svg:y="4.8957in" svg:viewBox="0 0 27 451" draw:points="0,0 27,0 27,451 0,451">
        <text:p/>
      </draw:polygon>
      <draw:line text:anchor-type="page" text:anchor-page-number="4" draw:z-index="448" draw:name="Shape567" draw:style-name="gr12" draw:text-style-name="P2" svg:x1="7.861in" svg:y1="6.5693in" svg:x2="7.861in" svg:y2="7.2531in">
        <text:p/>
      </draw:line>
      <draw:line text:anchor-type="page" text:anchor-page-number="4" draw:z-index="447" draw:name="Shape574" draw:style-name="gr12" draw:text-style-name="P2" svg:x1="3.5102in" svg:y1="7.25in" svg:x2="7.8646in" svg:y2="7.25in">
        <text:p/>
      </draw:line>
      <draw:frame text:anchor-type="page" text:anchor-page-number="5" draw:z-index="446" draw:name="Shape644" draw:style-name="gr1" draw:text-style-name="P2" svg:width="6.478in" svg:height="0.1343in" svg:x="1.222in" svg:y="5.8008in">
        <draw:text-box>
          <text:p><text:span text:style-name="T14">Este documento incorpora firma electrónica de acuerdo a la Ley 6/2020, de 11 de noviembre, reguladora de determinados aspectos</text:span></text:p>
        </draw:text-box>
      </draw:frame>
      <draw:frame text:anchor-type="page" text:anchor-page-number="6" draw:z-index="445" draw:name="Shape783" draw:style-name="gr1" draw:text-style-name="P2" svg:width="2.2087in" svg:height="0.1177in" svg:x="1.2457in" svg:y="5.798in">
        <draw:text-box>
          <text:p><text:span text:style-name="T9">01437E5A0BE8EA9220FA4DE3DB310FF7206D52</text:span></text:p>
        </draw:text-box>
      </draw:frame>
      <draw:frame text:anchor-type="page" text:anchor-page-number="3" draw:z-index="444" draw:name="Shape457" draw:style-name="gr1" draw:text-style-name="P2" svg:width="1.0012in" svg:height="0.1134in" svg:x="0.5937in" svg:y="5.7654in">
        <draw:text-box>
          <text:p><text:span text:style-name="T5">Información adicional:</text:span></text:p>
        </draw:text-box>
      </draw:frame>
      <draw:polygon text:anchor-type="page" text:anchor-page-number="2" draw:z-index="443" draw:name="Shape274" draw:style-name="gr6" draw:text-style-name="P6" svg:width="0.1016in" svg:height="0.0114in" svg:x="7.0118in" svg:y="6.1646in" svg:viewBox="0 0 259 30" draw:points="0,0 259,0 259,30 0,30">
        <text:p/>
      </draw:polygon>
      <draw:polygon text:anchor-type="page" text:anchor-page-number="1" draw:z-index="442" draw:name="Shape67" draw:style-name="gr5" draw:text-style-name="P5" svg:width="0.0102in" svg:height="0.1772in" svg:x="0.6146in" svg:y="4.8957in" svg:viewBox="0 0 27 451" draw:points="0,0 27,0 27,451 0,451">
        <text:p/>
      </draw:polygon>
      <draw:frame text:anchor-type="page" text:anchor-page-number="6" draw:z-index="441" draw:name="Shape784" draw:style-name="gr2" draw:text-style-name="P2" svg:width="4.0831in" svg:height="0.4862in" svg:x="3.6528in" svg:y="5.4028in">
        <draw:image xlink:href="Pictures/1000000000000199000000188DF38D97A0F04BFE.jpg" xlink:type="simple" xlink:show="embed" xlink:actuate="onLoad" draw:mime-type="image/jpeg">
          <text:p/>
        </draw:image>
      </draw:frame>
      <draw:polygon text:anchor-type="page" text:anchor-page-number="2" draw:z-index="440" draw:name="Shape269" draw:style-name="gr8" draw:text-style-name="P7" svg:width="0.1016in" svg:height="0.0114in" svg:x="7.0118in" svg:y="6.063in" svg:viewBox="0 0 259 30" draw:points="0,0 259,0 259,30 0,30">
        <text:p/>
      </draw:polygon>
      <draw:frame text:anchor-type="page" text:anchor-page-number="5" draw:z-index="439" draw:name="Shape653" draw:style-name="gr1" draw:text-style-name="P2" svg:width="0.628in" svg:height="0.1343in" svg:x="1.222in" svg:y="6.2425in">
        <draw:text-box>
          <text:p><text:span text:style-name="T14">Firmado por:</text:span></text:p>
        </draw:text-box>
      </draw:frame>
      <draw:polygon text:anchor-type="page" text:anchor-page-number="1" draw:z-index="438" draw:name="Shape71" draw:style-name="gr5" draw:text-style-name="P5" svg:width="1.1559in" svg:height="0.0106in" svg:x="0.6146in" svg:y="5.0622in" svg:viewBox="0 0 2937 28" draw:points="0,0 2937,0 2937,28 0,28">
        <text:p/>
      </draw:polygon>
      <draw:polygon text:anchor-type="page" text:anchor-page-number="3" draw:z-index="437" draw:name="Shape461" draw:style-name="gr13" draw:text-style-name="P10" svg:width="0.0102in" svg:height="0.2602in" svg:x="7.6665in" svg:y="5.9374in" svg:viewBox="0 0 27 662" draw:points="0,0 27,0 27,662 0,662">
        <text:p/>
      </draw:polygon>
      <draw:line text:anchor-type="page" text:anchor-page-number="4" draw:z-index="436" draw:name="Shape566" draw:style-name="gr12" draw:text-style-name="P2" svg:x1="3.5138in" svg:y1="6.5693in" svg:x2="3.5138in" svg:y2="7.2531in">
        <text:p/>
      </draw:line>
      <draw:line text:anchor-type="page" text:anchor-page-number="4" draw:z-index="435" draw:name="Shape553" draw:style-name="gr12" draw:text-style-name="P2" svg:x1="7.861in" svg:y1="6.1803in" svg:x2="7.861in" svg:y2="6.3748in">
        <text:p/>
      </draw:line>
      <draw:polygon text:anchor-type="page" text:anchor-page-number="1" draw:z-index="434" draw:name="Shape66" draw:style-name="gr5" draw:text-style-name="P5" svg:width="1.1559in" svg:height="0.0102in" svg:x="0.6146in" svg:y="4.8957in" svg:viewBox="0 0 2937 27" draw:points="0,0 2937,0 2937,27 0,27">
        <text:p/>
      </draw:polygon>
      <draw:polygon text:anchor-type="page" text:anchor-page-number="3" draw:z-index="433" draw:name="Shape460" draw:style-name="gr13" draw:text-style-name="P10" svg:width="0.0106in" svg:height="0.2602in" svg:x="0.5831in" svg:y="5.9374in" svg:viewBox="0 0 28 662" draw:points="0,0 28,0 28,662 0,662">
        <text:p/>
      </draw:polygon>
      <draw:polygon text:anchor-type="page" text:anchor-page-number="2" draw:z-index="432" draw:name="Shape268" draw:style-name="gr8" draw:text-style-name="P7" svg:width="0.011in" svg:height="0.113in" svg:x="7.0008in" svg:y="6.063in" svg:viewBox="0 0 29 288" draw:points="0,0 29,0 29,288 0,288">
        <text:p/>
      </draw:polygon>
      <draw:frame text:anchor-type="page" text:anchor-page-number="6" draw:z-index="431" draw:name="Shape782" draw:style-name="gr2" draw:text-style-name="P2" svg:width="2.1531in" svg:height="0.278in" svg:x="1.278in" svg:y="5.4583in">
        <draw:image xlink:href="Pictures/10000000000002E3000000184FACA304512DDCB5.jpg" xlink:type="simple" xlink:show="embed" xlink:actuate="onLoad" draw:mime-type="image/jpeg">
          <text:p/>
        </draw:image>
      </draw:frame>
      <draw:line text:anchor-type="page" text:anchor-page-number="5" draw:z-index="430" draw:name="Shape649" draw:style-name="gr12" draw:text-style-name="P2" svg:x1="1.1941in" svg:y1="6.1803in" svg:x2="1.1941in" svg:y2="6.3748in">
        <text:p/>
      </draw:line>
      <draw:line text:anchor-type="page" text:anchor-page-number="4" draw:z-index="429" draw:name="Shape549" draw:style-name="gr12" draw:text-style-name="P2" svg:x1="1.1941in" svg:y1="6.1803in" svg:x2="1.1941in" svg:y2="6.3748in">
        <text:p/>
      </draw:line>
      <draw:polygon text:anchor-type="page" text:anchor-page-number="3" draw:z-index="428" draw:name="Shape463" draw:style-name="gr13" draw:text-style-name="P10" svg:width="7.0937in" svg:height="0.0102in" svg:x="0.5831in" svg:y="6.1874in" svg:viewBox="0 0 18019 27" draw:points="0,0 18019,0 18019,27 0,27">
        <text:p/>
      </draw:polygon>
      <draw:frame text:anchor-type="page" text:anchor-page-number="6" draw:z-index="427" draw:name="Shape780" draw:style-name="gr1" draw:text-style-name="P2" svg:width="1.8717in" svg:height="0.1016in" svg:x="1.411in" svg:y="5.3445in">
        <draw:text-box>
          <text:p><text:span text:style-name="T10">urn:uuid:dd63e5b3-9f9d-4de9-be1d-b3de12f1b8a6</text:span></text:p>
        </draw:text-box>
      </draw:frame>
      <draw:polygon text:anchor-type="page" text:anchor-page-number="2" draw:z-index="426" draw:name="Shape272" draw:style-name="gr9" draw:text-style-name="P8" svg:width="0.0114in" svg:height="0.1244in" svg:x="7.1134in" svg:y="6.063in" svg:viewBox="0 0 30 317" draw:points="0,0 30,0 30,317 0,317">
        <text:p/>
      </draw:polygon>
      <draw:frame text:anchor-type="page" text:anchor-page-number="5" draw:z-index="425" draw:name="Shape654" draw:style-name="gr1" draw:text-style-name="P2" svg:width="3.2224in" svg:height="0.1343in" svg:x="2.139in" svg:y="6.2425in">
        <draw:text-box>
          <text:p><text:span text:style-name="T14">FRANCISCO FELIPE LORENZO|TRANSPORTE INSULAR DE ...</text:span></text:p>
        </draw:text-box>
      </draw:frame>
      <draw:polygon text:anchor-type="page" text:anchor-page-number="1" draw:z-index="424" draw:name="Shape65" draw:style-name="gr6" draw:text-style-name="P6" svg:width="1.1559in" svg:height="0.1772in" svg:x="0.6146in" svg:y="4.8957in" svg:viewBox="0 0 2937 451" draw:points="0,0 2937,0 2937,451 0,451">
        <text:p/>
      </draw:polygon>
      <draw:line text:anchor-type="page" text:anchor-page-number="5" draw:z-index="423" draw:name="Shape666" draw:style-name="gr12" draw:text-style-name="P2" svg:x1="7.861in" svg:y1="6.5693in" svg:x2="7.861in" svg:y2="7.2531in">
        <text:p/>
      </draw:line>
      <draw:line text:anchor-type="page" text:anchor-page-number="6" draw:z-index="422" draw:name="Shape777" draw:style-name="gr12" draw:text-style-name="P2" svg:x1="1.1941in" svg:y1="5.2913in" svg:x2="1.1941in" svg:y2="5.4303in">
        <text:p/>
      </draw:line>
      <draw:frame text:anchor-type="page" text:anchor-page-number="1" draw:z-index="421" draw:name="Shape62" draw:style-name="gr1" draw:text-style-name="P2" svg:width="1.6504in" svg:height="0.2012in" svg:x="0.6563in" svg:y="4.3575in">
        <draw:text-box>
          <text:p><text:span text:style-name="T7">PERSONA JURÍDICA</text:span></text:p>
        </draw:text-box>
      </draw:frame>
      <draw:polygon text:anchor-type="page" text:anchor-page-number="3" draw:z-index="420" draw:name="Shape459" draw:style-name="gr13" draw:text-style-name="P10" svg:width="7.0937in" svg:height="0.0102in" svg:x="0.5831in" svg:y="5.9374in" svg:viewBox="0 0 18019 27" draw:points="0,0 18019,0 18019,27 0,27">
        <text:p/>
      </draw:polygon>
      <draw:polygon text:anchor-type="page" text:anchor-page-number="2" draw:z-index="419" draw:name="Shape273" draw:style-name="gr9" draw:text-style-name="P8" svg:width="0.124in" svg:height="0.0114in" svg:x="7.0008in" svg:y="6.176in" svg:viewBox="0 0 316 30" draw:points="0,0 316,0 316,30 0,30">
        <text:p/>
      </draw:polygon>
      <draw:frame text:anchor-type="page" text:anchor-page-number="4" draw:z-index="418" draw:name="Shape502" draw:style-name="gr1" draw:text-style-name="P2" svg:width="0.5886in" svg:height="0.1677in" svg:x="1.2083in" svg:y="3.6256in">
        <draw:text-box>
          <text:p><text:span text:style-name="T12">Solicitud</text:span></text:p>
        </draw:text-box>
      </draw:frame>
      <draw:frame text:anchor-type="page" text:anchor-page-number="6" draw:z-index="417" draw:name="Shape775" draw:style-name="gr1" draw:text-style-name="P2" svg:width="0.3248in" svg:height="0.1677in" svg:x="1.222in" svg:y="5.1252in">
        <draw:text-box>
          <text:p><text:span text:style-name="T13">Hash</text:span></text:p>
        </draw:text-box>
      </draw:frame>
      <draw:frame text:anchor-type="page" text:anchor-page-number="1" draw:z-index="416" draw:name="Shape59" draw:style-name="gr1" draw:text-style-name="P2" svg:width="3.4768in" svg:height="0.226in" svg:x="0.6665in" svg:y="3.7382in">
        <draw:text-box>
          <text:p><text:span text:style-name="T3">DATOS DE LA PERSONA INTERESADA</text:span></text:p>
        </draw:text-box>
      </draw:frame>
      <draw:polygon text:anchor-type="page" text:anchor-page-number="3" draw:z-index="415" draw:name="Shape458" draw:style-name="gr14" draw:text-style-name="P11" svg:width="7.0937in" svg:height="0.2602in" svg:x="0.5831in" svg:y="5.9374in" svg:viewBox="0 0 18019 662" draw:points="0,0 18019,0 18019,662 0,662">
        <text:p/>
      </draw:polygon>
      <draw:line text:anchor-type="page" text:anchor-page-number="5" draw:z-index="414" draw:name="Shape673" draw:style-name="gr12" draw:text-style-name="P2" svg:x1="3.5102in" svg:y1="7.25in" svg:x2="7.8646in" svg:y2="7.25in">
        <text:p/>
      </draw:line>
      <draw:frame text:anchor-type="page" text:anchor-page-number="4" draw:z-index="413" draw:name="Shape530" draw:style-name="gr1" draw:text-style-name="P2" svg:width="2.1579in" svg:height="0.1677in" svg:x="3.5138in" svg:y="4.4866in">
        <draw:text-box>
          <text:p><text:span text:style-name="T13">Número de Documento Electrónico</text:span></text:p>
        </draw:text-box>
      </draw:frame>
      <draw:polygon text:anchor-type="page" text:anchor-page-number="2" draw:z-index="412" draw:name="Shape266" draw:style-name="gr10" draw:text-style-name="P9" svg:width="0.124in" svg:height="0.011in" svg:x="7.0008in" svg:y="6.052in" svg:viewBox="0 0 316 29" draw:points="0,0 316,0 316,29 0,29">
        <text:p/>
      </draw:polygon>
      <draw:polygon text:anchor-type="page" text:anchor-page-number="1" draw:z-index="411" draw:name="Shape61" draw:style-name="gr4" draw:text-style-name="P4" svg:width="7.052in" svg:height="0.2811in" svg:x="0.6039in" svg:y="4.2811in" svg:viewBox="0 0 17913 715" draw:points="0,0 17913,0 17913,715 0,715">
        <text:p/>
      </draw:polygon>
      <draw:polygon text:anchor-type="page" text:anchor-page-number="2" draw:z-index="410" draw:name="Shape265" draw:style-name="gr10" draw:text-style-name="P9" svg:width="0.0114in" svg:height="0.1354in" svg:x="6.9894in" svg:y="6.052in" svg:viewBox="0 0 30 345" draw:points="0,0 30,0 30,345 0,345">
        <text:p/>
      </draw:polygon>
      <draw:line text:anchor-type="page" text:anchor-page-number="6" draw:z-index="409" draw:name="Shape770" draw:style-name="gr12" draw:text-style-name="P2" svg:x1="1.1941in" svg:y1="5.0937in" svg:x2="1.1941in" svg:y2="5.2913in">
        <text:p/>
      </draw:line>
      <draw:line text:anchor-type="page" text:anchor-page-number="5" draw:z-index="408" draw:name="Shape665" draw:style-name="gr12" draw:text-style-name="P2" svg:x1="3.5138in" svg:y1="6.5693in" svg:x2="3.5138in" svg:y2="7.2531in">
        <text:p/>
      </draw:line>
      <draw:frame text:anchor-type="page" text:anchor-page-number="3" draw:z-index="407" draw:name="Shape455" draw:style-name="gr1" draw:text-style-name="P2" svg:width="4.8724in" svg:height="0.1134in" svg:x="0.7291in" svg:y="5.4102in">
        <draw:text-box>
          <text:p><text:span text:style-name="T4">Ejercicio del derecho para la protección de datos personales: </text:span><text:span text:style-name="T19">https://sede.gobiernodecanarias.org/sede/tramites/5211</text:span></text:p>
        </draw:text-box>
      </draw:frame>
      <draw:line text:anchor-type="page" text:anchor-page-number="4" draw:z-index="406" draw:name="Shape526" draw:style-name="gr12" draw:text-style-name="P2" svg:x1="7.861in" svg:y1="4.4547in" svg:x2="7.861in" svg:y2="4.6528in">
        <text:p/>
      </draw:line>
      <draw:frame text:anchor-type="page" text:anchor-page-number="1" draw:z-index="405" draw:name="Shape51" draw:style-name="gr1" draw:text-style-name="P2" svg:width="0.3307in" svg:height="0.1134in" svg:x="5.0201in" svg:y="2.9626in">
        <draw:text-box>
          <text:p><text:span text:style-name="T4">Jurídica</text:span></text:p>
        </draw:text-box>
      </draw:frame>
      <draw:frame text:anchor-type="page" text:anchor-page-number="7" draw:z-index="404" draw:name="Shape887" draw:style-name="gr1" draw:text-style-name="P2" svg:width="2.528in" svg:height="0.1016in" svg:x="0.5in" svg:y="11.3102in">
        <draw:text-box>
          <text:p><text:span text:style-name="T10">El presente documento ha sido descargado el 01/07/2024 - 08:40:06</text:span></text:p>
        </draw:text-box>
      </draw:frame>
      <draw:line text:anchor-type="page" text:anchor-page-number="6" draw:z-index="403" draw:name="Shape773" draw:style-name="gr12" draw:text-style-name="P2" svg:x1="1.1909in" svg:y1="5.0969in" svg:x2="3.5276in" svg:y2="5.0969in">
        <text:p/>
      </draw:line>
      <draw:line text:anchor-type="page" text:anchor-page-number="4" draw:z-index="402" draw:name="Shape525" draw:style-name="gr12" draw:text-style-name="P2" svg:x1="3.5138in" svg:y1="4.4547in" svg:x2="3.5138in" svg:y2="4.6528in">
        <text:p/>
      </draw:line>
      <draw:line text:anchor-type="page" text:anchor-page-number="5" draw:z-index="401" draw:name="Shape652" draw:style-name="gr12" draw:text-style-name="P2" svg:x1="7.861in" svg:y1="6.1803in" svg:x2="7.861in" svg:y2="6.3748in">
        <text:p/>
      </draw:line>
      <draw:frame text:anchor-type="page" text:anchor-page-number="3" draw:z-index="400" draw:name="Shape454" draw:style-name="gr1" draw:text-style-name="P2" svg:width="4.7252in" svg:height="0.1134in" svg:x="0.7291in" svg:y="5.2854in">
        <draw:text-box>
          <text:p><text:span text:style-name="T4">contenidos en tratamientos de la titularidad de la Administración Pública de la Comunidad Autónoma de Canarias.</text:span></text:p>
        </draw:text-box>
      </draw:frame>
      <draw:frame text:anchor-type="page" text:anchor-page-number="2" draw:z-index="399" draw:name="Shape264" draw:style-name="gr1" draw:text-style-name="P2" svg:width="1.1051in" svg:height="0.1134in" svg:x="0.6252in" svg:y="6.0563in">
        <draw:text-box>
          <text:p><text:span text:style-name="T4">Agencia Tributaria Canaria</text:span></text:p>
        </draw:text-box>
      </draw:frame>
      <draw:line text:anchor-type="page" text:anchor-page-number="4" draw:z-index="398" draw:name="Shape528" draw:style-name="gr12" draw:text-style-name="P2" svg:x1="3.5102in" svg:y1="4.4583in" svg:x2="7.8646in" svg:y2="4.4583in">
        <text:p/>
      </draw:line>
      <draw:frame text:anchor-type="page" text:anchor-page-number="7" draw:z-index="397" draw:name="Shape879" draw:style-name="gr1" draw:text-style-name="P2" svg:width="2.2016in" svg:height="0.135in" svg:x="0.5in" svg:y="11.1043in">
        <draw:text-box>
          <text:p><text:span text:style-name="T1">1CaQypvljRks9pMHDqLFnM7Ay3vKPeNu1</text:span></text:p>
        </draw:text-box>
      </draw:frame>
      <draw:line text:anchor-type="page" text:anchor-page-number="5" draw:z-index="396" draw:name="Shape648" draw:style-name="gr12" draw:text-style-name="P2" svg:x1="1.1941in" svg:y1="6.1803in" svg:x2="1.1941in" svg:y2="6.3748in">
        <text:p/>
      </draw:line>
      <draw:frame text:anchor-type="page" text:anchor-page-number="2" draw:z-index="395" draw:name="Shape261" draw:style-name="gr1" draw:text-style-name="P2" svg:width="0.6413in" svg:height="0.1134in" svg:x="6.8173in" svg:y="5.6602in">
        <draw:text-box>
          <text:p><text:span text:style-name="T5">Me opongo (1)</text:span></text:p>
        </draw:text-box>
      </draw:frame>
      <draw:polygon text:anchor-type="page" text:anchor-page-number="1" draw:z-index="394" draw:name="Shape58" draw:style-name="gr3" draw:text-style-name="P3" svg:width="0.0102in" svg:height="0.3228in" svg:x="7.6457in" svg:y="3.6457in" svg:viewBox="0 0 27 821" draw:points="0,0 27,0 27,821 0,821">
        <text:p/>
      </draw:polygon>
      <draw:frame text:anchor-type="page" text:anchor-page-number="6" draw:z-index="393" draw:name="Shape769" draw:style-name="gr1" draw:text-style-name="P2" svg:width="1.0217in" svg:height="0.1343in" svg:x="5.639in" svg:y="4.9646in">
        <draw:text-box>
          <text:p><text:span text:style-name="T14">01/07/2024 08:36:56</text:span></text:p>
        </draw:text-box>
      </draw:frame>
      <draw:frame text:anchor-type="page" text:anchor-page-number="3" draw:z-index="392" draw:name="Shape453" draw:style-name="gr1" draw:text-style-name="P2" svg:width="6.387in" svg:height="0.1134in" svg:x="0.7291in" svg:y="5.1602in">
        <draw:text-box>
          <text:p><text:span text:style-name="T4">De acceso, rectificación, supresión, limitación del tratamiento, oposición y a no ser objeto de decisiones individualizadas de los datos de carácter personal</text:span></text:p>
        </draw:text-box>
      </draw:frame>
      <draw:frame text:anchor-type="page" text:anchor-page-number="3" draw:z-index="391" draw:name="Shape448" draw:style-name="gr1" draw:text-style-name="P2" svg:width="1.5886in" svg:height="0.1134in" svg:x="0.5937in" svg:y="4.9102in">
        <draw:text-box>
          <text:p><text:span text:style-name="T5">Derechos de personas interesadas:</text:span></text:p>
        </draw:text-box>
      </draw:frame>
      <draw:polygon text:anchor-type="page" text:anchor-page-number="1" draw:z-index="390" draw:name="Shape57" draw:style-name="gr3" draw:text-style-name="P3" svg:width="0.0106in" svg:height="0.3228in" svg:x="0.6039in" svg:y="3.6457in" svg:viewBox="0 0 28 821" draw:points="0,0 28,0 28,821 0,821">
        <text:p/>
      </draw:polygon>
      <draw:line text:anchor-type="page" text:anchor-page-number="6" draw:z-index="389" draw:name="Shape785" draw:style-name="gr12" draw:text-style-name="P2" svg:x1="1.1909in" svg:y1="5.972in" svg:x2="3.5in" svg:y2="5.972in">
        <text:p/>
      </draw:line>
      <draw:frame text:anchor-type="page" text:anchor-page-number="5" draw:z-index="388" draw:name="Shape606" draw:style-name="gr1" draw:text-style-name="P2" svg:width="2.7559in" svg:height="0.1677in" svg:x="1.2083in" svg:y="3.6256in">
        <draw:text-box>
          <text:p><text:span text:style-name="T12">Estado de Cambios en el Patrimonio Neto</text:span></text:p>
        </draw:text-box>
      </draw:frame>
      <draw:frame text:anchor-type="page" text:anchor-page-number="7" draw:z-index="387" draw:name="Shape884" draw:style-name="gr2" draw:text-style-name="P2" svg:width="0.4516in" svg:height="0.4524in" svg:x="7.3252in" svg:y="10.7646in">
        <draw:image xlink:href="Pictures/100000000000002D0000002DD5069D1ED4ED68F1.png" xlink:type="simple" xlink:show="embed" xlink:actuate="onLoad" draw:mime-type="image/png">
          <text:p/>
        </draw:image>
      </draw:frame>
      <draw:polygon text:anchor-type="page" text:anchor-page-number="2" draw:z-index="386" draw:name="Shape263" draw:style-name="gr6" draw:text-style-name="P6" svg:width="7.052in" svg:height="0.302in" svg:x="0.6039in" svg:y="5.9685in" svg:viewBox="0 0 17913 768" draw:points="0,0 17913,0 17913,768 0,768">
        <text:p/>
      </draw:polygon>
      <draw:frame text:anchor-type="page" text:anchor-page-number="4" draw:z-index="385" draw:name="Shape537" draw:style-name="gr1" draw:text-style-name="P2" svg:width="2.2059in" svg:height="0.1177in" svg:x="1.2492in" svg:y="5.1591in">
        <draw:text-box>
          <text:p><text:span text:style-name="T9">0D34FCBF2BF4817842942D96B57C2DCCDBD9F</text:span></text:p>
        </draw:text-box>
      </draw:frame>
      <draw:polygon text:anchor-type="page" text:anchor-page-number="1" draw:z-index="384" draw:name="Shape60" draw:style-name="gr3" draw:text-style-name="P3" svg:width="7.052in" svg:height="0.0102in" svg:x="0.6039in" svg:y="3.9583in" svg:viewBox="0 0 17913 27" draw:points="0,0 17913,0 17913,27 0,27">
        <text:p/>
      </draw:polygon>
      <draw:line text:anchor-type="page" text:anchor-page-number="6" draw:z-index="383" draw:name="Shape781" draw:style-name="gr12" draw:text-style-name="P2" svg:x1="1.1941in" svg:y1="5.361in" svg:x2="1.1941in" svg:y2="5.9756in">
        <text:p/>
      </draw:line>
      <draw:frame text:anchor-type="page" text:anchor-page-number="7" draw:z-index="382" draw:name="Shape883" draw:style-name="gr2" draw:text-style-name="P2" svg:width="3.448in" svg:height="0.5114in" svg:x="3.8075in" svg:y="10.7346in">
        <draw:image xlink:href="Pictures/100000000000018E0000003B4669F547A25DC320.png" xlink:type="simple" xlink:show="embed" xlink:actuate="onLoad" draw:mime-type="image/png">
          <text:p/>
        </draw:image>
      </draw:frame>
      <draw:polygon text:anchor-type="page" text:anchor-page-number="3" draw:z-index="381" draw:name="Shape452" draw:style-name="gr13" draw:text-style-name="P10" svg:width="0.0102in" svg:height="0.5106in" svg:x="7.6665in" svg:y="5.0831in" svg:viewBox="0 0 27 1298" draw:points="0,0 27,0 27,1298 0,1298">
        <text:p/>
      </draw:polygon>
      <draw:frame text:anchor-type="page" text:anchor-page-number="4" draw:z-index="380" draw:name="Shape538" draw:style-name="gr2" draw:text-style-name="P2" svg:width="4.0831in" svg:height="0.4862in" svg:x="3.6528in" svg:y="4.7638in">
        <draw:image xlink:href="Pictures/100000000000019900000018C7A1B871A1C8CD9D.jpg" xlink:type="simple" xlink:show="embed" xlink:actuate="onLoad" draw:mime-type="image/jpeg">
          <text:p/>
        </draw:image>
      </draw:frame>
      <draw:polygon text:anchor-type="page" text:anchor-page-number="2" draw:z-index="379" draw:name="Shape262" draw:style-name="gr13" draw:text-style-name="P10" svg:width="7.052in" svg:height="0.0209in" svg:x="0.6039in" svg:y="5.9476in" svg:viewBox="0 0 17913 54" draw:points="0,0 17913,0 17913,54 0,54">
        <text:p/>
      </draw:polygon>
      <draw:frame text:anchor-type="page" text:anchor-page-number="5" draw:z-index="378" draw:name="Shape629" draw:style-name="gr1" draw:text-style-name="P2" svg:width="2.1579in" svg:height="0.1677in" svg:x="3.5138in" svg:y="4.4866in">
        <draw:text-box>
          <text:p><text:span text:style-name="T13">Número de Documento Electrónico</text:span></text:p>
        </draw:text-box>
      </draw:frame>
      <draw:frame text:anchor-type="page" text:anchor-page-number="4" draw:z-index="377" draw:name="Shape536" draw:style-name="gr2" draw:text-style-name="P2" svg:width="2.1531in" svg:height="0.278in" svg:x="1.278in" svg:y="4.8193in">
        <draw:image xlink:href="Pictures/10000000000002C200000018616C393386953D24.jpg" xlink:type="simple" xlink:show="embed" xlink:actuate="onLoad" draw:mime-type="image/jpeg">
          <text:p/>
        </draw:image>
      </draw:frame>
      <draw:line text:anchor-type="page" text:anchor-page-number="5" draw:z-index="376" draw:name="Shape625" draw:style-name="gr12" draw:text-style-name="P2" svg:x1="7.861in" svg:y1="4.4547in" svg:x2="7.861in" svg:y2="4.6528in">
        <text:p/>
      </draw:line>
      <draw:line text:anchor-type="page" text:anchor-page-number="6" draw:z-index="375" draw:name="Shape764" draw:style-name="gr12" draw:text-style-name="P2" svg:x1="6.861in" svg:y1="4.9028in" svg:x2="6.861in" svg:y2="5.0969in">
        <text:p/>
      </draw:line>
      <draw:polygon text:anchor-type="page" text:anchor-page-number="3" draw:z-index="374" draw:name="Shape451" draw:style-name="gr13" draw:text-style-name="P10" svg:width="0.0106in" svg:height="0.5106in" svg:x="0.5831in" svg:y="5.0831in" svg:viewBox="0 0 28 1298" draw:points="0,0 28,0 28,1298 0,1298">
        <text:p/>
      </draw:polygon>
      <draw:frame text:anchor-type="page" text:anchor-page-number="7" draw:z-index="373" draw:name="Shape878" draw:style-name="gr1" draw:text-style-name="P2" svg:width="1.2169in" svg:height="0.1016in" svg:x="0.5in" svg:y="10.9992in">
        <draw:text-box>
          <text:p><text:span text:style-name="T2">documento electrónico siguiente:</text:span></text:p>
        </draw:text-box>
      </draw:frame>
      <draw:frame text:anchor-type="page" text:anchor-page-number="2" draw:z-index="372" draw:name="Shape260" draw:style-name="gr1" draw:text-style-name="P2" svg:width="1.3406in" svg:height="0.1134in" svg:x="0.6146in" svg:y="5.6602in">
        <draw:text-box>
          <text:p><text:span text:style-name="T5">Denominación del documento</text:span></text:p>
        </draw:text-box>
      </draw:frame>
      <draw:polygon text:anchor-type="page" text:anchor-page-number="1" draw:z-index="371" draw:name="Shape56" draw:style-name="gr3" draw:text-style-name="P3" svg:width="7.052in" svg:height="0.0102in" svg:x="0.6039in" svg:y="3.6457in" svg:viewBox="0 0 17913 27" draw:points="0,0 17913,0 17913,27 0,27">
        <text:p/>
      </draw:polygon>
      <draw:line text:anchor-type="page" text:anchor-page-number="6" draw:z-index="370" draw:name="Shape763" draw:style-name="gr12" draw:text-style-name="P2" svg:x1="5.1803in" svg:y1="4.9028in" svg:x2="5.1803in" svg:y2="5.0969in">
        <text:p/>
      </draw:line>
      <draw:frame text:anchor-type="page" text:anchor-page-number="7" draw:z-index="369" draw:name="Shape877" draw:style-name="gr1" draw:text-style-name="P2" svg:width="2.8303in" svg:height="0.1016in" svg:x="0.5in" svg:y="10.9161in">
        <draw:text-box>
          <text:p><text:span text:style-name="T2">puede ser comprobada la autenticidad de esta copia, mediante el número de</text:span></text:p>
        </draw:text-box>
      </draw:frame>
      <draw:line text:anchor-type="page" text:anchor-page-number="5" draw:z-index="368" draw:name="Shape624" draw:style-name="gr12" draw:text-style-name="P2" svg:x1="3.5138in" svg:y1="4.4547in" svg:x2="3.5138in" svg:y2="4.6528in">
        <text:p/>
      </draw:line>
      <draw:frame text:anchor-type="page" text:anchor-page-number="4" draw:z-index="367" draw:name="Shape534" draw:style-name="gr1" draw:text-style-name="P2" svg:width="1.885in" svg:height="0.1016in" svg:x="1.4043in" svg:y="4.7055in">
        <draw:text-box>
          <text:p><text:span text:style-name="T10">urn:uuid:cbfae474-b0eb-480c-8b54-b6e321170780</text:span></text:p>
        </draw:text-box>
      </draw:frame>
      <draw:polygon text:anchor-type="page" text:anchor-page-number="1" draw:z-index="366" draw:name="Shape55" draw:style-name="gr4" draw:text-style-name="P4" svg:width="7.052in" svg:height="0.3228in" svg:x="0.6039in" svg:y="3.6457in" svg:viewBox="0 0 17913 821" draw:points="0,0 17913,0 17913,821 0,821">
        <text:p/>
      </draw:polygon>
      <draw:polygon text:anchor-type="page" text:anchor-page-number="3" draw:z-index="365" draw:name="Shape456" draw:style-name="gr13" draw:text-style-name="P10" svg:width="7.0937in" svg:height="0.0106in" svg:x="0.5831in" svg:y="5.5831in" svg:viewBox="0 0 18019 28" draw:points="0,0 18019,0 18019,28 0,28">
        <text:p/>
      </draw:polygon>
      <draw:frame text:anchor-type="page" text:anchor-page-number="2" draw:z-index="364" draw:name="Shape257" draw:style-name="gr1" draw:text-style-name="P2" svg:width="3.9559in" svg:height="0.2012in" svg:x="0.6457in" svg:y="5.2846in">
        <draw:text-box>
          <text:p><text:span text:style-name="T7">CONSULTA DE DATOS POR LA ADMINISTRACIÓN</text:span></text:p>
        </draw:text-box>
      </draw:frame>
      <draw:frame text:anchor-type="page" text:anchor-page-number="6" draw:z-index="363" draw:name="Shape768" draw:style-name="gr1" draw:text-style-name="P2" svg:width="0.3394in" svg:height="0.1343in" svg:x="5.1937in" svg:y="4.9646in">
        <draw:text-box>
          <text:p><text:span text:style-name="T14">Fecha:</text:span></text:p>
        </draw:text-box>
      </draw:frame>
      <draw:line text:anchor-type="page" text:anchor-page-number="5" draw:z-index="362" draw:name="Shape627" draw:style-name="gr12" draw:text-style-name="P2" svg:x1="3.5102in" svg:y1="4.4583in" svg:x2="7.8646in" svg:y2="4.4583in">
        <text:p/>
      </draw:line>
      <draw:line text:anchor-type="page" text:anchor-page-number="4" draw:z-index="361" draw:name="Shape531" draw:style-name="gr12" draw:text-style-name="P2" svg:x1="1.1941in" svg:y1="4.6528in" svg:x2="1.1941in" svg:y2="4.7913in">
        <text:p/>
      </draw:line>
      <draw:frame text:anchor-type="page" text:anchor-page-number="2" draw:z-index="360" draw:name="Shape254" draw:style-name="gr1" draw:text-style-name="P2" svg:width="1.6657in" svg:height="0.226in" svg:x="0.6563in" svg:y="4.8217in">
        <draw:text-box>
          <text:p><text:span text:style-name="T3">DOCUMENTACIÓN</text:span></text:p>
        </draw:text-box>
      </draw:frame>
      <draw:path text:anchor-type="page" text:anchor-page-number="1" draw:z-index="359" draw:name="Shape53" draw:style-name="gr3" draw:text-style-name="P3" svg:width="0.0339in" svg:height="0.0343in" svg:x="4.8579in" svg:y="2.9827in" svg:viewBox="0 0 87 88" svg:d="M87 45c0 23-19 43-43 43s-44-20-44-43c0-25 20-45 44-45s43 20 43 45z">
        <text:p/>
      </draw:path>
      <draw:polygon text:anchor-type="page" text:anchor-page-number="3" draw:z-index="358" draw:name="Shape450" draw:style-name="gr13" draw:text-style-name="P10" svg:width="7.0937in" svg:height="0.0106in" svg:x="0.5831in" svg:y="5.0831in" svg:viewBox="0 0 18019 28" draw:points="0,0 18019,0 18019,28 0,28">
        <text:p/>
      </draw:polygon>
      <draw:frame text:anchor-type="page" text:anchor-page-number="7" draw:z-index="357" draw:name="Shape876" draw:style-name="gr1" draw:text-style-name="P2" svg:width="3.0925in" svg:height="0.1016in" svg:x="0.5in" svg:y="10.8327in">
        <draw:text-box>
          <text:p><text:span text:style-name="T2">En la dirección https://sede.gobiernodecanarias.org/sede/verifica_doc?codigo_nde=</text:span></text:p>
        </draw:text-box>
      </draw:frame>
      <draw:polygon text:anchor-type="page" text:anchor-page-number="3" draw:z-index="356" draw:name="Shape449" draw:style-name="gr14" draw:text-style-name="P11" svg:width="7.0937in" svg:height="0.5106in" svg:x="0.5831in" svg:y="5.0831in" svg:viewBox="0 0 18019 1298" draw:points="0,0 18019,0 18019,1298 0,1298">
        <text:p/>
      </draw:polygon>
      <draw:polygon text:anchor-type="page" text:anchor-page-number="2" draw:z-index="355" draw:name="Shape259" draw:style-name="gr6" draw:text-style-name="P6" svg:width="7.0728in" svg:height="1.6354in" svg:x="0.5937in" svg:y="5.5937in" svg:viewBox="0 0 17966 4155" draw:points="0,0 17966,0 17966,4155 0,4155">
        <text:p/>
      </draw:polygon>
      <draw:frame text:anchor-type="page" text:anchor-page-number="5" draw:z-index="354" draw:name="Shape636" draw:style-name="gr1" draw:text-style-name="P2" svg:width="2.2197in" svg:height="0.1177in" svg:x="1.2409in" svg:y="5.1591in">
        <draw:text-box>
          <text:p><text:span text:style-name="T9">657652E9DDFAB99BD96EDCE74760FBF0289546</text:span></text:p>
        </draw:text-box>
      </draw:frame>
      <draw:path text:anchor-type="page" text:anchor-page-number="1" draw:z-index="353" draw:name="Shape50" draw:style-name="gr6" draw:text-style-name="P6" svg:width="0.0795in" svg:height="0.0799in" svg:x="4.835in" svg:y="2.9598in" svg:viewBox="0 0 203 204" svg:d="M203 103c0 55-45 101-102 101-56 0-101-46-101-101 0-57 45-103 101-103 57 0 102 46 102 103z">
        <text:p/>
      </draw:path>
      <draw:frame text:anchor-type="page" text:anchor-page-number="6" draw:z-index="352" draw:name="Shape759" draw:style-name="gr1" draw:text-style-name="P2" svg:width="6.4248in" svg:height="0.1343in" svg:x="1.222in" svg:y="4.7783in">
        <draw:text-box>
          <text:p><text:span text:style-name="T14">NDE permite verificar la integridad de esta copia electrónica en la dirección: https://sede.gobiernodecanarias.org/sede/verifica_doc</text:span></text:p>
        </draw:text-box>
      </draw:frame>
      <draw:frame text:anchor-type="page" text:anchor-page-number="4" draw:z-index="351" draw:name="Shape529" draw:style-name="gr1" draw:text-style-name="P2" svg:width="0.3248in" svg:height="0.1677in" svg:x="1.222in" svg:y="4.4862in">
        <draw:text-box>
          <text:p><text:span text:style-name="T13">Hash</text:span></text:p>
        </draw:text-box>
      </draw:frame>
      <draw:frame text:anchor-type="page" text:anchor-page-number="7" draw:z-index="350" draw:name="Shape873" draw:style-name="gr1" draw:text-style-name="P2" svg:width="1.0925in" svg:height="0.1016in" svg:x="6.528in" svg:y="10.6327in">
        <draw:text-box>
          <text:p><text:span text:style-name="T10">Fecha: 01/07/2024 - 08:39:56</text:span></text:p>
        </draw:text-box>
      </draw:frame>
      <draw:path text:anchor-type="page" text:anchor-page-number="1" draw:z-index="349" draw:name="Shape52" draw:style-name="gr9" draw:text-style-name="P8" svg:width="0.0874in" svg:height="0.087in" svg:x="4.8386in" svg:y="2.9638in" svg:viewBox="0 0 223 222" svg:d="M92 92l-92 92c51 51 133 51 184 0 52-50 52-134 0-184z">
        <text:p/>
      </draw:path>
      <draw:frame text:anchor-type="page" text:anchor-page-number="7" draw:z-index="348" draw:name="Shape872" draw:style-name="gr1" draw:text-style-name="P2" svg:width="1.0295in" svg:height="0.1016in" svg:x="0.5in" svg:y="10.6189in">
        <draw:text-box>
          <text:p><text:span text:style-name="T10">GOBIERNO DE CANARIAS</text:span></text:p>
        </draw:text-box>
      </draw:frame>
      <draw:frame text:anchor-type="page" text:anchor-page-number="5" draw:z-index="347" draw:name="Shape637" draw:style-name="gr2" draw:text-style-name="P2" svg:width="4.0831in" svg:height="0.4862in" svg:x="3.6528in" svg:y="4.7638in">
        <draw:image xlink:href="Pictures/10000000000001990000001824A02C3D2BBB3BB2.jpg" xlink:type="simple" xlink:show="embed" xlink:actuate="onLoad" draw:mime-type="image/jpeg">
          <text:p/>
        </draw:image>
      </draw:frame>
      <draw:line text:anchor-type="page" text:anchor-page-number="4" draw:z-index="346" draw:name="Shape524" draw:style-name="gr12" draw:text-style-name="P2" svg:x1="1.1941in" svg:y1="4.4547in" svg:x2="1.1941in" svg:y2="4.6528in">
        <text:p/>
      </draw:line>
      <draw:polygon text:anchor-type="page" text:anchor-page-number="2" draw:z-index="345" draw:name="Shape256" draw:style-name="gr4" draw:text-style-name="P4" svg:width="7.0728in" svg:height="0.2811in" svg:x="0.5937in" svg:y="5.2083in" svg:viewBox="0 0 17966 715" draw:points="0,0 17966,0 17966,715 0,715">
        <text:p/>
      </draw:polygon>
      <draw:frame text:anchor-type="page" text:anchor-page-number="3" draw:z-index="344" draw:name="Shape446" draw:style-name="gr1" draw:text-style-name="P2" svg:width="4.9768in" svg:height="0.1134in" svg:x="0.7291in" svg:y="4.5563in">
        <draw:text-box>
          <text:p><text:span text:style-name="T4">- Gestión de la formación en el ámbito privado, no subvencionada pero con supervisión del Servicio Canario de Empleo.</text:span></text:p>
        </draw:text-box>
      </draw:frame>
      <draw:line text:anchor-type="page" text:anchor-page-number="6" draw:z-index="343" draw:name="Shape755" draw:style-name="gr12" draw:text-style-name="P2" svg:x1="7.861in" svg:y1="4.4965in" svg:x2="7.861in" svg:y2="4.9059in">
        <text:p/>
      </draw:line>
      <draw:frame text:anchor-type="page" text:anchor-page-number="7" draw:z-index="342" draw:name="Shape870" draw:style-name="gr1" draw:text-style-name="P2" svg:width="2.0142in" svg:height="0.1016in" svg:x="0.5in" svg:y="10.4937in">
        <draw:text-box>
          <text:p><text:span text:style-name="T10">Este documento ha sido firmado electrónicamente por:</text:span></text:p>
        </draw:text-box>
      </draw:frame>
      <draw:frame text:anchor-type="page" text:anchor-page-number="5" draw:z-index="341" draw:name="Shape635" draw:style-name="gr2" draw:text-style-name="P2" svg:width="2.1531in" svg:height="0.278in" svg:x="1.278in" svg:y="4.8193in">
        <draw:image xlink:href="Pictures/10000000000002C200000018E95E551BAABF7E3B.jpg" xlink:type="simple" xlink:show="embed" xlink:actuate="onLoad" draw:mime-type="image/jpeg">
          <text:p/>
        </draw:image>
      </draw:frame>
      <draw:line text:anchor-type="page" text:anchor-page-number="6" draw:z-index="340" draw:name="Shape760" draw:style-name="gr12" draw:text-style-name="P2" svg:x1="1.1909in" svg:y1="4.9028in" svg:x2="7.8646in" svg:y2="4.9028in">
        <text:p/>
      </draw:line>
      <draw:line text:anchor-type="page" text:anchor-page-number="4" draw:z-index="339" draw:name="Shape527" draw:style-name="gr12" draw:text-style-name="P2" svg:x1="1.1909in" svg:y1="4.4583in" svg:x2="3.5276in" svg:y2="4.4583in">
        <text:p/>
      </draw:line>
      <draw:polygon text:anchor-type="page" text:anchor-page-number="2" draw:z-index="338" draw:name="Shape258" draw:style-name="gr6" draw:text-style-name="P6" svg:width="7.0728in" svg:height="1.8335in" svg:x="0.5937in" svg:y="5.3957in" svg:viewBox="0 0 17966 4658" draw:points="0,0 17966,0 17966,4658 0,4658">
        <text:p/>
      </draw:polygon>
      <draw:path text:anchor-type="page" text:anchor-page-number="1" draw:z-index="337" draw:name="Shape48" draw:style-name="gr8" draw:text-style-name="P7" svg:width="0.0874in" svg:height="0.087in" svg:x="4.8236in" svg:y="2.9488in" svg:viewBox="0 0 223 222" svg:d="M131 130l92-92c-51-51-133-51-184 0-52 50-52 134 0 184z">
        <text:p/>
      </draw:path>
      <draw:frame text:anchor-type="page" text:anchor-page-number="3" draw:z-index="336" draw:name="Shape445" draw:style-name="gr1" draw:text-style-name="P2" svg:width="1.2933in" svg:height="0.1134in" svg:x="0.7291in" svg:y="4.4311in">
        <draw:text-box>
          <text:p><text:span text:style-name="T4">certificados de profesionalidad.</text:span></text:p>
        </draw:text-box>
      </draw:frame>
      <draw:frame text:anchor-type="page" text:anchor-page-number="2" draw:z-index="335" draw:name="Shape248" draw:style-name="gr1" draw:text-style-name="P2" svg:width="0.2098in" svg:height="0.1134in" svg:x="0.6146in" svg:y="4.4417in">
        <draw:text-box>
          <text:p><text:span text:style-name="T15">2023</text:span></text:p>
        </draw:text-box>
      </draw:frame>
      <draw:path text:anchor-type="page" text:anchor-page-number="1" draw:z-index="334" draw:name="Shape49" draw:style-name="gr6" draw:text-style-name="P6" svg:width="0.1067in" svg:height="0.1071in" svg:x="4.8307in" svg:y="2.9555in" svg:viewBox="0 0 272 273" svg:d="M113 113l-113 113c63 62 163 62 225 0 62-63 62-164 0-226z">
        <text:p/>
      </draw:path>
      <draw:frame text:anchor-type="page" text:anchor-page-number="3" draw:z-index="333" draw:name="Shape444" draw:style-name="gr1" draw:text-style-name="P2" svg:width="6.6516in" svg:height="0.1134in" svg:x="0.7291in" svg:y="4.3063in">
        <draw:text-box>
          <text:p><text:span text:style-name="T4">- Fichero de personas físicas y jurídicas para la realización de Prácticas profesionales no laborales, así como la formación en centros de trabajo relacionada con</text:span></text:p>
        </draw:text-box>
      </draw:frame>
      <draw:frame text:anchor-type="page" text:anchor-page-number="5" draw:z-index="332" draw:name="Shape633" draw:style-name="gr1" draw:text-style-name="P2" svg:width="1.8622in" svg:height="0.1016in" svg:x="1.4161in" svg:y="4.7055in">
        <draw:text-box>
          <text:p><text:span text:style-name="T10">urn:uuid:a724c566-1248-4c03-9ae8-5e53e11f55ef</text:span></text:p>
        </draw:text-box>
      </draw:frame>
      <draw:frame text:anchor-type="page" text:anchor-page-number="7" draw:z-index="331" draw:name="Shape832" draw:style-name="gr1" draw:text-style-name="P2" svg:width="1.3996in" svg:height="0.1677in" svg:x="1.2083in" svg:y="2.3484in">
        <draw:text-box>
          <text:p><text:span text:style-name="T12">Balance de Situación</text:span></text:p>
        </draw:text-box>
      </draw:frame>
      <draw:line text:anchor-type="page" text:anchor-page-number="6" draw:z-index="330" draw:name="Shape754" draw:style-name="gr12" draw:text-style-name="P2" svg:x1="1.1941in" svg:y1="4.4965in" svg:x2="1.1941in" svg:y2="4.9059in">
        <text:p/>
      </draw:line>
      <draw:frame text:anchor-type="page" text:anchor-page-number="4" draw:z-index="329" draw:name="Shape523" draw:style-name="gr1" draw:text-style-name="P2" svg:width="0.0634in" svg:height="0.1343in" svg:x="7.5in" svg:y="4.3256in">
        <draw:text-box>
          <text:p><text:span text:style-name="T14">3</text:span></text:p>
        </draw:text-box>
      </draw:frame>
      <draw:polygon text:anchor-type="page" text:anchor-page-number="7" draw:z-index="328" draw:name="Shape886" draw:style-name="gr11" draw:text-style-name="P2" svg:width="7.3189in" svg:height="0.1386in" svg:x="0.4724in" svg:y="11.2602in" svg:viewBox="0 0 18591 353" draw:points="0,353 18591,353 18591,0 0,0">
        <text:p/>
      </draw:polygon>
      <draw:polygon text:anchor-type="page" text:anchor-page-number="2" draw:z-index="327" draw:name="Shape253" draw:style-name="gr3" draw:text-style-name="P3" svg:width="0.0106in" svg:height="0.3228in" svg:x="7.6559in" svg:y="4.7291in" svg:viewBox="0 0 28 821" draw:points="0,0 28,0 28,821 0,821">
        <text:p/>
      </draw:polygon>
      <draw:path text:anchor-type="page" text:anchor-page-number="1" draw:z-index="326" draw:name="Shape47" draw:style-name="gr10" draw:text-style-name="P9" svg:width="0.1067in" svg:height="0.1071in" svg:x="4.8122in" svg:y="2.9374in" svg:viewBox="0 0 272 273" svg:d="M160 160l112-113c-62-63-162-63-225 0-62 62-62 163 0 226z">
        <text:p/>
      </draw:path>
      <draw:frame text:anchor-type="page" text:anchor-page-number="3" draw:z-index="325" draw:name="Shape443" draw:style-name="gr1" draw:text-style-name="P2" svg:width="6.4394in" svg:height="0.1134in" svg:x="0.7291in" svg:y="4.1811in">
        <draw:text-box>
          <text:p><text:span text:style-name="T4">- Fichero de personal de apoyo a la docencia, coordinación, tutoría, interpretación y coordinación pedagógica en el ámbito de la Formación para el Empleo.</text:span></text:p>
        </draw:text-box>
      </draw:frame>
      <draw:line text:anchor-type="page" text:anchor-page-number="4" draw:z-index="324" draw:name="Shape539" draw:style-name="gr12" draw:text-style-name="P2" svg:x1="1.1909in" svg:y1="5.3331in" svg:x2="3.5in" svg:y2="5.3331in">
        <text:p/>
      </draw:line>
      <draw:line text:anchor-type="page" text:anchor-page-number="5" draw:z-index="323" draw:name="Shape630" draw:style-name="gr12" draw:text-style-name="P2" svg:x1="1.1941in" svg:y1="4.6528in" svg:x2="1.1941in" svg:y2="4.7913in">
        <text:p/>
      </draw:line>
      <draw:line text:anchor-type="page" text:anchor-page-number="6" draw:z-index="322" draw:name="Shape756" draw:style-name="gr12" draw:text-style-name="P2" svg:x1="1.1909in" svg:y1="4.5in" svg:x2="7.8646in" svg:y2="4.5in">
        <text:p/>
      </draw:line>
      <draw:line text:anchor-type="page" text:anchor-page-number="4" draw:z-index="321" draw:name="Shape535" draw:style-name="gr12" draw:text-style-name="P2" svg:x1="1.1941in" svg:y1="4.722in" svg:x2="1.1941in" svg:y2="5.3366in">
        <text:p/>
      </draw:line>
      <draw:frame text:anchor-type="page" text:anchor-page-number="6" draw:z-index="320" draw:name="Shape758" draw:style-name="gr1" draw:text-style-name="P2" svg:width="6.387in" svg:height="0.1343in" svg:x="1.222in" svg:y="4.6508in">
        <draw:text-box>
          <text:p><text:span text:style-name="T14">de los servicios electrónicos de confianza.Número de Documento Electrónico (NDE): 0qK8eYk8wfZJy_4yNfi5r9QvTdu2tcy5i. Este</text:span></text:p>
        </draw:text-box>
      </draw:frame>
      <draw:frame text:anchor-type="page" text:anchor-page-number="1" draw:z-index="319" draw:name="Shape45" draw:style-name="gr1" draw:text-style-name="P2" svg:width="0.2524in" svg:height="0.1134in" svg:x="4.4583in" svg:y="2.9626in">
        <draw:text-box>
          <text:p><text:span text:style-name="T4">Física</text:span></text:p>
        </draw:text-box>
      </draw:frame>
      <draw:polygon text:anchor-type="page" text:anchor-page-number="2" draw:z-index="318" draw:name="Shape252" draw:style-name="gr3" draw:text-style-name="P3" svg:width="0.0102in" svg:height="0.3228in" svg:x="0.5937in" svg:y="4.7291in" svg:viewBox="0 0 27 821" draw:points="0,0 27,0 27,821 0,821">
        <text:p/>
      </draw:polygon>
      <draw:frame text:anchor-type="page" text:anchor-page-number="3" draw:z-index="317" draw:name="Shape442" draw:style-name="gr1" draw:text-style-name="P2" svg:width="1.2516in" svg:height="0.1134in" svg:x="0.7291in" svg:y="4.0563in">
        <draw:text-box>
          <text:p><text:span text:style-name="T4">de Formación para el Empleo.</text:span></text:p>
        </draw:text-box>
      </draw:frame>
      <draw:frame text:anchor-type="page" text:anchor-page-number="5" draw:z-index="316" draw:name="Shape628" draw:style-name="gr1" draw:text-style-name="P2" svg:width="0.3248in" svg:height="0.1677in" svg:x="1.222in" svg:y="4.4862in">
        <draw:text-box>
          <text:p><text:span text:style-name="T13">Hash</text:span></text:p>
        </draw:text-box>
      </draw:frame>
      <draw:polygon text:anchor-type="page" text:anchor-page-number="7" draw:z-index="315" draw:name="Shape885" draw:style-name="gr11" draw:text-style-name="P2" svg:width="7.3189in" svg:height="0.1386in" svg:x="0.4724in" svg:y="11.2602in" svg:viewBox="0 0 18591 353" draw:points="0,353 18591,353 18591,0 0,0">
        <text:p/>
      </draw:polygon>
      <draw:path text:anchor-type="page" text:anchor-page-number="7" draw:z-index="314" draw:name="Shape882" draw:style-name="gr11" draw:text-style-name="P2" svg:width="0.9602in" svg:height="1.0791in" svg:x="7.3114in" svg:y="10.7209in" svg:viewBox="0 0 2440 2742" svg:d="M1220 2742v-1371M0 1371h1220M1220 0h1220">
        <text:p/>
      </draw:path>
      <draw:path text:anchor-type="page" text:anchor-page-number="1" draw:z-index="313" draw:name="Shape44" draw:style-name="gr6" draw:text-style-name="P6" svg:width="0.0795in" svg:height="0.0799in" svg:x="4.2724in" svg:y="2.9598in" svg:viewBox="0 0 203 204" svg:d="M203 103c0 55-45 101-102 101-56 0-101-46-101-101 0-57 45-103 101-103 57 0 102 46 102 103z">
        <text:p/>
      </draw:path>
      <draw:polygon text:anchor-type="page" text:anchor-page-number="2" draw:z-index="312" draw:name="Shape255" draw:style-name="gr3" draw:text-style-name="P3" svg:width="7.0728in" svg:height="0.0106in" svg:x="0.5937in" svg:y="5.0413in" svg:viewBox="0 0 17966 28" draw:points="0,0 17966,0 17966,28 0,28">
        <text:p/>
      </draw:polygon>
      <draw:frame text:anchor-type="page" text:anchor-page-number="6" draw:z-index="311" draw:name="Shape757" draw:style-name="gr1" draw:text-style-name="P2" svg:width="6.478in" svg:height="0.1343in" svg:x="1.222in" svg:y="4.5228in">
        <draw:text-box>
          <text:p><text:span text:style-name="T14">Este documento incorpora firma electrónica de acuerdo a la Ley 6/2020, de 11 de noviembre, reguladora de determinados aspectos</text:span></text:p>
        </draw:text-box>
      </draw:frame>
      <draw:frame text:anchor-type="page" text:anchor-page-number="4" draw:z-index="310" draw:name="Shape522" draw:style-name="gr1" draw:text-style-name="P2" svg:width="0.4303in" svg:height="0.1343in" svg:x="6.889in" svg:y="4.3256in">
        <draw:text-box>
          <text:p><text:span text:style-name="T14">Páginas:</text:span></text:p>
        </draw:text-box>
      </draw:frame>
      <draw:line text:anchor-type="page" text:anchor-page-number="5" draw:z-index="309" draw:name="Shape623" draw:style-name="gr12" draw:text-style-name="P2" svg:x1="1.1941in" svg:y1="4.4547in" svg:x2="1.1941in" svg:y2="4.6528in">
        <text:p/>
      </draw:line>
      <draw:frame text:anchor-type="page" text:anchor-page-number="3" draw:z-index="308" draw:name="Shape441" draw:style-name="gr1" draw:text-style-name="P2" svg:width="6.7287in" svg:height="0.1134in" svg:x="0.7291in" svg:y="3.9311in">
        <draw:text-box>
          <text:p><text:span text:style-name="T4">- Inscripción y/o acreditación de personas físicas o representantes legales de personas jurídicas como Entidades Colaboradoras de Formación, para la realización</text:span></text:p>
        </draw:text-box>
      </draw:frame>
      <draw:path text:anchor-type="page" text:anchor-page-number="7" draw:z-index="307" draw:name="Shape880" draw:style-name="gr11" draw:text-style-name="P2" svg:width="7.1201in" svg:height="0.5394in" svg:x="3.7516in" svg:y="10.7209in" svg:viewBox="0 0 18086 1371" svg:d="M0 1371h9043M9043 0h9043">
        <text:p/>
      </draw:path>
      <draw:line text:anchor-type="page" text:anchor-page-number="4" draw:z-index="306" draw:name="Shape510" draw:style-name="gr12" draw:text-style-name="P2" svg:x1="7.861in" svg:y1="4.2602in" svg:x2="7.861in" svg:y2="4.4583in">
        <text:p/>
      </draw:line>
      <draw:polygon text:anchor-type="page" text:anchor-page-number="2" draw:z-index="305" draw:name="Shape251" draw:style-name="gr3" draw:text-style-name="P3" svg:width="7.0728in" svg:height="0.0102in" svg:x="0.5937in" svg:y="4.7291in" svg:viewBox="0 0 17966 27" draw:points="0,0 17966,0 17966,27 0,27">
        <text:p/>
      </draw:polygon>
      <draw:path text:anchor-type="page" text:anchor-page-number="1" draw:z-index="304" draw:name="Shape46" draw:style-name="gr9" draw:text-style-name="P8" svg:width="0.0874in" svg:height="0.087in" svg:x="4.276in" svg:y="2.9638in" svg:viewBox="0 0 223 222" svg:d="M93 92l-93 92c51 51 134 51 185 0 51-50 51-134 0-184z">
        <text:p/>
      </draw:path>
      <draw:frame text:anchor-type="page" text:anchor-page-number="6" draw:z-index="303" draw:name="Shape766" draw:style-name="gr1" draw:text-style-name="P2" svg:width="0.628in" svg:height="0.1343in" svg:x="1.222in" svg:y="4.9646in">
        <draw:text-box>
          <text:p><text:span text:style-name="T14">Firmado por:</text:span></text:p>
        </draw:text-box>
      </draw:frame>
      <draw:frame text:anchor-type="page" text:anchor-page-number="3" draw:z-index="302" draw:name="Shape436" draw:style-name="gr1" draw:text-style-name="P2" svg:width="1.1425in" svg:height="0.1134in" svg:x="0.5937in" svg:y="3.6811in">
        <draw:text-box>
          <text:p><text:span text:style-name="T5">Finalidad del tratamiento:</text:span></text:p>
        </draw:text-box>
      </draw:frame>
      <draw:line text:anchor-type="page" text:anchor-page-number="5" draw:z-index="301" draw:name="Shape626" draw:style-name="gr12" draw:text-style-name="P2" svg:x1="1.1909in" svg:y1="4.4583in" svg:x2="3.5276in" svg:y2="4.4583in">
        <text:p/>
      </draw:line>
      <draw:path text:anchor-type="page" text:anchor-page-number="1" draw:z-index="300" draw:name="Shape42" draw:style-name="gr8" draw:text-style-name="P7" svg:width="0.087in" svg:height="0.087in" svg:x="4.261in" svg:y="2.9488in" svg:viewBox="0 0 222 222" svg:d="M130 130l92-92c-51-51-134-51-185 0-50 50-50 134 0 184z">
        <text:p/>
      </draw:path>
      <draw:path text:anchor-type="page" text:anchor-page-number="7" draw:z-index="299" draw:name="Shape875" draw:style-name="gr11" draw:text-style-name="P2" svg:width="6.5587in" svg:height="1.0791in" svg:x="0.4724in" svg:y="10.7209in" svg:viewBox="0 0 16660 2742" svg:d="M0 2742v-1371M0 1371h8330M8330 0h8330">
        <text:p/>
      </draw:path>
      <draw:polygon text:anchor-type="page" text:anchor-page-number="3" draw:z-index="298" draw:name="Shape440" draw:style-name="gr13" draw:text-style-name="P10" svg:width="0.0102in" svg:height="0.8854in" svg:x="7.6665in" svg:y="3.8539in" svg:viewBox="0 0 27 2250" draw:points="0,0 27,0 27,2250 0,2250">
        <text:p/>
      </draw:polygon>
      <draw:line text:anchor-type="page" text:anchor-page-number="4" draw:z-index="297" draw:name="Shape509" draw:style-name="gr12" draw:text-style-name="P2" svg:x1="6.861in" svg:y1="4.2602in" svg:x2="6.861in" svg:y2="4.4583in">
        <text:p/>
      </draw:line>
      <draw:polygon text:anchor-type="page" text:anchor-page-number="2" draw:z-index="296" draw:name="Shape250" draw:style-name="gr4" draw:text-style-name="P4" svg:width="7.0728in" svg:height="0.3228in" svg:x="0.5937in" svg:y="4.7291in" svg:viewBox="0 0 17966 821" draw:points="0,0 17966,0 17966,821 0,821">
        <text:p/>
      </draw:polygon>
      <draw:line text:anchor-type="page" text:anchor-page-number="6" draw:z-index="295" draw:name="Shape762" draw:style-name="gr12" draw:text-style-name="P2" svg:x1="1.1941in" svg:y1="4.9028in" svg:x2="1.1941in" svg:y2="5.0969in">
        <text:p/>
      </draw:line>
      <draw:frame text:anchor-type="page" text:anchor-page-number="5" draw:z-index="294" draw:name="Shape622" draw:style-name="gr1" draw:text-style-name="P2" svg:width="1.0217in" svg:height="0.1343in" svg:x="5.639in" svg:y="4.3256in">
        <draw:text-box>
          <text:p><text:span text:style-name="T14">01/07/2024 08:38:54</text:span></text:p>
        </draw:text-box>
      </draw:frame>
      <draw:line text:anchor-type="page" text:anchor-page-number="5" draw:z-index="293" draw:name="Shape638" draw:style-name="gr12" draw:text-style-name="P2" svg:x1="1.1909in" svg:y1="5.3331in" svg:x2="3.5in" svg:y2="5.3331in">
        <text:p/>
      </draw:line>
      <draw:line text:anchor-type="page" text:anchor-page-number="4" draw:z-index="292" draw:name="Shape515" draw:style-name="gr12" draw:text-style-name="P2" svg:x1="6.8575in" svg:y1="4.2638in" svg:x2="7.8646in" svg:y2="4.2638in">
        <text:p/>
      </draw:line>
      <draw:polygon text:anchor-type="page" text:anchor-page-number="3" draw:z-index="291" draw:name="Shape439" draw:style-name="gr13" draw:text-style-name="P10" svg:width="0.0106in" svg:height="0.8854in" svg:x="0.5831in" svg:y="3.8539in" svg:viewBox="0 0 28 2250" draw:points="0,0 28,0 28,2250 0,2250">
        <text:p/>
      </draw:polygon>
      <draw:frame text:anchor-type="page" text:anchor-page-number="6" draw:z-index="290" draw:name="Shape767" draw:style-name="gr1" draw:text-style-name="P2" svg:width="3.2224in" svg:height="0.1343in" svg:x="2.139in" svg:y="4.9646in">
        <draw:text-box>
          <text:p><text:span text:style-name="T14">FRANCISCO FELIPE LORENZO|TRANSPORTE INSULAR DE ...</text:span></text:p>
        </draw:text-box>
      </draw:frame>
      <draw:path text:anchor-type="page" text:anchor-page-number="1" draw:z-index="289" draw:name="Shape43" draw:style-name="gr6" draw:text-style-name="P6" svg:width="0.1067in" svg:height="0.1071in" svg:x="4.2681in" svg:y="2.9555in" svg:viewBox="0 0 272 273" svg:d="M112 113l-112 113c62 62 164 62 226 0 61-63 61-164 0-226z">
        <text:p/>
      </draw:path>
      <draw:frame text:anchor-type="page" text:anchor-page-number="2" draw:z-index="288" draw:name="Shape243" draw:style-name="gr1" draw:text-style-name="P2" svg:width="0.9587in" svg:height="0.1134in" svg:x="0.5937in" svg:y="4.2437in">
        <draw:text-box>
          <text:p><text:span text:style-name="T4">Ejercicio económico (*)</text:span></text:p>
        </draw:text-box>
      </draw:frame>
      <draw:polygon text:anchor-type="page" text:anchor-page-number="7" draw:z-index="287" draw:name="Shape874" draw:style-name="gr11" draw:text-style-name="P2" svg:width="7.3189in" svg:height="0.5394in" svg:x="0.4724in" svg:y="10.7209in" svg:viewBox="0 0 18591 1371" draw:points="0,1371 18591,1371 18591,0 0,0">
        <text:p/>
      </draw:polygon>
      <draw:polygon text:anchor-type="page" text:anchor-page-number="7" draw:z-index="286" draw:name="Shape881" draw:style-name="gr11" draw:text-style-name="P2" svg:width="1.2917in" svg:height="0.139in" svg:x="6.4996in" svg:y="10.5823in" svg:viewBox="0 0 3282 354" draw:points="0,354 3282,354 3282,0 0,0">
        <text:p/>
      </draw:polygon>
      <draw:frame text:anchor-type="page" text:anchor-page-number="4" draw:z-index="285" draw:name="Shape521" draw:style-name="gr1" draw:text-style-name="P2" svg:width="1.0217in" svg:height="0.1343in" svg:x="5.639in" svg:y="4.3256in">
        <draw:text-box>
          <text:p><text:span text:style-name="T14">01/07/2024 08:34:12</text:span></text:p>
        </draw:text-box>
      </draw:frame>
      <draw:line text:anchor-type="page" text:anchor-page-number="6" draw:z-index="284" draw:name="Shape779" draw:style-name="gr12" draw:text-style-name="P2" svg:x1="7.861in" svg:y1="5.2913in" svg:x2="7.861in" svg:y2="5.9756in">
        <text:p/>
      </draw:line>
      <draw:path text:anchor-type="page" text:anchor-page-number="1" draw:z-index="283" draw:name="Shape41" draw:style-name="gr10" draw:text-style-name="P9" svg:width="0.1071in" svg:height="0.1071in" svg:x="4.2496in" svg:y="2.9374in" svg:viewBox="0 0 273 273" svg:d="M159 160l114-113c-62-63-164-63-226 0-62 62-62 163 0 226z">
        <text:p/>
      </draw:path>
      <draw:polygon text:anchor-type="page" text:anchor-page-number="2" draw:z-index="282" draw:name="Shape247" draw:style-name="gr5" draw:text-style-name="P5" svg:width="0.0106in" svg:height="0.1772in" svg:x="2.9268in" svg:y="4.3957in" svg:viewBox="0 0 28 451" draw:points="0,0 28,0 28,451 0,451">
        <text:p/>
      </draw:polygon>
      <draw:line text:anchor-type="page" text:anchor-page-number="5" draw:z-index="281" draw:name="Shape634" draw:style-name="gr12" draw:text-style-name="P2" svg:x1="1.1941in" svg:y1="4.722in" svg:x2="1.1941in" svg:y2="5.3366in">
        <text:p/>
      </draw:line>
      <draw:polygon text:anchor-type="page" text:anchor-page-number="3" draw:z-index="280" draw:name="Shape447" draw:style-name="gr13" draw:text-style-name="P10" svg:width="7.0937in" svg:height="0.0102in" svg:x="0.5831in" svg:y="4.7291in" svg:viewBox="0 0 18019 27" draw:points="0,0 18019,0 18019,27 0,27">
        <text:p/>
      </draw:polygon>
      <draw:polygon text:anchor-type="page" text:anchor-page-number="7" draw:z-index="279" draw:name="Shape871" draw:style-name="gr11" draw:text-style-name="P2" svg:width="6.0272in" svg:height="0.139in" svg:x="0.4724in" svg:y="10.5823in" svg:viewBox="0 0 15310 354" draw:points="0,354 15310,354 15310,0 0,0">
        <text:p/>
      </draw:polygon>
      <draw:frame text:anchor-type="page" text:anchor-page-number="1" draw:z-index="278" draw:name="Shape27" draw:style-name="gr1" draw:text-style-name="P2" svg:width="0.7217in" svg:height="0.1134in" svg:x="4.1457in" svg:y="2.7126in">
        <draw:text-box>
          <text:p><text:span text:style-name="T4">como persona (*)</text:span></text:p>
        </draw:text-box>
      </draw:frame>
      <draw:line text:anchor-type="page" text:anchor-page-number="5" draw:z-index="277" draw:name="Shape617" draw:style-name="gr12" draw:text-style-name="P2" svg:x1="6.861in" svg:y1="4.2638in" svg:x2="6.861in" svg:y2="4.4583in">
        <text:p/>
      </draw:line>
      <draw:polygon text:anchor-type="page" text:anchor-page-number="3" draw:z-index="276" draw:name="Shape438" draw:style-name="gr13" draw:text-style-name="P10" svg:width="7.0937in" svg:height="0.0106in" svg:x="0.5831in" svg:y="3.8539in" svg:viewBox="0 0 18019 28" draw:points="0,0 18019,0 18019,28 0,28">
        <text:p/>
      </draw:polygon>
      <draw:line text:anchor-type="page" text:anchor-page-number="6" draw:z-index="275" draw:name="Shape786" draw:style-name="gr12" draw:text-style-name="P2" svg:x1="3.5102in" svg:y1="5.972in" svg:x2="7.8646in" svg:y2="5.972in">
        <text:p/>
      </draw:line>
      <draw:polygon text:anchor-type="page" text:anchor-page-number="2" draw:z-index="274" draw:name="Shape246" draw:style-name="gr5" draw:text-style-name="P5" svg:width="0.0102in" svg:height="0.1772in" svg:x="0.5937in" svg:y="4.3957in" svg:viewBox="0 0 27 451" draw:points="0,0 27,0 27,451 0,451">
        <text:p/>
      </draw:polygon>
      <draw:line text:anchor-type="page" text:anchor-page-number="4" draw:z-index="273" draw:name="Shape516" draw:style-name="gr12" draw:text-style-name="P2" svg:x1="6.861in" svg:y1="4.2638in" svg:x2="6.861in" svg:y2="4.4583in">
        <text:p/>
      </draw:line>
      <draw:line text:anchor-type="page" text:anchor-page-number="6" draw:z-index="272" draw:name="Shape778" draw:style-name="gr12" draw:text-style-name="P2" svg:x1="3.5138in" svg:y1="5.2913in" svg:x2="3.5138in" svg:y2="5.9756in">
        <text:p/>
      </draw:line>
      <draw:frame text:anchor-type="page" text:anchor-page-number="1" draw:z-index="271" draw:name="Shape38" draw:style-name="gr1" draw:text-style-name="P2" svg:width="0.9488in" svg:height="0.1134in" svg:x="2.1772in" svg:y="2.9626in">
        <draw:text-box>
          <text:p><text:span text:style-name="T4">Persona representante</text:span></text:p>
        </draw:text-box>
      </draw:frame>
      <draw:line text:anchor-type="page" text:anchor-page-number="5" draw:z-index="270" draw:name="Shape616" draw:style-name="gr12" draw:text-style-name="P2" svg:x1="5.1803in" svg:y1="4.2638in" svg:x2="5.1803in" svg:y2="4.4583in">
        <text:p/>
      </draw:line>
      <draw:polygon text:anchor-type="page" text:anchor-page-number="7" draw:z-index="269" draw:name="Shape869" draw:style-name="gr11" draw:text-style-name="P2" svg:width="7.3189in" svg:height="0.1114in" svg:x="0.4724in" svg:y="10.4709in" svg:viewBox="0 0 18591 284" draw:points="0,284 18591,284 18591,0 0,0">
        <text:p/>
      </draw:polygon>
      <draw:polygon text:anchor-type="page" text:anchor-page-number="3" draw:z-index="268" draw:name="Shape437" draw:style-name="gr14" draw:text-style-name="P11" svg:width="7.0937in" svg:height="0.8854in" svg:x="0.5831in" svg:y="3.8539in" svg:viewBox="0 0 18019 2250" draw:points="0,0 18019,0 18019,2250 0,2250">
        <text:p/>
      </draw:polygon>
      <draw:polygon text:anchor-type="page" text:anchor-page-number="2" draw:z-index="267" draw:name="Shape249" draw:style-name="gr5" draw:text-style-name="P5" svg:width="2.3437in" svg:height="0.0106in" svg:x="0.5937in" svg:y="4.5622in" svg:viewBox="0 0 5954 28" draw:points="0,0 5954,0 5954,28 0,28">
        <text:p/>
      </draw:polygon>
      <draw:line text:anchor-type="page" text:anchor-page-number="4" draw:z-index="266" draw:name="Shape514" draw:style-name="gr12" draw:text-style-name="P2" svg:x1="5.1803in" svg:y1="4.2638in" svg:x2="5.1803in" svg:y2="4.4583in">
        <text:p/>
      </draw:line>
      <draw:path text:anchor-type="page" text:anchor-page-number="1" draw:z-index="265" draw:name="Shape40" draw:style-name="gr3" draw:text-style-name="P3" svg:width="0.0339in" svg:height="0.0343in" svg:x="2.0142in" svg:y="2.9827in" svg:viewBox="0 0 87 88" svg:d="M87 45c0 23-19 43-43 43s-44-20-44-43c0-25 20-45 44-45s43 20 43 45z">
        <text:p/>
      </draw:path>
      <draw:frame text:anchor-type="page" text:anchor-page-number="4" draw:z-index="264" draw:name="Shape520" draw:style-name="gr1" draw:text-style-name="P2" svg:width="0.3394in" svg:height="0.1343in" svg:x="5.1937in" svg:y="4.3256in">
        <draw:text-box>
          <text:p><text:span text:style-name="T14">Fecha:</text:span></text:p>
        </draw:text-box>
      </draw:frame>
      <draw:frame text:anchor-type="page" text:anchor-page-number="3" draw:z-index="263" draw:name="Shape434" draw:style-name="gr1" draw:text-style-name="P2" svg:width="1.7315in" svg:height="0.1134in" svg:x="0.7291in" svg:y="3.3272in">
        <draw:text-box>
          <text:p><text:span text:style-name="T4">Dirección del Servicio Canario de Empleo</text:span></text:p>
        </draw:text-box>
      </draw:frame>
      <draw:line text:anchor-type="page" text:anchor-page-number="6" draw:z-index="262" draw:name="Shape765" draw:style-name="gr12" draw:text-style-name="P2" svg:x1="7.861in" svg:y1="4.9028in" svg:x2="7.861in" svg:y2="5.0969in">
        <text:p/>
      </draw:line>
      <draw:polygon text:anchor-type="page" text:anchor-page-number="7" draw:z-index="261" draw:name="Shape868" draw:style-name="gr11" draw:text-style-name="P2" svg:width="7.3189in" svg:height="0.25in" svg:x="0.4724in" svg:y="10.4709in" svg:viewBox="0 0 18591 636" draw:points="0,636 18591,636 18591,0 0,0">
        <text:p/>
      </draw:polygon>
      <draw:polygon text:anchor-type="page" text:anchor-page-number="2" draw:z-index="260" draw:name="Shape245" draw:style-name="gr5" draw:text-style-name="P5" svg:width="2.3437in" svg:height="0.0102in" svg:x="0.5937in" svg:y="4.3957in" svg:viewBox="0 0 5954 27" draw:points="0,0 5954,0 5954,27 0,27">
        <text:p/>
      </draw:polygon>
      <draw:frame text:anchor-type="page" text:anchor-page-number="5" draw:z-index="259" draw:name="Shape621" draw:style-name="gr1" draw:text-style-name="P2" svg:width="0.3394in" svg:height="0.1343in" svg:x="5.1937in" svg:y="4.3256in">
        <draw:text-box>
          <text:p><text:span text:style-name="T14">Fecha:</text:span></text:p>
        </draw:text-box>
      </draw:frame>
      <draw:polygon text:anchor-type="page" text:anchor-page-number="2" draw:z-index="258" draw:name="Shape244" draw:style-name="gr6" draw:text-style-name="P6" svg:width="2.3437in" svg:height="0.1772in" svg:x="0.5937in" svg:y="4.3957in" svg:viewBox="0 0 5954 451" draw:points="0,0 5954,0 5954,451 0,451">
        <text:p/>
      </draw:polygon>
      <draw:line text:anchor-type="page" text:anchor-page-number="6" draw:z-index="257" draw:name="Shape761" draw:style-name="gr12" draw:text-style-name="P2" svg:x1="1.1941in" svg:y1="4.9028in" svg:x2="1.1941in" svg:y2="5.0969in">
        <text:p/>
      </draw:line>
      <draw:frame text:anchor-type="page" text:anchor-page-number="4" draw:z-index="256" draw:name="Shape508" draw:style-name="gr1" draw:text-style-name="P2" svg:width="6.4248in" svg:height="0.1343in" svg:x="1.222in" svg:y="4.1398in">
        <draw:text-box>
          <text:p><text:span text:style-name="T14">NDE permite verificar la integridad de esta copia electrónica en la dirección: https://sede.gobiernodecanarias.org/sede/verifica_doc</text:span></text:p>
        </draw:text-box>
      </draw:frame>
      <draw:polygon text:anchor-type="page" text:anchor-page-number="7" draw:z-index="255" draw:name="Shape867" draw:style-name="gr11" draw:text-style-name="P2" svg:width="7.3185in" svg:height="0in" svg:x="0.4724in" svg:y="10.4709in" svg:viewBox="0 0 18590 0" draw:points="0,0 18590,0">
        <text:p/>
      </draw:polygon>
      <draw:frame text:anchor-type="page" text:anchor-page-number="3" draw:z-index="254" draw:name="Shape429" draw:style-name="gr1" draw:text-style-name="P2" svg:width="1.3161in" svg:height="0.1134in" svg:x="0.5937in" svg:y="3.0772in">
        <draw:text-box>
          <text:p><text:span text:style-name="T5">Responsable del tratamiento:</text:span></text:p>
        </draw:text-box>
      </draw:frame>
      <draw:frame text:anchor-type="page" text:anchor-page-number="5" draw:z-index="253" draw:name="Shape612" draw:style-name="gr1" draw:text-style-name="P2" svg:width="6.4248in" svg:height="0.1343in" svg:x="1.222in" svg:y="4.1398in">
        <draw:text-box>
          <text:p><text:span text:style-name="T14">NDE permite verificar la integridad de esta copia electrónica en la dirección: https://sede.gobiernodecanarias.org/sede/verifica_doc</text:span></text:p>
        </draw:text-box>
      </draw:frame>
      <draw:path text:anchor-type="page" text:anchor-page-number="1" draw:z-index="252" draw:name="Shape37" draw:style-name="gr6" draw:text-style-name="P6" svg:width="0.0795in" svg:height="0.0799in" svg:x="1.9913in" svg:y="2.9598in" svg:viewBox="0 0 203 204" svg:d="M203 103c0 55-45 101-101 101-57 0-102-46-102-101 0-57 45-103 102-103 56 0 101 46 101 103z">
        <text:p/>
      </draw:path>
      <draw:polygon text:anchor-type="page" text:anchor-page-number="3" draw:z-index="251" draw:name="Shape433" draw:style-name="gr13" draw:text-style-name="P10" svg:width="0.0102in" svg:height="0.2602in" svg:x="7.6665in" svg:y="3.25in" svg:viewBox="0 0 27 662" draw:points="0,0 27,0 27,662 0,662">
        <text:p/>
      </draw:polygon>
      <draw:frame text:anchor-type="page" text:anchor-page-number="7" draw:z-index="250" draw:name="Shape856" draw:style-name="gr1" draw:text-style-name="P2" svg:width="2.1579in" svg:height="0.1677in" svg:x="3.5138in" svg:y="3.3339in">
        <draw:text-box>
          <text:p><text:span text:style-name="T13">Número de Documento Electrónico</text:span></text:p>
        </draw:text-box>
      </draw:frame>
      <draw:path text:anchor-type="page" text:anchor-page-number="1" draw:z-index="249" draw:name="Shape39" draw:style-name="gr9" draw:text-style-name="P8" svg:width="0.087in" svg:height="0.087in" svg:x="1.9949in" svg:y="2.9638in" svg:viewBox="0 0 222 222" svg:d="M92 92l-92 92c51 51 134 51 185 0 50-50 50-134 0-184z">
        <text:p/>
      </draw:path>
      <draw:frame text:anchor-type="page" text:anchor-page-number="2" draw:z-index="248" draw:name="Shape242" draw:style-name="gr1" draw:text-style-name="P2" svg:width="5.1043in" svg:height="0.1134in" svg:x="0.5937in" svg:y="3.9417in">
        <draw:text-box>
          <text:p><text:span text:style-name="T4">de Cooperativas y artículo 28 del R.D. 36/2002, de 1 de febrero, del Reglamento del Registro de Sociedades Cooperativas.</text:span></text:p>
        </draw:text-box>
      </draw:frame>
      <draw:frame text:anchor-type="page" text:anchor-page-number="6" draw:z-index="247" draw:name="Shape719" draw:style-name="gr1" draw:text-style-name="P2" svg:width="1.2669in" svg:height="0.1677in" svg:x="1.2083in" svg:y="2.3484in">
        <draw:text-box>
          <text:p><text:span text:style-name="T12">Informe de Gestión</text:span></text:p>
        </draw:text-box>
      </draw:frame>
      <draw:line text:anchor-type="page" text:anchor-page-number="4" draw:z-index="246" draw:name="Shape504" draw:style-name="gr12" draw:text-style-name="P2" svg:x1="7.861in" svg:y1="3.8575in" svg:x2="7.861in" svg:y2="4.2673in">
        <text:p/>
      </draw:line>
      <draw:line text:anchor-type="page" text:anchor-page-number="5" draw:z-index="245" draw:name="Shape608" draw:style-name="gr12" draw:text-style-name="P2" svg:x1="7.861in" svg:y1="3.8575in" svg:x2="7.861in" svg:y2="4.2673in">
        <text:p/>
      </draw:line>
      <draw:frame text:anchor-type="page" text:anchor-page-number="2" draw:z-index="244" draw:name="Shape241" draw:style-name="gr1" draw:text-style-name="P2" svg:width="6.9539in" svg:height="0.1134in" svg:x="0.5937in" svg:y="3.8165in">
        <draw:text-box>
          <text:p><text:span text:style-name="T4">El depósito de las cuentas anuales correspondientes al ejercicio económico indicado a continuación, de conformidad con el artículo 61 de la ley 27/1999, de 16 de julio,</text:span></text:p>
        </draw:text-box>
      </draw:frame>
      <draw:path text:anchor-type="page" text:anchor-page-number="1" draw:z-index="243" draw:name="Shape35" draw:style-name="gr8" draw:text-style-name="P7" svg:width="0.0874in" svg:height="0.087in" svg:x="1.9799in" svg:y="2.9488in" svg:viewBox="0 0 223 222" svg:d="M130 130l93-92c-51-51-134-51-185 0-51 50-51 134 0 184z">
        <text:p/>
      </draw:path>
      <draw:line text:anchor-type="page" text:anchor-page-number="7" draw:z-index="242" draw:name="Shape852" draw:style-name="gr12" draw:text-style-name="P2" svg:x1="7.861in" svg:y1="3.302in" svg:x2="7.861in" svg:y2="3.5in">
        <text:p/>
      </draw:line>
      <draw:line text:anchor-type="page" text:anchor-page-number="4" draw:z-index="241" draw:name="Shape511" draw:style-name="gr12" draw:text-style-name="P2" svg:x1="1.1909in" svg:y1="4.2638in" svg:x2="7.8646in" svg:y2="4.2638in">
        <text:p/>
      </draw:line>
      <draw:frame text:anchor-type="page" text:anchor-page-number="6" draw:z-index="240" draw:name="Shape742" draw:style-name="gr1" draw:text-style-name="P2" svg:width="2.1579in" svg:height="0.1677in" svg:x="3.5138in" svg:y="3.2098in">
        <draw:text-box>
          <text:p><text:span text:style-name="T13">Número de Documento Electrónico</text:span></text:p>
        </draw:text-box>
      </draw:frame>
      <draw:polygon text:anchor-type="page" text:anchor-page-number="3" draw:z-index="239" draw:name="Shape432" draw:style-name="gr13" draw:text-style-name="P10" svg:width="0.0106in" svg:height="0.2602in" svg:x="0.5831in" svg:y="3.25in" svg:viewBox="0 0 28 662" draw:points="0,0 28,0 28,662 0,662">
        <text:p/>
      </draw:polygon>
      <draw:line text:anchor-type="page" text:anchor-page-number="5" draw:z-index="238" draw:name="Shape613" draw:style-name="gr12" draw:text-style-name="P2" svg:x1="1.1909in" svg:y1="4.2638in" svg:x2="7.8646in" svg:y2="4.2638in">
        <text:p/>
      </draw:line>
      <draw:line text:anchor-type="page" text:anchor-page-number="7" draw:z-index="237" draw:name="Shape851" draw:style-name="gr12" draw:text-style-name="P2" svg:x1="3.5138in" svg:y1="3.302in" svg:x2="3.5138in" svg:y2="3.5in">
        <text:p/>
      </draw:line>
      <draw:polygon text:anchor-type="page" text:anchor-page-number="3" draw:z-index="236" draw:name="Shape435" draw:style-name="gr13" draw:text-style-name="P10" svg:width="7.0937in" svg:height="0.0102in" svg:x="0.5831in" svg:y="3.5in" svg:viewBox="0 0 18019 27" draw:points="0,0 18019,0 18019,27 0,27">
        <text:p/>
      </draw:polygon>
      <draw:line text:anchor-type="page" text:anchor-page-number="5" draw:z-index="235" draw:name="Shape607" draw:style-name="gr12" draw:text-style-name="P2" svg:x1="1.1941in" svg:y1="3.8575in" svg:x2="1.1941in" svg:y2="4.2673in">
        <text:p/>
      </draw:line>
      <draw:line text:anchor-type="page" text:anchor-page-number="6" draw:z-index="234" draw:name="Shape738" draw:style-name="gr12" draw:text-style-name="P2" svg:x1="7.861in" svg:y1="3.1768in" svg:x2="7.861in" svg:y2="3.3748in">
        <text:p/>
      </draw:line>
      <draw:line text:anchor-type="page" text:anchor-page-number="4" draw:z-index="233" draw:name="Shape503" draw:style-name="gr12" draw:text-style-name="P2" svg:x1="1.1941in" svg:y1="3.8575in" svg:x2="1.1941in" svg:y2="4.2673in">
        <text:p/>
      </draw:line>
      <draw:frame text:anchor-type="page" text:anchor-page-number="2" draw:z-index="232" draw:name="Shape239" draw:style-name="gr1" draw:text-style-name="P2" svg:width="0.8594in" svg:height="0.226in" svg:x="0.6563in" svg:y="3.3634in">
        <draw:text-box>
          <text:p><text:span text:style-name="T3">SOLICITA</text:span></text:p>
        </draw:text-box>
      </draw:frame>
      <draw:path text:anchor-type="page" text:anchor-page-number="1" draw:z-index="231" draw:name="Shape36" draw:style-name="gr6" draw:text-style-name="P6" svg:width="0.1063in" svg:height="0.1071in" svg:x="1.987in" svg:y="2.9555in" svg:viewBox="0 0 271 273" svg:d="M112 113l-112 113c62 62 162 62 224 0 63-63 63-164 0-226z">
        <text:p/>
      </draw:path>
      <draw:line text:anchor-type="page" text:anchor-page-number="6" draw:z-index="230" draw:name="Shape737" draw:style-name="gr12" draw:text-style-name="P2" svg:x1="3.5138in" svg:y1="3.1768in" svg:x2="3.5138in" svg:y2="3.3748in">
        <text:p/>
      </draw:line>
      <draw:frame text:anchor-type="page" text:anchor-page-number="2" draw:z-index="229" draw:name="Shape233" draw:style-name="gr1" draw:text-style-name="P2" svg:width="0.4469in" svg:height="0.1134in" svg:x="0.6043in" svg:y="2.9728in">
        <draw:text-box>
          <text:p><text:span text:style-name="T16">Presidente</text:span></text:p>
        </draw:text-box>
      </draw:frame>
      <draw:path text:anchor-type="page" text:anchor-page-number="1" draw:z-index="228" draw:name="Shape34" draw:style-name="gr10" draw:text-style-name="P9" svg:width="0.1063in" svg:height="0.1071in" svg:x="1.9685in" svg:y="2.9374in" svg:viewBox="0 0 271 273" svg:d="M159 160l112-113c-62-63-162-63-224 0-63 62-63 163 0 226z">
        <text:p/>
      </draw:path>
      <draw:line text:anchor-type="page" text:anchor-page-number="5" draw:z-index="227" draw:name="Shape609" draw:style-name="gr12" draw:text-style-name="P2" svg:x1="1.1909in" svg:y1="3.861in" svg:x2="7.8646in" svg:y2="3.861in">
        <text:p/>
      </draw:line>
      <draw:line text:anchor-type="page" text:anchor-page-number="4" draw:z-index="226" draw:name="Shape505" draw:style-name="gr12" draw:text-style-name="P2" svg:x1="1.1909in" svg:y1="3.861in" svg:x2="7.8646in" svg:y2="3.861in">
        <text:p/>
      </draw:line>
      <draw:line text:anchor-type="page" text:anchor-page-number="7" draw:z-index="225" draw:name="Shape854" draw:style-name="gr12" draw:text-style-name="P2" svg:x1="3.5102in" svg:y1="3.3055in" svg:x2="7.8646in" svg:y2="3.3055in">
        <text:p/>
      </draw:line>
      <draw:polygon text:anchor-type="page" text:anchor-page-number="3" draw:z-index="224" draw:name="Shape431" draw:style-name="gr13" draw:text-style-name="P10" svg:width="7.0937in" svg:height="0.0102in" svg:x="0.5831in" svg:y="3.25in" svg:viewBox="0 0 18019 27" draw:points="0,0 18019,0 18019,27 0,27">
        <text:p/>
      </draw:polygon>
      <draw:frame text:anchor-type="page" text:anchor-page-number="1" draw:z-index="223" draw:name="Shape32" draw:style-name="gr1" draw:text-style-name="P2" svg:width="0.8087in" svg:height="0.1134in" svg:x="1.052in" svg:y="2.9626in">
        <draw:text-box>
          <text:p><text:span text:style-name="T4">Persona interesada</text:span></text:p>
        </draw:text-box>
      </draw:frame>
      <draw:frame text:anchor-type="page" text:anchor-page-number="5" draw:z-index="222" draw:name="Shape611" draw:style-name="gr1" draw:text-style-name="P2" svg:width="6.5161in" svg:height="0.1343in" svg:x="1.222in" svg:y="4.0118in">
        <draw:text-box>
          <text:p><text:span text:style-name="T14">de los servicios electrónicos de confianza.Número de Documento Electrónico (NDE): 01valbi6qw__VmNTZpenjVfamspxYPhbh. Este</text:span></text:p>
        </draw:text-box>
      </draw:frame>
      <draw:line text:anchor-type="page" text:anchor-page-number="6" draw:z-index="221" draw:name="Shape740" draw:style-name="gr12" draw:text-style-name="P2" svg:x1="3.5102in" svg:y1="3.1803in" svg:x2="7.8646in" svg:y2="3.1803in">
        <text:p/>
      </draw:line>
      <draw:polygon text:anchor-type="page" text:anchor-page-number="3" draw:z-index="220" draw:name="Shape430" draw:style-name="gr14" draw:text-style-name="P11" svg:width="7.0937in" svg:height="0.2602in" svg:x="0.5831in" svg:y="3.25in" svg:viewBox="0 0 18019 662" draw:points="0,0 18019,0 18019,662 0,662">
        <text:p/>
      </draw:polygon>
      <draw:frame text:anchor-type="page" text:anchor-page-number="7" draw:z-index="219" draw:name="Shape863" draw:style-name="gr1" draw:text-style-name="P2" svg:width="2.1933in" svg:height="0.1177in" svg:x="1.2543in" svg:y="4.0063in">
        <draw:text-box>
          <text:p><text:span text:style-name="T9">1E5F99C9C55804FA3C0F23629B994B4B66FF6D</text:span></text:p>
        </draw:text-box>
      </draw:frame>
      <draw:frame text:anchor-type="page" text:anchor-page-number="4" draw:z-index="218" draw:name="Shape507" draw:style-name="gr1" draw:text-style-name="P2" svg:width="6.5705in" svg:height="0.1343in" svg:x="1.222in" svg:y="4.0118in">
        <draw:text-box>
          <text:p><text:span text:style-name="T14">de los servicios electrónicos de confianza.Número de Documento Electrónico (NDE): 0yoin4nShFP9o8RCJ659__V6ur-CHhgNR. Este</text:span></text:p>
        </draw:text-box>
      </draw:frame>
      <draw:polygon text:anchor-type="page" text:anchor-page-number="2" draw:z-index="217" draw:name="Shape238" draw:style-name="gr3" draw:text-style-name="P3" svg:width="0.0106in" svg:height="0.3232in" svg:x="7.6559in" svg:y="3.2705in" svg:viewBox="0 0 28 822" draw:points="0,0 28,0 28,822 0,822">
        <text:p/>
      </draw:polygon>
      <draw:frame text:anchor-type="page" text:anchor-page-number="3" draw:z-index="216" draw:name="Shape427" draw:style-name="gr1" draw:text-style-name="P2" svg:width="1.1114in" svg:height="0.1134in" svg:x="0.7291in" svg:y="2.7228in">
        <draw:text-box>
          <text:p><text:span text:style-name="T4">Formación para el empleo.</text:span></text:p>
        </draw:text-box>
      </draw:frame>
      <draw:frame text:anchor-type="page" text:anchor-page-number="4" draw:z-index="215" draw:name="Shape506" draw:style-name="gr1" draw:text-style-name="P2" svg:width="6.478in" svg:height="0.1343in" svg:x="1.222in" svg:y="3.8839in">
        <draw:text-box>
          <text:p><text:span text:style-name="T14">Este documento incorpora firma electrónica de acuerdo a la Ley 6/2020, de 11 de noviembre, reguladora de determinados aspectos</text:span></text:p>
        </draw:text-box>
      </draw:frame>
      <draw:frame text:anchor-type="page" text:anchor-page-number="7" draw:z-index="214" draw:name="Shape864" draw:style-name="gr2" draw:text-style-name="P2" svg:width="4.0831in" svg:height="0.4862in" svg:x="3.6528in" svg:y="3.611in">
        <draw:image xlink:href="Pictures/10000000000001990000001803FA2FCD9400EE02.jpg" xlink:type="simple" xlink:show="embed" xlink:actuate="onLoad" draw:mime-type="image/jpeg">
          <text:p/>
        </draw:image>
      </draw:frame>
      <draw:frame text:anchor-type="page" text:anchor-page-number="6" draw:z-index="213" draw:name="Shape749" draw:style-name="gr1" draw:text-style-name="P2" svg:width="2.2169in" svg:height="0.1177in" svg:x="1.2457in" svg:y="3.8811in">
        <draw:text-box>
          <text:p><text:span text:style-name="T9">D35D545B0EEEA1097593B46A7C72C9374D71F2</text:span></text:p>
        </draw:text-box>
      </draw:frame>
      <draw:frame text:anchor-type="page" text:anchor-page-number="5" draw:z-index="212" draw:name="Shape610" draw:style-name="gr1" draw:text-style-name="P2" svg:width="6.478in" svg:height="0.1343in" svg:x="1.222in" svg:y="3.8839in">
        <draw:text-box>
          <text:p><text:span text:style-name="T14">Este documento incorpora firma electrónica de acuerdo a la Ley 6/2020, de 11 de noviembre, reguladora de determinados aspectos</text:span></text:p>
        </draw:text-box>
      </draw:frame>
      <draw:path text:anchor-type="page" text:anchor-page-number="1" draw:z-index="211" draw:name="Shape31" draw:style-name="gr6" draw:text-style-name="P6" svg:width="0.0795in" svg:height="0.0799in" svg:x="0.8661in" svg:y="2.9598in" svg:viewBox="0 0 203 204" svg:d="M203 103c0 55-45 101-102 101-55 0-101-46-101-101 0-57 46-103 101-103 57 0 102 46 102 103z">
        <text:p/>
      </draw:path>
      <draw:polygon text:anchor-type="page" text:anchor-page-number="2" draw:z-index="210" draw:name="Shape237" draw:style-name="gr3" draw:text-style-name="P3" svg:width="0.0102in" svg:height="0.3232in" svg:x="0.5937in" svg:y="3.2705in" svg:viewBox="0 0 27 822" draw:points="0,0 27,0 27,822 0,822">
        <text:p/>
      </draw:polygon>
      <draw:frame text:anchor-type="page" text:anchor-page-number="6" draw:z-index="209" draw:name="Shape750" draw:style-name="gr2" draw:text-style-name="P2" svg:width="4.0831in" svg:height="0.4862in" svg:x="3.6528in" svg:y="3.4862in">
        <draw:image xlink:href="Pictures/100000000000019900000018B6D04203A1BD8CCA.jpg" xlink:type="simple" xlink:show="embed" xlink:actuate="onLoad" draw:mime-type="image/jpeg">
          <text:p/>
        </draw:image>
      </draw:frame>
      <draw:frame text:anchor-type="page" text:anchor-page-number="3" draw:z-index="208" draw:name="Shape422" draw:style-name="gr1" draw:text-style-name="P2" svg:width="0.5634in" svg:height="0.1134in" svg:x="0.5937in" svg:y="2.4728in">
        <draw:text-box>
          <text:p><text:span text:style-name="T5">Tratamiento:</text:span></text:p>
        </draw:text-box>
      </draw:frame>
      <draw:frame text:anchor-type="page" text:anchor-page-number="7" draw:z-index="207" draw:name="Shape862" draw:style-name="gr2" draw:text-style-name="P2" svg:width="2.1531in" svg:height="0.278in" svg:x="1.278in" svg:y="3.6665in">
        <draw:image xlink:href="Pictures/10000000000002EE00000018F63E31BBB57B4E2F.jpg" xlink:type="simple" xlink:show="embed" xlink:actuate="onLoad" draw:mime-type="image/jpeg">
          <text:p/>
        </draw:image>
      </draw:frame>
      <draw:frame text:anchor-type="page" text:anchor-page-number="4" draw:z-index="206" draw:name="Shape518" draw:style-name="gr1" draw:text-style-name="P2" svg:width="0.628in" svg:height="0.1343in" svg:x="1.222in" svg:y="4.3256in">
        <draw:text-box>
          <text:p><text:span text:style-name="T14">Firmado por:</text:span></text:p>
        </draw:text-box>
      </draw:frame>
      <draw:path text:anchor-type="page" text:anchor-page-number="1" draw:z-index="205" draw:name="Shape33" draw:style-name="gr9" draw:text-style-name="P8" svg:width="0.087in" svg:height="0.087in" svg:x="0.8701in" svg:y="2.9638in" svg:viewBox="0 0 222 222" svg:d="M91 92l-91 92c50 51 133 51 184 0 51-50 51-134 0-184z">
        <text:p/>
      </draw:path>
      <draw:frame text:anchor-type="page" text:anchor-page-number="5" draw:z-index="204" draw:name="Shape619" draw:style-name="gr1" draw:text-style-name="P2" svg:width="0.628in" svg:height="0.1343in" svg:x="1.222in" svg:y="4.3256in">
        <draw:text-box>
          <text:p><text:span text:style-name="T14">Firmado por:</text:span></text:p>
        </draw:text-box>
      </draw:frame>
      <draw:polygon text:anchor-type="page" text:anchor-page-number="2" draw:z-index="203" draw:name="Shape240" draw:style-name="gr3" draw:text-style-name="P3" svg:width="7.0728in" svg:height="0.0106in" svg:x="0.5937in" svg:y="3.5831in" svg:viewBox="0 0 17966 28" draw:points="0,0 17966,0 17966,28 0,28">
        <text:p/>
      </draw:polygon>
      <draw:polygon text:anchor-type="page" text:anchor-page-number="2" draw:z-index="202" draw:name="Shape236" draw:style-name="gr3" draw:text-style-name="P3" svg:width="7.0728in" svg:height="0.0106in" svg:x="0.5937in" svg:y="3.2705in" svg:viewBox="0 0 17966 28" draw:points="0,0 17966,0 17966,28 0,28">
        <text:p/>
      </draw:polygon>
      <draw:line text:anchor-type="page" text:anchor-page-number="5" draw:z-index="201" draw:name="Shape615" draw:style-name="gr12" draw:text-style-name="P2" svg:x1="1.1941in" svg:y1="4.2638in" svg:x2="1.1941in" svg:y2="4.4583in">
        <text:p/>
      </draw:line>
      <draw:frame text:anchor-type="page" text:anchor-page-number="6" draw:z-index="200" draw:name="Shape748" draw:style-name="gr2" draw:text-style-name="P2" svg:width="2.1531in" svg:height="0.278in" svg:x="1.278in" svg:y="3.5417in">
        <draw:image xlink:href="Pictures/10000000000002CD000000180DD7E90E59713130.jpg" xlink:type="simple" xlink:show="embed" xlink:actuate="onLoad" draw:mime-type="image/jpeg">
          <text:p/>
        </draw:image>
      </draw:frame>
      <draw:line text:anchor-type="page" text:anchor-page-number="4" draw:z-index="199" draw:name="Shape513" draw:style-name="gr12" draw:text-style-name="P2" svg:x1="1.1941in" svg:y1="4.2638in" svg:x2="1.1941in" svg:y2="4.4583in">
        <text:p/>
      </draw:line>
      <draw:frame text:anchor-type="page" text:anchor-page-number="7" draw:z-index="198" draw:name="Shape860" draw:style-name="gr1" draw:text-style-name="P2" svg:width="1.8433in" svg:height="0.1016in" svg:x="1.4252in" svg:y="3.5528in">
        <draw:text-box>
          <text:p><text:span text:style-name="T10">urn:uuid:aa841958-1d55-4377-8f14-ec50f1994fa8</text:span></text:p>
        </draw:text-box>
      </draw:frame>
      <draw:path text:anchor-type="page" text:anchor-page-number="1" draw:z-index="197" draw:name="Shape29" draw:style-name="gr8" draw:text-style-name="P7" svg:width="0.087in" svg:height="0.087in" svg:x="0.8547in" svg:y="2.9488in" svg:viewBox="0 0 222 222" svg:d="M129 130l93-92c-51-51-134-51-184 0-51 50-51 134 0 184z">
        <text:p/>
      </draw:path>
      <draw:polygon text:anchor-type="page" text:anchor-page-number="3" draw:z-index="196" draw:name="Shape426" draw:style-name="gr13" draw:text-style-name="P10" svg:width="0.0102in" svg:height="0.2602in" svg:x="7.6665in" svg:y="2.6457in" svg:viewBox="0 0 27 662" draw:points="0,0 27,0 27,662 0,662">
        <text:p/>
      </draw:polygon>
      <draw:frame text:anchor-type="page" text:anchor-page-number="6" draw:z-index="195" draw:name="Shape746" draw:style-name="gr1" draw:text-style-name="P2" svg:width="1.8567in" svg:height="0.1016in" svg:x="1.4181in" svg:y="3.428in">
        <draw:text-box>
          <text:p><text:span text:style-name="T10">urn:uuid:5f670236-ab36-4a1c-bf6c-55e7e4ce428e</text:span></text:p>
        </draw:text-box>
      </draw:frame>
      <draw:frame text:anchor-type="page" text:anchor-page-number="5" draw:z-index="194" draw:name="Shape620" draw:style-name="gr1" draw:text-style-name="P2" svg:width="3.2224in" svg:height="0.1343in" svg:x="2.139in" svg:y="4.3256in">
        <draw:text-box>
          <text:p><text:span text:style-name="T14">FRANCISCO FELIPE LORENZO|TRANSPORTE INSULAR DE ...</text:span></text:p>
        </draw:text-box>
      </draw:frame>
      <draw:line text:anchor-type="page" text:anchor-page-number="7" draw:z-index="193" draw:name="Shape857" draw:style-name="gr12" draw:text-style-name="P2" svg:x1="1.1941in" svg:y1="3.5in" svg:x2="1.1941in" svg:y2="3.6386in">
        <text:p/>
      </draw:line>
      <draw:polygon text:anchor-type="page" text:anchor-page-number="2" draw:z-index="192" draw:name="Shape235" draw:style-name="gr4" draw:text-style-name="P4" svg:width="7.0728in" svg:height="0.3232in" svg:x="0.5937in" svg:y="3.2705in" svg:viewBox="0 0 17966 822" draw:points="0,0 17966,0 17966,822 0,822">
        <text:p/>
      </draw:polygon>
      <draw:frame text:anchor-type="page" text:anchor-page-number="4" draw:z-index="191" draw:name="Shape519" draw:style-name="gr1" draw:text-style-name="P2" svg:width="3.2224in" svg:height="0.1343in" svg:x="2.139in" svg:y="4.3256in">
        <draw:text-box>
          <text:p><text:span text:style-name="T14">FRANCISCO FELIPE LORENZO|TRANSPORTE INSULAR DE ...</text:span></text:p>
        </draw:text-box>
      </draw:frame>
      <draw:path text:anchor-type="page" text:anchor-page-number="1" draw:z-index="190" draw:name="Shape30" draw:style-name="gr6" draw:text-style-name="P6" svg:width="0.1071in" svg:height="0.1071in" svg:x="0.8618in" svg:y="2.9555in" svg:viewBox="0 0 273 273" svg:d="M112 113l-112 113c62 62 164 62 226 0 62-63 62-164 0-226z">
        <text:p/>
      </draw:path>
      <draw:polygon text:anchor-type="page" text:anchor-page-number="3" draw:z-index="189" draw:name="Shape425" draw:style-name="gr13" draw:text-style-name="P10" svg:width="0.0106in" svg:height="0.2602in" svg:x="0.5831in" svg:y="2.6457in" svg:viewBox="0 0 28 662" draw:points="0,0 28,0 28,662 0,662">
        <text:p/>
      </draw:polygon>
      <draw:frame text:anchor-type="page" text:anchor-page-number="7" draw:z-index="188" draw:name="Shape855" draw:style-name="gr1" draw:text-style-name="P2" svg:width="0.3248in" svg:height="0.1677in" svg:x="1.222in" svg:y="3.3335in">
        <draw:text-box>
          <text:p><text:span text:style-name="T13">Hash</text:span></text:p>
        </draw:text-box>
      </draw:frame>
      <draw:polygon text:anchor-type="page" text:anchor-page-number="3" draw:z-index="187" draw:name="Shape428" draw:style-name="gr13" draw:text-style-name="P10" svg:width="7.0937in" svg:height="0.0102in" svg:x="0.5831in" svg:y="2.8957in" svg:viewBox="0 0 18019 27" draw:points="0,0 18019,0 18019,27 0,27">
        <text:p/>
      </draw:polygon>
      <draw:frame text:anchor-type="page" text:anchor-page-number="2" draw:z-index="186" draw:name="Shape228" draw:style-name="gr1" draw:text-style-name="P2" svg:width="0.6949in" svg:height="0.1134in" svg:x="0.5937in" svg:y="2.7543in">
        <draw:text-box>
          <text:p><text:span text:style-name="T4">En calidad de (*)</text:span></text:p>
        </draw:text-box>
      </draw:frame>
      <draw:line text:anchor-type="page" text:anchor-page-number="6" draw:z-index="185" draw:name="Shape743" draw:style-name="gr12" draw:text-style-name="P2" svg:x1="1.1941in" svg:y1="3.3748in" svg:x2="1.1941in" svg:y2="3.5138in">
        <text:p/>
      </draw:line>
      <draw:path text:anchor-type="page" text:anchor-page-number="1" draw:z-index="184" draw:name="Shape28" draw:style-name="gr10" draw:text-style-name="P9" svg:width="0.1071in" svg:height="0.1071in" svg:x="0.8437in" svg:y="2.9374in" svg:viewBox="0 0 273 273" svg:d="M159 160l114-113c-62-63-165-63-227 0-62 62-62 163 0 226z">
        <text:p/>
      </draw:path>
      <draw:line text:anchor-type="page" text:anchor-page-number="4" draw:z-index="183" draw:name="Shape533" draw:style-name="gr12" draw:text-style-name="P2" svg:x1="7.861in" svg:y1="4.6528in" svg:x2="7.861in" svg:y2="5.3366in">
        <text:p/>
      </draw:line>
      <draw:line text:anchor-type="page" text:anchor-page-number="5" draw:z-index="182" draw:name="Shape632" draw:style-name="gr12" draw:text-style-name="P2" svg:x1="7.861in" svg:y1="4.6528in" svg:x2="7.861in" svg:y2="5.3366in">
        <text:p/>
      </draw:line>
      <draw:frame text:anchor-type="page" text:anchor-page-number="1" draw:z-index="181" draw:name="Shape26" draw:style-name="gr1" draw:text-style-name="P2" svg:width="1.8059in" svg:height="0.1134in" svg:x="0.7398in" svg:y="2.7126in">
        <draw:text-box>
          <text:p><text:span text:style-name="T4">Presenta ud. esta solicitud en calidad de (*)</text:span></text:p>
        </draw:text-box>
      </draw:frame>
      <draw:polygon text:anchor-type="page" text:anchor-page-number="3" draw:z-index="180" draw:name="Shape424" draw:style-name="gr13" draw:text-style-name="P10" svg:width="7.0937in" svg:height="0.0102in" svg:x="0.5831in" svg:y="2.6457in" svg:viewBox="0 0 18019 27" draw:points="0,0 18019,0 18019,27 0,27">
        <text:p/>
      </draw:polygon>
      <draw:line text:anchor-type="page" text:anchor-page-number="5" draw:z-index="179" draw:name="Shape639" draw:style-name="gr12" draw:text-style-name="P2" svg:x1="3.5102in" svg:y1="5.3331in" svg:x2="7.8646in" svg:y2="5.3331in">
        <text:p/>
      </draw:line>
      <draw:polygon text:anchor-type="page" text:anchor-page-number="2" draw:z-index="178" draw:name="Shape232" draw:style-name="gr5" draw:text-style-name="P5" svg:width="0.0106in" svg:height="0.1772in" svg:x="7.6559in" svg:y="2.9059in" svg:viewBox="0 0 28 451" draw:points="0,0 28,0 28,451 0,451">
        <text:p/>
      </draw:polygon>
      <draw:frame text:anchor-type="page" text:anchor-page-number="6" draw:z-index="177" draw:name="Shape741" draw:style-name="gr1" draw:text-style-name="P2" svg:width="0.3248in" svg:height="0.1677in" svg:x="1.222in" svg:y="3.2075in">
        <draw:text-box>
          <text:p><text:span text:style-name="T13">Hash</text:span></text:p>
        </draw:text-box>
      </draw:frame>
      <draw:line text:anchor-type="page" text:anchor-page-number="4" draw:z-index="176" draw:name="Shape540" draw:style-name="gr12" draw:text-style-name="P2" svg:x1="3.5102in" svg:y1="5.3331in" svg:x2="7.8646in" svg:y2="5.3331in">
        <text:p/>
      </draw:line>
      <draw:line text:anchor-type="page" text:anchor-page-number="7" draw:z-index="175" draw:name="Shape850" draw:style-name="gr12" draw:text-style-name="P2" svg:x1="1.1941in" svg:y1="3.302in" svg:x2="1.1941in" svg:y2="3.5in">
        <text:p/>
      </draw:line>
      <draw:frame text:anchor-type="page" text:anchor-page-number="1" draw:z-index="174" draw:name="Shape18" draw:style-name="gr1" draw:text-style-name="P2" svg:width="0.9768in" svg:height="0.1134in" svg:x="6.6772in" svg:y="2.1709in">
        <draw:text-box>
          <text:p><text:span text:style-name="T4">(*) Campos obligatorios</text:span></text:p>
        </draw:text-box>
      </draw:frame>
      <draw:line text:anchor-type="page" text:anchor-page-number="7" draw:z-index="173" draw:name="Shape853" draw:style-name="gr12" draw:text-style-name="P2" svg:x1="1.1909in" svg:y1="3.3055in" svg:x2="3.5276in" svg:y2="3.3055in">
        <text:p/>
      </draw:line>
      <draw:polygon text:anchor-type="page" text:anchor-page-number="2" draw:z-index="172" draw:name="Shape231" draw:style-name="gr5" draw:text-style-name="P5" svg:width="0.0102in" svg:height="0.1772in" svg:x="0.5937in" svg:y="2.9059in" svg:viewBox="0 0 27 451" draw:points="0,0 27,0 27,451 0,451">
        <text:p/>
      </draw:polygon>
      <draw:polygon text:anchor-type="page" text:anchor-page-number="3" draw:z-index="171" draw:name="Shape423" draw:style-name="gr14" draw:text-style-name="P11" svg:width="7.0937in" svg:height="0.2602in" svg:x="0.5831in" svg:y="2.6457in" svg:viewBox="0 0 18019 662" draw:points="0,0 18019,0 18019,662 0,662">
        <text:p/>
      </draw:polygon>
      <draw:line text:anchor-type="page" text:anchor-page-number="4" draw:z-index="170" draw:name="Shape532" draw:style-name="gr12" draw:text-style-name="P2" svg:x1="3.5138in" svg:y1="4.6528in" svg:x2="3.5138in" svg:y2="5.3366in">
        <text:p/>
      </draw:line>
      <draw:line text:anchor-type="page" text:anchor-page-number="6" draw:z-index="169" draw:name="Shape736" draw:style-name="gr12" draw:text-style-name="P2" svg:x1="1.1941in" svg:y1="3.1768in" svg:x2="1.1941in" svg:y2="3.3748in">
        <text:p/>
      </draw:line>
      <draw:line text:anchor-type="page" text:anchor-page-number="5" draw:z-index="168" draw:name="Shape631" draw:style-name="gr12" draw:text-style-name="P2" svg:x1="3.5138in" svg:y1="4.6528in" svg:x2="3.5138in" svg:y2="5.3366in">
        <text:p/>
      </draw:line>
      <draw:frame text:anchor-type="page" text:anchor-page-number="7" draw:z-index="167" draw:name="Shape849" draw:style-name="gr1" draw:text-style-name="P2" svg:width="1.0217in" svg:height="0.1343in" svg:x="5.639in" svg:y="3.1728in">
        <draw:text-box>
          <text:p><text:span text:style-name="T14">01/07/2024 08:36:26</text:span></text:p>
        </draw:text-box>
      </draw:frame>
      <draw:line text:anchor-type="page" text:anchor-page-number="5" draw:z-index="166" draw:name="Shape618" draw:style-name="gr12" draw:text-style-name="P2" svg:x1="7.861in" svg:y1="4.2638in" svg:x2="7.861in" svg:y2="4.4583in">
        <text:p/>
      </draw:line>
      <draw:line text:anchor-type="page" text:anchor-page-number="6" draw:z-index="165" draw:name="Shape739" draw:style-name="gr12" draw:text-style-name="P2" svg:x1="1.1909in" svg:y1="3.1803in" svg:x2="3.5276in" svg:y2="3.1803in">
        <text:p/>
      </draw:line>
      <draw:polygon text:anchor-type="page" text:anchor-page-number="2" draw:z-index="164" draw:name="Shape234" draw:style-name="gr5" draw:text-style-name="P5" svg:width="7.0728in" svg:height="0.0102in" svg:x="0.5937in" svg:y="3.0728in" svg:viewBox="0 0 17966 27" draw:points="0,0 17966,0 17966,27 0,27">
        <text:p/>
      </draw:polygon>
      <draw:line text:anchor-type="page" text:anchor-page-number="4" draw:z-index="163" draw:name="Shape517" draw:style-name="gr12" draw:text-style-name="P2" svg:x1="7.861in" svg:y1="4.2638in" svg:x2="7.861in" svg:y2="4.4583in">
        <text:p/>
      </draw:line>
      <draw:frame text:anchor-type="page" text:anchor-page-number="3" draw:z-index="162" draw:name="Shape420" draw:style-name="gr1" draw:text-style-name="P2" svg:width="6.4287in" svg:height="0.226in" svg:x="0.6563in" svg:y="2.0193in">
        <draw:text-box>
          <text:p><text:span text:style-name="T3">INFORMACIÓN BÁSICA SOBRE PROTECCIÓN DE DATOS PERSONALES</text:span></text:p>
        </draw:text-box>
      </draw:frame>
      <draw:polygon text:anchor-type="page" text:anchor-page-number="1" draw:z-index="161" draw:name="Shape25" draw:style-name="gr5" draw:text-style-name="P5" svg:width="0.0102in" svg:height="0.8122in" svg:x="7.6457in" svg:y="2.5728in" svg:viewBox="0 0 27 2064" draw:points="0,0 27,0 27,2064 0,2064">
        <text:p/>
      </draw:polygon>
      <draw:line text:anchor-type="page" text:anchor-page-number="5" draw:z-index="160" draw:name="Shape614" draw:style-name="gr12" draw:text-style-name="P2" svg:x1="1.1941in" svg:y1="4.2638in" svg:x2="1.1941in" svg:y2="4.4583in">
        <text:p/>
      </draw:line>
      <draw:frame text:anchor-type="page" text:anchor-page-number="3" draw:z-index="159" draw:name="Shape406" draw:style-name="gr7" draw:text-style-name="P2" svg:width="0.0016in" svg:height="0.1953in" svg:x="7.1772in" svg:y="1.2437in">
        <draw:text-box>
          <text:p/>
        </draw:text-box>
      </draw:frame>
      <draw:line text:anchor-type="page" text:anchor-page-number="4" draw:z-index="158" draw:name="Shape512" draw:style-name="gr12" draw:text-style-name="P2" svg:x1="1.1941in" svg:y1="4.2638in" svg:x2="1.1941in" svg:y2="4.4583in">
        <text:p/>
      </draw:line>
      <draw:polygon text:anchor-type="page" text:anchor-page-number="2" draw:z-index="157" draw:name="Shape230" draw:style-name="gr5" draw:text-style-name="P5" svg:width="7.0728in" svg:height="0.0106in" svg:x="0.5937in" svg:y="2.9059in" svg:viewBox="0 0 17966 28" draw:points="0,0 17966,0 17966,28 0,28">
        <text:p/>
      </draw:polygon>
      <draw:line text:anchor-type="page" text:anchor-page-number="7" draw:z-index="156" draw:name="Shape865" draw:style-name="gr12" draw:text-style-name="P2" svg:x1="1.1909in" svg:y1="4.1803in" svg:x2="3.5in" svg:y2="4.1803in">
        <text:p/>
      </draw:line>
      <draw:polygon text:anchor-type="page" text:anchor-page-number="1" draw:z-index="155" draw:name="Shape24" draw:style-name="gr5" draw:text-style-name="P5" svg:width="0.0106in" svg:height="0.8122in" svg:x="0.6039in" svg:y="2.5728in" svg:viewBox="0 0 28 2064" draw:points="0,0 28,0 28,2064 0,2064">
        <text:p/>
      </draw:polygon>
      <draw:frame text:anchor-type="page" text:anchor-page-number="6" draw:z-index="154" draw:name="Shape735" draw:style-name="gr1" draw:text-style-name="P2" svg:width="1.0217in" svg:height="0.1343in" svg:x="5.639in" svg:y="3.048in">
        <draw:text-box>
          <text:p><text:span text:style-name="T14">01/07/2024 08:37:55</text:span></text:p>
        </draw:text-box>
      </draw:frame>
      <draw:line text:anchor-type="page" text:anchor-page-number="6" draw:z-index="153" draw:name="Shape751" draw:style-name="gr12" draw:text-style-name="P2" svg:x1="1.1909in" svg:y1="4.0555in" svg:x2="3.5in" svg:y2="4.0555in">
        <text:p/>
      </draw:line>
      <draw:line text:anchor-type="page" text:anchor-page-number="7" draw:z-index="152" draw:name="Shape861" draw:style-name="gr12" draw:text-style-name="P2" svg:x1="1.1941in" svg:y1="3.5693in" svg:x2="1.1941in" svg:y2="4.1839in">
        <text:p/>
      </draw:line>
      <draw:polygon text:anchor-type="page" text:anchor-page-number="1" draw:z-index="151" draw:name="Shape54" draw:style-name="gr5" draw:text-style-name="P5" svg:width="7.052in" svg:height="0.0102in" svg:x="0.6039in" svg:y="3.3748in" svg:viewBox="0 0 17913 27" draw:points="0,0 17913,0 17913,27 0,27">
        <text:p/>
      </draw:polygon>
      <draw:frame text:anchor-type="page" text:anchor-page-number="5" draw:z-index="150" draw:name="Shape605" draw:style-name="gr1" draw:text-style-name="P2" svg:width="0.8898in" svg:height="0.1677in" svg:x="1.1807in" svg:y="3.3071in">
        <draw:text-box>
          <text:p><text:span text:style-name="T12">Documentos:</text:span></text:p>
        </draw:text-box>
      </draw:frame>
      <draw:frame text:anchor-type="page" text:anchor-page-number="4" draw:z-index="149" draw:name="Shape501" draw:style-name="gr1" draw:text-style-name="P2" svg:width="0.8898in" svg:height="0.1677in" svg:x="1.1807in" svg:y="3.3071in">
        <draw:text-box>
          <text:p><text:span text:style-name="T12">Documentos:</text:span></text:p>
        </draw:text-box>
      </draw:frame>
      <draw:polygon text:anchor-type="page" text:anchor-page-number="2" draw:z-index="148" draw:name="Shape229" draw:style-name="gr6" draw:text-style-name="P6" svg:width="7.0728in" svg:height="0.1772in" svg:x="0.5937in" svg:y="2.9059in" svg:viewBox="0 0 17966 451" draw:points="0,0 17966,0 17966,451 0,451">
        <text:p/>
      </draw:polygon>
      <draw:polygon text:anchor-type="page" text:anchor-page-number="3" draw:z-index="147" draw:name="Shape419" draw:style-name="gr3" draw:text-style-name="P3" svg:width="0.0106in" svg:height="0.3232in" svg:x="7.6559in" svg:y="1.9268in" svg:viewBox="0 0 28 822" draw:points="0,0 28,0 28,822 0,822">
        <text:p/>
      </draw:polygon>
      <draw:frame text:anchor-type="page" text:anchor-page-number="2" draw:z-index="146" draw:name="Shape226" draw:style-name="gr1" draw:text-style-name="P2" svg:width="4.187in" svg:height="0.226in" svg:x="0.6563in" svg:y="2.3425in">
        <draw:text-box>
          <text:p><text:span text:style-name="T3">OTROS DATOS DE LA PERSONA INTERESADA</text:span></text:p>
        </draw:text-box>
      </draw:frame>
      <draw:line text:anchor-type="page" text:anchor-page-number="7" draw:z-index="145" draw:name="Shape844" draw:style-name="gr12" draw:text-style-name="P2" svg:x1="6.861in" svg:y1="3.111in" svg:x2="6.861in" svg:y2="3.3055in">
        <text:p/>
      </draw:line>
      <draw:polygon text:anchor-type="page" text:anchor-page-number="3" draw:z-index="144" draw:name="Shape418" draw:style-name="gr3" draw:text-style-name="P3" svg:width="0.0102in" svg:height="0.3232in" svg:x="0.5937in" svg:y="1.9268in" svg:viewBox="0 0 27 822" draw:points="0,0 27,0 27,822 0,822">
        <text:p/>
      </draw:polygon>
      <draw:polygon text:anchor-type="page" text:anchor-page-number="1" draw:z-index="143" draw:name="Shape23" draw:style-name="gr5" draw:text-style-name="P5" svg:width="7.052in" svg:height="0.0102in" svg:x="0.6039in" svg:y="2.5728in" svg:viewBox="0 0 17913 27" draw:points="0,0 17913,0 17913,27 0,27">
        <text:p/>
      </draw:polygon>
      <draw:line text:anchor-type="page" text:anchor-page-number="6" draw:z-index="142" draw:name="Shape747" draw:style-name="gr12" draw:text-style-name="P2" svg:x1="1.1941in" svg:y1="3.4441in" svg:x2="1.1941in" svg:y2="4.0587in">
        <text:p/>
      </draw:line>
      <draw:frame text:anchor-type="page" text:anchor-page-number="5" draw:z-index="141" draw:name="Shape596" draw:style-name="gr1" draw:text-style-name="P2" svg:width="0.5421in" svg:height="0.1677in" svg:x="4.0417in" svg:y="2.7098in">
        <draw:text-box>
          <text:p><text:span text:style-name="T13">08:39:47</text:span></text:p>
        </draw:text-box>
      </draw:frame>
      <draw:frame text:anchor-type="page" text:anchor-page-number="4" draw:z-index="140" draw:name="Shape492" draw:style-name="gr1" draw:text-style-name="P2" svg:width="0.5421in" svg:height="0.1677in" svg:x="4.0417in" svg:y="2.7098in">
        <draw:text-box>
          <text:p><text:span text:style-name="T13">08:39:47</text:span></text:p>
        </draw:text-box>
      </draw:frame>
      <draw:frame text:anchor-type="page" text:anchor-page-number="4" draw:z-index="139" draw:name="Shape491" draw:style-name="gr1" draw:text-style-name="P2" svg:width="0.6969in" svg:height="0.1677in" svg:x="3.1528in" svg:y="2.7098in">
        <draw:text-box>
          <text:p><text:span text:style-name="T13">01/07/2024</text:span></text:p>
        </draw:text-box>
      </draw:frame>
      <draw:polygon text:anchor-type="page" text:anchor-page-number="1" draw:z-index="138" draw:name="Shape22" draw:style-name="gr6" draw:text-style-name="P6" svg:width="7.052in" svg:height="0.8122in" svg:x="0.6039in" svg:y="2.5728in" svg:viewBox="0 0 17913 2064" draw:points="0,0 17913,0 17913,2064 0,2064">
        <text:p/>
      </draw:polygon>
      <draw:line text:anchor-type="page" text:anchor-page-number="7" draw:z-index="137" draw:name="Shape843" draw:style-name="gr12" draw:text-style-name="P2" svg:x1="5.1803in" svg:y1="3.111in" svg:x2="5.1803in" svg:y2="3.3055in">
        <text:p/>
      </draw:line>
      <draw:polygon text:anchor-type="page" text:anchor-page-number="3" draw:z-index="136" draw:name="Shape421" draw:style-name="gr3" draw:text-style-name="P3" svg:width="7.0728in" svg:height="0.0106in" svg:x="0.5937in" svg:y="2.2394in" svg:viewBox="0 0 17966 28" draw:points="0,0 17966,0 17966,28 0,28">
        <text:p/>
      </draw:polygon>
      <draw:frame text:anchor-type="page" text:anchor-page-number="2" draw:z-index="135" draw:name="Shape220" draw:style-name="gr1" draw:text-style-name="P2" svg:width="0.9441in" svg:height="0.1134in" svg:x="0.6146in" svg:y="1.9626in">
        <draw:text-box>
          <text:p><text:span text:style-name="T15">administracion@tilp.es</text:span></text:p>
        </draw:text-box>
      </draw:frame>
      <draw:frame text:anchor-type="page" text:anchor-page-number="5" draw:z-index="134" draw:name="Shape584" draw:style-name="gr2" draw:text-style-name="P2" svg:width="1.3169in" svg:height="0.6114in" svg:x="6.528in" svg:y="0.8752in">
        <draw:image xlink:href="Pictures/10000201000000C20000005A789CAF48533F7CAF.png" xlink:type="simple" xlink:show="embed" xlink:actuate="onLoad" draw:mime-type="image/png">
          <text:p/>
        </draw:image>
      </draw:frame>
      <draw:line text:anchor-type="page" text:anchor-page-number="6" draw:z-index="133" draw:name="Shape730" draw:style-name="gr12" draw:text-style-name="P2" svg:x1="6.861in" svg:y1="2.9858in" svg:x2="6.861in" svg:y2="3.1803in">
        <text:p/>
      </draw:line>
      <draw:polygon text:anchor-type="page" text:anchor-page-number="2" draw:z-index="132" draw:name="Shape225" draw:style-name="gr3" draw:text-style-name="P3" svg:width="0.0106in" svg:height="0.3228in" svg:x="7.6559in" svg:y="2.25in" svg:viewBox="0 0 28 821" draw:points="0,0 28,0 28,821 0,821">
        <text:p/>
      </draw:polygon>
      <draw:polygon text:anchor-type="page" text:anchor-page-number="1" draw:z-index="131" draw:name="Shape21" draw:style-name="gr6" draw:text-style-name="P6" svg:width="7.052in" svg:height="0.8122in" svg:x="0.6039in" svg:y="2.5728in" svg:viewBox="0 0 17913 2064" draw:points="0,0 17913,0 17913,2064 0,2064">
        <text:p/>
      </draw:polygon>
      <draw:frame text:anchor-type="page" text:anchor-page-number="7" draw:z-index="130" draw:name="Shape848" draw:style-name="gr1" draw:text-style-name="P2" svg:width="0.3394in" svg:height="0.1343in" svg:x="5.1937in" svg:y="3.1728in">
        <draw:text-box>
          <text:p><text:span text:style-name="T14">Fecha:</text:span></text:p>
        </draw:text-box>
      </draw:frame>
      <draw:line text:anchor-type="page" text:anchor-page-number="6" draw:z-index="129" draw:name="Shape729" draw:style-name="gr12" draw:text-style-name="P2" svg:x1="5.1803in" svg:y1="2.9858in" svg:x2="5.1803in" svg:y2="3.1803in">
        <text:p/>
      </draw:line>
      <draw:frame text:anchor-type="page" text:anchor-page-number="4" draw:z-index="128" draw:name="Shape495" draw:style-name="gr1" draw:text-style-name="P2" svg:width="0.5421in" svg:height="0.1677in" svg:x="6.4862in" svg:y="2.7098in">
        <draw:text-box>
          <text:p><text:span text:style-name="T13">08:39:56</text:span></text:p>
        </draw:text-box>
      </draw:frame>
      <draw:polygon text:anchor-type="page" text:anchor-page-number="3" draw:z-index="127" draw:name="Shape417" draw:style-name="gr3" draw:text-style-name="P3" svg:width="7.0728in" svg:height="0.0106in" svg:x="0.5937in" svg:y="1.9268in" svg:viewBox="0 0 17966 28" draw:points="0,0 17966,0 17966,28 0,28">
        <text:p/>
      </draw:polygon>
      <draw:frame text:anchor-type="page" text:anchor-page-number="5" draw:z-index="126" draw:name="Shape595" draw:style-name="gr1" draw:text-style-name="P2" svg:width="0.6969in" svg:height="0.1677in" svg:x="3.1528in" svg:y="2.7098in">
        <draw:text-box>
          <text:p><text:span text:style-name="T13">01/07/2024</text:span></text:p>
        </draw:text-box>
      </draw:frame>
      <draw:frame text:anchor-type="page" text:anchor-page-number="7" draw:z-index="125" draw:name="Shape839" draw:style-name="gr1" draw:text-style-name="P2" svg:width="2.6697in" svg:height="0.1343in" svg:x="1.222in" svg:y="2.9898in">
        <draw:text-box>
          <text:p><text:span text:style-name="T14">https://sede.gobiernodecanarias.org/sede/verifica_doc</text:span></text:p>
        </draw:text-box>
      </draw:frame>
      <draw:polygon text:anchor-type="page" text:anchor-page-number="3" draw:z-index="124" draw:name="Shape416" draw:style-name="gr4" draw:text-style-name="P4" svg:width="7.0728in" svg:height="0.3232in" svg:x="0.5937in" svg:y="1.9268in" svg:viewBox="0 0 17966 822" draw:points="0,0 17966,0 17966,822 0,822">
        <text:p/>
      </draw:polygon>
      <draw:polygon text:anchor-type="page" text:anchor-page-number="1" draw:z-index="123" draw:name="Shape20" draw:style-name="gr6" draw:text-style-name="P6" svg:width="7.0728in" svg:height="7.0728in" svg:x="0.5937in" svg:y="2.5728in" svg:viewBox="0 0 17966 17966" draw:points="0,0 17966,0 17966,17966 0,17966">
        <text:p/>
      </draw:polygon>
      <draw:polygon text:anchor-type="page" text:anchor-page-number="2" draw:z-index="122" draw:name="Shape224" draw:style-name="gr3" draw:text-style-name="P3" svg:width="0.0102in" svg:height="0.3228in" svg:x="0.5937in" svg:y="2.25in" svg:viewBox="0 0 27 821" draw:points="0,0 27,0 27,821 0,821">
        <text:p/>
      </draw:polygon>
      <draw:frame text:anchor-type="page" text:anchor-page-number="5" draw:z-index="121" draw:name="Shape599" draw:style-name="gr1" draw:text-style-name="P2" svg:width="0.5421in" svg:height="0.1677in" svg:x="6.4862in" svg:y="2.7098in">
        <draw:text-box>
          <text:p><text:span text:style-name="T13">08:39:56</text:span></text:p>
        </draw:text-box>
      </draw:frame>
      <draw:frame text:anchor-type="page" text:anchor-page-number="6" draw:z-index="120" draw:name="Shape734" draw:style-name="gr1" draw:text-style-name="P2" svg:width="0.3394in" svg:height="0.1343in" svg:x="5.1937in" svg:y="3.048in">
        <draw:text-box>
          <text:p><text:span text:style-name="T14">Fecha:</text:span></text:p>
        </draw:text-box>
      </draw:frame>
      <draw:frame text:anchor-type="page" text:anchor-page-number="4" draw:z-index="119" draw:name="Shape494" draw:style-name="gr1" draw:text-style-name="P2" svg:width="0.6969in" svg:height="0.1677in" svg:x="5.5965in" svg:y="2.7098in">
        <draw:text-box>
          <text:p><text:span text:style-name="T13">01/07/2024</text:span></text:p>
        </draw:text-box>
      </draw:frame>
      <draw:polygon text:anchor-type="page" text:anchor-page-number="2" draw:z-index="118" draw:name="Shape227" draw:style-name="gr3" draw:text-style-name="P3" svg:width="7.0728in" svg:height="0.0106in" svg:x="0.5937in" svg:y="2.5622in" svg:viewBox="0 0 17966 28" draw:points="0,0 17966,0 17966,28 0,28">
        <text:p/>
      </draw:polygon>
      <draw:line text:anchor-type="page" text:anchor-page-number="7" draw:z-index="117" draw:name="Shape834" draw:style-name="gr12" draw:text-style-name="P2" svg:x1="7.861in" svg:y1="2.5795in" svg:x2="7.861in" svg:y2="3.1146in">
        <text:p/>
      </draw:line>
      <draw:frame text:anchor-type="page" text:anchor-page-number="5" draw:z-index="116" draw:name="Shape598" draw:style-name="gr1" draw:text-style-name="P2" svg:width="0.6969in" svg:height="0.1677in" svg:x="5.5965in" svg:y="2.7098in">
        <draw:text-box>
          <text:p><text:span text:style-name="T13">01/07/2024</text:span></text:p>
        </draw:text-box>
      </draw:frame>
      <draw:polygon text:anchor-type="page" text:anchor-page-number="1" draw:z-index="115" draw:name="Shape19" draw:style-name="gr13" draw:text-style-name="P10" svg:width="7.0728in" svg:height="0.0209in" svg:x="0.5937in" svg:y="2.552in" svg:viewBox="0 0 17966 54" draw:points="0,0 17966,0 17966,54 0,54">
        <text:p/>
      </draw:polygon>
      <draw:frame text:anchor-type="page" text:anchor-page-number="4" draw:z-index="114" draw:name="Shape493" draw:style-name="gr1" draw:text-style-name="P2" svg:width="0.5531in" svg:height="0.1677in" svg:x="4.9307in" svg:y="2.7098in">
        <draw:text-box>
          <text:p><text:span text:style-name="T13">Registro:</text:span></text:p>
        </draw:text-box>
      </draw:frame>
      <draw:frame text:anchor-type="page" text:anchor-page-number="6" draw:z-index="113" draw:name="Shape725" draw:style-name="gr1" draw:text-style-name="P2" svg:width="6.4248in" svg:height="0.1343in" svg:x="1.222in" svg:y="2.8618in">
        <draw:text-box>
          <text:p><text:span text:style-name="T14">NDE permite verificar la integridad de esta copia electrónica en la dirección: https://sede.gobiernodecanarias.org/sede/verifica_doc</text:span></text:p>
        </draw:text-box>
      </draw:frame>
      <draw:polygon text:anchor-type="page" text:anchor-page-number="3" draw:z-index="112" draw:name="Shape410" draw:style-name="gr3" draw:text-style-name="P3" svg:width="0.0902in" svg:height="0.1134in" svg:x="7.0177in" svg:y="1.2528in" svg:viewBox="0 0 230 289" draw:points="28,125 28,196 14,196 24,186 96,258 86,268 75,258 205,114 216,125 201,125 201,38 216,38 226,47 96,192 75,172 205,28 230,0 230,38 230,125 230,130 226,134 96,278 86,289 76,278 4,206 0,202 0,196 0,125">
        <text:p/>
      </draw:polygon>
      <draw:line text:anchor-type="page" text:anchor-page-number="7" draw:z-index="111" draw:name="Shape840" draw:style-name="gr12" draw:text-style-name="P2" svg:x1="1.1909in" svg:y1="3.111in" svg:x2="7.8646in" svg:y2="3.111in">
        <text:p/>
      </draw:line>
      <draw:polygon text:anchor-type="page" text:anchor-page-number="3" draw:z-index="110" draw:name="Shape412" draw:style-name="gr3" draw:text-style-name="P3" svg:width="0.0791in" svg:height="0.0902in" svg:x="7.0232in" svg:y="1.2677in" svg:viewBox="0 0 202 230" draw:points="0,86 0,158 73,230 202,86 202,0 73,144">
        <text:p/>
      </draw:polygon>
      <draw:frame text:anchor-type="page" text:anchor-page-number="4" draw:z-index="109" draw:name="Shape490" draw:style-name="gr1" draw:text-style-name="P2" svg:width="0.848in" svg:height="0.1677in" svg:x="2.2083in" svg:y="2.7098in">
        <draw:text-box>
          <text:p><text:span text:style-name="T13">Presentación:</text:span></text:p>
        </draw:text-box>
      </draw:frame>
      <draw:polygon text:anchor-type="page" text:anchor-page-number="2" draw:z-index="108" draw:name="Shape223" draw:style-name="gr3" draw:text-style-name="P3" svg:width="7.0728in" svg:height="0.0102in" svg:x="0.5937in" svg:y="2.25in" svg:viewBox="0 0 17966 27" draw:points="0,0 17966,0 17966,27 0,27">
        <text:p/>
      </draw:polygon>
      <draw:frame text:anchor-type="page" text:anchor-page-number="5" draw:z-index="107" draw:name="Shape597" draw:style-name="gr1" draw:text-style-name="P2" svg:width="0.5531in" svg:height="0.1677in" svg:x="4.9307in" svg:y="2.7098in">
        <draw:text-box>
          <text:p><text:span text:style-name="T13">Registro:</text:span></text:p>
        </draw:text-box>
      </draw:frame>
      <draw:frame text:anchor-type="page" text:anchor-page-number="1" draw:z-index="106" draw:name="Shape16" draw:style-name="gr1" draw:text-style-name="P2" svg:width="1.7071in" svg:height="0.2634in" svg:x="3.8484in" svg:y="1.6736in">
        <draw:text-box>
          <text:p><text:span text:style-name="T6">COOPERATIVAS</text:span></text:p>
        </draw:text-box>
      </draw:frame>
      <draw:line text:anchor-type="page" text:anchor-page-number="6" draw:z-index="105" draw:name="Shape721" draw:style-name="gr12" draw:text-style-name="P2" svg:x1="7.861in" svg:y1="2.5795in" svg:x2="7.861in" svg:y2="2.9894in">
        <text:p/>
      </draw:line>
      <draw:line text:anchor-type="page" text:anchor-page-number="6" draw:z-index="104" draw:name="Shape726" draw:style-name="gr12" draw:text-style-name="P2" svg:x1="1.1909in" svg:y1="2.9858in" svg:x2="7.8646in" svg:y2="2.9858in">
        <text:p/>
      </draw:line>
      <draw:polygon text:anchor-type="page" text:anchor-page-number="3" draw:z-index="103" draw:name="Shape409" draw:style-name="gr6" draw:text-style-name="P6" svg:width="0.0906in" svg:height="0.0906in" svg:x="7.0118in" svg:y="1.2618in" svg:viewBox="0 0 231 231" draw:points="0,0 231,0 231,231 0,231">
        <text:p/>
      </draw:polygon>
      <draw:frame text:anchor-type="page" text:anchor-page-number="4" draw:z-index="102" draw:name="Shape489" draw:style-name="gr1" draw:text-style-name="P2" svg:width="0.9197in" svg:height="0.1677in" svg:x="1.1807in" svg:y="2.7098in">
        <draw:text-box>
          <text:p><text:span text:style-name="T12">Fecha y Hora:</text:span></text:p>
        </draw:text-box>
      </draw:frame>
      <draw:polygon text:anchor-type="page" text:anchor-page-number="2" draw:z-index="101" draw:name="Shape222" draw:style-name="gr4" draw:text-style-name="P4" svg:width="7.0728in" svg:height="0.3228in" svg:x="0.5937in" svg:y="2.25in" svg:viewBox="0 0 17966 821" draw:points="0,0 17966,0 17966,821 0,821">
        <text:p/>
      </draw:polygon>
      <draw:frame text:anchor-type="page" text:anchor-page-number="1" draw:z-index="100" draw:name="Shape14" draw:style-name="gr1" draw:text-style-name="P2" svg:width="4.9421in" svg:height="0.2634in" svg:x="2.2339in" svg:y="1.4339in">
        <draw:text-box>
          <text:p><text:span text:style-name="T6">DEPÓSITO DE CUENTAS DE LAS SOCIEDADES</text:span></text:p>
        </draw:text-box>
      </draw:frame>
      <draw:line text:anchor-type="page" text:anchor-page-number="7" draw:z-index="99" draw:name="Shape833" draw:style-name="gr12" draw:text-style-name="P2" svg:x1="1.1941in" svg:y1="2.5795in" svg:x2="1.1941in" svg:y2="3.1146in">
        <text:p/>
      </draw:line>
      <draw:frame text:anchor-type="page" text:anchor-page-number="5" draw:z-index="98" draw:name="Shape594" draw:style-name="gr1" draw:text-style-name="P2" svg:width="0.848in" svg:height="0.1677in" svg:x="2.2083in" svg:y="2.7098in">
        <draw:text-box>
          <text:p><text:span text:style-name="T13">Presentación:</text:span></text:p>
        </draw:text-box>
      </draw:frame>
      <draw:frame text:anchor-type="page" text:anchor-page-number="4" draw:z-index="97" draw:name="Shape497" draw:style-name="gr1" draw:text-style-name="P2" svg:width="0.5252in" svg:height="0.1677in" svg:x="1.1937in" svg:y="3.0429in">
        <draw:text-box>
          <text:p><text:span text:style-name="T12">Asunto:</text:span></text:p>
        </draw:text-box>
      </draw:frame>
      <draw:line text:anchor-type="page" text:anchor-page-number="7" draw:z-index="96" draw:name="Shape835" draw:style-name="gr12" draw:text-style-name="P2" svg:x1="1.1909in" svg:y1="2.5831in" svg:x2="7.8646in" svg:y2="2.5831in">
        <text:p/>
      </draw:line>
      <draw:line text:anchor-type="page" text:anchor-page-number="6" draw:z-index="95" draw:name="Shape720" draw:style-name="gr12" draw:text-style-name="P2" svg:x1="1.1941in" svg:y1="2.5795in" svg:x2="1.1941in" svg:y2="2.9894in">
        <text:p/>
      </draw:line>
      <draw:frame text:anchor-type="page" text:anchor-page-number="2" draw:z-index="94" draw:name="Shape215" draw:style-name="gr1" draw:text-style-name="P2" svg:width="2.2421in" svg:height="0.1134in" svg:x="0.5937in" svg:y="1.7654in">
        <draw:text-box>
          <text:p><text:span text:style-name="T4">Dirección de correo electrónico a efectos de avisos (*)</text:span></text:p>
        </draw:text-box>
      </draw:frame>
      <draw:polygon text:anchor-type="page" text:anchor-page-number="3" draw:z-index="93" draw:name="Shape413" draw:style-name="gr6" draw:text-style-name="P6" svg:width="0.011in" svg:height="0.1016in" svg:x="7.1024in" svg:y="1.2618in" svg:viewBox="0 0 29 259" draw:points="0,0 29,0 29,259 0,259">
        <text:p/>
      </draw:polygon>
      <draw:frame text:anchor-type="page" text:anchor-page-number="5" draw:z-index="92" draw:name="Shape593" draw:style-name="gr1" draw:text-style-name="P2" svg:width="0.9197in" svg:height="0.1677in" svg:x="1.1807in" svg:y="2.7098in">
        <draw:text-box>
          <text:p><text:span text:style-name="T12">Fecha y Hora:</text:span></text:p>
        </draw:text-box>
      </draw:frame>
      <draw:frame text:anchor-type="page" text:anchor-page-number="1" draw:z-index="91" draw:name="Shape15" draw:style-name="gr1" draw:text-style-name="P2" svg:width="0.4886in" svg:height="0.2634in" svg:x="0.948in" svg:y="1.5484in">
        <draw:text-box>
          <text:p><text:span text:style-name="T6">3082</text:span></text:p>
        </draw:text-box>
      </draw:frame>
      <draw:line text:anchor-type="page" text:anchor-page-number="6" draw:z-index="90" draw:name="Shape722" draw:style-name="gr12" draw:text-style-name="P2" svg:x1="1.1909in" svg:y1="2.5831in" svg:x2="7.8646in" svg:y2="2.5831in">
        <text:p/>
      </draw:line>
      <draw:polygon text:anchor-type="page" text:anchor-page-number="2" draw:z-index="89" draw:name="Shape219" draw:style-name="gr5" draw:text-style-name="P5" svg:width="0.0106in" svg:height="0.1772in" svg:x="7.6559in" svg:y="1.9165in" svg:viewBox="0 0 28 451" draw:points="0,0 28,0 28,451 0,451">
        <text:p/>
      </draw:polygon>
      <draw:polygon text:anchor-type="page" text:anchor-page-number="3" draw:z-index="88" draw:name="Shape415" draw:style-name="gr6" draw:text-style-name="P6" svg:width="0.1016in" svg:height="0.011in" svg:x="7.0118in" svg:y="1.3524in" svg:viewBox="0 0 259 29" draw:points="0,0 259,0 259,29 0,29">
        <text:p/>
      </draw:polygon>
      <draw:polygon text:anchor-type="page" text:anchor-page-number="1" draw:z-index="87" draw:name="Shape13" draw:style-name="gr3" draw:text-style-name="P3" svg:width="0.0102in" svg:height="0.6043in" svg:x="7.6457in" svg:y="1.3331in" svg:viewBox="0 0 27 1536" draw:points="0,0 27,0 27,1536 0,1536">
        <text:p/>
      </draw:polygon>
      <draw:frame text:anchor-type="page" text:anchor-page-number="7" draw:z-index="86" draw:name="Shape838" draw:style-name="gr1" draw:text-style-name="P2" svg:width="3.976in" svg:height="0.1343in" svg:x="1.222in" svg:y="2.8618in">
        <draw:text-box>
          <text:p><text:span text:style-name="T14">Este NDE permite verificar la integridad de esta copia electrónica en la dirección:</text:span></text:p>
        </draw:text-box>
      </draw:frame>
      <draw:line text:anchor-type="page" text:anchor-page-number="4" draw:z-index="85" draw:name="Shape499" draw:style-name="gr12" draw:text-style-name="P2" svg:x1="1.1941in" svg:y1="3.2083in" svg:x2="1.7913in" svg:y2="3.2083in">
        <text:p/>
      </draw:line>
      <draw:frame text:anchor-type="page" text:anchor-page-number="5" draw:z-index="84" draw:name="Shape601" draw:style-name="gr1" draw:text-style-name="P2" svg:width="0.5252in" svg:height="0.1677in" svg:x="1.1937in" svg:y="3.0429in">
        <draw:text-box>
          <text:p><text:span text:style-name="T12">Asunto:</text:span></text:p>
        </draw:text-box>
      </draw:frame>
      <draw:frame text:anchor-type="page" text:anchor-page-number="6" draw:z-index="83" draw:name="Shape724" draw:style-name="gr1" draw:text-style-name="P2" svg:width="6.6079in" svg:height="0.1343in" svg:x="1.222in" svg:y="2.7339in">
        <draw:text-box>
          <text:p><text:span text:style-name="T14">de los servicios electrónicos de confianza.Número de Documento Electrónico (NDE): 0td0Sf8sReDmMrKUSzfOJP0PJZ38cUC0a. Este</text:span></text:p>
        </draw:text-box>
      </draw:frame>
      <draw:polygon text:anchor-type="page" text:anchor-page-number="1" draw:z-index="82" draw:name="Shape12" draw:style-name="gr3" draw:text-style-name="P3" svg:width="0.0106in" svg:height="0.6043in" svg:x="1.7913in" svg:y="1.3331in" svg:viewBox="0 0 28 1536" draw:points="0,0 28,0 28,1536 0,1536">
        <text:p/>
      </draw:polygon>
      <draw:frame text:anchor-type="page" text:anchor-page-number="4" draw:z-index="81" draw:name="Shape498" draw:style-name="gr1" draw:text-style-name="P2" svg:width="4.1862in" svg:height="0.1677in" svg:x="1.7917in" svg:y="3.0429in">
        <draw:text-box>
          <text:p><text:span text:style-name="T13">DEPÓSITO DE CUENTAS DE LAS SOCIEDADES COOPERATIVAS</text:span></text:p>
        </draw:text-box>
      </draw:frame>
      <draw:line text:anchor-type="page" text:anchor-page-number="5" draw:z-index="80" draw:name="Shape603" draw:style-name="gr12" draw:text-style-name="P2" svg:x1="1.1941in" svg:y1="3.2083in" svg:x2="1.7913in" svg:y2="3.2083in">
        <text:p/>
      </draw:line>
      <draw:polygon text:anchor-type="page" text:anchor-page-number="2" draw:z-index="79" draw:name="Shape218" draw:style-name="gr5" draw:text-style-name="P5" svg:width="0.0102in" svg:height="0.1772in" svg:x="0.5937in" svg:y="1.9165in" svg:viewBox="0 0 27 451" draw:points="0,0 27,0 27,451 0,451">
        <text:p/>
      </draw:polygon>
      <draw:polygon text:anchor-type="page" text:anchor-page-number="3" draw:z-index="78" draw:name="Shape408" draw:style-name="gr8" draw:text-style-name="P7" svg:width="0.1016in" svg:height="0.011in" svg:x="7.0118in" svg:y="1.2508in" svg:viewBox="0 0 259 29" draw:points="0,0 259,0 259,29 0,29">
        <text:p/>
      </draw:polygon>
      <draw:frame text:anchor-type="page" text:anchor-page-number="7" draw:z-index="77" draw:name="Shape837" draw:style-name="gr1" draw:text-style-name="P2" svg:width="6.4067in" svg:height="0.1343in" svg:x="1.222in" svg:y="2.7339in">
        <draw:text-box>
          <text:p><text:span text:style-name="T14">de los servicios electrónicos de confianza.Número de Documento Electrónico (NDE): 00quhFCoIJ_d0UEGJBUcJ6_yuCV57QCUn.</text:span></text:p>
        </draw:text-box>
      </draw:frame>
      <draw:polygon text:anchor-type="page" text:anchor-page-number="3" draw:z-index="76" draw:name="Shape407" draw:style-name="gr8" draw:text-style-name="P7" svg:width="0.011in" svg:height="0.1126in" svg:x="7.0008in" svg:y="1.2508in" svg:viewBox="0 0 29 287" draw:points="0,0 29,0 29,287 0,287">
        <text:p/>
      </draw:polygon>
      <draw:frame text:anchor-type="page" text:anchor-page-number="6" draw:z-index="75" draw:name="Shape723" draw:style-name="gr1" draw:text-style-name="P2" svg:width="6.478in" svg:height="0.1343in" svg:x="1.222in" svg:y="2.6063in">
        <draw:text-box>
          <text:p><text:span text:style-name="T14">Este documento incorpora firma electrónica de acuerdo a la Ley 6/2020, de 11 de noviembre, reguladora de determinados aspectos</text:span></text:p>
        </draw:text-box>
      </draw:frame>
      <draw:polygon text:anchor-type="page" text:anchor-page-number="2" draw:z-index="74" draw:name="Shape221" draw:style-name="gr5" draw:text-style-name="P5" svg:width="7.0728in" svg:height="0.0106in" svg:x="0.5937in" svg:y="2.0831in" svg:viewBox="0 0 17966 28" draw:points="0,0 17966,0 17966,28 0,28">
        <text:p/>
      </draw:polygon>
      <draw:frame text:anchor-type="page" text:anchor-page-number="7" draw:z-index="73" draw:name="Shape836" draw:style-name="gr1" draw:text-style-name="P2" svg:width="6.478in" svg:height="0.1343in" svg:x="1.222in" svg:y="2.6063in">
        <draw:text-box>
          <text:p><text:span text:style-name="T14">Este documento incorpora firma electrónica de acuerdo a la Ley 6/2020, de 11 de noviembre, reguladora de determinados aspectos</text:span></text:p>
        </draw:text-box>
      </draw:frame>
      <draw:polygon text:anchor-type="page" text:anchor-page-number="1" draw:z-index="72" draw:name="Shape17" draw:style-name="gr3" draw:text-style-name="P3" svg:width="5.8646in" svg:height="0.0106in" svg:x="1.7913in" svg:y="1.9268in" svg:viewBox="0 0 14897 28" draw:points="0,0 14897,0 14897,28 0,28">
        <text:p/>
      </draw:polygon>
      <draw:frame text:anchor-type="page" text:anchor-page-number="5" draw:z-index="71" draw:name="Shape602" draw:style-name="gr1" draw:text-style-name="P2" svg:width="4.1862in" svg:height="0.1677in" svg:x="1.7917in" svg:y="3.0429in">
        <draw:text-box>
          <text:p><text:span text:style-name="T13">DEPÓSITO DE CUENTAS DE LAS SOCIEDADES COOPERATIVAS</text:span></text:p>
        </draw:text-box>
      </draw:frame>
      <draw:line text:anchor-type="page" text:anchor-page-number="4" draw:z-index="70" draw:name="Shape500" draw:style-name="gr12" draw:text-style-name="P2" svg:x1="1.7913in" svg:y1="3.2083in" svg:x2="7.861in" svg:y2="3.2083in">
        <text:p/>
      </draw:line>
      <draw:polygon text:anchor-type="page" text:anchor-page-number="2" draw:z-index="69" draw:name="Shape217" draw:style-name="gr5" draw:text-style-name="P5" svg:width="7.0728in" svg:height="0.0102in" svg:x="0.5937in" svg:y="1.9165in" svg:viewBox="0 0 17966 27" draw:points="0,0 17966,0 17966,27 0,27">
        <text:p/>
      </draw:polygon>
      <draw:frame text:anchor-type="page" text:anchor-page-number="4" draw:z-index="68" draw:name="Shape496" draw:style-name="gr1" draw:text-style-name="P2" svg:width="4.6217in" svg:height="0.1677in" svg:x="1.1807in" svg:y="2.8756in">
        <draw:text-box>
          <text:p><text:span text:style-name="T12">Destino:</text:span><text:span text:style-name="T13"> SECC. REG. COOPERATIVAS Y SOCIEDADES LABORALES TF</text:span></text:p>
        </draw:text-box>
      </draw:frame>
      <draw:line text:anchor-type="page" text:anchor-page-number="5" draw:z-index="67" draw:name="Shape604" draw:style-name="gr12" draw:text-style-name="P2" svg:x1="1.7913in" svg:y1="3.2083in" svg:x2="7.861in" svg:y2="3.2083in">
        <text:p/>
      </draw:line>
      <draw:frame text:anchor-type="page" text:anchor-page-number="6" draw:z-index="66" draw:name="Shape732" draw:style-name="gr1" draw:text-style-name="P2" svg:width="0.628in" svg:height="0.1343in" svg:x="1.222in" svg:y="3.048in">
        <draw:text-box>
          <text:p><text:span text:style-name="T14">Firmado por:</text:span></text:p>
        </draw:text-box>
      </draw:frame>
      <draw:polygon text:anchor-type="page" text:anchor-page-number="3" draw:z-index="65" draw:name="Shape411" draw:style-name="gr9" draw:text-style-name="P8" svg:width="0.0114in" svg:height="0.124in" svg:x="7.1134in" svg:y="1.2508in" svg:viewBox="0 0 30 316" draw:points="0,0 30,0 30,316 0,316">
        <text:p/>
      </draw:polygon>
      <draw:polygon text:anchor-type="page" text:anchor-page-number="1" draw:z-index="64" draw:name="Shape11" draw:style-name="gr3" draw:text-style-name="P3" svg:width="5.8646in" svg:height="0.0106in" svg:x="1.7913in" svg:y="1.3331in" svg:viewBox="0 0 14897 28" draw:points="0,0 14897,0 14897,28 0,28">
        <text:p/>
      </draw:polygon>
      <draw:frame text:anchor-type="page" text:anchor-page-number="7" draw:z-index="63" draw:name="Shape846" draw:style-name="gr1" draw:text-style-name="P2" svg:width="0.628in" svg:height="0.1343in" svg:x="1.222in" svg:y="3.1728in">
        <draw:text-box>
          <text:p><text:span text:style-name="T14">Firmado por:</text:span></text:p>
        </draw:text-box>
      </draw:frame>
      <draw:frame text:anchor-type="page" text:anchor-page-number="4" draw:z-index="62" draw:name="Shape488" draw:style-name="gr1" draw:text-style-name="P2" svg:width="2.426in" svg:height="0.1677in" svg:x="4.9307in" svg:y="2.5429in">
        <draw:text-box>
          <text:p><text:span text:style-name="T13">Número Registro: RGE / 487139 / 2024</text:span></text:p>
        </draw:text-box>
      </draw:frame>
      <draw:line text:anchor-type="page" text:anchor-page-number="7" draw:z-index="61" draw:name="Shape842" draw:style-name="gr12" draw:text-style-name="P2" svg:x1="1.1941in" svg:y1="3.111in" svg:x2="1.1941in" svg:y2="3.3055in">
        <text:p/>
      </draw:line>
      <draw:frame text:anchor-type="page" text:anchor-page-number="5" draw:z-index="60" draw:name="Shape600" draw:style-name="gr1" draw:text-style-name="P2" svg:width="4.6217in" svg:height="0.1677in" svg:x="1.1807in" svg:y="2.8756in">
        <draw:text-box>
          <text:p><text:span text:style-name="T12">Destino:</text:span><text:span text:style-name="T13"> SECC. REG. COOPERATIVAS Y SOCIEDADES LABORALES TF</text:span></text:p>
        </draw:text-box>
      </draw:frame>
      <draw:polygon text:anchor-type="page" text:anchor-page-number="3" draw:z-index="59" draw:name="Shape414" draw:style-name="gr9" draw:text-style-name="P8" svg:width="0.124in" svg:height="0.0114in" svg:x="7.0008in" svg:y="1.3634in" svg:viewBox="0 0 316 30" draw:points="0,0 316,0 316,30 0,30">
        <text:p/>
      </draw:polygon>
      <draw:line text:anchor-type="page" text:anchor-page-number="6" draw:z-index="58" draw:name="Shape728" draw:style-name="gr12" draw:text-style-name="P2" svg:x1="1.1941in" svg:y1="2.9858in" svg:x2="1.1941in" svg:y2="3.1803in">
        <text:p/>
      </draw:line>
      <draw:polygon text:anchor-type="page" text:anchor-page-number="1" draw:z-index="57" draw:name="Shape10" draw:style-name="gr15" draw:text-style-name="P12" svg:width="5.8646in" svg:height="0.6043in" svg:x="1.7913in" svg:y="1.3331in" svg:viewBox="0 0 14897 1536" draw:points="0,0 14897,0 14897,1536 0,1536">
        <text:p/>
      </draw:polygon>
      <draw:polygon text:anchor-type="page" text:anchor-page-number="2" draw:z-index="56" draw:name="Shape216" draw:style-name="gr6" draw:text-style-name="P6" svg:width="7.0728in" svg:height="0.1772in" svg:x="0.5937in" svg:y="1.9165in" svg:viewBox="0 0 17966 451" draw:points="0,0 17966,0 17966,451 0,451">
        <text:p/>
      </draw:polygon>
      <draw:polygon text:anchor-type="page" text:anchor-page-number="3" draw:z-index="55" draw:name="Shape405" draw:style-name="gr10" draw:text-style-name="P9" svg:width="0.124in" svg:height="0.0114in" svg:x="7.0008in" svg:y="1.2394in" svg:viewBox="0 0 316 30" draw:points="0,0 316,0 316,30 0,30">
        <text:p/>
      </draw:polygon>
      <draw:frame text:anchor-type="page" text:anchor-page-number="4" draw:z-index="54" draw:name="Shape487" draw:style-name="gr1" draw:text-style-name="P2" svg:width="2.0689in" svg:height="0.1677in" svg:x="2.2083in" svg:y="2.5429in">
        <draw:text-box>
          <text:p><text:span text:style-name="T13">Número General: 1265503 / 2024</text:span></text:p>
        </draw:text-box>
      </draw:frame>
      <draw:frame text:anchor-type="page" text:anchor-page-number="6" draw:z-index="53" draw:name="Shape733" draw:style-name="gr1" draw:text-style-name="P2" svg:width="3.2224in" svg:height="0.1343in" svg:x="2.139in" svg:y="3.048in">
        <draw:text-box>
          <text:p><text:span text:style-name="T14">FRANCISCO FELIPE LORENZO|TRANSPORTE INSULAR DE ...</text:span></text:p>
        </draw:text-box>
      </draw:frame>
      <draw:frame text:anchor-type="page" text:anchor-page-number="7" draw:z-index="52" draw:name="Shape847" draw:style-name="gr1" draw:text-style-name="P2" svg:width="3.2224in" svg:height="0.1343in" svg:x="2.139in" svg:y="3.1728in">
        <draw:text-box>
          <text:p><text:span text:style-name="T14">FRANCISCO FELIPE LORENZO|TRANSPORTE INSULAR DE ...</text:span></text:p>
        </draw:text-box>
      </draw:frame>
      <draw:frame text:anchor-type="page" text:anchor-page-number="5" draw:z-index="51" draw:name="Shape592" draw:style-name="gr1" draw:text-style-name="P2" svg:width="2.426in" svg:height="0.1677in" svg:x="4.9307in" svg:y="2.5429in">
        <draw:text-box>
          <text:p><text:span text:style-name="T13">Número Registro: RGE / 487139 / 2024</text:span></text:p>
        </draw:text-box>
      </draw:frame>
      <draw:polygon text:anchor-type="page" text:anchor-page-number="1" draw:z-index="50" draw:name="Shape8" draw:style-name="gr3" draw:text-style-name="P3" svg:width="0.0102in" svg:height="0.6043in" svg:x="1.7602in" svg:y="1.3331in" svg:viewBox="0 0 27 1536" draw:points="0,0 27,0 27,1536 0,1536">
        <text:p/>
      </draw:polygon>
      <draw:frame text:anchor-type="page" text:anchor-page-number="2" draw:z-index="49" draw:name="Shape212" draw:style-name="gr1" draw:text-style-name="P2" svg:width="1.785in" svg:height="0.1134in" svg:x="0.9063in" svg:y="1.2752in">
        <draw:text-box>
          <text:p><text:span text:style-name="T4">La notificación se hará de forma telemática</text:span></text:p>
        </draw:text-box>
      </draw:frame>
      <draw:line text:anchor-type="page" text:anchor-page-number="7" draw:z-index="48" draw:name="Shape859" draw:style-name="gr12" draw:text-style-name="P2" svg:x1="7.861in" svg:y1="3.5in" svg:x2="7.861in" svg:y2="4.1839in">
        <text:p/>
      </draw:line>
      <draw:frame text:anchor-type="page" text:anchor-page-number="4" draw:z-index="47" draw:name="Shape485" draw:style-name="gr1" draw:text-style-name="P2" svg:width="0.7043in" svg:height="0.1677in" svg:x="2.2083in" svg:y="2.3756in">
        <draw:text-box>
          <text:p><text:span text:style-name="T13">F38016671</text:span></text:p>
        </draw:text-box>
      </draw:frame>
      <draw:frame text:anchor-type="page" text:anchor-page-number="5" draw:z-index="46" draw:name="Shape591" draw:style-name="gr1" draw:text-style-name="P2" svg:width="2.0689in" svg:height="0.1677in" svg:x="2.2083in" svg:y="2.5429in">
        <draw:text-box>
          <text:p><text:span text:style-name="T13">Número General: 1265503 / 2024</text:span></text:p>
        </draw:text-box>
      </draw:frame>
      <draw:line text:anchor-type="page" text:anchor-page-number="6" draw:z-index="45" draw:name="Shape745" draw:style-name="gr12" draw:text-style-name="P2" svg:x1="7.861in" svg:y1="3.3748in" svg:x2="7.861in" svg:y2="4.0587in">
        <text:p/>
      </draw:line>
      <draw:polygon text:anchor-type="page" text:anchor-page-number="3" draw:z-index="44" draw:name="Shape404" draw:style-name="gr10" draw:text-style-name="P9" svg:width="0.0114in" svg:height="0.1354in" svg:x="6.9894in" svg:y="1.2394in" svg:viewBox="0 0 30 345" draw:points="0,0 30,0 30,345 0,345">
        <text:p/>
      </draw:polygon>
      <draw:polygon text:anchor-type="page" text:anchor-page-number="1" draw:z-index="43" draw:name="Shape7" draw:style-name="gr3" draw:text-style-name="P3" svg:width="0.0102in" svg:height="0.6043in" svg:x="0.6146in" svg:y="1.3331in" svg:viewBox="0 0 27 1536" draw:points="0,0 27,0 27,1536 0,1536">
        <text:p/>
      </draw:polygon>
      <draw:path text:anchor-type="page" text:anchor-page-number="2" draw:z-index="42" draw:name="Shape214" draw:style-name="gr3" draw:text-style-name="P3" svg:width="0.0339in" svg:height="0.0343in" svg:x="0.7433in" svg:y="1.2953in" svg:viewBox="0 0 87 88" svg:d="M87 44c0 24-19 44-44 44-24 0-43-20-43-44 0-25 19-44 43-44 25 0 44 19 44 44z">
        <text:p/>
      </draw:path>
      <draw:polygon text:anchor-type="page" text:anchor-page-number="1" draw:z-index="41" draw:name="Shape9" draw:style-name="gr3" draw:text-style-name="P3" svg:width="1.1559in" svg:height="0.0106in" svg:x="0.6146in" svg:y="1.9268in" svg:viewBox="0 0 2937 28" draw:points="0,0 2937,0 2937,28 0,28">
        <text:p/>
      </draw:polygon>
      <draw:frame text:anchor-type="page" text:anchor-page-number="5" draw:z-index="40" draw:name="Shape589" draw:style-name="gr1" draw:text-style-name="P2" svg:width="0.7043in" svg:height="0.1677in" svg:x="2.2083in" svg:y="2.3756in">
        <draw:text-box>
          <text:p><text:span text:style-name="T13">F38016671</text:span></text:p>
        </draw:text-box>
      </draw:frame>
      <draw:frame text:anchor-type="page" text:anchor-page-number="3" draw:z-index="39" draw:name="Shape403" draw:style-name="gr1" draw:text-style-name="P2" svg:width="1.585in" svg:height="0.1134in" svg:x="0.6252in" svg:y="1.2437in">
        <draw:text-box>
          <text:p><text:span text:style-name="T4">Informe de Auditoría (si está obligada)</text:span></text:p>
        </draw:text-box>
      </draw:frame>
      <draw:path text:anchor-type="page" text:anchor-page-number="2" draw:z-index="38" draw:name="Shape211" draw:style-name="gr6" draw:text-style-name="P6" svg:width="0.0795in" svg:height="0.0795in" svg:x="0.7205in" svg:y="1.2724in" svg:viewBox="0 0 203 203" svg:d="M203 102c0 56-45 101-101 101-57 0-102-45-102-101 0-57 45-102 102-102 56 0 101 45 101 102z">
        <text:p/>
      </draw:path>
      <draw:line text:anchor-type="page" text:anchor-page-number="6" draw:z-index="37" draw:name="Shape752" draw:style-name="gr12" draw:text-style-name="P2" svg:x1="3.5102in" svg:y1="4.0555in" svg:x2="7.8646in" svg:y2="4.0555in">
        <text:p/>
      </draw:line>
      <draw:line text:anchor-type="page" text:anchor-page-number="7" draw:z-index="36" draw:name="Shape866" draw:style-name="gr12" draw:text-style-name="P2" svg:x1="3.5102in" svg:y1="4.1803in" svg:x2="7.8646in" svg:y2="4.1803in">
        <text:p/>
      </draw:line>
      <draw:frame text:anchor-type="page" text:anchor-page-number="4" draw:z-index="35" draw:name="Shape486" draw:style-name="gr1" draw:text-style-name="P2" svg:width="0.613in" svg:height="0.1677in" svg:x="1.1807in" svg:y="2.5429in">
        <draw:text-box>
          <text:p><text:span text:style-name="T12">Registro:</text:span></text:p>
        </draw:text-box>
      </draw:frame>
      <draw:polygon text:anchor-type="page" text:anchor-page-number="1" draw:z-index="34" draw:name="Shape6" draw:style-name="gr3" draw:text-style-name="P3" svg:width="1.1559in" svg:height="0.0106in" svg:x="0.6146in" svg:y="1.3331in" svg:viewBox="0 0 2937 28" draw:points="0,0 2937,0 2937,28 0,28">
        <text:p/>
      </draw:polygon>
      <draw:line text:anchor-type="page" text:anchor-page-number="7" draw:z-index="33" draw:name="Shape858" draw:style-name="gr12" draw:text-style-name="P2" svg:x1="3.5138in" svg:y1="3.5in" svg:x2="3.5138in" svg:y2="4.1839in">
        <text:p/>
      </draw:line>
      <draw:frame text:anchor-type="page" text:anchor-page-number="4" draw:z-index="32" draw:name="Shape484" draw:style-name="gr1" draw:text-style-name="P2" svg:width="0.9433in" svg:height="0.1677in" svg:x="1.1807in" svg:y="2.3756in">
        <draw:text-box>
          <text:p><text:span text:style-name="T12">Identificación:</text:span></text:p>
        </draw:text-box>
      </draw:frame>
      <draw:frame text:anchor-type="page" text:anchor-page-number="5" draw:z-index="31" draw:name="Shape590" draw:style-name="gr1" draw:text-style-name="P2" svg:width="0.613in" svg:height="0.1677in" svg:x="1.1807in" svg:y="2.5429in">
        <draw:text-box>
          <text:p><text:span text:style-name="T12">Registro:</text:span></text:p>
        </draw:text-box>
      </draw:frame>
      <draw:line text:anchor-type="page" text:anchor-page-number="6" draw:z-index="30" draw:name="Shape744" draw:style-name="gr12" draw:text-style-name="P2" svg:x1="3.5138in" svg:y1="3.3748in" svg:x2="3.5138in" svg:y2="4.0587in">
        <text:p/>
      </draw:line>
      <draw:polygon text:anchor-type="page" text:anchor-page-number="3" draw:z-index="29" draw:name="Shape402" draw:style-name="gr6" draw:text-style-name="P6" svg:width="7.052in" svg:height="0.5417in" svg:x="0.6039in" svg:y="0.9165in" svg:viewBox="0 0 17913 1377" draw:points="0,0 17913,0 17913,1377 0,1377">
        <text:p/>
      </draw:polygon>
      <draw:path text:anchor-type="page" text:anchor-page-number="2" draw:z-index="28" draw:name="Shape213" draw:style-name="gr9" draw:text-style-name="P8" svg:width="0.0874in" svg:height="0.0874in" svg:x="0.724in" svg:y="1.276in" svg:viewBox="0 0 223 223" svg:d="M93 92l-93 92c52 52 134 52 185 0 51-51 51-133 0-184z">
        <text:p/>
      </draw:path>
      <draw:line text:anchor-type="page" text:anchor-page-number="6" draw:z-index="27" draw:name="Shape731" draw:style-name="gr12" draw:text-style-name="P2" svg:x1="7.861in" svg:y1="2.9858in" svg:x2="7.861in" svg:y2="3.1803in">
        <text:p/>
      </draw:line>
      <draw:path text:anchor-type="page" text:anchor-page-number="2" draw:z-index="26" draw:name="Shape209" draw:style-name="gr8" draw:text-style-name="P7" svg:width="0.0874in" svg:height="0.087in" svg:x="0.7091in" svg:y="1.261in" svg:viewBox="0 0 223 222" svg:d="M131 130l92-92c-51-51-133-51-185 0-51 51-51 133 0 184z">
        <text:p/>
      </draw:path>
      <draw:frame text:anchor-type="page" text:anchor-page-number="4" draw:z-index="25" draw:name="Shape483" draw:style-name="gr1" draw:text-style-name="P2" svg:width="4.1752in" svg:height="0.1677in" svg:x="1.1807in" svg:y="2.2098in">
        <draw:text-box>
          <text:p><text:span text:style-name="T12">Interesado:</text:span><text:span text:style-name="T13"> TRANSPORTE INSULAR DE LA PALMA SDAD COOP</text:span></text:p>
        </draw:text-box>
      </draw:frame>
      <draw:line text:anchor-type="page" text:anchor-page-number="7" draw:z-index="24" draw:name="Shape845" draw:style-name="gr12" draw:text-style-name="P2" svg:x1="7.861in" svg:y1="3.111in" svg:x2="7.861in" svg:y2="3.3055in">
        <text:p/>
      </draw:line>
      <draw:frame text:anchor-type="page" text:anchor-page-number="5" draw:z-index="23" draw:name="Shape588" draw:style-name="gr1" draw:text-style-name="P2" svg:width="0.9433in" svg:height="0.1677in" svg:x="1.1807in" svg:y="2.3756in">
        <draw:text-box>
          <text:p><text:span text:style-name="T12">Identificación:</text:span></text:p>
        </draw:text-box>
      </draw:frame>
      <draw:polygon text:anchor-type="page" text:anchor-page-number="3" draw:z-index="22" draw:name="Shape401" draw:style-name="gr13" draw:text-style-name="P10" svg:width="7.052in" svg:height="0.0209in" svg:x="0.6039in" svg:y="-1.2709in" svg:viewBox="0 0 17913 54" draw:points="0,0 17913,0 17913,54 0,54">
        <text:p/>
      </draw:polygon>
      <draw:polygon text:anchor-type="page" text:anchor-page-number="1" draw:z-index="21" draw:name="Shape5" draw:style-name="gr15" draw:text-style-name="P12" svg:width="1.1559in" svg:height="0.6043in" svg:x="0.6146in" svg:y="1.3331in" svg:viewBox="0 0 2937 1536" draw:points="0,0 2937,0 2937,1536 0,1536">
        <text:p/>
      </draw:polygon>
      <draw:frame text:anchor-type="page" text:anchor-page-number="5" draw:z-index="20" draw:name="Shape587" draw:style-name="gr1" draw:text-style-name="P2" svg:width="4.1752in" svg:height="0.1677in" svg:x="1.1807in" svg:y="2.2098in">
        <draw:text-box>
          <text:p><text:span text:style-name="T12">Interesado:</text:span><text:span text:style-name="T13"> TRANSPORTE INSULAR DE LA PALMA SDAD COOP</text:span></text:p>
        </draw:text-box>
      </draw:frame>
      <draw:polygon text:anchor-type="page" text:anchor-page-number="3" draw:z-index="19" draw:name="Shape400" draw:style-name="gr6" draw:text-style-name="P6" svg:width="7.0728in" svg:height="3.3957in" svg:x="0.5937in" svg:y="-1.6252in" svg:viewBox="0 0 17966 8626" draw:points="0,0 17966,0 17966,8626 0,8626">
        <text:p/>
      </draw:polygon>
      <draw:polygon text:anchor-type="page" text:anchor-page-number="1" draw:z-index="18" draw:name="Shape4" draw:style-name="gr6" draw:text-style-name="P6" svg:width="7.0728in" svg:height="1.2709in" svg:x="0.5937in" svg:y="1.1768in" svg:viewBox="0 0 17966 3229" draw:points="0,0 17966,0 17966,3229 0,3229">
        <text:p/>
      </draw:polygon>
      <draw:frame text:anchor-type="page" text:anchor-page-number="4" draw:z-index="17" draw:name="Shape481" draw:style-name="gr1" draw:text-style-name="P2" svg:width="2.7449in" svg:height="0.2012in" svg:x="3.15in" svg:y="1.9543in">
        <draw:text-box>
          <text:p><text:span text:style-name="T11">Justificante de registro de Entrada</text:span></text:p>
        </draw:text-box>
      </draw:frame>
      <draw:path text:anchor-type="page" text:anchor-page-number="2" draw:z-index="16" draw:name="Shape210" draw:style-name="gr6" draw:text-style-name="P6" svg:width="0.1067in" svg:height="0.1067in" svg:x="0.7161in" svg:y="1.2681in" svg:viewBox="0 0 272 272" svg:d="M112 112l-112 114c62 61 162 61 225 0 62-63 62-164 0-226z">
        <text:p/>
      </draw:path>
      <draw:line text:anchor-type="page" text:anchor-page-number="6" draw:z-index="15" draw:name="Shape727" draw:style-name="gr12" draw:text-style-name="P2" svg:x1="1.1941in" svg:y1="2.9858in" svg:x2="1.1941in" svg:y2="3.1803in">
        <text:p/>
      </draw:line>
      <draw:line text:anchor-type="page" text:anchor-page-number="7" draw:z-index="14" draw:name="Shape841" draw:style-name="gr12" draw:text-style-name="P2" svg:x1="1.1941in" svg:y1="3.111in" svg:x2="1.1941in" svg:y2="3.3055in">
        <text:p/>
      </draw:line>
      <draw:line text:anchor-type="page" text:anchor-page-number="4" draw:z-index="13" draw:name="Shape482" draw:style-name="gr12" draw:text-style-name="P2" svg:x1="1.1803in" svg:y1="2.1386in" svg:x2="7.861in" svg:y2="2.1386in">
        <text:p/>
      </draw:line>
      <draw:frame text:anchor-type="page" text:anchor-page-number="5" draw:z-index="12" draw:name="Shape585" draw:style-name="gr1" draw:text-style-name="P2" svg:width="2.7449in" svg:height="0.2012in" svg:x="3.15in" svg:y="1.9543in">
        <draw:text-box>
          <text:p><text:span text:style-name="T11">Justificante de registro de Entrada</text:span></text:p>
        </draw:text-box>
      </draw:frame>
      <draw:polygon text:anchor-type="page" text:anchor-page-number="3" draw:z-index="11" draw:name="Shape399" draw:style-name="gr6" draw:text-style-name="P6" svg:width="7.0728in" svg:height="3.5937in" svg:x="0.5937in" svg:y="-1.8232in" svg:viewBox="0 0 17966 9129" draw:points="0,0 17966,0 17966,9129 0,9129">
        <text:p/>
      </draw:polygon>
      <draw:path text:anchor-type="page" text:anchor-page-number="2" draw:z-index="10" draw:name="Shape208" draw:style-name="gr10" draw:text-style-name="P9" svg:width="0.1067in" svg:height="0.1067in" svg:x="0.6976in" svg:y="1.25in" svg:viewBox="0 0 272 272" svg:d="M159 158l113-112c-63-62-163-62-225 0-63 62-63 163 0 226z">
        <text:p/>
      </draw:path>
      <draw:polygon text:anchor-type="page" text:anchor-page-number="1" draw:z-index="9" draw:name="Shape3" draw:style-name="gr6" draw:text-style-name="P6" svg:width="7.0728in" svg:height="1.2709in" svg:x="0.5937in" svg:y="1.1768in" svg:viewBox="0 0 17966 3229" draw:points="0,0 17966,0 17966,3229 0,3229">
        <text:p/>
      </draw:polygon>
      <draw:frame text:anchor-type="page" text:anchor-page-number="6" draw:z-index="8" draw:name="Shape718" draw:style-name="gr1" draw:text-style-name="P2" svg:width="0.8898in" svg:height="0.1677in" svg:x="1.1807in" svg:y="2.0283in">
        <draw:text-box>
          <text:p><text:span text:style-name="T12">Documentos:</text:span></text:p>
        </draw:text-box>
      </draw:frame>
      <draw:frame text:anchor-type="page" text:anchor-page-number="7" draw:z-index="7" draw:name="Shape831" draw:style-name="gr1" draw:text-style-name="P2" svg:width="0.8898in" svg:height="0.1677in" svg:x="1.1807in" svg:y="2.0283in">
        <draw:text-box>
          <text:p><text:span text:style-name="T12">Documentos:</text:span></text:p>
        </draw:text-box>
      </draw:frame>
      <draw:frame text:anchor-type="page" text:anchor-page-number="7" draw:z-index="6" draw:name="Shape830" draw:style-name="gr2" draw:text-style-name="P2" svg:width="1.3169in" svg:height="0.6114in" svg:x="6.528in" svg:y="0.8752in">
        <draw:image xlink:href="Pictures/10000201000000C20000005A789CAF48533F7CAF.png" xlink:type="simple" xlink:show="embed" xlink:actuate="onLoad" draw:mime-type="image/png">
          <text:p/>
        </draw:image>
      </draw:frame>
      <draw:frame text:anchor-type="page" text:anchor-page-number="6" draw:z-index="5" draw:name="Shape717" draw:style-name="gr2" draw:text-style-name="P2" svg:width="1.3169in" svg:height="0.6114in" svg:x="6.528in" svg:y="0.8752in">
        <draw:image xlink:href="Pictures/10000201000000C20000005A789CAF48533F7CAF.png" xlink:type="simple" xlink:show="embed" xlink:actuate="onLoad" draw:mime-type="image/png">
          <text:p/>
        </draw:image>
      </draw:frame>
      <draw:line text:anchor-type="page" text:anchor-page-number="5" draw:z-index="4" draw:name="Shape586" draw:style-name="gr12" draw:text-style-name="P2" svg:x1="1.1803in" svg:y1="2.1386in" svg:x2="7.861in" svg:y2="2.1386in">
        <text:p/>
      </draw:line>
      <draw:polygon text:anchor-type="page" text:anchor-page-number="2" draw:z-index="3" draw:name="Shape207" draw:style-name="gr6" draw:text-style-name="P6" svg:width="8.2602in" svg:height="9.3437in" svg:x="0in" svg:y="1.1768in" svg:viewBox="0 0 20982 23734" draw:points="0,0 20982,0 20982,23734 0,23734">
        <text:p/>
      </draw:polygon>
      <draw:frame text:anchor-type="page" text:anchor-page-number="4" draw:z-index="2" draw:name="Shape480" draw:style-name="gr2" draw:text-style-name="P2" svg:width="1.8559in" svg:height="0.8614in" svg:x="1.222in" svg:y="0.8752in">
        <draw:image xlink:href="Pictures/10000201000000C20000005A789CAF48533F7CAF.png" xlink:type="simple" xlink:show="embed" xlink:actuate="onLoad" draw:mime-type="image/png">
          <text:p/>
        </draw:image>
      </draw:frame>
      <draw:polygon text:anchor-type="page" text:anchor-page-number="3" draw:z-index="1" draw:name="Shape398" draw:style-name="gr6" draw:text-style-name="P6" svg:width="8.2602in" svg:height="7.2398in" svg:x="0in" svg:y="1.1768in" svg:viewBox="0 0 20982 18390" draw:points="0,0 20982,0 20982,18390 0,18390">
        <text:p/>
      </draw:polygon>
      <draw:polygon text:anchor-type="page" text:anchor-page-number="1" draw:z-index="0" draw:name="Shape2" draw:style-name="gr6" draw:text-style-name="P6" svg:width="8.2602in" svg:height="9.3437in" svg:x="0in" svg:y="1.1768in" svg:viewBox="0 0 20982 23734" draw:points="0,0 20982,0 20982,23734 0,23734">
        <text:p/>
      </draw:polygon>
      <text:p text:style-name="P1"/>
      <text:p text:style-name="P1"/>
      <text:p text:style-name="P1"/>
      <text:p text:style-name="P1"/>
      <text:p text:style-name="P1"/>
      <text:p text:style-name="P1"/>
      <text:p text:style-name="P1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Courier1" svg:font-family="Courier"/>
    <style:font-face style:name="Helvetica1" svg:font-family="Helvetica"/>
    <style:font-face style:name="LiberationSans1" svg:font-family="LiberationSans"/>
    <style:font-face style:name="Noto Sans1" svg:font-family="'Noto Sans'" style:font-family-generic="swiss"/>
    <style:font-face style:name="Courier" svg:font-family="Courier" style:font-pitch="variable"/>
    <style:font-face style:name="DejaVu Serif1" svg:font-family="'DejaVu Serif'" style:font-pitch="variable"/>
    <style:font-face style:name="Helvetica" svg:font-family="Helvetica" style:font-pitch="variable"/>
    <style:font-face style:name="LiberationSans" svg:font-family="LiberationSans" style:font-pitch="variable"/>
    <style:font-face style:name="DejaVu Serif" svg:font-family="'DejaVu Serif'" style:font-family-generic="roman" style:font-pitch="variable"/>
    <style:font-face style:name="DejaVu Sans" svg:font-family="'DejaVu Sans'" style:font-family-generic="swiss" style:font-pitch="variable"/>
    <style:font-face style:name="Noto Sans" svg:font-family="'Noto Sans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DejaVu Serif" fo:font-size="12pt" fo:language="en" fo:country="US" style:letter-kerning="true" style:font-name-asian="SimSun" style:font-size-asian="10.5pt" style:language-asian="zh" style:country-asian="CN" style:font-name-complex="Noto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DejaVu Serif" fo:font-size="12pt" fo:language="en" fo:country="US" style:letter-kerning="true" style:font-name-asian="SimSun" style:font-size-asian="10.5pt" style:language-asian="zh" style:country-asian="CN" style:font-name-complex="Noto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DejaVu Sans" fo:font-family="'DejaVu Sans'" style:font-family-generic="swiss" style:font-pitch="variable" fo:font-size="14pt" style:font-name-asian="SimSun" style:font-family-asian="SimSun" style:font-family-generic-asian="system" style:font-pitch-asian="variable" style:font-size-asian="14pt" style:font-name-complex="Noto Sans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1" style:font-family-complex="'Noto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1" style:font-family-complex="'Noto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1" style:font-family-complex="'Noto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38in" fo:page-height="11.6937in" style:num-format="1" style:print-orientation="portrait" fo:margin-top="0.3937in" fo:margin-bottom="0.3937in" fo:margin-left="0.3937in" fo:margin-right="0.393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aster-page3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0" meta:image-count="0" meta:object-count="0" meta:page-count="7" meta:paragraph-count="0" meta:word-count="0" meta:character-count="0" meta:non-whitespace-character-count="0"/>
    <meta:generator>LibreOffice/7.0.4.2$Linux_X86_64 LibreOffice_project/00$Build-2</meta:generator>
  </office:meta>
</office:document-meta>
</file>