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SansSerif" svg:font-family="SansSeri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SansSerif" style:font-name-asian="SansSerif" style:font-name-complex="SansSerif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SansSerif" style:font-name-asian="SansSerif" style:font-name-complex="SansSerif" fo:font-size="10pt" style:font-size-asian="10pt" style:font-size-complex="10pt"/>
    </style:style>
    <style:style style:name="ce4" style:family="table-cell" style:parent-style-name="Default" style:data-style-name="N4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SansSerif" style:font-name-asian="SansSerif" style:font-name-complex="SansSerif" fo:font-size="10pt" style:font-size-asian="10pt" style:font-size-complex="10pt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5.953125cm"/>
    </style:style>
    <style:style style:name="co5" style:family="table-column">
      <style:table-column-properties fo:break-before="auto" style:column-width="6.61458333333333cm"/>
    </style:style>
    <style:style style:name="co6" style:family="table-column">
      <style:table-column-properties fo:break-before="auto" style:column-width="4.63020833333333cm"/>
    </style:style>
    <style:style style:name="co7" style:family="table-column">
      <style:table-column-properties fo:break-before="auto" style:column-width="5.05354166666667cm"/>
    </style:style>
    <style:style style:name="co8" style:family="table-column">
      <style:table-column-properties fo:break-before="auto" style:column-width="3.28083333333333cm"/>
    </style:style>
    <style:style style:name="co9" style:family="table-column">
      <style:table-column-properties fo:break-before="auto" style:column-width="5.02708333333333cm"/>
    </style:style>
    <style:style style:name="co10" style:family="table-column">
      <style:table-column-properties fo:break-before="auto" style:column-width="3.20145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33.95pt" style:use-optimal-row-height="false" fo:break-before="auto"/>
    </style:style>
    <style:style style:name="ro3" style:family="table-row">
      <style:table-row-properties style:row-height="93pt" style:use-optimal-row-height="false" fo:break-before="auto"/>
    </style:style>
    <style:style style:name="ro4" style:family="table-row">
      <style:table-row-properties style:row-height="57.95pt" style:use-optimal-row-height="false" fo:break-before="auto"/>
    </style:style>
    <style:style style:name="ro5" style:family="table-row">
      <style:table-row-properties style:row-height="45.9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cesionesXLSX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style-name="ce2">
            <text:p>Administración</text:p>
          </table:table-cell>
          <table:table-cell office:value-type="string" table:style-name="ce2">
            <text:p>Departamento</text:p>
          </table:table-cell>
          <table:table-cell office:value-type="string" table:style-name="ce2">
            <text:p>Órgano</text:p>
          </table:table-cell>
          <table:table-cell office:value-type="string" table:style-name="ce2">
            <text:p>Convocatoria</text:p>
          </table:table-cell>
          <table:table-cell office:value-type="string" table:style-name="ce2">
            <text:p>URL de las BBRR</text:p>
          </table:table-cell>
          <table:table-cell office:value-type="string" table:style-name="ce2">
            <text:p>Código de concesión</text:p>
          </table:table-cell>
          <table:table-cell office:value-type="string" table:style-name="ce2">
            <text:p>Fecha de concesión</text:p>
          </table:table-cell>
          <table:table-cell office:value-type="string" table:style-name="ce2">
            <text:p>Beneficiario</text:p>
          </table:table-cell>
          <table:table-cell office:value-type="string" table:style-name="ce2">
            <text:p>Importe</text:p>
          </table:table-cell>
          <table:table-cell office:value-type="string" table:style-name="ce2">
            <text:p>Instrumento</text:p>
          </table:table-cell>
          <table:table-cell office:value-type="string" table:style-name="ce2">
            <text:p>Ayuda equivalente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NARIAS</text:p>
          </table:table-cell>
          <table:table-cell office:value-type="string" table:style-name="ce3">
            <text:p>CONSEJERÍA DE OBRAS PÚBLICAS, VIVIENDA Y MOVILIDAD</text:p>
          </table:table-cell>
          <table:table-cell table:style-name="ce3"/>
          <table:table-cell office:value-type="string" table:style-name="ce3">
            <text:p>Transformación de flota empresas de tte de viajeros y mercancías y complementario (actividad 1)</text:p>
          </table:table-cell>
          <table:table-cell office:value-type="string" table:style-name="ce3">
            <text:p>https://boe.es/boe/dias/2021/11/17/pdfs/BOE-A-2021</text:p>
          </table:table-cell>
          <table:table-cell office:value-type="string" table:style-name="ce3">
            <text:p>SB121547778</text:p>
          </table:table-cell>
          <table:table-cell office:value-type="string" table:style-name="ce3">
            <text:p>04/12/2024</text:p>
          </table:table-cell>
          <table:table-cell office:value-type="string" table:style-name="ce3">
            <text:p>F38016671 TRANSPORTES INSULAR DE LA PALMA, S.</text:p>
          </table:table-cell>
          <table:table-cell office:value-type="float" office:value="193000" table:style-name="ce4">
            <text:p>193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93000" table:style-name="ce4">
            <text:p>193.00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ESTADO</text:p>
          </table:table-cell>
          <table:table-cell office:value-type="string" table:style-name="ce3">
            <text:p>MINISTERIO DE HACIENDA</text:p>
          </table:table-cell>
          <table:table-cell office:value-type="string" table:style-name="ce3">
            <text:p>AGENCIA ESTATAL DE ADMINISTRACIÓN TRIBUTARIA</text:p>
          </table:table-cell>
          <table:table-cell office:value-type="string" table:style-name="ce3">
            <text:p>Ayuda para sufragar el precio de determinados productos energéticos para las empresas de transporte por carretera NO beneficiarias de la devolución por Gasóleo Profesional arts38 a 42 Real Decreto Ley 20/2022 y arts156y ssReal Decreto Ley 5/2023. Año 2024</text:p>
          </table:table-cell>
          <table:table-cell office:value-type="string" table:style-name="ce3">
            <text:p>https://www.boe.es/buscar/pdf/2022/BOE-A-2022-22685-consolidado.pdf</text:p>
          </table:table-cell>
          <table:table-cell office:value-type="string" table:style-name="ce3">
            <text:p>SB125166833</text:p>
          </table:table-cell>
          <table:table-cell office:value-type="string" table:style-name="ce3">
            <text:p>23/01/2024</text:p>
          </table:table-cell>
          <table:table-cell office:value-type="string" table:style-name="ce3">
            <text:p>F38016671 TRANSPORTES INSULAR DE LA PALMA SDAD COO</text:p>
          </table:table-cell>
          <table:table-cell office:value-type="float" office:value="85500" table:style-name="ce4">
            <text:p>85.5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85500" table:style-name="ce4">
            <text:p>85.500,00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DEFICIT ENTIDAD CONCESIONARIA TTE. REGULAR ISLA DE LA PALMA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9181908</text:p>
          </table:table-cell>
          <table:table-cell office:value-type="string" table:style-name="ce3">
            <text:p>01/01/2024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892835.9" table:style-name="ce4">
            <text:p>892.835,9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892835.9" table:style-name="ce4">
            <text:p>892.835,90</text:p>
          </table:table-cell>
          <table:table-cell table:number-columns-repeated="16373"/>
        </table:table-row>
        <table:table-row table:style-name="ro4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ES ENTIDAD CONCESIONARIA TTE. REGULAR ISLA DE LA PALMA COMPENSACIONES TRANSPORTE USUARIOS BONIFICADOS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9181492</text:p>
          </table:table-cell>
          <table:table-cell office:value-type="string" table:style-name="ce3">
            <text:p>01/01/2024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5333515.8" table:style-name="ce4">
            <text:p>5.333.515,8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5333515.8" table:style-name="ce4">
            <text:p>5.333.515,8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ESTADO</text:p>
          </table:table-cell>
          <table:table-cell office:value-type="string" table:style-name="ce3">
            <text:p>MINISTERIO DE HACIENDA</text:p>
          </table:table-cell>
          <table:table-cell office:value-type="string" table:style-name="ce3">
            <text:p>AGENCIA ESTATAL DE ADMINISTRACIÓN TRIBUTARIA</text:p>
          </table:table-cell>
          <table:table-cell office:value-type="string" table:style-name="ce3">
            <text:p>Ayuda para sufragar el precio de determinados productos energéticos para las empresas de transporte por carretera NO beneficiarias de la devolución por Gasóleo Profesional arts 38a42 Real Decreto Ley 20/2022 y arts 156yss Real Decreto Ley 5/2023. Año 2023</text:p>
          </table:table-cell>
          <table:table-cell office:value-type="string" table:style-name="ce3">
            <text:p>https://www.boe.es/buscar/pdf/2022/BOE-A-2022-22685-consolidado.pdf</text:p>
          </table:table-cell>
          <table:table-cell office:value-type="string" table:style-name="ce3">
            <text:p>SB109062851</text:p>
          </table:table-cell>
          <table:table-cell office:value-type="string" table:style-name="ce3">
            <text:p>31/12/2023</text:p>
          </table:table-cell>
          <table:table-cell office:value-type="string" table:style-name="ce3">
            <text:p>F38016671 TRANSPORTES INSULAR DE LA PALMA SDAD COO</text:p>
          </table:table-cell>
          <table:table-cell office:value-type="float" office:value="162000" table:style-name="ce4">
            <text:p>162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62000" table:style-name="ce4">
            <text:p>162.00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ES PARA EL APOYO A LA RECUPERACIÓN DE LOS NEGOCIOS A LAS PERSONAS AUTÓNOMAS Y EMPRESAS AFECTADAS POR LA ERUPCIÓN VOLCÁNICA, SUS EFECTOS COLATERALES, Y OTRAS CIRCUNSTANCIAS <text:s/>CON REPERCUSIÓN EN LA ECONOMÍA INSULAR</text:p>
          </table:table-cell>
          <table:table-cell office:value-type="string" table:style-name="ce3">
            <text:p>https://www.bopsantacruzdetenerife.es/boletines/2023/29-5-23/29-5-23.pdf</text:p>
          </table:table-cell>
          <table:table-cell office:value-type="string" table:style-name="ce3">
            <text:p>SB97492380</text:p>
          </table:table-cell>
          <table:table-cell office:value-type="string" table:style-name="ce3">
            <text:p>05/12/2023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4750" table:style-name="ce4">
            <text:p>4.75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4750" table:style-name="ce4">
            <text:p>4.750,00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NARIAS</text:p>
          </table:table-cell>
          <table:table-cell office:value-type="string" table:style-name="ce3">
            <text:p>CONSEJERÍA DE OBRAS PÚBLICAS, VIVIENDA Y MOVILIDAD</text:p>
          </table:table-cell>
          <table:table-cell table:style-name="ce3"/>
          <table:table-cell office:value-type="string" table:style-name="ce3">
            <text:p>Transformación de flota empresas de tte de viajeros y mercancías y complementario (actividad 1)</text:p>
          </table:table-cell>
          <table:table-cell office:value-type="string" table:style-name="ce3">
            <text:p>https://boe.es/boe/dias/2021/11/17/pdfs/BOE-A-2021</text:p>
          </table:table-cell>
          <table:table-cell office:value-type="string" table:style-name="ce3">
            <text:p>SB101964431</text:p>
          </table:table-cell>
          <table:table-cell office:value-type="string" table:style-name="ce3">
            <text:p>06/07/2023</text:p>
          </table:table-cell>
          <table:table-cell office:value-type="string" table:style-name="ce3">
            <text:p>F38016671 TRANSPORTES INSULAR DE LA PALMA, S.</text:p>
          </table:table-cell>
          <table:table-cell office:value-type="float" office:value="38000" table:style-name="ce4">
            <text:p>38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38000" table:style-name="ce4">
            <text:p>38.000,00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DEFICIT CONCESIONARIO TTE. REGULAR DE VIAJEROS EN LA ISLA DE LA PALMA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8550858</text:p>
          </table:table-cell>
          <table:table-cell office:value-type="string" table:style-name="ce3">
            <text:p>01/01/2023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78568.58" table:style-name="ce4">
            <text:p>178.568,58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78568.58" table:style-name="ce4">
            <text:p>178.568,58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CONCESIONARIO TTE. REGULAR INTERURBANO DE VIAJEROS EN LA ISLA DE LA PALMA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8544385</text:p>
          </table:table-cell>
          <table:table-cell office:value-type="string" table:style-name="ce3">
            <text:p>01/01/2023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4696457.3499999996" table:style-name="ce4">
            <text:p>4.696.457,35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4696457.3499999996" table:style-name="ce4">
            <text:p>4.696.457,35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ESTADO</text:p>
          </table:table-cell>
          <table:table-cell office:value-type="string" table:style-name="ce3">
            <text:p>MINISTERIO DE HACIENDA</text:p>
          </table:table-cell>
          <table:table-cell office:value-type="string" table:style-name="ce3">
            <text:p>AGENCIA ESTATAL DE ADMINISTRACIÓN TRIBUTARIA</text:p>
          </table:table-cell>
          <table:table-cell office:value-type="string" table:style-name="ce3">
            <text:p>Ayudas a empresas y profesionales especialmente afectados por la subida de los precios de los carburantes. Año 2022</text:p>
          </table:table-cell>
          <table:table-cell office:value-type="string" table:style-name="ce3">
            <text:p>https://www.boe.es/buscar/pdf/2022/BOE-A-2022-4972-consolidado.pdfhttps://www.boe.es/buscar/pdf/2022/BOE-A-2022-12925</text:p>
          </table:table-cell>
          <table:table-cell office:value-type="string" table:style-name="ce3">
            <text:p>SB104517930</text:p>
          </table:table-cell>
          <table:table-cell office:value-type="string" table:style-name="ce3">
            <text:p>31/12/2022</text:p>
          </table:table-cell>
          <table:table-cell office:value-type="string" table:style-name="ce3">
            <text:p>F38016671 TRANSPORTES INSULAR DE LA PALMA SDAD COO</text:p>
          </table:table-cell>
          <table:table-cell office:value-type="float" office:value="198550" table:style-name="ce4">
            <text:p>198.55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98550" table:style-name="ce4">
            <text:p>198.550,00</text:p>
          </table:table-cell>
          <table:table-cell table:number-columns-repeated="16373"/>
        </table:table-row>
        <table:table-row table:style-name="ro6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VOCATORIA 2022 DE LAS “SUBVENCIONES PARA EL APOYO A LA RECUPERACIÓN DE LOS NEGOCIOS A LAS PERSONAS AUTÓNOMAS Y EMPRESAS AFECTADAS POR LA ERUPCIÓN VOLCÁNICA EN LA ISLA DE LA PALMA”</text:p>
          </table:table-cell>
          <table:table-cell office:value-type="string" table:style-name="ce3">
            <text:p>http://www.bopsantacruzdetenerife.es/boletines/2022/25-5-22/25-5-22.pdf</text:p>
          </table:table-cell>
          <table:table-cell office:value-type="string" table:style-name="ce3">
            <text:p>SB86514033</text:p>
          </table:table-cell>
          <table:table-cell office:value-type="string" table:style-name="ce3">
            <text:p>27/10/2022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6250" table:style-name="ce4">
            <text:p>6.25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6250" table:style-name="ce4">
            <text:p>6.25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323</text:p>
          </table:table-cell>
          <table:table-cell office:value-type="string" table:style-name="ce3">
            <text:p>24/01/2022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80456.41" table:style-name="ce4">
            <text:p>180.456,41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80456.41" table:style-name="ce4">
            <text:p>180.456,41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COMPENSACIONES CONCESIONARIO TTE. REGULAR INTERURBANO DE VIAJEROS EJERCICIO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7640656</text:p>
          </table:table-cell>
          <table:table-cell office:value-type="string" table:style-name="ce3">
            <text:p>01/01/2022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3069098.23" table:style-name="ce4">
            <text:p>3.069.098,23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3069098.23" table:style-name="ce4">
            <text:p>3.069.098,23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deficit explotacion concesionario Tte. Regular ejercicios 2020, 2021 y 2022</text:p>
          </table:table-cell>
          <table:table-cell office:value-type="string" table:style-name="ce3">
            <text:p>https://transparencia.cabildodelapalma.es/ayudas-subvenciones/plan-estrategico/</text:p>
          </table:table-cell>
          <table:table-cell office:value-type="string" table:style-name="ce3">
            <text:p>SB127636961</text:p>
          </table:table-cell>
          <table:table-cell office:value-type="string" table:style-name="ce3">
            <text:p>01/01/2022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649644.35" table:style-name="ce4">
            <text:p>1.649.644,35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649644.35" table:style-name="ce4">
            <text:p>1.649.644,35</text:p>
          </table:table-cell>
          <table:table-cell table:number-columns-repeated="16373"/>
        </table:table-row>
        <table:table-row table:style-name="ro4">
          <table:table-cell office:value-type="string" table:style-name="ce3">
            <text:p>ESTADO</text:p>
          </table:table-cell>
          <table:table-cell office:value-type="string" table:style-name="ce3">
            <text:p>MINISTERIO PARA LA TRANSICIÓN ECOLÓGICA Y EL RETO DEMOGRÁFICO</text:p>
          </table:table-cell>
          <table:table-cell office:value-type="string" table:style-name="ce3">
            <text:p>DIRECCIÓN GENERAL DE POLÍTICA ENERGÉTICA Y MINAS</text:p>
          </table:table-cell>
          <table:table-cell office:value-type="string" table:style-name="ce3">
            <text:p>Retribución especifica de los productores de energía eléctrica a partir de fuentes de energía renovables, cogeneración y residuos (RECORE 2022)</text:p>
          </table:table-cell>
          <table:table-cell office:value-type="string" table:style-name="ce3">
            <text:p>https://www.boe.es/biblioteca_juridica/codigos/codigo.php?id=14&amp;modo=2&amp;nota=0&amp;tab=2<text:s/></text:p>
          </table:table-cell>
          <table:table-cell office:value-type="string" table:style-name="ce3">
            <text:p>SB105974993</text:p>
          </table:table-cell>
          <table:table-cell office:value-type="string" table:style-name="ce3">
            <text:p>01/01/2022</text:p>
          </table:table-cell>
          <table:table-cell office:value-type="string" table:style-name="ce3">
            <text:p>F38016671 TRANSPORTES INSULAR DE LA PALMA, SOCIEDAD COOPERATIVA</text:p>
          </table:table-cell>
          <table:table-cell office:value-type="float" office:value="30429.119999999999" table:style-name="ce4">
            <text:p>30.429,12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30429.119999999999" table:style-name="ce4">
            <text:p>30.429,12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315</text:p>
          </table:table-cell>
          <table:table-cell office:value-type="string" table:style-name="ce3">
            <text:p>22/12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66923.78" table:style-name="ce4">
            <text:p>166.923,78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66923.78" table:style-name="ce4">
            <text:p>166.923,78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RESOLUCIÓN 2020/4435 DE FECHA 25/06/2020 DE LA MIEMBRO CORPORATIVO TITULAR DEL ÁREA DE EMPLEO <text:s/>POR LA QUE SE APRUEBA LA CONVOCATORIA ABIERTA PARA EL 2020 DE LAS SUBVENCIONES PARA EL FOMENTO A LA CONTRATACIÓN LABORAL EN LA ISLA DE LA PALMA</text:p>
          </table:table-cell>
          <table:table-cell office:value-type="string" table:style-name="ce3">
            <text:p>http://www.bopsantacruzdetenerife.org/2020/05/060/</text:p>
          </table:table-cell>
          <table:table-cell office:value-type="string" table:style-name="ce3">
            <text:p>SB62948199</text:p>
          </table:table-cell>
          <table:table-cell office:value-type="string" table:style-name="ce3">
            <text:p>22/12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800" table:style-name="ce4">
            <text:p>1.8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800" table:style-name="ce4">
            <text:p>1.80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RESOLUCIÓN 2020/4435 DE FECHA 25/06/2020 DE LA MIEMBRO CORPORATIVO TITULAR DEL ÁREA DE EMPLEO <text:s/>POR LA QUE SE APRUEBA LA CONVOCATORIA ABIERTA PARA EL 2020 DE LAS SUBVENCIONES PARA EL FOMENTO A LA CONTRATACIÓN LABORAL EN LA ISLA DE LA PALMA</text:p>
          </table:table-cell>
          <table:table-cell office:value-type="string" table:style-name="ce3">
            <text:p>http://www.bopsantacruzdetenerife.org/2020/05/060/</text:p>
          </table:table-cell>
          <table:table-cell office:value-type="string" table:style-name="ce3">
            <text:p>SB62947582</text:p>
          </table:table-cell>
          <table:table-cell office:value-type="string" table:style-name="ce3">
            <text:p>22/12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800" table:style-name="ce4">
            <text:p>1.8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800" table:style-name="ce4">
            <text:p>1.800,00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DEFICIT EXPLOTACION SERVICIO PUBLICO REGULAR DE VIAJEROS POR CARRETERA ISLA DE LA PALMA, ANUALIDAD 2021 (A CUENTA)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629</text:p>
          </table:table-cell>
          <table:table-cell office:value-type="string" table:style-name="ce3">
            <text:p>21/12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00000" table:style-name="ce4">
            <text:p>100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00000" table:style-name="ce4">
            <text:p>100.000,00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NARIAS</text:p>
          </table:table-cell>
          <table:table-cell office:value-type="string" table:style-name="ce3">
            <text:p>CONSEJERÍA DE ECONOMÍA, INDUSTRIA, COMERCIO Y AUTÓNOMOS</text:p>
          </table:table-cell>
          <table:table-cell table:style-name="ce3"/>
          <table:table-cell office:value-type="string" table:style-name="ce3">
            <text:p>CONCESIÓN DE LÍNEA COVID DE AYUDAS DIRECTAS A PERSONAS AUTÓNOMAS Y EMPRESAS TITULO I RDL 5_2021</text:p>
          </table:table-cell>
          <table:table-cell office:value-type="string" table:style-name="ce3">
            <text:p>http://www.gobiernodecanarias.org/boc/2021/115/001.html</text:p>
          </table:table-cell>
          <table:table-cell office:value-type="string" table:style-name="ce3">
            <text:p>SB61809398</text:p>
          </table:table-cell>
          <table:table-cell office:value-type="string" table:style-name="ce3">
            <text:p>12/12/2021</text:p>
          </table:table-cell>
          <table:table-cell office:value-type="string" table:style-name="ce3">
            <text:p>F38016671 TRANSPORTE INSULAR DE LA PALMA SDAD COOP</text:p>
          </table:table-cell>
          <table:table-cell office:value-type="float" office:value="1046970.13" table:style-name="ce4">
            <text:p>1.046.970,13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046970.13" table:style-name="ce4">
            <text:p>1.046.970,13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301</text:p>
          </table:table-cell>
          <table:table-cell office:value-type="string" table:style-name="ce3">
            <text:p>25/11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51919.73000000001" table:style-name="ce4">
            <text:p>151.919,73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51919.73000000001" table:style-name="ce4">
            <text:p>151.919,73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DEFICIT EXPLOTACION SERVICIO PUBLICO REGULAR DE VIAJEROS POR CARRETERA ISLA DE LA PALMA, ANUALIDAD 2021 (A CUENTA)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624</text:p>
          </table:table-cell>
          <table:table-cell office:value-type="string" table:style-name="ce3">
            <text:p>11/11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400000" table:style-name="ce4">
            <text:p>400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400000" table:style-name="ce4">
            <text:p>400.00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276</text:p>
          </table:table-cell>
          <table:table-cell office:value-type="string" table:style-name="ce3">
            <text:p>26/10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51553.29999999999" table:style-name="ce4">
            <text:p>151.553,3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51553.29999999999" table:style-name="ce4">
            <text:p>151.553,3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129</text:p>
          </table:table-cell>
          <table:table-cell office:value-type="string" table:style-name="ce3">
            <text:p>28/09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64672.04" table:style-name="ce4">
            <text:p>164.672,04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64672.04" table:style-name="ce4">
            <text:p>164.672,04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DEFICIT EXPLOTACION SERVICIO PUBLICO REGULAR DE VIAJEROS POR CARRETERA ISLA DE LA PALMA, ANUALIDAD 2021 (A CUENTA)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620</text:p>
          </table:table-cell>
          <table:table-cell office:value-type="string" table:style-name="ce3">
            <text:p>14/09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09521.49" table:style-name="ce4">
            <text:p>109.521,49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09521.49" table:style-name="ce4">
            <text:p>109.521,49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101</text:p>
          </table:table-cell>
          <table:table-cell office:value-type="string" table:style-name="ce3">
            <text:p>03/09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95627.77" table:style-name="ce4">
            <text:p>195.627,77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95627.77" table:style-name="ce4">
            <text:p>195.627,77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DEFICIT EXPLOTACION SERVICIO PUBLICO REGULAR DE VIAJEROS POR CARRETERA ISLA DE LA PALMA, ANUALIDAD 2021 (A CUENTA)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3612</text:p>
          </table:table-cell>
          <table:table-cell office:value-type="string" table:style-name="ce3">
            <text:p>28/07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350000" table:style-name="ce4">
            <text:p>350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350000" table:style-name="ce4">
            <text:p>350.000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775</text:p>
          </table:table-cell>
          <table:table-cell office:value-type="string" table:style-name="ce3">
            <text:p>28/07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216594.17" table:style-name="ce4">
            <text:p>216.594,17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216594.17" table:style-name="ce4">
            <text:p>216.594,17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764</text:p>
          </table:table-cell>
          <table:table-cell office:value-type="string" table:style-name="ce3">
            <text:p>19/07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221695.63" table:style-name="ce4">
            <text:p>221.695,63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221695.63" table:style-name="ce4">
            <text:p>221.695,63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CANARIAS</text:p>
          </table:table-cell>
          <table:table-cell office:value-type="string" table:style-name="ce3">
            <text:p>CONSEJERÍA DE ECONOMÍA, INDUSTRIA, COMERCIO Y AUTÓNOMOS</text:p>
          </table:table-cell>
          <table:table-cell table:style-name="ce3"/>
          <table:table-cell office:value-type="string" table:style-name="ce3">
            <text:p>SUBVENCIONES A PYMES DE LOS SECTORES DE ACTIVIDAD MÁS AFECTADOS POR LA COVID-19</text:p>
          </table:table-cell>
          <table:table-cell office:value-type="string" table:style-name="ce3">
            <text:p>http://www.gobiernodecanarias.org/boc/2021/042/001.html</text:p>
          </table:table-cell>
          <table:table-cell office:value-type="string" table:style-name="ce3">
            <text:p>SB56291919</text:p>
          </table:table-cell>
          <table:table-cell office:value-type="string" table:style-name="ce3">
            <text:p>07/07/2021</text:p>
          </table:table-cell>
          <table:table-cell office:value-type="string" table:style-name="ce3">
            <text:p>F38016671 TRANSPORTE INSULAR DE LA PALMA SDAD COOP</text:p>
          </table:table-cell>
          <table:table-cell office:value-type="float" office:value="12144" table:style-name="ce4">
            <text:p>12.144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2144" table:style-name="ce4">
            <text:p>12.144,0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701</text:p>
          </table:table-cell>
          <table:table-cell office:value-type="string" table:style-name="ce3">
            <text:p>01/06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218341.84" table:style-name="ce4">
            <text:p>218.341,84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218341.84" table:style-name="ce4">
            <text:p>218.341,84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582</text:p>
          </table:table-cell>
          <table:table-cell office:value-type="string" table:style-name="ce3">
            <text:p>22/04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228953.2" table:style-name="ce4">
            <text:p>228.953,2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228953.2" table:style-name="ce4">
            <text:p>228.953,20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307</text:p>
          </table:table-cell>
          <table:table-cell office:value-type="string" table:style-name="ce3">
            <text:p>09/04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99531.46" table:style-name="ce4">
            <text:p>199.531,46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99531.46" table:style-name="ce4">
            <text:p>199.531,46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NCESION DE BONOS DESTINADOS AL FOMENTO DE <text:s/>LA MOVILIDAD MEDIANTE LA UTILIZACIÓN DEL TRANSPORTE PÚBLICO REGULAR INTERURBANO <text:s/>DE VIAJEROS POR CARRETERA EN LA ISLA DE LA PALMA Y COMPENSACIÓN AL OPERADOR POR LAS BONIFICACIONES PRACTICADAS</text:p>
          </table:table-cell>
          <table:table-cell office:value-type="string" table:style-name="ce3">
            <text:p>http://www.bopsantacruzdetenerife.es/bopsc2/index.php</text:p>
          </table:table-cell>
          <table:table-cell office:value-type="string" table:style-name="ce3">
            <text:p>SB63452258</text:p>
          </table:table-cell>
          <table:table-cell office:value-type="string" table:style-name="ce3">
            <text:p>06/04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86758.74" table:style-name="ce4">
            <text:p>186.758,74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86758.74" table:style-name="ce4">
            <text:p>186.758,74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SUBVENCION DEFICIT A LA EXPLOTACION TRANSPORTE REGULAR INTERURBANO DE VIAJEROS, ANUALIDAD 2020</text:p>
          </table:table-cell>
          <table:table-cell office:value-type="string" table:style-name="ce3">
            <text:p>http://www.bopsantacruzdetenerife.org/2020/03/028/</text:p>
          </table:table-cell>
          <table:table-cell office:value-type="string" table:style-name="ce3">
            <text:p>SB63453348</text:p>
          </table:table-cell>
          <table:table-cell office:value-type="string" table:style-name="ce3">
            <text:p>08/03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400000" table:style-name="ce4">
            <text:p>400.000,00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400000" table:style-name="ce4">
            <text:p>400.000,00</text:p>
          </table:table-cell>
          <table:table-cell table:number-columns-repeated="16373"/>
        </table:table-row>
        <table:table-row table:style-name="ro4">
          <table:table-cell office:value-type="string" table:style-name="ce3">
            <text:p>CABILDO INSULAR DE LA PALMA</text:p>
          </table:table-cell>
          <table:table-cell office:value-type="string" table:style-name="ce3">
            <text:p>EXCMO. CABILDO INSULAR DE LA PALMA</text:p>
          </table:table-cell>
          <table:table-cell table:style-name="ce3"/>
          <table:table-cell office:value-type="string" table:style-name="ce3">
            <text:p>COMPENSACION AL OPERADOR POLITICAS DE BONIFICACION TRANSPORTE REGULAR INTERURBANO DE VIAJEROS, ANUALIDAD 2020</text:p>
          </table:table-cell>
          <table:table-cell office:value-type="string" table:style-name="ce3">
            <text:p>http://www.bopsantacruzdetenerife.org/2020/03/028/</text:p>
          </table:table-cell>
          <table:table-cell office:value-type="string" table:style-name="ce3">
            <text:p>SB50394693</text:p>
          </table:table-cell>
          <table:table-cell office:value-type="string" table:style-name="ce3">
            <text:p>05/02/2021</text:p>
          </table:table-cell>
          <table:table-cell office:value-type="string" table:style-name="ce3">
            <text:p>F38016671 TRANSPORTES INSULAR LA PALMA SOCIEDAD COOPERATIVA</text:p>
          </table:table-cell>
          <table:table-cell office:value-type="float" office:value="187411.36" table:style-name="ce4">
            <text:p>187.411,36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187411.36" table:style-name="ce4">
            <text:p>187.411,36</text:p>
          </table:table-cell>
          <table:table-cell table:number-columns-repeated="16373"/>
        </table:table-row>
        <table:table-row table:style-name="ro4">
          <table:table-cell office:value-type="string" table:style-name="ce3">
            <text:p>ESTADO</text:p>
          </table:table-cell>
          <table:table-cell office:value-type="string" table:style-name="ce3">
            <text:p>MINISTERIO PARA LA TRANSICIÓN ECOLÓGICA Y EL RETO DEMOGRÁFICO</text:p>
          </table:table-cell>
          <table:table-cell office:value-type="string" table:style-name="ce3">
            <text:p>DIRECCIÓN GENERAL DE POLÍTICA ENERGÉTICA Y MINAS</text:p>
          </table:table-cell>
          <table:table-cell office:value-type="string" table:style-name="ce3">
            <text:p>Retribución especifica de los productores de energía eléctrica a partir de fuentes de energía renovables, cogeneración y residuos (RECORE 2021)</text:p>
          </table:table-cell>
          <table:table-cell office:value-type="string" table:style-name="ce3">
            <text:p>https://www.boe.es/biblioteca_juridica/codigos/codigo.php?id=14&amp;modo=2&amp;nota=0&amp;tab=2<text:s/></text:p>
          </table:table-cell>
          <table:table-cell office:value-type="string" table:style-name="ce3">
            <text:p>SB106588500</text:p>
          </table:table-cell>
          <table:table-cell office:value-type="string" table:style-name="ce3">
            <text:p>01/01/2021</text:p>
          </table:table-cell>
          <table:table-cell office:value-type="string" table:style-name="ce3">
            <text:p>F38016671 TRANSPORTES INSULAR DE LA PALMA, SOCIEDAD COOPERATIVA</text:p>
          </table:table-cell>
          <table:table-cell office:value-type="float" office:value="35719.160000000003" table:style-name="ce4">
            <text:p>35.719,16</text:p>
          </table:table-cell>
          <table:table-cell office:value-type="string" table:style-name="ce3">
            <text:p>SUBVENCIÓN y ENTREGA DINERARIA SIN CONTRAPRESTACIÓN<text:s/></text:p>
          </table:table-cell>
          <table:table-cell office:value-type="float" office:value="35719.160000000003" table:style-name="ce4">
            <text:p>35.719,16</text:p>
          </table:table-cell>
          <table:table-cell table:number-columns-repeated="16373"/>
        </table:table-row>
        <table:table-row table:number-rows-repeated="1048538" table:style-name="ro7">
          <table:table-cell table:number-columns-repeated="16384"/>
        </table:table-row>
      </table:table>
      <table:named-expressions>
        <table:named-range table:name="JR_PAGE_ANCHOR_0_1" table:cell-range-address="concesionesXLSX.$A$1" table:base-cell-address="concesionesXLSX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SansSerif" svg:font-family="SansSerif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5-04-29T20:00:44Z</meta:creation-date>
    <dc:date>2025-04-29T20:01:14Z</dc:date>
  </office:meta>
</office:document-meta>
</file>